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Heading1" style:master-page-name="MP0" style:family="paragraph">
      <style:paragraph-properties fo:break-before="page" style:page-number="1"/>
    </style:style>
    <style:style style:name="P6"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7" style:parent-style-name="DefaultParagraphFont" style:family="text">
      <style:text-properties fo:font-weight="bold" style:font-weight-asian="bold" style:font-weight-complex="bold"/>
    </style:style>
    <style:style style:name="T8" style:parent-style-name="DefaultParagraphFont" style:family="text">
      <style:text-properties fo:font-weight="bold" style:font-weight-asian="bold" style:font-weight-complex="bold"/>
    </style:style>
    <style:style style:name="P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1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2"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1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1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2"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2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2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6"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3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4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4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42"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4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4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4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4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4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4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4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5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5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5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5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5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5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5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5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5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5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3"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6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7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71" style:parent-style-name="DefaultParagraphFont" style:family="text">
      <style:text-properties fo:font-weight="bold" style:font-weight-asian="bold" style:font-weight-complex="bold"/>
    </style:style>
    <style:style style:name="T72" style:parent-style-name="DefaultParagraphFont" style:family="text">
      <style:text-properties fo:font-weight="bold" style:font-weight-asian="bold" style:font-weight-complex="bold"/>
    </style:style>
    <style:style style:name="P73" style:parent-style-name="Standard" style:family="paragraph">
      <style:text-properties fo:font-weight="bold" style:font-weight-asian="bold" style:font-weight-complex="bold"/>
    </style:style>
    <style:style style:name="P74" style:parent-style-name="Heading2" style:family="paragraph"/>
    <style:style style:name="P75" style:parent-style-name="Standard" style:family="paragraph">
      <style:paragraph-properties fo:margin-top="0.1388in" fo:line-height="100%" fo:text-indent="-0.25in"/>
    </style:style>
    <style:style style:name="P76" style:parent-style-name="Standard" style:family="paragraph">
      <style:paragraph-properties fo:margin-top="0.1388in" fo:line-height="100%" fo:text-indent="-0.25in"/>
    </style:style>
    <style:style style:name="P77" style:parent-style-name="Standard" style:family="paragraph">
      <style:paragraph-properties fo:widows="2" fo:orphans="2" fo:margin-top="0.1388in" fo:text-indent="-0.25in"/>
    </style:style>
    <style:style style:name="P78" style:parent-style-name="Standard" style:family="paragraph">
      <style:paragraph-properties fo:widows="2" fo:orphans="2" fo:margin-top="0.1388in" fo:text-indent="-0.25in"/>
    </style:style>
    <style:style style:name="P79" style:parent-style-name="Standard" style:family="paragraph">
      <style:paragraph-properties fo:widows="2" fo:orphans="2" fo:margin-top="0.1388in" fo:text-indent="-0.25in"/>
    </style:style>
    <style:style style:name="P80" style:parent-style-name="Standard" style:family="paragraph">
      <style:paragraph-properties fo:margin-left="1in">
        <style:tab-stops/>
      </style:paragraph-properties>
    </style:style>
    <style:style style:name="P81" style:parent-style-name="Standard" style:family="paragraph">
      <style:paragraph-properties fo:margin-top="0.1388in" fo:margin-bottom="0.1388in" fo:line-height="100%" fo:text-indent="-0.25in"/>
    </style:style>
    <style:style style:name="P82" style:parent-style-name="Standard" style:family="paragraph">
      <style:paragraph-properties fo:margin-top="0.1388in" fo:line-height="100%" fo:margin-left="1.7715in">
        <style:tab-stops/>
      </style:paragraph-properties>
    </style:style>
    <style:style style:name="P83" style:parent-style-name="Standard" style:family="paragraph">
      <style:paragraph-properties fo:line-height="100%" fo:margin-left="1.7715in">
        <style:tab-stops/>
      </style:paragraph-properties>
    </style:style>
    <style:style style:name="P84" style:parent-style-name="Standard" style:family="paragraph">
      <style:paragraph-properties fo:margin-top="0.1388in" fo:margin-bottom="0.1388in" fo:line-height="100%" fo:text-indent="-0.25in"/>
    </style:style>
    <style:style style:name="P85" style:parent-style-name="Standard" style:family="paragraph">
      <style:paragraph-properties fo:margin-top="0.1388in" fo:line-height="100%"/>
    </style:style>
    <style:style style:name="P86" style:parent-style-name="Standard" style:family="paragraph">
      <style:paragraph-properties fo:line-height="100%"/>
    </style:style>
    <style:style style:name="P87" style:parent-style-name="Standard" style:family="paragraph">
      <style:paragraph-properties fo:margin-top="0.1388in" fo:line-height="100%" fo:margin-left="1.7715in">
        <style:tab-stops/>
      </style:paragraph-properties>
    </style:style>
    <style:style style:name="P88" style:parent-style-name="Heading3" style:family="paragraph">
      <style:paragraph-properties fo:text-indent="0.5in"/>
    </style:style>
    <style:style style:name="P89" style:parent-style-name="Standard" style:family="paragraph">
      <style:paragraph-properties fo:margin-left="0.5in">
        <style:tab-stops/>
      </style:paragraph-properties>
      <style:text-properties fo:font-weight="bold" style:font-weight-asian="bold" style:font-weight-complex="bold"/>
    </style:style>
    <style:style style:name="P90" style:parent-style-name="Standard" style:family="paragraph">
      <style:paragraph-properties fo:text-indent="-0.25in"/>
    </style:style>
    <style:style style:name="P91" style:parent-style-name="Standard" style:family="paragraph">
      <style:paragraph-properties fo:margin-left="1in">
        <style:tab-stops/>
      </style:paragraph-properties>
    </style:style>
    <style:style style:name="P92" style:parent-style-name="Standard" style:family="paragraph">
      <style:paragraph-properties fo:margin-left="1.5743in">
        <style:tab-stops/>
      </style:paragraph-properties>
    </style:style>
    <style:style style:name="P93" style:parent-style-name="Standard" style:family="paragraph">
      <style:paragraph-properties fo:margin-left="1.5743in">
        <style:tab-stops/>
      </style:paragraph-properties>
    </style:style>
    <style:style style:name="P94" style:parent-style-name="Standard" style:family="paragraph">
      <style:paragraph-properties fo:margin-left="1.5743in">
        <style:tab-stops/>
      </style:paragraph-properties>
    </style:style>
    <style:style style:name="P95" style:parent-style-name="Standard" style:family="paragraph">
      <style:paragraph-properties fo:margin-left="1.8694in">
        <style:tab-stops/>
      </style:paragraph-properties>
    </style:style>
    <style:style style:name="P96" style:parent-style-name="Standard" style:family="paragraph">
      <style:paragraph-properties fo:margin-left="1.8694in">
        <style:tab-stops/>
      </style:paragraph-properties>
    </style:style>
    <style:style style:name="P97" style:parent-style-name="Standard" style:family="paragraph">
      <style:paragraph-properties fo:margin-left="1.5743in">
        <style:tab-stops/>
      </style:paragraph-properties>
    </style:style>
    <style:style style:name="P98" style:parent-style-name="Standard" style:family="paragraph">
      <style:paragraph-properties fo:margin-left="1.5743in">
        <style:tab-stops/>
      </style:paragraph-properties>
    </style:style>
    <style:style style:name="P99" style:parent-style-name="Standard" style:family="paragraph">
      <style:paragraph-properties fo:margin-left="1.5743in">
        <style:tab-stops/>
      </style:paragraph-properties>
    </style:style>
    <style:style style:name="P100" style:parent-style-name="Standard" style:family="paragraph">
      <style:paragraph-properties fo:margin-left="1.8694in">
        <style:tab-stops/>
      </style:paragraph-properties>
    </style:style>
    <style:style style:name="P101" style:parent-style-name="Standard" style:family="paragraph">
      <style:paragraph-properties fo:margin-left="1.8694in">
        <style:tab-stops/>
      </style:paragraph-properties>
    </style:style>
    <style:style style:name="P102" style:parent-style-name="Standard" style:family="paragraph">
      <style:paragraph-properties fo:margin-left="1.8694in">
        <style:tab-stops/>
      </style:paragraph-properties>
    </style:style>
    <style:style style:name="P103" style:parent-style-name="Standard" style:family="paragraph">
      <style:paragraph-properties fo:margin-left="1.5743in">
        <style:tab-stops/>
      </style:paragraph-properties>
    </style:style>
    <style:style style:name="P104" style:parent-style-name="Standard" style:family="paragraph">
      <style:paragraph-properties fo:margin-left="1.5743in">
        <style:tab-stops/>
      </style:paragraph-properties>
    </style:style>
    <style:style style:name="P105" style:parent-style-name="Standard" style:family="paragraph">
      <style:paragraph-properties fo:margin-left="1in">
        <style:tab-stops/>
      </style:paragraph-properties>
    </style:style>
    <style:style style:name="P106" style:parent-style-name="Standard" style:family="paragraph">
      <style:paragraph-properties fo:margin-left="1in">
        <style:tab-stops/>
      </style:paragraph-properties>
    </style:style>
    <style:style style:name="T107" style:parent-style-name="DefaultParagraphFont" style:family="text">
      <style:text-properties fo:font-weight="bold" style:font-weight-asian="bold" style:font-weight-complex="bold"/>
    </style:style>
    <style:style style:name="T108" style:parent-style-name="DefaultParagraphFont" style:family="text">
      <style:text-properties fo:font-weight="bold" style:font-weight-asian="bold" style:font-weight-complex="bold"/>
    </style:style>
    <style:style style:name="P109" style:parent-style-name="Standard" style:family="paragraph"/>
    <style:style style:name="P110" style:parent-style-name="Standard" style:family="paragraph"/>
    <style:style style:name="P111" style:parent-style-name="Standard" style:family="paragraph"/>
    <style:style style:name="P112" style:parent-style-name="Standard" style:family="paragraph"/>
    <style:style style:name="P113" style:parent-style-name="Standard" style:family="paragraph"/>
    <style:style style:name="P114" style:parent-style-name="Standard" style:family="paragraph">
      <style:paragraph-properties fo:margin-left="1.5743in" fo:text-indent="-0.1965in">
        <style:tab-stops/>
      </style:paragraph-properties>
    </style:style>
    <style:style style:name="P115" style:parent-style-name="Standard" style:family="paragraph">
      <style:paragraph-properties fo:margin-left="1.5743in" fo:text-indent="-0.1965in">
        <style:tab-stops/>
      </style:paragraph-properties>
    </style:style>
    <style:style style:name="P116" style:parent-style-name="Standard" style:family="paragraph">
      <style:paragraph-properties fo:margin-left="1.5743in" fo:text-indent="-0.1965in">
        <style:tab-stops/>
      </style:paragraph-properties>
    </style:style>
    <style:style style:name="P117" style:parent-style-name="Heading2" style:family="paragraph">
      <style:paragraph-properties fo:text-indent="-0.25in"/>
    </style:style>
    <style:style style:name="P118" style:parent-style-name="Standard" style:family="paragraph">
      <style:paragraph-properties fo:margin-left="0.5in">
        <style:tab-stops/>
      </style:paragraph-properties>
      <style:text-properties fo:font-weight="bold" style:font-weight-asian="bold" style:font-weight-complex="bold"/>
    </style:style>
    <style:style style:name="P119" style:parent-style-name="Standard" style:family="paragraph">
      <style:paragraph-properties fo:margin-left="1in">
        <style:tab-stops/>
      </style:paragraph-properties>
      <style:text-properties fo:font-weight="bold" style:font-weight-asian="bold" style:font-weight-complex="bold"/>
    </style:style>
    <style:style style:name="P120" style:parent-style-name="Standard" style:family="paragraph">
      <style:paragraph-properties fo:margin-left="0.5in">
        <style:tab-stops/>
      </style:paragraph-properties>
    </style:style>
    <style:style style:name="P121" style:parent-style-name="Standard" style:family="paragraph">
      <style:paragraph-properties fo:margin-top="0.1388in" fo:line-height="100%" fo:text-indent="-0.25in"/>
    </style:style>
    <style:style style:name="P122" style:parent-style-name="Standard" style:family="paragraph">
      <style:paragraph-properties fo:margin-top="0.1388in" fo:line-height="100%" fo:text-indent="-0.25in"/>
    </style:style>
    <style:style style:name="P123" style:parent-style-name="Standard" style:family="paragraph">
      <style:paragraph-properties fo:margin-top="0.1388in" fo:line-height="100%" fo:text-indent="-0.25in"/>
    </style:style>
    <style:style style:name="P124" style:parent-style-name="Standard" style:family="paragraph">
      <style:paragraph-properties fo:margin-top="0.1388in" fo:line-height="100%" fo:text-indent="-0.25in"/>
    </style:style>
    <style:style style:name="P125" style:parent-style-name="Standard" style:family="paragraph">
      <style:paragraph-properties fo:margin-top="0.1388in" fo:line-height="100%" fo:text-indent="-0.25in"/>
    </style:style>
    <style:style style:name="P126" style:parent-style-name="Standard" style:family="paragraph">
      <style:paragraph-properties fo:margin-top="0.1388in" fo:margin-bottom="0.1388in" fo:line-height="100%" fo:text-indent="-0.25in"/>
    </style:style>
    <style:style style:name="P127" style:parent-style-name="Standard" style:family="paragraph">
      <style:paragraph-properties fo:margin-top="0.1388in" fo:line-height="100%"/>
    </style:style>
    <style:style style:name="P128" style:parent-style-name="Standard" style:family="paragraph">
      <style:paragraph-properties fo:line-height="100%"/>
    </style:style>
    <style:style style:name="P129" style:parent-style-name="Standard" style:family="paragraph">
      <style:paragraph-properties fo:margin-top="0.1388in" fo:line-height="100%" fo:text-indent="-0.25in"/>
    </style:style>
    <style:style style:name="P130" style:parent-style-name="Standard" style:family="paragraph">
      <style:paragraph-properties fo:margin-top="0.1388in" fo:line-height="100%" fo:text-indent="-0.25in"/>
    </style:style>
    <style:style style:name="P131" style:parent-style-name="Standard" style:family="paragraph">
      <style:paragraph-properties fo:margin-left="1.5in">
        <style:tab-stops/>
      </style:paragraph-properties>
    </style:style>
    <style:style style:name="P132" style:parent-style-name="Standard" style:family="paragraph">
      <style:paragraph-properties fo:widows="2" fo:orphans="2" fo:margin-top="0.1388in" fo:text-indent="-0.25in"/>
    </style:style>
    <style:style style:name="P133" style:parent-style-name="Standard" style:family="paragraph">
      <style:paragraph-properties fo:widows="2" fo:orphans="2" fo:margin-top="0.1388in" fo:text-indent="-0.25in"/>
    </style:style>
    <style:style style:name="P134" style:parent-style-name="Standard" style:family="paragraph">
      <style:paragraph-properties fo:widows="2" fo:orphans="2" fo:margin-top="0.1388in" fo:text-indent="-0.25in"/>
    </style:style>
    <style:style style:name="P135" style:parent-style-name="Standard" style:family="paragraph">
      <style:paragraph-properties fo:widows="2" fo:orphans="2" fo:margin-top="0.1388in" fo:text-indent="-0.25in"/>
    </style:style>
    <style:style style:name="P136" style:parent-style-name="Standard" style:family="paragraph">
      <style:paragraph-properties fo:widows="2" fo:orphans="2" fo:margin-top="0.1388in" fo:margin-left="1.7715in">
        <style:tab-stops/>
      </style:paragraph-properties>
    </style:style>
    <style:style style:name="P137" style:parent-style-name="Standard" style:family="paragraph">
      <style:paragraph-properties fo:widows="2" fo:orphans="2" fo:margin-top="0.1388in" fo:margin-left="1.7715in">
        <style:tab-stops/>
      </style:paragraph-properties>
    </style:style>
    <style:style style:name="P138" style:parent-style-name="Standard" style:family="paragraph">
      <style:paragraph-properties fo:widows="2" fo:orphans="2" fo:margin-top="0.1388in" fo:margin-left="1.7715in">
        <style:tab-stops/>
      </style:paragraph-properties>
    </style:style>
    <style:style style:name="P139" style:parent-style-name="Standard" style:family="paragraph">
      <style:paragraph-properties fo:margin-top="0.1388in" fo:line-height="100%" fo:margin-left="1.7708in">
        <style:tab-stops/>
      </style:paragraph-properties>
    </style:style>
    <style:style style:name="P140" style:parent-style-name="Standard" style:family="paragraph">
      <style:paragraph-properties fo:widows="2" fo:orphans="2" fo:margin-top="0.1388in" fo:text-indent="-0.25in"/>
    </style:style>
    <style:style style:name="P141" style:parent-style-name="Standard" style:family="paragraph">
      <style:paragraph-properties fo:widows="2" fo:orphans="2" fo:margin-top="0.1388in" fo:text-indent="-0.25in"/>
    </style:style>
    <style:style style:name="P142" style:parent-style-name="Standard" style:family="paragraph">
      <style:paragraph-properties fo:widows="2" fo:orphans="2" fo:margin-top="0.1388in" fo:margin-bottom="0.1388in" fo:text-indent="-0.25in"/>
    </style:style>
    <style:style style:name="P143" style:parent-style-name="Standard" style:family="paragraph">
      <style:paragraph-properties fo:margin-top="0.1388in" fo:line-height="100%" fo:text-indent="-0.25in"/>
    </style:style>
    <style:style style:name="P144" style:parent-style-name="Standard" style:family="paragraph">
      <style:paragraph-properties fo:margin-top="0.1388in" fo:line-height="100%" fo:text-indent="-0.25in"/>
    </style:style>
    <style:style style:name="P145" style:parent-style-name="Standard" style:family="paragraph">
      <style:paragraph-properties fo:line-height="100%"/>
    </style:style>
    <style:style style:name="P146" style:parent-style-name="Standard" style:family="paragraph">
      <style:paragraph-properties fo:line-height="100%"/>
    </style:style>
    <style:style style:name="P147" style:parent-style-name="Standard" style:family="paragraph">
      <style:paragraph-properties fo:line-height="100%"/>
    </style:style>
    <style:style style:name="P148" style:parent-style-name="Standard" style:family="paragraph">
      <style:paragraph-properties fo:line-height="100%"/>
    </style:style>
    <style:style style:name="P149" style:parent-style-name="Standard" style:family="paragraph">
      <style:paragraph-properties fo:line-height="100%"/>
    </style:style>
    <style:style style:name="P150" style:parent-style-name="Standard" style:family="paragraph">
      <style:paragraph-properties fo:line-height="100%"/>
    </style:style>
    <style:style style:name="P151" style:parent-style-name="Standard" style:family="paragraph">
      <style:paragraph-properties fo:margin-top="0.1388in" fo:line-height="100%" fo:text-indent="-0.25in"/>
    </style:style>
    <style:style style:name="P152" style:parent-style-name="Standard" style:family="paragraph">
      <style:paragraph-properties fo:margin-top="0.1388in" fo:margin-bottom="0.1388in" fo:line-height="100%" fo:text-indent="-0.25in"/>
    </style:style>
    <style:style style:name="P153" style:parent-style-name="Standard" style:family="paragraph">
      <style:paragraph-properties fo:widows="2" fo:orphans="2" fo:margin-top="0.1388in" fo:text-indent="-0.25in"/>
    </style:style>
    <style:style style:name="P154" style:parent-style-name="Standard" style:family="paragraph">
      <style:paragraph-properties fo:margin-top="0.1388in" fo:line-height="100%" fo:text-indent="-0.25in"/>
    </style:style>
    <style:style style:name="P155" style:parent-style-name="Standard" style:family="paragraph">
      <style:paragraph-properties fo:margin-top="0.1388in" fo:line-height="100%" fo:text-indent="-0.25in"/>
    </style:style>
    <style:style style:name="P156" style:parent-style-name="Heading2" style:family="paragraph">
      <style:paragraph-properties fo:margin-top="0.1388in" fo:text-indent="-0.25in"/>
    </style:style>
    <style:style style:name="P157" style:parent-style-name="Standard" style:family="paragraph">
      <style:paragraph-properties fo:margin-top="0.1388in" fo:line-height="100%" fo:text-indent="-0.25in"/>
    </style:style>
    <style:style style:name="P158" style:parent-style-name="Standard" style:family="paragraph">
      <style:paragraph-properties fo:margin-top="0.1388in" fo:line-height="100%" fo:text-indent="-0.25in"/>
    </style:style>
    <style:style style:name="P159" style:parent-style-name="Standard" style:family="paragraph">
      <style:paragraph-properties fo:margin-top="0.1388in" fo:margin-bottom="0.1388in" fo:line-height="100%" fo:text-indent="-0.25in"/>
    </style:style>
    <style:style style:name="P160" style:parent-style-name="Standard" style:family="paragraph">
      <style:paragraph-properties fo:margin-top="0.1388in" fo:line-height="100%" fo:text-indent="-0.25in"/>
    </style:style>
    <style:style style:name="P161" style:parent-style-name="Standard" style:family="paragraph">
      <style:paragraph-properties fo:keep-together="always" fo:margin-top="0.1388in" fo:margin-bottom="0.1388in" fo:line-height="100%" fo:text-indent="-0.25in"/>
    </style:style>
    <style:style style:name="P162" style:parent-style-name="Standard" style:family="paragraph">
      <style:paragraph-properties fo:keep-together="always" fo:margin-left="1in">
        <style:tab-stops/>
      </style:paragraph-properties>
    </style:style>
    <style:style style:name="P163" style:parent-style-name="Standard" style:family="paragraph">
      <style:paragraph-properties fo:keep-together="always" fo:text-indent="-0.25in"/>
    </style:style>
    <style:style style:name="P164" style:parent-style-name="Standard" style:family="paragraph">
      <style:paragraph-properties fo:keep-together="always" fo:margin-left="0.5in">
        <style:tab-stops/>
      </style:paragraph-properties>
    </style:style>
    <style:style style:name="P165" style:parent-style-name="Standard" style:family="paragraph">
      <style:paragraph-properties fo:line-height="100%"/>
    </style:style>
    <style:style style:name="P166" style:parent-style-name="Standard" style:family="paragraph">
      <style:paragraph-properties fo:line-height="100%"/>
    </style:style>
    <style:style style:name="P167" style:parent-style-name="Standard" style:family="paragraph">
      <style:paragraph-properties fo:line-height="100%"/>
    </style:style>
    <style:style style:name="P168" style:parent-style-name="Standard" style:family="paragraph">
      <style:paragraph-properties fo:line-height="100%"/>
    </style:style>
    <style:style style:name="P169" style:parent-style-name="Standard" style:family="paragraph"/>
    <style:style style:name="P170" style:parent-style-name="Standard" style:family="paragraph">
      <style:paragraph-properties fo:margin-top="0.1388in" fo:line-height="100%" fo:text-indent="-0.25in"/>
    </style:style>
    <style:style style:name="P171" style:parent-style-name="Standard" style:family="paragraph">
      <style:paragraph-properties fo:margin-top="0.0694in" fo:line-height="100%"/>
    </style:style>
    <style:style style:name="P172" style:parent-style-name="Standard" style:family="paragraph">
      <style:paragraph-properties fo:line-height="100%"/>
    </style:style>
    <style:style style:name="P173" style:parent-style-name="Standard" style:family="paragraph">
      <style:paragraph-properties fo:line-height="100%"/>
    </style:style>
    <style:style style:name="P174" style:parent-style-name="Standard" style:family="paragraph">
      <style:paragraph-properties fo:line-height="100%"/>
    </style:style>
    <style:style style:name="P175" style:parent-style-name="Standard" style:family="paragraph">
      <style:paragraph-properties fo:line-height="100%"/>
    </style:style>
    <style:style style:name="P176" style:parent-style-name="Standard" style:family="paragraph">
      <style:paragraph-properties fo:margin-bottom="0.0694in" fo:line-height="100%"/>
    </style:style>
    <style:style style:name="P177" style:parent-style-name="Standard" style:family="paragraph">
      <style:paragraph-properties fo:margin-top="0.1388in" fo:margin-bottom="0.1388in" fo:line-height="100%"/>
    </style:style>
    <style:style style:name="P178" style:parent-style-name="Standard" style:family="paragraph">
      <style:paragraph-properties fo:line-height="100%" fo:margin-left="1.5in">
        <style:tab-stops/>
      </style:paragraph-properties>
    </style:style>
    <style:style style:name="P179" style:parent-style-name="Standard" style:family="paragraph">
      <style:paragraph-properties fo:margin-bottom="0.1388in" fo:line-height="100%" fo:text-indent="-0.25in"/>
    </style:style>
    <style:style style:name="P180" style:parent-style-name="Standard" style:family="paragraph">
      <style:paragraph-properties fo:margin-bottom="0.1388in" fo:line-height="100%" fo:text-indent="-0.25in"/>
    </style:style>
    <style:style style:name="P181" style:parent-style-name="Standard" style:family="paragraph">
      <style:paragraph-properties fo:margin-bottom="0.1388in" fo:line-height="100%" fo:text-indent="-0.25in"/>
    </style:style>
    <style:style style:name="P182" style:parent-style-name="Standard" style:family="paragraph">
      <style:paragraph-properties fo:margin-bottom="0.1388in" fo:line-height="100%" fo:text-indent="-0.25in"/>
    </style:style>
    <style:style style:name="P183" style:parent-style-name="Standard" style:family="paragraph">
      <style:paragraph-properties fo:margin-bottom="0.1388in" fo:line-height="100%" fo:text-indent="-0.25in"/>
    </style:style>
    <style:style style:name="P184" style:parent-style-name="Standard" style:family="paragraph">
      <style:paragraph-properties fo:margin-bottom="0.1388in" fo:line-height="100%" fo:text-indent="-0.25in"/>
    </style:style>
    <style:style style:name="P185" style:parent-style-name="Standard" style:family="paragraph">
      <style:paragraph-properties fo:line-height="100%" fo:text-indent="-0.25in"/>
    </style:style>
    <style:style style:name="P186" style:parent-style-name="Heading2" style:family="paragraph">
      <style:paragraph-properties fo:margin-top="0.1388in" fo:text-indent="-0.25in"/>
    </style:style>
    <style:style style:name="P187" style:parent-style-name="Standard" style:family="paragraph">
      <style:paragraph-properties fo:text-indent="-0.25in"/>
    </style:style>
    <style:style style:name="P188" style:parent-style-name="Standard" style:family="paragraph">
      <style:paragraph-properties fo:margin-left="0.7868in">
        <style:tab-stops/>
      </style:paragraph-properties>
    </style:style>
    <style:style style:name="P189" style:parent-style-name="Standard" style:family="paragraph">
      <style:paragraph-properties fo:line-height="100%"/>
    </style:style>
    <style:style style:name="P190" style:parent-style-name="Standard" style:family="paragraph">
      <style:paragraph-properties fo:line-height="100%"/>
    </style:style>
    <style:style style:name="P191" style:parent-style-name="Standard" style:family="paragraph">
      <style:paragraph-properties fo:line-height="100%"/>
    </style:style>
    <style:style style:name="P192" style:parent-style-name="Standard" style:family="paragraph">
      <style:paragraph-properties fo:line-height="100%"/>
    </style:style>
    <style:style style:name="P193" style:parent-style-name="Standard" style:family="paragraph">
      <style:paragraph-properties fo:margin-bottom="0.1388in" fo:line-height="100%"/>
    </style:style>
    <style:style style:name="P194" style:parent-style-name="Standard" style:family="paragraph">
      <style:paragraph-properties fo:margin-bottom="0.1388in" fo:line-height="100%" fo:text-indent="-0.25in"/>
    </style:style>
    <style:style style:name="T195" style:parent-style-name="DefaultParagraphFont" style:family="text">
      <style:text-properties style:text-underline-type="single" style:text-underline-style="solid" style:text-underline-width="auto" style:text-underline-mode="continuous"/>
    </style:style>
    <style:style style:name="T196" style:parent-style-name="DefaultParagraphFont" style:family="text">
      <style:text-properties style:text-underline-type="single" style:text-underline-style="solid" style:text-underline-width="auto" style:text-underline-mode="continuous"/>
    </style:style>
    <style:style style:name="P197" style:parent-style-name="Standard" style:family="paragraph">
      <style:paragraph-properties fo:margin-bottom="0.1388in" fo:line-height="100%" fo:text-indent="-0.25in"/>
    </style:style>
    <style:style style:name="P198" style:parent-style-name="Standard" style:family="paragraph">
      <style:paragraph-properties fo:margin-bottom="0.1388in" fo:line-height="100%" fo:text-indent="-0.25in"/>
    </style:style>
    <style:style style:name="P199" style:parent-style-name="Standard" style:family="paragraph">
      <style:paragraph-properties fo:margin-bottom="0.1388in" fo:line-height="100%" fo:text-indent="-0.25in"/>
    </style:style>
    <style:style style:name="P200" style:parent-style-name="Standard" style:family="paragraph">
      <style:paragraph-properties fo:margin-bottom="0.1388in" fo:line-height="100%" fo:text-indent="-0.25in"/>
    </style:style>
    <style:style style:name="P201" style:parent-style-name="Standard" style:family="paragraph">
      <style:paragraph-properties fo:margin-bottom="0.1388in" fo:line-height="100%" fo:text-indent="-0.25in"/>
    </style:style>
    <style:style style:name="P202" style:parent-style-name="Standard" style:family="paragraph">
      <style:paragraph-properties fo:margin-bottom="0.0694in" fo:line-height="100%" fo:text-indent="-0.25in"/>
    </style:style>
    <style:style style:name="P203" style:parent-style-name="Standard" style:family="paragraph">
      <style:paragraph-properties fo:margin-bottom="0.0694in" fo:line-height="100%" fo:text-indent="-0.25in"/>
    </style:style>
    <style:style style:name="P204" style:parent-style-name="Heading3" style:family="paragraph">
      <style:paragraph-properties fo:margin-bottom="0.0694in"/>
    </style:style>
    <style:style style:name="P205" style:parent-style-name="Standard" style:family="paragraph">
      <style:paragraph-properties fo:margin-bottom="0.1388in" fo:line-height="100%" fo:text-indent="-0.25in"/>
    </style:style>
    <style:style style:name="P206" style:parent-style-name="Standard" style:family="paragraph">
      <style:paragraph-properties fo:margin-bottom="0.1388in" fo:line-height="100%" fo:text-indent="-0.25in"/>
    </style:style>
    <style:style style:name="P207" style:parent-style-name="Standard" style:family="paragraph">
      <style:paragraph-properties fo:margin-bottom="0.0694in" fo:line-height="100%" fo:text-indent="-0.25in"/>
    </style:style>
    <style:style style:name="P208" style:parent-style-name="Standard" style:family="paragraph">
      <style:paragraph-properties fo:margin-bottom="0.0694in" fo:line-height="100%" fo:text-indent="-0.25in"/>
    </style:style>
    <style:style style:name="P209" style:parent-style-name="Standard" style:family="paragraph">
      <style:paragraph-properties fo:margin-bottom="0.0694in" fo:line-height="100%" fo:text-indent="-0.25in"/>
    </style:style>
    <style:style style:name="P210" style:parent-style-name="Standard" style:family="paragraph">
      <style:paragraph-properties fo:margin-bottom="0.0694in" fo:line-height="100%" fo:margin-left="0.7868in">
        <style:tab-stops/>
      </style:paragraph-properties>
    </style:style>
    <style:style style:name="P211" style:parent-style-name="Standard" style:family="paragraph">
      <style:paragraph-properties fo:line-height="100%"/>
    </style:style>
    <style:style style:name="P212" style:parent-style-name="Standard" style:family="paragraph">
      <style:paragraph-properties fo:line-height="100%"/>
    </style:style>
    <style:style style:name="P213" style:parent-style-name="Standard" style:family="paragraph">
      <style:paragraph-properties fo:line-height="100%"/>
    </style:style>
    <style:style style:name="P214" style:parent-style-name="Standard" style:family="paragraph">
      <style:paragraph-properties fo:line-height="100%"/>
    </style:style>
    <style:style style:name="P215" style:parent-style-name="Standard" style:family="paragraph">
      <style:paragraph-properties fo:line-height="100%"/>
    </style:style>
    <style:style style:name="P216" style:parent-style-name="Standard" style:family="paragraph">
      <style:paragraph-properties fo:margin-bottom="0.0555in" fo:line-height="100%"/>
    </style:style>
    <style:style style:name="P217" style:parent-style-name="Standard" style:family="paragraph">
      <style:paragraph-properties fo:margin-bottom="0.0555in" fo:line-height="100%" fo:margin-left="0.7868in">
        <style:tab-stops/>
      </style:paragraph-properties>
    </style:style>
    <style:style style:name="P218" style:parent-style-name="Heading2" style:family="paragraph">
      <style:paragraph-properties fo:margin-top="0in" fo:margin-bottom="0.1388in" fo:text-indent="-0.25in"/>
    </style:style>
    <style:style style:name="P219" style:parent-style-name="Standard" style:family="paragraph">
      <style:paragraph-properties fo:text-indent="-0.25in"/>
    </style:style>
    <style:style style:name="P220" style:parent-style-name="Standard" style:family="paragraph">
      <style:paragraph-properties fo:margin-left="0.7868in">
        <style:tab-stops/>
      </style:paragraph-properties>
    </style:style>
    <style:style style:name="P221" style:parent-style-name="Standard" style:family="paragraph"/>
    <style:style style:name="P222" style:parent-style-name="Standard" style:family="paragraph"/>
    <style:style style:name="P223" style:parent-style-name="Standard" style:family="paragraph"/>
    <style:style style:name="P224" style:parent-style-name="Standard" style:family="paragraph"/>
    <style:style style:name="P225" style:parent-style-name="Standard" style:family="paragraph"/>
    <style:style style:name="P226" style:parent-style-name="Standard" style:family="paragraph"/>
    <style:style style:name="P227" style:parent-style-name="Standard" style:family="paragraph">
      <style:paragraph-properties fo:margin-bottom="0.1388in" fo:line-height="100%" fo:text-indent="-0.25in"/>
    </style:style>
    <style:style style:name="P228" style:parent-style-name="Standard" style:family="paragraph">
      <style:paragraph-properties fo:margin-top="0.0833in" fo:margin-bottom="0.1666in" fo:line-height="100%" fo:margin-right="0.4027in" fo:text-indent="-0.25in"/>
    </style:style>
    <style:style style:name="P229" style:parent-style-name="Heading3" style:family="paragraph">
      <style:paragraph-properties fo:text-align="justify" fo:margin-top="0.0833in" fo:margin-bottom="0.1666in" fo:margin-left="0.5in" fo:margin-right="0.4027in">
        <style:tab-stops/>
      </style:paragraph-properties>
    </style:style>
    <style:style style:name="P230" style:parent-style-name="Standard" style:family="paragraph">
      <style:paragraph-properties fo:text-indent="-0.25in"/>
    </style:style>
    <style:style style:name="P231" style:parent-style-name="Standard" style:family="paragraph">
      <style:paragraph-properties fo:text-indent="-0.25in"/>
    </style:style>
    <style:style style:name="P232" style:parent-style-name="Standard" style:family="paragraph">
      <style:paragraph-properties fo:margin-left="0.7868in">
        <style:tab-stops/>
      </style:paragraph-properties>
    </style:style>
    <style:style style:name="P233" style:parent-style-name="Standard" style:family="paragraph"/>
    <style:style style:name="P234" style:parent-style-name="Standard" style:family="paragraph"/>
    <style:style style:name="P235" style:parent-style-name="Standard" style:family="paragraph"/>
    <style:style style:name="P236" style:parent-style-name="Standard" style:family="paragraph">
      <style:paragraph-properties fo:margin-left="1in">
        <style:tab-stops/>
      </style:paragraph-properties>
    </style:style>
    <style:style style:name="P237" style:parent-style-name="Standard" style:family="paragraph">
      <style:paragraph-properties fo:text-indent="-0.25in"/>
    </style:style>
    <style:style style:name="P238" style:parent-style-name="Standard" style:family="paragraph">
      <style:paragraph-properties fo:margin-left="0.7868in">
        <style:tab-stops/>
      </style:paragraph-properties>
    </style:style>
    <style:style style:name="P239" style:parent-style-name="Standard" style:family="paragraph">
      <style:paragraph-properties fo:text-indent="-0.25in"/>
    </style:style>
    <style:style style:name="P240" style:parent-style-name="Standard" style:family="paragraph">
      <style:paragraph-properties fo:margin-left="0.7868in">
        <style:tab-stops/>
      </style:paragraph-properties>
    </style:style>
    <style:style style:name="P241" style:parent-style-name="Standard" style:family="paragraph">
      <style:paragraph-properties fo:text-indent="-0.25in"/>
    </style:style>
    <style:style style:name="P242" style:parent-style-name="Standard" style:family="paragraph">
      <style:paragraph-properties fo:margin-left="0.7868in">
        <style:tab-stops/>
      </style:paragraph-properties>
    </style:style>
    <style:style style:name="P243" style:parent-style-name="Standard" style:family="paragraph">
      <style:paragraph-properties fo:margin-bottom="0.1388in" fo:line-height="100%" fo:text-indent="-0.25in"/>
    </style:style>
    <style:style style:name="P244" style:parent-style-name="Standard" style:family="paragraph">
      <style:paragraph-properties fo:margin-bottom="0.1388in" fo:line-height="100%" fo:text-indent="-0.25in"/>
    </style:style>
    <style:style style:name="P245" style:parent-style-name="Standard" style:family="paragraph">
      <style:paragraph-properties fo:margin-bottom="0.1388in" fo:line-height="100%" fo:text-indent="-0.25in"/>
    </style:style>
    <style:style style:name="P246" style:parent-style-name="Standard" style:family="paragraph">
      <style:paragraph-properties fo:text-indent="-0.25in"/>
    </style:style>
    <style:style style:name="P247" style:parent-style-name="Standard" style:family="paragraph">
      <style:paragraph-properties fo:margin-bottom="0.1388in" fo:line-height="100%" fo:text-indent="-0.25in"/>
    </style:style>
    <style:style style:name="P248" style:parent-style-name="Standard" style:family="paragraph">
      <style:paragraph-properties fo:margin-bottom="0.1388in" fo:line-height="100%" fo:text-indent="-0.25in"/>
    </style:style>
    <style:style style:name="P249" style:parent-style-name="Standard" style:family="paragraph">
      <style:paragraph-properties fo:margin-bottom="0.1388in" fo:line-height="100%" fo:text-indent="-0.25in"/>
    </style:style>
    <style:style style:name="P250" style:parent-style-name="Heading3" style:family="paragraph">
      <style:paragraph-properties fo:margin-left="0in">
        <style:tab-stops/>
      </style:paragraph-properties>
    </style:style>
    <style:style style:name="P251" style:parent-style-name="Standard" style:family="paragraph">
      <style:paragraph-properties fo:margin-bottom="0.1388in" fo:line-height="100%" fo:text-indent="-0.25in"/>
    </style:style>
    <style:style style:name="P252" style:parent-style-name="Heading3" style:family="paragraph">
      <style:paragraph-properties fo:keep-with-next="auto" fo:keep-together="auto" fo:margin-bottom="0.0555in" fo:margin-left="0in">
        <style:tab-stops/>
      </style:paragraph-properties>
    </style:style>
    <style:style style:name="P253" style:parent-style-name="Standard" style:family="paragraph">
      <style:paragraph-properties fo:margin-bottom="0.1388in" fo:line-height="100%" fo:text-indent="-0.25in"/>
    </style:style>
    <style:style style:name="P254" style:parent-style-name="Standard" style:family="paragraph">
      <style:paragraph-properties fo:line-height="100%"/>
    </style:style>
    <style:style style:name="P255" style:parent-style-name="Standard" style:family="paragraph">
      <style:paragraph-properties fo:line-height="100%"/>
    </style:style>
    <style:style style:name="P256" style:parent-style-name="Standard" style:family="paragraph">
      <style:paragraph-properties fo:line-height="100%"/>
    </style:style>
    <style:style style:name="P257" style:parent-style-name="Standard" style:family="paragraph">
      <style:paragraph-properties fo:line-height="100%"/>
    </style:style>
    <style:style style:name="P258" style:parent-style-name="Standard" style:family="paragraph">
      <style:paragraph-properties fo:line-height="100%"/>
    </style:style>
    <style:style style:name="P259" style:parent-style-name="Standard" style:family="paragraph">
      <style:paragraph-properties fo:line-height="100%"/>
    </style:style>
    <style:style style:name="P260" style:parent-style-name="Standard" style:family="paragraph">
      <style:paragraph-properties fo:line-height="100%"/>
    </style:style>
    <style:style style:name="P261" style:parent-style-name="Standard" style:family="paragraph">
      <style:paragraph-properties fo:margin-bottom="0.0555in" fo:line-height="100%"/>
    </style:style>
    <style:style style:name="P262" style:parent-style-name="Standard" style:family="paragraph">
      <style:paragraph-properties fo:margin-top="0.1666in" fo:margin-bottom="0.0555in" fo:line-height="100%"/>
    </style:style>
    <style:style style:name="P263" style:parent-style-name="Standard" style:family="paragraph">
      <style:paragraph-properties fo:margin-bottom="0.1388in" fo:line-height="100%" fo:text-indent="-0.25in"/>
    </style:style>
    <style:style style:name="P264" style:parent-style-name="Heading2" style:family="paragraph">
      <style:paragraph-properties fo:margin-bottom="0.1388in" fo:text-indent="-0.25in"/>
    </style:style>
    <style:style style:name="P265" style:parent-style-name="Standard" style:family="paragraph">
      <style:paragraph-properties fo:margin-bottom="0.1388in" fo:line-height="100%" fo:text-indent="-0.25in"/>
    </style:style>
    <style:style style:name="P266" style:parent-style-name="Standard" style:family="paragraph">
      <style:paragraph-properties fo:margin-bottom="0.1388in" fo:line-height="100%" fo:text-indent="-0.25in"/>
    </style:style>
    <style:style style:name="P267" style:parent-style-name="Standard" style:family="paragraph">
      <style:paragraph-properties fo:margin-bottom="0.1388in" fo:line-height="100%" fo:text-indent="-0.25in"/>
    </style:style>
    <style:style style:name="P268" style:parent-style-name="Standard" style:family="paragraph">
      <style:paragraph-properties fo:margin-bottom="0.1388in" fo:line-height="100%" fo:text-indent="-0.25in"/>
    </style:style>
    <style:style style:name="P269" style:parent-style-name="Standard" style:family="paragraph">
      <style:paragraph-properties fo:margin-bottom="0.1388in" fo:line-height="100%" fo:text-indent="-0.25in"/>
    </style:style>
    <style:style style:name="P270" style:parent-style-name="Standard" style:family="paragraph">
      <style:paragraph-properties fo:margin-bottom="0.1388in" fo:line-height="100%" fo:text-indent="-0.25in"/>
    </style:style>
    <style:style style:name="P271" style:parent-style-name="Standard" style:family="paragraph">
      <style:paragraph-properties fo:margin-bottom="0.1388in" fo:line-height="100%" fo:text-indent="-0.25in"/>
    </style:style>
    <style:style style:name="P272" style:parent-style-name="Standard" style:family="paragraph">
      <style:paragraph-properties fo:margin-bottom="0.1388in" fo:line-height="100%" fo:text-indent="-0.25in"/>
    </style:style>
    <style:style style:name="P273" style:parent-style-name="Standard" style:family="paragraph">
      <style:paragraph-properties fo:margin-bottom="0.1388in" fo:line-height="100%" fo:text-indent="-0.25in"/>
    </style:style>
    <style:style style:name="P274" style:parent-style-name="Standard" style:family="paragraph">
      <style:paragraph-properties fo:margin-bottom="0.1388in" fo:line-height="100%" fo:text-indent="-0.25in"/>
    </style:style>
    <style:style style:name="P275" style:parent-style-name="Standard" style:family="paragraph">
      <style:paragraph-properties fo:text-align="justify" fo:margin-top="0.1388in" fo:line-height="100%" fo:text-indent="-0.25in"/>
    </style:style>
    <style:style style:name="P276" style:parent-style-name="Standard" style:family="paragraph">
      <style:paragraph-properties fo:text-align="justify" fo:margin-top="0.1388in" fo:line-height="100%" fo:text-indent="-0.25in"/>
    </style:style>
    <style:style style:name="P277" style:parent-style-name="Standard" style:family="paragraph">
      <style:paragraph-properties fo:text-align="justify" fo:margin-top="0.1388in" fo:line-height="100%" fo:text-indent="-0.25in"/>
    </style:style>
    <style:style style:name="P278" style:parent-style-name="Standard" style:family="paragraph">
      <style:paragraph-properties fo:text-align="justify" fo:margin-top="0.1388in" fo:line-height="100%" fo:text-indent="-0.25in"/>
    </style:style>
    <style:style style:name="P279" style:parent-style-name="Standard" style:family="paragraph">
      <style:paragraph-properties fo:text-align="justify" fo:margin-top="0.1388in" fo:line-height="100%" fo:text-indent="-0.25in"/>
    </style:style>
    <style:style style:name="P280" style:parent-style-name="Standard" style:family="paragraph">
      <style:paragraph-properties fo:text-align="justify" fo:margin-top="0.1388in" fo:line-height="100%" fo:text-indent="-0.25in"/>
    </style:style>
    <style:style style:name="P281" style:parent-style-name="Standard" style:family="paragraph">
      <style:paragraph-properties fo:text-align="justify" fo:margin-top="0.1388in" fo:line-height="100%" fo:text-indent="-0.25in"/>
    </style:style>
    <style:style style:name="P282" style:parent-style-name="Standard" style:family="paragraph">
      <style:paragraph-properties fo:text-align="justify" fo:margin-top="0.1388in" fo:line-height="100%" fo:text-indent="-0.25in"/>
    </style:style>
    <style:style style:name="P283" style:parent-style-name="Standard" style:family="paragraph">
      <style:paragraph-properties fo:text-align="justify" fo:margin-top="0.1388in" fo:line-height="100%" fo:text-indent="-0.25in"/>
    </style:style>
    <style:style style:name="P284" style:parent-style-name="Standard" style:family="paragraph">
      <style:paragraph-properties fo:text-align="justify" fo:margin-top="0.1388in" fo:line-height="100%" fo:text-indent="-0.25in"/>
    </style:style>
    <style:style style:name="P285" style:parent-style-name="Standard" style:family="paragraph">
      <style:paragraph-properties fo:margin-left="0.4916in">
        <style:tab-stops/>
      </style:paragraph-properties>
    </style:style>
    <style:style style:name="P286" style:parent-style-name="Standard" style:family="paragraph">
      <style:paragraph-properties fo:text-align="justify" fo:margin-top="0.1388in" fo:line-height="100%" fo:text-indent="-0.25in"/>
    </style:style>
    <style:style style:name="P287" style:parent-style-name="Standard" style:family="paragraph">
      <style:paragraph-properties fo:text-align="justify" fo:margin-top="0.1388in" fo:line-height="100%" fo:text-indent="-0.25in"/>
    </style:style>
    <style:style style:name="P288" style:parent-style-name="Standard" style:family="paragraph">
      <style:paragraph-properties fo:text-align="justify" fo:margin-top="0.1388in" fo:line-height="100%" fo:margin-left="0.7868in">
        <style:tab-stops/>
      </style:paragraph-properties>
    </style:style>
    <style:style style:name="P289" style:parent-style-name="Standard" style:family="paragraph">
      <style:paragraph-properties fo:text-align="justify" fo:margin-top="0.1388in" fo:line-height="100%" fo:text-indent="-0.25in"/>
    </style:style>
    <style:style style:name="P290" style:parent-style-name="Standard" style:family="paragraph">
      <style:paragraph-properties fo:text-align="justify" fo:margin-top="0.1388in" fo:margin-bottom="0.1388in" fo:line-height="100%" fo:text-indent="-0.25in"/>
    </style:style>
    <style:style style:name="P291" style:parent-style-name="Heading2" style:family="paragraph">
      <style:paragraph-properties fo:text-align="justify" fo:margin-top="0.1388in" fo:text-indent="-0.25in"/>
    </style:style>
    <style:style style:name="P292" style:parent-style-name="Standard" style:family="paragraph">
      <style:paragraph-properties fo:text-align="justify" fo:margin-top="0.1388in" fo:line-height="100%" fo:text-indent="-0.25in"/>
    </style:style>
    <style:style style:name="P293" style:parent-style-name="Standard" style:family="paragraph">
      <style:paragraph-properties fo:text-align="justify" fo:margin-top="0.1388in" fo:line-height="100%" fo:text-indent="-0.25in"/>
    </style:style>
    <style:style style:name="P294" style:parent-style-name="Standard" style:family="paragraph">
      <style:paragraph-properties fo:text-align="justify" fo:margin-top="0.1388in" fo:line-height="100%"/>
    </style:style>
    <style:style style:name="P295" style:parent-style-name="Standard" style:family="paragraph">
      <style:paragraph-properties fo:margin-bottom="0.1388in" fo:line-height="100%" fo:text-indent="-0.25in"/>
    </style:style>
    <style:style style:name="P296" style:parent-style-name="Standard" style:family="paragraph">
      <style:paragraph-properties fo:margin-bottom="0.1388in" fo:line-height="100%" fo:text-indent="-0.25in"/>
    </style:style>
    <style:style style:name="T297" style:parent-style-name="DefaultParagraphFont" style:family="text">
      <style:text-properties fo:font-weight="bold" style:font-weight-asian="bold" style:font-weight-complex="bold"/>
    </style:style>
    <style:style style:name="P298" style:parent-style-name="Standard" style:family="paragraph">
      <style:paragraph-properties fo:margin-bottom="0.1388in" fo:line-height="100%" fo:text-indent="-0.25in"/>
    </style:style>
    <style:style style:name="P299" style:parent-style-name="Standard" style:family="paragraph">
      <style:paragraph-properties fo:text-align="justify" fo:margin-top="0.1388in" fo:line-height="100%" fo:text-indent="-0.25in"/>
    </style:style>
    <style:style style:name="P300" style:parent-style-name="Standard" style:family="paragraph">
      <style:paragraph-properties fo:text-align="justify" fo:margin-top="0.1388in" fo:line-height="100%" fo:text-indent="-0.25in"/>
    </style:style>
    <style:style style:name="P301" style:parent-style-name="Standard" style:family="paragraph">
      <style:paragraph-properties fo:text-align="justify" fo:margin-top="0.1388in" fo:line-height="100%" fo:text-indent="-0.25in"/>
    </style:style>
    <style:style style:name="P302" style:parent-style-name="Standard" style:family="paragraph">
      <style:paragraph-properties fo:text-align="justify" fo:margin-top="0.1388in" fo:line-height="100%" fo:text-indent="-0.25in"/>
    </style:style>
    <style:style style:name="P303" style:parent-style-name="Standard" style:family="paragraph">
      <style:paragraph-properties fo:text-align="justify" fo:margin-top="0.1388in" fo:line-height="100%" fo:text-indent="-0.25in"/>
    </style:style>
    <style:style style:name="P304" style:parent-style-name="Standard" style:family="paragraph">
      <style:paragraph-properties fo:text-align="justify" fo:margin-top="0.1388in" fo:line-height="100%" fo:text-indent="-0.25in"/>
    </style:style>
    <style:style style:name="P305" style:parent-style-name="Standard" style:family="paragraph">
      <style:paragraph-properties fo:text-align="justify" fo:margin-top="0.1388in" fo:margin-bottom="0.1388in" fo:line-height="100%"/>
    </style:style>
    <style:style style:name="P306" style:parent-style-name="Heading2" style:family="paragraph">
      <style:paragraph-properties fo:margin-bottom="0.0694in" fo:text-indent="-0.25in"/>
    </style:style>
    <style:style style:name="P307" style:parent-style-name="Heading3" style:family="paragraph">
      <style:paragraph-properties fo:text-align="justify" fo:margin-top="0.1388in" fo:margin-left="-0.1965in">
        <style:tab-stops/>
      </style:paragraph-properties>
    </style:style>
    <style:style style:name="P308" style:parent-style-name="Standard" style:family="paragraph">
      <style:paragraph-properties fo:margin-bottom="0.0694in" fo:line-height="100%" fo:text-indent="-0.25in"/>
    </style:style>
    <style:style style:name="P309" style:parent-style-name="Standard" style:family="paragraph">
      <style:paragraph-properties fo:margin-bottom="0.0694in" fo:line-height="100%"/>
    </style:style>
    <style:style style:name="P310" style:parent-style-name="Standard" style:family="paragraph">
      <style:paragraph-properties fo:margin-bottom="0.0694in" fo:line-height="100%"/>
    </style:style>
    <style:style style:name="P311" style:parent-style-name="Standard" style:family="paragraph">
      <style:paragraph-properties fo:margin-bottom="0.0694in" fo:line-height="100%"/>
    </style:style>
    <style:style style:name="P312" style:parent-style-name="Standard" style:family="paragraph">
      <style:paragraph-properties fo:margin-bottom="0.0694in" fo:line-height="100%" fo:text-indent="-0.25in"/>
    </style:style>
    <style:style style:name="P313" style:parent-style-name="Standard" style:family="paragraph">
      <style:paragraph-properties fo:margin-bottom="0.0694in" fo:line-height="100%" fo:text-indent="-0.25in"/>
    </style:style>
    <style:style style:name="P314" style:parent-style-name="Standard" style:family="paragraph">
      <style:paragraph-properties fo:margin-bottom="0.0694in" fo:line-height="100%" fo:text-indent="-0.25in"/>
    </style:style>
    <style:style style:name="P315" style:parent-style-name="Standard" style:family="paragraph">
      <style:paragraph-properties fo:margin-bottom="0.0694in" fo:line-height="100%" fo:text-indent="-0.25in"/>
    </style:style>
    <style:style style:name="P316" style:parent-style-name="Standard" style:family="paragraph">
      <style:paragraph-properties fo:margin-bottom="0.0694in" fo:line-height="100%" fo:text-indent="-0.25in"/>
    </style:style>
    <style:style style:name="P317" style:parent-style-name="Heading3" style:family="paragraph">
      <style:paragraph-properties fo:text-align="justify" fo:margin-top="0.1111in" fo:margin-bottom="0.0555in" fo:margin-left="0.1888in" fo:text-indent="-0.3854in">
        <style:tab-stops/>
      </style:paragraph-properties>
    </style:style>
    <style:style style:name="P318" style:parent-style-name="Standard" style:family="paragraph">
      <style:paragraph-properties fo:margin-top="0.1388in" fo:margin-bottom="0.1388in" fo:line-height="100%" fo:text-indent="-0.25in"/>
    </style:style>
    <style:style style:name="P319" style:parent-style-name="Standard" style:family="paragraph">
      <style:paragraph-properties fo:margin-bottom="0.1388in" fo:line-height="100%" fo:text-indent="-0.25in"/>
    </style:style>
    <style:style style:name="P320" style:parent-style-name="Standard" style:family="paragraph">
      <style:paragraph-properties fo:margin-bottom="0.1388in" fo:line-height="100%"/>
    </style:style>
    <style:style style:name="P321" style:parent-style-name="Standard" style:family="paragraph">
      <style:paragraph-properties fo:margin-bottom="0.1388in" fo:line-height="100%"/>
    </style:style>
    <style:style style:name="P322" style:parent-style-name="Standard" style:family="paragraph">
      <style:paragraph-properties fo:margin-bottom="0.1388in" fo:line-height="100%"/>
    </style:style>
    <style:style style:name="P323" style:parent-style-name="Standard" style:family="paragraph">
      <style:paragraph-properties fo:margin-bottom="0.1388in" fo:line-height="100%" fo:text-indent="-0.25in"/>
    </style:style>
    <style:style style:name="P324" style:parent-style-name="Standard" style:family="paragraph">
      <style:paragraph-properties fo:margin-bottom="0.1388in" fo:line-height="100%" fo:text-indent="-0.25in"/>
    </style:style>
    <style:style style:name="P325" style:parent-style-name="Standard" style:family="paragraph">
      <style:paragraph-properties fo:margin-bottom="0.1388in" fo:line-height="100%" fo:text-indent="-0.25in"/>
    </style:style>
    <style:style style:name="P326" style:parent-style-name="Standard" style:family="paragraph">
      <style:paragraph-properties fo:margin-bottom="0.1388in" fo:line-height="100%" fo:text-indent="-0.25in"/>
    </style:style>
    <style:style style:name="P327" style:parent-style-name="Heading3" style:family="paragraph">
      <style:paragraph-properties fo:text-align="justify" fo:margin-top="0.1388in" fo:margin-bottom="0.0555in" fo:margin-left="0.1888in" fo:text-indent="-0.3854in">
        <style:tab-stops/>
      </style:paragraph-properties>
    </style:style>
    <style:style style:name="P328" style:parent-style-name="Standard" style:family="paragraph">
      <style:paragraph-properties fo:margin-bottom="0.1388in" fo:line-height="100%" fo:text-indent="-0.25in"/>
    </style:style>
    <style:style style:name="P329" style:parent-style-name="Standard" style:family="paragraph"/>
    <style:style style:name="P330" style:parent-style-name="Standard" style:family="paragraph"/>
    <style:style style:name="P331" style:parent-style-name="Standard" style:family="paragraph"/>
    <style:style style:name="P332" style:parent-style-name="Standard" style:family="paragraph"/>
    <style:style style:name="P333" style:parent-style-name="Standard" style:family="paragraph"/>
    <style:style style:name="P334" style:parent-style-name="Standard" style:family="paragraph">
      <style:paragraph-properties fo:margin-bottom="0.1388in" fo:line-height="100%"/>
    </style:style>
    <style:style style:name="P335" style:parent-style-name="Standard" style:family="paragraph">
      <style:paragraph-properties fo:text-indent="-0.25in"/>
    </style:style>
    <style:style style:name="T336" style:parent-style-name="DefaultParagraphFont" style:family="text">
      <style:text-properties fo:font-size="12pt" style:font-size-asian="12pt" style:font-size-complex="12pt"/>
    </style:style>
    <style:style style:name="P337" style:parent-style-name="Heading3" style:family="paragraph">
      <style:paragraph-properties fo:text-align="justify" fo:margin-top="0.1388in" fo:margin-left="0.1888in" fo:text-indent="-0.3854in">
        <style:tab-stops/>
      </style:paragraph-properties>
    </style:style>
    <style:style style:name="P338" style:parent-style-name="Standard" style:family="paragraph">
      <style:paragraph-properties fo:text-indent="-0.25in"/>
    </style:style>
    <style:style style:name="P339" style:parent-style-name="Standard" style:family="paragraph"/>
    <style:style style:name="P340" style:parent-style-name="Standard" style:family="paragraph">
      <style:paragraph-properties fo:margin-bottom="0.1388in" fo:line-height="100%"/>
    </style:style>
    <style:style style:name="P341" style:parent-style-name="Standard" style:family="paragraph">
      <style:paragraph-properties fo:margin-bottom="0.1388in" fo:line-height="100%" fo:text-indent="-0.25in"/>
    </style:style>
    <style:style style:name="P342" style:parent-style-name="Standard" style:family="paragraph">
      <style:paragraph-properties fo:margin-top="0.1111in" fo:line-height="100%" fo:text-indent="-0.25in"/>
    </style:style>
    <style:style style:name="P343" style:parent-style-name="Heading3" style:family="paragraph">
      <style:paragraph-properties fo:text-align="justify" fo:margin-top="0.1388in" fo:margin-left="0.1888in" fo:text-indent="-0.3854in">
        <style:tab-stops/>
      </style:paragraph-properties>
    </style:style>
    <style:style style:name="P344" style:parent-style-name="Standard" style:family="paragraph">
      <style:paragraph-properties fo:margin-bottom="0.1388in" fo:line-height="100%" fo:text-indent="-0.25in"/>
    </style:style>
    <style:style style:name="P345" style:parent-style-name="Standard" style:family="paragraph">
      <style:paragraph-properties fo:margin-bottom="0.1388in" fo:line-height="100%" fo:text-indent="-0.25in"/>
    </style:style>
    <style:style style:name="P346" style:parent-style-name="Heading3" style:family="paragraph">
      <style:paragraph-properties fo:text-align="justify" fo:margin-top="0.1388in" fo:margin-left="-0.1965in">
        <style:tab-stops/>
      </style:paragraph-properties>
    </style:style>
    <style:style style:name="P347" style:parent-style-name="Standard" style:family="paragraph">
      <style:paragraph-properties fo:margin-bottom="0.0694in" fo:line-height="100%" fo:text-indent="-0.25in"/>
    </style:style>
    <style:style style:name="P348" style:parent-style-name="Standard" style:family="paragraph">
      <style:paragraph-properties fo:margin-bottom="0.1388in" fo:line-height="100%" fo:text-indent="-0.25in"/>
    </style:style>
    <style:style style:name="P349" style:parent-style-name="Heading2" style:family="paragraph">
      <style:paragraph-properties fo:margin-top="0in" fo:margin-bottom="0.0694in" fo:text-indent="-0.25in"/>
    </style:style>
    <style:style style:name="P350" style:parent-style-name="Heading3" style:family="paragraph">
      <style:paragraph-properties fo:keep-with-next="auto" fo:keep-together="auto" fo:text-align="justify" fo:margin-top="0.1805in" fo:margin-bottom="0.0555in" fo:margin-left="0.1888in" fo:text-indent="-0.3854in">
        <style:tab-stops/>
      </style:paragraph-properties>
    </style:style>
    <style:style style:name="P351" style:parent-style-name="Standard" style:family="paragraph">
      <style:paragraph-properties fo:margin-bottom="0.1388in" fo:text-indent="-0.25in"/>
    </style:style>
    <style:style style:name="P352" style:parent-style-name="Standard" style:family="paragraph">
      <style:paragraph-properties fo:margin-bottom="0.1111in" fo:text-indent="-0.25in"/>
    </style:style>
    <style:style style:name="P353" style:parent-style-name="Heading3" style:family="paragraph">
      <style:paragraph-properties fo:keep-with-next="auto" fo:keep-together="auto" fo:text-align="justify" fo:margin-top="0.1805in" fo:margin-bottom="0.0555in" fo:line-height="115%" fo:margin-left="0in">
        <style:tab-stops/>
      </style:paragraph-properties>
    </style:style>
    <style:style style:name="P354" style:parent-style-name="Standard" style:family="paragraph">
      <style:paragraph-properties fo:margin-bottom="0.1388in" fo:text-indent="-0.25in"/>
    </style:style>
    <style:style style:name="P355" style:parent-style-name="Standard" style:family="paragraph">
      <style:paragraph-properties fo:margin-bottom="0.1388in"/>
    </style:style>
    <style:style style:name="T356" style:parent-style-name="DefaultParagraphFont" style:family="text">
      <style:text-properties style:font-name="Times New Roman" style:font-name-asian="Times New Roman" style:font-name-complex="Times New Roman" fo:font-size="7pt" style:font-size-asian="7pt" style:font-size-complex="7pt"/>
    </style:style>
    <style:style style:name="P357" style:parent-style-name="Standard" style:family="paragraph">
      <style:paragraph-properties fo:margin-bottom="0.1388in"/>
    </style:style>
    <style:style style:name="P358" style:parent-style-name="Standard" style:family="paragraph">
      <style:paragraph-properties fo:margin-bottom="0.1388in"/>
    </style:style>
    <style:style style:name="T359" style:parent-style-name="DefaultParagraphFont" style:family="text">
      <style:text-properties style:font-name="Times New Roman" style:font-name-asian="Times New Roman" style:font-name-complex="Times New Roman" fo:font-size="7pt" style:font-size-asian="7pt" style:font-size-complex="7pt"/>
    </style:style>
    <style:style style:name="P360" style:parent-style-name="Standard" style:family="paragraph">
      <style:paragraph-properties fo:margin-bottom="0.1388in"/>
    </style:style>
    <style:style style:name="P361" style:parent-style-name="Standard" style:family="paragraph">
      <style:paragraph-properties fo:margin-bottom="0.1388in" fo:text-indent="-0.25in"/>
    </style:style>
    <style:style style:name="P362" style:parent-style-name="Standard" style:family="paragraph">
      <style:paragraph-properties fo:margin-bottom="0.1388in"/>
    </style:style>
    <style:style style:name="P363" style:parent-style-name="Standard" style:family="paragraph">
      <style:paragraph-properties fo:margin-bottom="0.1388in"/>
    </style:style>
    <style:style style:name="P364" style:parent-style-name="Standard" style:family="paragraph">
      <style:paragraph-properties fo:margin-bottom="0.1388in"/>
    </style:style>
    <style:style style:name="P365" style:parent-style-name="Standard" style:family="paragraph">
      <style:paragraph-properties fo:margin-bottom="0.1388in"/>
    </style:style>
    <style:style style:name="T366" style:parent-style-name="DefaultParagraphFont" style:family="text">
      <style:text-properties style:font-name="Times New Roman" style:font-name-asian="Times New Roman" style:font-name-complex="Times New Roman" fo:font-size="7pt" style:font-size-asian="7pt" style:font-size-complex="7pt"/>
    </style:style>
    <style:style style:name="P367" style:parent-style-name="Standard" style:family="paragraph">
      <style:paragraph-properties fo:margin-bottom="0.1388in" fo:text-indent="-0.25in"/>
    </style:style>
    <style:style style:name="P368" style:parent-style-name="Heading3" style:family="paragraph">
      <style:paragraph-properties fo:keep-with-next="auto" fo:keep-together="auto" fo:text-align="justify" fo:margin-top="0.1805in" fo:margin-bottom="0.0555in" fo:line-height="115%" fo:margin-left="0in">
        <style:tab-stops/>
      </style:paragraph-properties>
    </style:style>
    <style:style style:name="P369" style:parent-style-name="Standard" style:family="paragraph">
      <style:paragraph-properties fo:margin-bottom="0.1388in" fo:text-indent="-0.25in"/>
    </style:style>
    <style:style style:name="P370" style:parent-style-name="Standard" style:family="paragraph">
      <style:paragraph-properties fo:margin-bottom="0.1388in" fo:text-indent="-0.25in"/>
    </style:style>
    <style:style style:name="P371" style:parent-style-name="Standard" style:family="paragraph">
      <style:paragraph-properties fo:margin-bottom="0.1388in" fo:text-indent="-0.25in"/>
    </style:style>
    <style:style style:name="P372" style:parent-style-name="Heading3" style:family="paragraph">
      <style:paragraph-properties fo:keep-with-next="auto" fo:keep-together="auto" fo:text-align="justify" fo:margin-top="0.1805in" fo:margin-bottom="0.0555in" fo:line-height="115%" fo:margin-left="0in">
        <style:tab-stops/>
      </style:paragraph-properties>
    </style:style>
    <style:style style:name="P373" style:parent-style-name="Standard" style:family="paragraph">
      <style:paragraph-properties fo:margin-bottom="0.1388in" fo:text-indent="-0.25in"/>
    </style:style>
    <style:style style:name="P374" style:parent-style-name="Standard" style:family="paragraph">
      <style:paragraph-properties fo:margin-bottom="0.1388in"/>
    </style:style>
    <style:style style:name="P375" style:parent-style-name="Standard" style:family="paragraph">
      <style:paragraph-properties fo:margin-bottom="0.1388in"/>
    </style:style>
    <style:style style:name="P376" style:parent-style-name="Standard" style:family="paragraph">
      <style:paragraph-properties fo:margin-bottom="0.1388in"/>
    </style:style>
    <style:style style:name="P377" style:parent-style-name="Standard" style:family="paragraph">
      <style:paragraph-properties fo:margin-bottom="0.1388in" fo:text-indent="-0.25in"/>
    </style:style>
    <style:style style:name="P378" style:parent-style-name="Standard" style:family="paragraph">
      <style:paragraph-properties fo:margin-bottom="0.1388in" fo:text-indent="-0.25in"/>
    </style:style>
    <style:style style:name="P379" style:parent-style-name="Standard" style:family="paragraph">
      <style:paragraph-properties fo:margin-bottom="0.1388in" fo:text-indent="-0.25in"/>
    </style:style>
    <style:style style:name="P380" style:parent-style-name="Standard" style:family="paragraph">
      <style:paragraph-properties fo:margin-bottom="0.1388in" fo:text-indent="-0.25in"/>
    </style:style>
    <style:style style:name="P381" style:parent-style-name="Heading3" style:family="paragraph">
      <style:paragraph-properties fo:keep-with-next="auto" fo:keep-together="auto" fo:text-align="justify" fo:margin-top="0.1805in" fo:margin-bottom="0.0555in" fo:line-height="115%" fo:margin-left="0in">
        <style:tab-stops/>
      </style:paragraph-properties>
    </style:style>
    <style:style style:name="P382" style:parent-style-name="Standard" style:family="paragraph">
      <style:paragraph-properties fo:margin-bottom="0.1388in" fo:text-indent="-0.25in"/>
    </style:style>
    <style:style style:name="P383" style:parent-style-name="Standard" style:family="paragraph">
      <style:paragraph-properties fo:margin-bottom="0.1388in"/>
    </style:style>
    <style:style style:name="T384" style:parent-style-name="DefaultParagraphFont" style:family="text">
      <style:text-properties style:font-name="Times New Roman" style:font-name-asian="Times New Roman" style:font-name-complex="Times New Roman" fo:font-size="7pt" style:font-size-asian="7pt" style:font-size-complex="7pt"/>
    </style:style>
    <style:style style:name="P385" style:parent-style-name="Standard" style:family="paragraph">
      <style:paragraph-properties fo:margin-bottom="0.1388in"/>
    </style:style>
    <style:style style:name="T386" style:parent-style-name="DefaultParagraphFont" style:family="text">
      <style:text-properties style:font-name="Times New Roman" style:font-name-asian="Times New Roman" style:font-name-complex="Times New Roman" fo:font-size="7pt" style:font-size-asian="7pt" style:font-size-complex="7pt"/>
    </style:style>
    <style:style style:name="P387" style:parent-style-name="Standard" style:family="paragraph">
      <style:paragraph-properties fo:margin-bottom="0.1388in"/>
    </style:style>
    <style:style style:name="P388" style:parent-style-name="Standard" style:family="paragraph">
      <style:paragraph-properties fo:margin-bottom="0.1388in"/>
    </style:style>
    <style:style style:name="P389" style:parent-style-name="Standard" style:family="paragraph">
      <style:paragraph-properties fo:margin-bottom="0.1388in" fo:text-indent="-0.25in"/>
    </style:style>
    <style:style style:name="P390" style:parent-style-name="Standard" style:family="paragraph">
      <style:paragraph-properties fo:margin-bottom="0.1388in" fo:text-indent="-0.25in"/>
    </style:style>
    <style:style style:name="P391" style:parent-style-name="Standard" style:family="paragraph">
      <style:paragraph-properties fo:margin-bottom="0.1388in" fo:text-indent="-0.25in"/>
    </style:style>
    <style:style style:name="P392" style:parent-style-name="Heading3" style:family="paragraph">
      <style:paragraph-properties fo:keep-with-next="auto" fo:keep-together="auto" fo:text-align="justify" fo:margin-top="0.1805in" fo:line-height="115%" fo:margin-left="0in">
        <style:tab-stops/>
      </style:paragraph-properties>
    </style:style>
    <style:style style:name="P393" style:parent-style-name="Standard" style:family="paragraph">
      <style:paragraph-properties fo:margin-bottom="0.1388in" fo:text-indent="-0.25in"/>
    </style:style>
    <style:style style:name="P394" style:parent-style-name="Standard" style:family="paragraph">
      <style:paragraph-properties fo:margin-bottom="0.1388in" fo:text-indent="-0.25in"/>
    </style:style>
    <style:style style:name="P395" style:parent-style-name="Heading3" style:family="paragraph">
      <style:paragraph-properties fo:keep-with-next="auto" fo:keep-together="auto" fo:text-align="justify" fo:margin-top="0.1805in" fo:line-height="115%" fo:margin-left="0in">
        <style:tab-stops/>
      </style:paragraph-properties>
    </style:style>
    <style:style style:name="P396" style:parent-style-name="Standard" style:family="paragraph">
      <style:paragraph-properties fo:margin-bottom="0.1388in" fo:text-indent="-0.25in"/>
    </style:style>
    <style:style style:name="P397" style:parent-style-name="Standard" style:family="paragraph">
      <style:paragraph-properties fo:margin-bottom="0.1388in"/>
    </style:style>
    <style:style style:name="P398" style:parent-style-name="Standard" style:family="paragraph">
      <style:paragraph-properties fo:margin-bottom="0.1388in"/>
    </style:style>
    <style:style style:name="P399" style:parent-style-name="Standard" style:family="paragraph">
      <style:paragraph-properties fo:margin-bottom="0.1388in"/>
    </style:style>
    <style:style style:name="P400" style:parent-style-name="Standard" style:family="paragraph">
      <style:paragraph-properties fo:margin-bottom="0.1388in"/>
    </style:style>
    <style:style style:name="P401" style:parent-style-name="Standard" style:family="paragraph">
      <style:paragraph-properties fo:margin-bottom="0.1388in"/>
    </style:style>
    <style:style style:name="P402" style:parent-style-name="Standard" style:family="paragraph">
      <style:paragraph-properties fo:margin-bottom="0.1388in"/>
    </style:style>
    <style:style style:name="P403" style:parent-style-name="Standard" style:family="paragraph">
      <style:paragraph-properties fo:margin-bottom="0.1388in"/>
    </style:style>
    <style:style style:name="P404" style:parent-style-name="Heading3" style:family="paragraph">
      <style:paragraph-properties fo:keep-with-next="auto" fo:keep-together="auto" fo:text-align="justify" fo:margin-top="0.1805in" fo:line-height="115%" fo:margin-left="0in">
        <style:tab-stops/>
      </style:paragraph-properties>
    </style:style>
    <style:style style:name="P405" style:parent-style-name="Standard" style:family="paragraph">
      <style:paragraph-properties fo:margin-bottom="0.1388in" fo:text-indent="-0.25in"/>
    </style:style>
    <style:style style:name="P406" style:parent-style-name="Standard" style:family="paragraph">
      <style:paragraph-properties fo:margin-bottom="0.1388in" fo:text-indent="-0.25in"/>
    </style:style>
    <style:style style:name="P407" style:parent-style-name="Standard" style:family="paragraph">
      <style:paragraph-properties fo:margin-bottom="0.1388in" fo:text-indent="-0.25in"/>
    </style:style>
    <style:style style:name="P408" style:parent-style-name="Standard" style:family="paragraph">
      <style:paragraph-properties fo:margin-bottom="0.1388in"/>
    </style:style>
    <style:style style:name="P409" style:parent-style-name="Standard" style:family="paragraph">
      <style:paragraph-properties fo:margin-bottom="0.0694in" fo:line-height="100%" fo:margin-left="0.7868in">
        <style:tab-stops/>
      </style:paragraph-properties>
    </style:style>
    <style:style style:name="P410" style:parent-style-name="Heading2" style:family="paragraph">
      <style:paragraph-properties fo:margin-top="0in" fo:margin-bottom="0.1388in" fo:text-indent="-0.25in"/>
    </style:style>
    <style:style style:name="P411" style:parent-style-name="Standard" style:family="paragraph">
      <style:paragraph-properties fo:margin-bottom="0.1388in" fo:line-height="100%" fo:text-indent="-0.25in"/>
    </style:style>
    <style:style style:name="P412" style:parent-style-name="Standard" style:family="paragraph">
      <style:paragraph-properties fo:margin-left="1.5743in">
        <style:tab-stops/>
      </style:paragraph-properties>
    </style:style>
    <style:style style:name="P413" style:parent-style-name="Standard" style:family="paragraph">
      <style:paragraph-properties fo:margin-left="1.5743in">
        <style:tab-stops/>
      </style:paragraph-properties>
    </style:style>
    <style:style style:name="P414" style:parent-style-name="Standard" style:family="paragraph">
      <style:paragraph-properties fo:margin-left="1.5743in">
        <style:tab-stops/>
      </style:paragraph-properties>
    </style:style>
    <style:style style:name="P415" style:parent-style-name="Standard" style:family="paragraph">
      <style:paragraph-properties fo:margin-left="1.5743in">
        <style:tab-stops/>
      </style:paragraph-properties>
    </style:style>
    <style:style style:name="P416" style:parent-style-name="Standard" style:family="paragraph">
      <style:paragraph-properties fo:margin-left="1.5743in">
        <style:tab-stops/>
      </style:paragraph-properties>
    </style:style>
    <style:style style:name="P417" style:parent-style-name="Standard" style:family="paragraph">
      <style:paragraph-properties fo:margin-left="1.5743in">
        <style:tab-stops/>
      </style:paragraph-properties>
    </style:style>
    <style:style style:name="P418" style:parent-style-name="Standard" style:family="paragraph">
      <style:paragraph-properties fo:margin-left="1.5743in">
        <style:tab-stops/>
      </style:paragraph-properties>
    </style:style>
    <style:style style:name="P419" style:parent-style-name="Standard" style:family="paragraph">
      <style:paragraph-properties fo:margin-left="1.5743in">
        <style:tab-stops/>
      </style:paragraph-properties>
    </style:style>
    <style:style style:name="P420" style:parent-style-name="Standard" style:family="paragraph">
      <style:paragraph-properties fo:margin-left="1.5743in">
        <style:tab-stops/>
      </style:paragraph-properties>
    </style:style>
    <style:style style:name="P421" style:parent-style-name="Standard" style:family="paragraph">
      <style:paragraph-properties fo:margin-bottom="0.1388in" fo:line-height="100%" fo:margin-left="0.5in">
        <style:tab-stops/>
      </style:paragraph-properties>
    </style:style>
    <style:style style:name="P422" style:parent-style-name="Standard" style:family="paragraph">
      <style:paragraph-properties fo:margin-bottom="0.1388in" fo:line-height="100%" fo:text-indent="-0.25in"/>
    </style:style>
    <style:style style:name="P423" style:parent-style-name="Standard" style:family="paragraph">
      <style:paragraph-properties fo:text-align="justify" fo:margin-top="0.0833in" fo:margin-bottom="0.0833in" fo:line-height="100%" fo:text-indent="-0.25in"/>
    </style:style>
    <style:style style:name="P424" style:parent-style-name="Standard" style:family="paragraph">
      <style:paragraph-properties fo:text-align="justify" fo:margin-top="0.0833in" fo:margin-bottom="0.0833in" fo:line-height="100%"/>
    </style:style>
    <style:style style:name="P425" style:parent-style-name="Standard" style:family="paragraph">
      <style:paragraph-properties fo:text-align="justify" fo:margin-top="0.0833in" fo:margin-bottom="0.0833in" fo:line-height="100%"/>
    </style:style>
    <style:style style:name="P426" style:parent-style-name="Heading3" style:family="paragraph">
      <style:paragraph-properties fo:keep-with-next="auto" fo:keep-together="auto" fo:margin-left="0in">
        <style:tab-stops/>
      </style:paragraph-properties>
    </style:style>
    <style:style style:name="P427" style:parent-style-name="Heading3" style:family="paragraph">
      <style:paragraph-properties fo:keep-with-next="auto" fo:keep-together="auto" fo:margin-left="0in">
        <style:tab-stops/>
      </style:paragraph-properties>
    </style:style>
    <style:style style:name="P428" style:parent-style-name="Standard" style:family="paragraph">
      <style:paragraph-properties fo:margin-bottom="0.1388in" fo:line-height="100%" fo:text-indent="-0.25in"/>
    </style:style>
    <style:style style:name="P429" style:parent-style-name="Standard" style:family="paragraph">
      <style:paragraph-properties fo:line-height="100%"/>
    </style:style>
    <style:style style:name="P430" style:parent-style-name="Standard" style:family="paragraph">
      <style:paragraph-properties fo:line-height="100%"/>
    </style:style>
    <style:style style:name="P431" style:parent-style-name="Standard" style:family="paragraph">
      <style:paragraph-properties fo:margin-bottom="0.1388in" fo:line-height="100%"/>
    </style:style>
    <style:style style:name="P432" style:parent-style-name="Standard" style:family="paragraph">
      <style:paragraph-properties fo:margin-bottom="0.0694in" fo:line-height="100%" fo:text-indent="-0.25in"/>
    </style:style>
    <style:style style:name="P433" style:parent-style-name="Heading3" style:family="paragraph">
      <style:paragraph-properties fo:keep-with-next="auto" fo:keep-together="auto" fo:margin-bottom="0.0555in" fo:margin-left="0in">
        <style:tab-stops/>
      </style:paragraph-properties>
    </style:style>
    <style:style style:name="P434" style:parent-style-name="Standard" style:family="paragraph">
      <style:paragraph-properties fo:margin-bottom="0.1388in" fo:line-height="100%" fo:text-indent="-0.25in"/>
    </style:style>
    <style:style style:name="P435" style:parent-style-name="Standard" style:family="paragraph">
      <style:paragraph-properties fo:margin-bottom="0.1388in" fo:line-height="100%" fo:text-indent="-0.25in"/>
    </style:style>
    <style:style style:name="P436" style:parent-style-name="Heading3" style:family="paragraph">
      <style:paragraph-properties fo:keep-with-next="auto" fo:keep-together="auto" fo:margin-left="0in">
        <style:tab-stops/>
      </style:paragraph-properties>
    </style:style>
    <style:style style:name="P437" style:parent-style-name="Standard" style:family="paragraph">
      <style:paragraph-properties fo:line-height="100%" fo:text-indent="-0.25in"/>
    </style:style>
    <style:style style:name="P438" style:parent-style-name="Standard" style:family="paragraph">
      <style:paragraph-properties fo:line-height="100%" fo:text-indent="-0.25in"/>
    </style:style>
    <style:style style:name="P439" style:parent-style-name="Standard" style:family="paragraph">
      <style:paragraph-properties fo:line-height="100%" fo:text-indent="-0.25in"/>
    </style:style>
    <style:style style:name="P440" style:parent-style-name="Standard" style:family="paragraph">
      <style:paragraph-properties fo:margin-bottom="0.1388in" fo:line-height="100%" fo:text-indent="-0.25in"/>
    </style:style>
    <style:style style:name="P441" style:parent-style-name="Standard" style:family="paragraph">
      <style:paragraph-properties fo:line-height="100%"/>
    </style:style>
    <style:style style:name="P442" style:parent-style-name="Standard" style:family="paragraph">
      <style:paragraph-properties fo:line-height="100%"/>
    </style:style>
    <style:style style:name="P443" style:parent-style-name="Standard" style:family="paragraph">
      <style:paragraph-properties fo:line-height="100%"/>
    </style:style>
    <style:style style:name="P444" style:parent-style-name="Standard" style:family="paragraph">
      <style:paragraph-properties fo:line-height="100%"/>
    </style:style>
    <style:style style:name="P445" style:parent-style-name="Standard" style:family="paragraph">
      <style:paragraph-properties fo:line-height="100%"/>
    </style:style>
    <style:style style:name="P446" style:parent-style-name="Standard" style:family="paragraph">
      <style:paragraph-properties fo:line-height="100%"/>
    </style:style>
    <style:style style:name="P447" style:parent-style-name="Standard" style:family="paragraph">
      <style:paragraph-properties fo:line-height="100%"/>
    </style:style>
    <style:style style:name="P448" style:parent-style-name="Standard" style:family="paragraph">
      <style:paragraph-properties fo:line-height="100%"/>
    </style:style>
    <style:style style:name="P449" style:parent-style-name="Standard" style:family="paragraph">
      <style:paragraph-properties fo:margin-bottom="0.0555in" fo:line-height="100%"/>
    </style:style>
    <style:style style:name="P450" style:parent-style-name="Standard" style:family="paragraph">
      <style:paragraph-properties fo:margin-bottom="0.1388in" fo:line-height="100%"/>
      <style:text-properties fo:font-weight="bold" style:font-weight-asian="bold" style:font-weight-complex="bold"/>
    </style:style>
    <style:style style:name="P451" style:parent-style-name="Heading2" style:family="paragraph">
      <style:paragraph-properties fo:text-align="justify" fo:margin-top="0in" fo:margin-bottom="0.1388in" fo:text-indent="-0.25in"/>
    </style:style>
    <style:style style:name="P452" style:parent-style-name="Heading3" style:family="paragraph">
      <style:paragraph-properties fo:margin-left="0.1965in" fo:text-indent="-0.25in">
        <style:tab-stops/>
      </style:paragraph-properties>
    </style:style>
    <style:style style:name="P453" style:parent-style-name="Standard" style:family="paragraph">
      <style:paragraph-properties fo:text-align="justify" fo:margin-top="0.1388in" fo:line-height="100%" fo:text-indent="-0.25in"/>
    </style:style>
    <style:style style:name="T454" style:parent-style-name="DefaultParagraphFont" style:family="text">
      <style:text-properties style:script-type="complex"/>
    </style:style>
    <style:style style:name="P455" style:parent-style-name="Standard" style:family="paragraph">
      <style:paragraph-properties fo:text-align="justify" fo:margin-top="0.1388in" fo:line-height="100%" fo:text-indent="-0.25in"/>
    </style:style>
    <style:style style:name="P456" style:parent-style-name="Standard" style:family="paragraph">
      <style:paragraph-properties fo:text-align="justify" fo:margin-top="0.1388in" fo:line-height="100%" fo:text-indent="-0.25in"/>
    </style:style>
    <style:style style:name="P457" style:parent-style-name="Standard" style:family="paragraph">
      <style:paragraph-properties fo:text-align="justify" fo:line-height="100%" fo:margin-left="0.5in">
        <style:tab-stops/>
      </style:paragraph-properties>
    </style:style>
    <style:style style:name="P458" style:parent-style-name="Heading3" style:family="paragraph">
      <style:paragraph-properties fo:text-align="justify" fo:margin-bottom="0in" fo:margin-left="0in">
        <style:tab-stops/>
      </style:paragraph-properties>
    </style:style>
    <style:style style:name="P459" style:parent-style-name="Standard" style:family="paragraph">
      <style:paragraph-properties fo:text-align="justify" fo:margin-top="0.1388in" fo:line-height="100%" fo:text-indent="-0.25in"/>
    </style:style>
    <style:style style:name="P460" style:parent-style-name="Standard" style:family="paragraph">
      <style:paragraph-properties fo:text-align="justify" fo:margin-top="0.1388in" fo:line-height="100%"/>
    </style:style>
    <style:style style:name="P461" style:parent-style-name="Standard" style:family="paragraph">
      <style:paragraph-properties fo:text-align="justify" fo:line-height="100%"/>
    </style:style>
    <style:style style:name="P462" style:parent-style-name="Standard" style:family="paragraph">
      <style:paragraph-properties fo:text-align="justify" fo:line-height="100%"/>
    </style:style>
    <style:style style:name="P463" style:parent-style-name="Standard" style:family="paragraph">
      <style:paragraph-properties fo:text-align="justify" fo:line-height="100%"/>
    </style:style>
    <style:style style:name="P464" style:parent-style-name="Standard" style:family="paragraph">
      <style:paragraph-properties fo:text-align="justify" fo:margin-top="0.1388in" fo:line-height="100%" fo:text-indent="-0.25in"/>
    </style:style>
    <style:style style:name="P465" style:parent-style-name="Standard" style:family="paragraph">
      <style:paragraph-properties fo:text-align="justify" fo:margin-top="0.1388in" fo:line-height="100%" fo:text-indent="-0.25in"/>
    </style:style>
    <style:style style:name="P466" style:parent-style-name="Standard" style:family="paragraph">
      <style:paragraph-properties fo:text-align="justify" fo:line-height="100%" fo:margin-left="1.2597in">
        <style:tab-stops/>
      </style:paragraph-properties>
    </style:style>
    <style:style style:name="P467" style:parent-style-name="Heading3" style:family="paragraph">
      <style:paragraph-properties fo:text-align="justify" fo:margin-bottom="0in" fo:text-indent="0.5in"/>
    </style:style>
    <style:style style:name="T468" style:parent-style-name="DefaultParagraphFont" style:family="text">
      <style:text-properties fo:font-size="11pt" style:font-size-asian="11pt" style:font-size-complex="11pt"/>
    </style:style>
    <style:style style:name="P469" style:parent-style-name="Standard" style:family="paragraph">
      <style:paragraph-properties fo:text-align="justify" fo:margin-top="0.1388in" fo:line-height="100%" fo:text-indent="-0.25in"/>
    </style:style>
    <style:style style:name="P470" style:parent-style-name="Standard" style:family="paragraph">
      <style:paragraph-properties fo:text-align="justify" fo:margin-top="0.1388in" fo:line-height="100%" fo:text-indent="-0.25in"/>
    </style:style>
    <style:style style:name="P471" style:parent-style-name="Standard" style:family="paragraph">
      <style:paragraph-properties fo:text-align="justify" fo:margin-top="0.1388in" fo:line-height="100%" fo:text-indent="-0.25in"/>
    </style:style>
    <style:style style:name="P472" style:parent-style-name="Standard" style:family="paragraph">
      <style:paragraph-properties fo:text-align="justify" fo:margin-top="0.1388in" fo:line-height="100%" fo:text-indent="-0.25in"/>
    </style:style>
    <style:style style:name="P473" style:parent-style-name="Standard" style:family="paragraph">
      <style:paragraph-properties fo:text-align="justify" fo:line-height="100%" fo:margin-left="0.5in">
        <style:tab-stops/>
      </style:paragraph-properties>
    </style:style>
    <style:style style:name="P474" style:parent-style-name="Heading3" style:family="paragraph">
      <style:paragraph-properties fo:text-align="justify" fo:margin-bottom="0in" fo:text-indent="0.5in"/>
    </style:style>
    <style:style style:name="T475" style:parent-style-name="DefaultParagraphFont" style:family="text">
      <style:text-properties fo:font-size="11pt" style:font-size-asian="11pt" style:font-size-complex="11pt"/>
    </style:style>
    <style:style style:name="P476" style:parent-style-name="Standard" style:family="paragraph">
      <style:paragraph-properties fo:text-align="justify" fo:margin-top="0.1388in" fo:line-height="100%" fo:text-indent="-0.25in"/>
    </style:style>
    <style:style style:name="P477" style:parent-style-name="Standard" style:family="paragraph">
      <style:paragraph-properties fo:text-align="justify" fo:margin-top="0.1388in" fo:line-height="100%"/>
    </style:style>
    <style:style style:name="P478" style:parent-style-name="Standard" style:family="paragraph">
      <style:paragraph-properties fo:text-align="justify" fo:margin-top="0.1388in" fo:line-height="100%"/>
    </style:style>
    <style:style style:name="P479" style:parent-style-name="Standard" style:family="paragraph">
      <style:paragraph-properties fo:text-align="justify" fo:margin-top="0.1388in" fo:line-height="100%"/>
    </style:style>
    <style:style style:name="P480" style:parent-style-name="Standard" style:family="paragraph">
      <style:paragraph-properties fo:text-align="justify" fo:margin-top="0.1388in" fo:line-height="100%"/>
    </style:style>
    <style:style style:name="P481" style:parent-style-name="Standard" style:family="paragraph">
      <style:paragraph-properties fo:text-align="justify" fo:margin-top="0.1388in" fo:line-height="100%"/>
    </style:style>
    <style:style style:name="P482" style:parent-style-name="Standard" style:family="paragraph">
      <style:paragraph-properties fo:text-align="justify" fo:margin-top="0.1388in" fo:line-height="100%" fo:text-indent="-0.25in"/>
    </style:style>
    <style:style style:name="P483" style:parent-style-name="Standard" style:family="paragraph">
      <style:paragraph-properties fo:text-align="justify" fo:margin-top="0.1388in" fo:line-height="100%" fo:margin-left="0.7868in">
        <style:tab-stops/>
      </style:paragraph-properties>
    </style:style>
    <style:style style:name="P484" style:parent-style-name="Heading3" style:family="paragraph">
      <style:paragraph-properties fo:text-align="justify" fo:margin-bottom="0in" fo:margin-left="0in" fo:text-indent="0.5in">
        <style:tab-stops/>
      </style:paragraph-properties>
    </style:style>
    <style:style style:name="T485" style:parent-style-name="DefaultParagraphFont" style:family="text">
      <style:text-properties fo:font-size="11pt" style:font-size-asian="11pt" style:font-size-complex="11pt"/>
    </style:style>
    <style:style style:name="P486" style:parent-style-name="Standard" style:family="paragraph">
      <style:paragraph-properties fo:text-align="justify" fo:margin-top="0.1388in" fo:line-height="100%" fo:text-indent="-0.25in"/>
    </style:style>
    <style:style style:name="P487" style:parent-style-name="Standard" style:family="paragraph">
      <style:paragraph-properties fo:text-align="justify" fo:margin-top="0.1388in" fo:line-height="100%" fo:text-indent="-0.25in"/>
    </style:style>
    <style:style style:name="P488" style:parent-style-name="Standard" style:family="paragraph">
      <style:paragraph-properties fo:text-align="justify" fo:margin-top="0.1388in" fo:line-height="100%" fo:text-indent="-0.25in"/>
    </style:style>
    <style:style style:name="P489" style:parent-style-name="Standard" style:family="paragraph">
      <style:paragraph-properties fo:text-align="justify" fo:margin-top="0.1388in" fo:margin-bottom="0.1388in" fo:line-height="100%" fo:text-indent="-0.25in"/>
    </style:style>
    <style:style style:name="P490" style:parent-style-name="Heading2" style:family="paragraph">
      <style:paragraph-properties fo:text-align="justify" fo:margin-top="0.0833in" fo:margin-bottom="0in" fo:text-indent="-0.25in"/>
    </style:style>
    <style:style style:name="P491" style:parent-style-name="Standard" style:family="paragraph">
      <style:paragraph-properties fo:text-align="justify" fo:margin-top="0.1388in" fo:line-height="100%" fo:text-indent="-0.25in"/>
    </style:style>
    <style:style style:name="P492" style:parent-style-name="Standard" style:family="paragraph">
      <style:paragraph-properties fo:text-align="justify" fo:margin-top="0.1388in" fo:line-height="100%" fo:text-indent="-0.25in"/>
    </style:style>
    <style:style style:name="P493" style:parent-style-name="Standard" style:family="paragraph">
      <style:paragraph-properties fo:text-align="justify" fo:margin-top="0.1388in" fo:line-height="100%" fo:text-indent="-0.25in"/>
    </style:style>
    <style:style style:name="P494" style:parent-style-name="Standard" style:family="paragraph">
      <style:paragraph-properties fo:text-align="justify" fo:margin-top="0.1388in" fo:line-height="100%" fo:text-indent="-0.25in"/>
    </style:style>
    <style:style style:name="P495" style:parent-style-name="Standard" style:family="paragraph">
      <style:paragraph-properties fo:text-align="justify" fo:margin-top="0.1388in" fo:line-height="100%" fo:text-indent="-0.25in"/>
    </style:style>
    <style:style style:name="P496" style:parent-style-name="Standard" style:family="paragraph">
      <style:paragraph-properties fo:text-align="justify" fo:margin-top="0.1388in" fo:line-height="100%" fo:text-indent="-0.25in"/>
    </style:style>
    <style:style style:name="P497" style:parent-style-name="Standard" style:family="paragraph">
      <style:paragraph-properties fo:text-align="justify" fo:margin-top="0.1388in" fo:line-height="100%"/>
    </style:style>
    <style:style style:name="P498" style:parent-style-name="Standard" style:family="paragraph">
      <style:paragraph-properties fo:text-align="justify" fo:margin-top="0.1388in" fo:line-height="100%"/>
    </style:style>
    <style:style style:name="P499" style:parent-style-name="Standard" style:family="paragraph">
      <style:paragraph-properties fo:text-align="justify" fo:margin-top="0.1388in" fo:line-height="100%" fo:text-indent="-0.25in"/>
    </style:style>
    <style:style style:name="P500" style:parent-style-name="Standard" style:family="paragraph">
      <style:paragraph-properties fo:text-align="justify" fo:margin-top="0.1388in" fo:line-height="100%" fo:text-indent="-0.25in"/>
    </style:style>
    <style:style style:name="P501" style:parent-style-name="Standard" style:family="paragraph">
      <style:paragraph-properties fo:text-align="justify" fo:margin-top="0.1388in" fo:line-height="100%" fo:text-indent="-0.25in"/>
    </style:style>
    <style:style style:name="P502" style:parent-style-name="Standard" style:family="paragraph">
      <style:paragraph-properties fo:text-align="justify" fo:margin-top="0.1388in" fo:line-height="100%" fo:text-indent="-0.25in"/>
    </style:style>
    <style:style style:name="P503" style:parent-style-name="Standard" style:family="paragraph">
      <style:paragraph-properties fo:text-align="justify" fo:margin-top="0.1388in" fo:line-height="100%" fo:text-indent="-0.25in"/>
    </style:style>
    <style:style style:name="P504" style:parent-style-name="Standard" style:family="paragraph">
      <style:paragraph-properties fo:text-align="justify" fo:margin-top="0.1388in" fo:line-height="100%" fo:text-indent="-0.25in"/>
    </style:style>
    <style:style style:name="P505" style:parent-style-name="Standard" style:family="paragraph">
      <style:paragraph-properties fo:text-align="justify" fo:margin-top="0.1388in" fo:line-height="100%" fo:text-indent="-0.25in"/>
    </style:style>
    <style:style style:name="P506" style:parent-style-name="Standard" style:family="paragraph">
      <style:paragraph-properties fo:text-align="justify" fo:margin-top="0.1388in" fo:line-height="100%" fo:text-indent="-0.25in"/>
    </style:style>
    <style:style style:name="P507" style:parent-style-name="Standard" style:family="paragraph">
      <style:paragraph-properties fo:text-align="justify" fo:margin-top="0.1388in" fo:line-height="100%" fo:text-indent="-0.25in"/>
    </style:style>
    <style:style style:name="P508" style:parent-style-name="Standard" style:family="paragraph">
      <style:paragraph-properties fo:margin-top="0.1388in" fo:line-height="100%"/>
    </style:style>
    <style:style style:name="P509" style:parent-style-name="Standard" style:family="paragraph">
      <style:paragraph-properties fo:text-align="justify" fo:margin-top="0.1388in" fo:line-height="100%"/>
    </style:style>
    <style:style style:name="P510" style:parent-style-name="Standard" style:family="paragraph">
      <style:paragraph-properties fo:text-align="justify" fo:margin-top="0.1388in" fo:line-height="100%"/>
    </style:style>
    <style:style style:name="P511" style:parent-style-name="Standard" style:family="paragraph">
      <style:paragraph-properties fo:text-align="justify" fo:margin-top="0.1388in" fo:line-height="100%"/>
    </style:style>
    <style:style style:name="P512" style:parent-style-name="Standard" style:family="paragraph">
      <style:paragraph-properties fo:text-align="justify" fo:margin-top="0.1388in" fo:line-height="100%" fo:text-indent="-0.25in"/>
    </style:style>
    <style:style style:name="P513" style:parent-style-name="Standard" style:family="paragraph">
      <style:paragraph-properties fo:text-align="justify" fo:margin-top="0.1388in" fo:line-height="100%"/>
    </style:style>
    <style:style style:name="P514" style:parent-style-name="Standard" style:family="paragraph">
      <style:paragraph-properties fo:text-align="justify" fo:margin-top="0.1388in" fo:line-height="100%"/>
    </style:style>
    <style:style style:name="P515" style:parent-style-name="Standard" style:family="paragraph">
      <style:paragraph-properties fo:text-align="justify" fo:margin-top="0.1388in" fo:line-height="100%"/>
    </style:style>
    <style:style style:name="P516" style:parent-style-name="Standard" style:family="paragraph">
      <style:paragraph-properties fo:text-align="justify" fo:margin-top="0.1388in" fo:line-height="100%"/>
    </style:style>
    <style:style style:name="P517" style:parent-style-name="Standard" style:family="paragraph">
      <style:paragraph-properties fo:text-align="justify" fo:margin-top="0.1388in" fo:line-height="100%" fo:text-indent="-0.25in"/>
    </style:style>
    <style:style style:name="P518" style:parent-style-name="Standard" style:family="paragraph">
      <style:paragraph-properties fo:text-align="justify" fo:margin-top="0.1388in" fo:line-height="100%" fo:text-indent="-0.25in"/>
    </style:style>
    <style:style style:name="P519" style:parent-style-name="Standard" style:family="paragraph">
      <style:paragraph-properties fo:text-align="justify" fo:margin-top="0.1388in" fo:line-height="100%" fo:text-indent="-0.25in"/>
    </style:style>
    <style:style style:name="P520" style:parent-style-name="Standard" style:family="paragraph">
      <style:paragraph-properties fo:text-align="justify" fo:margin-top="0.1388in" fo:line-height="100%" fo:text-indent="-0.25in"/>
    </style:style>
    <style:style style:name="P521" style:parent-style-name="Standard" style:family="paragraph">
      <style:paragraph-properties fo:text-align="justify" fo:margin-top="0.1388in" fo:line-height="100%"/>
    </style:style>
    <style:style style:name="P522" style:parent-style-name="Standard" style:family="paragraph">
      <style:paragraph-properties fo:text-align="justify" fo:margin-top="0.1388in" fo:line-height="100%"/>
    </style:style>
    <style:style style:name="P523" style:parent-style-name="Standard" style:family="paragraph">
      <style:paragraph-properties fo:text-align="justify" fo:margin-top="0.1388in" fo:line-height="100%"/>
    </style:style>
    <style:style style:name="P524" style:parent-style-name="Standard" style:family="paragraph">
      <style:paragraph-properties fo:text-align="justify" fo:margin-top="0.1388in" fo:line-height="100%" fo:text-indent="-0.25in"/>
    </style:style>
    <style:style style:name="P525" style:parent-style-name="Standard" style:family="paragraph">
      <style:paragraph-properties fo:text-align="justify" fo:margin-top="0.1388in" fo:line-height="100%" fo:text-indent="-0.25in"/>
    </style:style>
    <style:style style:name="P526" style:parent-style-name="Standard" style:family="paragraph">
      <style:paragraph-properties fo:text-align="justify" fo:margin-top="0.1388in" fo:line-height="100%" fo:text-indent="-0.25in"/>
    </style:style>
    <style:style style:name="P527" style:parent-style-name="Standard" style:family="paragraph">
      <style:paragraph-properties fo:text-align="justify" fo:margin-top="0.1388in" fo:line-height="100%" fo:text-indent="-0.25in"/>
    </style:style>
    <style:style style:name="P528" style:parent-style-name="Standard" style:family="paragraph">
      <style:paragraph-properties fo:text-align="justify" fo:margin-top="0.1388in" fo:line-height="100%" fo:text-indent="-0.25in"/>
    </style:style>
    <style:style style:name="P529" style:parent-style-name="Standard" style:family="paragraph">
      <style:paragraph-properties fo:text-align="justify" fo:margin-top="0.1388in" fo:line-height="100%" fo:text-indent="-0.25in"/>
    </style:style>
    <style:style style:name="P530" style:parent-style-name="Standard" style:family="paragraph">
      <style:paragraph-properties fo:text-align="justify" fo:margin-top="0.1388in" fo:line-height="100%" fo:text-indent="-0.25in"/>
    </style:style>
    <style:style style:name="P531" style:parent-style-name="Standard" style:family="paragraph">
      <style:paragraph-properties fo:text-align="justify" fo:margin-top="0.1388in" fo:line-height="100%" fo:text-indent="-0.25in"/>
    </style:style>
    <style:style style:name="P532" style:parent-style-name="Standard" style:family="paragraph">
      <style:paragraph-properties fo:text-align="justify" fo:margin-top="0.1388in" fo:line-height="100%" fo:text-indent="-0.25in"/>
    </style:style>
    <style:style style:name="P533" style:parent-style-name="Standard" style:family="paragraph">
      <style:paragraph-properties fo:text-align="justify" fo:margin-top="0.1388in" fo:line-height="100%" fo:text-indent="-0.25in"/>
    </style:style>
    <style:style style:name="P534" style:parent-style-name="Standard" style:family="paragraph">
      <style:paragraph-properties fo:text-align="justify" fo:margin-top="0.1388in" fo:line-height="100%" fo:text-indent="-0.25in"/>
    </style:style>
    <style:style style:name="P535" style:parent-style-name="Standard" style:family="paragraph">
      <style:paragraph-properties fo:text-align="justify" fo:margin-top="0.1388in" fo:line-height="100%" fo:text-indent="-0.25in"/>
    </style:style>
    <style:style style:name="P536" style:parent-style-name="Standard" style:family="paragraph">
      <style:paragraph-properties fo:text-align="justify" fo:margin-top="0.1388in" fo:line-height="100%" fo:text-indent="-0.25in"/>
    </style:style>
    <style:style style:name="P537" style:parent-style-name="Standard" style:family="paragraph">
      <style:paragraph-properties fo:text-align="justify" fo:margin-top="0.1388in" fo:line-height="100%"/>
    </style:style>
    <style:style style:name="T538" style:parent-style-name="DefaultParagraphFont" style:family="text">
      <style:text-properties style:text-underline-type="single" style:text-underline-style="solid" style:text-underline-width="auto" style:text-underline-mode="continuous"/>
    </style:style>
    <style:style style:name="P539" style:parent-style-name="Standard" style:family="paragraph">
      <style:paragraph-properties fo:text-align="justify" fo:margin-top="0.1388in" fo:line-height="100%" fo:text-indent="-0.25in"/>
    </style:style>
    <style:style style:name="P540" style:parent-style-name="Standard" style:family="paragraph">
      <style:paragraph-properties fo:margin-top="0.1388in" fo:line-height="100%" fo:text-indent="-0.25in"/>
    </style:style>
    <style:style style:name="P541" style:parent-style-name="Standard" style:family="paragraph">
      <style:paragraph-properties fo:margin-top="0.1388in" fo:line-height="100%"/>
    </style:style>
    <style:style style:name="T542" style:parent-style-name="DefaultParagraphFont" style:family="text">
      <style:text-properties style:text-underline-type="single" style:text-underline-style="solid" style:text-underline-width="auto" style:text-underline-mode="continuous"/>
    </style:style>
    <style:style style:name="T543" style:parent-style-name="DefaultParagraphFont" style:family="text">
      <style:text-properties style:text-underline-type="single" style:text-underline-style="solid" style:text-underline-width="auto" style:text-underline-mode="continuous"/>
    </style:style>
    <style:style style:name="P544" style:parent-style-name="Standard" style:family="paragraph">
      <style:paragraph-properties fo:text-align="justify" fo:margin-top="0.1388in" fo:line-height="100%" fo:text-indent="-0.25in"/>
    </style:style>
    <style:style style:name="P545" style:parent-style-name="Standard" style:family="paragraph">
      <style:paragraph-properties fo:text-align="justify" fo:margin-top="0.1388in" fo:line-height="100%"/>
    </style:style>
    <style:style style:name="P546" style:parent-style-name="Standard" style:family="paragraph">
      <style:paragraph-properties fo:text-align="justify" fo:margin-top="0.1388in" fo:line-height="100%"/>
    </style:style>
    <style:style style:name="P547" style:parent-style-name="Standard" style:family="paragraph">
      <style:paragraph-properties fo:text-align="justify" fo:margin-top="0.1388in" fo:line-height="100%" fo:text-indent="-0.25in"/>
    </style:style>
    <style:style style:name="P548" style:parent-style-name="Standard" style:family="paragraph">
      <style:paragraph-properties fo:text-align="justify" fo:margin-top="0.1388in" fo:line-height="100%" fo:text-indent="-0.25in"/>
    </style:style>
    <style:style style:name="P549" style:parent-style-name="Standard" style:family="paragraph">
      <style:paragraph-properties fo:text-align="justify" fo:margin-top="0.1388in" fo:line-height="100%" fo:text-indent="-0.25in"/>
    </style:style>
    <style:style style:name="P550" style:parent-style-name="Standard" style:family="paragraph">
      <style:paragraph-properties fo:text-align="justify" fo:margin-top="0.1388in" fo:line-height="100%" fo:text-indent="-0.25in"/>
    </style:style>
    <style:style style:name="P551" style:parent-style-name="Standard" style:family="paragraph">
      <style:paragraph-properties fo:text-align="justify" fo:margin-top="0.1388in" fo:line-height="100%" fo:text-indent="-0.25in"/>
    </style:style>
    <style:style style:name="P552" style:parent-style-name="Standard" style:family="paragraph">
      <style:paragraph-properties fo:text-align="justify" fo:margin-top="0.1388in" fo:line-height="100%" fo:text-indent="-0.25in"/>
    </style:style>
    <style:style style:name="P553" style:parent-style-name="Standard" style:family="paragraph">
      <style:paragraph-properties fo:text-align="justify" fo:margin-top="0.1388in" fo:line-height="100%" fo:text-indent="-0.25in"/>
    </style:style>
    <style:style style:name="P554" style:parent-style-name="Standard" style:family="paragraph">
      <style:paragraph-properties fo:text-align="justify" fo:margin-top="0.1388in" fo:line-height="100%" fo:text-indent="-0.25in"/>
    </style:style>
    <style:style style:name="P555" style:parent-style-name="Standard" style:family="paragraph">
      <style:paragraph-properties fo:text-align="justify" fo:margin-top="0.1388in" fo:line-height="100%" fo:text-indent="-0.25in"/>
    </style:style>
    <style:style style:name="P556" style:parent-style-name="Standard" style:family="paragraph">
      <style:paragraph-properties fo:text-align="justify" fo:margin-top="0.1388in" fo:line-height="100%" fo:text-indent="-0.25in"/>
    </style:style>
    <style:style style:name="P557" style:parent-style-name="Standard" style:family="paragraph">
      <style:paragraph-properties fo:text-align="justify" fo:line-height="100%" fo:margin-left="0.5in">
        <style:tab-stops/>
      </style:paragraph-properties>
    </style:style>
    <style:style style:name="P558" style:parent-style-name="Heading2" style:family="paragraph">
      <style:paragraph-properties fo:text-align="justify" fo:margin-top="0in" fo:margin-bottom="0in" fo:text-indent="-0.25in"/>
    </style:style>
    <style:style style:name="P559" style:parent-style-name="Standard" style:family="paragraph">
      <style:paragraph-properties fo:text-align="justify" fo:margin-top="0.1388in" fo:line-height="100%" fo:text-indent="-0.25in"/>
    </style:style>
    <style:style style:name="P560" style:parent-style-name="Standard" style:family="paragraph">
      <style:paragraph-properties fo:text-align="justify" fo:margin-top="0.1388in" fo:line-height="100%" fo:text-indent="-0.25in"/>
    </style:style>
    <style:style style:name="P561" style:parent-style-name="Standard" style:family="paragraph">
      <style:paragraph-properties fo:widows="2" fo:orphans="2"/>
    </style:style>
    <style:style style:name="P562" style:parent-style-name="Standard" style:family="paragraph">
      <style:paragraph-properties fo:widows="2" fo:orphans="2"/>
    </style:style>
    <style:style style:name="P563" style:parent-style-name="Standard" style:family="paragraph">
      <style:paragraph-properties fo:keep-together="always" fo:margin-left="0.5in">
        <style:tab-stops/>
      </style:paragraph-properties>
    </style:style>
    <style:style style:name="P564" style:parent-style-name="Standard" style:family="paragraph">
      <style:paragraph-properties fo:keep-together="always" fo:text-indent="0.5in"/>
    </style:style>
    <style:style style:name="P565" style:parent-style-name="Standard" style:family="paragraph">
      <style:paragraph-properties fo:text-align="center" fo:margin-left="0.5in">
        <style:tab-stops/>
      </style:paragraph-properties>
    </style:style>
    <style:style style:name="P566" style:parent-style-name="Standard" style:family="paragraph">
      <style:paragraph-properties fo:margin-left="1in">
        <style:tab-stops/>
      </style:paragraph-properties>
    </style:style>
    <style:style style:name="P567" style:parent-style-name="Standard" style:family="paragraph">
      <style:paragraph-properties fo:text-indent="0.5in"/>
    </style:style>
  </office:automatic-styles>
  <office:body>
    <office:text text:use-soft-page-breaks="true">
      <text:h text:style-name="P1" text:outline-level="1"><text:bookmark-start text:name="_jomycrktm7ul"/><text:bookmark-end text:name="_jomycrktm7ul"/>Lot 2. UK-booked Business Travel and Accommodation</text:h>
      <text:p text:style-name="Standard"/>
      <text:table-of-content text:name="_TOC0">
        <text:table-of-content-source text:outline-level="9" text:use-outline-level="true" text:use-index-marks="false" text:use-index-source-styles="true" text:index-scope="document">
          <text:table-of-content-entry-template text:outline-level="1" text:style-name="Normal">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entry-template text:outline-level="4" text:style-name="Normal">
            <text:index-entry-link-start/>
            <text:index-entry-text/>
            <text:index-entry-tab-stop style:leader-char="." style:type="right"/>
            <text:index-entry-page-number/>
            <text:index-entry-link-end/>
          </text:table-of-content-entry-template>
          <text:table-of-content-entry-template text:outline-level="5" text:style-name="Normal">
            <text:index-entry-link-start/>
            <text:index-entry-text/>
            <text:index-entry-tab-stop style:leader-char="." style:type="right"/>
            <text:index-entry-page-number/>
            <text:index-entry-link-end/>
          </text:table-of-content-entry-template>
          <text:table-of-content-entry-template text:outline-level="6" text:style-name="Normal">
            <text:index-entry-link-start/>
            <text:index-entry-text/>
            <text:index-entry-tab-stop style:leader-char="." style:type="right"/>
            <text:index-entry-page-number/>
            <text:index-entry-link-end/>
          </text:table-of-content-entry-template>
          <text:table-of-content-entry-template text:outline-level="7" text:style-name="Normal">
            <text:index-entry-link-start/>
            <text:index-entry-text/>
            <text:index-entry-tab-stop style:leader-char="." style:type="right"/>
            <text:index-entry-page-number/>
            <text:index-entry-link-end/>
          </text:table-of-content-entry-template>
          <text:table-of-content-entry-template text:outline-level="8" text:style-name="Normal">
            <text:index-entry-link-start/>
            <text:index-entry-text/>
            <text:index-entry-tab-stop style:leader-char="." style:type="right"/>
            <text:index-entry-page-number/>
            <text:index-entry-link-end/>
          </text:table-of-content-entry-template>
          <text:table-of-content-entry-template text:outline-level="9" text:style-name="Normal">
            <text:index-entry-link-start/>
            <text:index-entry-text/>
            <text:index-entry-tab-stop style:leader-char="." style:type="right"/>
            <text:index-entry-page-number/>
            <text:index-entry-link-end/>
          </text:table-of-content-entry-template>
          <text:index-source-styles text:outline-level="1">
            <text:index-source-style text:style-name="Heading1"/>
          </text:index-source-styles>
          <text:index-source-styles text:outline-level="2">
            <text:index-source-style text:style-name="Heading2"/>
          </text:index-source-styles>
          <text:index-source-styles text:outline-level="3">
            <text:index-source-style text:style-name="Heading3"/>
          </text:index-source-styles>
          <text:index-source-styles text:outline-level="4">
            <text:index-source-style text:style-name="Heading4"/>
          </text:index-source-styles>
          <text:index-source-styles text:outline-level="5">
            <text:index-source-style text:style-name="Heading5"/>
          </text:index-source-styles>
          <text:index-source-styles text:outline-level="6">
            <text:index-source-style text:style-name="Heading6"/>
          </text:index-source-styles>
        </text:table-of-content-source>
        <text:index-body>
          <text:p text:style-name="P6"><text:a xlink:href="#_jomycrktm7ul" office:target-frame-name="_top" xlink:show="replace"><text:span text:style-name="T7">Lot 2. UK-booked Business Travel and Accommodation</text:span><text:span text:style-name="T8"><text:tab/>1</text:span></text:a></text:p>
          <text:p text:style-name="P9"><text:a xlink:href="#_22itj2yp5kz" office:target-frame-name="_top" xlink:show="replace">1. Introduction and Purpose<text:tab/>2</text:a></text:p>
          <text:p text:style-name="P10"><text:a xlink:href="#_lhy05d7w157x" office:target-frame-name="_top" xlink:show="replace">Point of Sales and Geographic Scope<text:tab/>3</text:a></text:p>
          <text:p text:style-name="P11"><text:a xlink:href="#_9cd9tdp0a5df" office:target-frame-name="_top" xlink:show="replace">Scope of Services<text:tab/>3</text:a></text:p>
          <text:p text:style-name="P12"><text:a xlink:href="#_a7d9deyo9n64" office:target-frame-name="_top" xlink:show="replace">2. Air Travel<text:tab/>4</text:a></text:p>
          <text:p text:style-name="P13"><text:a xlink:href="#_kxtsfr7rnng3" office:target-frame-name="_top" xlink:show="replace">Booking Functionality and Requirements<text:tab/>4</text:a></text:p>
          <text:p text:style-name="P14"><text:a xlink:href="#_wn77pg0e13s" office:target-frame-name="_top" xlink:show="replace">Value for Money and Ticketing Requirement<text:tab/>5</text:a></text:p>
          <text:p text:style-name="P15"><text:a xlink:href="#_ihypxpvmnplq" office:target-frame-name="_top" xlink:show="replace">Confirmations and Passenger Tracking<text:tab/>5</text:a></text:p>
          <text:p text:style-name="P16"><text:a xlink:href="#_l4aqm31bt85" office:target-frame-name="_top" xlink:show="replace">Sustainability and Value for the Nation<text:tab/>6</text:a></text:p>
          <text:p text:style-name="P17"><text:a xlink:href="#_pr8xeau5b3cy" office:target-frame-name="_top" xlink:show="replace">3. Rail Travel (Including Eurostar)<text:tab/>6</text:a></text:p>
          <text:p text:style-name="P18"><text:a xlink:href="#_msjtni4jwbco" office:target-frame-name="_top" xlink:show="replace">UK Rail Fares and Ticketing<text:tab/>6</text:a></text:p>
          <text:p text:style-name="P19"><text:a xlink:href="#_rewzo8jars6n" office:target-frame-name="_top" xlink:show="replace">International Rail and Eurostar<text:tab/>7</text:a></text:p>
          <text:p text:style-name="P20"><text:a xlink:href="#_jql8w7yrj7nj" office:target-frame-name="_top" xlink:show="replace">Ticket Fulfilment and Booking Confirmation<text:tab/>7</text:a></text:p>
          <text:p text:style-name="P21"><text:a xlink:href="#_i469rgv6931g" office:target-frame-name="_top" xlink:show="replace">Additional Rail Facilities<text:tab/>8</text:a></text:p>
          <text:p text:style-name="P22"><text:a xlink:href="#_gsfhvzcomf8a" office:target-frame-name="_top" xlink:show="replace">4. Other Transport<text:tab/>8</text:a></text:p>
          <text:p text:style-name="P23"><text:a xlink:href="#_e1678ka4bmc5" office:target-frame-name="_top" xlink:show="replace">Passenger Transportation<text:tab/>8</text:a></text:p>
          <text:p text:style-name="P24"><text:a xlink:href="#_h22wi6scr284" office:target-frame-name="_top" xlink:show="replace">Taxis and Minicabs<text:tab/>9</text:a></text:p>
          <text:p text:style-name="P25"><text:a xlink:href="#_j19dhx1i1m8" office:target-frame-name="_top" xlink:show="replace">Vehicle Hire (Without Driver)<text:tab/>10</text:a></text:p>
          <text:p text:style-name="P26"><text:a xlink:href="#_fq00amrh6gno" office:target-frame-name="_top" xlink:show="replace">Mobility as a Service (MaaS)<text:tab/>10</text:a></text:p>
          <text:p text:style-name="P27"><text:a xlink:href="#_5ncn56ulsl62" office:target-frame-name="_top" xlink:show="replace">Ferry Services and Eurotunnel<text:tab/>10</text:a></text:p>
          <text:p text:style-name="P28"><text:a xlink:href="#_7k29b341dd7o" office:target-frame-name="_top" xlink:show="replace">5. Accommodation<text:tab/>11</text:a></text:p>
          <text:p text:style-name="P29"><text:a xlink:href="#_sg1supqoqcy6" office:target-frame-name="_top" xlink:show="replace">Search and<text:s/>Display<text:tab/>11</text:a></text:p>
          <text:p text:style-name="P30"><text:a xlink:href="#_rsv9u0bd95c7" office:target-frame-name="_top" xlink:show="replace">City Taxes<text:tab/>11</text:a></text:p>
          <text:p text:style-name="P31"><text:a xlink:href="#_z56r5wkvsx8y" office:target-frame-name="_top" xlink:show="replace">Late Arrival and ‘Walking’<text:tab/>12</text:a></text:p>
          <text:p text:style-name="P32"><text:a xlink:href="#_kxw8664f7lkm" office:target-frame-name="_top" xlink:show="replace">Provider Exclusions and Special Requests<text:tab/>12</text:a></text:p>
          <text:p text:style-name="P33"><text:a xlink:href="#_8g5r69brm6m" office:target-frame-name="_top" xlink:show="replace">Group and Long-Stay Bookings<text:tab/>12</text:a></text:p>
          <text:p text:style-name="P34"><text:a xlink:href="#_z0cor6falbf8" office:target-frame-name="_top" xlink:show="replace">Billback and Payment Accuracy<text:tab/>13</text:a></text:p>
          <text:p text:style-name="P35"><text:a xlink:href="#_tgj9gtkkyjbn" office:target-frame-name="_top" xlink:show="replace">Booking Confirmation, Accommodation<text:tab/>13</text:a></text:p>
          <text:p text:style-name="P36"><text:a xlink:href="#_q7lvkynjdqvh" office:target-frame-name="_top" xlink:show="replace">6. Booking Amendments, Exchanges, Cancellations and Refunds<text:tab/>13</text:a></text:p>
          <text:p text:style-name="P37"><text:a xlink:href="#_ib8yelpeckow" office:target-frame-name="_top" xlink:show="replace">General<text:tab/>13</text:a></text:p>
          <text:p text:style-name="P38"><text:a xlink:href="#_go6iifibob7j" office:target-frame-name="_top" xlink:show="replace">Rail<text:tab/>14</text:a></text:p>
          <text:p text:style-name="P39"><text:a xlink:href="#_uja3qiskfunc" office:target-frame-name="_top" xlink:show="replace">Air<text:tab/>15</text:a></text:p>
          <text:p text:style-name="P40"><text:a xlink:href="#_cazs07wzgocl" office:target-frame-name="_top" xlink:show="replace">Accommodation<text:tab/>16</text:a></text:p>
          <text:p text:style-name="P41"><text:a xlink:href="#_cxdzmn523frl" office:target-frame-name="_top" xlink:show="replace">7. Booking Requirements and Inventory Access<text:tab/>16</text:a></text:p>
          <text:p text:style-name="P42"><text:a xlink:href="#_ut12trdkr2th" office:target-frame-name="_top" xlink:show="replace">8. Negotiated Programmes<text:tab/>17</text:a></text:p>
          <text:p text:style-name="P43"><text:a xlink:href="#_65wtbhnk2b6e" office:target-frame-name="_top" xlink:show="replace">Scope<text:tab/>17</text:a></text:p>
          <text:p text:style-name="P44"><text:a xlink:href="#_dups0r7bmqpd" office:target-frame-name="_top" xlink:show="replace">Appointment as Programme-Managing Supplier<text:tab/>18</text:a></text:p>
          <text:p text:style-name="P45"><text:a xlink:href="#_hkvn67l7x2bn" office:target-frame-name="_top" xlink:show="replace">Obligations of Programme-Managing Supplier<text:tab/>18</text:a></text:p>
          <text:p text:style-name="P46"><text:a xlink:href="#_jn1klsz1ewsd" office:target-frame-name="_top" xlink:show="replace">Obligations of Programme-Supporting Supplier<text:tab/>19</text:a></text:p>
          <text:p text:style-name="P47"><text:a xlink:href="#_wqavoninqggi" office:target-frame-name="_top" xlink:show="replace">Rail Specific Negotiated Programme Requirements<text:tab/>19</text:a></text:p>
          <text:p text:style-name="P48"><text:a xlink:href="#_yzbqji9zsv15" office:target-frame-name="_top" xlink:show="replace">Buyer-Specific Negotiated Programmes<text:tab/>20</text:a></text:p>
          <text:p text:style-name="P49"><text:a xlink:href="#_k260fdwhuz34" office:target-frame-name="_top" xlink:show="replace">9. Price Match Guarantee<text:tab/>20</text:a></text:p>
          <text:p text:style-name="P50"><text:a xlink:href="#_4geb4y23sax" office:target-frame-name="_top" xlink:show="replace">Scope and Purpose<text:tab/>20</text:a></text:p>
          <text:p text:style-name="P51"><text:a xlink:href="#_c0ol6a9todfv" office:target-frame-name="_top" xlink:show="replace">Travel and Accommodation Challenges<text:tab/>20</text:a></text:p>
          <text:p text:style-name="P52"><text:a xlink:href="#_8qqs1s8p171q" office:target-frame-name="_top" xlink:show="replace">Acknowledgement and Resolution<text:tab/>21</text:a></text:p>
          <text:p text:style-name="P53"><text:a xlink:href="#_mn4xpzfih60o" office:target-frame-name="_top" xlink:show="replace">Differences in Booking Conditions<text:tab/>21</text:a></text:p>
          <text:p text:style-name="P54"><text:a xlink:href="#_bzi4wk5fzkcr" office:target-frame-name="_top" xlink:show="replace">Price Match Exclusions<text:tab/>22</text:a></text:p>
          <text:p text:style-name="P55"><text:a xlink:href="#_ocs5wv761pd7" office:target-frame-name="_top" xlink:show="replace">Availability and Monitoring<text:tab/>23</text:a></text:p>
          <text:p text:style-name="P56"><text:a xlink:href="#_oapx3g5s3qoz" office:target-frame-name="_top" xlink:show="replace">Reporting<text:tab/>23</text:a></text:p>
          <text:p text:style-name="P57"><text:a xlink:href="#_z0nrtd3fpm1t" office:target-frame-name="_top" xlink:show="replace">Continuous Improvement and Performance<text:tab/>24</text:a></text:p>
          <text:p text:style-name="P58"><text:a xlink:href="#_gm6nmg1pxr5d" office:target-frame-name="_top" xlink:show="replace">10. Optional Services<text:tab/>24</text:a></text:p>
          <text:p text:style-name="P59"><text:a xlink:href="#_8i4vx5orvhuj" office:target-frame-name="_top" xlink:show="replace">Security and Travel Risk Management Services<text:tab/>25</text:a></text:p>
          <text:p text:style-name="P60"><text:a xlink:href="#_vzd634s7nho7" office:target-frame-name="_top" xlink:show="replace">Parking Services<text:tab/>25</text:a></text:p>
          <text:p text:style-name="P61"><text:a xlink:href="#_j1wrhsnqvwb" office:target-frame-name="_top" xlink:show="replace">Implants<text:tab/>25</text:a></text:p>
          <text:p text:style-name="P62"><text:a xlink:href="#_n4g86j7524ev" office:target-frame-name="_top" xlink:show="replace">Executive Services<text:tab/>26</text:a></text:p>
          <text:p text:style-name="P63"><text:a xlink:href="#_n30lecpgd0vh" office:target-frame-name="_top" xlink:show="replace">11. Technology Requirements<text:tab/>26</text:a></text:p>
          <text:p text:style-name="P64"><text:a xlink:href="#_szvu24a9lcob" office:target-frame-name="_top" xlink:show="replace">Provision of the Online Booking System<text:tab/>26</text:a></text:p>
          <text:p text:style-name="P65"><text:a xlink:href="#_c0kcac85mzn8" office:target-frame-name="_top" xlink:show="replace">Online<text:s/>Booking System Warranties<text:tab/>27</text:a></text:p>
          <text:p text:style-name="P66"><text:a xlink:href="#_pm72nnh843ly" office:target-frame-name="_top" xlink:show="replace">Performance of the Online Booking System<text:tab/>27</text:a></text:p>
          <text:p text:style-name="P67"><text:a xlink:href="#_mwehi3d8hg76" office:target-frame-name="_top" xlink:show="replace">Access to the Online Booking System<text:tab/>28</text:a></text:p>
          <text:p text:style-name="P68"><text:a xlink:href="#_97udhaqqddko" office:target-frame-name="_top" xlink:show="replace">Protection of the Online Booking System<text:tab/>28</text:a></text:p>
          <text:p text:style-name="P69"><text:a xlink:href="#_atkg4jcqzho" office:target-frame-name="_top" xlink:show="replace">12. Booking Solution Access and Capability Requirements<text:tab/>29</text:a></text:p>
          <text:p text:style-name="P70"><text:a xlink:href="#_3v7zqwduvcp8" office:target-frame-name="_top" xlink:show="replace"><text:span text:style-name="T71">13. Feedback Requirements</text:span><text:span text:style-name="T72"><text:tab/>34</text:span></text:a></text:p>
        </text:index-body>
      </text:table-of-content>
      <text:p text:style-name="Standard"/>
      <text:p text:style-name="P73"/>
      <text:list text:style-name="WWNum13">
        <text:list-item text:start-value="1">
          <text:p text:style-name="P74"><text:bookmark-start text:name="_22itj2yp5kz"/><text:bookmark-end text:name="_22itj2yp5kz"/>Introduction and Purpose</text:p>
        </text:list-item>
      </text:list>
      <text:list text:style-name="WWNum16" text:continue-numbering="true">
        <text:list-item>
          <text:list>
            <text:list-item>
              <text:p text:style-name="P75">This Lot provides a comprehensive booking solution for Business Travel<text:s/>only, defined as travel undertaken by staff members of a Buyer organisation in the performance of their official duties.</text:p>
            </text:list-item>
            <text:list-item>
              <text:p text:style-name="P76">The service is available to all authorised Public Sector Bodies, including Central Government departments, the wider public sector, third-sector organisations, and charitable trusts. Buyers may utilise the full range of services or select specific elements as required; there is no obligation to use all services, and the framework provides no guarantee of spend or volume.</text:p>
            </text:list-item>
            <text:list-item>
              <text:p text:style-name="P77">The primary purpose of this Lot is to provide official business travel for the Buyer organisation’s staff and contractors.</text:p>
            </text:list-item>
            <text:list-item>
              <text:p text:style-name="P78">Authorised Service Users (approved and agreed by the Buyer prior to travel) may also use Lot 2. Examples of such Service Users could include (but not<text:s/>be limited to) students and staff of university customers, and members of the public acting as witnesses for Police Force Buyers.</text:p>
            </text:list-item>
            <text:list-item>
              <text:p text:style-name="P79">However, if a wholescale Civilian Accommodation Programme is needed, this can be provided by Lot 4 instead.</text:p>
            </text:list-item>
          </text:list>
        </text:list-item>
      </text:list>
      <text:p text:style-name="P80"/>
      <text:h text:style-name="Heading3" text:outline-level="3"><text:bookmark-start text:name="_lhy05d7w157x"/><text:bookmark-end text:name="_lhy05d7w157x"/><text:s text:c="3"/>Point of Sales and Geographic Scope</text:h>
      <text:list text:style-name="WWNum16" text:continue-numbering="true">
        <text:list-item>
          <text:list>
            <text:list-item>
              <text:p text:style-name="P81">Lot 2 is specifically designed for Buyers requiring a UK Point of Sale. While the booking must originate from a UK-based entity, the scope of travel includes:</text:p>
            </text:list-item>
          </text:list>
        </text:list-item>
      </text:list>
      <text:list text:style-name="WWNum11">
        <text:list-item>
          <text:p text:style-name="P82">all travel within the United Kingdom</text:p>
        </text:list-item>
        <text:list-item>
          <text:p text:style-name="P83">travel originating in the UK to international destinations as well as journeys between international locations.</text:p>
        </text:list-item>
      </text:list>
      <text:list text:style-name="WWNum16" text:continue-numbering="true">
        <text:list-item>
          <text:list>
            <text:list-item>
              <text:p text:style-name="P84">A wider range of Passenger Transport services including:</text:p>
            </text:list-item>
          </text:list>
        </text:list-item>
      </text:list>
      <text:list text:style-name="WWNum14">
        <text:list-item>
          <text:p text:style-name="P85">pre-booked and ad-hoc coaches, minibuses, and taxis.</text:p>
        </text:list-item>
        <text:list-item>
          <text:p text:style-name="P86">taxis for immediate use</text:p>
        </text:list-item>
      </text:list>
      <text:p text:style-name="P87"/>
      <text:h text:style-name="P88" text:outline-level="3"><text:bookmark-start text:name="_9cd9tdp0a5df"/><text:bookmark-end text:name="_9cd9tdp0a5df"/>Scope of Services</text:h>
      <text:p text:style-name="P89"/>
      <text:list text:style-name="WWNum16" text:continue-numbering="true">
        <text:list-item>
          <text:list>
            <text:list-item>
              <text:p text:style-name="P90">The supplier is<text:s/>obliged to provide the following deliverables in accordance with the required minimum services level measures:</text:p>
            </text:list-item>
          </text:list>
        </text:list-item>
      </text:list>
      <text:p text:style-name="P91"/>
      <text:list text:style-name="WWNum12">
        <text:list-item>
          <text:p text:style-name="P92">schedules air services, including helicopter transfers</text:p>
        </text:list-item>
        <text:list-item>
          <text:p text:style-name="P93">comprehensive UK, European and International rail services, including Eurostar</text:p>
        </text:list-item>
        <text:list-item>
          <text:p text:style-name="P94">a wider range of Passenger Transport services including</text:p>
          <text:list text:continue-numbering="true">
            <text:list-item>
              <text:p text:style-name="P95">pre-booked and ad-hoc coaches, minibuses, and taxis.</text:p>
            </text:list-item>
            <text:list-item>
              <text:p text:style-name="P96">taxis for immediate use</text:p>
            </text:list-item>
          </text:list>
        </text:list-item>
        <text:list-item>
          <text:p text:style-name="P97">Vehicle hire, including but not limited to the hire of cars, minibuses, and vans (without a driver)</text:p>
        </text:list-item>
        <text:list-item>
          <text:p text:style-name="P98">ferry services and travel via Eurotunnel</text:p>
        </text:list-item>
        <text:list-item>
          <text:p text:style-name="P99">accommodation, including but not limited to:</text:p>
          <text:list text:continue-numbering="true">
            <text:list-item>
              <text:p text:style-name="P100">hotels</text:p>
            </text:list-item>
            <text:list-item>
              <text:p text:style-name="P101">bed and breakfasts</text:p>
            </text:list-item>
            <text:list-item>
              <text:p text:style-name="P102">services apartments</text:p>
            </text:list-item>
          </text:list>
        </text:list-item>
        <text:list-item>
          <text:p text:style-name="P103">currency/Visa/passport services</text:p>
        </text:list-item>
        <text:list-item>
          <text:p text:style-name="P104">Are there other Mandatory Core Services that require inclusion?</text:p>
        </text:list-item>
      </text:list>
      <text:p text:style-name="P105"/>
      <text:p text:style-name="P106"><text:span text:style-name="T107">Furthermore, the following Optional Services are available<text:s/></text:span><text:span text:style-name="T108">to the Buyer:</text:span></text:p>
      <text:list text:style-name="WWNum9" text:continue-numbering="true">
        <text:list-item>
          <text:list>
            <text:list-item>
              <text:list>
                <text:list-item>
                  <text:p text:style-name="P109">supporting travel management services, including but not limited to, web-based and mobile platforms for travel risk management and data reporting tools.</text:p>
                </text:list-item>
                <text:list-item>
                  <text:p text:style-name="P110">comprehensive duty of care and traveller safety tools, including but not limited to:</text:p>
                  <text:list text:continue-numbering="true">
                    <text:list-item>
                      <text:p text:style-name="P111">real-time traveller tracking and location monitoring</text:p>
                    </text:list-item>
                    <text:list-item>
                      <text:p text:style-name="P112">automated risk alerts and travel disruption notifications</text:p>
                    </text:list-item>
                    <text:list-item>
                      <text:p text:style-name="P113">two-way traveller communication and welfare check-in functionality</text:p>
                    </text:list-item>
                  </text:list>
                </text:list-item>
                <text:list-item>
                  <text:p text:style-name="P114">practical solutions for parking at airports, railway stations and ferry ports.</text:p>
                </text:list-item>
                <text:list-item>
                  <text:p text:style-name="P115">specialist tools designed to influence more sustainable travel choices and provide accurate CO2 reporting</text:p>
                </text:list-item>
                <text:list-item>
                  <text:p text:style-name="P116">personnel and dedicated support services, including but not limited to, the<text:s/><text:soft-page-break/>provision of in-house Implants and Ministerial or Executive Services.</text:p>
                </text:list-item>
              </text:list>
            </text:list-item>
          </text:list>
        </text:list-item>
      </text:list>
      <text:p text:style-name="Standard"/>
      <text:list text:style-name="WWNum16" text:continue-numbering="true">
        <text:list-item>
          <text:p text:style-name="P117"><text:bookmark-start text:name="_a7d9deyo9n64"/><text:bookmark-end text:name="_a7d9deyo9n64"/>Air Travel</text:p>
        </text:list-item>
      </text:list>
      <text:p text:style-name="P118"/>
      <text:h text:style-name="Heading3" text:outline-level="3"><text:bookmark-start text:name="_kxtsfr7rnng3"/><text:bookmark-end text:name="_kxtsfr7rnng3"/>Booking Functionality and Requirements</text:h>
      <text:p text:style-name="P119"/>
      <text:p text:style-name="Standard">The supplier shall ensure that both the Offline Booking Solution and Online Booking Solution provide the necessary functionality and processes to deliver domestic and international air bookings. This Lot can be used to access the following services.</text:p>
      <text:p text:style-name="P120"/>
      <text:list text:style-name="WWNum16" text:continue-numbering="true">
        <text:list-item>
          <text:list>
            <text:list-item>
              <text:p text:style-name="P121">single, return, and multi-city flight arrangements</text:p>
            </text:list-item>
            <text:list-item>
              <text:p text:style-name="P122">group bookings, including but not limited to, the management and processing multiple Travellers on a single itinerary and the negotiation of group fares where<text:s/>volumes meet airline thresholds</text:p>
            </text:list-item>
            <text:list-item>
              <text:p text:style-name="P123">flight upgrades and added-value offers, provided these are permitted under the Buyer’s Travel, Expenses or Meeting Policy</text:p>
            </text:list-item>
            <text:list-item>
              <text:p text:style-name="P124">pre-booking services for seat reservations and various ancillary services, such as meals and additional baggage allowances. Where ancillary services are not available through the booking channel, the supplier shall provide an alternative process to secure these on the Travellers behalf</text:p>
            </text:list-item>
            <text:list-item>
              <text:p text:style-name="P125">baggage bookings for all carrier types, including but not limited to low-cost carriers, and the comprehensive management of excess baggage of all types</text:p>
            </text:list-item>
            <text:list-item>
              <text:p text:style-name="P126">special assistance services as a standard part of the booking process in compliance with the Equality Act 2010 and applicable aviation accessibility regulations:</text:p>
            </text:list-item>
          </text:list>
        </text:list-item>
      </text:list>
      <text:list text:style-name="WWNum1">
        <text:list-item>
          <text:p text:style-name="P127">which<text:s/>includes but is not limited to, escorted Traveller services and specific support for visually impaired Travellers</text:p>
        </text:list-item>
        <text:list-item>
          <text:p text:style-name="P128">Where these cannot be fulfilled through the Online Booking Solution, the Supplier shall ensure availability through the Offline Booking Solution and work to improve online accessibility over the life of the Call-Off Contract</text:p>
        </text:list-item>
      </text:list>
      <text:list text:style-name="WWNum16" text:continue-numbering="true">
        <text:list-item>
          <text:list>
            <text:list-item>
              <text:p text:style-name="P129">Configuration of booking parameters in line with the Buyer's Travel, Expenses, or Meeting Policy, including the exclusion or restriction of specific airlines, routes, fare classes, or fares that fall outside the Buyer's policy parameters</text:p>
            </text:list-item>
            <text:list-item>
              <text:p text:style-name="P130">Access to discounted or preferential fare programmes, including but not limited to, public sector rates, charity fares, and any specific negotiated contractual rates held by the Buyer</text:p>
            </text:list-item>
          </text:list>
        </text:list-item>
      </text:list>
      <text:p text:style-name="P131"/>
      <text:h text:style-name="Heading3" text:outline-level="3"><text:bookmark-start text:name="_wn77pg0e13s"/><text:bookmark-end text:name="_wn77pg0e13s"/>Value<text:s/>for Money and Ticketing Requirement</text:h>
      <text:list text:style-name="WWNum16" text:continue-numbering="true">
        <text:list-item>
          <text:list>
            <text:list-item>
              <text:p text:style-name="P132">All air travel options shall be clearly displayed (Online) or explained (Offline) prior to booking, including details of direct flights, lower-cost options with an overnight stay, or non-direct flight journey durations<text:s/>.</text:p>
            </text:list-item>
            <text:list-item>
              <text:p text:style-name="P133">Value for money alternatives and a comparison of the lowest fares available from each carrier shall always be presented to ensure the Booker can make best value for money decisions .</text:p>
            </text:list-item>
            <text:list-item>
              <text:p text:style-name="P134">The Supplier shall use its expertise to issue multi-city flights in the<text:s/>most cost-effective way, considering the aggregate of both the fee and the fare .</text:p>
            </text:list-item>
            <text:list-item>
              <text:p text:style-name="P135">The Supplier shall ensure all Authority Public Sector Negotiated Programme air fares are loaded correctly. Fare options shall include:</text:p>
            </text:list-item>
          </text:list>
        </text:list-item>
      </text:list>
      <text:p text:style-name="P136">Global Distribution System (GDS) or NDC (New Distribution Capability) fares for scheduled airlines and low-cost carriers (LCC).</text:p>
      <text:p text:style-name="P137">Web fares for all carriers, accessed via API links at no extra cost to the Buyer.</text:p>
      <text:p text:style-name="P138">Both non-flexible and flexible fare options with no restrictions to content available in the wider marketplace .</text:p>
      <text:p text:style-name="P139">Other preferential fare options, such as charitable and student rates (optional rather than required)</text:p>
      <text:list text:style-name="WWNum16" text:continue-numbering="true">
        <text:list-item>
          <text:list>
            <text:list-item>
              <text:p text:style-name="P140">The Supplier shall provide a flexible search facility for fares on the Online Booking Solution.</text:p>
            </text:list-item>
            <text:list-item>
              <text:p text:style-name="P141">Where readily available in the industry, the Online and/or Offline process shall be able to exclude low-cost carrier web fares (flexible or non-flexible) when requested by the Buyer.</text:p>
            </text:list-item>
            <text:list-item>
              <text:p text:style-name="P142">Where carriers make the information available, the Supplier shall clearly display or<text:s/>communicate the number of available flight seats remaining for the specific flight being booked.</text:p>
            </text:list-item>
          </text:list>
        </text:list-item>
      </text:list>
      <text:h text:style-name="Heading3" text:outline-level="3"><text:bookmark-start text:name="_ihypxpvmnplq"/><text:bookmark-end text:name="_ihypxpvmnplq"/>Confirmations and Passenger Tracking</text:h>
      <text:list text:style-name="WWNum16" text:continue-numbering="true">
        <text:list-item>
          <text:list>
            <text:list-item>
              <text:p text:style-name="P143">For confirmed air bookings, the Supplier shall provide an instantaneous system-generated confirmation/eTicket by email or<text:s/>phone app as agreed with the Buyer</text:p>
            </text:list-item>
            <text:list-item>
              <text:p text:style-name="P144">Confirmations shall include, as a minimum:</text:p>
              <text:list text:continue-numbering="true">
                <text:list-item>
                  <text:p text:style-name="P145">unique booking reference code</text:p>
                </text:list-item>
                <text:list-item>
                  <text:p text:style-name="P146">ticket type (i.e. Economy/Premium Economy/Business/First) and cost</text:p>
                </text:list-item>
                <text:list-item>
                  <text:p text:style-name="P147">booker and Traveller names (as shown on passport)</text:p>
                </text:list-item>
                <text:list-item>
                  <text:p text:style-name="P148">full journey details (date, time, carrier, flight number, terminal, and seat number)</text:p>
                </text:list-item>
                <text:list-item>
                  <text:p text:style-name="P149">baggage entitlement</text:p>
                </text:list-item>
                <text:list-item>
                  <text:p text:style-name="P150">breakdown of costs including taxes and excess baggage <text:s text:c="6"/></text:p>
                </text:list-item>
              </text:list>
            </text:list-item>
            <text:list-item>
              <text:p text:style-name="P151">Confirmations must also contain the terms and conditions associated with the ticket, check-in information, and the Supplier’s contact details (email and telephone) for both Core and Out of Core working hours <text:s/></text:p>
            </text:list-item>
            <text:list-item>
              <text:p text:style-name="P152">The Supplier shall ensure passenger tracking is available to advise the Buyer of all affected Users and their intended destinations in the event of a major disruption<text:s/>to air travel.</text:p>
            </text:list-item>
          </text:list>
        </text:list-item>
      </text:list>
      <text:h text:style-name="Heading3" text:outline-level="3"><text:bookmark-start text:name="_l4aqm31bt85"/><text:bookmark-end text:name="_l4aqm31bt85"/><text:soft-page-break/>Sustainability and Value for the Nation</text:h>
      <text:list text:style-name="WWNum16" text:continue-numbering="true">
        <text:list-item>
          <text:list>
            <text:list-item>
              <text:p text:style-name="P153">The Supplier shall provide carbon emissions data per air booking, aligned with CNZ <text:s/>or equivalent methodology, to support the Buyer's net zero and sustainability reporting obligations .</text:p>
            </text:list-item>
            <text:list-item>
              <text:p text:style-name="P154">The<text:s/>Supplier shall operate a robust process for all post-ticket transactions, including the identification, tracking, and reuse or refund of unused, partially used, or cancelled air tickets, in strict compliance with IATA resolutions, ARC/BSP guidelines, and individual airline fare rules and shall report any recovered value to the Buyer and/or Authority as applicable, at an agreed frequency. For exchanges, the Supplier must support both reissue and revalidation methods, ensuring the generation of correct Electronic Ticket (eTicket) and Electronic Miscellaneous Document (EMD) records. In the event of cancellations, the Supplier must process immediate voiding within the standard void window or generate automated refund applications for unused or partially utilised<text:s/>tickets. All refunds must be tracked to ensure the accurate recovery of base fares, carrier-imposed charges, and unused government taxes, with credits applied directly back to the original form of payment and fully reconciled within the reporting system.</text:p>
            </text:list-item>
            <text:list-item>
              <text:p text:style-name="P155">The Supplier shall aggregate and integrate airline content distributed through NDC channels into the Booking Tool, ensuring access to the full range of fares and ancillaries through both GDS and NDC distribution methods and eliminating content gaps between the two channels. The Supplier shall demonstrate how NDC content will be expanded over the life of the Contract.</text:p>
            </text:list-item>
          </text:list>
        </text:list-item>
      </text:list>
      <text:list text:style-name="WWNum16" text:continue-numbering="true">
        <text:list-item>
          <text:p text:style-name="P156"><text:bookmark-start text:name="_pr8xeau5b3cy"/><text:bookmark-end text:name="_pr8xeau5b3cy"/>Rail Travel (Including Eurostar)</text:p>
        </text:list-item>
      </text:list>
      <text:p text:style-name="Standard"/>
      <text:h text:style-name="Heading3" text:outline-level="3"><text:bookmark-start text:name="_msjtni4jwbco"/><text:bookmark-end text:name="_msjtni4jwbco"/>UK Rail Fares and Ticketing</text:h>
      <text:list text:style-name="WWNum16" text:continue-numbering="true">
        <text:list-item>
          <text:list>
            <text:list-item>
              <text:p text:style-name="P157">The Supplier shall present all available UK rail fares in ascending price order. Results shall include advance purchase, flexible, and off-peak fares, together with any other fare type that represents a cost saving to the Buyer, including split-ticketing options.</text:p>
            </text:list-item>
            <text:list-item>
              <text:p text:style-name="P158">Split ticketing shall be available as standard through both the<text:s/>Online and Offline Booking Solution for all UK rail journeys. Where a split-ticketed fare is cheaper than the equivalent through-ticket, the Supplier shall present the split-ticketed option as the default. Any operational restrictions associated with split<text:s/>ticketing, for example, the need to board specific services shall be clearly communicated to the Booker before the booking is confirmed</text:p>
            </text:list-item>
            <text:list-item>
              <text:p text:style-name="P159">The supplier shall provide a facility to store railcard details against the individual Traveller profiles and apply the<text:s/>relevant discount automatically at the point of search. All railcard types shall be supported, including those introduced during the life of the framework.</text:p>
            </text:list-item>
          </text:list>
        </text:list-item>
      </text:list>
      <text:h text:style-name="Heading3" text:outline-level="3"><text:bookmark-start text:name="_rewzo8jars6n"/><text:bookmark-end text:name="_rewzo8jars6n"/>International Rail and Eurostar</text:h>
      <text:list text:style-name="WWNum16" text:continue-numbering="true">
        <text:list-item>
          <text:list>
            <text:list-item>
              <text:p text:style-name="P160">The Supplier shall provide the Buyer with the facility to book Eurostar tickets and other cross-border and non-UK rail tickets e.g., France, Germany, Italy and Spain, detailing all available fares and classes of travel through the online booking solution, where technology exists. Where such technology does not exist, the<text:s/>supplier shall ensure an alternative offline booking facility meets this requirement.</text:p>
            </text:list-item>
            <text:list-item>
              <text:p text:style-name="P161">The Supplier shall ensure that, for Eurostar tickets and other cross-border and non-UK rail tickets, the applicable booking fee is applied as per the Lot 2 Pricing Matrix. For example, where a cross border non-UK rail ticket is booked via the Air function of the Online Booking Solution, so that air and rail fares for the same journey may be compared, the Supplier shall ensure that the applicable Eurostar or non-UK rail ticket booking fee is applied, and not the Air booking fee.</text:p>
            </text:list-item>
          </text:list>
        </text:list-item>
      </text:list>
      <text:h text:style-name="Heading3" text:outline-level="3"><text:bookmark-start text:name="_jql8w7yrj7nj"/><text:bookmark-end text:name="_jql8w7yrj7nj"/>Ticket Fulfilment and Booking Confirmation</text:h>
      <text:p text:style-name="P162"/>
      <text:list text:style-name="WWNum16" text:continue-numbering="true">
        <text:list-item>
          <text:list>
            <text:list-item>
              <text:p text:style-name="P163">The Supplier shall allow the Buyer to set a preferred default fulfilment method and the Booker to select an alternative before confirming any booking. Fulfilment options shall include, as a minimum:</text:p>
            </text:list-item>
          </text:list>
        </text:list-item>
      </text:list>
      <text:p text:style-name="P164"/>
      <text:list text:style-name="WWNum5" text:continue-numbering="true">
        <text:list-item>
          <text:list>
            <text:list-item>
              <text:p text:style-name="P165">eTicket, mobile ticket, or self-print barcode where available;</text:p>
            </text:list-item>
            <text:list-item>
              <text:p text:style-name="P166">ticket on departure (TOD) from a nominated station ticket office or machine;</text:p>
            </text:list-item>
            <text:list-item>
              <text:p text:style-name="P167">first and second-class post, recorded delivery, and courier delivery;</text:p>
            </text:list-item>
            <text:list-item>
              <text:p text:style-name="P168">in-house ticket printing where applicable; and</text:p>
            </text:list-item>
            <text:list-item>
              <text:p text:style-name="P169">smartcard, and any equivalent or successor technology introduced during the life of the framework</text:p>
            </text:list-item>
          </text:list>
        </text:list-item>
      </text:list>
      <text:list text:style-name="WWNum16" text:continue-numbering="true">
        <text:list-item>
          <text:list>
            <text:list-item>
              <text:p text:style-name="P170">For rail bookings, the Supplier shall ensure that Bookers and/or Travellers receive a system-generated confirmation/eTicket by email or phone app as agreed with the Buyer once a booking has been confirmed, including as a minimum:</text:p>
              <text:list text:continue-numbering="true">
                <text:list-item>
                  <text:p text:style-name="P171">a unique booking reference and, where relevant, a collection reference for TOD tickets;</text:p>
                </text:list-item>
                <text:list-item>
                  <text:p text:style-name="P172">booker and Traveller’s full name;</text:p>
                </text:list-item>
                <text:list-item>
                  <text:p text:style-name="P173">journey<text:s/>details for all segments: including but not limited to, departure and arrival stations and times, date of travel, operator, and reserved seat number where applicable;</text:p>
                </text:list-item>
                <text:list-item>
                  <text:p text:style-name="P174">ticket type (i.e., Single/Advance/Off-Peak) and full cost;</text:p>
                </text:list-item>
                <text:list-item>
                  <text:p text:style-name="P175">the terms and conditions of the ticket, including any restrictions on changes or refunds;</text:p>
                </text:list-item>
                <text:list-item>
                  <text:p text:style-name="P176">instructions for making cancellations, exchanges, or amendments; and</text:p>
                </text:list-item>
                <text:list-item>
                  <text:p text:style-name="P177">the Supplier’s single contact telephone number and generic email address for Buyer queries Core and Out of Core, with out-of-hours details where these differ.</text:p>
                </text:list-item>
              </text:list>
            </text:list-item>
          </text:list>
        </text:list-item>
      </text:list>
      <text:h text:style-name="Heading3" text:outline-level="3"><text:bookmark-start text:name="_i469rgv6931g"/><text:bookmark-end text:name="_i469rgv6931g"/>Additional Rail Facilities</text:h>
      <text:p text:style-name="P178"/>
      <text:list text:style-name="WWNum16" text:continue-numbering="true">
        <text:list-item>
          <text:list>
            <text:list-item>
              <text:p text:style-name="P179">The Supplier shall provide the facility for the Booker to make rail seat reservations within the booking process whenever the seat reservations are available to be booked in advance. Where this capability is not available online, the Supplier shall endeavour to develop a solution and make this available to the Buyer during the lifetime of the framework.</text:p>
            </text:list-item>
            <text:list-item>
              <text:p text:style-name="P180">Where Travellers have specific accessibility requirements the Supplier shall ensure that this is<text:s/>clearly communicated to the rail service provider and any adaptations, such as ramp provision at stations or escorted access are confirmed in writing to the Booker and the Traveller as part of the confirmation. If the delivered adaptations are unsuitable<text:s/>or not provided at the time of travel, the Supplier shall offer alternate solutions. The Supplier shall capture such events in the Complaints Procedure when they become aware. The Supplier shall then take this up with the rail service provider, updating the Buyer (and the Authority) each quarter.</text:p>
            </text:list-item>
            <text:list-item>
              <text:p text:style-name="P181">The Supplier shall ensure that the search results displayed on the Online Booking Solution or communicated via the Offline Booking Solution provide a comparison of the lowest fares available for each rail service provider in a format that allows the Booker to make best value for money decisions.</text:p>
            </text:list-item>
            <text:list-item>
              <text:p text:style-name="P182">The Supplier shall provide the facility for the Buyer to make Transport for London, (TfL), and rail warrant bookings. In addition, the Supplier shall provide a facility to book a rail ticket that includes underground travel, including but not limited to the London Underground and other Metro systems.</text:p>
            </text:list-item>
            <text:list-item>
              <text:p text:style-name="P183">The Supplier shall provide a facility for the Online Booking System to store railcard (including those that may be introduced at a future date) details on user profiles, and apply the relevant discount.</text:p>
            </text:list-item>
            <text:list-item>
              <text:p text:style-name="P184">At the time of booking, the Supplier shall provide details of any fees for delivery / collection of tickets. This information must be clearly visible so the Booker can choose the lowest-cost option.</text:p>
            </text:list-item>
            <text:list-item>
              <text:p text:style-name="P185">Where the Buyer does not tailor its rail ticketing option the Online Booking Solution shall default to the lowest cost ticketing option automatically, including free of charge options at the time of booking.</text:p>
            </text:list-item>
          </text:list>
        </text:list-item>
      </text:list>
      <text:list text:style-name="WWNum16" text:continue-numbering="true">
        <text:list-item>
          <text:p text:style-name="P186"><text:bookmark-start text:name="_gsfhvzcomf8a"/><text:bookmark-end text:name="_gsfhvzcomf8a"/>Other Transport</text:p>
        </text:list-item>
      </text:list>
      <text:h text:style-name="Heading3" text:outline-level="3"><text:bookmark-start text:name="_e1678ka4bmc5"/><text:bookmark-end text:name="_e1678ka4bmc5"/>Passenger Transportation</text:h>
      <text:p text:style-name="Standard"/>
      <text:list text:style-name="WWNum16" text:continue-numbering="true">
        <text:list-item>
          <text:list>
            <text:list-item>
              <text:p text:style-name="P187">The Supplier shall provide a passenger transportation booking service covering both individual and group requirements on an ad hoc or regular/scheduled basis. The service shall be available through the Online Booking Solution where technology<text:s/>permits, and through the Offline Booking Solution in all cases. Services in scope include:</text:p>
            </text:list-item>
          </text:list>
        </text:list-item>
      </text:list>
      <text:p text:style-name="P188"/>
      <text:list text:style-name="WWNum3">
        <text:list-item>
          <text:p text:style-name="P189">ad hoc and scheduled coaches, minibuses, and other road vehicles with driver;</text:p>
        </text:list-item>
        <text:list-item>
          <text:p text:style-name="P190">rail replacement bus services;</text:p>
        </text:list-item>
        <text:list-item>
          <text:p text:style-name="P191">bulk purchase of bus tickets and tickets for<text:s/>intercity coach services;</text:p>
        </text:list-item>
        <text:list-item>
          <text:p text:style-name="P192">taxis, minicabs, and chauffeured cars, including for immediate, unplanned use;</text:p>
        </text:list-item>
        <text:list-item>
          <text:p text:style-name="P193">vehicle hire without driver, see section 4.4 below.</text:p>
        </text:list-item>
      </text:list>
      <text:list text:style-name="WWNum16" text:continue-numbering="true">
        <text:list-item>
          <text:list>
            <text:list-item>
              <text:p text:style-name="P194">Unless a Buyer specifies otherwise in the Call-Off Order Form, vehicles sourced by the Supplier shall conform to the Government Buying Standards for Vehicles, available at:<text:s/><text:a xlink:href="https://www.gov.uk/government/publications/sustainable-procurement-the-gbs-for-transport-vehicles" office:target-frame-name="_top" xlink:show="replace"><text:span text:style-name="T195">https://www.gov.uk/government/publications/sustainable-procurement-</text:span><text:span text:style-name="T196">the-gbs-for-transport-vehicles</text:span></text:a></text:p>
            </text:list-item>
            <text:list-item>
              <text:p text:style-name="P197">Where a Buyer has specific vehicle requirements, the Supplier shall liaise with Providers to accommodate them. Requirements may include, but are not limited to: accessible vehicles with ramps or other adaptations; specific seating capacity or seatbelt type; engine emissions standards; additional security arrangements during transit; and driver vetting, including the provision of Certificates of Initial Fitness.</text:p>
            </text:list-item>
          </text:list>
        </text:list-item>
      </text:list>
      <text:h text:style-name="Heading3" text:outline-level="3"><text:bookmark-start text:name="_h22wi6scr284"/><text:bookmark-end text:name="_h22wi6scr284"/>Taxis and Minicabs</text:h>
      <text:list text:style-name="WWNum16" text:continue-numbering="true">
        <text:list-item>
          <text:list>
            <text:list-item>
              <text:p text:style-name="P198">The Supplier shall provide a taxi, minicab, and<text:s/>chauffeured car booking service for single or multiple Travellers. Bookings shall be accommodated on both a pre-booked basis and for immediate, unplanned use. The process for handling immediate-use requests shall be agreed with the Buyer during implementation in accordance with Call-Off Schedule 13 (Implementation Plan and Testing).</text:p>
            </text:list-item>
            <text:list-item>
              <text:p text:style-name="P199">The Supplier shall ensure that the cost of taxi and minicab journeys is settled through its existing payment and reimbursement arrangements, such that the Traveller is not required to pay the provider directly. Where the Supplier uses a third-party taxi provider, it shall hold appropriate SLAs with that provider and report performance against those SLAs to the Buyer quarterly, or at another agreed frequency. The Buyer may require the Supplier to replace an underperforming provider if SLAs are missed in two consecutive reporting periods.</text:p>
            </text:list-item>
            <text:list-item>
              <text:p text:style-name="P200">At the time of booking, the Supplier shall identify and notify the Booker of any available taxi-sharing options that would reduce cost.</text:p>
            </text:list-item>
            <text:list-item>
              <text:p text:style-name="P201">Services may be provided with or without a driver, as specified by the Buyer in the Call-Off Order Form. Where a driver is provided, the Supplier shall ensure the driver is fully qualified, licensed, and insured for the class of vehicle being operated. Where the vehicle is provided without a driver, the Supplier shall confirm with the Buyer that the nominated driver holds the required qualifications, licence, and insurance before the booking proceeds; if the Buyer cannot confirm this in a reasonable timeframe, the Supplier shall arrange the vehicle with a driver instead.</text:p>
            </text:list-item>
          </text:list>
        </text:list-item>
      </text:list>
      <text:h text:style-name="Heading3" text:outline-level="3"><text:bookmark-start text:name="_j19dhx1i1m8"/><text:bookmark-end text:name="_j19dhx1i1m8"/>Vehicle Hire (Without Driver)</text:h>
      <text:list text:style-name="WWNum16" text:continue-numbering="true">
        <text:list-item>
          <text:list>
            <text:list-item>
              <text:p text:style-name="P202">The Supplier shall provide a vehicle hire booking service, covering cars, minibuses, vans, and equivalent vehicles, through the Online or Offline Booking Solution as agreed with the Buyer.</text:p>
            </text:list-item>
            <text:list-item>
              <text:p text:style-name="P203">Where the Buyer has a nominated vehicle hire framework provider, all vehicle hire requirements shall be placed through that provider, as notified to the Supplier at call-off stage. Where the nominated provider cannot fulfil a requirement, for example due to unavailability of vehicles, the Supplier shall source alternative value for money options and present these to the Buyer for approval before booking.</text:p>
            </text:list-item>
          </text:list>
        </text:list-item>
      </text:list>
      <text:h text:style-name="P204" text:outline-level="3"><text:bookmark-start text:name="_fq00amrh6gno"/><text:bookmark-end text:name="_fq00amrh6gno"/>Mobility as a Service (MaaS)</text:h>
      <text:list text:style-name="WWNum16" text:continue-numbering="true">
        <text:list-item>
          <text:list>
            <text:list-item>
              <text:p text:style-name="P205">Full end-to-end MaaS delivery is outside the scope of this Lot. However, where a Buyer operates a MaaS programme, the Supplier shall participate in that programme as reasonably required. Participation may involve, for example, sharing the Buyer’s rail usage data, with the Buyer’s explicit permission -<text:s/>with a third-party mobility provider. The specific requirements and data sharing arrangements shall be defined and agreed in the Call-Off Contract.</text:p>
            </text:list-item>
            <text:list-item>
              <text:p text:style-name="P206">Suppliers shall keep pace with emerging MaaS technology and market developments and shall increase their MaaS capability accordingly over the life of the framework.</text:p>
            </text:list-item>
          </text:list>
        </text:list-item>
      </text:list>
      <text:h text:style-name="Heading3" text:outline-level="3"><text:bookmark-start text:name="_5ncn56ulsl62"/><text:bookmark-end text:name="_5ncn56ulsl62"/>Ferry Services and Eurotunnel</text:h>
      <text:list text:style-name="WWNum16" text:continue-numbering="true">
        <text:list-item>
          <text:list>
            <text:list-item>
              <text:p text:style-name="P207">The Supplier shall provide the facility to book all ferry ticket types for domestic and international scheduled services, both online and offline. The Supplier shall not restrict access to any fare type or operator.</text:p>
            </text:list-item>
            <text:list-item>
              <text:p text:style-name="P208">The Supplier shall provide the facility to book passenger vehicles on the Eurotunnel Le Shuttle service, through both the Online and Offline Booking Solution.</text:p>
            </text:list-item>
            <text:list-item>
              <text:p text:style-name="P209">On confirmation of a ferry or<text:s/>Eurotunnel booking, the Supplier shall send a system-generated confirmation and, where possible, an eTicket to the Booker and/or Traveller by email or phone application. The confirmation shall contain, as a minimum:</text:p>
            </text:list-item>
          </text:list>
        </text:list-item>
      </text:list>
      <text:p text:style-name="P210"/>
      <text:list text:style-name="WWNum10">
        <text:list-item>
          <text:p text:style-name="P211">a unique booking reference and, where applicable, a collection reference;</text:p>
        </text:list-item>
        <text:list-item>
          <text:p text:style-name="P212">the Traveller’s full name;</text:p>
        </text:list-item>
        <text:list-item>
          <text:p text:style-name="P213">journey details: departure and arrival ports, date and time, operator, and any vehicle registration details where relevant;</text:p>
        </text:list-item>
        <text:list-item>
          <text:p text:style-name="P214">the terms and conditions of the booking, including restrictions on changes and cancellations;</text:p>
        </text:list-item>
        <text:list-item>
          <text:p text:style-name="P215">instructions for making cancellations, exchanges, or amendments; and</text:p>
        </text:list-item>
        <text:list-item>
          <text:p text:style-name="P216">the Supplier’s single contact telephone number and generic email address, with out-of-hours details where these differ.</text:p>
        </text:list-item>
      </text:list>
      <text:p text:style-name="P217"/>
      <text:list text:style-name="WWNum16" text:continue-numbering="true">
        <text:list-item>
          <text:p text:style-name="P218"><text:bookmark-start text:name="_7k29b341dd7o"/><text:bookmark-end text:name="_7k29b341dd7o"/>Accommodation</text:p>
        </text:list-item>
      </text:list>
      <text:h text:style-name="Heading3" text:outline-level="3"><text:bookmark-start text:name="_sg1supqoqcy6"/><text:bookmark-end text:name="_sg1supqoqcy6"/>Search and Display</text:h>
      <text:p text:style-name="Standard"/>
      <text:list text:style-name="WWNum16" text:continue-numbering="true">
        <text:list-item>
          <text:list>
            <text:list-item>
              <text:p text:style-name="P219">The Supplier shall ensure that its Online and Offline Booking Solutions present accommodation options in a way that allows the Booker to make informed, value for money decisions. For each property, the Supplier shall display or communicate clearly:</text:p>
            </text:list-item>
          </text:list>
        </text:list-item>
      </text:list>
      <text:p text:style-name="P220"/>
      <text:list text:style-name="WWNum8">
        <text:list-item>
          <text:p text:style-name="P221">room type, specification, and amenities (e.g. en-suite bath or shower, safe, hairdryer);</text:p>
        </text:list-item>
        <text:list-item>
          <text:p text:style-name="P222">what is and is not included in the rate, stated explicitly, for example whether breakfast, Wi-Fi, or evening meal are included, and whether local taxes are additional;</text:p>
        </text:list-item>
        <text:list-item>
          <text:p text:style-name="P223">hotel facilities (e.g. gym, restaurant, on-site parking, electric vehicle charging);</text:p>
        </text:list-item>
        <text:list-item>
          <text:p text:style-name="P224">the property’s location, including distance to the nearest public transport stop or rail station;</text:p>
        </text:list-item>
        <text:list-item>
          <text:p text:style-name="P225">accessibility information and any access restrictions that may affect<text:s/>Travellers with specific requirements; and</text:p>
        </text:list-item>
        <text:list-item>
          <text:p text:style-name="P226">the full cancellation policy, including the latest date and time by which a cancellation can be made without charge.</text:p>
        </text:list-item>
      </text:list>
      <text:p text:style-name="Standard"/>
      <text:list text:style-name="WWNum16" text:continue-numbering="true">
        <text:list-item>
          <text:list>
            <text:list-item>
              <text:p text:style-name="P227">The Supplier shall also surface any properties available through the Authority’s Negotiated Accommodation Programme alongside commercial rates, so that Bookers can compare all available options in a single search.</text:p>
            </text:list-item>
            <text:list-item>
              <text:p text:style-name="P228">Where a Booker or Buyer identifies a cheaper fare, rate, package, or venue than that presented by the Supplier, the Supplier shall action<text:s/>a Price Match in accordance with the Price Match Guarantee section of this Specification (Section 9) .</text:p>
            </text:list-item>
          </text:list>
        </text:list-item>
      </text:list>
      <text:h text:style-name="P229" text:outline-level="3"><text:bookmark-start text:name="_rsv9u0bd95c7"/><text:bookmark-end text:name="_rsv9u0bd95c7"/>City Taxes</text:h>
      <text:list text:style-name="WWNum16" text:continue-numbering="true">
        <text:list-item>
          <text:list>
            <text:list-item>
              <text:p text:style-name="P230">The Supplier shall make it clear that all local visitor charges, city taxes, tourist taxes are charged on top of the room rate. The room rate<text:s/>and any applicable city tax must be explicitly stated as separate items at the point of booking.</text:p>
            </text:list-item>
          </text:list>
        </text:list-item>
      </text:list>
      <text:p text:style-name="Standard"/>
      <text:list text:style-name="WWNum16" text:continue-numbering="true">
        <text:list-item>
          <text:list>
            <text:list-item>
              <text:p text:style-name="P231">Prior to purchase, the Supplier must make visible to the Booker:</text:p>
            </text:list-item>
          </text:list>
        </text:list-item>
      </text:list>
      <text:p text:style-name="P232"/>
      <text:list text:style-name="WWNum15">
        <text:list-item>
          <text:p text:style-name="P233">The type of tax applied (e.g. fixed fee per person/night or dynamic percentage)</text:p>
        </text:list-item>
        <text:list-item>
          <text:p text:style-name="P234">The applicable monetary caps or maximum night limits governing the tax</text:p>
        </text:list-item>
        <text:list-item>
          <text:p text:style-name="P235">Whether city tax applies to cancellation fees or non-arrivals under local regulations</text:p>
        </text:list-item>
      </text:list>
      <text:p text:style-name="P236"/>
      <text:list text:style-name="WWNum16" text:continue-numbering="true">
        <text:list-item>
          <text:list>
            <text:list-item>
              <text:p text:style-name="P237">The Supplier shall ensure that all Management Information (MI) and invoices generated via Online and Offline<text:s/>Booking Solutions clearly itemise room spend separately from city tax spend.</text:p>
            </text:list-item>
          </text:list>
        </text:list-item>
      </text:list>
      <text:p text:style-name="P238"/>
      <text:list text:style-name="WWNum16" text:continue-numbering="true">
        <text:list-item>
          <text:list>
            <text:list-item>
              <text:p text:style-name="P239">The Supplier is expected to work with accommodation providers, including hotel chains and independent properties to help standardise the approach to City Taxes and to avoid the<text:s/>risk of duplication of charges where the tax is both invoiced by the Supplier and charged to the traveller on check-out.</text:p>
            </text:list-item>
          </text:list>
        </text:list-item>
      </text:list>
      <text:p text:style-name="P240"/>
      <text:list text:style-name="WWNum16" text:continue-numbering="true">
        <text:list-item>
          <text:list>
            <text:list-item>
              <text:p text:style-name="P241">The Supplier shall include City Taxes as part of their ongoing training and advising of Bookers to help frequent Travellers and<text:s/>Bookers avoid potential double-charging and increase awareness of local taxes as an emerging trend and invoicing risk.</text:p>
            </text:list-item>
          </text:list>
        </text:list-item>
      </text:list>
      <text:p text:style-name="P242"/>
      <text:h text:style-name="Heading3" text:outline-level="3"><text:bookmark-start text:name="_z56r5wkvsx8y"/><text:bookmark-end text:name="_z56r5wkvsx8y"/>Late Arrival and ‘Walking’</text:h>
      <text:list text:style-name="WWNum16" text:continue-numbering="true">
        <text:list-item>
          <text:list>
            <text:list-item>
              <text:p text:style-name="P243">The Supplier shall ensure that booked accommodation is held for Travellers who may arrive late in the evening<text:s/>or at night. Confirmation documentation sent to the accommodation provider shall explicitly state that the booking must not be reallocated to any other guest.</text:p>
            </text:list-item>
            <text:list-item>
              <text:p text:style-name="P244">If a Traveller is ‘walked’, that is, refused their booked room and redirected to alternative accommodation, the Supplier shall arrange suitable alternative accommodation immediately, at no additional cost to the Traveller or Buyer. The Supplier shall also capture the incident in its Complaints Procedure and pursue resolution with the accommodation provider on the Buyer’s behalf.</text:p>
            </text:list-item>
          </text:list>
        </text:list-item>
      </text:list>
      <text:h text:style-name="Heading3" text:outline-level="3"><text:bookmark-start text:name="_kxw8664f7lkm"/><text:bookmark-end text:name="_kxw8664f7lkm"/>Provider Exclusions and Special Requests</text:h>
      <text:p text:style-name="Standard"/>
      <text:list text:style-name="WWNum16" text:continue-numbering="true">
        <text:list-item>
          <text:list>
            <text:list-item>
              <text:p text:style-name="P245">The Supplier shall maintain the ability to exclude specified accommodation providers from search results and from offline recommendations, as directed by the Buyer. Exclusions shall be<text:s/>applied promptly and at no additional cost.</text:p>
            </text:list-item>
            <text:list-item>
              <text:p text:style-name="P246">The Supplier shall provide Bookers with the facility to record special requirements, such as dietary needs, allergies, accessible room requirements, or working dogs, against a booking. The Supplier shall communicate these requirements to the accommodation provider at the time of booking and confirm receipt. For requirements that cannot be managed through the Online Booking Solution, the Offline Booking Solution shall provide an equivalent facility.</text:p>
            </text:list-item>
          </text:list>
        </text:list-item>
      </text:list>
      <text:p text:style-name="Standard"/>
      <text:h text:style-name="Heading3" text:outline-level="3"><text:bookmark-start text:name="_8g5r69brm6m"/><text:bookmark-end text:name="_8g5r69brm6m"/>Group and Long-Stay Bookings</text:h>
      <text:list text:style-name="WWNum16" text:continue-numbering="true">
        <text:list-item>
          <text:list>
            <text:list-item>
              <text:p text:style-name="P247">The Supplier shall maintain a specialist team with dedicated points of contact for Accommodation Group Bookings, defined as bookings for <text:s/>nine (9) or more Travellers sharing the same journey or event, or any volume threshold agreed with the<text:s/>Buyer. Where a call or query must be transferred from a standard booking agent to the group specialist team, the transfer shall occur without the Booker being required to call again or repeat their query.</text:p>
            </text:list-item>
            <text:list-item>
              <text:p text:style-name="P248">The Supplier’s Booking Solution shall accommodate<text:s/>‘long stay’ bookings, defined as nine or more consecutive nights at the same property, as well as requests for exclusive-use accommodation. These shall be handled through the Offline Booking Solution where online booking is not practicable.</text:p>
            </text:list-item>
            <text:list-item>
              <text:p text:style-name="P249">Where the Authority anticipates a high-volume accommodation event involving multiple Buyer organisations, for example a major exercise, public inquiry, or emergency response, the Supplier shall work with the Authority to coordinate room-block requests across organisations, to prevent Buyers from competing unnecessarily for the same inventory. The Supplier shall be able to report on the number and value of bookings made in connection with such events on request.</text:p>
            </text:list-item>
          </text:list>
        </text:list-item>
      </text:list>
      <text:h text:style-name="P250" text:outline-level="3"><text:bookmark-start text:name="_z0cor6falbf8"/><text:bookmark-end text:name="_z0cor6falbf8"/>Billback and Payment Accuracy</text:h>
      <text:p text:style-name="Standard"/>
      <text:list text:style-name="WWNum16" text:continue-numbering="true">
        <text:list-item>
          <text:list>
            <text:list-item>
              <text:p text:style-name="P251">The Supplier shall have a process in place to reduce the incidence of Travellers arriving at a property and being informed that billback arrangements are not correctly set up. At a minimum, the Supplier shall send a copy of the booking confirmation directly to the accommodation provider and, where agreed with the Buyer, provide the Traveller with a written confirmation that can be presented on arrival. Any such failure shall be captured in the Complaints Procedure.</text:p>
            </text:list-item>
          </text:list>
        </text:list-item>
      </text:list>
      <text:h text:style-name="P252" text:outline-level="3"><text:bookmark-start text:name="_tgj9gtkkyjbn"/><text:bookmark-end text:name="_tgj9gtkkyjbn"/>Booking Confirmation, Accommodation</text:h>
      <text:list text:style-name="WWNum16" text:continue-numbering="true">
        <text:list-item>
          <text:list>
            <text:list-item>
              <text:p text:style-name="P253">On confirmation of an<text:s/>accommodation booking, the Supplier shall send an immediate confirmation to the Booker and/or Traveller by email or phone application, as agreed with the Buyer. The confirmation shall contain, as a minimum:</text:p>
            </text:list-item>
          </text:list>
        </text:list-item>
      </text:list>
      <text:list text:style-name="WWNum2">
        <text:list-item>
          <text:p text:style-name="P254">a unique booking reference;</text:p>
        </text:list-item>
        <text:list-item>
          <text:p text:style-name="P255">the Traveller’s name;</text:p>
        </text:list-item>
        <text:list-item>
          <text:p text:style-name="P256">the property name and full address, including postcode, and a map view;</text:p>
        </text:list-item>
        <text:list-item>
          <text:p text:style-name="P257">the check-in and check-out dates and the total number of nights;</text:p>
        </text:list-item>
        <text:list-item>
          <text:p text:style-name="P258">a full cost breakdown, including room rate, any local taxes or levies, and any inclusions or exclusions<text:s/>explicitly stated (e.g. breakfast included, Wi-Fi at extra charge);</text:p>
        </text:list-item>
        <text:list-item>
          <text:p text:style-name="P259">the payment method applicable to the booking (e.g. billback, payment on departure, payment card);</text:p>
        </text:list-item>
        <text:list-item>
          <text:p text:style-name="P260">the full cancellation and amendment terms, including the latest cancellation time to avoid<text:s/>charges; and</text:p>
        </text:list-item>
        <text:list-item>
          <text:p text:style-name="P261">the Supplier’s single contact telephone number and generic email address, with out-of-hours details where these differ.</text:p>
        </text:list-item>
      </text:list>
      <text:p text:style-name="P262"><text:s/></text:p>
      <text:list text:style-name="WWNum16" text:continue-numbering="true">
        <text:list-item>
          <text:list>
            <text:list-item>
              <text:p text:style-name="P263">Confirmation emails shall also be copied to additional recipients, such as the Booker’s line manager or a designated approver, if the Buyer requests this as part of their call-off arrangement.</text:p>
            </text:list-item>
          </text:list>
        </text:list-item>
      </text:list>
      <text:list text:style-name="WWNum16" text:continue-numbering="true">
        <text:list-item>
          <text:p text:style-name="P264"><text:bookmark-start text:name="_q7lvkynjdqvh"/><text:bookmark-end text:name="_q7lvkynjdqvh"/>Booking Amendments, Exchanges, Cancellations and Refunds</text:p>
        </text:list-item>
      </text:list>
      <text:h text:style-name="Heading3" text:outline-level="3"><text:bookmark-start text:name="_ib8yelpeckow"/><text:bookmark-end text:name="_ib8yelpeckow"/>General</text:h>
      <text:list text:style-name="WWNum16" text:continue-numbering="true">
        <text:list-item>
          <text:list>
            <text:list-item>
              <text:p text:style-name="P265">The Supplier should provide an online solution for booking amendments, exchanges, cancellations, and refunds. Where<text:s/>online functionality is not available due to Third-Party Provider constraints (e.g. airline systems), the Supplier shall ensure an offline alternative is available to Buyers and Travellers. The Supplier shall document any provider-driven limitations and make these available to the Authority on request.</text:p>
            </text:list-item>
            <text:list-item>
              <text:p text:style-name="P266">Subject to 4.7, all such requests must be processed by the Supplier promptly and in accordance with the relevant carrier's, venue's, or accommodation provider's terms and conditions. Any charges arising from<text:s/>delays attributable to the Supplier's own process must be absorbed by the Supplier and must not be passed to the Buyer</text:p>
            </text:list-item>
            <text:list-item>
              <text:p text:style-name="P267">Online amendments and cancellations must trigger an automatic email confirmation to the Booker and/or Traveller.</text:p>
            </text:list-item>
            <text:list-item>
              <text:p text:style-name="P268">The Supplier shall confirm all amendments, exchanges, cancellations, and refunds to the Booker and/or Traveller by email or other written means as soon as practicable following the processed action. The confirmation shall include a unique reference code and sufficient booking detail to enable the Buyer to accurately match, monitor, and track all requests.</text:p>
            </text:list-item>
            <text:list-item>
              <text:p text:style-name="P269">Where system or regulatory constraints (including third-party platform limitations such as GDPR restrictions on traveller profile storage) prevent direct notification to the Traveller, the Supplier shall ensure that confirmation is issued to the Booker and that a viable notification workaround is documented and communicated to the Buyer at Call-Off stage. Reliance on invoice or MI data alone shall not be considered sufficient to satisfy this obligation.</text:p>
            </text:list-item>
            <text:list-item>
              <text:p text:style-name="P270">Where fare or rate conditions permit, the Supplier must be able to amend a Traveller's name on an existing booking without creating a new booking.</text:p>
            </text:list-item>
            <text:list-item>
              <text:p text:style-name="P271">Any amendment that increases the cost of a booking which was subject to pre-trip approval may itself require approval under the Buyer's Travel Policy. The Supplier must flag this to the Booker at the point of requesting the amendment.</text:p>
            </text:list-item>
            <text:list-item>
              <text:p text:style-name="P272">On implementation of a new Call-Off Contract, it is expected that the incumbent Supplier would continue to<text:s/>service any existing bookings prior to transition to the new Supplier, in line with industry practice. However, a Buyer may occasionally require the Supplier to assume responsibility for bookings made either with the outgoing supplier or directly by the Buyer themselves. The Supplier shall agree to assume this responsibility. Where commission has been paid to the outgoing supplier or has not been paid at all due to the booking being made directly by the Buyer, and the new Supplier would incur a material loss, a transitional charge may be applied as set out in Call Off Schedule 5 (Pricing Details).</text:p>
            </text:list-item>
            <text:list-item>
              <text:p text:style-name="P273">No valid in-scope Buyer request may be refused or rejected. All requests must be handled consistently and without discrimination between booking types or channels.</text:p>
            </text:list-item>
          </text:list>
        </text:list-item>
      </text:list>
      <text:h text:style-name="Heading3" text:outline-level="3"><text:bookmark-start text:name="_go6iifibob7j"/><text:bookmark-end text:name="_go6iifibob7j"/>Rail</text:h>
      <text:list text:style-name="WWNum16" text:continue-numbering="true">
        <text:list-item>
          <text:list>
            <text:list-item>
              <text:p text:style-name="P274">The Supplier shall provide an efficient process for ticket refunds, amendments and cancellations that fully complies with the National Rail Conditions of Travel (NRCoT), industry-standard routing and ticketing guidelines, evolving Great British Railways (GBR) and Rail Delivery Group (RDG) regulations.</text:p>
            </text:list-item>
            <text:list-item>
              <text:p text:style-name="P275">The Supplier shall provide an automated self-service function within the Online Booking Tool (OBT) to allow travellers to exchange eligible tickets (such as Advance Fares) online. The OBT must display the exact price variance and any applicable industry administration fees before the user confirms the exchange.</text:p>
            </text:list-item>
            <text:list-item>
              <text:p text:style-name="P276">The Supplier shall provide clear system notifications, alerts, and communication protocols to ensure travellers are aware of restricted<text:s/>industry timelines (e.g., the requirement to initiate cancellations at least one day prior to travel to protect refundability).</text:p>
            </text:list-item>
            <text:list-item>
              <text:p text:style-name="P277">The Supplier shall provide an automatic refund process for unused Ticket on Departure (TOD) tickets and Electronic Ticket on Departure (ETOD) where the ticket type is eligible for automatic processing. For other ticket types (including eTickets and tickets received by post), the Supplier shall implement an automatic refund process as and when the necessary technology and processes<text:s/>become available from relevant UK rail industry bodies and operating companies.</text:p>
            </text:list-item>
            <text:list-item>
              <text:p text:style-name="P278">The Supplier must maintain a secure and auditable process for logging travellers' intent to cancel physical / printed tickets prior to travel. The Supplier must provide a digitised or structured form-based submission process to eliminate manual tracking errors and accurately match returned physical tickets against the original bookings.</text:p>
            </text:list-item>
            <text:list-item>
              <text:p text:style-name="P279">Where automatic refund processing is not available for a given ticket type, the Supplier shall communicate a clear and accessible manual refund process to Buyers and Travellers, in accordance with the relevant ticket terms and conditions.</text:p>
            </text:list-item>
            <text:list-item>
              <text:p text:style-name="P280">Where refund requests are submitted by post by the Buyer or Traveller, the Supplier shall acknowledge receipt<text:s/>of that request in writing within a reasonable timeframe. The Supplier shall maintain a clear audit trail of all such requests and their outcomes, and shall communicate the outcome to the Booker once the refund has been processed.</text:p>
            </text:list-item>
            <text:list-item>
              <text:p text:style-name="P281">The Supplier shall align<text:s/>its processes with current Great British Railways (GBR) and train operating company (TOC) guidelines for Delay Repay compensation, providing a process for the Buyer to claim compensation for train journey delays in accordance with the Buyer’s specific requirements, where industry regulations permit. As UK rail industry capabilities and technology solutions evolve, the Supplier shall actively implement enhanced digital and automated Delay Repay handling processes to streamline claims management for Buyers and Travellers if those capabilities become available.</text:p>
            </text:list-item>
            <text:list-item>
              <text:p text:style-name="P282">The Supplier shall provide the Buyer with a comprehensive monthly Management Information (MI) report detailing all refund, exchange, and cancellation activity within the reporting period if requested by<text:s/>the Buyer.</text:p>
            </text:list-item>
            <text:list-item>
              <text:p text:style-name="P283">The Supplier shall provide the Buyer with monthly data on all refunds processed, including ticket type, value, and status.</text:p>
            </text:list-item>
            <text:list-item>
              <text:p text:style-name="P284">The Supplier is also required to report upon any cancellation refunds to the Buyer and Authority, as required within the<text:s/>Management Information specified or if requested on an ad hoc basis.</text:p>
            </text:list-item>
          </text:list>
        </text:list-item>
      </text:list>
      <text:p text:style-name="P285"><text:s/></text:p>
      <text:h text:style-name="Heading3" text:outline-level="3"><text:bookmark-start text:name="_uja3qiskfunc"/><text:bookmark-end text:name="_uja3qiskfunc"/>Air</text:h>
      <text:list text:style-name="WWNum16" text:continue-numbering="true">
        <text:list-item>
          <text:list>
            <text:list-item>
              <text:p text:style-name="P286">For air, the Supplier shall support Buyers and Travellers in initiating refund requests for unused or part-used eTickets in accordance with the relevant carrier's terms and conditions. The Supplier shall provide clear guidance to Bookers and Travellers on the applicable refund process for each ticket type at the point of booking.</text:p>
            </text:list-item>
            <text:list-item>
              <text:p text:style-name="P287">Where a refund has been requested and processed, the Supplier shall provide the Buyer with individual transaction-level refund data on a monthly basis, including carrier, ticket type, value, and processing status. Aggregate reporting alone shall not be considered sufficient to satisfy this obligation.</text:p>
            </text:list-item>
          </text:list>
        </text:list-item>
      </text:list>
      <text:p text:style-name="P288"/>
      <text:h text:style-name="Heading3" text:outline-level="3"><text:bookmark-start text:name="_cazs07wzgocl"/><text:bookmark-end text:name="_cazs07wzgocl"/>Accommodation</text:h>
      <text:list text:style-name="WWNum16" text:continue-numbering="true">
        <text:list-item>
          <text:list>
            <text:list-item>
              <text:p text:style-name="P289">For accommodation, the Supplier shall acknowledge receipt of a cancellation request from the Booker or Traveller by email or other written means within 1 (one) hour of that request being received, whether submitted by telephone or in writing. Where the Supplier is awaiting confirmation of cancellation from the accommodation provider, the acknowledgement shall clearly state that the cancellation is being processed and provide an expected timeframe for final confirmation</text:p>
            </text:list-item>
            <text:list-item>
              <text:p text:style-name="P290">The Supplier shall use reasonable endeavours to obtain and issue full written confirmation of cancellation, including any applicable cancellation reference, as soon as practicable following receipt of confirmation from the provider.</text:p>
            </text:list-item>
          </text:list>
        </text:list-item>
      </text:list>
      <text:list text:style-name="WWNum16" text:continue-numbering="true">
        <text:list-item>
          <text:p text:style-name="P291"><text:bookmark-start text:name="_cxdzmn523frl"/><text:bookmark-end text:name="_cxdzmn523frl"/>Booking Requirements and Inventory Access</text:p>
          <text:list text:continue-numbering="true">
            <text:list-item>
              <text:p text:style-name="P292">The Online Booking Solution must have the capability to clearly distinguish GCA Public Sector Negotiated Programme fares and rates from other available fares and rates, and must ensure Negotiated Programme rates are correctly loaded at all times. The Supplier must carry out up to four fare or rate accuracy audits per<text:s/>year, including one pre-Go-Live audit if requested.</text:p>
            </text:list-item>
            <text:list-item>
              <text:p text:style-name="P293">For the avoidance of doubt these audits are separate to Framework audit requirements outlined in Core Terms section 6 record keeping and reporting.</text:p>
            </text:list-item>
          </text:list>
        </text:list-item>
      </text:list>
      <text:p text:style-name="P294"/>
      <text:list text:style-name="WWNum16" text:continue-numbering="true">
        <text:list-item>
          <text:list>
            <text:list-item>
              <text:p text:style-name="P295">The Supplier must ensure that both the Online<text:s/>Booking Solution and Offline Booking Solution provide unrestricted access to the full market inventory.</text:p>
            </text:list-item>
            <text:list-item>
              <text:p text:style-name="P296">This must include, without limitation, all Commissionable and<text:s/><text:span text:style-name="T297">Non-Commissionable<text:s/></text:span>rates, advance purchase rates, special offers, promotional rates, Supplier-owned rates, and GCA Public Sector Negotiated Programme rates.</text:p>
            </text:list-item>
            <text:list-item>
              <text:p text:style-name="P298">The Supplier is expressly prohibited from restricting, filtering, or hidden-indexing any content or inventory to favor rates that yield a higher financial return (e.g., higher commission) for the Supplier.</text:p>
            </text:list-item>
            <text:list-item>
              <text:p text:style-name="P299">Content and inventory must not be restricted in any way without the Buyer's prior written approval. There are no exceptions to this requirement</text:p>
            </text:list-item>
            <text:list-item>
              <text:p text:style-name="P300">The Online Booking Solution shall clearly display if an Accommodation or Venue<text:s/>provider’s room is an accessible room or not, where the provider has made that information available. The Supplier shall work with Accommodation providers to ensure that all accessible Inventory available is made available to book through their Online and<text:s/>Offline booking solutions.</text:p>
            </text:list-item>
            <text:list-item>
              <text:p text:style-name="P301">The Buyer's departmental identity must not be disclosed in booking confirmations or in any correspondence with Third Party Providers unless the Buyer has expressly agreed otherwise in writing during the Implementation Period.</text:p>
            </text:list-item>
            <text:list-item>
              <text:p text:style-name="P302">The<text:s/>Supplier shall ensure that travel providers are fully aware of the circumstances around specific Offline booking types as detailed by the Booker, for example compassionate journeys, and shall handle such bookings sensitively and in accordance with the required payment instructions.</text:p>
            </text:list-item>
            <text:list-item>
              <text:p text:style-name="P303">The Supplier shall provide the facility to capture each overseas business booking and advise a specific team within the Buyer of the booking as soon as it is made in order for the Buyer to undertake a pre-trip risk assessment under the Buyer’s own policy/guidance. This facility will be in accordance with the Buyer’s requirements and agreed with the Buyer during the Implementation Period in accordance with Call-Off Schedule 13 (Implementation Plan and Testing) as to whether pre-ticketing approval will be required for certain ‘at risk’ destinations.</text:p>
            </text:list-item>
            <text:list-item>
              <text:p text:style-name="P304">All offline booking requests must be acknowledged to the Booker in writing before the Supplier creates an itinerary or solution. The method of acknowledgement (email, SMS, or equivalent)<text:s/>must be agreed with the Buyer in the Order Form. The Buyer's response time is excluded from KPI and SLA measurement.</text:p>
            </text:list-item>
          </text:list>
        </text:list-item>
      </text:list>
      <text:p text:style-name="P305"/>
      <text:list text:style-name="WWNum16" text:continue-numbering="true">
        <text:list-item>
          <text:p text:style-name="P306"><text:bookmark-start text:name="_ut12trdkr2th"/><text:bookmark-end text:name="_ut12trdkr2th"/>Negotiated Programmes</text:p>
        </text:list-item>
      </text:list>
      <text:p text:style-name="Standard"/>
      <text:h text:style-name="P307" text:outline-level="3"><text:bookmark-start text:name="_65wtbhnk2b6e"/><text:bookmark-end text:name="_65wtbhnk2b6e"/>Scope</text:h>
      <text:list text:style-name="WWNum16" text:continue-numbering="true">
        <text:list-item>
          <text:list>
            <text:list-item>
              <text:p text:style-name="P308">The Authority operates GCA Public Sector Negotiated Programmes to secure improved fares and rates for Buyers<text:s/>across the public sector. The Negotiated Programmes within the scope of this Lot are:</text:p>
              <text:list text:continue-numbering="true">
                <text:list-item>
                  <text:p text:style-name="P309">the Air Programme;</text:p>
                </text:list-item>
                <text:list-item>
                  <text:p text:style-name="P310">the Rail Programme; and</text:p>
                </text:list-item>
                <text:list-item>
                  <text:p text:style-name="P311">the Accommodation Programme.</text:p>
                </text:list-item>
              </text:list>
            </text:list-item>
            <text:list-item>
              <text:p text:style-name="P312">References in this Section to a Negotiated Programme are to a GCA Public Sector<text:s/>Negotiated Programme within the scope of this Lot, unless stated otherwise.</text:p>
            </text:list-item>
            <text:list-item>
              <text:p text:style-name="P313">The Supplier must provide active support, through both its Online Booking Solution and its Offline Booking Solution, for the delivery and ongoing management of each Negotiated Programme, as required by the Authority from time to time.</text:p>
            </text:list-item>
            <text:list-item>
              <text:p text:style-name="P314">The Supplier is responsible for ensuring that all Negotiated Programme fares and rates, corporate discounts and route-specific rates are verified and accurately loaded into both its Online Booking Solution and its Offline Booking Solution, and for correcting any loading error promptly on becoming aware of it.</text:p>
            </text:list-item>
            <text:list-item>
              <text:p text:style-name="P315">The Supplier must not change, restrict or withdraw any Negotiated Programme fare or rate without the prior written authorisation of the Authority.</text:p>
            </text:list-item>
            <text:list-item>
              <text:p text:style-name="P316">Each Negotiated Programme will be made available to all relevant Suppliers of RM6408 for the duration of the Framework Contract and all Call-Off Contracts, and will remain available to all current, relevant incumbent suppliers of RM6342, RM6217 and RM6164<text:s/>until those agreements expire</text:p>
            </text:list-item>
          </text:list>
        </text:list-item>
      </text:list>
      <text:h text:style-name="P317" text:outline-level="3"><text:bookmark-start text:name="_dups0r7bmqpd"/><text:bookmark-end text:name="_dups0r7bmqpd"/>Appointment as Programme-Managing Supplier</text:h>
      <text:list text:style-name="WWNum16" text:continue-numbering="true">
        <text:list-item>
          <text:list>
            <text:list-item>
              <text:p text:style-name="P318">The Authority may appoint a Supplier on this Lot as the Programme-Managing Supplier for a Negotiated Programme within the scope of this Lot, taking responsibility for that Programme's full end-to-end delivery. Negotiated Programmes are typically renewed on a two-year cycle.</text:p>
            </text:list-item>
            <text:list-item>
              <text:p text:style-name="P319">To ensure a fair, transparent and objective appointment, the Authority will evaluate eligible Suppliers on the relevant Lot or Lots using a standard Direct Award<text:s/>evaluation methodology. The evaluation applies the Supplier's predetermined Framework tender scores and its submitted Framework pricing across three criteria:</text:p>
              <text:list text:continue-numbering="true">
                <text:list-item>
                  <text:p text:style-name="P320">Quality, relative weighting 60%, evaluated using the Supplier's awarded Framework tender quality<text:s/>score for the Negotiated Programme Question;</text:p>
                </text:list-item>
                <text:list-item>
                  <text:p text:style-name="P321">Social Value, relative weighting 10%, evaluated using the Supplier's awarded Framework tender score for Social Value; and</text:p>
                </text:list-item>
                <text:list-item>
                  <text:p text:style-name="P322">Price, relative weighting 30%, evaluated using the Supplier's submitted Framework Pricing<text:s/>Matrix cost for managing the Negotiated Programme, calculated using a relative pricing formula against all submitted rates. The Supplier submitting the lowest price will receive the full 30%, the Supplier submitting the highest price will receive 0%, and<text:s/>intermediate prices will be scored on a straight-line interpolation between those two points.</text:p>
                </text:list-item>
              </text:list>
            </text:list-item>
            <text:list-item>
              <text:p text:style-name="P323">The eligible Supplier achieving the highest combined score out of 100% will be appointed as the Programme-Managing Supplier for the relevant Air, Rail or Accommodation and Venues Negotiated Programme for that cycle.</text:p>
            </text:list-item>
            <text:list-item>
              <text:p text:style-name="P324">The Authority reserves the right to consider interdependencies across the different Negotiated Programmes when making its appointments, to ensure fair distribution, operational efficiency, and single-supplier management accountability for each Programme.</text:p>
            </text:list-item>
            <text:list-item>
              <text:p text:style-name="P325">The Negotiated Programmes have differing start dates, end dates and durations, which do not align with the go-live of RM6408. A previous programme supplier may therefore continue to manage an RM6342 Negotiated Programme after RM6408 go-live, until that Programme is awarded to an RM6408 Supplier, so as to allow time for evaluation, award and handover and to ensure a seamless transition for Buyers. The Authority will manage that transition so that both the<text:s/>Programme and its reporting obligations continue without a gap in value reporting.</text:p>
            </text:list-item>
            <text:list-item>
              <text:p text:style-name="P326">Any charge for acting as Programme-Managing Supplier must be identified in the Supplier's pricing matrix. Where no charge is identified, the role is deemed to be provided at<text:s/>no cost to the Authority</text:p>
            </text:list-item>
          </text:list>
        </text:list-item>
      </text:list>
      <text:h text:style-name="P327" text:outline-level="3"><text:bookmark-start text:name="_hkvn67l7x2bn"/><text:bookmark-end text:name="_hkvn67l7x2bn"/>Obligations of Programme-Managing Supplier</text:h>
      <text:p text:style-name="Standard"/>
      <text:list text:style-name="WWNum16" text:continue-numbering="true">
        <text:list-item>
          <text:list>
            <text:list-item>
              <text:p text:style-name="P328">End-to-end delivery of a Negotiated Programme includes:</text:p>
              <text:list text:continue-numbering="true">
                <text:list-item>
                  <text:p text:style-name="P329">collecting and collating past usage data from all Framework Suppliers using a standard GCA template;</text:p>
                </text:list-item>
                <text:list-item>
                  <text:p text:style-name="P330">analysing that data to<text:s/>identify new savings opportunities;</text:p>
                </text:list-item>
                <text:list-item>
                  <text:p text:style-name="P331">running the full RFP process from strategy design and RFP pack creation through to negotiation and award;</text:p>
                </text:list-item>
                <text:list-item>
                  <text:p text:style-name="P332">verifying that negotiated fares and rates have been correctly loaded into all Framework Supplier booking systems;</text:p>
                </text:list-item>
                <text:list-item>
                  <text:p text:style-name="P333">managing the Programme on an ongoing basis, including as a minimum, leading six-monthly meetings with major carriers, alliances, TOCs, or accommodation groups and adding new routes or properties as they become available; and</text:p>
                </text:list-item>
                <text:list-item>
                  <text:p text:style-name="P334">reporting savings against market and prior Programme benchmarks to the Authority on a six-monthly basis, including the data sources and calculation methodology used. Reporting the savings achieved from the Programme against market and prior Programme benchmarks to the Authority on a quarterly basis, in a format designated by GCA, including the data sources and calculation methodology used.</text:p>
                </text:list-item>
              </text:list>
            </text:list-item>
            <text:list-item>
              <text:p text:style-name="P335">Any chargeable costs for delivering this role must be identified in the pricing matrix. Where a previous Programme supplier's appointment continues beyond RM6408 go-live pending award of this role to a new Supplier, GCA will manage the transition to ensure continuity of both the Programme and its reporting obligations without a gap in value reporting<text:span text:style-name="T336">.</text:span></text:p>
            </text:list-item>
          </text:list>
        </text:list-item>
      </text:list>
      <text:h text:style-name="P337" text:outline-level="3"><text:bookmark-start text:name="_jn1klsz1ewsd"/><text:bookmark-end text:name="_jn1klsz1ewsd"/>Obligations of Programme-Supporting Supplier</text:h>
      <text:p text:style-name="Standard"/>
      <text:list text:style-name="WWNum16" text:continue-numbering="true">
        <text:list-item>
          <text:list>
            <text:list-item>
              <text:p text:style-name="P338">All Suppliers making use of GCA Public Sector Negotiated Programme fares or rates, whether or not they hold the Programme-Managing Supplier role for that Programme, must:</text:p>
              <text:list text:continue-numbering="true">
                <text:list-item>
                  <text:p text:style-name="P339">provide GCA with an aggregated usage report for these fares,rates corporate discounts, at a<text:s/>maximum frequency of once every three months; and</text:p>
                </text:list-item>
                <text:list-item>
                  <text:p text:style-name="P340">provide a full, aggregated air or rail ticket report or room night report once per year, to ensure a complete data set is available to ensure a full data set is tracked and provided to carriers and/or accommodation providers at the renewal of each respective Negotiated Programme.</text:p>
                </text:list-item>
              </text:list>
            </text:list-item>
            <text:list-item>
              <text:p text:style-name="P341">All usage data reports provided to GCA or the Programme-Managing Supplier must anonymise Buyer names or any organisational unique identifier as standard, unless written authority from GCA and the Buyer is provided.</text:p>
            </text:list-item>
            <text:list-item>
              <text:p text:style-name="P342">These Suppliers are not required to calculate or report savings value, as they will not necessarily hold visibility of the market benchmarks used by the Programme-Managing Supplier. Their usage data instead supports the Programme-Managing Supplier's own value reporting and the RFP process at renewal.</text:p>
            </text:list-item>
          </text:list>
        </text:list-item>
      </text:list>
      <text:h text:style-name="P343" text:outline-level="3"><text:bookmark-start text:name="_wqavoninqggi"/><text:bookmark-end text:name="_wqavoninqggi"/>Rail Specific Negotiated Programme Requirements</text:h>
      <text:p text:style-name="Standard"/>
      <text:list text:style-name="WWNum16" text:continue-numbering="true">
        <text:list-item>
          <text:list>
            <text:list-item>
              <text:p text:style-name="P344">Suppliers shall actively engage and collaborate directly with Train Operating Companies (TOCs) to support the delivery and ongoing management of the GCA Public Sector Rail Negotiated Programme. Upon request, the Supplier shall collect and provide TOCs with anonymised rail usage data including, but not limited to, journey routes, booking volumes, and fare types to enable joint analysis and identify strategic cost-saving opportunities, whilst ensuring strict compliance with traveller privacy and data protection requirements.</text:p>
            </text:list-item>
            <text:list-item>
              <text:p text:style-name="P345">Suppliers shall provide quarterly savings reports directly to the GCA, detailing the specific cost reductions<text:s/>achieved through both split-ticketing (measured against the equivalent standard through-fare) and the application of GCA Public Sector negotiated fares and corporate discounts. These reports must be fully verifiable against transactional data to ensure transparency which GCA reserves the right to audit periodically.</text:p>
            </text:list-item>
          </text:list>
        </text:list-item>
      </text:list>
      <text:h text:style-name="P346" text:outline-level="3"><text:bookmark-start text:name="_yzbqji9zsv15"/><text:bookmark-end text:name="_yzbqji9zsv15"/>Buyer-Specific Negotiated Programmes</text:h>
      <text:list text:style-name="WWNum16" text:continue-numbering="true">
        <text:list-item>
          <text:list>
            <text:list-item>
              <text:p text:style-name="P347">A Buyer may require the Supplier to support the delivery of the Buyer's own Negotiated Programme for air, rail, accommodation or venues, separate to any<text:s/>GCA Public Sector Negotiated Programme.</text:p>
            </text:list-item>
            <text:list-item>
              <text:p text:style-name="P348">Applicable costs, if any, must be set out by the Supplier in the pricing matrix. The detailed requirements for a Buyer-Specific Negotiated Programme, including auditing and the obligations set out above in respect of<text:s/>GCA Public Sector Negotiated Programmes, will be agreed between the Buyer and the Supplier in the Call-Off Order Form.</text:p>
            </text:list-item>
          </text:list>
        </text:list-item>
      </text:list>
      <text:list text:style-name="WWNum16" text:continue-numbering="true">
        <text:list-item>
          <text:p text:style-name="P349"><text:bookmark-start text:name="_k260fdwhuz34"/><text:bookmark-end text:name="_k260fdwhuz34"/>Price Match Guarantee</text:p>
        </text:list-item>
      </text:list>
      <text:h text:style-name="P350" text:outline-level="3"><text:bookmark-start text:name="_4geb4y23sax"/><text:bookmark-end text:name="_4geb4y23sax"/>Scope and Purpose</text:h>
      <text:list text:style-name="WWNum16" text:continue-numbering="true">
        <text:list-item>
          <text:list>
            <text:list-item>
              <text:p text:style-name="P351">The Supplier shall operate a Price Match guarantee across all fares, rates, packages,<text:s/>venues, and event services it supplies or sources for the Buyer under this Lot. The purpose of the guarantee is to give the Buyer assurance that the price offered by the Supplier represents the best available value at the time of quotation, and that any cheaper alternative properly identified by the Booker or the Buyer can be matched without additional cost or administrative penalty. The guarantee supports the delivery of value for the nation. It operates in addition to, and does not displace, the inventory<text:s/>access, content display, and quotation obligations set out elsewhere in this Specification.</text:p>
            </text:list-item>
            <text:list-item>
              <text:p text:style-name="P352">A Price Match challenge may be submitted by the Booker or the Buyer by email, or through any other channel agreed with the Buyer at Call-Off. The Supplier shall not require the use of a proprietary portal, form, or reference number as a condition of accepting a challenge.</text:p>
            </text:list-item>
          </text:list>
        </text:list-item>
      </text:list>
      <text:h text:style-name="P353" text:outline-level="3"><text:bookmark-start text:name="_c0ol6a9todfv"/><text:bookmark-end text:name="_c0ol6a9todfv"/>Travel and Accommodation Challenges</text:h>
      <text:list text:style-name="WWNum16" text:continue-numbering="true">
        <text:list-item>
          <text:list>
            <text:list-item>
              <text:p text:style-name="P354">A challenge relating to a fare, rate, or accommodation booking shall be submitted within 2 (two) Working Hours<text:s/>of receipt of the Supplier's quoted fare or rate, and shall identify an alternative that:</text:p>
              <text:list text:continue-numbering="true">
                <text:list-item>
                  <text:p text:style-name="P355"><text:span text:style-name="T356"><text:s/></text:span>is cheaper than the equivalent offered by the Supplier for the same journey, stay, or service;</text:p>
                </text:list-item>
                <text:list-item>
                  <text:p text:style-name="P357">is publicly available to a member of the general public at the time of the challenge;</text:p>
                </text:list-item>
                <text:list-item>
                  <text:p text:style-name="P358"><text:span text:style-name="T359"><text:s/></text:span>is offered through a Qualifying Distribution Channel; and</text:p>
                </text:list-item>
                <text:list-item>
                  <text:p text:style-name="P360">shares the same point of origin and point of sale as the Supplier's quotation.</text:p>
                </text:list-item>
              </text:list>
            </text:list-item>
            <text:list-item>
              <text:p text:style-name="P361">For the purposes of this Section, a Qualifying Distribution Channel means:</text:p>
              <text:list text:continue-numbering="true">
                <text:list-item>
                  <text:p text:style-name="P362">for air, an IATA-accredited retailer or the operating carrier's own direct sales channel;</text:p>
                </text:list-item>
                <text:list-item>
                  <text:p text:style-name="P363">for rail, an RDG or ATOC approved retailer, or the train operating company's own direct sales channel;</text:p>
                </text:list-item>
                <text:list-item>
                  <text:p text:style-name="P364">for accommodation, an ABTA or ATOL bonded retailer, the accommodation provider's own direct sales channel, or an accommodation booking platform that provides a confirmed reservation, a contractual route to redress against the platform or the property, and payment protection; and</text:p>
                </text:list-item>
                <text:list-item>
                  <text:p text:style-name="P365"><text:span text:style-name="T366">f</text:span>or all categories, any successor or equivalent<text:s/>accreditation, bonding, or consumer protection scheme, including equivalent overseas schemes where the point of sale is outside the United Kingdom.</text:p>
                </text:list-item>
              </text:list>
            </text:list-item>
            <text:list-item>
              <text:p text:style-name="P367">Peer-to-peer and sharing economy letting platforms on which the counterparty is a private individual, and on<text:s/>which duty of care, health and safety, insurance, and payment protection cannot be evidenced, do not constitute a Qualifying Distribution Channel. The Supplier shall not, however, rely on this Paragraph to decline a challenge sourced from a channel type that the Supplier itself makes available within its own Inventory under this Lot. Where the Supplier offers commercially available private lets or equivalent content to Bookers, a like-for-like challenge from that same channel type qualifies.</text:p>
            </text:list-item>
          </text:list>
        </text:list-item>
      </text:list>
      <text:h text:style-name="P368" text:outline-level="3"><text:bookmark-start text:name="_8qqs1s8p171q"/><text:bookmark-end text:name="_8qqs1s8p171q"/>Acknowledgement and Resolution</text:h>
      <text:list text:style-name="WWNum16" text:continue-numbering="true">
        <text:list-item>
          <text:list>
            <text:list-item>
              <text:p text:style-name="P369">The Supplier shall acknowledge a travel or accommodation challenge within 30 (thirty) minutes of receipt during Core Working Hours, and within 1 (one) hour outside Core Working Hours. The acknowledgement shall confirm whether the challenge<text:s/>has been accepted for processing or, if not, the specific reason it falls outside the Price Match scope by reference to the Price Match Exclusions below.</text:p>
            </text:list-item>
            <text:list-item>
              <text:p text:style-name="P370">Where a travel or accommodation challenge is accepted, the Supplier shall provide a Price Match quotation matching the cheaper fare or rate within 2 (two) Working Hours of acknowledgement.</text:p>
            </text:list-item>
            <text:list-item>
              <text:p text:style-name="P371">No booking fee, sourcing fee, transaction fee, amendment fee, or administrative charge shall be applied to a booking made on a Price Match quotation beyond the fee that<text:s/>would have applied to the original quotation. The Supplier shall not recover any margin lost as a result of a Price Match through any other charge, surcharge, or fee to the Buyer, whether at the point of booking or subsequently.</text:p>
            </text:list-item>
          </text:list>
        </text:list-item>
      </text:list>
      <text:h text:style-name="P372" text:outline-level="3"><text:bookmark-start text:name="_mn4xpzfih60o"/><text:bookmark-end text:name="_mn4xpzfih60o"/>Differences in Booking Conditions</text:h>
      <text:list text:style-name="WWNum16" text:continue-numbering="true">
        <text:list-item>
          <text:list>
            <text:list-item>
              <text:p text:style-name="P373">The Supplier shall not decline a Price Match solely because the alternative carries different fare, rate, or booking conditions from those attaching to the Supplier's quotation. Where the Supplier considers that a challenge is not like for like by<text:s/>reason of differing conditions, including refundability, changeability, cancellation deadlines, deposit or payment terms, attrition provisions, baggage or seat allowance, or board basis, the Supplier shall, within the acknowledgement window applicable to that type of challenge:</text:p>
              <text:list text:continue-numbering="true">
                <text:list-item>
                  <text:p text:style-name="P374">set out the specific differences between the two sets of conditions, and the price difference between them;</text:p>
                </text:list-item>
                <text:list-item>
                  <text:p text:style-name="P375">identify the practical and financial risk the Buyer would carry by accepting the alternative conditions, including any cancellation or amendment exposure; and</text:p>
                </text:list-item>
                <text:list-item>
                  <text:p text:style-name="P376">offer to complete the Price Match on the alternative conditions.</text:p>
                </text:list-item>
              </text:list>
            </text:list-item>
            <text:list-item>
              <text:p text:style-name="P377">Where the Buyer confirms in writing that it accepts the alternative conditions, the Supplier shall complete the Price Match at the lower price, shall apply no additional charge, and shall record the accepted variance in conditions against the booking. Where the Buyer has notified the Supplier of a requirement for flexible, changeable, or refundable conditions on policy, duty of care, operational, or security grounds, the Supplier shall draw that requirement to the Buyer's attention when making the offer under the Paragraph above and shall proceed only on the Buyer's written instruction. These Paragraphs apply in addition to the package comparison requirements and the venue terms and conditions requirements set out above, and do not require the Supplier to book an alternative that falls within the Price Match Exclusions.</text:p>
            </text:list-item>
            <text:list-item>
              <text:p text:style-name="P378">Where a Price Match challenge is declined, or where the alternative is no longer available at<text:s/>the time the Supplier processes it, the Supplier shall, within the acknowledgement window applicable to that type of challenge, provide the Booker or Buyer with:</text:p>
            </text:list-item>
            <text:list-item>
              <text:p text:style-name="P379">a clear written explanation, by reference to the specific exclusion or the fact of non-availability, of why the Price Match cannot be implemented; and</text:p>
            </text:list-item>
            <text:list-item>
              <text:p text:style-name="P380">at least one alternative that falls within the Buyer's Travel, Expenses, or Meeting Policy and represents the best available value to the Buyer at that point in time. Where no alternative within policy is available, the Supplier shall state this expressly and offer the closest available option together with the reason it sits outside policy, so that the Booker or Buyer can seek any required policy waiver or line management approval. This obligation runs in addition to the quotation and cost management obligations set out elsewhere in this Specification and does not displace them.</text:p>
            </text:list-item>
          </text:list>
        </text:list-item>
      </text:list>
      <text:h text:style-name="P381" text:outline-level="3"><text:bookmark-start text:name="_bzi4wk5fzkcr"/><text:bookmark-end text:name="_bzi4wk5fzkcr"/>Price Match Exclusions</text:h>
      <text:list text:style-name="WWNum16" text:continue-numbering="true">
        <text:list-item>
          <text:list>
            <text:list-item>
              <text:p text:style-name="P382">Price Match shall not apply to:</text:p>
              <text:list text:continue-numbering="true">
                <text:list-item>
                  <text:p text:style-name="P383"><text:span text:style-name="T384"><text:s/></text:span>alternatives offered on membership-only websites or platforms, loyalty or reward programmes, or sites requiring a code to access;</text:p>
                </text:list-item>
                <text:list-item>
                  <text:p text:style-name="P385"><text:span text:style-name="T386"><text:s/></text:span>alternatives obtained via consolidators or e-auctions;</text:p>
                </text:list-item>
                <text:list-item>
                  <text:p text:style-name="P387">fares, rates, or venues that the Buyer has expressly excluded under the inventory restriction or venue exclusion provisions of this Specification;</text:p>
                </text:list-item>
                <text:list-item>
                  <text:p text:style-name="P388">alternatives that are no longer available at the time the Supplier processes the challenge, subject to the Availability and Monitoring provisions below; or</text:p>
                </text:list-item>
              </text:list>
            </text:list-item>
            <text:list-item>
              <text:p text:style-name="P389">any alternative that, if matched, would require the Supplier to breach the terms of a provider's distribution agreement or an existing GCA Preferred Venue Standard Terms and Conditions agreement, in which case the Supplier shall identify the specific restriction in writing and offer an alternative in accordance with the Paragraph above.</text:p>
            </text:list-item>
            <text:list-item>
              <text:p text:style-name="P390">In addition, a travel or accommodation challenge shall not qualify where the alternative is obtained through a channel that is not a Qualifying Distribution Channel, subject always to the parity provision set out above.</text:p>
            </text:list-item>
            <text:list-item>
              <text:p text:style-name="P391">The existence of a negotiated rate or venue<text:s/>programme held by the Buyer or the Authority does not exclude a Price Match. Where a cheaper qualifying alternative is identified than the lowest available rate within a negotiated programme, the Supplier shall present the cheaper option, book it where the Buyer's policy permits and the Buyer so instructs, and record the instance in the monthly Price Match report so that the Authority can review the programme. The Supplier may decline only where the Buyer has notified the Supplier in the Order Form of a volume or spend commitment that booking outside the programme would breach, and shall identify that commitment when declining.</text:p>
            </text:list-item>
          </text:list>
        </text:list-item>
      </text:list>
      <text:h text:style-name="P392" text:outline-level="3"><text:bookmark-start text:name="_ocs5wv761pd7"/><text:bookmark-end text:name="_ocs5wv761pd7"/>Availability and Monitoring</text:h>
      <text:list text:style-name="WWNum16" text:continue-numbering="true">
        <text:list-item>
          <text:list>
            <text:list-item>
              <text:p text:style-name="P393">Where the Supplier declines a Price Match on the ground that the alternative is no longer<text:s/>available, the Supplier shall record contemporaneous evidence of non-availability, including a timestamped record of the check performed and, for venue and event package challenges, the name of the venue contact and the response received. The Supplier shall provide that evidence to the Buyer on request, shall re-check availability once more before the end of the same Working Day, and shall honour the Price Match if the alternative becomes available again within that period.</text:p>
            </text:list-item>
            <text:list-item>
              <text:p text:style-name="P394">The Supplier shall report non-availability declines monthly as a proportion of all Price Match challenges received. Where non-availability declines exceed 10% (ten per cent) of challenges received in any rolling quarter, the Supplier shall attend a formal performance review with the Buyer<text:s/>and, where required, the Authority, and shall produce a remedial plan addressing the root cause. Persistent non-availability declines above that threshold, or any pattern of declines that the Buyer or the Authority reasonably considers is being used to avoid the Price Match obligation, shall be treated as a service performance failure under Call-Off Schedule 14 (Service Levels) and managed in accordance with that Schedule.</text:p>
            </text:list-item>
          </text:list>
        </text:list-item>
      </text:list>
      <text:h text:style-name="P395" text:outline-level="3"><text:bookmark-start text:name="_oapx3g5s3qoz"/><text:bookmark-end text:name="_oapx3g5s3qoz"/>Reporting</text:h>
      <text:list text:style-name="WWNum16" text:continue-numbering="true">
        <text:list-item>
          <text:list>
            <text:list-item>
              <text:p text:style-name="P396">The Supplier shall maintain a complete audit trail of all Price Match challenges received, including the time of receipt, the time of acknowledgement, the time of resolution, the outcome, the value of any saving secured, and, where declined, the specific exclusion relied upon and the alternative offered. The Supplier shall provide a monthly Price Match report to the Buyer, and to the Authority on request, covering as a minimum:</text:p>
              <text:list text:continue-numbering="true">
                <text:list-item>
                  <text:p text:style-name="P397">the total number of Price Match challenges received in the reporting period;</text:p>
                </text:list-item>
                <text:list-item>
                  <text:p text:style-name="P398">the number accepted, with the aggregate saving secured for the Buyer;</text:p>
                </text:list-item>
                <text:list-item>
                  <text:p text:style-name="P399">the<text:s/>number declined, broken down by exclusion category, with non-availability declines reported separately as a proportion of total challenges;</text:p>
                </text:list-item>
                <text:list-item>
                  <text:p text:style-name="P400">the number of challenges completed on amended booking conditions under the Differences in Booking Conditions provisions, the aggregate saving secured on those bookings, and the number where the Buyer declined the amended conditions;</text:p>
                </text:list-item>
                <text:list-item>
                  <text:p text:style-name="P401">the number of instances recorded under the negotiated programme provision above;</text:p>
                </text:list-item>
                <text:list-item>
                  <text:p text:style-name="P402">the number of alternative within-policy options offered following a decline, and the number subsequently booked; and</text:p>
                </text:list-item>
                <text:list-item>
                  <text:p text:style-name="P403">response and resolution times against the service levels set out above.</text:p>
                </text:list-item>
              </text:list>
            </text:list-item>
          </text:list>
        </text:list-item>
      </text:list>
      <text:h text:style-name="P404" text:outline-level="3"><text:bookmark-start text:name="_z0nrtd3fpm1t"/><text:bookmark-end text:name="_z0nrtd3fpm1t"/>Continuous Improvement and Performance</text:h>
      <text:list text:style-name="WWNum16" text:continue-numbering="true">
        <text:list-item>
          <text:list>
            <text:list-item>
              <text:p text:style-name="P405">The Supplier shall continuously improve the Price Match process and shall bring proposals for improvement to each Quarterly Performance Review, including opportunities to surface Price Match prompts within the Online Booking Solution and at quotation stage, to automate challenge submission, acknowledgement, and alternative checks against the Supplier's own market data, and to reduce response times below the service levels set out above.</text:p>
            </text:list-item>
            <text:list-item>
              <text:p text:style-name="P406">Repeated failure by the Supplier to meet the acknowledgement or resolution service levels set out above shall be treated as a service performance failure under Call-Off Schedule 14 (Service Levels) and managed in accordance with that Schedule.</text:p>
            </text:list-item>
            <text:list-item>
              <text:p text:style-name="P407">Accommodation Group Bookings shall be assessed on a per-property and per-night basis rather than on a package basis, applying the acknowledgement and resolution service<text:s/>levels for venue and event package challenges and the exclusions set out above.</text:p>
            </text:list-item>
          </text:list>
        </text:list-item>
      </text:list>
      <text:p text:style-name="P408"/>
      <text:p text:style-name="P409"/>
      <text:list text:style-name="WWNum16" text:continue-numbering="true">
        <text:list-item>
          <text:p text:style-name="P410"><text:bookmark-start text:name="_gm6nmg1pxr5d"/><text:bookmark-end text:name="_gm6nmg1pxr5d"/>Optional Services</text:p>
        </text:list-item>
      </text:list>
      <text:p text:style-name="Standard">The services in this section are not mandatory for all Call-Off Contracts. They may be called off individually at the Buyer’s request, and Buyers should confirm any Optional Service requirements in the Call-Off Order Form. Where a Buyer does not call off an Optional Service, the Supplier has no obligation to provide it.</text:p>
      <text:p text:style-name="Standard"/>
      <text:h text:style-name="Heading3" text:outline-level="3"><text:bookmark-start text:name="_8i4vx5orvhuj"/><text:bookmark-end text:name="_8i4vx5orvhuj"/>Security and Travel Risk Management Services</text:h>
      <text:list text:style-name="WWNum16" text:continue-numbering="true">
        <text:list-item>
          <text:list>
            <text:list-item>
              <text:p text:style-name="P411">Where requested by a Buyer, the<text:s/>Supplier shall source and manage the provision of Travel Risk Management Services. These services may include but are not limited to:</text:p>
            </text:list-item>
          </text:list>
        </text:list-item>
      </text:list>
      <text:list text:style-name="WWNum7">
        <text:list-item>
          <text:p text:style-name="P412">country risk assessments;</text:p>
        </text:list-item>
        <text:list-item>
          <text:p text:style-name="P413">cyber-security risk management awareness training for Travellers;</text:p>
        </text:list-item>
        <text:list-item>
          <text:p text:style-name="P414">mobile GPS tracking and real-time location monitoring;</text:p>
        </text:list-item>
        <text:list-item>
          <text:p text:style-name="P415">two-way mobile safety messaging between the Supplier and Travellers;</text:p>
        </text:list-item>
        <text:list-item>
          <text:p text:style-name="P416">bespoke risk assessments for specific hotels or airlines;</text:p>
        </text:list-item>
        <text:list-item>
          <text:p text:style-name="P417">24-hour crisis response centre support;</text:p>
        </text:list-item>
        <text:list-item>
          <text:p text:style-name="P418">medical evacuation (MEDEVAC) services;</text:p>
        </text:list-item>
        <text:list-item>
          <text:p text:style-name="P419">close protection;</text:p>
        </text:list-item>
        <text:list-item>
          <text:p text:style-name="P420">ground<text:s/>security and asset protection; and</text:p>
        </text:list-item>
      </text:list>
      <text:p text:style-name="P421"/>
      <text:list text:style-name="WWNum16" text:continue-numbering="true">
        <text:list-item>
          <text:list>
            <text:list-item>
              <text:p text:style-name="P422">Travel Risk Management Services shall be subcontracted by the Supplier to an appropriately qualified third-party specialist. The agreed cost of that subcontract shall be passed through to the Buyer at cost, without any mark-up, management fee, or administration charge. The pass-through price shall be agreed in writing between the Supplier, the subcontractor, and the Buyer before any commitment is made.</text:p>
            </text:list-item>
            <text:list-item>
              <text:p text:style-name="P423">Where pricing details for crisis management services and/or security and risk management Services are either:</text:p>
              <text:list text:continue-numbering="true">
                <text:list-item>
                  <text:p text:style-name="P424">not agreed and set out in the relevant Call-Off Contract; or</text:p>
                </text:list-item>
                <text:list-item>
                  <text:p text:style-name="P425">are deemed by the Buyer to not represent value for money, then the Buyer is not obliged to call off any Travel Risk Management Services from the Supplier and may procure</text:p>
                </text:list-item>
              </text:list>
            </text:list-item>
          </text:list>
        </text:list-item>
      </text:list>
      <text:h text:style-name="P426" text:outline-level="3"><text:bookmark-start text:name="_jnyscznje83y"/><text:bookmark-end text:name="_jnyscznje83y"/></text:h>
      <text:h text:style-name="P427" text:outline-level="3"><text:bookmark-start text:name="_vzd634s7nho7"/><text:bookmark-end text:name="_vzd634s7nho7"/>Parking Services</text:h>
      <text:list text:style-name="WWNum16" text:continue-numbering="true">
        <text:list-item>
          <text:list>
            <text:list-item>
              <text:p text:style-name="P428">Where third-party bookings are available with parking providers, the Supplier shall provide the facility to book:</text:p>
            </text:list-item>
          </text:list>
        </text:list-item>
      </text:list>
      <text:list text:style-name="WWNum4">
        <text:list-item>
          <text:p text:style-name="P429">parking at airports, railway stations, and ferry terminals;</text:p>
        </text:list-item>
        <text:list-item>
          <text:p text:style-name="P430">(valet parking with an attendant; and</text:p>
        </text:list-item>
        <text:list-item>
          <text:p text:style-name="P431">meet-and-greet services at airports, stations, and ferry terminals.</text:p>
        </text:list-item>
      </text:list>
      <text:list text:style-name="WWNum16" text:continue-numbering="true">
        <text:list-item>
          <text:list>
            <text:list-item>
              <text:p text:style-name="P432">Booking confirmations for parking shall include full details of the car park location, including address, access instructions, and a direct contact number for the car park operator.</text:p>
            </text:list-item>
          </text:list>
        </text:list-item>
      </text:list>
      <text:h text:style-name="P433" text:outline-level="3"><text:bookmark-start text:name="_j1wrhsnqvwb"/><text:bookmark-end text:name="_j1wrhsnqvwb"/>Implants</text:h>
      <text:p text:style-name="Standard"/>
      <text:list text:style-name="WWNum16" text:continue-numbering="true">
        <text:list-item>
          <text:list>
            <text:list-item>
              <text:p text:style-name="P434">Where requested by the Buyer, the Supplier shall provide dedicated in-house travel booking staff (Implants) located within or aligned to the Buyer’s own premises or organisation, to deliver the full scope of services available under this Lot.</text:p>
            </text:list-item>
            <text:list-item>
              <text:p text:style-name="P435">Any internal travel service delivered through an Implant arrangement shall meet the requirements of the Government Service Standard (https://www.gov.uk/service-manual/service-standard). The Supplier shall ensure that the service is assessed against those standards<text:s/>and any required improvements are implemented.</text:p>
            </text:list-item>
          </text:list>
        </text:list-item>
      </text:list>
      <text:h text:style-name="P436" text:outline-level="3"><text:bookmark-start text:name="_n4g86j7524ev"/><text:bookmark-end text:name="_n4g86j7524ev"/>Executive Services</text:h>
      <text:list text:style-name="WWNum16" text:continue-numbering="true">
        <text:list-item>
          <text:list>
            <text:list-item>
              <text:p text:style-name="P437">Where requested by the Buyer, the Supplier shall provide a dedicated offline travel management team to service UK and Devolved Government Ministers and Senior Executives, proactively managing all booking aspects with the level of detail, discretion, and responsiveness required for high-profile travel. .</text:p>
            </text:list-item>
            <text:list-item>
              <text:p text:style-name="P438">All staff handling Executive Service bookings shall hold a minimum of SC level security clearance. The cost of obtaining and maintaining this<text:s/>clearance is the Supplier’s responsibility.</text:p>
            </text:list-item>
            <text:list-item>
              <text:p text:style-name="P439">The Buyer shall provide the Supplier with a current list of authorised Bookers and Travellers permitted to use the Executive Service, updated by the 15th of each month for the duration of the Call-Off Contract.</text:p>
            </text:list-item>
            <text:list-item>
              <text:p text:style-name="P440">The Executive Service shall include, as a minimum:</text:p>
            </text:list-item>
          </text:list>
        </text:list-item>
      </text:list>
      <text:list text:style-name="WWNum6">
        <text:list-item>
          <text:p text:style-name="P441">a dedicated booking team with the skills, experience, and seniority appropriate to the Buyer’s requirements;</text:p>
        </text:list-item>
        <text:list-item>
          <text:p text:style-name="P442">personal itinerary consultation for complex or multi-leg journeys, available to both the Booker<text:s/>and named Traveller;</text:p>
        </text:list-item>
        <text:list-item>
          <text:p text:style-name="P443">a dedicated UK telephone number, accessible from landlines, mobile phones, and overseas, available during Core Working Hours. Calls to this number shall be charged at no more than the standard rate for calls to 01, 02, or 03 numbers;</text:p>
        </text:list-item>
        <text:list-item>
          <text:p text:style-name="P444">out-of-hours support to ensure continuity of service for any Executive journey taking place outside Core Working Hours;</text:p>
        </text:list-item>
        <text:list-item>
          <text:p text:style-name="P445">a dedicated email address for named Bookers;</text:p>
        </text:list-item>
        <text:list-item>
          <text:p text:style-name="P446">proactive profile management to ensure entitlements such as railcards and frequent<text:s/>flyer numbers are captured and applied to all bookings;</text:p>
        </text:list-item>
        <text:list-item>
          <text:p text:style-name="P447">the ability to fulfil last-minute bookings where availability allows, including in some cases within one hour of departure, subject to carrier regulations;</text:p>
        </text:list-item>
        <text:list-item>
          <text:p text:style-name="P448">pre-departure accuracy checks on all confirmed bookings, including seat assignments, discount cards, and special requests; and</text:p>
        </text:list-item>
        <text:list-item>
          <text:p text:style-name="P449">direct confirmation with accommodation providers that bookings are in place and that all special requests for the named Traveller have been actioned.</text:p>
        </text:list-item>
      </text:list>
      <text:p text:style-name="P450"/>
      <text:list text:style-name="WWNum16" text:continue-numbering="true">
        <text:list-item>
          <text:p text:style-name="P451"><text:bookmark-start text:name="_n30lecpgd0vh"/><text:bookmark-end text:name="_n30lecpgd0vh"/>Technology<text:s/>Requirements</text:p>
        </text:list-item>
      </text:list>
      <text:h text:style-name="P452" text:outline-level="3"><text:bookmark-start text:name="_szvu24a9lcob"/><text:bookmark-end text:name="_szvu24a9lcob"/>Provision of the Online Booking System</text:h>
      <text:list text:style-name="WWNum16" text:continue-numbering="true">
        <text:list-item>
          <text:list>
            <text:list-item>
              <text:p text:style-name="P453">The Supplier will perform the Services using the Supplier’s Online Booking System, which will (as a minimum) comply with the requirements set out in this Paragraph 4.47<text:s/><text:span text:style-name="T454">‎‎</text:span>and this Schedule and the Buyer’s<text:s/>specification (as set out in Call-Off Schedule 20 (Call-Off Specification)), and, where applicable, the Supplier’s tender for the Services (as set out in Call-Off Schedule 4 (Call-Off Tender)).</text:p>
            </text:list-item>
            <text:list-item>
              <text:p text:style-name="P455">The Supplier will ensure that the Online Booking System is suitable for the performance of the Services and that the Services will not be adversely affected or hindered in any way by the use of the Online Booking System. The Supplier’s Online Booking Solution tool must be able to allow for “Single Sign On” capability using OIDC and SAML 2.0 authentication protocols to support future Government digital strategies and where interacting with the Authority’s services must be fully capable of integrating with the dedicated Authority Single Sign On solution as and when required.</text:p>
            </text:list-item>
            <text:list-item>
              <text:p text:style-name="P456">The Supplier will at all times maintain the Online Booking System in such working order as enables it to perform the Services in accordance with the terms of this Contract and to comply with the Service Levels.</text:p>
            </text:list-item>
          </text:list>
        </text:list-item>
      </text:list>
      <text:p text:style-name="P457"/>
      <text:h text:style-name="P458" text:outline-level="3"><text:bookmark-start text:name="_c0kcac85mzn8"/><text:bookmark-end text:name="_c0kcac85mzn8"/>Online Booking System Warranties</text:h>
      <text:list text:style-name="WWNum16" text:continue-numbering="true">
        <text:list-item>
          <text:list>
            <text:list-item>
              <text:p text:style-name="P459">The<text:s/>Supplier warrants, represents and undertakes to the Buyer that:</text:p>
              <text:list text:continue-numbering="true">
                <text:list-item>
                  <text:p text:style-name="P460">the Online Booking System used by the Supplier in connection with this Contract will:</text:p>
                </text:list-item>
                <text:list-item>
                  <text:p text:style-name="P461">not have its functionality or performance affected, or be made inoperable or be more difficult to use by reason of any date related input or processing in or on any part of such Online Booking System;</text:p>
                </text:list-item>
                <text:list-item>
                  <text:p text:style-name="P462">not cause any damage, loss or erosion to or interfere adversely or in any way with the compilation, content or structure of any data, database, software or<text:s/>other electronic or magnetic media, hardware, website, online applications or computer system of the Buyer with which it interfaces or comes into contact; and</text:p>
                </text:list-item>
                <text:list-item>
                  <text:p text:style-name="P463">any variations, enhancements or actions undertaken by the Supplier in respect of the Online Booking System will not affect the Supplier’s compliance with this Paragraph 4.51.1(c) or the performance of the Services;</text:p>
                </text:list-item>
              </text:list>
            </text:list-item>
            <text:list-item>
              <text:p text:style-name="P464">the Online Booking System will be properly maintained and supported to ensure that it functions correctly, including through the correction of defects and faults in the Online Booking System and the performance of regular system restoration activities to restore parts of the Online Booking System that are defective or are not functioning correctly; and</text:p>
            </text:list-item>
            <text:list-item>
              <text:p text:style-name="P465">it will perform or procure the performance of end user tests to ensure that corrections and system restoration activities have been implemented successfully pursuant to Paragraph 4.47 and that reports will be prepared detailing the success or failure of such end user tests for provision to the<text:s/>Buyer.</text:p>
            </text:list-item>
          </text:list>
        </text:list-item>
      </text:list>
      <text:p text:style-name="P466"/>
      <text:h text:style-name="P467" text:outline-level="3"><text:bookmark-start text:name="_pm72nnh843ly"/><text:bookmark-end text:name="_pm72nnh843ly"/><text:span text:style-name="T468">Performance of the Online Booking System</text:span></text:h>
      <text:list text:style-name="WWNum16" text:continue-numbering="true">
        <text:list-item>
          <text:list>
            <text:list-item>
              <text:p text:style-name="P469">Whenever a new version of the Online Booking System or any part thereof is released, the Supplier will notify the Buyer and will inform the Buyer of the implications that the new version will have on the Online Booking System and, if applicable, the Buyer’s use thereof. The Supplier will ensure in collaboration with the Buyer that new versions of the Online Booking System will maintain the functionality of previous versions unless expressly agreed with the Buyer in writing.</text:p>
            </text:list-item>
            <text:list-item>
              <text:p text:style-name="P470">The Supplier will ensure that any updates, modifications and/or maintenance to the Online Booking System are to <text:s/>be carried out with the prior consent of the Buyer if specified in the Order Form in accordance with Call Off Schedule 6 and, in any event, will not be carried out on <text:s/>Monday to Friday (excl. public holidays) between the core hours Monday to Friday 08:00 to 18:00 GMT and, only at such times so as to avoid disruption to the deliverables.</text:p>
            </text:list-item>
            <text:list-item>
              <text:p text:style-name="P471">In the event that a Virus is found, the Supplier will comply with Call Off Schedule 6 9.7 and any costs, use, at its own expense, use best endeavours to assist in reducing and preventing the effects of the Virus, and in the event that a Virus causes loss or corruption of the Buyer’s data to assist<text:s/>the Buyer to the same extent to mitigate such losses and to restore such data. The Supplier will immediately inform the Buyer on becoming aware of any Virus, breach of IT security or unauthorised access affecting the Online Booking System or any of the Buyer’s data.</text:p>
            </text:list-item>
            <text:list-item>
              <text:p text:style-name="P472">For the purpose of Paragraph 4.54 a ‘Virus’ means any software virus, computer worm, malware, spyware, ransomware, disabling script, back-door, Trojan horse, rootkit, key-logger, software bomb or similar damaging or malicious code. The supplier<text:s/>is to use the latest versions of antivirus definitions and software available from an industry accepted anti-virus software vendor.</text:p>
            </text:list-item>
          </text:list>
        </text:list-item>
      </text:list>
      <text:p text:style-name="P473"/>
      <text:h text:style-name="P474" text:outline-level="3"><text:bookmark-start text:name="_mwehi3d8hg76"/><text:bookmark-end text:name="_mwehi3d8hg76"/><text:span text:style-name="T475">Access to the Online Booking System</text:span></text:h>
      <text:list text:style-name="WWNum16" text:continue-numbering="true">
        <text:list-item>
          <text:list>
            <text:list-item>
              <text:p text:style-name="P476">The Supplier will:</text:p>
              <text:list text:continue-numbering="true">
                <text:list-item>
                  <text:p text:style-name="P477">provide unrestricted access to the Online Booking System to the Buyer and its nominated representatives throughout the Call-Off Contract Period;</text:p>
                </text:list-item>
                <text:list-item>
                  <text:p text:style-name="P478">supply accurate and up-to-date copies of all necessary information relating to the Online Booking System to the Buyer in good time prior to the Buyer’s first access of the Online<text:s/>Booking System and updates thereof to reflect any modifications to the Online Booking System from time to time;</text:p>
                </text:list-item>
                <text:list-item>
                  <text:p text:style-name="P479">supply all necessary passwords and log-in details to enable the Buyer and its personnel to access the Online Booking System in accordance with the relevant Call-Off Contract;</text:p>
                </text:list-item>
                <text:list-item>
                  <text:p text:style-name="P480">set up and maintain a communications link via which the Buyer can access the Online Booking System and the Supplier will be responsible for the integrity of such link, its connections and for all data passing over such link;<text:s/>and</text:p>
                </text:list-item>
                <text:list-item>
                  <text:p text:style-name="P481">take all necessary steps to rectify any errors, failures or malfunctions of the Online Booking System so as to restore the Buyer’s access as soon as possible and to minimise disruption to the Buyer.</text:p>
                </text:list-item>
              </text:list>
            </text:list-item>
            <text:list-item>
              <text:p text:style-name="P482">The provision of each new version of the Online Booking System and all upgrades and updates thereto which from time to time are made available by the Supplier to its users generally are included in the Charges and will be automatically made available by the Supplier to the Buyer as part of the Online Booking<text:s/>System access rights, at no further cost to the Buyer.</text:p>
            </text:list-item>
          </text:list>
        </text:list-item>
      </text:list>
      <text:p text:style-name="P483"/>
      <text:h text:style-name="P484" text:outline-level="3"><text:bookmark-start text:name="_97udhaqqddko"/><text:bookmark-end text:name="_97udhaqqddko"/><text:span text:style-name="T485">Protection of the Online Booking System</text:span></text:h>
      <text:list text:style-name="WWNum16" text:continue-numbering="true">
        <text:list-item>
          <text:list>
            <text:list-item>
              <text:p text:style-name="P486">The Supplier will operate a back-up process for the Online Booking System insofar as it relates to the Services in accordance with the Buyer's agreed<text:s/>Security Management Plan. The back-up process will be sufficient to enable the Supplier to replicate the Online Booking System and restore the provision of the Services promptly after the occurrence of any event which materially disables, disrupts or interferes with the proper operation of the Online Booking System.</text:p>
            </text:list-item>
            <text:list-item>
              <text:p text:style-name="P487">The Supplier will protect the Online Booking System used in the provision of the Services in accordance with the Security Management Plan and the Security Requirements, including facilities for<text:s/>remote access to the Online Booking System, against unauthorised external penetration and to ensure that such networks are resilient and are protected at a minimum against any single point of failure.</text:p>
            </text:list-item>
            <text:list-item>
              <text:p text:style-name="P488">The Supplier will test the back-up process for the Online Booking System and the protection to be afforded to the Online Booking System in accordance with the Security Management Plan and the Security Requirements and will prepare reports setting out the results of such tests and any actions which need to be taken to ensure that the back-up process and the Online Booking System comply with the requirements of this Paragraph 4.60. The Supplier will provide such reports to the Buyer within ten (10) Working Days of the completion of such tests.</text:p>
            </text:list-item>
            <text:list-item>
              <text:p text:style-name="P489">The Supplier grants<text:s/>to the Buyer, or will procure the grant to the Buyer of, a royalty-free, worldwide, transferable, non-exclusive licence for the Contract Period, together with the right to grant sub-licences to Bookers and Travellers, to use the object code version of the<text:s/>Online Booking System, as required for the Buyer to receive the Services and enjoy the benefit of any rights granted to it pursuant to the relevant Call-Off Contract.</text:p>
            </text:list-item>
          </text:list>
        </text:list-item>
      </text:list>
      <text:list text:style-name="WWNum16" text:continue-numbering="true">
        <text:list-item>
          <text:p text:style-name="P490"><text:bookmark-start text:name="_atkg4jcqzho"/><text:bookmark-end text:name="_atkg4jcqzho"/>Booking Solution Access and Capability Requirements</text:p>
          <text:list text:continue-numbering="true">
            <text:list-item>
              <text:p text:style-name="P491">The Supplier shall ensure that the Online Booking Solutions and Offline Booking Solutions data capture are not materially different across travel categories (e.g. rail, air, accommodation). Country level online and offline data shall be merged into one report for booked data and one report for invoiced data.</text:p>
            </text:list-item>
            <text:list-item>
              <text:p text:style-name="P492">The Supplier shall ensure that the Online Booking Solution is available 24 hours a day, 365 days per year (or 366 in a leap year) across all the applicable points of sale throughout the entire duration of the relevant Call-Off Contract. This excludes any planned or scheduled outages for system maintenance and/or system upgrades that have been mutually agreed with the Buyer.</text:p>
            </text:list-item>
            <text:list-item>
              <text:p text:style-name="P493">The Supplier shall ensure that the Online Booking Solutions support the language(s) requested by the Buyer in the Call Off Order. The specific language requirements will be relevant to the countries in which the service is to be delivered and may include, but not be limited to; English, Scots or Welsh. If technology to enable the Online Booking Solution to support multiple UK languages is not available at call-off, it must be offered to the customer when it does become available.</text:p>
            </text:list-item>
            <text:list-item>
              <text:p text:style-name="P494">Booker access to the Online Booking Solution shall be via an individual’s secure username and password in accordance with the guidance offered by the National Cyber Security Centre<text:a xlink:href="https://www.ncsc.gov.uk/collection/passwords" office:target-frame-name="_top" xlink:show="replace"><text:s/>https://www.ncsc.gov.uk/collection/passwords</text:a>.</text:p>
            </text:list-item>
            <text:list-item>
              <text:p text:style-name="P495">Requests for forgotten passwords and requests to change password shall be facilitated online at any time and offline during the applicable Core Working Hours and shall be actioned without charge.</text:p>
            </text:list-item>
            <text:list-item>
              <text:p text:style-name="P496">The Supplier shall provide the Buyer with a minimum of 1 months’ advance notice of any system upgrade, the benefits that any system upgrades shall deliver, and detail any<text:s/>inconvenience or disruption and /or any actions required to be undertaken by the Buyer. The Supplier shall ensure such maintenance or upgrades shall be carried out with minimum disruption to the Deliverables. Online Booking Solution maintenance and upgrades shall be implemented as soon as is practicable, and:</text:p>
              <text:list text:continue-numbering="true">
                <text:list-item>
                  <text:p text:style-name="P497">they shall be provided by the Supplier without charge; and</text:p>
                </text:list-item>
                <text:list-item>
                  <text:p text:style-name="P498">they shall occur outside the applicable Core Working Hours.</text:p>
                </text:list-item>
              </text:list>
            </text:list-item>
            <text:list-item>
              <text:p text:style-name="P499">Notification of maintenance and/or system upgrades shall be provided to the Buyer’s lead contacts and a message placed on the Supplier’s Online Booking Solution at least 1 month in advance of and again 48 and 24 hours before as a reminder to all Bookers.</text:p>
            </text:list-item>
            <text:list-item>
              <text:p text:style-name="P500">The Supplier shall ensure any system maintenance and upgrades are tested via the Buyer’s networks prior to the upgrade/version release going ‘live’, including any Third Party Providers that the Supplier is reliant upon. Any custom interfaces must be carried forward when any Supplier systems are upgraded.</text:p>
            </text:list-item>
            <text:list-item>
              <text:p text:style-name="P501">In the case of a full replacement<text:s/>of the Online Booking Solution, the Supplier will provide the Buyer and The Authority with a minimum of 3 months’ notice of the new solution becoming available to the Buyer, in order to allow sufficient time for any Assurance documentation and testing to<text:s/>be completed. The Buyer shall not be obliged to move to the new Booking Solution within the lifetime of the Call Off Contract. Any new Online Booking Solution must, as a minimum, comply with the same security and accessibility standards that were required<text:s/>by The Authority at the time of the framework award.</text:p>
            </text:list-item>
            <text:list-item>
              <text:p text:style-name="P502">The Supplier shall remove any links on the Online Booking Solution to advertisements, apps or app stores, or to third party websites that the Buyer is not using as part of the agreed<text:s/>Deliverables. These links should only remain in place with the written permission of the Buyer.</text:p>
            </text:list-item>
            <text:list-item>
              <text:p text:style-name="P503">Without prejudice to the Supplier’s obligations in respect of the Security Requirements, in case of security breaches and unplanned system<text:s/>maintenance that may directly or indirectly affect the Buyer, the Supplier shall take all necessary actions, including, but not limited to, system maintenance immediately. Report of a security breach shall be carried out in accordance with the Security Requirements. Information on non-availability of the Online Booking Solution is to be shared with the Buyer at least 1 hour in advance of the commencement of the emergency maintenance and/or system upgrades. The Supplier shall inform the Buyer if any action is required and the benefits that any emergency upgrades shall deliver to the Buyer, with a minimum of 1 hours’ notice.</text:p>
            </text:list-item>
            <text:list-item>
              <text:p text:style-name="P504">As part of the Implementation Plan, the Supplier shall adapt the Online Booking Solution to reflect the Buyer's Travel/Expenses/Events/Approved Civilian Programme Policy(s) during the Implementation Period.</text:p>
            </text:list-item>
            <text:list-item>
              <text:p text:style-name="P505">A Supplier’s Implementation Period shall not exceed a maximum of 12 weeks where accurate and complete details are received from the Buyer. <text:s/>These timescales shall only change by agreement with the Buyer (for example, if an extended Implementation Period or additional staff Security Clearances are requested) or if Implementation information is still required to be provided by the Buyer.</text:p>
            </text:list-item>
            <text:list-item>
              <text:p text:style-name="P506">The Supplier shall further adapt the Online Booking Solution to reflect any changes in the Buyer’s Travel/Expenses/Events/Approved Civilian Programme Policy(s) and / or the Security Management Plan throughout the duration of the relevant Call-Off Contract.</text:p>
            </text:list-item>
            <text:list-item>
              <text:p text:style-name="P507">The Supplier Online Booking Solution and any other online system available to the Buyer shall comply with:</text:p>
              <text:list text:continue-numbering="true">
                <text:list-item>
                  <text:p text:style-name="P508">Government design principles: https://www.gov.uk/guidance/government-design-principles;</text:p>
                </text:list-item>
                <text:list-item>
                  <text:p text:style-name="P509">Government design system, https://design-system.service.gov.uk/;</text:p>
                </text:list-item>
                <text:list-item>
                  <text:p text:style-name="P510">Government standard design,<text:a xlink:href="https://www.gov.uk/service-manual" office:target-frame-name="_top" xlink:show="replace"><text:s/>https://www.gov.uk/service-manual</text:a>; and</text:p>
                </text:list-item>
                <text:list-item>
                  <text:p text:style-name="P511">The Public Sector Bodies (Websites and Mobile Applications) Accessibility Regulations 2018, including The 2022 Public Sector Bodies Accessibility Regulations amendment.</text:p>
                </text:list-item>
              </text:list>
            </text:list-item>
            <text:list-item>
              <text:p text:style-name="P512">The Supplier shall enable the Super Users with the appropriate system access and training to undertake the following activities in accordance with the Buyer’s requirements (the details of which shall be agreed between the Supplier and Buyer during the Implementation Period):</text:p>
              <text:list text:continue-numbering="true">
                <text:list-item>
                  <text:p text:style-name="P513">allow bookings outside of the Buyer’s departmental Travel/Expenses/Events/Approved Civilian Programme Policy(s) subject to Buyer internal controls;</text:p>
                </text:list-item>
                <text:list-item>
                  <text:p text:style-name="P514">ability to self-register Traveller profiles; create Traveller profiles; amend Traveller profiles;</text:p>
                </text:list-item>
                <text:list-item>
                  <text:p text:style-name="P515">delete<text:s/>profiles, in accordance with the data security requirements; and</text:p>
                </text:list-item>
                <text:list-item>
                  <text:p text:style-name="P516">add Buyer specific messages to their tailored booking portal where technology exists.</text:p>
                </text:list-item>
              </text:list>
            </text:list-item>
            <text:list-item>
              <text:p text:style-name="P517">The Supplier shall provide the facility for uploading and updating Traveller-specific profile data, e.g.<text:s/>by CSV file or by direct integrated data feed from the Buyer’s systems, subject to all necessary security and data protection standards required by the Buyer.</text:p>
            </text:list-item>
            <text:list-item>
              <text:p text:style-name="P518">The Online Booking Solution shall have the capability for Bookers to select and book travel using<text:s/>either pre-registered profiles, create their own profile or a guest profile (depending on the levels of system access specified by the Buyer).</text:p>
            </text:list-item>
            <text:list-item>
              <text:p text:style-name="P519">The Supplier shall delete/suspend inactive profiles following a period of 13 Months (or as otherwise agreed with<text:s/>the Buyer in writing) of inactivity from the last date of travel or as otherwise agreed with the Buyer. The process for deleting/suspending Traveller profiles shall be in accordance with the Buyer’s requirements and agreed in accordance with Call-Off Schedule 13 (Implementation Plan and Testing). The Supplier shall inform the Buyer in writing when inactive profiles have been deleted/suspended.</text:p>
            </text:list-item>
            <text:list-item>
              <text:p text:style-name="P520">The Supplier will:</text:p>
              <text:list text:continue-numbering="true">
                <text:list-item>
                  <text:p text:style-name="P521">provide a copy of all Traveller profiles to the Buyer on request from time to time and in such<text:s/>format as required by the Buyer;</text:p>
                </text:list-item>
                <text:list-item>
                  <text:p text:style-name="P522">such earlier date as requested by the Buyer; and</text:p>
                </text:list-item>
                <text:list-item>
                  <text:p text:style-name="P523">securely erase all Traveller profiles and any copies it holds on the termination of the Contract in accordance with the Security Policy.</text:p>
                </text:list-item>
              </text:list>
            </text:list-item>
            <text:list-item>
              <text:p text:style-name="P524">If required by the Buyer, the Supplier shall ensure that the Online Booking Solution includes a pre-trip approval prior to the booking stage, or authorisation process of bookings.</text:p>
            </text:list-item>
            <text:list-item>
              <text:p text:style-name="P525">Unless agreed otherwise with the Buyer in the relevant Call-Off Contract, the Supplier shall ensure a booking cannot be made via the Online Booking Solution or Offline Booking Solution unless a full validated cost centre code or employee number or a full validated GL string, full validated project code or other reference number is provided by the Booker; unless the payment is being made using an individual’s credit card (as specified by the Buyer) or unless the Buyer’s Travel/Expenses/Meeting Policy states otherwise. The cost centre code or employee number shall be validated against a list provided by the Buyer during<text:s/>the Implementation Period. This list shall be updated as frequently as necessary and given to the Supplier up to a maximum of 12 times per year by the Buyer. Any requests over 12 may be subject to an additional charge which shall be specified in the relevant Call-Off Contract. An emergency code will be provided to the Supplier for when this requirement needs to be overridden. The Online Booking Solution shall provide the facility for designated users to update cost centre codes, employee numbers, GL strings, project codes and other reference numbers on profiles on an ad hoc basis.</text:p>
            </text:list-item>
            <text:list-item>
              <text:p text:style-name="P526">The Supplier shall ensure that when using the Online Booking Solution, the Bookers are able to search for and be presented with the lowest cost fares and/or rates in the market from multiple sources of Inventory. The results of the search shall ensure that all available Inventory is clearly visible and appropriate to the search parameters entered by the Booker. All publicly available fares/rates, offers and promotional fares/rates,<text:s/>locally negotiated fares/rates and Authority Public Sector Negotiated Programme fares/rates shall be displayed and available to book. It is mandatory that the Supplier shall not restrict any content and inventories in any way at all, without obtaining prior written approval from the Buyer. There are no exceptions to this mandatory requirement.</text:p>
            </text:list-item>
            <text:list-item>
              <text:p text:style-name="P527">The Supplier shall make new Inventory available on the Online Booking Solution, including GDS and non-GDS content (e.g. API), or Inventory requested by the<text:s/>Buyer as a result of any changes in the supply landscape. New Inventory shall be made available within 14 days of either the request by the Buyer or any change in the supply landscape. When a new API implementation is impacted by Third Party Providers, the<text:s/>Supplier is to agree the timescale with the Buyer.</text:p>
            </text:list-item>
            <text:list-item>
              <text:p text:style-name="P528">The Supplier shall ensure that no restrictions are applied to which fares/rates are displayed, other than those requested by the Buyer.</text:p>
            </text:list-item>
            <text:list-item>
              <text:p text:style-name="P529">The Online Booking Solution shall provide Bookers with access to all<text:s/>published fare/rate rules, restrictions, terms and conditions including, but not limited to, the rules for penalty clauses, amendment, and exchange and cancellation periods.</text:p>
            </text:list-item>
            <text:list-item>
              <text:p text:style-name="P530">Unless agreed otherwise with the Buyer in this Call-Off Contract, the Online Booking Solution shall prioritise all air, rail and accommodation rates by (at a minimum) price, from lowest to highest, highlighting those that are within policy as defined in the Buyer’s Travel/Expenses/Events/Approved Civilian Programme Policy. The Online Booking Solution shall also have the functionality to identify when the Booker does not select the lowest cost option, and alert the Booker before they confirm the booking. Prioritisation by other factors is non-mandatory, but prioritisation by highest rate<text:s/>of commission earned is prohibited.</text:p>
            </text:list-item>
            <text:list-item>
              <text:p text:style-name="P531">The Supplier shall ensure the Online Booking Solution and the Offline Booking Solution captures the reasons for booking out of the Buyer’s Travel/Expenses/Events/Approved Civilian Programme Policy at the time of booking<text:s/>via a drop-down list of Reason For Travel Codes and shall be recorded and reported to the Buyer as part of their submission through the Management Information process.</text:p>
            </text:list-item>
            <text:list-item>
              <text:p text:style-name="P532">The Online Booking Solution shall have the facility to communicate, at the point of booking, important messages to Bookers and Travellers regarding situations that are likely to impact their specific travel booking including, but not limited to, hotel refurbishments, travel disruptions, flight delays, adverse weather, industrial action, specific events (e.g. football matches) and Online Booking Solution outages. Any important messages to be published on the Online Booking Solution that are not related to travel disruptions shall be submitted to the Buyer for approval no later than 48 hours prior to publication.</text:p>
            </text:list-item>
            <text:list-item>
              <text:p text:style-name="P533">The Supplier shall be required to disable any service(s) which are not included in the scope of the relevant Call-Off Contract subject to agreement with the Buyer.</text:p>
            </text:list-item>
            <text:list-item>
              <text:p text:style-name="P534">The Supplier shall ensure a history of confirmed travel and/or meeting itineraries is available to Bookers and Travellers of the Buyer. The Online Booking Solution shall allow Bookers to save frequently used routes and accommodation providers as a template for future reference to enable efficient processing of bookings for frequent journeys.</text:p>
            </text:list-item>
            <text:list-item>
              <text:p text:style-name="P535">The Online Booking Solution shall be customizable, to the extent that at a minimum, it shall be possible to display the Buyer’s logo on the landing page of the Online Booking Solution.</text:p>
            </text:list-item>
            <text:list-item>
              <text:p text:style-name="P536">Any API implementation shall conform to His Majesty’s Government technical and data standards:</text:p>
              <text:list text:continue-numbering="true">
                <text:list-item>
                  <text:p text:style-name="P537"><text:s/><text:a xlink:href="https://www.gov.uk/guidance/gds-api-technical-and-data-standards" office:target-frame-name="_top" xlink:show="replace"><text:span text:style-name="T538">https://www.gov.uk/guidance/gds-api-technical-and-data-standards</text:span></text:a>.</text:p>
                </text:list-item>
              </text:list>
            </text:list-item>
            <text:list-item>
              <text:p text:style-name="P539">The search results shall provide information including, but not limited to, routes, accessibility restrictions, journey times, and CO2 emissions per booking.</text:p>
            </text:list-item>
            <text:list-item>
              <text:p text:style-name="P540">Emissions reporting must be in accordance with the Government guidance on measuring and reporting environmental impacts:</text:p>
              <text:list text:continue-numbering="true">
                <text:list-item>
                  <text:p text:style-name="P541">guidance for businesses (<text:a xlink:href="https://www.gov.uk/guidance/measuring-and-reporting-environmental-impacts-guidance-for-businesses" office:target-frame-name="_top" xlink:show="replace"><text:span text:style-name="T542">https://www.gov.uk/guidance/measuring-and-reporting-environmental-impacts-guidance-for-businesses</text:span></text:a>), as amended, using the relevant government emission conversion factors for greenhouse gas company reporting (<text:a xlink:href="https://www.gov.uk/government/collections/government-conversion-factors-for-company-reporting" office:target-frame-name="_top" xlink:show="replace"><text:span text:style-name="T543">https://www.gov.uk/government/collections/government-conversion-factors-for-company-reporting</text:span></text:a>) unless otherwise notified by the Buyer.</text:p>
                </text:list-item>
              </text:list>
            </text:list-item>
            <text:list-item>
              <text:p text:style-name="P544">The Supplier shall provide solutions to prevent Bookers from either viewing or booking fares/rates (including an escalation process for out of policy bookings or attempts to book) that are:</text:p>
              <text:list text:continue-numbering="true">
                <text:list-item>
                  <text:p text:style-name="P545">not within the<text:s/>Buyer’s Travel/Expenses/Events/Approved Civilian Programme Policy limits; and/or</text:p>
                </text:list-item>
                <text:list-item>
                  <text:p text:style-name="P546">fares/rates that the Buyer (and/or Authority) has requested in writing to the Supplier to be removed from the Online Booking Solution.</text:p>
                </text:list-item>
              </text:list>
            </text:list-item>
            <text:list-item>
              <text:p text:style-name="P547">The Online Booking Solution and/or Offline Booking Solution shall have the capability for the Buyer’s Bookers to book and ticket travel where the point of origin is outside the country from which they are making the booking.</text:p>
            </text:list-item>
            <text:list-item>
              <text:p text:style-name="P548">The Online Booking Solution shall have the facility to import the travel/meeting Venue itinerary details into the calendar that is linked to the Traveller’s registered email address.</text:p>
            </text:list-item>
            <text:list-item>
              <text:p text:style-name="P549">The Online Booking Solution shall display fares/rates and availability on the day before and the day after the dates selected by the Booker or where the technology allows (for example Rail bookings) to display fares by hour of selected date.</text:p>
            </text:list-item>
            <text:list-item>
              <text:p text:style-name="P550">The Online Booking Solution options shall be shown on a single screen, with price comparisons between travel modes, for example appropriate rail and air journeys, and should it become available during the term of the Call-Off Contract, whole journey costs.</text:p>
            </text:list-item>
            <text:list-item>
              <text:p text:style-name="P551">All applicable air or rail ticket restrictions or limitations must be clearly displayed to the Booker on the Online Booking Tool, prior to the point of purchase, including but not limited to: ticket validity on specific train operating companies and the refundable/non-refundable nature of the ticket.</text:p>
            </text:list-item>
            <text:list-item>
              <text:p text:style-name="P552">The Supplier shall provide an Offline Booking Solution which offers the Buyer all options as reflected in the Online Booking Solution as well as any available offline content which may not be reflected in the Online Booking Solution. The Suppliers must not restrict the options presented to Bookers in any way not approved in writing by the Buyer including, but not limited to, their own preferred partners and/or to rates and/or fares that give the Supplier a financial return, or other benefits.</text:p>
            </text:list-item>
            <text:list-item>
              <text:p text:style-name="P553">The Supplier must be able to accept and facilitate bookings by and for Service Users whose identity must be<text:s/>protected, in accordance with the overall security requirements for the Service User’s functional role within the Buyer’s organisation.</text:p>
            </text:list-item>
            <text:list-item>
              <text:p text:style-name="P554">If requested by the Buyer the Supplier shall provide the support, access and functionality of the Online Booking System<text:s/>to the Buyer personnel via mobile devices such as tablets and smartphones or through a mobile booking app. This functionality must not compromise data security in any way and or increase security risks to the Buyer or His Majesty’s Government (HMG). Any security risk can be assessed by the Buyer and any necessary modifications must be carried out by the Supplier before the go-live stage of the mobile booking app at no cost to the Buyer in accordance with Call-Off Schedule 9A (Security) or Call-Off Schedule<text:s/>9B (MOD Security) as applicable.</text:p>
            </text:list-item>
            <text:list-item>
              <text:p text:style-name="P555">The Buyer is entitled to require the Supplier to set up and chair a joint security working group to address any security concerns relating to the Online Booking System or associated mobile apps and attend these at a frequency agreed with the Buyer, as part of resolving any security risks derived from the Buyer’s usage of these systems.</text:p>
            </text:list-item>
            <text:list-item>
              <text:p text:style-name="P556">The Supplier will provide the Buyer with a copy of their technology roadmap and will regularly update the Buyer on the progress and or developments of the roadmap.</text:p>
            </text:list-item>
          </text:list>
        </text:list-item>
      </text:list>
      <text:p text:style-name="P557"/>
      <text:list text:style-name="WWNum16" text:continue-numbering="true">
        <text:list-item>
          <text:p text:style-name="P558"><text:bookmark-start text:name="_3v7zqwduvcp8"/><text:bookmark-end text:name="_3v7zqwduvcp8"/>Feedback Requirements</text:p>
          <text:list text:continue-numbering="true">
            <text:list-item>
              <text:p text:style-name="P559">The Online Booking Solution shall provide access to an air, rail, Venue and accommodation feedback and rating facility. The feedback facility must request the user’s email address as a minimum so as to identify<text:s/>the provider of the feedback. The Supplier shall review this feedback as part of account management and provide recommendations and ideas as to how to remedy and/or prevent any poor service issues occurring and take reasonable steps to avoid such issues occurring again.</text:p>
            </text:list-item>
            <text:list-item>
              <text:p text:style-name="P560">The Supplier shall provide, within the Online Booking Solution, a facility for the Buyer to register Complaints. The Supplier shall also ensure that there is an Offline facility or mechanism for the registering of Complaints.<text:line-break/></text:p>
            </text:list-item>
          </text:list>
        </text:list-item>
      </text:list>
      <text:p text:style-name="P561"><text:line-break/></text:p>
      <text:p text:style-name="P562"/>
      <text:p text:style-name="P563"/>
      <text:p text:style-name="P564"/>
      <text:p text:style-name="P565"/>
      <text:p text:style-name="P566"><text:line-break/></text:p>
      <text:p text:style-name="P567"/>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fo:margin-left="0.5in" fo:text-indent="-0.25in">
        <style:tab-stops/>
      </style:paragraph-properties>
      <style:text-properties fo:font-weight="bold" style:font-weight-asian="bold" style:font-weight-complex="bold" fo:font-size="16pt" style:font-size-asian="16pt" style:font-size-complex="16pt" fo:hyphenate="false"/>
    </style:style>
    <style:style style:name="Heading3" style:display-name="Heading 3" style:family="paragraph" style:parent-style-name="Normal" style:next-style-name="Standard" style:default-outline-level="3">
      <style:paragraph-properties fo:keep-with-next="always" fo:keep-together="always" fo:margin-bottom="0.1388in" fo:margin-left="0.4916in">
        <style:tab-stops/>
      </style:paragraph-properties>
      <style:text-properties fo:font-weight="bold" style:font-weight-asian="bold" style:font-weight-complex="bold" fo:font-size="13pt" style:font-size-asian="13pt" style:font-size-complex="13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text-underline-type="none" style:text-underline-color="font-color"/>
    </style:style>
    <style:style style:name="ListLabel11" style:display-name="ListLabel 11" style:family="text">
      <style:text-properties style:text-underline-type="none" style:text-underline-color="font-color"/>
    </style:style>
    <style:style style:name="ListLabel12" style:display-name="ListLabel 12" style:family="text">
      <style:text-properties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ListLabel19" style:display-name="ListLabel 19" style:family="text">
      <style:text-properties style:text-underline-type="none" style:text-underline-color="font-color"/>
    </style:style>
    <style:style style:name="ListLabel20" style:display-name="ListLabel 20" style:family="text">
      <style:text-properties style:text-underline-type="none" style:text-underline-color="font-color"/>
    </style:style>
    <style:style style:name="ListLabel21" style:display-name="ListLabel 21" style:family="text">
      <style:text-properties style:text-underline-type="none" style:text-underline-color="font-color"/>
    </style:style>
    <style:style style:name="ListLabel22" style:display-name="ListLabel 22" style:family="text">
      <style:text-properties style:text-underline-type="none" style:text-underline-color="font-color"/>
    </style:style>
    <style:style style:name="ListLabel23" style:display-name="ListLabel 23" style:family="text">
      <style:text-properties style:text-underline-type="none" style:text-underline-color="font-color"/>
    </style:style>
    <style:style style:name="ListLabel24" style:display-name="ListLabel 24" style:family="text">
      <style:text-properties style:text-underline-type="none" style:text-underline-color="font-color"/>
    </style:style>
    <style:style style:name="ListLabel25" style:display-name="ListLabel 25" style:family="text">
      <style:text-properties style:text-underline-type="none" style:text-underline-color="font-color"/>
    </style:style>
    <style:style style:name="ListLabel26" style:display-name="ListLabel 26" style:family="text">
      <style:text-properties style:text-underline-type="none" style:text-underline-color="font-color"/>
    </style:style>
    <style:style style:name="ListLabel27" style:display-name="ListLabel 27" style:family="text">
      <style:text-properties style:text-underline-type="none" style:text-underline-color="font-color"/>
    </style:style>
    <style:style style:name="ListLabel28" style:display-name="ListLabel 28" style:family="text">
      <style:text-properties style:text-underline-type="none" style:text-underline-color="font-color"/>
    </style:style>
    <style:style style:name="ListLabel29" style:display-name="ListLabel 29" style:family="text">
      <style:text-properties style:text-underline-type="none" style:text-underline-color="font-color"/>
    </style:style>
    <style:style style:name="ListLabel30" style:display-name="ListLabel 30" style:family="text">
      <style:text-properties style:text-underline-type="none" style:text-underline-color="font-color"/>
    </style:style>
    <style:style style:name="ListLabel31" style:display-name="ListLabel 31" style:family="text">
      <style:text-properties style:text-underline-type="none" style:text-underline-color="font-color"/>
    </style:style>
    <style:style style:name="ListLabel32" style:display-name="ListLabel 32" style:family="text">
      <style:text-properties style:text-underline-type="none" style:text-underline-color="font-color"/>
    </style:style>
    <style:style style:name="ListLabel33" style:display-name="ListLabel 33" style:family="text">
      <style:text-properties style:text-underline-type="none" style:text-underline-color="font-color"/>
    </style:style>
    <style:style style:name="ListLabel34" style:display-name="ListLabel 34" style:family="text">
      <style:text-properties style:text-underline-type="none" style:text-underline-color="font-color"/>
    </style:style>
    <style:style style:name="ListLabel35" style:display-name="ListLabel 35" style:family="text">
      <style:text-properties style:text-underline-type="none" style:text-underline-color="font-color"/>
    </style:style>
    <style:style style:name="ListLabel36" style:display-name="ListLabel 36" style:family="text">
      <style:text-properties style:text-underline-type="none" style:text-underline-color="font-color"/>
    </style:style>
    <style:style style:name="ListLabel37" style:display-name="ListLabel 37" style:family="text">
      <style:text-properties style:text-underline-type="none" style:text-underline-color="font-color"/>
    </style:style>
    <style:style style:name="ListLabel38" style:display-name="ListLabel 38" style:family="text">
      <style:text-properties style:text-underline-type="none" style:text-underline-color="font-color"/>
    </style:style>
    <style:style style:name="ListLabel39" style:display-name="ListLabel 39" style:family="text">
      <style:text-properties style:text-underline-type="none" style:text-underline-color="font-color"/>
    </style:style>
    <style:style style:name="ListLabel40" style:display-name="ListLabel 40" style:family="text">
      <style:text-properties style:text-underline-type="none" style:text-underline-color="font-color"/>
    </style:style>
    <style:style style:name="ListLabel41" style:display-name="ListLabel 41" style:family="text">
      <style:text-properties style:text-underline-type="none" style:text-underline-color="font-color"/>
    </style:style>
    <style:style style:name="ListLabel42" style:display-name="ListLabel 42" style:family="text">
      <style:text-properties style:text-underline-type="none" style:text-underline-color="font-color"/>
    </style:style>
    <style:style style:name="ListLabel43" style:display-name="ListLabel 43" style:family="text">
      <style:text-properties style:text-underline-type="none" style:text-underline-color="font-color"/>
    </style:style>
    <style:style style:name="ListLabel44" style:display-name="ListLabel 44" style:family="text">
      <style:text-properties style:text-underline-type="none" style:text-underline-color="font-color"/>
    </style:style>
    <style:style style:name="ListLabel45" style:display-name="ListLabel 45" style:family="text">
      <style:text-properties style:text-underline-type="none" style:text-underline-color="font-color"/>
    </style:style>
    <style:style style:name="ListLabel46" style:display-name="ListLabel 46" style:family="text">
      <style:text-properties style:text-underline-type="none" style:text-underline-color="font-color"/>
    </style:style>
    <style:style style:name="ListLabel47" style:display-name="ListLabel 47" style:family="text">
      <style:text-properties style:text-underline-type="none" style:text-underline-color="font-color"/>
    </style:style>
    <style:style style:name="ListLabel48" style:display-name="ListLabel 48" style:family="text">
      <style:text-properties style:text-underline-type="none" style:text-underline-color="font-color"/>
    </style:style>
    <style:style style:name="ListLabel49" style:display-name="ListLabel 49" style:family="text">
      <style:text-properties style:text-underline-type="none" style:text-underline-color="font-color"/>
    </style:style>
    <style:style style:name="ListLabel50" style:display-name="ListLabel 50" style:family="text">
      <style:text-properties style:text-underline-type="none" style:text-underline-color="font-color"/>
    </style:style>
    <style:style style:name="ListLabel51" style:display-name="ListLabel 51" style:family="text">
      <style:text-properties style:text-underline-type="none" style:text-underline-color="font-color"/>
    </style:style>
    <style:style style:name="ListLabel52" style:display-name="ListLabel 52" style:family="text">
      <style:text-properties style:text-underline-type="none" style:text-underline-color="font-color"/>
    </style:style>
    <style:style style:name="ListLabel53" style:display-name="ListLabel 53" style:family="text">
      <style:text-properties style:text-underline-type="none" style:text-underline-color="font-color"/>
    </style:style>
    <style:style style:name="ListLabel54" style:display-name="ListLabel 54" style:family="text">
      <style:text-properties style:text-underline-type="none" style:text-underline-color="font-color"/>
    </style:style>
    <style:style style:name="ListLabel55" style:display-name="ListLabel 55" style:family="text">
      <style:text-properties style:text-underline-type="none" style:text-underline-color="font-color"/>
    </style:style>
    <style:style style:name="ListLabel56" style:display-name="ListLabel 56" style:family="text">
      <style:text-properties style:text-underline-type="none" style:text-underline-color="font-color"/>
    </style:style>
    <style:style style:name="ListLabel57" style:display-name="ListLabel 57" style:family="text">
      <style:text-properties style:text-underline-type="none" style:text-underline-color="font-color"/>
    </style:style>
    <style:style style:name="ListLabel58" style:display-name="ListLabel 58" style:family="text">
      <style:text-properties style:text-underline-type="none" style:text-underline-color="font-color"/>
    </style:style>
    <style:style style:name="ListLabel59" style:display-name="ListLabel 59" style:family="text">
      <style:text-properties style:text-underline-type="none" style:text-underline-color="font-color"/>
    </style:style>
    <style:style style:name="ListLabel60" style:display-name="ListLabel 60" style:family="text">
      <style:text-properties style:text-underline-type="none" style:text-underline-color="font-color"/>
    </style:style>
    <style:style style:name="ListLabel61" style:display-name="ListLabel 61" style:family="text">
      <style:text-properties style:text-underline-type="none" style:text-underline-color="font-color"/>
    </style:style>
    <style:style style:name="ListLabel62" style:display-name="ListLabel 62" style:family="text">
      <style:text-properties style:text-underline-type="none" style:text-underline-color="font-color"/>
    </style:style>
    <style:style style:name="ListLabel63" style:display-name="ListLabel 63" style:family="text">
      <style:text-properties style:text-underline-type="none" style:text-underline-color="font-color"/>
    </style:style>
    <style:style style:name="ListLabel64" style:display-name="ListLabel 64" style:family="text">
      <style:text-properties style:text-underline-type="none" style:text-underline-color="font-color"/>
    </style:style>
    <style:style style:name="ListLabel65" style:display-name="ListLabel 65" style:family="text">
      <style:text-properties style:text-underline-type="none" style:text-underline-color="font-color"/>
    </style:style>
    <style:style style:name="ListLabel66" style:display-name="ListLabel 66" style:family="text">
      <style:text-properties style:text-underline-type="none" style:text-underline-color="font-color"/>
    </style:style>
    <style:style style:name="ListLabel67" style:display-name="ListLabel 67" style:family="text">
      <style:text-properties style:text-underline-type="none" style:text-underline-color="font-color"/>
    </style:style>
    <style:style style:name="ListLabel68" style:display-name="ListLabel 68" style:family="text">
      <style:text-properties style:text-underline-type="none" style:text-underline-color="font-color"/>
    </style:style>
    <style:style style:name="ListLabel69" style:display-name="ListLabel 69" style:family="text">
      <style:text-properties style:text-underline-type="none" style:text-underline-color="font-color"/>
    </style:style>
    <style:style style:name="ListLabel70" style:display-name="ListLabel 70" style:family="text">
      <style:text-properties style:text-underline-type="none" style:text-underline-color="font-color"/>
    </style:style>
    <style:style style:name="ListLabel71" style:display-name="ListLabel 71" style:family="text">
      <style:text-properties style:text-underline-type="none" style:text-underline-color="font-color"/>
    </style:style>
    <style:style style:name="ListLabel72" style:display-name="ListLabel 72" style:family="text">
      <style:text-properties style:text-underline-type="none" style:text-underline-color="font-color"/>
    </style:style>
    <style:style style:name="ListLabel73" style:display-name="ListLabel 73" style:family="text">
      <style:text-properties style:text-underline-type="none" style:text-underline-color="font-color"/>
    </style:style>
    <style:style style:name="ListLabel74" style:display-name="ListLabel 74" style:family="text">
      <style:text-properties style:text-underline-type="none" style:text-underline-color="font-color"/>
    </style:style>
    <style:style style:name="ListLabel75" style:display-name="ListLabel 75" style:family="text">
      <style:text-properties style:text-underline-type="none" style:text-underline-color="font-color"/>
    </style:style>
    <style:style style:name="ListLabel76" style:display-name="ListLabel 76" style:family="text">
      <style:text-properties style:text-underline-type="none" style:text-underline-color="font-color"/>
    </style:style>
    <style:style style:name="ListLabel77" style:display-name="ListLabel 77" style:family="text">
      <style:text-properties style:text-underline-type="none" style:text-underline-color="font-color"/>
    </style:style>
    <style:style style:name="ListLabel78" style:display-name="ListLabel 78" style:family="text">
      <style:text-properties style:text-underline-type="none" style:text-underline-color="font-color"/>
    </style:style>
    <style:style style:name="ListLabel79" style:display-name="ListLabel 79" style:family="text">
      <style:text-properties style:text-underline-type="none" style:text-underline-color="font-color"/>
    </style:style>
    <style:style style:name="ListLabel80" style:display-name="ListLabel 80" style:family="text">
      <style:text-properties style:text-underline-type="none" style:text-underline-color="font-color"/>
    </style:style>
    <style:style style:name="ListLabel81" style:display-name="ListLabel 81" style:family="text">
      <style:text-properties style:text-underline-type="none" style:text-underline-color="font-color"/>
    </style:style>
    <style:style style:name="ListLabel82" style:display-name="ListLabel 82" style:family="text">
      <style:text-properties style:text-underline-type="none" style:text-underline-color="font-color"/>
    </style:style>
    <style:style style:name="ListLabel83" style:display-name="ListLabel 83" style:family="text">
      <style:text-properties style:text-underline-type="none" style:text-underline-color="font-color"/>
    </style:style>
    <style:style style:name="ListLabel84" style:display-name="ListLabel 84" style:family="text">
      <style:text-properties style:text-underline-type="none" style:text-underline-color="font-color"/>
    </style:style>
    <style:style style:name="ListLabel85" style:display-name="ListLabel 85" style:family="text">
      <style:text-properties style:text-underline-type="none" style:text-underline-color="font-color"/>
    </style:style>
    <style:style style:name="ListLabel86" style:display-name="ListLabel 86" style:family="text">
      <style:text-properties style:text-underline-type="none" style:text-underline-color="font-color"/>
    </style:style>
    <style:style style:name="ListLabel87" style:display-name="ListLabel 87" style:family="text">
      <style:text-properties style:text-underline-type="none" style:text-underline-color="font-color"/>
    </style:style>
    <style:style style:name="ListLabel88" style:display-name="ListLabel 88" style:family="text">
      <style:text-properties style:text-underline-type="none" style:text-underline-color="font-color"/>
    </style:style>
    <style:style style:name="ListLabel89" style:display-name="ListLabel 89" style:family="text">
      <style:text-properties style:text-underline-type="none" style:text-underline-color="font-color"/>
    </style:style>
    <style:style style:name="ListLabel90" style:display-name="ListLabel 90" style:family="text">
      <style:text-properties style:text-underline-type="none" style:text-underline-color="font-color"/>
    </style:style>
    <style:style style:name="ListLabel91" style:display-name="ListLabel 91" style:family="text">
      <style:text-properties style:text-underline-type="none" style:text-underline-color="font-color"/>
    </style:style>
    <style:style style:name="ListLabel92" style:display-name="ListLabel 92" style:family="text">
      <style:text-properties style:text-underline-type="none" style:text-underline-color="font-color"/>
    </style:style>
    <style:style style:name="ListLabel93" style:display-name="ListLabel 93" style:family="text">
      <style:text-properties style:text-underline-type="none" style:text-underline-color="font-color"/>
    </style:style>
    <style:style style:name="ListLabel94" style:display-name="ListLabel 94" style:family="text">
      <style:text-properties style:text-underline-type="none" style:text-underline-color="font-color"/>
    </style:style>
    <style:style style:name="ListLabel95" style:display-name="ListLabel 95" style:family="text">
      <style:text-properties style:text-underline-type="none" style:text-underline-color="font-color"/>
    </style:style>
    <style:style style:name="ListLabel96" style:display-name="ListLabel 96" style:family="text">
      <style:text-properties style:text-underline-type="none" style:text-underline-color="font-color"/>
    </style:style>
    <style:style style:name="ListLabel97" style:display-name="ListLabel 97" style:family="text">
      <style:text-properties style:text-underline-type="none" style:text-underline-color="font-color"/>
    </style:style>
    <style:style style:name="ListLabel98" style:display-name="ListLabel 98" style:family="text">
      <style:text-properties style:text-underline-type="none" style:text-underline-color="font-color"/>
    </style:style>
    <style:style style:name="ListLabel99" style:display-name="ListLabel 99" style:family="text">
      <style:text-properties style:text-underline-type="none" style:text-underline-color="font-color"/>
    </style:style>
    <style:style style:name="ListLabel100" style:display-name="ListLabel 100" style:family="text">
      <style:text-properties style:text-underline-type="none" style:text-underline-color="font-color"/>
    </style:style>
    <style:style style:name="ListLabel101" style:display-name="ListLabel 101" style:family="text">
      <style:text-properties style:text-underline-type="none" style:text-underline-color="font-color"/>
    </style:style>
    <style:style style:name="ListLabel102" style:display-name="ListLabel 102" style:family="text">
      <style:text-properties style:text-underline-type="none" style:text-underline-color="font-color"/>
    </style:style>
    <style:style style:name="ListLabel103" style:display-name="ListLabel 103" style:family="text">
      <style:text-properties style:text-underline-type="none" style:text-underline-color="font-color"/>
    </style:style>
    <style:style style:name="ListLabel104" style:display-name="ListLabel 104" style:family="text">
      <style:text-properties style:text-underline-type="none" style:text-underline-color="font-color"/>
    </style:style>
    <style:style style:name="ListLabel105" style:display-name="ListLabel 105" style:family="text">
      <style:text-properties style:text-underline-type="none" style:text-underline-color="font-color"/>
    </style:style>
    <style:style style:name="ListLabel106" style:display-name="ListLabel 106" style:family="text">
      <style:text-properties style:text-underline-type="none" style:text-underline-color="font-color"/>
    </style:style>
    <style:style style:name="ListLabel107" style:display-name="ListLabel 107" style:family="text">
      <style:text-properties style:text-underline-type="none" style:text-underline-color="font-color"/>
    </style:style>
    <style:style style:name="ListLabel108" style:display-name="ListLabel 108" style:family="text">
      <style:text-properties style:text-underline-type="none" style:text-underline-color="font-color"/>
    </style:style>
    <style:style style:name="ListLabel109" style:display-name="ListLabel 109" style:family="text">
      <style:text-properties style:text-underline-type="none" style:text-underline-color="font-color"/>
    </style:style>
    <style:style style:name="ListLabel110" style:display-name="ListLabel 110" style:family="text">
      <style:text-properties style:text-underline-type="none" style:text-underline-color="font-color"/>
    </style:style>
    <style:style style:name="ListLabel111" style:display-name="ListLabel 111" style:family="text">
      <style:text-properties style:text-underline-type="none" style:text-underline-color="font-color"/>
    </style:style>
    <style:style style:name="ListLabel112" style:display-name="ListLabel 112" style:family="text">
      <style:text-properties style:text-underline-type="none" style:text-underline-color="font-color"/>
    </style:style>
    <style:style style:name="ListLabel113" style:display-name="ListLabel 113" style:family="text">
      <style:text-properties style:text-underline-type="none" style:text-underline-color="font-color"/>
    </style:style>
    <style:style style:name="ListLabel114" style:display-name="ListLabel 114" style:family="text">
      <style:text-properties style:text-underline-type="none" style:text-underline-color="font-color"/>
    </style:style>
    <style:style style:name="ListLabel115" style:display-name="ListLabel 115" style:family="text">
      <style:text-properties style:text-underline-type="none" style:text-underline-color="font-color"/>
    </style:style>
    <style:style style:name="ListLabel116" style:display-name="ListLabel 116" style:family="text">
      <style:text-properties style:text-underline-type="none" style:text-underline-color="font-color"/>
    </style:style>
    <style:style style:name="ListLabel117" style:display-name="ListLabel 117" style:family="text">
      <style:text-properties style:text-underline-type="none" style:text-underline-color="font-color"/>
    </style:style>
    <style:style style:name="ListLabel118" style:display-name="ListLabel 118" style:family="text">
      <style:text-properties style:text-underline-type="none" style:text-underline-color="font-color"/>
    </style:style>
    <style:style style:name="ListLabel119" style:display-name="ListLabel 119" style:family="text">
      <style:text-properties style:text-underline-type="none" style:text-underline-color="font-color"/>
    </style:style>
    <style:style style:name="ListLabel120" style:display-name="ListLabel 120" style:family="text">
      <style:text-properties style:text-underline-type="none" style:text-underline-color="font-color"/>
    </style:style>
    <style:style style:name="ListLabel121" style:display-name="ListLabel 121" style:family="text">
      <style:text-properties style:text-underline-type="none" style:text-underline-color="font-color"/>
    </style:style>
    <style:style style:name="ListLabel122" style:display-name="ListLabel 122" style:family="text">
      <style:text-properties style:text-underline-type="none" style:text-underline-color="font-color"/>
    </style:style>
    <style:style style:name="ListLabel123" style:display-name="ListLabel 123" style:family="text">
      <style:text-properties style:text-underline-type="none" style:text-underline-color="font-color"/>
    </style:style>
    <style:style style:name="ListLabel124" style:display-name="ListLabel 124" style:family="text">
      <style:text-properties style:text-underline-type="none" style:text-underline-color="font-color"/>
    </style:style>
    <style:style style:name="ListLabel125" style:display-name="ListLabel 125" style:family="text">
      <style:text-properties style:text-underline-type="none" style:text-underline-color="font-color"/>
    </style:style>
    <style:style style:name="ListLabel126" style:display-name="ListLabel 126" style:family="text">
      <style:text-properties style:text-underline-type="none" style:text-underline-color="font-color"/>
    </style:style>
    <style:style style:name="ListLabel127" style:display-name="ListLabel 127" style:family="text">
      <style:text-properties style:text-underline-type="none" style:text-underline-color="font-color"/>
    </style:style>
    <style:style style:name="ListLabel128" style:display-name="ListLabel 128" style:family="text">
      <style:text-properties style:text-underline-type="none" style:text-underline-color="font-color"/>
    </style:style>
    <style:style style:name="ListLabel129" style:display-name="ListLabel 129" style:family="text">
      <style:text-properties style:text-underline-type="none" style:text-underline-color="font-color"/>
    </style:style>
    <style:style style:name="ListLabel130" style:display-name="ListLabel 130" style:family="text">
      <style:text-properties style:text-underline-type="none" style:text-underline-color="font-color"/>
    </style:style>
    <style:style style:name="ListLabel131" style:display-name="ListLabel 131" style:family="text">
      <style:text-properties style:text-underline-type="none" style:text-underline-color="font-color"/>
    </style:style>
    <style:style style:name="ListLabel132" style:display-name="ListLabel 132" style:family="text">
      <style:text-properties style:text-underline-type="none" style:text-underline-color="font-color"/>
    </style:style>
    <style:style style:name="ListLabel133" style:display-name="ListLabel 133" style:family="text">
      <style:text-properties style:text-underline-type="none" style:text-underline-color="font-color"/>
    </style:style>
    <style:style style:name="ListLabel134" style:display-name="ListLabel 134" style:family="text">
      <style:text-properties style:text-underline-type="none" style:text-underline-color="font-color"/>
    </style:style>
    <style:style style:name="ListLabel135" style:display-name="ListLabel 135" style:family="text">
      <style:text-properties style:text-underline-type="none" style:text-underline-color="font-color"/>
    </style:style>
    <style:style style:name="ListLabel136" style:display-name="ListLabel 136" style:family="text">
      <style:text-properties style:font-name-asian="Arial" style:font-name-complex="Arial" fo:font-weight="bold" style:font-weight-asian="bold" style:font-weight-complex="bold" fo:font-size="18pt" style:font-size-asian="18pt" style:font-size-complex="16pt" style:text-underline-type="none" style:text-underline-color="font-color"/>
    </style:style>
    <style:style style:name="ListLabel137" style:display-name="ListLabel 137" style:family="text">
      <style:text-properties fo:font-weight="normal" style:font-weight-asian="normal" fo:font-size="11pt" style:font-size-asian="11pt" style:text-underline-type="none" style:text-underline-color="font-color"/>
    </style:style>
    <style:style style:name="ListLabel138" style:display-name="ListLabel 138" style:family="text">
      <style:text-properties fo:font-size="11pt" style:font-size-asian="11pt" style:text-underline-type="none" style:text-underline-color="font-color"/>
    </style:style>
    <style:style style:name="ListLabel139" style:display-name="ListLabel 139" style:family="text">
      <style:text-properties style:text-underline-type="none" style:text-underline-color="font-color"/>
    </style:style>
    <style:style style:name="ListLabel140" style:display-name="ListLabel 140" style:family="text">
      <style:text-properties style:text-underline-type="none" style:text-underline-color="font-color"/>
    </style:style>
    <style:style style:name="ListLabel141" style:display-name="ListLabel 141" style:family="text">
      <style:text-properties style:text-underline-type="none" style:text-underline-color="font-color"/>
    </style:style>
    <style:style style:name="ListLabel142" style:display-name="ListLabel 142" style:family="text">
      <style:text-properties style:text-underline-type="none" style:text-underline-color="font-color"/>
    </style:style>
    <style:style style:name="ListLabel143" style:display-name="ListLabel 143" style:family="text">
      <style:text-properties style:text-underline-type="none" style:text-underline-color="font-color"/>
    </style:style>
    <style:style style:name="ListLabel144" style:display-name="ListLabel 144" style:family="text">
      <style:text-properties style:text-underline-type="none"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IndexLink" style:display-name="Index Link" style:family="text"/>
    <style:style style:name="ListLabel145" style:display-name="ListLabel 145" style:family="text">
      <style:text-properties style:text-underline-type="single" style:text-underline-style="solid" style:text-underline-width="auto" style:text-underline-mode="continuous" style:text-underline-color="font-color"/>
    </style:style>
    <style:style style:name="ListLabel146" style:display-name="ListLabel 146" style:family="text"/>
    <style:style style:name="WW_CharLFO1LVL1" style:family="text">
      <style:text-properties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bullet text:level="1" text:style-name="WW_CharLFO1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1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1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1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1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1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1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1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1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2LVL1" style:family="text">
      <style:text-properties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2" style:display-name="WWNum2">
      <text:list-level-style-bullet text:level="1" text:style-name="WW_CharLFO2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2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2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2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2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2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2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2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2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3LVL1" style:family="text">
      <style:text-properties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3" style:display-name="WWNum3">
      <text:list-level-style-bullet text:level="1" text:style-name="WW_CharLFO3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3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3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3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3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3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3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3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3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4LVL1" style:family="text">
      <style:text-properties style:text-underline-type="none" style:text-underline-color="font-color"/>
    </style:style>
    <style:style style:name="WW_CharLFO4LVL2" style:family="text">
      <style:text-properties style:text-underline-type="none" style:text-underline-color="font-color"/>
    </style:style>
    <style:style style:name="WW_CharLFO4LVL3" style:family="text">
      <style:text-properties style:text-underline-type="none" style:text-underline-color="font-color"/>
    </style:style>
    <style:style style:name="WW_CharLFO4LVL4" style:family="text">
      <style:text-properties style:text-underline-type="none" style:text-underline-color="font-color"/>
    </style:style>
    <style:style style:name="WW_CharLFO4LVL5" style:family="text">
      <style:text-properties style:text-underline-type="none" style:text-underline-color="font-color"/>
    </style:style>
    <style:style style:name="WW_CharLFO4LVL6" style:family="text">
      <style:text-properties style:text-underline-type="none" style:text-underline-color="font-color"/>
    </style:style>
    <style:style style:name="WW_CharLFO4LVL7" style:family="text">
      <style:text-properties style:text-underline-type="none" style:text-underline-color="font-color"/>
    </style:style>
    <style:style style:name="WW_CharLFO4LVL8" style:family="text">
      <style:text-properties style:text-underline-type="none" style:text-underline-color="font-color"/>
    </style:style>
    <style:style style:name="WW_CharLFO4LVL9" style:family="text">
      <style:text-properties style:text-underline-type="none" style:text-underline-color="font-color"/>
    </style:style>
    <text:list-style style:name="WWNum4" style:display-name="WWNum4">
      <text:list-level-style-bullet text:level="1" text:style-name="WW_CharLFO4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4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4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4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4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4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4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4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4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5LVL1" style:family="text">
      <style:text-properties style:text-underline-type="none" style:text-underline-color="font-color"/>
    </style:style>
    <style:style style:name="WW_CharLFO5LVL2" style:family="text">
      <style:text-properties style:text-underline-type="none" style:text-underline-color="font-color"/>
    </style:style>
    <style:style style:name="WW_CharLFO5LVL3" style:family="text">
      <style:text-properties style:text-underline-type="none" style:text-underline-color="font-color"/>
    </style:style>
    <style:style style:name="WW_CharLFO5LVL4" style:family="text">
      <style:text-properties style:text-underline-type="none" style:text-underline-color="font-color"/>
    </style:style>
    <style:style style:name="WW_CharLFO5LVL5" style:family="text">
      <style:text-properties style:text-underline-type="none" style:text-underline-color="font-color"/>
    </style:style>
    <style:style style:name="WW_CharLFO5LVL6" style:family="text">
      <style:text-properties style:text-underline-type="none" style:text-underline-color="font-color"/>
    </style:style>
    <style:style style:name="WW_CharLFO5LVL7" style:family="text">
      <style:text-properties style:text-underline-type="none" style:text-underline-color="font-color"/>
    </style:style>
    <style:style style:name="WW_CharLFO5LVL8" style:family="text">
      <style:text-properties style:text-underline-type="none" style:text-underline-color="font-color"/>
    </style:style>
    <style:style style:name="WW_CharLFO5LVL9" style:family="text">
      <style:text-properties style:text-underline-type="none" style:text-underline-color="font-color"/>
    </style:style>
    <text:list-style style:name="WWNum5" style:display-name="WWNum5">
      <text:list-level-style-bullet text:level="1" text:style-name="WW_CharLFO5LVL1" text:bullet-char="●">
        <style:list-level-properties text:space-before="1.6194in" text:min-label-width="0.25in" text:list-level-position-and-space-mode="label-alignment">
          <style:list-level-label-alignment text:label-followed-by="listtab" fo:margin-left="1.8694in" fo:text-indent="-0.25in"/>
        </style:list-level-properties>
      </text:list-level-style-bullet>
      <text:list-level-style-bullet text:level="2" text:style-name="WW_CharLFO5LVL2" text:bullet-char="●">
        <style:list-level-properties text:space-before="1.6194in" text:min-label-width="0.25in" text:list-level-position-and-space-mode="label-alignment">
          <style:list-level-label-alignment text:label-followed-by="listtab" fo:margin-left="1.8694in" fo:text-indent="-0.25in"/>
        </style:list-level-properties>
      </text:list-level-style-bullet>
      <text:list-level-style-bullet text:level="3" text:style-name="WW_CharLFO5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5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5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5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5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5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5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style:style style:name="WW_CharLFO6LVL1" style:family="text">
      <style:text-properties style:text-underline-type="none" style:text-underline-color="font-color"/>
    </style:style>
    <style:style style:name="WW_CharLFO6LVL2" style:family="text">
      <style:text-properties style:text-underline-type="none" style:text-underline-color="font-color"/>
    </style:style>
    <style:style style:name="WW_CharLFO6LVL3" style:family="text">
      <style:text-properties style:text-underline-type="none" style:text-underline-color="font-color"/>
    </style:style>
    <style:style style:name="WW_CharLFO6LVL4" style:family="text">
      <style:text-properties style:text-underline-type="none" style:text-underline-color="font-color"/>
    </style:style>
    <style:style style:name="WW_CharLFO6LVL5" style:family="text">
      <style:text-properties style:text-underline-type="none" style:text-underline-color="font-color"/>
    </style:style>
    <style:style style:name="WW_CharLFO6LVL6" style:family="text">
      <style:text-properties style:text-underline-type="none" style:text-underline-color="font-color"/>
    </style:style>
    <style:style style:name="WW_CharLFO6LVL7" style:family="text">
      <style:text-properties style:text-underline-type="none" style:text-underline-color="font-color"/>
    </style:style>
    <style:style style:name="WW_CharLFO6LVL8" style:family="text">
      <style:text-properties style:text-underline-type="none" style:text-underline-color="font-color"/>
    </style:style>
    <style:style style:name="WW_CharLFO6LVL9" style:family="text">
      <style:text-properties style:text-underline-type="none" style:text-underline-color="font-color"/>
    </style:style>
    <text:list-style style:name="WWNum6" style:display-name="WWNum6">
      <text:list-level-style-bullet text:level="1" text:style-name="WW_CharLFO6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6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6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6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6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6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6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6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6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7LVL1" style:family="text">
      <style:text-properties style:text-underline-type="none" style:text-underline-color="font-color"/>
    </style:style>
    <style:style style:name="WW_CharLFO7LVL2" style:family="text">
      <style:text-properties style:text-underline-type="none" style:text-underline-color="font-color"/>
    </style:style>
    <style:style style:name="WW_CharLFO7LVL3" style:family="text">
      <style:text-properties style:text-underline-type="none" style:text-underline-color="font-color"/>
    </style:style>
    <style:style style:name="WW_CharLFO7LVL4" style:family="text">
      <style:text-properties style:text-underline-type="none" style:text-underline-color="font-color"/>
    </style:style>
    <style:style style:name="WW_CharLFO7LVL5" style:family="text">
      <style:text-properties style:text-underline-type="none" style:text-underline-color="font-color"/>
    </style:style>
    <style:style style:name="WW_CharLFO7LVL6" style:family="text">
      <style:text-properties style:text-underline-type="none" style:text-underline-color="font-color"/>
    </style:style>
    <style:style style:name="WW_CharLFO7LVL7" style:family="text">
      <style:text-properties style:text-underline-type="none" style:text-underline-color="font-color"/>
    </style:style>
    <style:style style:name="WW_CharLFO7LVL8" style:family="text">
      <style:text-properties style:text-underline-type="none" style:text-underline-color="font-color"/>
    </style:style>
    <style:style style:name="WW_CharLFO7LVL9" style:family="text">
      <style:text-properties style:text-underline-type="none" style:text-underline-color="font-color"/>
    </style:style>
    <text:list-style style:name="WWNum7" style:display-name="WWNum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8LVL1" style:family="text">
      <style:text-properties style:text-underline-type="none" style:text-underline-color="font-color"/>
    </style:style>
    <style:style style:name="WW_CharLFO8LVL2" style:family="text">
      <style:text-properties style:text-underline-type="none" style:text-underline-color="font-color"/>
    </style:style>
    <style:style style:name="WW_CharLFO8LVL3" style:family="text">
      <style:text-properties style:text-underline-type="none" style:text-underline-color="font-color"/>
    </style:style>
    <style:style style:name="WW_CharLFO8LVL4" style:family="text">
      <style:text-properties style:text-underline-type="none" style:text-underline-color="font-color"/>
    </style:style>
    <style:style style:name="WW_CharLFO8LVL5" style:family="text">
      <style:text-properties style:text-underline-type="none" style:text-underline-color="font-color"/>
    </style:style>
    <style:style style:name="WW_CharLFO8LVL6" style:family="text">
      <style:text-properties style:text-underline-type="none" style:text-underline-color="font-color"/>
    </style:style>
    <style:style style:name="WW_CharLFO8LVL7" style:family="text">
      <style:text-properties style:text-underline-type="none" style:text-underline-color="font-color"/>
    </style:style>
    <style:style style:name="WW_CharLFO8LVL8" style:family="text">
      <style:text-properties style:text-underline-type="none" style:text-underline-color="font-color"/>
    </style:style>
    <style:style style:name="WW_CharLFO8LVL9" style:family="text">
      <style:text-properties style:text-underline-type="none" style:text-underline-color="font-color"/>
    </style:style>
    <text:list-style style:name="WWNum8" style:display-name="WWNum8">
      <text:list-level-style-bullet text:level="1" text:style-name="WW_CharLFO8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8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8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8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8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8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8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8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8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9LVL1" style:family="text">
      <style:text-properties style:text-underline-type="none" style:text-underline-color="font-color"/>
    </style:style>
    <style:style style:name="WW_CharLFO9LVL2" style:family="text">
      <style:text-properties style:text-underline-type="none" style:text-underline-color="font-color"/>
    </style:style>
    <style:style style:name="WW_CharLFO9LVL3" style:family="text">
      <style:text-properties style:text-underline-type="none" style:text-underline-color="font-color"/>
    </style:style>
    <style:style style:name="WW_CharLFO9LVL4" style:family="text">
      <style:text-properties style:text-underline-type="none" style:text-underline-color="font-color"/>
    </style:style>
    <style:style style:name="WW_CharLFO9LVL5" style:family="text">
      <style:text-properties style:text-underline-type="none" style:text-underline-color="font-color"/>
    </style:style>
    <style:style style:name="WW_CharLFO9LVL6" style:family="text">
      <style:text-properties style:text-underline-type="none" style:text-underline-color="font-color"/>
    </style:style>
    <style:style style:name="WW_CharLFO9LVL7" style:family="text">
      <style:text-properties style:text-underline-type="none" style:text-underline-color="font-color"/>
    </style:style>
    <style:style style:name="WW_CharLFO9LVL8" style:family="text">
      <style:text-properties style:text-underline-type="none" style:text-underline-color="font-color"/>
    </style:style>
    <style:style style:name="WW_CharLFO9LVL9" style:family="text">
      <style:text-properties style:text-underline-type="none" style:text-underline-color="font-color"/>
    </style:style>
    <text:list-style style:name="WWNum9" style:display-name="WWNum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9LVL3" text:bullet-char="●">
        <style:list-level-properties text:space-before="1.3784in" text:min-label-width="0.1215in" text:list-level-position-and-space-mode="label-alignment">
          <style:list-level-label-alignment text:label-followed-by="listtab" fo:margin-left="1.5in" fo:text-indent="-0.1215in"/>
        </style:list-level-propertie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0LVL1" style:family="text">
      <style:text-properties style:text-underline-type="none" style:text-underline-color="font-color"/>
    </style:style>
    <style:style style:name="WW_CharLFO10LVL2" style:family="text">
      <style:text-properties style:text-underline-type="none" style:text-underline-color="font-color"/>
    </style:style>
    <style:style style:name="WW_CharLFO10LVL3" style:family="text">
      <style:text-properties style:text-underline-type="none" style:text-underline-color="font-color"/>
    </style:style>
    <style:style style:name="WW_CharLFO10LVL4" style:family="text">
      <style:text-properties style:text-underline-type="none" style:text-underline-color="font-color"/>
    </style:style>
    <style:style style:name="WW_CharLFO10LVL5" style:family="text">
      <style:text-properties style:text-underline-type="none" style:text-underline-color="font-color"/>
    </style:style>
    <style:style style:name="WW_CharLFO10LVL6" style:family="text">
      <style:text-properties style:text-underline-type="none" style:text-underline-color="font-color"/>
    </style:style>
    <style:style style:name="WW_CharLFO10LVL7" style:family="text">
      <style:text-properties style:text-underline-type="none" style:text-underline-color="font-color"/>
    </style:style>
    <style:style style:name="WW_CharLFO10LVL8" style:family="text">
      <style:text-properties style:text-underline-type="none" style:text-underline-color="font-color"/>
    </style:style>
    <style:style style:name="WW_CharLFO10LVL9" style:family="text">
      <style:text-properties style:text-underline-type="none" style:text-underline-color="font-color"/>
    </style:style>
    <text:list-style style:name="WWNum10" style:display-name="WWNum10">
      <text:list-level-style-bullet text:level="1" text:style-name="WW_CharLFO10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10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10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10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10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10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10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10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10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11LVL1" style:family="text">
      <style:text-properties style:text-underline-type="none" style:text-underline-color="font-color"/>
    </style:style>
    <style:style style:name="WW_CharLFO11LVL2" style:family="text">
      <style:text-properties style:text-underline-type="none" style:text-underline-color="font-color"/>
    </style:style>
    <style:style style:name="WW_CharLFO11LVL3" style:family="text">
      <style:text-properties style:text-underline-type="none" style:text-underline-color="font-color"/>
    </style:style>
    <style:style style:name="WW_CharLFO11LVL4" style:family="text">
      <style:text-properties style:text-underline-type="none" style:text-underline-color="font-color"/>
    </style:style>
    <style:style style:name="WW_CharLFO11LVL5" style:family="text">
      <style:text-properties style:text-underline-type="none" style:text-underline-color="font-color"/>
    </style:style>
    <style:style style:name="WW_CharLFO11LVL6" style:family="text">
      <style:text-properties style:text-underline-type="none" style:text-underline-color="font-color"/>
    </style:style>
    <style:style style:name="WW_CharLFO11LVL7" style:family="text">
      <style:text-properties style:text-underline-type="none" style:text-underline-color="font-color"/>
    </style:style>
    <style:style style:name="WW_CharLFO11LVL8" style:family="text">
      <style:text-properties style:text-underline-type="none" style:text-underline-color="font-color"/>
    </style:style>
    <style:style style:name="WW_CharLFO11LVL9" style:family="text">
      <style:text-properties style:text-underline-type="none" style:text-underline-color="font-color"/>
    </style:style>
    <text:list-style style:name="WWNum11" style:display-name="WWNum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2LVL1" style:family="text">
      <style:text-properties style:text-underline-type="none" style:text-underline-color="font-color"/>
    </style:style>
    <style:style style:name="WW_CharLFO12LVL2" style:family="text">
      <style:text-properties style:text-underline-type="none" style:text-underline-color="font-color"/>
    </style:style>
    <style:style style:name="WW_CharLFO12LVL3" style:family="text">
      <style:text-properties style:text-underline-type="none" style:text-underline-color="font-color"/>
    </style:style>
    <style:style style:name="WW_CharLFO12LVL4" style:family="text">
      <style:text-properties style:text-underline-type="none" style:text-underline-color="font-color"/>
    </style:style>
    <style:style style:name="WW_CharLFO12LVL5" style:family="text">
      <style:text-properties style:text-underline-type="none" style:text-underline-color="font-color"/>
    </style:style>
    <style:style style:name="WW_CharLFO12LVL6" style:family="text">
      <style:text-properties style:text-underline-type="none" style:text-underline-color="font-color"/>
    </style:style>
    <style:style style:name="WW_CharLFO12LVL7" style:family="text">
      <style:text-properties style:text-underline-type="none" style:text-underline-color="font-color"/>
    </style:style>
    <style:style style:name="WW_CharLFO12LVL8" style:family="text">
      <style:text-properties style:text-underline-type="none" style:text-underline-color="font-color"/>
    </style:style>
    <style:style style:name="WW_CharLFO12LVL9" style:family="text">
      <style:text-properties style:text-underline-type="none" style:text-underline-color="font-color"/>
    </style:style>
    <text:list-style style:name="WWNum12" style:display-name="WWNum12">
      <text:list-level-style-bullet text:level="1" text:style-name="WW_CharLFO12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12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12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12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12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12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12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12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12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style:style style:name="WW_CharLFO13LVL1" style:family="text">
      <style:text-properties style:text-underline-type="none" style:text-underline-color="font-color"/>
    </style:style>
    <style:style style:name="WW_CharLFO13LVL2" style:family="text">
      <style:text-properties style:text-underline-type="none" style:text-underline-color="font-color"/>
    </style:style>
    <style:style style:name="WW_CharLFO13LVL3" style:family="text">
      <style:text-properties style:text-underline-type="none" style:text-underline-color="font-color"/>
    </style:style>
    <style:style style:name="WW_CharLFO13LVL4" style:family="text">
      <style:text-properties style:text-underline-type="none" style:text-underline-color="font-color"/>
    </style:style>
    <style:style style:name="WW_CharLFO13LVL5" style:family="text">
      <style:text-properties style:text-underline-type="none" style:text-underline-color="font-color"/>
    </style:style>
    <style:style style:name="WW_CharLFO13LVL6" style:family="text">
      <style:text-properties style:text-underline-type="none" style:text-underline-color="font-color"/>
    </style:style>
    <style:style style:name="WW_CharLFO13LVL7" style:family="text">
      <style:text-properties style:text-underline-type="none" style:text-underline-color="font-color"/>
    </style:style>
    <style:style style:name="WW_CharLFO13LVL8" style:family="text">
      <style:text-properties style:text-underline-type="none" style:text-underline-color="font-color"/>
    </style:style>
    <style:style style:name="WW_CharLFO13LVL9" style:family="text">
      <style:text-properties style:text-underline-type="none" style:text-underline-color="font-color"/>
    </style:style>
    <text:list-style style:name="WWNum13" style:display-name="WWNum13">
      <text:list-level-style-number text:level="1" text:style-name="WW_CharLFO1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3LV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3LVL6" style:num-suffix="."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3LVL9" style:num-suffix="."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style:style style:name="WW_CharLFO14LVL1" style:family="text">
      <style:text-properties style:text-underline-type="none" style:text-underline-color="font-color"/>
    </style:style>
    <style:style style:name="WW_CharLFO14LVL2" style:family="text">
      <style:text-properties style:text-underline-type="none" style:text-underline-color="font-color"/>
    </style:style>
    <style:style style:name="WW_CharLFO14LVL3" style:family="text">
      <style:text-properties style:text-underline-type="none" style:text-underline-color="font-color"/>
    </style:style>
    <style:style style:name="WW_CharLFO14LVL4" style:family="text">
      <style:text-properties style:text-underline-type="none" style:text-underline-color="font-color"/>
    </style:style>
    <style:style style:name="WW_CharLFO14LVL5" style:family="text">
      <style:text-properties style:text-underline-type="none" style:text-underline-color="font-color"/>
    </style:style>
    <style:style style:name="WW_CharLFO14LVL6" style:family="text">
      <style:text-properties style:text-underline-type="none" style:text-underline-color="font-color"/>
    </style:style>
    <style:style style:name="WW_CharLFO14LVL7" style:family="text">
      <style:text-properties style:text-underline-type="none" style:text-underline-color="font-color"/>
    </style:style>
    <style:style style:name="WW_CharLFO14LVL8" style:family="text">
      <style:text-properties style:text-underline-type="none" style:text-underline-color="font-color"/>
    </style:style>
    <style:style style:name="WW_CharLFO14LVL9" style:family="text">
      <style:text-properties style:text-underline-type="none" style:text-underline-color="font-color"/>
    </style:style>
    <text:list-style style:name="WWNum14" style:display-name="WWNum14">
      <text:list-level-style-bullet text:level="1" text:style-name="WW_CharLFO14LVL1" text:bullet-char="●">
        <style:list-level-properties text:space-before="1.5215in" text:min-label-width="0.25in" text:list-level-position-and-space-mode="label-alignment">
          <style:list-level-label-alignment text:label-followed-by="listtab" fo:margin-left="1.7715in" fo:text-indent="-0.25in"/>
        </style:list-level-properties>
      </text:list-level-style-bullet>
      <text:list-level-style-bullet text:level="2" text:style-name="WW_CharLFO14LVL2"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3" text:style-name="WW_CharLFO14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14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14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14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14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14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14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style:style style:name="WW_CharLFO15LVL1" style:family="text">
      <style:text-properties style:text-underline-type="none" style:text-underline-color="font-color"/>
    </style:style>
    <style:style style:name="WW_CharLFO15LVL2" style:family="text">
      <style:text-properties style:text-underline-type="none" style:text-underline-color="font-color"/>
    </style:style>
    <style:style style:name="WW_CharLFO15LVL3" style:family="text">
      <style:text-properties style:text-underline-type="none" style:text-underline-color="font-color"/>
    </style:style>
    <style:style style:name="WW_CharLFO15LVL4" style:family="text">
      <style:text-properties style:text-underline-type="none" style:text-underline-color="font-color"/>
    </style:style>
    <style:style style:name="WW_CharLFO15LVL5" style:family="text">
      <style:text-properties style:text-underline-type="none" style:text-underline-color="font-color"/>
    </style:style>
    <style:style style:name="WW_CharLFO15LVL6" style:family="text">
      <style:text-properties style:text-underline-type="none" style:text-underline-color="font-color"/>
    </style:style>
    <style:style style:name="WW_CharLFO15LVL7" style:family="text">
      <style:text-properties style:text-underline-type="none" style:text-underline-color="font-color"/>
    </style:style>
    <style:style style:name="WW_CharLFO15LVL8" style:family="text">
      <style:text-properties style:text-underline-type="none" style:text-underline-color="font-color"/>
    </style:style>
    <style:style style:name="WW_CharLFO15LVL9" style:family="text">
      <style:text-properties style:text-underline-type="none" style:text-underline-color="font-color"/>
    </style:style>
    <text:list-style style:name="WWNum15" style:display-name="WWNum15">
      <text:list-level-style-bullet text:level="1" text:style-name="WW_CharLFO15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15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15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15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15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15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15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15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15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style:style style:name="WW_CharLFO16LVL1" style:family="text">
      <style:text-properties style:font-name-asian="Arial" style:font-name-complex="Arial" fo:font-weight="bold" style:font-weight-asian="bold" style:font-weight-complex="bold" fo:font-size="18pt" style:font-size-asian="18pt" style:font-size-complex="16pt" style:text-underline-type="none" style:text-underline-color="font-color"/>
    </style:style>
    <style:style style:name="WW_CharLFO16LVL2" style:family="text">
      <style:text-properties fo:font-weight="normal" style:font-weight-asian="normal" fo:font-size="11pt" style:font-size-asian="11pt" style:text-underline-type="none" style:text-underline-color="font-color"/>
    </style:style>
    <style:style style:name="WW_CharLFO16LVL3" style:family="text">
      <style:text-properties fo:font-size="11pt" style:font-size-asian="11pt" style:text-underline-type="none" style:text-underline-color="font-color"/>
    </style:style>
    <style:style style:name="WW_CharLFO16LVL4" style:family="text">
      <style:text-properties style:text-underline-type="none" style:text-underline-color="font-color"/>
    </style:style>
    <style:style style:name="WW_CharLFO16LVL5" style:family="text">
      <style:text-properties style:text-underline-type="none" style:text-underline-color="font-color"/>
    </style:style>
    <style:style style:name="WW_CharLFO16LVL6" style:family="text">
      <style:text-properties style:text-underline-type="none" style:text-underline-color="font-color"/>
    </style:style>
    <style:style style:name="WW_CharLFO16LVL7" style:family="text">
      <style:text-properties style:text-underline-type="none" style:text-underline-color="font-color"/>
    </style:style>
    <style:style style:name="WW_CharLFO16LVL8" style:family="text">
      <style:text-properties style:text-underline-type="none" style:text-underline-color="font-color"/>
    </style:style>
    <style:style style:name="WW_CharLFO16LVL9" style:family="text">
      <style:text-properties style:text-underline-type="none" style:text-underline-color="font-color"/>
    </style:style>
    <text:list-style style:name="WWNum16" style:display-name="WWNum16">
      <text:list-level-style-number text:level="1" text:style-name="WW_CharLFO16LVL1" style:num-suffix="." style:num-format="1">
        <style:list-level-properties fo:text-align="end" text:space-before="0.1437in" text:min-label-width="0.2493in" text:list-level-position-and-space-mode="label-alignment">
          <style:list-level-label-alignment text:label-followed-by="listtab" fo:margin-left="0.393in" fo:text-indent="-0.2493in"/>
        </style:list-level-properties>
      </text:list-level-style-number>
      <text:list-level-style-number text:level="2" text:style-name="WW_CharLFO16LVL2" style:num-suffix="." style:num-format="1" text:display-levels="2">
        <style:list-level-properties fo:text-align="end" text:space-before="0.5375in" text:min-label-width="0.2493in" text:list-level-position-and-space-mode="label-alignment">
          <style:list-level-label-alignment text:label-followed-by="listtab" fo:margin-left="0.7868in" fo:text-indent="-0.2493in"/>
        </style:list-level-properties>
      </text:list-level-style-number>
      <text:list-level-style-number text:level="3" text:style-name="WW_CharLFO16LVL3" style:num-suffix="." style:num-format="1" text:display-levels="3">
        <style:list-level-properties fo:text-align="end" text:space-before="1.6465in" text:min-label-width="0.125in" text:list-level-position-and-space-mode="label-alignment">
          <style:list-level-label-alignment text:label-followed-by="listtab" fo:margin-left="1.7715in" fo:text-indent="-0.125in"/>
        </style:list-level-properties>
      </text:list-level-style-number>
      <text:list-level-style-number text:level="4" text:style-name="WW_CharLFO16LVL4" style:num-suffix="." style:num-format="1" text:display-levels="4">
        <style:list-level-properties fo:text-align="end" text:space-before="1.718in" text:min-label-width="0.25in" text:list-level-position-and-space-mode="label-alignment">
          <style:list-level-label-alignment text:label-followed-by="listtab" fo:margin-left="1.968in" fo:text-indent="-0.25in"/>
        </style:list-level-properties>
      </text:list-level-style-number>
      <text:list-level-style-number text:level="5" text:style-name="WW_CharLFO16LVL5" style:num-suffix="." style:num-format="1" text:display-levels="5">
        <style:list-level-properties fo:text-align="end" text:space-before="4.75in" text:min-label-width="0.25in" text:list-level-position-and-space-mode="label-alignment">
          <style:list-level-label-alignment text:label-followed-by="listtab" fo:margin-left="5in" fo:text-indent="-0.25in"/>
        </style:list-level-properties>
      </text:list-level-style-number>
      <text:list-level-style-number text:level="6" text:style-name="WW_CharLFO16LVL6" style:num-suffix="." style:num-format="1" text:display-levels="6">
        <style:list-level-properties fo:text-align="end" text:space-before="5.25in" text:min-label-width="0.25in" text:list-level-position-and-space-mode="label-alignment">
          <style:list-level-label-alignment text:label-followed-by="listtab" fo:margin-left="5.5in" fo:text-indent="-0.25in"/>
        </style:list-level-properties>
      </text:list-level-style-number>
      <text:list-level-style-number text:level="7" text:style-name="WW_CharLFO16LVL7" style:num-suffix="." style:num-format="1" text:display-levels="7">
        <style:list-level-properties fo:text-align="end" text:space-before="5.75in" text:min-label-width="0.25in" text:list-level-position-and-space-mode="label-alignment">
          <style:list-level-label-alignment text:label-followed-by="listtab" fo:margin-left="6in" fo:text-indent="-0.25in"/>
        </style:list-level-properties>
      </text:list-level-style-number>
      <text:list-level-style-number text:level="8" text:style-name="WW_CharLFO16LVL8" style:num-suffix="." style:num-format="1" text:display-levels="8">
        <style:list-level-properties fo:text-align="end" text:space-before="6.25in" text:min-label-width="0.25in" text:list-level-position-and-space-mode="label-alignment">
          <style:list-level-label-alignment text:label-followed-by="listtab" fo:margin-left="6.5in" fo:text-indent="-0.25in"/>
        </style:list-level-properties>
      </text:list-level-style-number>
      <text:list-level-style-number text:level="9" text:style-name="WW_CharLFO16LVL9" style:num-suffix="." style:num-format="1" text:display-levels="9">
        <style:list-level-properties fo:text-align="end" text:space-before="6.75in" text:min-label-width="0.25in" text:list-level-position-and-space-mode="label-alignment">
          <style:list-level-label-alignment text:label-followed-by="listtab" fo:margin-left="7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6062in" fo:margin-bottom="0.5in" fo:margin-right="0.6062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Standard" style:family="paragraph">
      <style:paragraph-properties fo:margin-top="0.1388in" fo:line-height="100%" fo:margin-right="-0.5861in"/>
    </style:style>
    <style:style style:name="T3" style:parent-style-name="DefaultParagraphFont" style:family="text">
      <style:text-properties fo:font-weight="bold" style:font-weight-asian="bold" style:font-weight-complex="bold" fo:color="#CC0000"/>
    </style:style>
    <style:style style:name="P4" style:parent-style-name="Standard" style:family="paragraph">
      <style:paragraph-properties fo:margin-top="0.1388in" fo:line-height="100%" fo:margin-right="-0.5861in"/>
      <style:text-properties fo:color="#0000FF" fo:background-color="#FFFFFF"/>
    </style:style>
    <style:style style:name="P5" style:parent-style-name="Standard" style:family="paragraph">
      <style:paragraph-properties fo:text-align="end"/>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01389in" style:font-size-asian="0.01389in" style:font-size-complex="0.01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center" style:wrap="run-through" style:run-through="foreground" style:writing-mode="lr-tb" draw:fill="solid" draw:fill-color="#c0c0c0" draw:opacity="50%"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text" style:name="a3">
      <style:text-properties fo:font-variant="normal" fo:text-transform="none" fo:color="#e8eaed" style:text-line-through-type="none" style:text-line-through-style="none" style:text-line-through-width="auto" style:text-line-through-color="font-color" style:text-position="0% 100%" fo:font-family="quo"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no-wrap" fo:padding-top="0.05in" fo:padding-bottom="0.05in" fo:padding-left="0.1in" fo:padding-right="0.1in" draw:textarea-vertical-align="top" draw:textarea-horizontal-align="left" style:wrap="run-through" style:run-through="background" style:writing-mode="lr-tb" draw:fill="solid" draw:fill-color="#e8eaed" draw:opacity="100%" draw:stroke="none" style:horizontal-rel="paragraph"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0" style:page-layout-name="PL0">
      <style:header>
        <text:p text:style-name="P2"><draw:custom-shape svg:width="7.10556in" svg:height="2.84236in" draw:z-index="251665408" draw:id="id0" draw:style-name="a2" draw:transform="translate(-3.55278in -1.42118in) rotate(-5.49779) translate(2.94653in 0.92118in)" draw:name="PowerPlusWaterMarkObject10591002" text:anchor-type="paragraph"><svg:title/><svg:desc/><text:p text:style-name="a1" text:class-names="" text:cond-style-name=""><text:span text:style-name="a0"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draw:custom-shape svg:width="0.01736in" svg:height="0.04444in" draw:z-index="251659264" draw:id="id1" draw:style-name="a5" draw:transform="translate(-0.00868in -0.02222in) rotate(-0.7854) translate(3.51597in 5.06285in)" draw:name="WordArt 1" text:anchor-type="paragraph"><svg:title/><svg:desc/><text:p text:style-name="a4" text:class-names="" text:cond-style-name=""><text:span text:style-name="a3"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span text:style-name="T3">DRAFT — FOR INTERNAL REVIEW ONLY — NOT FOR PUBLICATION</text:span></text:p>
        <text:p text:style-name="P4"/>
      </style:header>
      <style:footer>
        <text:p text:style-name="P5">Lot 2 -<text:s/><text:page-number text:fixed="false">28</text:page-number><text:s/>v1.0</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creator>Nicola Murray</dc:creator>
    <meta:creation-date>2026-08-10T10:54:00Z</meta:creation-date>
    <dc:date>2026-08-10T10:55:00Z</dc:date>
    <meta:template xlink:href="Normal" xlink:type="simple"/>
    <meta:editing-cycles>2</meta:editing-cycles>
    <meta:editing-duration>PT60S</meta:editing-duration>
    <meta:document-statistic meta:page-count="6" meta:paragraph-count="188" meta:word-count="14069" meta:character-count="94075" meta:row-count="668" meta:non-whitespace-character-count="80194"/>
  </office:meta>
</office:document-meta>
</file>