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margin-top="0.1388in" fo:line-height="100%" fo:margin-right="-0.5861in" style:page-number="1"/>
    </style:style>
    <style:style style:name="T5" style:parent-style-name="DefaultParagraphFont" style:family="text">
      <style:text-properties fo:font-size="21pt" style:font-size-asian="21pt" style:font-size-complex="21pt"/>
    </style:style>
    <style:style style:name="P6" style:parent-style-name="Standard" style:family="paragraph">
      <style:paragraph-properties fo:margin-top="0.0416in" fo:line-height="100%">
        <style:tab-stops>
          <style:tab-stop style:type="right" style:leader-style="dotted" style:leader-text="." style:position="8.3333in"/>
        </style:tab-stops>
      </style:paragraph-properties>
    </style:style>
    <style:style style:name="T7" style:parent-style-name="DefaultParagraphFont" style:family="text">
      <style:text-properties fo:font-weight="bold" style:font-weight-asian="bold" style:font-weight-complex="bold"/>
    </style:style>
    <style:style style:name="T8" style:parent-style-name="DefaultParagraphFont" style:family="text">
      <style:text-properties fo:font-weight="bold" style:font-weight-asian="bold" style:font-weight-complex="bold"/>
    </style:style>
    <style:style style:name="P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10"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1" style:parent-style-name="DefaultParagraphFont" style:family="text">
      <style:text-properties fo:font-weight="bold" style:font-weight-asian="bold" style:font-weight-complex="bold"/>
    </style:style>
    <style:style style:name="T12" style:parent-style-name="DefaultParagraphFont" style:family="text">
      <style:text-properties fo:font-weight="bold" style:font-weight-asian="bold" style:font-weight-complex="bold"/>
    </style:style>
    <style:style style:name="T13" style:parent-style-name="DefaultParagraphFont" style:family="text">
      <style:text-properties fo:font-weight="bold" style:font-weight-asian="bold" style:font-weight-complex="bold"/>
    </style:style>
    <style:style style:name="P1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7"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8" style:parent-style-name="DefaultParagraphFont" style:family="text">
      <style:text-properties fo:font-weight="bold" style:font-weight-asian="bold" style:font-weight-complex="bold"/>
    </style:style>
    <style:style style:name="T19" style:parent-style-name="DefaultParagraphFont" style:family="text">
      <style:text-properties fo:font-weight="bold" style:font-weight-asian="bold" style:font-weight-complex="bold"/>
    </style:style>
    <style:style style:name="P2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1"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2"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2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6"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27" style:parent-style-name="Standard" style:family="paragraph">
      <style:paragraph-properties fo:margin-top="0.0416in" fo:line-height="100%">
        <style:tab-stops>
          <style:tab-stop style:type="right" style:leader-style="dotted" style:leader-text="." style:position="8.3333in"/>
        </style:tab-stops>
      </style:paragraph-properties>
    </style:style>
    <style:style style:name="T28" style:parent-style-name="DefaultParagraphFont" style:family="text">
      <style:text-properties fo:font-weight="bold" style:font-weight-asian="bold" style:font-weight-complex="bold"/>
    </style:style>
    <style:style style:name="T29" style:parent-style-name="DefaultParagraphFont" style:family="text">
      <style:text-properties fo:font-weight="bold" style:font-weight-asian="bold" style:font-weight-complex="bold"/>
    </style:style>
    <style:style style:name="P3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1" style:parent-style-name="Standard" style:family="paragraph">
      <style:paragraph-properties fo:margin-top="0.0416in" fo:line-height="100%">
        <style:tab-stops>
          <style:tab-stop style:type="right" style:leader-style="dotted" style:leader-text="." style:position="8.3333in"/>
        </style:tab-stops>
      </style:paragraph-properties>
    </style:style>
    <style:style style:name="T32" style:parent-style-name="DefaultParagraphFont" style:family="text">
      <style:text-properties fo:font-weight="bold" style:font-weight-asian="bold" style:font-weight-complex="bold"/>
    </style:style>
    <style:style style:name="T33" style:parent-style-name="DefaultParagraphFont" style:family="text">
      <style:text-properties fo:font-weight="bold" style:font-weight-asian="bold" style:font-weight-complex="bold"/>
    </style:style>
    <style:style style:name="P34"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35"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36"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37"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38"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3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40" style:parent-style-name="Standard" style:family="paragraph">
      <style:paragraph-properties fo:margin-top="0.0416in" fo:line-height="100%">
        <style:tab-stops>
          <style:tab-stop style:type="right" style:leader-style="dotted" style:leader-text="." style:position="8.3333in"/>
        </style:tab-stops>
      </style:paragraph-properties>
    </style:style>
    <style:style style:name="T41" style:parent-style-name="DefaultParagraphFont" style:family="text">
      <style:text-properties fo:font-weight="bold" style:font-weight-asian="bold" style:font-weight-complex="bold"/>
    </style:style>
    <style:style style:name="T42" style:parent-style-name="DefaultParagraphFont" style:family="text">
      <style:text-properties fo:font-weight="bold" style:font-weight-asian="bold" style:font-weight-complex="bold"/>
    </style:style>
    <style:style style:name="T43" style:parent-style-name="DefaultParagraphFont" style:family="text">
      <style:text-properties fo:font-weight="bold" style:font-weight-asian="bold" style:font-weight-complex="bold"/>
    </style:style>
    <style:style style:name="P44"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45"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46"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47"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48"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4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50" style:parent-style-name="DefaultParagraphFont" style:family="text">
      <style:text-properties fo:font-weight="bold" style:font-weight-asian="bold" style:font-weight-complex="bold"/>
    </style:style>
    <style:style style:name="T51" style:parent-style-name="DefaultParagraphFont" style:family="text">
      <style:text-properties fo:font-weight="bold" style:font-weight-asian="bold" style:font-weight-complex="bold"/>
    </style:style>
    <style:style style:name="T52" style:parent-style-name="DefaultParagraphFont" style:family="text">
      <style:text-properties fo:font-weight="bold" style:font-weight-asian="bold" style:font-weight-complex="bold"/>
    </style:style>
    <style:style style:name="P53" style:parent-style-name="Standard" style:family="paragraph">
      <style:paragraph-properties fo:margin-top="0.0416in" fo:line-height="100%">
        <style:tab-stops>
          <style:tab-stop style:type="right" style:leader-style="dotted" style:leader-text="." style:position="8.3333in"/>
        </style:tab-stops>
      </style:paragraph-properties>
    </style:style>
    <style:style style:name="T54" style:parent-style-name="DefaultParagraphFont" style:family="text">
      <style:text-properties fo:font-weight="bold" style:font-weight-asian="bold" style:font-weight-complex="bold"/>
    </style:style>
    <style:style style:name="T55" style:parent-style-name="DefaultParagraphFont" style:family="text">
      <style:text-properties fo:font-weight="bold" style:font-weight-asian="bold" style:font-weight-complex="bold"/>
    </style:style>
    <style:style style:name="P56" style:parent-style-name="Standard" style:family="paragraph">
      <style:paragraph-properties fo:margin-top="0.0416in" fo:line-height="100%">
        <style:tab-stops>
          <style:tab-stop style:type="right" style:leader-style="dotted" style:leader-text="." style:position="8.3333in"/>
        </style:tab-stops>
      </style:paragraph-properties>
    </style:style>
    <style:style style:name="T57" style:parent-style-name="DefaultParagraphFont" style:family="text">
      <style:text-properties fo:font-weight="bold" style:font-weight-asian="bold" style:font-weight-complex="bold"/>
    </style:style>
    <style:style style:name="T58" style:parent-style-name="DefaultParagraphFont" style:family="text">
      <style:text-properties fo:font-weight="bold" style:font-weight-asian="bold" style:font-weight-complex="bold"/>
    </style:style>
    <style:style style:name="P5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6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61"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6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6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6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T65" style:parent-style-name="DefaultParagraphFont" style:family="text">
      <style:text-properties fo:font-weight="bold" style:font-weight-asian="bold" style:font-weight-complex="bold"/>
    </style:style>
    <style:style style:name="T66" style:parent-style-name="DefaultParagraphFont" style:family="text">
      <style:text-properties fo:font-weight="bold" style:font-weight-asian="bold" style:font-weight-complex="bold"/>
    </style:style>
    <style:style style:name="P67"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68"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6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70" style:parent-style-name="DefaultParagraphFont" style:family="text">
      <style:text-properties fo:font-weight="bold" style:font-weight-asian="bold" style:font-weight-complex="bold"/>
    </style:style>
    <style:style style:name="T71" style:parent-style-name="DefaultParagraphFont" style:family="text">
      <style:text-properties fo:font-weight="bold" style:font-weight-asian="bold" style:font-weight-complex="bold"/>
    </style:style>
    <style:style style:name="P72"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73" style:parent-style-name="DefaultParagraphFont" style:family="text">
      <style:text-properties fo:font-weight="bold" style:font-weight-asian="bold" style:font-weight-complex="bold"/>
    </style:style>
    <style:style style:name="T74" style:parent-style-name="DefaultParagraphFont" style:family="text">
      <style:text-properties fo:font-weight="bold" style:font-weight-asian="bold" style:font-weight-complex="bold"/>
    </style:style>
    <style:style style:name="P75"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76"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77"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78"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7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8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81"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8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8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8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8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8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8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88"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89" style:parent-style-name="DefaultParagraphFont" style:family="text">
      <style:text-properties fo:font-weight="bold" style:font-weight-asian="bold" style:font-weight-complex="bold"/>
    </style:style>
    <style:style style:name="T90" style:parent-style-name="DefaultParagraphFont" style:family="text">
      <style:text-properties fo:font-weight="bold" style:font-weight-asian="bold" style:font-weight-complex="bold"/>
    </style:style>
    <style:style style:name="P91"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9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9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9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9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9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97"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98" style:parent-style-name="DefaultParagraphFont" style:family="text">
      <style:text-properties fo:font-weight="bold" style:font-weight-asian="bold" style:font-weight-complex="bold"/>
    </style:style>
    <style:style style:name="T99" style:parent-style-name="DefaultParagraphFont" style:family="text">
      <style:text-properties fo:font-weight="bold" style:font-weight-asian="bold" style:font-weight-complex="bold"/>
    </style:style>
    <style:style style:name="T100" style:parent-style-name="DefaultParagraphFont" style:family="text">
      <style:text-properties fo:font-weight="bold" style:font-weight-asian="bold" style:font-weight-complex="bold"/>
    </style:style>
    <style:style style:name="P101"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102" style:parent-style-name="Standard" style:family="paragraph">
      <style:paragraph-properties fo:margin-top="0.1388in" fo:line-height="100%" fo:margin-right="-0.5861in"/>
    </style:style>
    <style:style style:name="P103" style:parent-style-name="Standard" style:family="paragraph">
      <style:paragraph-properties fo:margin-top="0.1388in" fo:line-height="100%" fo:margin-right="-0.5861in"/>
      <style:text-properties fo:font-weight="bold" style:font-weight-asian="bold" style:font-weight-complex="bold"/>
    </style:style>
    <style:style style:name="P104" style:parent-style-name="Standard" style:family="paragraph">
      <style:paragraph-properties fo:margin-top="0.1388in" fo:line-height="100%" fo:margin-right="-0.5861in"/>
      <style:text-properties fo:font-weight="bold" style:font-weight-asian="bold" style:font-weight-complex="bold"/>
    </style:style>
    <style:style style:name="P105" style:parent-style-name="Standard" style:family="paragraph">
      <style:paragraph-properties fo:margin-top="0.1388in" fo:line-height="100%" fo:margin-right="-0.5861in"/>
      <style:text-properties fo:font-weight="bold" style:font-weight-asian="bold" style:font-weight-complex="bold"/>
    </style:style>
    <style:style style:name="P106" style:parent-style-name="Standard" style:family="paragraph">
      <style:paragraph-properties fo:margin-top="0.1388in" fo:line-height="100%" fo:margin-right="-0.5861in"/>
      <style:text-properties fo:font-weight="bold" style:font-weight-asian="bold" style:font-weight-complex="bold"/>
    </style:style>
    <style:style style:name="P107" style:parent-style-name="Standard" style:family="paragraph">
      <style:paragraph-properties fo:margin-top="0.1388in" fo:line-height="100%" fo:margin-right="-0.5861in"/>
      <style:text-properties fo:font-weight="bold" style:font-weight-asian="bold" style:font-weight-complex="bold"/>
    </style:style>
    <style:style style:name="P108" style:parent-style-name="Standard" style:family="paragraph">
      <style:paragraph-properties fo:margin-top="0.1388in" fo:line-height="100%" fo:margin-right="-0.5861in"/>
      <style:text-properties fo:font-weight="bold" style:font-weight-asian="bold" style:font-weight-complex="bold"/>
    </style:style>
    <style:style style:name="P109" style:parent-style-name="Standard" style:family="paragraph">
      <style:paragraph-properties fo:margin-top="0.1388in" fo:line-height="100%" fo:margin-right="-0.5861in"/>
      <style:text-properties fo:font-weight="bold" style:font-weight-asian="bold" style:font-weight-complex="bold"/>
    </style:style>
    <style:style style:name="P110" style:parent-style-name="Standard" style:family="paragraph">
      <style:paragraph-properties fo:margin-top="0.1388in" fo:line-height="100%" fo:margin-right="-0.5861in"/>
      <style:text-properties fo:font-weight="bold" style:font-weight-asian="bold" style:font-weight-complex="bold"/>
    </style:style>
    <style:style style:name="P111" style:parent-style-name="Standard" style:family="paragraph">
      <style:paragraph-properties fo:margin-top="0.1388in" fo:line-height="100%" fo:margin-right="-0.5861in"/>
      <style:text-properties fo:font-weight="bold" style:font-weight-asian="bold" style:font-weight-complex="bold"/>
    </style:style>
    <style:style style:name="P112" style:parent-style-name="Standard" style:family="paragraph">
      <style:paragraph-properties fo:margin-top="0.1388in" fo:line-height="100%" fo:margin-right="-0.5861in"/>
      <style:text-properties fo:font-weight="bold" style:font-weight-asian="bold" style:font-weight-complex="bold"/>
    </style:style>
    <style:style style:name="P113" style:parent-style-name="Standard" style:family="paragraph">
      <style:paragraph-properties fo:margin-top="0.1388in" fo:line-height="100%" fo:margin-right="-0.5861in"/>
      <style:text-properties fo:font-weight="bold" style:font-weight-asian="bold" style:font-weight-complex="bold"/>
    </style:style>
    <style:style style:name="P114" style:parent-style-name="Standard" style:family="paragraph">
      <style:paragraph-properties fo:margin-top="0.1388in" fo:line-height="100%" fo:margin-right="-0.5861in"/>
      <style:text-properties fo:font-weight="bold" style:font-weight-asian="bold" style:font-weight-complex="bold"/>
    </style:style>
    <style:style style:name="P115" style:parent-style-name="Standard" style:family="paragraph">
      <style:paragraph-properties fo:margin-top="0.1388in" fo:line-height="100%" fo:margin-right="-0.5861in"/>
      <style:text-properties fo:font-weight="bold" style:font-weight-asian="bold" style:font-weight-complex="bold"/>
    </style:style>
    <style:style style:name="P116" style:parent-style-name="Standard" style:family="paragraph">
      <style:paragraph-properties fo:margin-top="0.1388in" fo:line-height="100%" fo:margin-right="-0.5861in"/>
      <style:text-properties fo:font-weight="bold" style:font-weight-asian="bold" style:font-weight-complex="bold"/>
    </style:style>
    <style:style style:name="P117" style:parent-style-name="Standard" style:family="paragraph">
      <style:paragraph-properties fo:margin-top="0.1388in" fo:line-height="100%" fo:margin-right="-0.5861in"/>
      <style:text-properties fo:font-weight="bold" style:font-weight-asian="bold" style:font-weight-complex="bold"/>
    </style:style>
    <style:style style:name="P118" style:parent-style-name="Standard" style:family="paragraph">
      <style:paragraph-properties fo:margin-top="0.1388in" fo:line-height="100%" fo:margin-right="-0.5861in"/>
      <style:text-properties fo:font-weight="bold" style:font-weight-asian="bold" style:font-weight-complex="bold"/>
    </style:style>
    <style:style style:name="P119" style:parent-style-name="Standard" style:family="paragraph">
      <style:paragraph-properties fo:margin-top="0.1388in" fo:line-height="100%" fo:margin-right="-0.5861in"/>
      <style:text-properties fo:font-weight="bold" style:font-weight-asian="bold" style:font-weight-complex="bold"/>
    </style:style>
    <style:style style:name="P120" style:parent-style-name="Standard" style:family="paragraph">
      <style:paragraph-properties fo:margin-top="0.1388in" fo:line-height="100%" fo:margin-right="-0.5861in"/>
      <style:text-properties fo:font-weight="bold" style:font-weight-asian="bold" style:font-weight-complex="bold"/>
    </style:style>
    <style:style style:name="P121" style:parent-style-name="Standard" style:family="paragraph">
      <style:paragraph-properties fo:margin-top="0.1388in" fo:line-height="100%" fo:margin-right="-0.5861in"/>
      <style:text-properties fo:font-weight="bold" style:font-weight-asian="bold" style:font-weight-complex="bold"/>
    </style:style>
    <style:style style:name="P122" style:parent-style-name="Standard" style:family="paragraph">
      <style:paragraph-properties fo:margin-top="0.1388in" fo:line-height="100%" fo:margin-right="-0.5861in"/>
      <style:text-properties fo:font-weight="bold" style:font-weight-asian="bold" style:font-weight-complex="bold"/>
    </style:style>
    <style:style style:name="P123" style:parent-style-name="Standard" style:family="paragraph">
      <style:paragraph-properties fo:margin-top="0.1388in" fo:line-height="100%" fo:margin-right="-0.5861in"/>
      <style:text-properties fo:font-weight="bold" style:font-weight-asian="bold" style:font-weight-complex="bold"/>
    </style:style>
    <style:style style:name="P124" style:parent-style-name="Standard" style:family="paragraph">
      <style:paragraph-properties fo:margin-top="0.1388in" fo:line-height="100%" fo:margin-right="-0.5861in"/>
      <style:text-properties fo:font-weight="bold" style:font-weight-asian="bold" style:font-weight-complex="bold"/>
    </style:style>
    <style:style style:name="P125" style:parent-style-name="Standard" style:family="paragraph">
      <style:paragraph-properties fo:margin-top="0.1388in" fo:line-height="100%" fo:margin-right="-0.5861in"/>
      <style:text-properties fo:font-weight="bold" style:font-weight-asian="bold" style:font-weight-complex="bold"/>
    </style:style>
    <style:style style:name="P126" style:parent-style-name="Standard" style:family="paragraph">
      <style:paragraph-properties fo:margin-top="0.1388in" fo:line-height="100%" fo:margin-right="-0.5861in"/>
      <style:text-properties fo:font-weight="bold" style:font-weight-asian="bold" style:font-weight-complex="bold"/>
    </style:style>
    <style:style style:name="P127" style:parent-style-name="Title" style:family="paragraph">
      <style:paragraph-properties fo:margin-top="0.1388in" fo:margin-right="-0.5861in"/>
      <style:text-properties fo:font-size="21pt" style:font-size-asian="21pt" style:font-size-complex="21pt"/>
    </style:style>
    <style:style style:name="P128" style:parent-style-name="Standard" style:family="paragraph">
      <style:paragraph-properties fo:margin-top="0.1388in" fo:line-height="100%" fo:margin-right="-0.5861in"/>
      <style:text-properties fo:font-weight="bold" style:font-weight-asian="bold" style:font-weight-complex="bold"/>
    </style:style>
    <style:style style:name="P129" style:parent-style-name="Heading1" style:family="paragraph">
      <style:paragraph-properties fo:margin-top="0.1388in" fo:margin-right="-0.5861in" fo:text-indent="-0.25in"/>
    </style:style>
    <style:style style:name="T130" style:parent-style-name="DefaultParagraphFont" style:family="text">
      <style:text-properties fo:font-weight="bold" style:font-weight-asian="bold" style:font-weight-complex="bold" fo:font-size="12pt" style:font-size-asian="12pt" style:font-size-complex="12pt"/>
    </style:style>
    <style:style style:name="P131" style:parent-style-name="Standard" style:family="paragraph">
      <style:paragraph-properties fo:margin-top="0.1388in" fo:margin-bottom="0.1388in" fo:line-height="100%" fo:margin-right="-0.5861in"/>
    </style:style>
    <style:style style:name="P132" style:parent-style-name="Standard" style:family="paragraph">
      <style:paragraph-properties fo:margin-bottom="0.1388in" fo:line-height="100%" fo:margin-right="-0.5861in"/>
    </style:style>
    <style:style style:name="P133" style:parent-style-name="Standard" style:family="paragraph">
      <style:paragraph-properties fo:margin-top="0.1388in" fo:margin-bottom="0.1388in" fo:line-height="100%" fo:margin-right="-0.5861in"/>
    </style:style>
    <style:style style:name="P134" style:parent-style-name="Standard" style:family="paragraph">
      <style:paragraph-properties fo:margin-top="0.1388in" fo:margin-bottom="0.1388in" fo:line-height="100%" fo:margin-left="-0.0979in" fo:margin-right="-0.5861in">
        <style:tab-stops/>
      </style:paragraph-properties>
    </style:style>
    <style:style style:name="T135" style:parent-style-name="DefaultParagraphFont" style:family="text">
      <style:text-properties fo:font-weight="bold" style:font-weight-asian="bold" style:font-weight-complex="bold" fo:font-size="12pt" style:font-size-asian="12pt" style:font-size-complex="12pt"/>
    </style:style>
    <style:style style:name="P136" style:parent-style-name="Standard" style:family="paragraph">
      <style:paragraph-properties fo:margin-top="0.1388in" fo:line-height="100%" fo:margin-right="-0.5861in"/>
    </style:style>
    <style:style style:name="T137" style:parent-style-name="DefaultParagraphFont" style:family="text">
      <style:text-properties fo:font-weight="bold" style:font-weight-asian="bold" style:font-weight-complex="bold"/>
    </style:style>
    <style:style style:name="P138" style:parent-style-name="Standard" style:family="paragraph">
      <style:paragraph-properties fo:widows="2" fo:orphans="2" fo:margin-top="0.1388in" fo:margin-bottom="0.1388in" fo:margin-right="-0.5861in"/>
    </style:style>
    <style:style style:name="P139" style:parent-style-name="Standard" style:family="paragraph">
      <style:paragraph-properties fo:widows="2" fo:orphans="2" fo:margin-top="0.1388in" fo:margin-bottom="0.1388in" fo:margin-right="-0.5861in"/>
    </style:style>
    <style:style style:name="P140" style:parent-style-name="Standard" style:family="paragraph">
      <style:paragraph-properties fo:widows="2" fo:orphans="2" fo:margin-top="0.1388in" fo:margin-bottom="0.1388in" fo:margin-right="-0.5861in"/>
    </style:style>
    <style:style style:name="P141" style:parent-style-name="Standard" style:family="paragraph">
      <style:paragraph-properties fo:widows="2" fo:orphans="2" fo:margin-top="0.1388in" fo:margin-bottom="0.1388in" fo:margin-right="-0.5861in"/>
    </style:style>
    <style:style style:name="P142" style:parent-style-name="Standard" style:family="paragraph">
      <style:paragraph-properties fo:widows="2" fo:orphans="2" fo:margin-top="0.1388in" fo:margin-bottom="0.1388in" fo:margin-right="-0.5861in"/>
    </style:style>
    <style:style style:name="P143" style:parent-style-name="Standard" style:family="paragraph">
      <style:paragraph-properties fo:widows="2" fo:orphans="2" fo:margin-top="0.1388in" fo:margin-bottom="0.1388in" fo:margin-right="-0.5861in"/>
    </style:style>
    <style:style style:name="P144" style:parent-style-name="Standard" style:family="paragraph">
      <style:paragraph-properties fo:widows="2" fo:orphans="2" fo:margin-top="0.1388in" fo:margin-bottom="0.1388in" fo:margin-right="-0.5861in"/>
    </style:style>
    <style:style style:name="P145" style:parent-style-name="Standard" style:family="paragraph">
      <style:paragraph-properties fo:widows="2" fo:orphans="2" fo:margin-top="0.1388in" fo:margin-bottom="0.1388in" fo:margin-right="-0.5861in"/>
    </style:style>
    <style:style style:name="P146" style:parent-style-name="Standard" style:family="paragraph">
      <style:paragraph-properties fo:widows="2" fo:orphans="2" fo:margin-top="0.1388in" fo:margin-bottom="0.1388in" fo:margin-right="-0.5861in"/>
    </style:style>
    <style:style style:name="P147" style:parent-style-name="Standard" style:family="paragraph">
      <style:paragraph-properties fo:widows="2" fo:orphans="2" fo:margin-top="0.1388in" fo:margin-bottom="0.1388in" fo:margin-right="-0.5861in"/>
    </style:style>
    <style:style style:name="P148" style:parent-style-name="Standard" style:family="paragraph">
      <style:paragraph-properties fo:widows="2" fo:orphans="2" fo:margin-top="0.1388in" fo:margin-bottom="0.1388in" fo:margin-right="-0.5861in"/>
    </style:style>
    <style:style style:name="P149" style:parent-style-name="Standard" style:family="paragraph">
      <style:paragraph-properties fo:widows="2" fo:orphans="2" fo:margin-top="0.1388in" fo:margin-bottom="0.1388in" fo:margin-right="-0.5861in"/>
    </style:style>
    <style:style style:name="P150" style:parent-style-name="Standard" style:family="paragraph">
      <style:paragraph-properties fo:widows="2" fo:orphans="2" fo:margin-top="0.1388in" fo:margin-bottom="0.1388in" fo:margin-right="-0.5861in"/>
    </style:style>
    <style:style style:name="P151" style:parent-style-name="Standard" style:family="paragraph">
      <style:paragraph-properties fo:widows="2" fo:orphans="2" fo:margin-top="0.1388in" fo:margin-bottom="0.1388in" fo:margin-right="-0.5861in"/>
    </style:style>
    <style:style style:name="P152" style:parent-style-name="Standard" style:family="paragraph">
      <style:paragraph-properties fo:widows="2" fo:orphans="2" fo:margin-top="0.1388in" fo:margin-bottom="0.1388in" fo:margin-right="-0.5861in"/>
    </style:style>
    <style:style style:name="P153" style:parent-style-name="Standard" style:family="paragraph">
      <style:paragraph-properties fo:widows="2" fo:orphans="2" fo:margin-top="0.1388in" fo:margin-bottom="0.1388in" fo:margin-right="-0.5861in"/>
    </style:style>
    <style:style style:name="P154" style:parent-style-name="Standard" style:family="paragraph">
      <style:paragraph-properties fo:widows="2" fo:orphans="2" fo:margin-top="0.1388in" fo:margin-bottom="0.1388in" fo:margin-right="-0.5861in"/>
    </style:style>
    <style:style style:name="P155" style:parent-style-name="Standard" style:family="paragraph">
      <style:paragraph-properties fo:margin-top="0.1388in" fo:line-height="100%" fo:margin-right="-0.5861in"/>
    </style:style>
    <style:style style:name="P156" style:parent-style-name="Heading2" style:family="paragraph">
      <style:paragraph-properties fo:keep-with-next="auto" fo:keep-together="auto" fo:margin-bottom="0in" fo:line-height="200%" fo:margin-left="-0.0979in" fo:text-indent="0in">
        <style:tab-stops/>
      </style:paragraph-properties>
    </style:style>
    <style:style style:name="T157" style:parent-style-name="DefaultParagraphFont" style:family="text">
      <style:text-properties fo:font-size="13pt" style:font-size-asian="13pt" style:font-size-complex="13pt"/>
    </style:style>
    <style:style style:name="T158" style:parent-style-name="DefaultParagraphFont" style:family="text">
      <style:text-properties fo:font-size="13pt" style:font-size-asian="13pt" style:font-size-complex="13pt"/>
    </style:style>
    <style:style style:name="P159" style:parent-style-name="Standard" style:family="paragraph">
      <style:paragraph-properties fo:line-height="200%"/>
    </style:style>
    <style:style style:name="P160" style:parent-style-name="Standard" style:family="paragraph">
      <style:paragraph-properties fo:line-height="100%" fo:margin-right="-0.5861in"/>
    </style:style>
    <style:style style:name="P161" style:parent-style-name="Standard" style:family="paragraph">
      <style:paragraph-properties fo:margin-bottom="0.0277in" fo:line-height="100%"/>
    </style:style>
    <style:style style:name="P162" style:parent-style-name="Standard" style:family="paragraph">
      <style:paragraph-properties fo:line-height="100%" fo:margin-right="-0.5861in"/>
    </style:style>
    <style:style style:name="P163" style:parent-style-name="Standard" style:family="paragraph">
      <style:paragraph-properties fo:line-height="100%" fo:margin-right="-0.5861in"/>
    </style:style>
    <style:style style:name="P164" style:parent-style-name="Standard" style:family="paragraph">
      <style:paragraph-properties fo:line-height="100%" fo:margin-right="-0.5861in"/>
    </style:style>
    <style:style style:name="P165" style:parent-style-name="Standard" style:family="paragraph">
      <style:paragraph-properties fo:margin-bottom="0.0277in" fo:line-height="100%"/>
    </style:style>
    <style:style style:name="P166" style:parent-style-name="Standard" style:family="paragraph">
      <style:paragraph-properties fo:margin-bottom="0.0277in" fo:line-height="100%"/>
    </style:style>
    <style:style style:name="P167" style:parent-style-name="Standard" style:family="paragraph">
      <style:paragraph-properties fo:margin-top="0.1388in" fo:line-height="100%" fo:margin-left="0.5in" fo:margin-right="-0.5861in">
        <style:tab-stops/>
      </style:paragraph-properties>
    </style:style>
    <style:style style:name="P168" style:parent-style-name="Heading2" style:family="paragraph">
      <style:paragraph-properties fo:text-indent="-0.25in"/>
    </style:style>
    <style:style style:name="P169" style:parent-style-name="Heading3" style:family="paragraph">
      <style:paragraph-properties fo:keep-with-next="auto" fo:keep-together="auto" fo:margin-bottom="0in" fo:margin-left="-0.0979in">
        <style:tab-stops/>
      </style:paragraph-properties>
    </style:style>
    <style:style style:name="T170" style:parent-style-name="DefaultParagraphFont" style:family="text">
      <style:text-properties fo:font-size="11pt" style:font-size-asian="11pt" style:font-size-complex="11pt"/>
    </style:style>
    <style:style style:name="P171" style:parent-style-name="Standard" style:family="paragraph">
      <style:paragraph-properties fo:margin-bottom="0.1388in" fo:line-height="100%" fo:margin-right="-0.5861in"/>
    </style:style>
    <style:style style:name="P172" style:parent-style-name="Standard" style:family="paragraph">
      <style:paragraph-properties fo:widows="2" fo:orphans="2" fo:margin-right="-0.5861in"/>
    </style:style>
    <style:style style:name="P173" style:parent-style-name="Standard" style:family="paragraph">
      <style:paragraph-properties fo:widows="2" fo:orphans="2" fo:margin-right="-0.5861in"/>
    </style:style>
    <style:style style:name="P174" style:parent-style-name="Standard" style:family="paragraph">
      <style:paragraph-properties fo:widows="2" fo:orphans="2" fo:margin-bottom="0.1388in" fo:margin-right="-0.5861in"/>
    </style:style>
    <style:style style:name="P175" style:parent-style-name="Standard" style:family="paragraph">
      <style:paragraph-properties fo:margin-bottom="0.1388in" fo:line-height="100%" fo:margin-right="-0.5861in"/>
    </style:style>
    <style:style style:name="P176" style:parent-style-name="Standard" style:family="paragraph">
      <style:paragraph-properties fo:margin-bottom="0.1388in" fo:line-height="100%" fo:margin-right="-0.5861in"/>
    </style:style>
    <style:style style:name="P177" style:parent-style-name="Standard" style:family="paragraph">
      <style:paragraph-properties fo:margin-top="0.1388in" fo:margin-bottom="0.1388in" fo:line-height="100%" fo:margin-right="-0.5861in"/>
    </style:style>
    <style:style style:name="P178" style:parent-style-name="Standard" style:family="paragraph">
      <style:paragraph-properties fo:margin-top="0.1388in" fo:margin-bottom="0.1388in" fo:line-height="100%" fo:margin-right="-0.5861in"/>
    </style:style>
    <style:style style:name="P179" style:parent-style-name="Standard" style:family="paragraph">
      <style:paragraph-properties fo:margin-top="0.1388in" fo:margin-bottom="0.1388in" fo:line-height="100%" fo:margin-right="-0.5861in"/>
    </style:style>
    <style:style style:name="P180" style:parent-style-name="Standard" style:family="paragraph">
      <style:paragraph-properties fo:margin-top="0.1388in" fo:margin-bottom="0.1388in" fo:line-height="100%" fo:margin-right="-0.5861in"/>
    </style:style>
    <style:style style:name="P181" style:parent-style-name="Standard" style:family="paragraph">
      <style:paragraph-properties fo:margin-top="0.1388in" fo:margin-bottom="0.1388in" fo:line-height="100%" fo:margin-right="-0.5861in"/>
    </style:style>
    <style:style style:name="P182" style:parent-style-name="Standard" style:family="paragraph">
      <style:paragraph-properties fo:margin-top="0.1388in" fo:margin-bottom="0.1388in" fo:line-height="100%" fo:margin-right="-0.5861in"/>
    </style:style>
    <style:style style:name="P183" style:parent-style-name="Heading3" style:family="paragraph">
      <style:paragraph-properties fo:keep-with-next="auto" fo:keep-together="auto" fo:line-height="200%" fo:margin-left="-0.0979in">
        <style:tab-stops/>
      </style:paragraph-properties>
    </style:style>
    <style:style style:name="T184" style:parent-style-name="DefaultParagraphFont" style:family="text">
      <style:text-properties fo:font-size="12pt" style:font-size-asian="12pt" style:font-size-complex="12pt"/>
    </style:style>
    <style:style style:name="P185" style:parent-style-name="Standard" style:family="paragraph">
      <style:paragraph-properties fo:margin-top="0.1388in" fo:margin-bottom="0.1388in" fo:line-height="100%" fo:margin-right="-0.5861in"/>
    </style:style>
    <style:style style:name="P186" style:parent-style-name="Standard" style:family="paragraph">
      <style:paragraph-properties fo:widows="2" fo:orphans="2" fo:margin-right="-0.5861in"/>
    </style:style>
    <style:style style:name="P187" style:parent-style-name="Standard" style:family="paragraph">
      <style:paragraph-properties fo:widows="2" fo:orphans="2" fo:margin-right="-0.5861in"/>
    </style:style>
    <style:style style:name="P188" style:parent-style-name="Standard" style:family="paragraph">
      <style:paragraph-properties fo:widows="2" fo:orphans="2" fo:margin-right="-0.5861in"/>
    </style:style>
    <style:style style:name="P189" style:parent-style-name="Standard" style:family="paragraph">
      <style:paragraph-properties fo:widows="2" fo:orphans="2" fo:margin-right="-0.5861in"/>
    </style:style>
    <style:style style:name="P190" style:parent-style-name="Standard" style:family="paragraph">
      <style:paragraph-properties fo:widows="2" fo:orphans="2" fo:margin-right="-0.5861in"/>
    </style:style>
    <style:style style:name="P191" style:parent-style-name="Heading3" style:family="paragraph">
      <style:paragraph-properties fo:keep-with-next="auto" fo:keep-together="auto" fo:margin-left="0in">
        <style:tab-stops/>
      </style:paragraph-properties>
    </style:style>
    <style:style style:name="T192" style:parent-style-name="DefaultParagraphFont" style:family="text">
      <style:text-properties fo:font-size="12pt" style:font-size-asian="12pt" style:font-size-complex="12pt"/>
    </style:style>
    <style:style style:name="P193" style:parent-style-name="Standard" style:family="paragraph">
      <style:paragraph-properties fo:margin-top="0.1388in" fo:line-height="100%" fo:margin-right="-0.5861in"/>
    </style:style>
    <style:style style:name="P194" style:parent-style-name="Standard" style:family="paragraph">
      <style:paragraph-properties fo:widows="2" fo:orphans="2" fo:margin-right="-0.5861in"/>
    </style:style>
    <style:style style:name="P195" style:parent-style-name="Standard" style:family="paragraph">
      <style:paragraph-properties fo:widows="2" fo:orphans="2" fo:margin-right="-0.5861in"/>
    </style:style>
    <style:style style:name="P196" style:parent-style-name="Standard" style:family="paragraph">
      <style:paragraph-properties fo:widows="2" fo:orphans="2" fo:margin-right="-0.5861in"/>
    </style:style>
    <style:style style:name="P197" style:parent-style-name="Standard" style:family="paragraph">
      <style:paragraph-properties fo:margin-top="0.1388in" fo:line-height="100%" fo:margin-right="-0.5861in"/>
    </style:style>
    <style:style style:name="P198" style:parent-style-name="Standard" style:family="paragraph">
      <style:paragraph-properties fo:margin-top="0.1388in" fo:line-height="100%" fo:margin-right="-0.5861in"/>
    </style:style>
    <style:style style:name="P199" style:parent-style-name="Standard" style:family="paragraph">
      <style:paragraph-properties fo:margin-top="0.1388in" fo:line-height="100%" fo:margin-left="0.7868in" fo:margin-right="-0.5861in">
        <style:tab-stops/>
      </style:paragraph-properties>
    </style:style>
    <style:style style:name="P200" style:parent-style-name="Heading2" style:family="paragraph">
      <style:paragraph-properties fo:keep-with-next="auto" fo:keep-together="auto" fo:margin-left="0.393in" fo:text-indent="-0.4916in">
        <style:tab-stops/>
      </style:paragraph-properties>
    </style:style>
    <style:style style:name="T201" style:parent-style-name="DefaultParagraphFont" style:family="text">
      <style:text-properties fo:font-size="12pt" style:font-size-asian="12pt" style:font-size-complex="12pt"/>
    </style:style>
    <style:style style:name="P202" style:parent-style-name="Standard" style:family="paragraph">
      <style:paragraph-properties fo:margin-top="0.1388in" fo:line-height="100%" fo:margin-right="-0.5861in" fo:text-indent="-0.25in"/>
    </style:style>
    <style:style style:name="P203" style:parent-style-name="Heading3" style:family="paragraph">
      <style:paragraph-properties fo:keep-with-next="auto" fo:keep-together="auto" fo:line-height="200%" fo:margin-left="-0.0979in">
        <style:tab-stops/>
      </style:paragraph-properties>
    </style:style>
    <style:style style:name="T204" style:parent-style-name="DefaultParagraphFont" style:family="text">
      <style:text-properties fo:font-size="12pt" style:font-size-asian="12pt" style:font-size-complex="12pt"/>
    </style:style>
    <style:style style:name="P205" style:parent-style-name="Standard" style:family="paragraph">
      <style:paragraph-properties fo:margin-top="0.1388in" fo:margin-bottom="0.1388in" fo:line-height="100%" fo:margin-right="-0.5861in" fo:text-indent="-0.25in"/>
    </style:style>
    <style:style style:name="P206" style:parent-style-name="Standard" style:family="paragraph">
      <style:paragraph-properties fo:margin-top="0.1388in" fo:margin-bottom="0.1388in" fo:line-height="100%" fo:margin-right="-0.5861in" fo:text-indent="-0.25in"/>
    </style:style>
    <style:style style:name="P207" style:parent-style-name="Standard" style:family="paragraph">
      <style:paragraph-properties fo:margin-top="0.1388in" fo:margin-bottom="0.1388in" fo:line-height="100%" fo:margin-right="-0.5861in" fo:text-indent="-0.25in"/>
    </style:style>
    <style:style style:name="P208" style:parent-style-name="Standard" style:family="paragraph">
      <style:paragraph-properties fo:margin-top="0.0833in" fo:margin-bottom="0.1666in" fo:line-height="100%" fo:margin-right="0.4027in" fo:text-indent="-0.25in"/>
    </style:style>
    <style:style style:name="P209" style:parent-style-name="Heading3" style:family="paragraph">
      <style:paragraph-properties fo:keep-with-next="auto" fo:keep-together="auto" fo:line-height="200%" fo:margin-left="-0.0979in">
        <style:tab-stops/>
      </style:paragraph-properties>
    </style:style>
    <style:style style:name="T210" style:parent-style-name="DefaultParagraphFont" style:family="text">
      <style:text-properties fo:font-size="12pt" style:font-size-asian="12pt" style:font-size-complex="12pt"/>
    </style:style>
    <style:style style:name="P211" style:parent-style-name="Standard" style:family="paragraph">
      <style:paragraph-properties fo:margin-top="0.1388in" fo:line-height="100%" fo:margin-right="-0.5861in" fo:text-indent="-0.25in"/>
    </style:style>
    <style:style style:name="P212" style:parent-style-name="Heading2" style:family="paragraph">
      <style:paragraph-properties fo:keep-with-next="auto" fo:keep-together="auto" fo:margin-bottom="0in" fo:line-height="200%" fo:margin-left="-0.0979in" fo:text-indent="0in">
        <style:tab-stops/>
      </style:paragraph-properties>
    </style:style>
    <style:style style:name="T213" style:parent-style-name="DefaultParagraphFont" style:family="text">
      <style:text-properties fo:font-size="12pt" style:font-size-asian="12pt" style:font-size-complex="12pt"/>
    </style:style>
    <style:style style:name="T214" style:parent-style-name="DefaultParagraphFont" style:family="text">
      <style:text-properties fo:font-size="12pt" style:font-size-asian="12pt" style:font-size-complex="12pt"/>
    </style:style>
    <style:style style:name="P215" style:parent-style-name="Standard" style:family="paragraph">
      <style:paragraph-properties fo:margin-top="0.1388in" fo:line-height="100%" fo:margin-right="-0.5861in" fo:text-indent="-0.25in"/>
    </style:style>
    <style:style style:name="P216" style:parent-style-name="Standard" style:family="paragraph">
      <style:paragraph-properties fo:margin-top="0.1388in" fo:line-height="100%" fo:margin-right="-0.5861in" fo:text-indent="-0.25in"/>
    </style:style>
    <style:style style:name="P217" style:parent-style-name="Standard" style:family="paragraph">
      <style:paragraph-properties fo:margin-top="0.1388in" fo:line-height="100%" fo:margin-right="-0.5861in" fo:text-indent="-0.25in"/>
    </style:style>
    <style:style style:name="P218" style:parent-style-name="Standard" style:family="paragraph">
      <style:paragraph-properties fo:margin-top="0.1388in" fo:margin-bottom="0.0416in" fo:line-height="100%" fo:text-indent="-0.25in"/>
    </style:style>
    <style:style style:name="P219" style:parent-style-name="Heading3" style:family="paragraph">
      <style:paragraph-properties fo:keep-with-next="auto" fo:keep-together="auto"/>
    </style:style>
    <style:style style:name="T220" style:parent-style-name="DefaultParagraphFont" style:family="text">
      <style:text-properties fo:font-size="12pt" style:font-size-asian="12pt" style:font-size-complex="12pt"/>
    </style:style>
    <style:style style:name="P221" style:parent-style-name="Standard" style:family="paragraph">
      <style:paragraph-properties fo:margin-top="0.1388in" fo:margin-bottom="0.1388in" fo:line-height="100%" fo:margin-right="-0.5861in" fo:text-indent="-0.25in"/>
    </style:style>
    <style:style style:name="P222" style:parent-style-name="Standard" style:family="paragraph">
      <style:paragraph-properties fo:widows="2" fo:orphans="2" fo:margin-right="-0.5861in"/>
    </style:style>
    <style:style style:name="P223" style:parent-style-name="Standard" style:family="paragraph">
      <style:paragraph-properties fo:widows="2" fo:orphans="2" fo:margin-right="-0.5861in"/>
    </style:style>
    <style:style style:name="P224" style:parent-style-name="Standard" style:family="paragraph">
      <style:paragraph-properties fo:widows="2" fo:orphans="2" fo:margin-right="-0.5861in"/>
    </style:style>
    <style:style style:name="P225" style:parent-style-name="Standard" style:family="paragraph">
      <style:paragraph-properties fo:widows="2" fo:orphans="2" fo:margin-right="-0.5861in"/>
    </style:style>
    <style:style style:name="P226" style:parent-style-name="Standard" style:family="paragraph">
      <style:paragraph-properties fo:widows="2" fo:orphans="2" fo:margin-right="-0.5861in"/>
    </style:style>
    <style:style style:name="P227" style:parent-style-name="Standard" style:family="paragraph">
      <style:paragraph-properties fo:widows="2" fo:orphans="2" fo:margin-right="-0.5861in"/>
    </style:style>
    <style:style style:name="P228" style:parent-style-name="Standard" style:family="paragraph">
      <style:paragraph-properties fo:widows="2" fo:orphans="2" fo:margin-right="-0.5861in"/>
    </style:style>
    <style:style style:name="P229" style:parent-style-name="Standard" style:family="paragraph">
      <style:paragraph-properties fo:widows="2" fo:orphans="2" fo:margin-right="-0.5861in"/>
    </style:style>
    <style:style style:name="P230" style:parent-style-name="Heading3" style:family="paragraph">
      <style:paragraph-properties fo:keep-with-next="auto" fo:keep-together="auto" fo:margin-bottom="0.1388in"/>
    </style:style>
    <style:style style:name="T231" style:parent-style-name="DefaultParagraphFont" style:family="text">
      <style:text-properties fo:font-size="12pt" style:font-size-asian="12pt" style:font-size-complex="12pt"/>
    </style:style>
    <style:style style:name="P232" style:parent-style-name="Standard" style:family="paragraph">
      <style:paragraph-properties fo:margin-bottom="0.1388in" fo:line-height="100%" fo:margin-right="-0.5861in" fo:text-indent="-0.25in"/>
    </style:style>
    <style:style style:name="P233" style:parent-style-name="Standard" style:family="paragraph">
      <style:paragraph-properties fo:margin-bottom="0.1388in" fo:line-height="100%" fo:margin-right="-0.5861in" fo:text-indent="-0.25in"/>
    </style:style>
    <style:style style:name="P234" style:parent-style-name="Heading3" style:family="paragraph">
      <style:paragraph-properties fo:keep-with-next="auto" fo:keep-together="auto"/>
    </style:style>
    <style:style style:name="T235" style:parent-style-name="DefaultParagraphFont" style:family="text">
      <style:text-properties fo:font-size="12pt" style:font-size-asian="12pt" style:font-size-complex="12pt"/>
    </style:style>
    <style:style style:name="P236" style:parent-style-name="Standard" style:family="paragraph">
      <style:paragraph-properties fo:margin-top="0.1388in" fo:margin-bottom="0.1388in" fo:line-height="100%" fo:margin-right="-0.5861in" fo:text-indent="-0.25in"/>
    </style:style>
    <style:style style:name="P237" style:parent-style-name="Standard" style:family="paragraph">
      <style:paragraph-properties fo:widows="2" fo:orphans="2" fo:margin-right="-0.5861in"/>
    </style:style>
    <style:style style:name="P238" style:parent-style-name="Standard" style:family="paragraph">
      <style:paragraph-properties fo:widows="2" fo:orphans="2" fo:margin-right="-0.5861in"/>
    </style:style>
    <style:style style:name="P239" style:parent-style-name="Standard" style:family="paragraph">
      <style:paragraph-properties fo:widows="2" fo:orphans="2" fo:margin-right="-0.5861in"/>
    </style:style>
    <style:style style:name="P240" style:parent-style-name="Standard" style:family="paragraph">
      <style:paragraph-properties fo:widows="2" fo:orphans="2" fo:margin-right="-0.5861in"/>
    </style:style>
    <style:style style:name="P241" style:parent-style-name="Standard" style:family="paragraph">
      <style:paragraph-properties fo:widows="2" fo:orphans="2" fo:margin-right="-0.5861in"/>
    </style:style>
    <style:style style:name="P242" style:parent-style-name="Standard" style:family="paragraph">
      <style:paragraph-properties fo:widows="2" fo:orphans="2" fo:margin-right="-0.5861in"/>
    </style:style>
    <style:style style:name="P243" style:parent-style-name="Heading2" style:family="paragraph">
      <style:paragraph-properties fo:keep-with-next="auto" fo:keep-together="auto" fo:margin-bottom="0in" fo:text-indent="0in"/>
    </style:style>
    <style:style style:name="T244" style:parent-style-name="DefaultParagraphFont" style:family="text">
      <style:text-properties fo:font-size="12pt" style:font-size-asian="12pt" style:font-size-complex="12pt"/>
    </style:style>
    <style:style style:name="P245" style:parent-style-name="Standard" style:family="paragraph">
      <style:paragraph-properties fo:margin-top="0.1388in" fo:line-height="100%" fo:margin-right="-0.5861in" fo:text-indent="-0.25in"/>
    </style:style>
    <style:style style:name="P246" style:parent-style-name="Standard" style:family="paragraph">
      <style:paragraph-properties fo:margin-top="0.1388in" fo:line-height="100%" fo:margin-right="-0.5861in"/>
    </style:style>
    <style:style style:name="T247" style:parent-style-name="DefaultParagraphFont" style:family="text">
      <style:text-properties fo:font-weight="bold" style:font-weight-asian="bold" style:font-weight-complex="bold" fo:font-size="12pt" style:font-size-asian="12pt" style:font-size-complex="12pt"/>
    </style:style>
    <style:style style:name="P248" style:parent-style-name="Standard" style:family="paragraph">
      <style:paragraph-properties fo:margin-top="0.1388in" fo:margin-bottom="0.1388in" fo:line-height="100%" fo:margin-right="-0.5861in" fo:text-indent="-0.25in"/>
    </style:style>
    <style:style style:name="P249" style:parent-style-name="Standard" style:family="paragraph">
      <style:paragraph-properties fo:margin-top="0.1388in" fo:margin-bottom="0.1388in" fo:line-height="100%" fo:margin-left="0.7868in" fo:margin-right="-0.5861in">
        <style:tab-stops/>
      </style:paragraph-properties>
    </style:style>
    <style:style style:name="P250" style:parent-style-name="Standard" style:family="paragraph">
      <style:paragraph-properties fo:margin-bottom="0.1388in" fo:line-height="100%" fo:margin-right="-0.5861in" fo:text-indent="-0.25in"/>
    </style:style>
    <style:style style:name="P251" style:parent-style-name="Standard" style:family="paragraph">
      <style:paragraph-properties fo:margin-bottom="0.1388in" fo:line-height="100%" fo:margin-right="-0.5861in" fo:text-indent="-0.25in"/>
    </style:style>
    <style:style style:name="P252" style:parent-style-name="Standard" style:family="paragraph">
      <style:paragraph-properties fo:widows="2" fo:orphans="2" fo:margin-right="-0.5861in"/>
    </style:style>
    <style:style style:name="P253" style:parent-style-name="Standard" style:family="paragraph">
      <style:paragraph-properties fo:widows="2" fo:orphans="2" fo:margin-right="-0.5861in"/>
    </style:style>
    <style:style style:name="P254" style:parent-style-name="Standard" style:family="paragraph">
      <style:paragraph-properties fo:widows="2" fo:orphans="2" fo:margin-right="-0.5861in"/>
    </style:style>
    <style:style style:name="P255" style:parent-style-name="Standard" style:family="paragraph">
      <style:paragraph-properties fo:widows="2" fo:orphans="2" fo:margin-right="-0.5861in"/>
    </style:style>
    <style:style style:name="P256" style:parent-style-name="Standard" style:family="paragraph">
      <style:paragraph-properties fo:margin-top="0.1388in" fo:margin-bottom="0.1388in" fo:line-height="100%" fo:margin-right="-0.5861in" fo:text-indent="-0.25in"/>
    </style:style>
    <style:style style:name="P257" style:parent-style-name="Standard" style:family="paragraph">
      <style:paragraph-properties fo:widows="2" fo:orphans="2" fo:margin-top="0.1388in" fo:margin-right="-0.5861in"/>
    </style:style>
    <style:style style:name="T258" style:parent-style-name="DefaultParagraphFont" style:family="text">
      <style:text-properties fo:font-weight="bold" style:font-weight-asian="bold" style:font-weight-complex="bold" fo:font-size="12pt" style:font-size-asian="12pt" style:font-size-complex="12pt"/>
    </style:style>
    <style:style style:name="P259" style:parent-style-name="Standard" style:family="paragraph">
      <style:paragraph-properties fo:margin-top="0.1388in" fo:margin-bottom="0.1388in" fo:line-height="100%" fo:margin-right="-0.5861in" fo:text-indent="-0.25in"/>
    </style:style>
    <style:style style:name="P260" style:parent-style-name="Heading1" style:family="paragraph">
      <style:paragraph-properties fo:keep-with-next="auto" fo:keep-together="auto" fo:margin-top="0.1388in" fo:margin-bottom="0in" fo:margin-right="-0.5861in"/>
    </style:style>
    <style:style style:name="T261" style:parent-style-name="DefaultParagraphFont" style:family="text">
      <style:text-properties fo:font-weight="bold" style:font-weight-asian="bold" style:font-weight-complex="bold" fo:font-size="12pt" style:font-size-asian="12pt" style:font-size-complex="12pt"/>
    </style:style>
    <style:style style:name="T262" style:parent-style-name="DefaultParagraphFont" style:family="text">
      <style:text-properties fo:font-weight="bold" style:font-weight-asian="bold" style:font-weight-complex="bold" fo:font-size="12pt" style:font-size-asian="12pt" style:font-size-complex="12pt"/>
    </style:style>
    <style:style style:name="P263" style:parent-style-name="Standard" style:family="paragraph">
      <style:paragraph-properties fo:margin-top="0.1388in" fo:line-height="100%" fo:margin-right="-0.5861in"/>
    </style:style>
    <style:style style:name="P264" style:parent-style-name="Standard" style:family="paragraph">
      <style:paragraph-properties fo:widows="2" fo:orphans="2" fo:margin-top="0.0416in" fo:margin-bottom="0.1388in"/>
    </style:style>
    <style:style style:name="P265" style:parent-style-name="Standard" style:family="paragraph">
      <style:paragraph-properties fo:widows="2" fo:orphans="2" fo:margin-top="0.0416in" fo:margin-bottom="0.1388in"/>
    </style:style>
    <style:style style:name="P266" style:parent-style-name="Standard" style:family="paragraph">
      <style:paragraph-properties fo:widows="2" fo:orphans="2" fo:margin-top="0.0416in" fo:margin-bottom="0.1388in"/>
    </style:style>
    <style:style style:name="P267" style:parent-style-name="Standard" style:family="paragraph"/>
    <style:style style:name="P268" style:parent-style-name="Standard" style:family="paragraph">
      <style:paragraph-properties fo:margin-left="0.9916in">
        <style:tab-stops/>
      </style:paragraph-properties>
    </style:style>
    <style:style style:name="T269" style:parent-style-name="DefaultParagraphFont" style:family="text">
      <style:text-properties fo:font-size="11pt" style:font-size-asian="11pt" style:font-size-complex="11pt"/>
    </style:style>
    <style:style style:name="P270" style:parent-style-name="Standard" style:family="paragraph"/>
    <style:style style:name="P271" style:parent-style-name="Standard" style:family="paragraph">
      <style:paragraph-properties fo:margin-left="0.9916in">
        <style:tab-stops/>
      </style:paragraph-properties>
    </style:style>
    <style:style style:name="P272" style:parent-style-name="Standard" style:family="paragraph"/>
    <style:style style:name="P273" style:parent-style-name="Standard" style:family="paragraph"/>
    <style:style style:name="P274" style:parent-style-name="Standard" style:family="paragraph"/>
    <style:style style:name="P275" style:parent-style-name="Standard" style:family="paragraph"/>
    <style:style style:name="P276" style:parent-style-name="Standard" style:family="paragraph">
      <style:paragraph-properties fo:margin-left="1in">
        <style:tab-stops/>
      </style:paragraph-properties>
    </style:style>
    <style:style style:name="P277" style:parent-style-name="Standard" style:family="paragraph"/>
    <style:style style:name="P278" style:parent-style-name="Standard" style:family="paragraph">
      <style:paragraph-properties fo:margin-left="0.9916in">
        <style:tab-stops/>
      </style:paragraph-properties>
    </style:style>
    <style:style style:name="P279" style:parent-style-name="Standard" style:family="paragraph"/>
    <style:style style:name="P280" style:parent-style-name="Standard" style:family="paragraph">
      <style:paragraph-properties fo:margin-left="0.9916in">
        <style:tab-stops/>
      </style:paragraph-properties>
    </style:style>
    <style:style style:name="P281" style:parent-style-name="Standard" style:family="paragraph"/>
    <style:style style:name="P282" style:parent-style-name="Standard" style:family="paragraph">
      <style:paragraph-properties fo:margin-left="0.9916in">
        <style:tab-stops/>
      </style:paragraph-properties>
    </style:style>
    <style:style style:name="P283" style:parent-style-name="Heading1" style:family="paragraph">
      <style:paragraph-properties fo:margin-right="-0.5861in"/>
    </style:style>
    <style:style style:name="T284" style:parent-style-name="DefaultParagraphFont" style:family="text">
      <style:text-properties fo:font-weight="bold" style:font-weight-asian="bold" style:font-weight-complex="bold" fo:font-size="12pt" style:font-size-asian="12pt" style:font-size-complex="12pt"/>
    </style:style>
    <style:style style:name="P285" style:parent-style-name="Heading2" style:family="paragraph">
      <style:paragraph-properties fo:keep-with-next="auto" fo:keep-together="auto" fo:margin-bottom="0in" fo:margin-left="0.2868in">
        <style:tab-stops/>
      </style:paragraph-properties>
    </style:style>
    <style:style style:name="T286" style:parent-style-name="DefaultParagraphFont" style:family="text">
      <style:text-properties fo:font-size="12pt" style:font-size-asian="12pt" style:font-size-complex="12pt"/>
    </style:style>
    <style:style style:name="P287" style:parent-style-name="Standard" style:family="paragraph">
      <style:paragraph-properties fo:widows="2" fo:orphans="2" fo:margin-top="0.0416in" fo:margin-bottom="0.1388in"/>
    </style:style>
    <style:style style:name="P288" style:parent-style-name="Standard" style:family="paragraph">
      <style:paragraph-properties fo:margin-top="0.0416in" fo:margin-bottom="0.1388in" fo:line-height="100%"/>
    </style:style>
    <style:style style:name="T289" style:parent-style-name="DefaultParagraphFont" style:family="text">
      <style:text-properties fo:font-weight="bold" style:font-weight-asian="bold" style:font-weight-complex="bold" fo:font-size="12pt" style:font-size-asian="12pt" style:font-size-complex="12pt"/>
    </style:style>
    <style:style style:name="P290" style:parent-style-name="Standard" style:family="paragraph">
      <style:paragraph-properties fo:margin-top="0.0416in" fo:margin-bottom="0.1388in" fo:line-height="100%"/>
    </style:style>
    <style:style style:name="P291" style:parent-style-name="Standard" style:family="paragraph">
      <style:paragraph-properties fo:widows="2" fo:orphans="2" fo:margin-top="0.0416in" fo:margin-bottom="0.1388in"/>
    </style:style>
    <style:style style:name="P292" style:parent-style-name="Standard" style:family="paragraph">
      <style:paragraph-properties fo:margin-top="0.0416in" fo:margin-bottom="0.1388in" fo:line-height="100%"/>
    </style:style>
    <style:style style:name="P293" style:parent-style-name="Standard" style:family="paragraph">
      <style:paragraph-properties fo:margin-top="0.0416in" fo:margin-bottom="0.1388in" fo:line-height="100%"/>
    </style:style>
    <style:style style:name="P294" style:parent-style-name="Standard" style:family="paragraph">
      <style:paragraph-properties fo:margin-top="0.0416in" fo:margin-bottom="0.1388in" fo:line-height="100%"/>
    </style:style>
    <style:style style:name="P295" style:parent-style-name="Standard" style:family="paragraph">
      <style:paragraph-properties fo:margin-top="0.0416in" fo:margin-bottom="0.1388in" fo:line-height="100%"/>
    </style:style>
    <style:style style:name="P296" style:parent-style-name="Heading2" style:family="paragraph">
      <style:paragraph-properties fo:keep-with-next="auto" fo:keep-together="auto" fo:margin-left="0in" fo:text-indent="0in">
        <style:tab-stops/>
      </style:paragraph-properties>
    </style:style>
    <style:style style:name="T297" style:parent-style-name="DefaultParagraphFont" style:family="text">
      <style:text-properties fo:font-size="12pt" style:font-size-asian="12pt" style:font-size-complex="12pt"/>
    </style:style>
    <style:style style:name="P298" style:parent-style-name="Standard" style:family="paragraph">
      <style:paragraph-properties fo:margin-top="0.0416in" fo:line-height="100%"/>
    </style:style>
    <style:style style:name="P299" style:parent-style-name="Standard" style:family="paragraph">
      <style:paragraph-properties fo:line-height="100%"/>
    </style:style>
    <style:style style:name="P300" style:parent-style-name="Standard" style:family="paragraph">
      <style:paragraph-properties fo:line-height="100%"/>
    </style:style>
    <style:style style:name="P301" style:parent-style-name="Standard" style:family="paragraph">
      <style:paragraph-properties fo:line-height="100%"/>
    </style:style>
    <style:style style:name="P302" style:parent-style-name="Standard" style:family="paragraph">
      <style:paragraph-properties fo:line-height="100%"/>
    </style:style>
    <style:style style:name="P303" style:parent-style-name="Standard" style:family="paragraph">
      <style:paragraph-properties fo:margin-bottom="0.0416in" fo:line-height="100%"/>
    </style:style>
    <style:style style:name="P304" style:parent-style-name="Standard" style:family="paragraph">
      <style:paragraph-properties fo:margin-bottom="0.1388in" fo:line-height="100%" fo:margin-left="-0.0979in" fo:margin-right="-0.5861in">
        <style:tab-stops/>
      </style:paragraph-properties>
      <style:text-properties fo:font-size="12pt" style:font-size-asian="12pt" style:font-size-complex="12pt"/>
    </style:style>
    <style:style style:name="P305" style:parent-style-name="Standard" style:family="paragraph">
      <style:paragraph-properties fo:margin-bottom="0.1388in" fo:line-height="100%" fo:margin-right="-0.5861in"/>
    </style:style>
    <style:style style:name="T306" style:parent-style-name="DefaultParagraphFont" style:family="text">
      <style:text-properties fo:font-weight="bold" style:font-weight-asian="bold" style:font-weight-complex="bold" fo:font-size="12pt" style:font-size-asian="12pt" style:font-size-complex="12pt"/>
    </style:style>
    <style:style style:name="T307" style:parent-style-name="DefaultParagraphFont" style:family="text">
      <style:text-properties fo:font-weight="bold" style:font-weight-asian="bold" style:font-weight-complex="bold" fo:font-size="12pt" style:font-size-asian="12pt" style:font-size-complex="12pt"/>
    </style:style>
    <style:style style:name="P308" style:parent-style-name="Standard" style:family="paragraph">
      <style:paragraph-properties fo:margin-top="0.0416in" fo:margin-bottom="0.1388in" fo:line-height="100%"/>
    </style:style>
    <style:style style:name="P309" style:parent-style-name="Standard" style:family="paragraph">
      <style:paragraph-properties fo:margin-bottom="0.1388in" fo:line-height="100%"/>
    </style:style>
    <style:style style:name="P310" style:parent-style-name="Standard" style:family="paragraph">
      <style:paragraph-properties fo:margin-bottom="0.1388in" fo:line-height="100%"/>
    </style:style>
    <style:style style:name="P311" style:parent-style-name="Standard" style:family="paragraph">
      <style:paragraph-properties fo:margin-top="0.0416in" fo:margin-bottom="0.1388in" fo:line-height="100%"/>
    </style:style>
    <style:style style:name="P312" style:parent-style-name="Standard" style:family="paragraph">
      <style:paragraph-properties fo:margin-top="0.0416in" fo:margin-bottom="0.0416in" fo:line-height="100%"/>
    </style:style>
    <style:style style:name="P313" style:parent-style-name="Heading2" style:family="paragraph">
      <style:paragraph-properties fo:keep-with-next="auto" fo:keep-together="auto" fo:margin-bottom="0in" fo:margin-left="0in" fo:text-indent="0in">
        <style:tab-stops/>
      </style:paragraph-properties>
    </style:style>
    <style:style style:name="T314" style:parent-style-name="DefaultParagraphFont" style:family="text">
      <style:text-properties fo:font-size="12pt" style:font-size-asian="12pt" style:font-size-complex="12pt"/>
    </style:style>
    <style:style style:name="T315" style:parent-style-name="DefaultParagraphFont" style:family="text">
      <style:text-properties fo:font-size="12pt" style:font-size-asian="12pt" style:font-size-complex="12pt"/>
    </style:style>
    <style:style style:name="P316" style:parent-style-name="Standard" style:family="paragraph">
      <style:paragraph-properties fo:margin-right="-0.5861in"/>
    </style:style>
    <style:style style:name="P317" style:parent-style-name="Standard" style:family="paragraph">
      <style:paragraph-properties fo:line-height="100%" fo:margin-right="-0.5861in"/>
    </style:style>
    <style:style style:name="P318" style:parent-style-name="Standard" style:family="paragraph">
      <style:paragraph-properties fo:line-height="100%" fo:margin-left="0.7868in" fo:margin-right="-0.5861in">
        <style:tab-stops/>
      </style:paragraph-properties>
    </style:style>
    <style:style style:name="P319" style:parent-style-name="Standard" style:family="paragraph">
      <style:paragraph-properties fo:widows="2" fo:orphans="2" fo:margin-right="-0.5861in"/>
    </style:style>
    <style:style style:name="P320" style:parent-style-name="Standard" style:family="paragraph">
      <style:paragraph-properties fo:widows="2" fo:orphans="2" fo:margin-right="-0.5861in"/>
    </style:style>
    <style:style style:name="P321" style:parent-style-name="Standard" style:family="paragraph">
      <style:paragraph-properties fo:widows="2" fo:orphans="2" fo:margin-right="-0.5861in"/>
    </style:style>
    <style:style style:name="P322" style:parent-style-name="Standard" style:family="paragraph">
      <style:paragraph-properties fo:widows="2" fo:orphans="2" fo:margin-right="-0.5861in"/>
    </style:style>
    <style:style style:name="P323" style:parent-style-name="Standard" style:family="paragraph">
      <style:paragraph-properties fo:widows="2" fo:orphans="2" fo:margin-right="-0.5861in"/>
    </style:style>
    <style:style style:name="P324" style:parent-style-name="Standard" style:family="paragraph">
      <style:paragraph-properties fo:widows="2" fo:orphans="2" fo:margin-right="-0.5861in"/>
    </style:style>
    <style:style style:name="P325" style:parent-style-name="Standard" style:family="paragraph">
      <style:paragraph-properties fo:margin-top="0.1388in" fo:line-height="100%" fo:margin-right="-0.5861in"/>
    </style:style>
    <style:style style:name="T326" style:parent-style-name="DefaultParagraphFont" style:family="text">
      <style:text-properties fo:font-weight="bold" style:font-weight-asian="bold" style:font-weight-complex="bold" fo:font-size="12pt" style:font-size-asian="12pt" style:font-size-complex="12pt"/>
    </style:style>
    <style:style style:name="P327" style:parent-style-name="Heading2" style:family="paragraph">
      <style:paragraph-properties fo:keep-with-next="auto" fo:keep-together="auto" fo:margin-bottom="0in" fo:margin-left="0in" fo:text-indent="0in">
        <style:tab-stops/>
      </style:paragraph-properties>
    </style:style>
    <style:style style:name="T328" style:parent-style-name="DefaultParagraphFont" style:family="text">
      <style:text-properties fo:font-size="12pt" style:font-size-asian="12pt" style:font-size-complex="12pt"/>
    </style:style>
    <style:style style:name="P329" style:parent-style-name="Standard" style:family="paragraph">
      <style:paragraph-properties fo:margin-top="0.1388in" fo:margin-bottom="0.1388in" fo:line-height="100%" fo:margin-right="-0.5861in"/>
    </style:style>
    <style:style style:name="P330" style:parent-style-name="Standard" style:family="paragraph">
      <style:paragraph-properties fo:margin-bottom="0.1388in" fo:line-height="100%" fo:margin-right="-0.5861in"/>
    </style:style>
    <style:style style:name="P331" style:parent-style-name="Standard" style:family="paragraph">
      <style:paragraph-properties fo:margin-top="0.1388in" fo:margin-bottom="0.1388in" fo:line-height="100%" fo:margin-right="-0.5861in"/>
    </style:style>
    <style:style style:name="P332" style:parent-style-name="Heading2" style:family="paragraph">
      <style:paragraph-properties fo:keep-with-next="auto" fo:keep-together="auto" fo:margin-left="0.2868in">
        <style:tab-stops/>
      </style:paragraph-properties>
    </style:style>
    <style:style style:name="T333" style:parent-style-name="DefaultParagraphFont" style:family="text">
      <style:text-properties fo:font-size="12pt" style:font-size-asian="12pt" style:font-size-complex="12pt"/>
    </style:style>
    <style:style style:name="P334" style:parent-style-name="Standard" style:family="paragraph">
      <style:paragraph-properties fo:margin-bottom="0.1388in" fo:line-height="100%" fo:margin-right="-0.5861in"/>
    </style:style>
    <style:style style:name="T335" style:parent-style-name="DefaultParagraphFont" style:family="text">
      <style:text-properties style:text-underline-type="single" style:text-underline-style="solid" style:text-underline-width="auto" style:text-underline-mode="continuous"/>
    </style:style>
    <style:style style:name="P336" style:parent-style-name="Standard" style:family="paragraph">
      <style:paragraph-properties fo:margin-bottom="0.1388in" fo:line-height="100%" fo:margin-right="-0.5861in"/>
    </style:style>
    <style:style style:name="T337" style:parent-style-name="DefaultParagraphFont" style:family="text">
      <style:text-properties style:text-underline-type="single" style:text-underline-style="solid" style:text-underline-width="auto" style:text-underline-mode="continuous"/>
    </style:style>
    <style:style style:name="P338" style:parent-style-name="Heading3" style:family="paragraph">
      <style:paragraph-properties fo:keep-with-next="auto" fo:keep-together="auto" fo:margin-bottom="0.1388in" fo:margin-left="0.2868in" fo:text-indent="-0.25in">
        <style:tab-stops/>
      </style:paragraph-properties>
    </style:style>
    <style:style style:name="T339" style:parent-style-name="DefaultParagraphFont" style:family="text">
      <style:text-properties fo:font-size="12pt" style:font-size-asian="12pt" style:font-size-complex="12pt"/>
    </style:style>
    <style:style style:name="T340" style:parent-style-name="DefaultParagraphFont" style:family="text">
      <style:text-properties fo:font-size="12pt" style:font-size-asian="12pt" style:font-size-complex="12pt"/>
    </style:style>
    <style:style style:name="P341" style:parent-style-name="Standard" style:family="paragraph">
      <style:paragraph-properties fo:margin-bottom="0.1388in" fo:line-height="100%" fo:margin-right="-0.5861in"/>
    </style:style>
    <style:style style:name="P342" style:parent-style-name="Standard" style:family="paragraph">
      <style:paragraph-properties fo:margin-bottom="0.1388in" fo:line-height="100%" fo:margin-right="-0.5861in"/>
    </style:style>
    <style:style style:name="P343" style:parent-style-name="Standard" style:family="paragraph">
      <style:paragraph-properties fo:margin-bottom="0.1388in" fo:line-height="100%" fo:margin-right="-0.5861in"/>
    </style:style>
    <style:style style:name="P344" style:parent-style-name="Standard" style:family="paragraph">
      <style:paragraph-properties fo:margin-bottom="0.1388in" fo:line-height="100%" fo:margin-right="-0.5861in"/>
    </style:style>
    <style:style style:name="P345" style:parent-style-name="Standard" style:family="paragraph">
      <style:paragraph-properties fo:margin-bottom="0.1388in" fo:line-height="100%" fo:margin-right="-0.5861in"/>
    </style:style>
    <style:style style:name="T346" style:parent-style-name="DefaultParagraphFont" style:family="text">
      <style:text-properties fo:font-weight="bold" style:font-weight-asian="bold" style:font-weight-complex="bold" fo:font-size="12pt" style:font-size-asian="12pt" style:font-size-complex="12pt"/>
    </style:style>
    <style:style style:name="P347" style:parent-style-name="Standard" style:family="paragraph">
      <style:paragraph-properties fo:margin-bottom="0.1388in" fo:line-height="100%" fo:margin-right="-0.5861in"/>
    </style:style>
    <style:style style:name="P348" style:parent-style-name="Standard" style:family="paragraph">
      <style:paragraph-properties fo:margin-top="0.1388in" fo:margin-bottom="0.1388in" fo:line-height="100%" fo:margin-right="-0.5861in"/>
    </style:style>
    <style:style style:name="P349" style:parent-style-name="Heading1" style:family="paragraph">
      <style:paragraph-properties fo:margin-top="0.1388in" fo:margin-bottom="0.1388in" fo:margin-right="-0.5861in"/>
    </style:style>
    <style:style style:name="T350" style:parent-style-name="DefaultParagraphFont" style:family="text">
      <style:text-properties fo:font-weight="bold" style:font-weight-asian="bold" style:font-weight-complex="bold" fo:font-size="12pt" style:font-size-asian="12pt" style:font-size-complex="12pt"/>
    </style:style>
    <style:style style:name="P351" style:parent-style-name="Heading2" style:family="paragraph">
      <style:paragraph-properties fo:margin-left="0.2868in">
        <style:tab-stops/>
      </style:paragraph-properties>
    </style:style>
    <style:style style:name="T352" style:parent-style-name="DefaultParagraphFont" style:family="text">
      <style:text-properties fo:font-size="12pt" style:font-size-asian="12pt" style:font-size-complex="12pt"/>
    </style:style>
    <style:style style:name="P353" style:parent-style-name="Standard" style:family="paragraph">
      <style:paragraph-properties fo:margin-top="0.1388in" fo:margin-bottom="0.1388in" fo:line-height="100%" fo:margin-right="-0.5861in"/>
    </style:style>
    <style:style style:name="P354" style:parent-style-name="Standard" style:family="paragraph">
      <style:paragraph-properties fo:margin-top="0.1388in" fo:margin-bottom="0.1388in" fo:line-height="100%" fo:margin-right="-0.5861in"/>
    </style:style>
    <style:style style:name="P355" style:parent-style-name="Standard" style:family="paragraph">
      <style:paragraph-properties fo:margin-top="0.1388in" fo:margin-bottom="0.1388in" fo:line-height="100%" fo:margin-right="-0.5861in"/>
    </style:style>
    <style:style style:name="P356" style:parent-style-name="Standard" style:family="paragraph">
      <style:paragraph-properties fo:margin-top="0.1388in" fo:margin-bottom="0.1388in" fo:line-height="100%" fo:margin-right="-0.5861in"/>
    </style:style>
    <style:style style:name="P357" style:parent-style-name="Standard" style:family="paragraph">
      <style:paragraph-properties fo:margin-top="0.1388in" fo:margin-bottom="0.1388in" fo:line-height="100%" fo:margin-right="-0.5861in"/>
    </style:style>
    <style:style style:name="P358" style:parent-style-name="Heading2" style:family="paragraph">
      <style:paragraph-properties fo:margin-left="0.2868in">
        <style:tab-stops/>
      </style:paragraph-properties>
    </style:style>
    <style:style style:name="T359" style:parent-style-name="DefaultParagraphFont" style:family="text">
      <style:text-properties fo:font-size="12pt" style:font-size-asian="12pt" style:font-size-complex="12pt"/>
    </style:style>
    <style:style style:name="P360" style:parent-style-name="Standard" style:family="paragraph">
      <style:paragraph-properties fo:margin-top="0.0416in" fo:margin-bottom="0.0416in" fo:line-height="100%"/>
    </style:style>
    <style:style style:name="P361" style:parent-style-name="Standard" style:family="paragraph">
      <style:paragraph-properties fo:margin-top="0.0416in" fo:margin-bottom="0.0416in" fo:line-height="100%"/>
    </style:style>
    <style:style style:name="P362" style:parent-style-name="Standard" style:family="paragraph">
      <style:paragraph-properties fo:margin-right="-0.5861in"/>
    </style:style>
    <style:style style:name="P363" style:parent-style-name="Standard" style:family="paragraph">
      <style:paragraph-properties fo:margin-right="-0.5861in"/>
    </style:style>
    <style:style style:name="P364" style:parent-style-name="Standard" style:family="paragraph">
      <style:paragraph-properties fo:margin-right="-0.5861in"/>
    </style:style>
    <style:style style:name="P365" style:parent-style-name="Standard" style:family="paragraph">
      <style:paragraph-properties fo:margin-right="-0.5861in"/>
    </style:style>
    <style:style style:name="P366" style:parent-style-name="Standard" style:family="paragraph">
      <style:paragraph-properties fo:margin-right="-0.5861in"/>
    </style:style>
    <style:style style:name="P367" style:parent-style-name="Standard" style:family="paragraph">
      <style:paragraph-properties fo:margin-right="-0.5861in"/>
    </style:style>
    <style:style style:name="P368" style:parent-style-name="Standard" style:family="paragraph">
      <style:paragraph-properties fo:margin-right="-0.5861in"/>
    </style:style>
    <style:style style:name="P369" style:parent-style-name="Standard" style:family="paragraph">
      <style:paragraph-properties fo:margin-top="0.0277in" fo:margin-bottom="0.0277in" fo:line-height="100%"/>
    </style:style>
    <style:style style:name="P370" style:parent-style-name="Standard" style:family="paragraph">
      <style:paragraph-properties fo:margin-top="0.0416in" fo:margin-bottom="0.0416in" fo:line-height="100%"/>
    </style:style>
    <style:style style:name="P371" style:parent-style-name="Heading2" style:family="paragraph">
      <style:paragraph-properties fo:margin-left="0.2868in">
        <style:tab-stops/>
      </style:paragraph-properties>
    </style:style>
    <style:style style:name="T372" style:parent-style-name="DefaultParagraphFont" style:family="text">
      <style:text-properties fo:font-size="12pt" style:font-size-asian="12pt" style:font-size-complex="12pt"/>
    </style:style>
    <style:style style:name="P373" style:parent-style-name="Standard" style:family="paragraph">
      <style:paragraph-properties fo:margin-top="0.0416in" fo:margin-bottom="0.1388in" fo:line-height="100%"/>
    </style:style>
    <style:style style:name="P374" style:parent-style-name="Standard" style:family="paragraph">
      <style:paragraph-properties fo:margin-top="0.0416in" fo:margin-bottom="0.1388in" fo:line-height="100%"/>
    </style:style>
    <style:style style:name="P375" style:parent-style-name="Heading2" style:family="paragraph">
      <style:paragraph-properties fo:margin-left="0.2868in">
        <style:tab-stops/>
      </style:paragraph-properties>
    </style:style>
    <style:style style:name="T376" style:parent-style-name="DefaultParagraphFont" style:family="text">
      <style:text-properties fo:font-size="12pt" style:font-size-asian="12pt" style:font-size-complex="12pt"/>
    </style:style>
    <style:style style:name="P377" style:parent-style-name="Standard" style:family="paragraph">
      <style:paragraph-properties fo:margin-top="0.0416in" fo:margin-bottom="0.1388in" fo:line-height="100%"/>
    </style:style>
    <style:style style:name="P378" style:parent-style-name="Standard" style:family="paragraph">
      <style:paragraph-properties fo:margin-top="0.0416in" fo:margin-bottom="0.1388in" fo:line-height="100%"/>
    </style:style>
    <style:style style:name="T379" style:parent-style-name="DefaultParagraphFont" style:family="text">
      <style:text-properties fo:font-size="10pt" style:font-size-asian="10pt" style:font-size-complex="10pt"/>
    </style:style>
    <style:style style:name="P380" style:parent-style-name="Heading2" style:family="paragraph">
      <style:paragraph-properties fo:margin-top="0.0416in" fo:margin-left="0in" fo:text-indent="0in">
        <style:tab-stops/>
      </style:paragraph-properties>
    </style:style>
    <style:style style:name="T381" style:parent-style-name="DefaultParagraphFont" style:family="text">
      <style:text-properties fo:font-size="12pt" style:font-size-asian="12pt" style:font-size-complex="12pt"/>
    </style:style>
    <style:style style:name="P382" style:parent-style-name="Standard" style:family="paragraph">
      <style:paragraph-properties fo:margin-top="0.0416in" fo:margin-bottom="0.1388in" fo:line-height="100%"/>
    </style:style>
    <style:style style:name="P383" style:parent-style-name="Standard" style:family="paragraph">
      <style:paragraph-properties fo:margin-top="0.0416in" fo:margin-bottom="0.1388in" fo:line-height="100%"/>
    </style:style>
    <style:style style:name="P384" style:parent-style-name="Heading2" style:family="paragraph"/>
    <style:style style:name="P385" style:parent-style-name="Standard" style:family="paragraph">
      <style:paragraph-properties fo:margin-bottom="0.1388in" fo:line-height="100%" fo:margin-right="-0.5861in"/>
    </style:style>
    <style:style style:name="P386" style:parent-style-name="Standard" style:family="paragraph">
      <style:paragraph-properties fo:margin-bottom="0.1388in" fo:line-height="100%" fo:margin-right="-0.5861in"/>
    </style:style>
    <style:style style:name="P387" style:parent-style-name="Standard" style:family="paragraph">
      <style:paragraph-properties fo:margin-bottom="0.1388in" fo:line-height="100%" fo:margin-right="-0.5861in"/>
    </style:style>
    <style:style style:name="P388" style:parent-style-name="Standard" style:family="paragraph">
      <style:paragraph-properties fo:margin-bottom="0.1388in" fo:line-height="100%" fo:margin-right="-0.5861in"/>
    </style:style>
    <style:style style:name="P389" style:parent-style-name="Standard" style:family="paragraph">
      <style:paragraph-properties fo:margin-bottom="0.1388in" fo:line-height="100%" fo:margin-right="-0.5861in"/>
    </style:style>
    <style:style style:name="P390" style:parent-style-name="Standard" style:family="paragraph">
      <style:paragraph-properties fo:widows="2" fo:orphans="2" fo:margin-right="-0.5861in"/>
    </style:style>
    <style:style style:name="P391" style:parent-style-name="Standard" style:family="paragraph">
      <style:paragraph-properties fo:widows="2" fo:orphans="2" fo:margin-right="-0.5861in"/>
    </style:style>
    <style:style style:name="P392" style:parent-style-name="Standard" style:family="paragraph">
      <style:paragraph-properties fo:widows="2" fo:orphans="2" fo:margin-right="-0.5861in"/>
    </style:style>
    <style:style style:name="P393" style:parent-style-name="Standard" style:family="paragraph">
      <style:paragraph-properties fo:widows="2" fo:orphans="2" fo:margin-right="-0.5861in"/>
    </style:style>
    <style:style style:name="P394" style:parent-style-name="Standard" style:family="paragraph">
      <style:paragraph-properties fo:widows="2" fo:orphans="2" fo:margin-right="-0.5861in"/>
    </style:style>
    <style:style style:name="P395" style:parent-style-name="Standard" style:family="paragraph">
      <style:paragraph-properties fo:widows="2" fo:orphans="2" fo:margin-left="1.1805in" fo:margin-right="-0.5861in">
        <style:tab-stops/>
      </style:paragraph-properties>
    </style:style>
    <style:style style:name="P396" style:parent-style-name="Standard" style:family="paragraph">
      <style:paragraph-properties fo:margin-bottom="0.1388in" fo:line-height="100%" fo:margin-right="-0.5861in"/>
    </style:style>
    <style:style style:name="P397" style:parent-style-name="Heading1" style:family="paragraph">
      <style:paragraph-properties fo:keep-with-next="auto" fo:keep-together="auto" fo:margin-top="0.1388in" fo:margin-bottom="0.1388in" fo:margin-right="-0.5861in"/>
    </style:style>
    <style:style style:name="T398" style:parent-style-name="DefaultParagraphFont" style:family="text">
      <style:text-properties fo:font-weight="bold" style:font-weight-asian="bold" style:font-weight-complex="bold" fo:font-size="12pt" style:font-size-asian="12pt" style:font-size-complex="12pt"/>
    </style:style>
    <style:style style:name="P399" style:parent-style-name="Standard" style:family="paragraph">
      <style:paragraph-properties fo:margin-bottom="0.1388in" fo:line-height="100%" fo:margin-right="-0.5861in"/>
    </style:style>
    <style:style style:name="P400" style:parent-style-name="Standard" style:family="paragraph">
      <style:paragraph-properties fo:margin-bottom="0.1388in" fo:line-height="100%" fo:margin-right="-0.5861in"/>
    </style:style>
    <style:style style:name="P401" style:parent-style-name="Standard" style:family="paragraph">
      <style:paragraph-properties fo:margin-bottom="0.1388in" fo:line-height="100%"/>
    </style:style>
    <style:style style:name="P402" style:parent-style-name="Heading1" style:family="paragraph">
      <style:paragraph-properties fo:keep-with-next="auto" fo:keep-together="auto" fo:margin-top="0.1388in" fo:margin-bottom="0in" fo:margin-right="-0.5861in"/>
    </style:style>
    <style:style style:name="T403" style:parent-style-name="DefaultParagraphFont" style:family="text">
      <style:text-properties fo:font-weight="bold" style:font-weight-asian="bold" style:font-weight-complex="bold" fo:font-size="19pt" style:font-size-asian="19pt" style:font-size-complex="19pt"/>
    </style:style>
    <style:style style:name="P404" style:parent-style-name="Heading3" style:family="paragraph">
      <style:paragraph-properties fo:margin-left="-0.1965in">
        <style:tab-stops/>
      </style:paragraph-properties>
    </style:style>
    <style:style style:name="T405" style:parent-style-name="DefaultParagraphFont" style:family="text">
      <style:text-properties fo:font-size="12pt" style:font-size-asian="12pt" style:font-size-complex="12pt"/>
    </style:style>
    <style:style style:name="P406" style:parent-style-name="Standard" style:family="paragraph">
      <style:paragraph-properties fo:text-align="justify" fo:margin-top="0.1388in" fo:line-height="100%"/>
    </style:style>
    <style:style style:name="P407" style:parent-style-name="Standard" style:family="paragraph">
      <style:paragraph-properties fo:text-align="justify" fo:margin-top="0.1388in" fo:line-height="100%"/>
    </style:style>
    <style:style style:name="P408" style:parent-style-name="Standard" style:family="paragraph">
      <style:paragraph-properties fo:margin-top="0.1388in" fo:margin-bottom="0.1388in" fo:line-height="100%" fo:margin-right="-0.5861in"/>
    </style:style>
    <style:style style:name="P409" style:parent-style-name="Standard" style:family="paragraph">
      <style:paragraph-properties fo:widows="2" fo:orphans="2" fo:margin-right="-0.5861in"/>
    </style:style>
    <style:style style:name="P410" style:parent-style-name="Standard" style:family="paragraph">
      <style:paragraph-properties fo:widows="2" fo:orphans="2" fo:margin-right="-0.5861in"/>
    </style:style>
    <style:style style:name="P411" style:parent-style-name="Standard" style:family="paragraph">
      <style:paragraph-properties fo:widows="2" fo:orphans="2" fo:margin-right="-0.5861in"/>
    </style:style>
    <style:style style:name="P412" style:parent-style-name="Standard" style:family="paragraph">
      <style:paragraph-properties fo:widows="2" fo:orphans="2" fo:margin-right="-0.5861in"/>
    </style:style>
    <style:style style:name="P413" style:parent-style-name="Standard" style:family="paragraph">
      <style:paragraph-properties fo:widows="2" fo:orphans="2" fo:margin-right="-0.5861in"/>
    </style:style>
    <style:style style:name="P414" style:parent-style-name="Standard" style:family="paragraph">
      <style:paragraph-properties fo:widows="2" fo:orphans="2" fo:margin-right="-0.5861in"/>
    </style:style>
    <style:style style:name="P415" style:parent-style-name="Standard" style:family="paragraph">
      <style:paragraph-properties fo:widows="2" fo:orphans="2" fo:margin-right="-0.5861in"/>
    </style:style>
    <style:style style:name="P416" style:parent-style-name="Standard" style:family="paragraph">
      <style:paragraph-properties fo:widows="2" fo:orphans="2" fo:margin-right="-0.5861in"/>
    </style:style>
    <style:style style:name="P417" style:parent-style-name="Standard" style:family="paragraph">
      <style:paragraph-properties fo:widows="2" fo:orphans="2" fo:margin-right="-0.5861in"/>
    </style:style>
    <style:style style:name="P418" style:parent-style-name="Standard" style:family="paragraph">
      <style:paragraph-properties fo:widows="2" fo:orphans="2" fo:margin-right="-0.5861in"/>
    </style:style>
    <style:style style:name="P419" style:parent-style-name="Standard" style:family="paragraph">
      <style:paragraph-properties fo:widows="2" fo:orphans="2" fo:margin-bottom="0.1388in" fo:margin-right="-0.5861in"/>
    </style:style>
    <style:style style:name="P420" style:parent-style-name="Standard" style:family="paragraph">
      <style:paragraph-properties fo:margin-bottom="0.1388in" fo:line-height="100%" fo:margin-right="-0.5861in"/>
    </style:style>
    <style:style style:name="P421" style:parent-style-name="Standard" style:family="paragraph">
      <style:paragraph-properties fo:widows="2" fo:orphans="2" fo:margin-right="-0.5861in"/>
    </style:style>
    <style:style style:name="P422" style:parent-style-name="Standard" style:family="paragraph">
      <style:paragraph-properties fo:widows="2" fo:orphans="2" fo:margin-right="-0.5861in"/>
    </style:style>
    <style:style style:name="P423" style:parent-style-name="Standard" style:family="paragraph">
      <style:paragraph-properties fo:widows="2" fo:orphans="2" fo:margin-right="-0.5861in"/>
    </style:style>
    <style:style style:name="P424" style:parent-style-name="Standard" style:family="paragraph">
      <style:paragraph-properties fo:widows="2" fo:orphans="2" fo:margin-right="-0.5861in"/>
    </style:style>
    <style:style style:name="P425" style:parent-style-name="Standard" style:family="paragraph">
      <style:paragraph-properties fo:widows="2" fo:orphans="2" fo:margin-right="-0.5861in"/>
    </style:style>
    <style:style style:name="P426" style:parent-style-name="Standard" style:family="paragraph"/>
    <style:style style:name="P427" style:parent-style-name="Standard" style:family="paragraph"/>
    <style:style style:name="P428" style:parent-style-name="Standard" style:family="paragraph">
      <style:paragraph-properties fo:margin-left="1.1805in">
        <style:tab-stops/>
      </style:paragraph-properties>
    </style:style>
    <style:style style:name="P429" style:parent-style-name="Standard" style:family="paragraph">
      <style:paragraph-properties fo:margin-bottom="0.1388in" fo:line-height="100%" fo:margin-right="-0.5861in"/>
    </style:style>
    <style:style style:name="P430" style:parent-style-name="Standard" style:family="paragraph">
      <style:paragraph-properties fo:widows="2" fo:orphans="2" fo:margin-right="-0.5861in"/>
    </style:style>
    <style:style style:name="P431" style:parent-style-name="Standard" style:family="paragraph">
      <style:paragraph-properties fo:widows="2" fo:orphans="2" fo:margin-right="-0.5861in"/>
    </style:style>
    <style:style style:name="P432" style:parent-style-name="Standard" style:family="paragraph">
      <style:paragraph-properties fo:widows="2" fo:orphans="2" fo:margin-right="-0.5861in"/>
    </style:style>
    <style:style style:name="P433" style:parent-style-name="Standard" style:family="paragraph">
      <style:paragraph-properties fo:widows="2" fo:orphans="2" fo:margin-right="-0.5861in"/>
    </style:style>
    <style:style style:name="P434" style:parent-style-name="Standard" style:family="paragraph">
      <style:paragraph-properties fo:widows="2" fo:orphans="2" fo:margin-right="-0.5861in"/>
    </style:style>
    <style:style style:name="P435" style:parent-style-name="Standard" style:family="paragraph">
      <style:paragraph-properties fo:margin-top="0.1388in" fo:line-height="100%" fo:margin-right="-0.5861in"/>
    </style:style>
    <style:style style:name="P436" style:parent-style-name="Standard" style:family="paragraph">
      <style:paragraph-properties fo:margin-top="0.1388in" fo:margin-bottom="0.1388in" fo:line-height="100%" fo:margin-right="-0.5861in"/>
    </style:style>
    <style:style style:name="P437" style:parent-style-name="Heading3" style:family="paragraph">
      <style:paragraph-properties fo:margin-left="-0.1965in">
        <style:tab-stops/>
      </style:paragraph-properties>
    </style:style>
    <style:style style:name="T438" style:parent-style-name="DefaultParagraphFont" style:family="text">
      <style:text-properties fo:font-size="12pt" style:font-size-asian="12pt" style:font-size-complex="12pt"/>
    </style:style>
    <style:style style:name="T439" style:parent-style-name="DefaultParagraphFont" style:family="text">
      <style:text-properties fo:font-size="12pt" style:font-size-asian="12pt" style:font-size-complex="12pt"/>
    </style:style>
    <style:style style:name="P440" style:parent-style-name="Standard" style:family="paragraph">
      <style:paragraph-properties fo:margin-top="0.1666in" fo:margin-bottom="0.1388in" fo:line-height="100%"/>
    </style:style>
    <style:style style:name="P441" style:parent-style-name="Standard" style:family="paragraph">
      <style:paragraph-properties fo:margin-bottom="0.1388in" fo:line-height="100%"/>
    </style:style>
    <style:style style:name="P442" style:parent-style-name="Standard" style:family="paragraph">
      <style:paragraph-properties fo:margin-bottom="0.1388in" fo:line-height="100%"/>
    </style:style>
    <style:style style:name="P443" style:parent-style-name="Standard" style:family="paragraph">
      <style:paragraph-properties fo:margin-bottom="0.1388in" fo:line-height="100%"/>
    </style:style>
    <style:style style:name="P444" style:parent-style-name="Standard" style:family="paragraph">
      <style:paragraph-properties fo:margin-bottom="0.1388in" fo:line-height="100%"/>
    </style:style>
    <style:style style:name="P445" style:parent-style-name="Standard" style:family="paragraph">
      <style:paragraph-properties fo:margin-bottom="0.1388in" fo:line-height="100%"/>
    </style:style>
    <style:style style:name="P446" style:parent-style-name="Standard" style:family="paragraph">
      <style:paragraph-properties fo:margin-bottom="0.1388in" fo:line-height="100%"/>
    </style:style>
    <style:style style:name="P447" style:parent-style-name="Standard" style:family="paragraph">
      <style:paragraph-properties fo:text-align="justify" fo:margin-top="0.1388in" fo:line-height="100%"/>
    </style:style>
    <style:style style:name="P448" style:parent-style-name="Heading3" style:family="paragraph">
      <style:paragraph-properties fo:margin-bottom="0.1388in" fo:margin-left="-0.0979in">
        <style:tab-stops/>
      </style:paragraph-properties>
    </style:style>
    <style:style style:name="T449" style:parent-style-name="DefaultParagraphFont" style:family="text">
      <style:text-properties fo:font-size="12pt" style:font-size-asian="12pt" style:font-size-complex="12pt"/>
    </style:style>
    <style:style style:name="P450" style:parent-style-name="Standard" style:family="paragraph">
      <style:paragraph-properties fo:margin-top="0.1666in" fo:margin-bottom="0.1666in" fo:line-height="100%"/>
    </style:style>
    <style:style style:name="P451" style:parent-style-name="Standard" style:family="paragraph">
      <style:paragraph-properties fo:margin-top="0.1666in" fo:margin-bottom="0.1666in" fo:line-height="100%"/>
    </style:style>
    <style:style style:name="P452" style:parent-style-name="Standard" style:family="paragraph">
      <style:paragraph-properties fo:margin-top="0.1666in" fo:margin-bottom="0.1666in" fo:line-height="100%"/>
    </style:style>
    <style:style style:name="P453" style:parent-style-name="Standard" style:family="paragraph">
      <style:paragraph-properties fo:margin-top="0.1666in" fo:margin-bottom="0.1666in" fo:line-height="100%"/>
    </style:style>
    <style:style style:name="P454" style:parent-style-name="Heading3" style:family="paragraph">
      <style:paragraph-properties fo:margin-top="0.1666in" fo:margin-bottom="0.1666in" fo:margin-left="-0.2951in">
        <style:tab-stops/>
      </style:paragraph-properties>
    </style:style>
    <style:style style:name="T455" style:parent-style-name="DefaultParagraphFont" style:family="text">
      <style:text-properties fo:font-size="12pt" style:font-size-asian="12pt" style:font-size-complex="12pt"/>
    </style:style>
    <style:style style:name="P456" style:parent-style-name="Standard" style:family="paragraph">
      <style:paragraph-properties fo:margin-top="0.1666in" fo:margin-bottom="0.1388in" fo:line-height="100%"/>
    </style:style>
    <style:style style:name="P457" style:parent-style-name="Standard" style:family="paragraph">
      <style:paragraph-properties fo:margin-top="0.1666in" fo:margin-bottom="0.1388in" fo:line-height="100%"/>
    </style:style>
    <style:style style:name="P458" style:parent-style-name="Heading3" style:family="paragraph">
      <style:paragraph-properties fo:margin-top="0.1666in" fo:margin-bottom="0.1666in" fo:margin-left="-0.2951in">
        <style:tab-stops/>
      </style:paragraph-properties>
    </style:style>
    <style:style style:name="T459" style:parent-style-name="DefaultParagraphFont" style:family="text">
      <style:text-properties fo:font-size="12pt" style:font-size-asian="12pt" style:font-size-complex="12pt"/>
    </style:style>
    <style:style style:name="P460" style:parent-style-name="Standard" style:family="paragraph">
      <style:paragraph-properties fo:margin-top="0.1666in" fo:margin-bottom="0.1388in" fo:line-height="100%"/>
    </style:style>
    <style:style style:name="P461" style:parent-style-name="Standard" style:family="paragraph">
      <style:paragraph-properties fo:margin-bottom="0.1388in" fo:line-height="100%" fo:margin-left="0.2951in">
        <style:tab-stops/>
      </style:paragraph-properties>
    </style:style>
    <style:style style:name="P462" style:parent-style-name="Heading3" style:family="paragraph">
      <style:paragraph-properties fo:keep-with-next="auto" fo:keep-together="auto" fo:margin-bottom="0.1388in" fo:margin-left="-0.2951in">
        <style:tab-stops/>
      </style:paragraph-properties>
    </style:style>
    <style:style style:name="T463" style:parent-style-name="DefaultParagraphFont" style:family="text">
      <style:text-properties fo:font-size="12pt" style:font-size-asian="12pt" style:font-size-complex="12pt"/>
    </style:style>
    <style:style style:name="P464" style:parent-style-name="Standard" style:family="paragraph">
      <style:paragraph-properties fo:margin-bottom="0.1388in" fo:line-height="100%" fo:margin-right="-0.5861in"/>
    </style:style>
    <style:style style:name="P465" style:parent-style-name="Standard" style:family="paragraph">
      <style:paragraph-properties fo:widows="2" fo:orphans="2" fo:margin-right="-0.5861in"/>
    </style:style>
    <style:style style:name="P466" style:parent-style-name="Standard" style:family="paragraph">
      <style:paragraph-properties fo:widows="2" fo:orphans="2" fo:margin-right="-0.5861in"/>
    </style:style>
    <style:style style:name="P467" style:parent-style-name="Standard" style:family="paragraph">
      <style:paragraph-properties fo:widows="2" fo:orphans="2" fo:margin-right="-0.5861in"/>
    </style:style>
    <style:style style:name="P468" style:parent-style-name="Standard" style:family="paragraph">
      <style:paragraph-properties fo:widows="2" fo:orphans="2" fo:margin-right="-0.5861in"/>
    </style:style>
    <style:style style:name="P469" style:parent-style-name="Standard" style:family="paragraph">
      <style:paragraph-properties fo:widows="2" fo:orphans="2" fo:margin-right="-0.5861in"/>
    </style:style>
    <style:style style:name="P470" style:parent-style-name="Standard" style:family="paragraph">
      <style:paragraph-properties fo:widows="2" fo:orphans="2" fo:margin-right="-0.5861in"/>
    </style:style>
    <style:style style:name="P471" style:parent-style-name="Standard" style:family="paragraph">
      <style:paragraph-properties fo:widows="2" fo:orphans="2" fo:margin-right="-0.5861in"/>
    </style:style>
    <style:style style:name="P472" style:parent-style-name="Standard" style:family="paragraph">
      <style:paragraph-properties fo:widows="2" fo:orphans="2" fo:margin-right="-0.5861in"/>
    </style:style>
    <style:style style:name="P473" style:parent-style-name="Standard" style:family="paragraph">
      <style:paragraph-properties fo:widows="2" fo:orphans="2" fo:margin-right="-0.5861in"/>
    </style:style>
    <style:style style:name="P474" style:parent-style-name="Standard" style:family="paragraph">
      <style:paragraph-properties fo:widows="2" fo:orphans="2" fo:margin-right="-0.5861in"/>
    </style:style>
    <style:style style:name="P475" style:parent-style-name="Standard" style:family="paragraph">
      <style:paragraph-properties fo:widows="2" fo:orphans="2" fo:margin-right="-0.5861in"/>
    </style:style>
    <style:style style:name="P476" style:parent-style-name="Standard" style:family="paragraph">
      <style:paragraph-properties fo:widows="2" fo:orphans="2" fo:margin-right="-0.5861in"/>
    </style:style>
    <style:style style:name="P477" style:parent-style-name="Standard" style:family="paragraph">
      <style:paragraph-properties fo:widows="2" fo:orphans="2" fo:margin-right="-0.5861in"/>
    </style:style>
    <style:style style:name="P478" style:parent-style-name="Standard" style:family="paragraph">
      <style:paragraph-properties fo:widows="2" fo:orphans="2" fo:margin-right="-0.5861in"/>
    </style:style>
    <style:style style:name="P479" style:parent-style-name="Standard" style:family="paragraph">
      <style:paragraph-properties fo:margin-top="0.1388in" fo:line-height="100%" fo:margin-right="-0.5861in"/>
    </style:style>
    <style:style style:name="TableColumn481" style:family="table-column">
      <style:table-column-properties style:column-width="2.3958in" style:use-optimal-column-width="false"/>
    </style:style>
    <style:style style:name="TableColumn482" style:family="table-column">
      <style:table-column-properties style:column-width="4.5208in" style:use-optimal-column-width="false"/>
    </style:style>
    <style:style style:name="Table480" style:family="table">
      <style:table-properties style:width="6.9166in" fo:margin-left="-0.0833in" table:align="left"/>
    </style:style>
    <style:style style:name="TableRow483" style:family="table-row">
      <style:table-row-properties style:use-optimal-row-height="false"/>
    </style:style>
    <style:style style:name="TableCell484" style:family="table-cell">
      <style:table-cell-properties fo:border="0.0069in solid #000000" fo:background-color="#EFEFEF" style:writing-mode="lr-tb" fo:padding-top="0.0416in" fo:padding-left="0.0833in" fo:padding-bottom="0.0416in" fo:padding-right="0.0833in"/>
    </style:style>
    <style:style style:name="P485" style:parent-style-name="Standard" style:family="paragraph">
      <style:paragraph-properties fo:line-height="100%"/>
    </style:style>
    <style:style style:name="T486" style:parent-style-name="DefaultParagraphFont" style:family="text">
      <style:text-properties fo:font-weight="bold" style:font-weight-asian="bold" style:font-weight-complex="bold"/>
    </style:style>
    <style:style style:name="TableCell487" style:family="table-cell">
      <style:table-cell-properties fo:border-top="0.0069in solid #000000" fo:border-left="none" fo:border-bottom="0.0069in solid #000000" fo:border-right="0.0069in solid #000000" fo:background-color="#EFEFEF" style:writing-mode="lr-tb" fo:padding-top="0.0416in" fo:padding-left="0.0833in" fo:padding-bottom="0.0416in" fo:padding-right="0.0833in"/>
    </style:style>
    <style:style style:name="P488" style:parent-style-name="Standard" style:family="paragraph">
      <style:paragraph-properties fo:line-height="100%"/>
    </style:style>
    <style:style style:name="T489" style:parent-style-name="DefaultParagraphFont" style:family="text">
      <style:text-properties fo:font-weight="bold" style:font-weight-asian="bold" style:font-weight-complex="bold"/>
    </style:style>
    <style:style style:name="TableRow490" style:family="table-row">
      <style:table-row-properties style:use-optimal-row-height="false"/>
    </style:style>
    <style:style style:name="TableCell491"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492" style:parent-style-name="Standard" style:family="paragraph">
      <style:paragraph-properties fo:line-height="100%"/>
    </style:style>
    <style:style style:name="TableCell493"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494" style:parent-style-name="Standard" style:family="paragraph">
      <style:paragraph-properties fo:line-height="100%"/>
    </style:style>
    <style:style style:name="TableRow495" style:family="table-row">
      <style:table-row-properties style:use-optimal-row-height="false"/>
    </style:style>
    <style:style style:name="TableCell496"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497" style:parent-style-name="Standard" style:family="paragraph">
      <style:paragraph-properties fo:line-height="100%"/>
    </style:style>
    <style:style style:name="TableCell498"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499" style:parent-style-name="Standard" style:family="paragraph">
      <style:paragraph-properties fo:line-height="100%"/>
    </style:style>
    <style:style style:name="TableRow500" style:family="table-row">
      <style:table-row-properties style:use-optimal-row-height="false"/>
    </style:style>
    <style:style style:name="TableCell501"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502" style:parent-style-name="Standard" style:family="paragraph">
      <style:paragraph-properties fo:line-height="100%"/>
    </style:style>
    <style:style style:name="TableCell503"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504" style:parent-style-name="Standard" style:family="paragraph">
      <style:paragraph-properties fo:line-height="100%"/>
    </style:style>
    <style:style style:name="TableRow505" style:family="table-row">
      <style:table-row-properties style:use-optimal-row-height="false"/>
    </style:style>
    <style:style style:name="TableCell506"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507" style:parent-style-name="Standard" style:family="paragraph">
      <style:paragraph-properties fo:line-height="100%"/>
    </style:style>
    <style:style style:name="TableCell508"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509" style:parent-style-name="Standard" style:family="paragraph">
      <style:paragraph-properties fo:line-height="100%"/>
    </style:style>
    <style:style style:name="TableRow510" style:family="table-row">
      <style:table-row-properties style:use-optimal-row-height="false"/>
    </style:style>
    <style:style style:name="TableCell511"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512" style:parent-style-name="Standard" style:family="paragraph">
      <style:paragraph-properties fo:line-height="100%"/>
    </style:style>
    <style:style style:name="TableCell513"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514" style:parent-style-name="Standard" style:family="paragraph">
      <style:paragraph-properties fo:line-height="100%"/>
    </style:style>
    <style:style style:name="TableRow515" style:family="table-row">
      <style:table-row-properties style:use-optimal-row-height="false"/>
    </style:style>
    <style:style style:name="TableCell516"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517" style:parent-style-name="Standard" style:family="paragraph">
      <style:paragraph-properties fo:line-height="100%"/>
    </style:style>
    <style:style style:name="TableCell518"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519" style:parent-style-name="Standard" style:family="paragraph">
      <style:paragraph-properties fo:line-height="100%"/>
    </style:style>
    <style:style style:name="TableRow520" style:family="table-row">
      <style:table-row-properties style:use-optimal-row-height="false"/>
    </style:style>
    <style:style style:name="TableCell521"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522" style:parent-style-name="Standard" style:family="paragraph">
      <style:paragraph-properties fo:line-height="100%"/>
    </style:style>
    <style:style style:name="TableCell523"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524" style:parent-style-name="Standard" style:family="paragraph">
      <style:paragraph-properties fo:line-height="100%"/>
    </style:style>
    <style:style style:name="TableRow525" style:family="table-row">
      <style:table-row-properties style:use-optimal-row-height="false"/>
    </style:style>
    <style:style style:name="TableCell526"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527" style:parent-style-name="Standard" style:family="paragraph">
      <style:paragraph-properties fo:line-height="100%"/>
    </style:style>
    <style:style style:name="TableCell528"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529" style:parent-style-name="Standard" style:family="paragraph">
      <style:paragraph-properties fo:line-height="100%"/>
    </style:style>
    <style:style style:name="TableRow530" style:family="table-row">
      <style:table-row-properties style:use-optimal-row-height="false"/>
    </style:style>
    <style:style style:name="TableCell531"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532" style:parent-style-name="Standard" style:family="paragraph">
      <style:paragraph-properties fo:line-height="100%"/>
    </style:style>
    <style:style style:name="TableCell533"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534" style:parent-style-name="Standard" style:family="paragraph">
      <style:paragraph-properties fo:line-height="100%"/>
    </style:style>
    <style:style style:name="TableRow535" style:family="table-row">
      <style:table-row-properties style:use-optimal-row-height="false"/>
    </style:style>
    <style:style style:name="TableCell536"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537" style:parent-style-name="Standard" style:family="paragraph">
      <style:paragraph-properties fo:line-height="100%"/>
    </style:style>
    <style:style style:name="TableCell538"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539" style:parent-style-name="Standard" style:family="paragraph">
      <style:paragraph-properties fo:line-height="100%"/>
    </style:style>
    <style:style style:name="TableRow540" style:family="table-row">
      <style:table-row-properties style:use-optimal-row-height="false"/>
    </style:style>
    <style:style style:name="TableCell541" style:family="table-cell">
      <style:table-cell-properties fo:border="0.0069in solid #000000" fo:background-color="#FFFFFF" style:writing-mode="lr-tb" fo:padding-top="0.0416in" fo:padding-left="0.0833in" fo:padding-bottom="0.0416in" fo:padding-right="0.0833in"/>
    </style:style>
    <style:style style:name="P542" style:parent-style-name="Standard" style:family="paragraph">
      <style:paragraph-properties fo:line-height="100%"/>
    </style:style>
    <style:style style:name="TableCell543" style:family="table-cell">
      <style:table-cell-properties fo:border-top="0.0069in solid #000000" fo:border-left="none" fo:border-bottom="0.0069in solid #000000" fo:border-right="0.0069in solid #000000" fo:background-color="#FFFFFF" style:writing-mode="lr-tb" fo:padding-top="0.0416in" fo:padding-left="0.0833in" fo:padding-bottom="0.0416in" fo:padding-right="0.0833in"/>
    </style:style>
    <style:style style:name="P544" style:parent-style-name="Standard" style:family="paragraph">
      <style:paragraph-properties fo:line-height="100%"/>
    </style:style>
    <style:style style:name="TableRow545" style:family="table-row">
      <style:table-row-properties style:use-optimal-row-height="false"/>
    </style:style>
    <style:style style:name="TableCell546"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547" style:parent-style-name="Standard" style:family="paragraph">
      <style:paragraph-properties fo:line-height="100%"/>
    </style:style>
    <style:style style:name="TableCell548"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549" style:parent-style-name="Standard" style:family="paragraph">
      <style:paragraph-properties fo:line-height="100%"/>
    </style:style>
    <style:style style:name="TableRow550" style:family="table-row">
      <style:table-row-properties style:use-optimal-row-height="false"/>
    </style:style>
    <style:style style:name="TableCell551"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552" style:parent-style-name="Standard" style:family="paragraph">
      <style:paragraph-properties fo:line-height="100%"/>
    </style:style>
    <style:style style:name="TableCell553"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554" style:parent-style-name="Standard" style:family="paragraph">
      <style:paragraph-properties fo:line-height="100%"/>
    </style:style>
    <style:style style:name="TableRow555" style:family="table-row">
      <style:table-row-properties style:use-optimal-row-height="false"/>
    </style:style>
    <style:style style:name="TableCell556"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557" style:parent-style-name="Standard" style:family="paragraph">
      <style:paragraph-properties fo:line-height="100%"/>
    </style:style>
    <style:style style:name="TableCell558"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559" style:parent-style-name="Standard" style:family="paragraph">
      <style:paragraph-properties fo:line-height="100%"/>
    </style:style>
    <style:style style:name="TableRow560" style:family="table-row">
      <style:table-row-properties style:use-optimal-row-height="false"/>
    </style:style>
    <style:style style:name="TableCell561"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562" style:parent-style-name="Standard" style:family="paragraph">
      <style:paragraph-properties fo:line-height="100%"/>
    </style:style>
    <style:style style:name="TableCell563"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564" style:parent-style-name="Standard" style:family="paragraph">
      <style:paragraph-properties fo:line-height="100%"/>
    </style:style>
    <style:style style:name="P565" style:parent-style-name="Standard" style:family="paragraph">
      <style:paragraph-properties fo:margin-top="0.1388in" fo:line-height="100%" fo:margin-right="-0.5861in"/>
    </style:style>
    <style:style style:name="P566" style:parent-style-name="Standard" style:family="paragraph">
      <style:paragraph-properties fo:margin-top="0.1388in" fo:margin-bottom="0.1388in" fo:line-height="100%" fo:margin-right="-0.5861in"/>
    </style:style>
    <style:style style:name="P567" style:parent-style-name="Standard" style:family="paragraph">
      <style:paragraph-properties fo:margin-top="0.1388in" fo:margin-bottom="0.1388in" fo:line-height="100%" fo:margin-right="-0.5861in"/>
    </style:style>
    <style:style style:name="P568" style:parent-style-name="Standard" style:family="paragraph">
      <style:paragraph-properties fo:margin-top="0.1388in" fo:margin-bottom="0.1388in" fo:line-height="100%" fo:margin-right="-0.5861in"/>
    </style:style>
    <style:style style:name="P569" style:parent-style-name="Heading2" style:family="paragraph">
      <style:paragraph-properties fo:text-align="justify"/>
    </style:style>
    <style:style style:name="T570" style:parent-style-name="DefaultParagraphFont" style:family="text">
      <style:text-properties fo:font-size="12pt" style:font-size-asian="12pt" style:font-size-complex="12pt"/>
    </style:style>
    <style:style style:name="P571" style:parent-style-name="Standard" style:family="paragraph">
      <style:paragraph-properties fo:text-align="justify" fo:margin-top="0.1388in" fo:line-height="100%"/>
    </style:style>
    <style:style style:name="P572" style:parent-style-name="Standard" style:family="paragraph">
      <style:paragraph-properties fo:text-align="justify" fo:margin-top="0.1388in" fo:line-height="100%"/>
    </style:style>
    <style:style style:name="P573" style:parent-style-name="Standard" style:family="paragraph">
      <style:paragraph-properties fo:text-align="justify" fo:margin-top="0.1388in" fo:margin-bottom="0.1388in" fo:line-height="100%"/>
    </style:style>
    <style:style style:name="P574" style:parent-style-name="Standard" style:family="paragraph">
      <style:paragraph-properties fo:margin-bottom="0.1388in" fo:line-height="100%"/>
    </style:style>
    <style:style style:name="P575" style:parent-style-name="Standard" style:family="paragraph">
      <style:paragraph-properties fo:margin-bottom="0.1388in" fo:line-height="100%"/>
    </style:style>
    <style:style style:name="T576" style:parent-style-name="DefaultParagraphFont" style:family="text">
      <style:text-properties fo:font-weight="bold" style:font-weight-asian="bold" style:font-weight-complex="bold"/>
    </style:style>
    <style:style style:name="P577" style:parent-style-name="Standard" style:family="paragraph">
      <style:paragraph-properties fo:margin-bottom="0.1388in" fo:line-height="100%"/>
    </style:style>
    <style:style style:name="P578" style:parent-style-name="Standard" style:family="paragraph">
      <style:paragraph-properties fo:text-align="justify" fo:margin-top="0.1388in" fo:line-height="100%"/>
    </style:style>
    <style:style style:name="P579" style:parent-style-name="Standard" style:family="paragraph">
      <style:paragraph-properties fo:text-align="justify" fo:margin-top="0.1388in" fo:line-height="100%"/>
    </style:style>
    <style:style style:name="P580" style:parent-style-name="Standard" style:family="paragraph">
      <style:paragraph-properties fo:text-align="justify" fo:margin-top="0.1388in" fo:line-height="100%"/>
    </style:style>
    <style:style style:name="P581" style:parent-style-name="Standard" style:family="paragraph">
      <style:paragraph-properties fo:text-align="justify" fo:margin-top="0.1388in" fo:line-height="100%"/>
    </style:style>
    <style:style style:name="P582" style:parent-style-name="Standard" style:family="paragraph">
      <style:paragraph-properties fo:text-align="justify" fo:margin-top="0.1388in" fo:line-height="100%"/>
    </style:style>
    <style:style style:name="P583" style:parent-style-name="Standard" style:family="paragraph">
      <style:paragraph-properties fo:text-align="justify" fo:margin-top="0.1388in" fo:line-height="100%"/>
    </style:style>
    <style:style style:name="P584" style:parent-style-name="Standard" style:family="paragraph">
      <style:paragraph-properties fo:text-align="justify" fo:margin-top="0.1388in" fo:line-height="100%"/>
    </style:style>
    <style:style style:name="P585" style:parent-style-name="Standard" style:family="paragraph">
      <style:paragraph-properties fo:margin-top="0.1388in" fo:line-height="100%" fo:margin-left="0.5in" fo:margin-right="-0.5861in">
        <style:tab-stops/>
      </style:paragraph-properties>
    </style:style>
    <style:style style:name="P586" style:parent-style-name="Heading2" style:family="paragraph"/>
    <style:style style:name="T587" style:parent-style-name="DefaultParagraphFont" style:family="text">
      <style:text-properties fo:font-size="12pt" style:font-size-asian="12pt" style:font-size-complex="12pt"/>
    </style:style>
    <style:style style:name="P588" style:parent-style-name="Standard" style:family="paragraph">
      <style:paragraph-properties fo:margin-bottom="0.1388in" fo:line-height="100%"/>
    </style:style>
    <style:style style:name="P589" style:parent-style-name="Standard" style:family="paragraph">
      <style:paragraph-properties fo:widows="2" fo:orphans="2" fo:margin-right="-0.5861in"/>
    </style:style>
    <style:style style:name="P590" style:parent-style-name="Standard" style:family="paragraph">
      <style:paragraph-properties fo:widows="2" fo:orphans="2" fo:margin-right="-0.5861in"/>
    </style:style>
    <style:style style:name="P591" style:parent-style-name="Standard" style:family="paragraph">
      <style:paragraph-properties fo:widows="2" fo:orphans="2" fo:margin-right="-0.5861in"/>
    </style:style>
    <style:style style:name="P592" style:parent-style-name="Standard" style:family="paragraph">
      <style:paragraph-properties fo:widows="2" fo:orphans="2" fo:margin-right="-0.5861in"/>
    </style:style>
    <style:style style:name="P593" style:parent-style-name="Standard" style:family="paragraph">
      <style:paragraph-properties fo:widows="2" fo:orphans="2" fo:margin-right="-0.5861in"/>
    </style:style>
    <style:style style:name="P594" style:parent-style-name="Standard" style:family="paragraph">
      <style:paragraph-properties fo:widows="2" fo:orphans="2" fo:margin-right="-0.5861in"/>
    </style:style>
    <style:style style:name="P595" style:parent-style-name="Standard" style:family="paragraph">
      <style:paragraph-properties fo:widows="2" fo:orphans="2" fo:margin-right="-0.5861in"/>
    </style:style>
    <style:style style:name="P596" style:parent-style-name="Standard" style:family="paragraph">
      <style:paragraph-properties fo:widows="2" fo:orphans="2" fo:margin-right="-0.5861in"/>
    </style:style>
    <style:style style:name="P597" style:parent-style-name="Standard" style:family="paragraph">
      <style:paragraph-properties fo:widows="2" fo:orphans="2" fo:margin-bottom="0.1388in" fo:margin-right="-0.5861in"/>
    </style:style>
    <style:style style:name="P598" style:parent-style-name="Standard" style:family="paragraph">
      <style:paragraph-properties fo:widows="2" fo:orphans="2" fo:margin-bottom="0.1388in" fo:margin-right="-0.5861in"/>
    </style:style>
    <style:style style:name="P599" style:parent-style-name="Standard" style:family="paragraph">
      <style:paragraph-properties fo:widows="2" fo:orphans="2" fo:margin-bottom="0.1388in" fo:margin-right="-0.5861in"/>
    </style:style>
    <style:style style:name="P600" style:parent-style-name="Standard" style:family="paragraph">
      <style:paragraph-properties fo:widows="2" fo:orphans="2" fo:margin-bottom="0.1388in" fo:margin-right="-0.5861in"/>
    </style:style>
    <style:style style:name="P601" style:parent-style-name="Heading2" style:family="paragraph"/>
    <style:style style:name="T602" style:parent-style-name="DefaultParagraphFont" style:family="text">
      <style:text-properties fo:font-size="12pt" style:font-size-asian="12pt" style:font-size-complex="12pt"/>
    </style:style>
    <style:style style:name="P603" style:parent-style-name="Standard" style:family="paragraph">
      <style:paragraph-properties fo:margin-top="0.1388in" fo:margin-bottom="0.1388in" fo:line-height="100%" fo:margin-right="-0.5861in"/>
    </style:style>
    <style:style style:name="P604" style:parent-style-name="Standard" style:family="paragraph">
      <style:paragraph-properties fo:margin-top="0.1388in" fo:margin-bottom="0.1388in" fo:line-height="100%" fo:margin-right="-0.5861in"/>
    </style:style>
    <style:style style:name="P605" style:parent-style-name="Heading2" style:family="paragraph"/>
    <style:style style:name="T606" style:parent-style-name="DefaultParagraphFont" style:family="text">
      <style:text-properties fo:font-size="12pt" style:font-size-asian="12pt" style:font-size-complex="12pt"/>
    </style:style>
    <style:style style:name="T607" style:parent-style-name="DefaultParagraphFont" style:family="text">
      <style:text-properties fo:font-size="12pt" style:font-size-asian="12pt" style:font-size-complex="12pt"/>
    </style:style>
    <style:style style:name="P608" style:parent-style-name="Heading2" style:family="paragraph">
      <style:paragraph-properties fo:keep-with-next="auto" fo:keep-together="auto" fo:margin-bottom="0in" fo:margin-left="0in" fo:text-indent="0in">
        <style:tab-stops/>
      </style:paragraph-properties>
    </style:style>
    <style:style style:name="T609" style:parent-style-name="DefaultParagraphFont" style:family="text">
      <style:text-properties fo:font-size="12pt" style:font-size-asian="12pt" style:font-size-complex="12pt"/>
    </style:style>
    <style:style style:name="P610" style:parent-style-name="Standard" style:family="paragraph">
      <style:paragraph-properties fo:margin-top="0.0416in" fo:line-height="100%"/>
    </style:style>
    <style:style style:name="P611" style:parent-style-name="Standard" style:family="paragraph">
      <style:paragraph-properties fo:margin-bottom="0.1388in" fo:line-height="100%"/>
    </style:style>
    <style:style style:name="P612" style:parent-style-name="Standard" style:family="paragraph">
      <style:paragraph-properties fo:margin-bottom="0.1388in" fo:line-height="100%"/>
    </style:style>
    <style:style style:name="P613" style:parent-style-name="Standard" style:family="paragraph">
      <style:paragraph-properties fo:margin-bottom="0.1388in" fo:line-height="100%"/>
    </style:style>
    <style:style style:name="P614" style:parent-style-name="Standard" style:family="paragraph">
      <style:paragraph-properties fo:margin-bottom="0.1388in" fo:line-height="100%"/>
    </style:style>
    <style:style style:name="P615" style:parent-style-name="Standard" style:family="paragraph">
      <style:paragraph-properties fo:margin-bottom="0.1388in" fo:line-height="100%"/>
    </style:style>
    <style:style style:name="P616" style:parent-style-name="Standard" style:family="paragraph">
      <style:paragraph-properties fo:margin-bottom="0.1388in" fo:line-height="100%"/>
    </style:style>
    <style:style style:name="P617" style:parent-style-name="Heading2" style:family="paragraph">
      <style:paragraph-properties fo:keep-with-next="auto" fo:keep-together="auto" fo:margin-bottom="0in" fo:margin-left="0in" fo:text-indent="0in">
        <style:tab-stops/>
      </style:paragraph-properties>
    </style:style>
    <style:style style:name="T618" style:parent-style-name="DefaultParagraphFont" style:family="text">
      <style:text-properties fo:font-size="12pt" style:font-size-asian="12pt" style:font-size-complex="12pt"/>
    </style:style>
    <style:style style:name="P619" style:parent-style-name="Standard" style:family="paragraph">
      <style:paragraph-properties fo:margin-top="0.1388in" fo:line-height="100%"/>
    </style:style>
    <style:style style:name="P620" style:parent-style-name="Standard" style:family="paragraph">
      <style:paragraph-properties fo:line-height="100%" fo:margin-right="-0.5861in"/>
    </style:style>
    <style:style style:name="P621" style:parent-style-name="Heading2" style:family="paragraph">
      <style:paragraph-properties fo:keep-with-next="auto" fo:keep-together="auto" fo:margin-bottom="0in" fo:margin-left="0in" fo:text-indent="0in">
        <style:tab-stops/>
      </style:paragraph-properties>
    </style:style>
    <style:style style:name="T622" style:parent-style-name="DefaultParagraphFont" style:family="text">
      <style:text-properties fo:font-size="13pt" style:font-size-asian="13pt" style:font-size-complex="13pt"/>
    </style:style>
    <style:style style:name="P623" style:parent-style-name="Standard" style:family="paragraph">
      <style:paragraph-properties fo:margin-top="0.1388in" fo:margin-bottom="0.1388in" fo:line-height="100%" fo:margin-right="-0.5861in"/>
    </style:style>
    <style:style style:name="P624" style:parent-style-name="Standard" style:family="paragraph">
      <style:paragraph-properties fo:margin-top="0.1388in" fo:margin-bottom="0.1388in" fo:line-height="100%" fo:margin-left="0.9916in" fo:margin-right="-0.5861in">
        <style:tab-stops/>
      </style:paragraph-properties>
    </style:style>
    <style:style style:name="P625" style:parent-style-name="Heading2" style:family="paragraph">
      <style:paragraph-properties fo:margin-top="0in" fo:margin-bottom="0.0694in" fo:margin-right="0in"/>
    </style:style>
    <style:style style:name="T626" style:parent-style-name="DefaultParagraphFont" style:family="text">
      <style:text-properties fo:font-size="16pt" style:font-size-asian="16pt" style:font-size-complex="16pt"/>
    </style:style>
    <style:style style:name="P627" style:parent-style-name="Heading3" style:family="paragraph">
      <style:paragraph-properties fo:keep-with-next="auto" fo:keep-together="auto" fo:text-align="justify" fo:margin-top="0.1805in" fo:margin-left="0.1888in" fo:text-indent="-0.3854in">
        <style:tab-stops/>
      </style:paragraph-properties>
    </style:style>
    <style:style style:name="P628" style:parent-style-name="Standard" style:family="paragraph">
      <style:paragraph-properties fo:margin-bottom="0.1388in"/>
    </style:style>
    <style:style style:name="P629" style:parent-style-name="Standard" style:family="paragraph">
      <style:paragraph-properties fo:margin-bottom="0.1111in"/>
    </style:style>
    <style:style style:name="P630" style:parent-style-name="Heading3" style:family="paragraph">
      <style:paragraph-properties fo:keep-with-next="auto" fo:keep-together="auto" fo:text-align="justify" fo:margin-top="0.1805in" fo:line-height="115%" fo:margin-left="0in">
        <style:tab-stops/>
      </style:paragraph-properties>
    </style:style>
    <style:style style:name="P631" style:parent-style-name="Standard" style:family="paragraph">
      <style:paragraph-properties fo:margin-bottom="0.1388in"/>
    </style:style>
    <style:style style:name="P632" style:parent-style-name="Standard" style:family="paragraph">
      <style:paragraph-properties fo:margin-bottom="0.1388in"/>
    </style:style>
    <style:style style:name="P633" style:parent-style-name="Standard" style:family="paragraph">
      <style:paragraph-properties fo:margin-bottom="0.1388in"/>
    </style:style>
    <style:style style:name="P634" style:parent-style-name="Standard" style:family="paragraph">
      <style:paragraph-properties fo:margin-bottom="0.1388in"/>
    </style:style>
    <style:style style:name="P635" style:parent-style-name="Standard" style:family="paragraph">
      <style:paragraph-properties fo:margin-bottom="0.1388in"/>
    </style:style>
    <style:style style:name="P636" style:parent-style-name="Standard" style:family="paragraph">
      <style:paragraph-properties fo:margin-bottom="0.1388in"/>
    </style:style>
    <style:style style:name="P637" style:parent-style-name="Standard" style:family="paragraph">
      <style:paragraph-properties fo:margin-bottom="0.1388in"/>
    </style:style>
    <style:style style:name="P638" style:parent-style-name="Heading3" style:family="paragraph">
      <style:paragraph-properties fo:keep-with-next="auto" fo:keep-together="auto" fo:text-align="justify" fo:margin-top="0.1805in" fo:line-height="115%" fo:margin-left="0in">
        <style:tab-stops/>
      </style:paragraph-properties>
    </style:style>
    <style:style style:name="P639" style:parent-style-name="Standard" style:family="paragraph">
      <style:paragraph-properties fo:margin-bottom="0.1388in"/>
    </style:style>
    <style:style style:name="P640" style:parent-style-name="Standard" style:family="paragraph">
      <style:paragraph-properties fo:margin-bottom="0.1388in"/>
    </style:style>
    <style:style style:name="P641" style:parent-style-name="Standard" style:family="paragraph">
      <style:paragraph-properties fo:margin-bottom="0.1388in"/>
    </style:style>
    <style:style style:name="P642" style:parent-style-name="Standard" style:family="paragraph">
      <style:paragraph-properties fo:margin-bottom="0.1388in"/>
    </style:style>
    <style:style style:name="P643" style:parent-style-name="Standard" style:family="paragraph">
      <style:paragraph-properties fo:margin-bottom="0.1388in"/>
    </style:style>
    <style:style style:name="P644" style:parent-style-name="Heading3" style:family="paragraph">
      <style:paragraph-properties fo:keep-with-next="auto" fo:keep-together="auto" fo:text-align="justify" fo:margin-top="0.1805in" fo:line-height="115%" fo:margin-left="0in">
        <style:tab-stops/>
      </style:paragraph-properties>
    </style:style>
    <style:style style:name="P645" style:parent-style-name="Standard" style:family="paragraph">
      <style:paragraph-properties fo:margin-bottom="0.1388in"/>
    </style:style>
    <style:style style:name="P646" style:parent-style-name="Standard" style:family="paragraph">
      <style:paragraph-properties fo:margin-bottom="0.1388in"/>
    </style:style>
    <style:style style:name="P647" style:parent-style-name="Standard" style:family="paragraph">
      <style:paragraph-properties fo:margin-bottom="0.1388in"/>
    </style:style>
    <style:style style:name="P648" style:parent-style-name="Standard" style:family="paragraph">
      <style:paragraph-properties fo:margin-bottom="0.1388in"/>
    </style:style>
    <style:style style:name="P649" style:parent-style-name="Standard" style:family="paragraph">
      <style:paragraph-properties fo:margin-bottom="0.1388in"/>
    </style:style>
    <style:style style:name="P650" style:parent-style-name="Standard" style:family="paragraph">
      <style:paragraph-properties fo:margin-bottom="0.1388in"/>
    </style:style>
    <style:style style:name="P651" style:parent-style-name="Standard" style:family="paragraph">
      <style:paragraph-properties fo:margin-bottom="0.1388in"/>
    </style:style>
    <style:style style:name="P652" style:parent-style-name="Standard" style:family="paragraph">
      <style:paragraph-properties fo:margin-bottom="0.1388in"/>
    </style:style>
    <style:style style:name="P653" style:parent-style-name="Heading3" style:family="paragraph">
      <style:paragraph-properties fo:keep-with-next="auto" fo:keep-together="auto" fo:text-align="justify" fo:margin-top="0.1805in" fo:line-height="115%" fo:margin-left="0in">
        <style:tab-stops/>
      </style:paragraph-properties>
    </style:style>
    <style:style style:name="P654" style:parent-style-name="Standard" style:family="paragraph">
      <style:paragraph-properties fo:margin-bottom="0.1388in"/>
    </style:style>
    <style:style style:name="P655" style:parent-style-name="Standard" style:family="paragraph">
      <style:paragraph-properties fo:margin-bottom="0.1388in"/>
    </style:style>
    <style:style style:name="T656" style:parent-style-name="DefaultParagraphFont" style:family="text">
      <style:text-properties style:font-name="Times New Roman" style:font-name-asian="Times New Roman" style:font-name-complex="Times New Roman" fo:font-size="7pt" style:font-size-asian="7pt" style:font-size-complex="7pt"/>
    </style:style>
    <style:style style:name="P657" style:parent-style-name="Standard" style:family="paragraph">
      <style:paragraph-properties fo:margin-bottom="0.1388in"/>
    </style:style>
    <style:style style:name="T658" style:parent-style-name="DefaultParagraphFont" style:family="text">
      <style:text-properties style:font-name="Times New Roman" style:font-name-asian="Times New Roman" style:font-name-complex="Times New Roman" fo:font-size="7pt" style:font-size-asian="7pt" style:font-size-complex="7pt"/>
    </style:style>
    <style:style style:name="P659" style:parent-style-name="Standard" style:family="paragraph">
      <style:paragraph-properties fo:margin-bottom="0.1388in"/>
    </style:style>
    <style:style style:name="P660" style:parent-style-name="Standard" style:family="paragraph">
      <style:paragraph-properties fo:margin-bottom="0.1388in"/>
    </style:style>
    <style:style style:name="P661" style:parent-style-name="Standard" style:family="paragraph">
      <style:paragraph-properties fo:margin-bottom="0.1388in"/>
    </style:style>
    <style:style style:name="P662" style:parent-style-name="Standard" style:family="paragraph">
      <style:paragraph-properties fo:margin-bottom="0.1388in"/>
    </style:style>
    <style:style style:name="P663" style:parent-style-name="Standard" style:family="paragraph">
      <style:paragraph-properties fo:margin-bottom="0.1388in"/>
    </style:style>
    <style:style style:name="P664" style:parent-style-name="Standard" style:family="paragraph">
      <style:paragraph-properties fo:margin-bottom="0.1388in"/>
    </style:style>
    <style:style style:name="P665" style:parent-style-name="Standard" style:family="paragraph">
      <style:paragraph-properties fo:margin-bottom="0.1388in"/>
    </style:style>
    <style:style style:name="T666" style:parent-style-name="DefaultParagraphFont" style:family="text">
      <style:text-properties style:font-name="Times New Roman" style:font-name-asian="Times New Roman" style:font-name-complex="Times New Roman" fo:font-size="7pt" style:font-size-asian="7pt" style:font-size-complex="7pt"/>
    </style:style>
    <style:style style:name="P667" style:parent-style-name="Standard" style:family="paragraph">
      <style:paragraph-properties fo:margin-bottom="0.1388in"/>
    </style:style>
    <style:style style:name="P668" style:parent-style-name="Standard" style:family="paragraph">
      <style:paragraph-properties fo:margin-bottom="0.1388in"/>
    </style:style>
    <style:style style:name="P669" style:parent-style-name="Heading3" style:family="paragraph">
      <style:paragraph-properties fo:keep-with-next="auto" fo:keep-together="auto" fo:text-align="justify" fo:margin-top="0.1805in" fo:margin-bottom="0.1388in" fo:line-height="115%" fo:margin-left="0in">
        <style:tab-stops/>
      </style:paragraph-properties>
    </style:style>
    <style:style style:name="P670" style:parent-style-name="Standard" style:family="paragraph">
      <style:paragraph-properties fo:margin-bottom="0.1388in"/>
    </style:style>
    <style:style style:name="P671" style:parent-style-name="Standard" style:family="paragraph">
      <style:paragraph-properties fo:margin-bottom="0.1388in"/>
    </style:style>
    <style:style style:name="P672" style:parent-style-name="Heading3" style:family="paragraph">
      <style:paragraph-properties fo:keep-with-next="auto" fo:keep-together="auto" fo:text-align="justify" fo:margin-top="0.1805in" fo:margin-bottom="0.1388in" fo:line-height="115%" fo:margin-left="0in">
        <style:tab-stops/>
      </style:paragraph-properties>
    </style:style>
    <style:style style:name="P673" style:parent-style-name="Standard" style:family="paragraph">
      <style:paragraph-properties fo:margin-bottom="0.1388in"/>
    </style:style>
    <style:style style:name="P674" style:parent-style-name="Standard" style:family="paragraph">
      <style:paragraph-properties fo:margin-bottom="0.1388in"/>
    </style:style>
    <style:style style:name="P675" style:parent-style-name="Standard" style:family="paragraph">
      <style:paragraph-properties fo:margin-bottom="0.1388in"/>
    </style:style>
    <style:style style:name="P676" style:parent-style-name="Standard" style:family="paragraph">
      <style:paragraph-properties fo:margin-bottom="0.1388in"/>
    </style:style>
    <style:style style:name="P677" style:parent-style-name="Standard" style:family="paragraph">
      <style:paragraph-properties fo:margin-bottom="0.1388in"/>
    </style:style>
    <style:style style:name="P678" style:parent-style-name="Standard" style:family="paragraph">
      <style:paragraph-properties fo:margin-bottom="0.1388in"/>
    </style:style>
    <style:style style:name="P679" style:parent-style-name="Standard" style:family="paragraph">
      <style:paragraph-properties fo:margin-bottom="0.1388in"/>
    </style:style>
    <style:style style:name="P680" style:parent-style-name="Standard" style:family="paragraph">
      <style:paragraph-properties fo:margin-bottom="0.1388in"/>
    </style:style>
    <style:style style:name="P681" style:parent-style-name="Heading3" style:family="paragraph">
      <style:paragraph-properties fo:keep-with-next="auto" fo:keep-together="auto" fo:text-align="justify" fo:margin-top="0.1805in" fo:margin-bottom="0.1388in" fo:line-height="115%" fo:margin-left="0in">
        <style:tab-stops/>
      </style:paragraph-properties>
    </style:style>
    <style:style style:name="P682" style:parent-style-name="Standard" style:family="paragraph">
      <style:paragraph-properties fo:margin-bottom="0.1388in"/>
    </style:style>
    <style:style style:name="P683" style:parent-style-name="Standard" style:family="paragraph">
      <style:paragraph-properties fo:margin-bottom="0.1388in"/>
    </style:style>
    <style:style style:name="P684" style:parent-style-name="Standard" style:family="paragraph">
      <style:paragraph-properties fo:margin-bottom="0.1388in"/>
    </style:style>
    <style:style style:name="P685" style:parent-style-name="Heading3" style:family="paragraph">
      <style:paragraph-properties fo:keep-with-next="auto" fo:keep-together="auto" fo:text-align="justify" fo:margin-top="0.1805in" fo:margin-bottom="0.1388in" fo:line-height="115%" fo:margin-left="0in">
        <style:tab-stops/>
      </style:paragraph-properties>
    </style:style>
    <style:style style:name="P686" style:parent-style-name="Standard" style:family="paragraph">
      <style:paragraph-properties fo:margin-bottom="0.1388in"/>
    </style:style>
    <style:style style:name="P687" style:parent-style-name="Standard" style:family="paragraph">
      <style:paragraph-properties fo:margin-bottom="0.1388in"/>
    </style:style>
    <style:style style:name="P688" style:parent-style-name="Standard" style:family="paragraph">
      <style:paragraph-properties fo:margin-bottom="0.1388in"/>
    </style:style>
    <style:style style:name="P689" style:parent-style-name="Standard" style:family="paragraph">
      <style:paragraph-properties fo:margin-bottom="0.1388in"/>
    </style:style>
    <style:style style:name="P690" style:parent-style-name="Standard" style:family="paragraph">
      <style:paragraph-properties fo:margin-top="0.1388in" fo:margin-bottom="0.1388in" fo:line-height="100%" fo:margin-left="0.4013in" fo:margin-right="-0.5861in">
        <style:tab-stops/>
      </style:paragraph-properties>
    </style:style>
    <style:style style:name="P691" style:parent-style-name="Heading2" style:family="paragraph"/>
    <style:style style:name="P692" style:parent-style-name="Heading3" style:family="paragraph">
      <style:paragraph-properties fo:margin-left="-0.0979in">
        <style:tab-stops/>
      </style:paragraph-properties>
    </style:style>
    <style:style style:name="P693" style:parent-style-name="Standard" style:family="paragraph">
      <style:paragraph-properties fo:margin-left="-0.0979in">
        <style:tab-stops/>
      </style:paragraph-properties>
    </style:style>
    <style:style style:name="P694" style:parent-style-name="Standard" style:family="paragraph">
      <style:paragraph-properties fo:line-height="100%"/>
    </style:style>
    <style:style style:name="P695" style:parent-style-name="Standard" style:family="paragraph">
      <style:paragraph-properties fo:margin-bottom="0.0694in" fo:line-height="100%"/>
    </style:style>
    <style:style style:name="P696" style:parent-style-name="Heading3" style:family="paragraph">
      <style:paragraph-properties fo:margin-left="-0.0979in">
        <style:tab-stops/>
      </style:paragraph-properties>
    </style:style>
    <style:style style:name="P697" style:parent-style-name="Standard" style:family="paragraph">
      <style:paragraph-properties fo:margin-bottom="0.1388in" fo:line-height="100%"/>
    </style:style>
    <style:style style:name="P698" style:parent-style-name="Standard" style:family="paragraph">
      <style:paragraph-properties fo:margin-bottom="0.1388in" fo:line-height="100%"/>
    </style:style>
    <style:style style:name="P699" style:parent-style-name="Standard" style:family="paragraph">
      <style:paragraph-properties fo:margin-bottom="0.1388in" fo:line-height="100%"/>
    </style:style>
    <style:style style:name="P700" style:parent-style-name="Standard" style:family="paragraph">
      <style:paragraph-properties fo:margin-bottom="0.1388in" fo:line-height="100%"/>
    </style:style>
    <style:style style:name="P701" style:parent-style-name="Heading3" style:family="paragraph">
      <style:paragraph-properties fo:margin-top="0.1111in" fo:margin-bottom="0.0694in" fo:margin-left="-0.0979in">
        <style:tab-stops/>
      </style:paragraph-properties>
    </style:style>
    <style:style style:name="P702" style:parent-style-name="Standard" style:family="paragraph">
      <style:paragraph-properties fo:margin-bottom="0.0694in" fo:line-height="100%"/>
    </style:style>
    <style:style style:name="P703" style:parent-style-name="Standard" style:family="paragraph">
      <style:paragraph-properties fo:margin-bottom="0.0694in" fo:line-height="100%"/>
    </style:style>
    <style:style style:name="T704" style:parent-style-name="DefaultParagraphFont" style:family="text">
      <style:text-properties fo:font-weight="bold" style:font-weight-asian="bold" style:font-weight-complex="bold"/>
    </style:style>
    <style:style style:name="P705" style:parent-style-name="Standard" style:family="paragraph">
      <style:paragraph-properties fo:margin-bottom="0.0694in" fo:line-height="100%"/>
    </style:style>
    <style:style style:name="P706" style:parent-style-name="Standard" style:family="paragraph">
      <style:paragraph-properties fo:margin-bottom="0.0694in" fo:line-height="100%"/>
    </style:style>
    <style:style style:name="P707" style:parent-style-name="Standard" style:family="paragraph">
      <style:paragraph-properties fo:margin-bottom="0.0694in" fo:line-height="100%"/>
    </style:style>
    <style:style style:name="P708" style:parent-style-name="Standard" style:family="paragraph">
      <style:paragraph-properties fo:margin-bottom="0.0694in" fo:line-height="100%"/>
    </style:style>
    <style:style style:name="P709" style:parent-style-name="Standard" style:family="paragraph">
      <style:paragraph-properties fo:margin-bottom="0.0694in" fo:line-height="100%"/>
    </style:style>
    <style:style style:name="P710" style:parent-style-name="Standard" style:family="paragraph">
      <style:paragraph-properties fo:margin-bottom="0.0694in" fo:line-height="100%"/>
    </style:style>
    <style:style style:name="P711" style:parent-style-name="Standard" style:family="paragraph">
      <style:paragraph-properties fo:margin-bottom="0.0694in" fo:line-height="100%"/>
    </style:style>
    <style:style style:name="P712" style:parent-style-name="Heading3" style:family="paragraph">
      <style:paragraph-properties fo:margin-top="0.1111in" fo:margin-bottom="0.0694in" fo:margin-left="0in">
        <style:tab-stops/>
      </style:paragraph-properties>
    </style:style>
    <style:style style:name="P713" style:parent-style-name="Standard" style:family="paragraph">
      <style:paragraph-properties fo:margin-bottom="0.0694in" fo:line-height="100%"/>
    </style:style>
    <style:style style:name="P714" style:parent-style-name="Standard" style:family="paragraph">
      <style:paragraph-properties fo:margin-bottom="0.0694in" fo:line-height="100%"/>
    </style:style>
    <style:style style:name="P715" style:parent-style-name="Standard" style:family="paragraph">
      <style:paragraph-properties fo:margin-bottom="0.0694in" fo:line-height="100%"/>
    </style:style>
    <style:style style:name="P716" style:parent-style-name="Standard" style:family="paragraph">
      <style:paragraph-properties fo:margin-bottom="0.0694in" fo:line-height="100%"/>
    </style:style>
    <style:style style:name="P717" style:parent-style-name="Standard" style:family="paragraph">
      <style:paragraph-properties fo:margin-bottom="0.0694in" fo:line-height="100%"/>
    </style:style>
    <style:style style:name="P718" style:parent-style-name="Standard" style:family="paragraph">
      <style:paragraph-properties fo:margin-bottom="0.0694in" fo:line-height="100%"/>
    </style:style>
    <style:style style:name="P719" style:parent-style-name="Standard" style:family="paragraph">
      <style:paragraph-properties fo:margin-bottom="0.0694in" fo:line-height="100%"/>
    </style:style>
    <style:style style:name="P720" style:parent-style-name="Heading3" style:family="paragraph">
      <style:paragraph-properties fo:margin-top="0.1111in" fo:margin-bottom="0.0694in" fo:margin-left="0in">
        <style:tab-stops/>
      </style:paragraph-properties>
    </style:style>
    <style:style style:name="P721" style:parent-style-name="Standard" style:family="paragraph">
      <style:paragraph-properties fo:margin-bottom="0.0694in" fo:line-height="100%"/>
    </style:style>
    <style:style style:name="P722" style:parent-style-name="Standard" style:family="paragraph">
      <style:paragraph-properties fo:margin-bottom="0.0694in" fo:line-height="100%"/>
    </style:style>
    <style:style style:name="P723" style:parent-style-name="Standard" style:family="paragraph">
      <style:paragraph-properties fo:margin-bottom="0.0694in" fo:line-height="100%"/>
    </style:style>
    <style:style style:name="T724" style:parent-style-name="DefaultParagraphFont" style:family="text">
      <style:text-properties fo:font-weight="bold" style:font-weight-asian="bold" style:font-weight-complex="bold"/>
    </style:style>
    <style:style style:name="P725" style:parent-style-name="Standard" style:family="paragraph">
      <style:paragraph-properties fo:margin-bottom="0.0694in" fo:line-height="100%"/>
    </style:style>
    <style:style style:name="P726" style:parent-style-name="Heading3" style:family="paragraph">
      <style:paragraph-properties fo:margin-top="0.1111in" fo:margin-bottom="0.0694in" fo:margin-left="0in">
        <style:tab-stops/>
      </style:paragraph-properties>
    </style:style>
    <style:style style:name="P727" style:parent-style-name="Standard" style:family="paragraph">
      <style:paragraph-properties fo:margin-bottom="0.0694in" fo:line-height="100%"/>
    </style:style>
    <style:style style:name="P728" style:parent-style-name="Standard" style:family="paragraph">
      <style:paragraph-properties fo:margin-bottom="0.1388in" fo:line-height="100%"/>
    </style:style>
    <style:style style:name="P729" style:parent-style-name="Heading2" style:family="paragraph"/>
    <style:style style:name="P730" style:parent-style-name="Standard" style:family="paragraph">
      <style:paragraph-properties fo:margin-top="0.1388in" fo:margin-bottom="0.1388in" fo:line-height="100%" fo:margin-right="-0.5861in"/>
    </style:style>
    <style:style style:name="P731" style:parent-style-name="Heading2" style:family="paragraph"/>
    <style:style style:name="T732" style:parent-style-name="DefaultParagraphFont" style:family="text">
      <style:text-properties fo:font-size="12pt" style:font-size-asian="12pt" style:font-size-complex="12pt"/>
    </style:style>
    <style:style style:name="P733" style:parent-style-name="Standard" style:family="paragraph">
      <style:paragraph-properties fo:margin-bottom="0.1388in" fo:line-height="100%"/>
    </style:style>
    <style:style style:name="P734" style:parent-style-name="Standard" style:family="paragraph">
      <style:paragraph-properties fo:margin-bottom="0.1388in" fo:line-height="100%"/>
    </style:style>
    <style:style style:name="P735" style:parent-style-name="Standard" style:family="paragraph">
      <style:paragraph-properties fo:margin-bottom="0.1388in" fo:line-height="100%"/>
    </style:style>
    <style:style style:name="P736" style:parent-style-name="Standard" style:family="paragraph">
      <style:paragraph-properties fo:margin-top="0.1388in" fo:line-height="100%" fo:margin-left="1in" fo:margin-right="-0.5861in">
        <style:tab-stops/>
      </style:paragraph-properties>
    </style:style>
  </office:automatic-styles>
  <office:body>
    <office:text text:use-soft-page-breaks="true">
      <text:p text:style-name="P1"><text:span text:style-name="T5">Lot 3. Venue Find, Meetings, Conferences, Events and Group Bookings</text:span></text:p>
      <text:table-of-content text:name="_TOC0">
        <text:table-of-content-source text:outline-level="9" text:use-outline-level="true" text:use-index-marks="false" text:use-index-source-styles="true" text:index-scope="document">
          <text:table-of-content-entry-template text:outline-level="1" text:style-name="Normal">
            <text:index-entry-link-start/>
            <text:index-entry-text/>
            <text:index-entry-tab-stop style:leader-char="." style:type="right"/>
            <text:index-entry-page-number/>
            <text:index-entry-link-end/>
          </text:table-of-content-entry-template>
          <text:table-of-content-entry-template text:outline-level="2" text:style-name="Normal">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entry-template text:outline-level="4" text:style-name="Normal">
            <text:index-entry-link-start/>
            <text:index-entry-text/>
            <text:index-entry-tab-stop style:leader-char="." style:type="right"/>
            <text:index-entry-page-number/>
            <text:index-entry-link-end/>
          </text:table-of-content-entry-template>
          <text:table-of-content-entry-template text:outline-level="5" text:style-name="Normal">
            <text:index-entry-link-start/>
            <text:index-entry-text/>
            <text:index-entry-tab-stop style:leader-char="." style:type="right"/>
            <text:index-entry-page-number/>
            <text:index-entry-link-end/>
          </text:table-of-content-entry-template>
          <text:table-of-content-entry-template text:outline-level="6" text:style-name="Normal">
            <text:index-entry-link-start/>
            <text:index-entry-text/>
            <text:index-entry-tab-stop style:leader-char="." style:type="right"/>
            <text:index-entry-page-number/>
            <text:index-entry-link-end/>
          </text:table-of-content-entry-template>
          <text:table-of-content-entry-template text:outline-level="7" text:style-name="Normal">
            <text:index-entry-link-start/>
            <text:index-entry-text/>
            <text:index-entry-tab-stop style:leader-char="." style:type="right"/>
            <text:index-entry-page-number/>
            <text:index-entry-link-end/>
          </text:table-of-content-entry-template>
          <text:table-of-content-entry-template text:outline-level="8" text:style-name="Normal">
            <text:index-entry-link-start/>
            <text:index-entry-text/>
            <text:index-entry-tab-stop style:leader-char="." style:type="right"/>
            <text:index-entry-page-number/>
            <text:index-entry-link-end/>
          </text:table-of-content-entry-template>
          <text:table-of-content-entry-template text:outline-level="9" text:style-name="Normal">
            <text:index-entry-link-start/>
            <text:index-entry-text/>
            <text:index-entry-tab-stop style:leader-char="." style:type="right"/>
            <text:index-entry-page-number/>
            <text:index-entry-link-end/>
          </text:table-of-content-entry-template>
          <text:index-source-styles text:outline-level="1">
            <text:index-source-style text:style-name="Heading1"/>
          </text:index-source-styles>
          <text:index-source-styles text:outline-level="2">
            <text:index-source-style text:style-name="Heading2"/>
          </text:index-source-styles>
          <text:index-source-styles text:outline-level="3">
            <text:index-source-style text:style-name="Heading3"/>
          </text:index-source-styles>
          <text:index-source-styles text:outline-level="4">
            <text:index-source-style text:style-name="Heading4"/>
          </text:index-source-styles>
          <text:index-source-styles text:outline-level="5">
            <text:index-source-style text:style-name="Heading5"/>
          </text:index-source-styles>
          <text:index-source-styles text:outline-level="6">
            <text:index-source-style text:style-name="Heading6"/>
          </text:index-source-styles>
        </text:table-of-content-source>
        <text:index-body>
          <text:p text:style-name="P6"><text:a xlink:href="#_59mdt5ycp5g3" office:target-frame-name="_top" xlink:show="replace"><text:span text:style-name="T7">1. Scope of Lot</text:span><text:span text:style-name="T8"><text:tab/>3</text:span></text:a></text:p>
          <text:p text:style-name="P9"><text:a xlink:href="#_jggyy71njid" office:target-frame-name="_top" xlink:show="replace">Out of Scope Services<text:tab/>4</text:a></text:p>
          <text:p text:style-name="P10"><text:a xlink:href="#_j5jrl8w649l5" office:target-frame-name="_top" xlink:show="replace"><text:span text:style-name="T11">2. Preferred Venue So</text:span><text:span text:style-name="T12">lutions – Government Estate First</text:span><text:span text:style-name="T13"><text:tab/>4</text:span></text:a></text:p>
          <text:p text:style-name="P14"><text:a xlink:href="#_6034p6w06zrg" office:target-frame-name="_top" xlink:show="replace">Tier 1 – Free Government Estate (Primary Consideration)<text:tab/>4</text:a></text:p>
          <text:p text:style-name="P15"><text:a xlink:href="#_a3bl4wdyit3b" office:target-frame-name="_top" xlink:show="replace">Tier 2 – Paid or Reduced Government and Third Sector Estate<text:tab/>5</text:a></text:p>
          <text:p text:style-name="P16"><text:a xlink:href="#_tljc0f5v166z" office:target-frame-name="_top" xlink:show="replace">Tier<text:s/>3 – Commercial Providers<text:tab/>5</text:a></text:p>
          <text:p text:style-name="P17"><text:a xlink:href="#_55bysrafy1x0" office:target-frame-name="_top" xlink:show="replace"><text:span text:style-name="T18">3. Venue Find Service – Including Virtual, Digital, and Hybrid Events</text:span><text:span text:style-name="T19"><text:tab/>5</text:span></text:a></text:p>
          <text:p text:style-name="P20"><text:a xlink:href="#_93i6bctxtfkc" office:target-frame-name="_top" xlink:show="replace">Options and Recommendations<text:tab/>6</text:a></text:p>
          <text:p text:style-name="P21"><text:a xlink:href="#_5ss18fq5chup" office:target-frame-name="_top" xlink:show="replace">Flexibility and Hybrid Delivery<text:tab/>6</text:a></text:p>
          <text:p text:style-name="P22"><text:a xlink:href="#_85znr0ruumai" office:target-frame-name="_top" xlink:show="replace">GCA Preferred Venue Standard Terms and Conditions<text:tab/>6</text:a></text:p>
          <text:p text:style-name="P23"><text:a xlink:href="#_33g9mig9t2qx" office:target-frame-name="_top" xlink:show="replace">Quotation Requirements<text:tab/>7</text:a></text:p>
          <text:p text:style-name="P24"><text:a xlink:href="#_ca3iygjhwr1b" office:target-frame-name="_top" xlink:show="replace">Authorisation, Pre-Approval, and Cost Management<text:tab/>7</text:a></text:p>
          <text:p text:style-name="P25"><text:a xlink:href="#_d27tk4vi79qh" office:target-frame-name="_top" xlink:show="replace">Complex and Specialist Requirements<text:tab/>7</text:a></text:p>
          <text:p text:style-name="P26"><text:a xlink:href="#_o85kc0fb6749" office:target-frame-name="_top" xlink:show="replace">Venue Exclusions<text:tab/>7</text:a></text:p>
          <text:p text:style-name="P27"><text:a xlink:href="#_du7y0xixo7h5" office:target-frame-name="_top" xlink:show="replace"><text:span text:style-name="T28">4. Accommodation in Connection with Events</text:span><text:span text:style-name="T29"><text:tab/>8</text:span></text:a></text:p>
          <text:p text:style-name="P30"><text:a xlink:href="#_vt9e8va3tuh" office:target-frame-name="_top" xlink:show="replace">City Taxes<text:tab/>8</text:a></text:p>
          <text:p text:style-name="P31"><text:a xlink:href="#_qry54x5y1zzq" office:target-frame-name="_top" xlink:show="replace"><text:span text:style-name="T32">5. Meetings, Conferences and Event Services</text:span><text:span text:style-name="T33"><text:tab/>9</text:span></text:a></text:p>
          <text:p text:style-name="P34"><text:a xlink:href="#_v9737c4vmxi0" office:target-frame-name="_top" xlink:show="replace">Venue Provided Services<text:tab/>9</text:a></text:p>
          <text:p text:style-name="P35"><text:a xlink:href="#_ti56mqfaha0e" office:target-frame-name="_top" xlink:show="replace">Audio-Visual and Event and Conference Technology<text:tab/>9</text:a></text:p>
          <text:p text:style-name="P36"><text:a xlink:href="#_3jtchkfqxkrw" office:target-frame-name="_top" xlink:show="replace">Delegate Management<text:tab/>10</text:a></text:p>
          <text:p text:style-name="P37"><text:a xlink:href="#_rwbcwfmg8pyf" office:target-frame-name="_top" xlink:show="replace">Onsite Liaison and Support<text:tab/>10</text:a></text:p>
          <text:p text:style-name="P38"><text:a xlink:href="#_t7mwwr7y3niv" office:target-frame-name="_top" xlink:show="replace">Food and Catering Services<text:tab/>11</text:a></text:p>
          <text:p text:style-name="P39"><text:a xlink:href="#_e9v627adjx5n" office:target-frame-name="_top" xlink:show="replace">Events personal information<text:tab/>11</text:a></text:p>
          <text:p text:style-name="P40"><text:a xlink:href="#_ef2r2ayv4u5e" office:target-frame-name="_top" xlink:show="replace"><text:span text:style-name="T41">7. Accommodation Group Booking Serv</text:span><text:span text:style-name="T42">ices</text:span><text:span text:style-name="T43"><text:tab/>12</text:span></text:a></text:p>
          <text:p text:style-name="P44"><text:a xlink:href="#_xu1lwhbjvgcq" office:target-frame-name="_top" xlink:show="replace">Scope and Definition<text:tab/>12</text:a></text:p>
          <text:p text:style-name="P45"><text:a xlink:href="#_74lvjvr9811j" office:target-frame-name="_top" xlink:show="replace">Quotations and Booking Process<text:tab/>12</text:a></text:p>
          <text:p text:style-name="P46"><text:a xlink:href="#_odjb6kp5vd8h" office:target-frame-name="_top" xlink:show="replace">Offline Parity and Inventory Access<text:tab/>12</text:a></text:p>
          <text:p text:style-name="P47"><text:a xlink:href="#_maog3k4u9nit" office:target-frame-name="_top" xlink:show="replace">Value for Money and Transparency<text:tab/>13</text:a></text:p>
          <text:p text:style-name="P48"><text:a xlink:href="#_eeivyou547la" office:target-frame-name="_top" xlink:show="replace">Duty of Care - Accommodation Group Bookings<text:tab/>13</text:a></text:p>
          <text:p text:style-name="P49"><text:a xlink:href="#_wkc01xhodak6" office:target-frame-name="_top" xlink:show="replace"><text:span text:style-name="T50">8. Passenger Transportation in Connection with Events and Group Accommodation B</text:span><text:span text:style-name="T51">ooking</text:span><text:span text:style-name="T52"><text:tab/>13</text:span></text:a></text:p>
          <text:p text:style-name="P53"><text:a xlink:href="#_upzxcf5enwfi" office:target-frame-name="_top" xlink:show="replace"><text:span text:style-name="T54">9. Pre-Sourced Venue Bookings and Transition Venue Bookings</text:span><text:span text:style-name="T55"><text:tab/>14</text:span></text:a></text:p>
          <text:p text:style-name="P56"><text:a xlink:href="#_hgeuqx2be63g" office:target-frame-name="_top" xlink:show="replace"><text:span text:style-name="T57">10. Confirmations, Amendments, Cancellations and Invoicing</text:span><text:span text:style-name="T58"><text:tab/>14</text:span></text:a></text:p>
          <text:p text:style-name="P59"><text:a xlink:href="#_g5e9t6nty3nz" office:target-frame-name="_top" xlink:show="replace">Bookings Confirmations<text:tab/>14</text:a></text:p>
          <text:p text:style-name="P60"><text:a xlink:href="#_ddmdav19vcy4" office:target-frame-name="_top" xlink:show="replace">Amendments and Exchanges<text:tab/>15</text:a></text:p>
          <text:p text:style-name="P61"><text:a xlink:href="#_9xdhpf3jhsdt" office:target-frame-name="_top" xlink:show="replace">Cancellations<text:tab/>16</text:a></text:p>
          <text:p text:style-name="P62"><text:a xlink:href="#_6e157412c7lz" office:target-frame-name="_top" xlink:show="replace">Refunds<text:tab/>16</text:a></text:p>
          <text:p text:style-name="P63"><text:a xlink:href="#_8m3bwtfix94i" office:target-frame-name="_top" xlink:show="replace">Refusal of In-Scope Requests<text:tab/>16</text:a></text:p>
          <text:p text:style-name="P64"><text:a xlink:href="#_c66ekoz4ykoh" office:target-frame-name="_top" xlink:show="replace"><text:span text:style-name="T65">Invoicing</text:span><text:span text:style-name="T66"><text:tab/>17</text:span></text:a></text:p>
          <text:p text:style-name="P67"><text:a xlink:href="#_cxdzmn523frl" office:target-frame-name="_top" xlink:show="replace">11. Booking Requirements and Inventory Access<text:tab/>18</text:a></text:p>
          <text:p text:style-name="P68"><text:a xlink:href="#_o7rtz0gh4fp6" office:target-frame-name="_top" xlink:show="replace">12. Accessibility and Inclusive Events<text:tab/>19</text:a></text:p>
          <text:p text:style-name="P69"><text:a xlink:href="#_c6x16fp5j793" office:target-frame-name="_top" xlink:show="replace"><text:span text:style-name="T70">13. Sustainability and Carbon Reporting</text:span><text:span text:style-name="T71"><text:tab/>19</text:span></text:a></text:p>
          <text:p text:style-name="P72"><text:a xlink:href="#_dor7ztei16as" office:target-frame-name="_top" xlink:show="replace"><text:span text:style-name="T73">14. Management Information and Data Reporting</text:span><text:span text:style-name="T74"><text:tab/>19</text:span></text:a></text:p>
          <text:p text:style-name="P75"><text:a xlink:href="#_ls7wlugn25p1" office:target-frame-name="_top" xlink:show="replace">Reporting<text:tab/>19</text:a></text:p>
          <text:p text:style-name="P76"><text:a xlink:href="#_o7zd7cc64f5e" office:target-frame-name="_top" xlink:show="replace">Feedback<text:tab/>20</text:a></text:p>
          <text:p text:style-name="P77"><text:a xlink:href="#_8u6aym1hyk1r" office:target-frame-name="_top" xlink:show="replace">Complaints<text:tab/>20</text:a></text:p>
          <text:p text:style-name="P78"><text:a xlink:href="#_k260fdwhuz34" office:target-frame-name="_top" xlink:show="replace">15. Price Match Guarantee<text:tab/>20</text:a></text:p>
          <text:p text:style-name="P79"><text:a xlink:href="#_4geb4y23sax" office:target-frame-name="_top" xlink:show="replace">Scope and Purpose<text:tab/>20</text:a></text:p>
          <text:p text:style-name="P80"><text:a xlink:href="#_k1zoaks31b1p" office:target-frame-name="_top" xlink:show="replace">Venue and Event Package Challenges<text:tab/>21</text:a></text:p>
          <text:p text:style-name="P81"><text:a xlink:href="#_8qqs1s8p171q" office:target-frame-name="_top" xlink:show="replace">Acknowledgement and Resolution<text:tab/>21</text:a></text:p>
          <text:p text:style-name="P82"><text:a xlink:href="#_mn4xpzfih60o" office:target-frame-name="_top" xlink:show="replace">Differences in Booking Conditions<text:tab/>22</text:a></text:p>
          <text:p text:style-name="P83"><text:a xlink:href="#_bzi4wk5fzkcr" office:target-frame-name="_top" xlink:show="replace">Price Match Exclusions<text:tab/>23</text:a></text:p>
          <text:p text:style-name="P84"><text:a xlink:href="#_ocs5wv761pd7" office:target-frame-name="_top" xlink:show="replace">Availability and Monitoring<text:tab/>23</text:a></text:p>
          <text:p text:style-name="P85"><text:a xlink:href="#_oapx3g5s3qoz" office:target-frame-name="_top" xlink:show="replace">Reporting<text:tab/>24</text:a></text:p>
          <text:p text:style-name="P86"><text:a xlink:href="#_z0nrtd3fpm1t" office:target-frame-name="_top" xlink:show="replace">Continuous Improvement and Performance<text:tab/>24</text:a></text:p>
          <text:p text:style-name="P87"><text:a xlink:href="#_q0uffnwdossm" office:target-frame-name="_top" xlink:show="replace">Security and Specialist Requirements<text:tab/>24</text:a></text:p>
          <text:p text:style-name="P88"><text:a xlink:href="#_54y62p32o6fw" office:target-frame-name="_top" xlink:show="replace"><text:span text:style-name="T89">16. GCA Public Sector Negotiated Programmes</text:span><text:span text:style-name="T90"><text:tab/>25</text:span></text:a></text:p>
          <text:p text:style-name="P91"><text:a xlink:href="#_1nkec155ocqn" office:target-frame-name="_top" xlink:show="replace">Scope<text:tab/>25</text:a></text:p>
          <text:p text:style-name="P92"><text:a xlink:href="#_w01c9hrvkujn" office:target-frame-name="_top" xlink:show="replace">Support for the Negotiated Programme<text:tab/>25</text:a></text:p>
          <text:p text:style-name="P93"><text:a xlink:href="#_n3gg1ak5b65r" office:target-frame-name="_top" xlink:show="replace">Appointment as Programme-Managing Supplier<text:tab/>26</text:a></text:p>
          <text:p text:style-name="P94"><text:a xlink:href="#_mbkx1fvvgji4" office:target-frame-name="_top" xlink:show="replace">Obligations of the Programme-Managing Supplier<text:tab/>26</text:a></text:p>
          <text:p text:style-name="P95"><text:a xlink:href="#_xv0sut1gkt0" office:target-frame-name="_top" xlink:show="replace">Obligations of all Suppliers in receipt of Negotiated Programme rates<text:tab/>27</text:a></text:p>
          <text:p text:style-name="P96"><text:a xlink:href="#_d29zmb7asrfh" office:target-frame-name="_top" xlink:show="replace">Buyer-Specific Negotiated Programmes<text:tab/>27</text:a></text:p>
          <text:p text:style-name="P97"><text:a xlink:href="#_7tafc7isw0kz" office:target-frame-name="_top" xlink:show="replace"><text:span text:style-name="T98">17. Damages to Venues by<text:s/></text:span><text:span text:style-name="T99">Service Users</text:span><text:span text:style-name="T100"><text:tab/>27</text:span></text:a></text:p>
          <text:p text:style-name="P101"><text:a xlink:href="#_la9k64tdw8o7" office:target-frame-name="_top" xlink:show="replace">18. Technology, Digital Innovation, and AI<text:tab/>27</text:a></text:p>
        </text:index-body>
      </text:table-of-content>
      <text:p text:style-name="P102"/>
      <text:p text:style-name="P103"/>
      <text:p text:style-name="P104"/>
      <text:p text:style-name="P105"/>
      <text:p text:style-name="P106"/>
      <text:p text:style-name="P107"/>
      <text:p text:style-name="P108"/>
      <text:p text:style-name="P109"/>
      <text:p text:style-name="P110"/>
      <text:p text:style-name="P111"/>
      <text:p text:style-name="P112"/>
      <text:p text:style-name="P113"/>
      <text:p text:style-name="P114"/>
      <text:p text:style-name="P115"/>
      <text:p text:style-name="P116"/>
      <text:p text:style-name="P117"/>
      <text:p text:style-name="P118"/>
      <text:p text:style-name="P119"/>
      <text:p text:style-name="P120"/>
      <text:p text:style-name="P121"/>
      <text:p text:style-name="P122"/>
      <text:p text:style-name="P123"/>
      <text:p text:style-name="P124"/>
      <text:p text:style-name="P125"/>
      <text:p text:style-name="P126"/>
      <text:p text:style-name="P127"><text:bookmark-start text:name="_k9hii94ab8rf"/><text:bookmark-end text:name="_k9hii94ab8rf"/></text:p>
      <text:p text:style-name="P128"/>
      <text:list text:style-name="WWNum6">
        <text:list-item text:start-value="1">
          <text:p text:style-name="P129"><text:bookmark-start text:name="_59mdt5ycp5g3"/><text:bookmark-end text:name="_59mdt5ycp5g3"/><text:span text:style-name="T130">Scope of Lot</text:span></text:p>
        </text:list-item>
      </text:list>
      <text:list text:style-name="WWNum1">
        <text:list-item>
          <text:p text:style-name="P131">This Lot provides a comprehensive Venue Find and Meetings &amp; Events (MandE) service for Business Users across the<text:s/>United Kingdom and overseas. It encompasses the full lifecycle of event planning and delivery, from initial venue sourcing through to post-event reporting, on a residential or non-residential basis.</text:p>
        </text:list-item>
        <text:list-item>
          <text:p text:style-name="P132">For the purposes of this Lot, the term “Event” means, but<text:s/>is not limited to, a meeting, conference, exhibition, interview, training session, workshop, or ceremony, whether conducted on a face-to-face, virtual, digital, or hybrid basis.</text:p>
        </text:list-item>
        <text:list-item>
          <text:p text:style-name="P133">The Supplier shall provide a comprehensive and cost-effective Venue Find<text:s/>and Additional Service to meet the Buyer’s full specification of requirements for any Event. This service is available to any Buyer and/or other nominated individuals. <text:s/>Accommodation may be booked at the same location as the Event or at a suitable alternative property, and may comprise any number of rooms up to and including all Delegates and Event Staff.</text:p>
        </text:list-item>
      </text:list>
      <text:p text:style-name="P134"><text:span text:style-name="T135">In Scope Services</text:span></text:p>
      <text:list text:style-name="WWNum6" text:continue-numbering="true">
        <text:list-item>
          <text:list>
            <text:list-item>
              <text:p text:style-name="P136"><text:span text:style-name="T137">The following services are within scope of this Lot:</text:span></text:p>
            </text:list-item>
          </text:list>
        </text:list-item>
      </text:list>
      <text:list text:style-name="WWNum1" text:continue-numbering="true">
        <text:list-item>
          <text:p text:style-name="P138">Venue Find for meetings, conferences, exhibitions, interviews, training, workshops,<text:s/>ceremonies, and other Events, on a residential or non-residential basis, in the United Kingdom and overseas</text:p>
        </text:list-item>
        <text:list-item>
          <text:p text:style-name="P139">Virtual, digital, and hybrid Event solutions</text:p>
        </text:list-item>
        <text:list-item>
          <text:p text:style-name="P140">Accommodation booking in connection with a specific Event, including onsite and offsite options</text:p>
        </text:list-item>
        <text:list-item>
          <text:p text:style-name="P141">Group Bookings (defined as 9 (nine) or more Travellers and/or Delegates) associated with an Event (see Sections 4 and 5 of this Specification).</text:p>
        </text:list-item>
        <text:list-item>
          <text:p text:style-name="P142">Accommodation Group<text:s/>Bookings, (defined as 9 (nine) or more<text:s/>Travellers and/or Delegates), not associated with an<text:s/>Event (see Section 7 of this Specification).</text:p>
        </text:list-item>
        <text:list-item>
          <text:p text:style-name="P143">Delegate management and registration services</text:p>
        </text:list-item>
        <text:list-item>
          <text:p text:style-name="P144">Onsite liaison and single point of contact services</text:p>
        </text:list-item>
        <text:list-item>
          <text:p text:style-name="P145">End-to-End Event project, speaker and exhibitor management</text:p>
        </text:list-item>
        <text:list-item>
          <text:p text:style-name="P146">Food, beverage, and catering services associated with<text:s/>an event, group booking or conference.</text:p>
        </text:list-item>
        <text:list-item>
          <text:p text:style-name="P147">Audio-visual, staging, breakout rooms, and ancillary venue-provided services</text:p>
        </text:list-item>
        <text:list-item>
          <text:p text:style-name="P148">Passenger transportation in direct connection with an Event and/or Group Booking</text:p>
        </text:list-item>
        <text:list-item>
          <text:p text:style-name="P149">Pre-sourced venue booking facilitation (see Pre-Sourced Venue Bookings section)</text:p>
        </text:list-item>
        <text:list-item>
          <text:p text:style-name="P150">Transportation of materials, display stands, collateral and equipment to or from Venues</text:p>
        </text:list-item>
        <text:list-item>
          <text:p text:style-name="P151">Supporting ancillary services including, where required, PPE and test kits</text:p>
        </text:list-item>
        <text:list-item>
          <text:p text:style-name="P152">Carbon and sustainability reporting for Events and/or Group Booking</text:p>
        </text:list-item>
      </text:list>
      <text:p text:style-name="P153"/>
      <text:p text:style-name="P154"/>
      <text:p text:style-name="P155"/>
      <text:h text:style-name="P156" text:outline-level="2"><text:bookmark-start text:name="_jggyy71njid"/><text:bookmark-end text:name="_jggyy71njid"/><text:span text:style-name="T157">O</text:span><text:span text:style-name="T158">ut of Scope Services</text:span></text:h>
      <text:list text:style-name="WWNum6" text:continue-numbering="true">
        <text:list-item>
          <text:list>
            <text:list-item>
              <text:p text:style-name="P159">The following are expressly outside the scope of this Lot:</text:p>
            </text:list-item>
          </text:list>
        </text:list-item>
      </text:list>
      <text:list text:style-name="WWNum3">
        <text:list-item>
          <text:p text:style-name="P160">All BAU (business as usual) individual travel such as air, rail, hotel, vehicle hire for individual travellers on routine business travel (see Lots 1 and 2).</text:p>
        </text:list-item>
        <text:list-item>
          <text:p text:style-name="P161">Individual accommodation bookings on BAU business travel not related to an Event or Group Booking (see Lots 1 and 2).</text:p>
        </text:list-item>
        <text:list-item>
          <text:p text:style-name="P162">Group Bookings or accommodation for UK or overseas Approved Civilian Programmes. For the purposes of this Lot, an Approved Civilian Programme means a civilian cohort that is under a Buyer’s responsibility and/or care, fully supported by the UK Government, including but not limited to civilians, refugees, prisoners, and asylum seekers.</text:p>
        </text:list-item>
        <text:list-item>
          <text:p text:style-name="P163">Individual leisure or personal travel</text:p>
        </text:list-item>
        <text:list-item>
          <text:p text:style-name="P164">Passenger transportation, not limited to but including ad hoc taxi or coach bookings, not connected with a specific Event or Group Booking.</text:p>
        </text:list-item>
        <text:list-item>
          <text:p text:style-name="P165">Social Housing, emergency accommodation, or asylum seeker bridging accommodation (see Lot 4).</text:p>
        </text:list-item>
        <text:list-item>
          <text:p text:style-name="P166">Charter flights (see Lot 5).including ad-hoc taxi or coach bookings</text:p>
        </text:list-item>
      </text:list>
      <text:p text:style-name="P167"/>
      <text:list text:style-name="WWNum6" text:continue-numbering="true">
        <text:list-item>
          <text:p text:style-name="P168"><text:bookmark-start text:name="_j5jrl8w649l5"/><text:bookmark-end text:name="_j5jrl8w649l5"/>Preferred Venue Solutions – Government Estate First</text:p>
        </text:list-item>
      </text:list>
      <text:h text:style-name="P169" text:outline-level="3"><text:bookmark-start text:name="_6034p6w06zrg"/><text:bookmark-end text:name="_6034p6w06zrg"/><text:span text:style-name="T170">Tier 1 – Free Government Estate (Primary Consideration)</text:span></text:h>
      <text:p text:style-name="Standard"/>
      <text:list text:style-name="WWNum6" text:continue-numbering="true">
        <text:list-item>
          <text:list>
            <text:list-item>
              <text:p text:style-name="P171">The Supplier shall always consider, as the first priority for any Venue Find requirement, any free government estate that is available at the Buyer’s direction. This includes, but is not limited to:</text:p>
            </text:list-item>
          </text:list>
        </text:list-item>
      </text:list>
      <text:list text:style-name="WWNum3" text:continue-numbering="true">
        <text:list-item>
          <text:p text:style-name="P172">Meeting rooms and conference facilities within the Buyer’s own departmental estate</text:p>
        </text:list-item>
        <text:list-item>
          <text:p text:style-name="P173">Spaces made available by other Central Government departments through cross-government sharing arrangements</text:p>
        </text:list-item>
        <text:list-item>
          <text:p text:style-name="P174">Any emerging government-managed facility registers, portals, or equivalent technology solutions that consolidate available government estate, as and when made available</text:p>
        </text:list-item>
      </text:list>
      <text:list text:style-name="WWNum6" text:continue-numbering="true">
        <text:list-item>
          <text:list>
            <text:list-item>
              <text:p text:style-name="P175">Where the Buyer has identified a suitable government estate facility,<text:s/>whether proactively or through the Supplier’s enquiries, the Supplier shall seek confirmation of suitability and availability before proceeding to confirm the booking. The Supplier shall maintain awareness of cross-government sharing arrangements and shall<text:s/>integrate any new or evolving solutions into their Tier 1 processes as they emerge.</text:p>
            </text:list-item>
            <text:list-item>
              <text:p text:style-name="P176">It shall not be assumed that Buyers outside Central Government departments will be permitted to use another department’s facilities unless this is expressly confirmed by<text:s/>the responsible government entity.</text:p>
            </text:list-item>
            <text:list-item>
              <text:p text:style-name="P177">Where government estate facilities are identified and made available at the Customer’s direction, whether through a central register, departmental allocation, or any other mechanism, the Supplier shall treat this as a<text:s/>viable and preferred solution. The Supplier shall actively facilitate and support such bookings, including providing confirmation of suitability, coordinating logistics, and incorporating these facilities into their standard booking and reporting processes. The Supplier shall not discourage or deprioritise government estate options in favour of commercial alternatives.</text:p>
            </text:list-item>
            <text:list-item>
              <text:p text:style-name="P178">For the purposes of this Lot, ‘free’ government estate means estate made available to the Buyer at no venue or room hire charge. Where a nominally free space carries a charge for ancillary services, such as catering, audio-visual equipment, or facilities management, the Supplier shall itemise these charges separately and shall not describe the booking as Tier 1 unless the core venue and room hire element is genuinely free of charge.</text:p>
            </text:list-item>
            <text:list-item>
              <text:p text:style-name="P179">The Supplier's obligation to consider Tier 1 estate is not limited to instances where the Buyer has already identified a suitable facility. The Supplier shall proactively identify and put forward available free government estate options as part of its sourcing activity for every Event, and the absence of a Buyer-nominated facility does not remove this obligation.</text:p>
            </text:list-item>
            <text:list-item>
              <text:p text:style-name="P180">The Supplier shall engage and work closely with the Government Property Agency and/or Government Property<text:s/>Unit to establish and maintain visibility of, and access to, available free government estate space, including awareness of changes to the availability of such space and any associated security arrangements, including building passes and access clearances<text:s/>required for Delegates and Service Users. Tier 1 space, and in particular GPA/GPU-managed space where available, is the Supplier's mandatory first port of call and must be prioritised ahead of any Tier 2 or Tier 3 option.</text:p>
            </text:list-item>
            <text:list-item>
              <text:p text:style-name="P181">The Supplier must recognise that<text:s/>Tier 1 and Tier 2 venue options will frequently be non-commissionable, or will yield materially lower commission than Tier 3 commercial venues, including nil commission in many instances. This is an accepted and expected feature of the venue sourcing hierarchy under this Lot and does not, of itself, justify progression to Tier 3. The Supplier's pricing and margin model, as submitted at tender, must be sustainable across the full range of Tier 1, Tier 2, and Tier 3 outcomes, and the Supplier shall not be entitled to seek price relief, an additional fee, or a change to its charging structure on the grounds that a Buyer's requirement was met, or could have been met, from Tier 1 or Tier 2 estate.</text:p>
            </text:list-item>
            <text:list-item>
              <text:p text:style-name="P182">Where commission, override, or rebate is available and payable to<text:s/>the Supplier in connection with a Tier 2 or Tier 3 booking, the default position under this Framework is that it is shared with the Buyer in accordance with the commission share arrangements set out at All Lots Specification, Section [X] (Commission), currently a 70/30 split in the Supplier's favour, subject to the disclosure and Open-Book requirements set out there. The Supplier shall not use the existence or unavailability of commission on any given booking as a basis for deprioritising Tier 1 or Tier 2 estate. Any pattern of sourcing activity that systematically favours Tier 3 commercial venues over available and suitable Tier 1 or Tier 2 estate will be treated as a material breach of this Specification and may be addressed through the KPI and Service Credit regime at Call-Off Schedule 14.</text:p>
            </text:list-item>
          </text:list>
        </text:list-item>
      </text:list>
      <text:h text:style-name="P183" text:outline-level="3"><text:bookmark-start text:name="_a3bl4wdyit3b"/><text:bookmark-end text:name="_a3bl4wdyit3b"/><text:span text:style-name="T184">Tier 2 – Paid or Reduced Government and Third Sector Estate</text:span></text:h>
      <text:list text:style-name="WWNum6" text:continue-numbering="true">
        <text:list-item>
          <text:list>
            <text:list-item>
              <text:p text:style-name="P185">If a robust audit trail confirms that Tier 1 cannot fulfill the Buyer’s requirements, the Supplier must next consider the reduced or discounted government estate, the paid government estate, and the voluntary and community sector. Examples include, but are not limited to:</text:p>
            </text:list-item>
          </text:list>
        </text:list-item>
      </text:list>
      <text:list text:style-name="WWNum3" text:continue-numbering="true">
        <text:list-item>
          <text:p text:style-name="P186">Queen Elizabeth II Conference Centre</text:p>
        </text:list-item>
        <text:list-item>
          <text:p text:style-name="P187">Government departmental training centres</text:p>
        </text:list-item>
        <text:list-item>
          <text:p text:style-name="P188">University postgraduate centres</text:p>
        </text:list-item>
        <text:list-item>
          <text:p text:style-name="P189">Local government town<text:s/>halls, community centres, and equivalent spaces</text:p>
        </text:list-item>
        <text:list-item>
          <text:p text:style-name="P190">Voluntary and community sector providers of Events space</text:p>
        </text:list-item>
      </text:list>
      <text:h text:style-name="P191" text:outline-level="3"><text:bookmark-start text:name="_tljc0f5v166z"/><text:bookmark-end text:name="_tljc0f5v166z"/><text:span text:style-name="T192">Tier 3 – Commercial Providers</text:span></text:h>
      <text:list text:style-name="WWNum6" text:continue-numbering="true">
        <text:list-item>
          <text:list>
            <text:list-item>
              <text:p text:style-name="P193">Only in the event that the Buyer’s requirement cannot be fulfilled from Tier 1 or Tier 2, and where there is a robust audit trail confirming this, shall the Supplier consider paid commercial providers. Examples include, but are not limited to:</text:p>
            </text:list-item>
          </text:list>
        </text:list-item>
      </text:list>
      <text:list text:style-name="WWNum3" text:continue-numbering="true">
        <text:list-item>
          <text:p text:style-name="P194">Meeting, exhibition, and Events venues</text:p>
        </text:list-item>
        <text:list-item>
          <text:p text:style-name="P195">Hotels and conference centres</text:p>
        </text:list-item>
        <text:list-item>
          <text:p text:style-name="P196">All other commercial venues, including marquees, park buildings, resorts, and similar</text:p>
        </text:list-item>
      </text:list>
      <text:list text:style-name="WWNum6" text:continue-numbering="true">
        <text:list-item>
          <text:list>
            <text:list-item>
              <text:p text:style-name="P197">The Supplier shall comply with Section GCA Preferred Venue Standard Terms and Conditions below.</text:p>
            </text:list-item>
            <text:list-item>
              <text:p text:style-name="P198">Volume data is included in the pricing documentation, which outlines the historical split of bookings across the three tiers.</text:p>
            </text:list-item>
          </text:list>
        </text:list-item>
      </text:list>
      <text:p text:style-name="P199"/>
      <text:list text:style-name="WWNum5">
        <text:list-item text:start-value="3">
          <text:p text:style-name="P200"><text:bookmark-start text:name="_55bysrafy1x0"/><text:bookmark-end text:name="_55bysrafy1x0"/><text:span text:style-name="T201">Venue Find Service – Including Virtual, Digital, and Hybrid Events</text:span></text:p>
          <text:list text:continue-numbering="true">
            <text:list-item>
              <text:p text:style-name="P202">The Supplier shall provide a comprehensive and cost-effective Venue Find and Additional Service to meet the Buyer’s full specification of requirements for any Event. This service is available to any Buyer and/or other nominated individuals and includes the booking of venues for exclusive use and Group Bookings for Business Users.</text:p>
            </text:list-item>
          </text:list>
        </text:list-item>
      </text:list>
      <text:h text:style-name="P203" text:outline-level="3"><text:bookmark-start text:name="_93i6bctxtfkc"/><text:bookmark-end text:name="_93i6bctxtfkc"/><text:span text:style-name="T204">Options and Recommendations</text:span></text:h>
      <text:list text:style-name="WWNum5" text:continue-numbering="true">
        <text:list-item>
          <text:list>
            <text:list-item>
              <text:p text:style-name="P205">For all Events, regardless of format (face-to-face, virtual/digital, or hybrid), the<text:s/>Supplier shall provide a minimum of three value-for-money and innovative options, where available, clearly highlighting any savings or value-added benefits achieved through negotiation, together with a recommendation to assist the Buyer’s decision.</text:p>
            </text:list-item>
            <text:list-item>
              <text:p text:style-name="P206">Where<text:s/>an option put forward under paragraph 3.2 does not fully meet the Buyer's stated requirement, the Supplier shall clearly identify, in writing and at the point the option is presented, the specific respects in which it falls short of the brief. Such an option may still be put forward where the Supplier considers it offers value for money, but the shortfall must be disclosed transparently before the Buyer makes a decision, never after booking confirmation. The Buyer retains sole discretion to accept an option that does not fully match the brief.</text:p>
            </text:list-item>
            <text:list-item>
              <text:p text:style-name="P207">The Supplier shall seek to achieve best value for money by considering 24-hour and/or day Delegate meeting rates against room hire and individual refreshment pricing. The Supplier must not default to room hire costs with all additional requirements priced separately unless they can demonstrate that this represents better value.</text:p>
            </text:list-item>
            <text:list-item>
              <text:p text:style-name="P208">Where a Booker or Buyer identifies a cheaper rate, package, or venue than that presented by the Supplier, the Supplier shall action a Price Match in accordance with the Price Match Guarantee section of this Specification (Section 15).</text:p>
            </text:list-item>
          </text:list>
        </text:list-item>
      </text:list>
      <text:h text:style-name="P209" text:outline-level="3"><text:bookmark-start text:name="_5ss18fq5chup"/><text:bookmark-end text:name="_5ss18fq5chup"/><text:span text:style-name="T210">Flexibility and Hybrid Delivery</text:span></text:h>
      <text:list text:style-name="WWNum5" text:continue-numbering="true">
        <text:list-item>
          <text:list>
            <text:list-item>
              <text:p text:style-name="P211">The Supplier shall be able to flex their delivery approach to accommodate changes in Event format, including transitions between fully face-to-face, hybrid, and fully virtual delivery models, including planned and unplanned changes.</text:p>
            </text:list-item>
          </text:list>
        </text:list-item>
      </text:list>
      <text:h text:style-name="P212" text:outline-level="2"><text:bookmark-start text:name="_85znr0ruumai"/><text:bookmark-end text:name="_85znr0ruumai"/><text:span text:style-name="T213">GCA</text:span><text:span text:style-name="T214"><text:s/>Preferred Venue Standard Terms and Conditions</text:span></text:h>
      <text:list text:style-name="WWNum5" text:continue-numbering="true">
        <text:list-item>
          <text:list>
            <text:list-item>
              <text:p text:style-name="P215">The Supplier shall establish their own standard set of terms and conditions with venue providers (“GCA Preferred Venue Standard Terms and Conditions”). These terms shall include more preferential cancellation terms, greater value-added benefits and discounts, and increased operational efficiency. The Supplier shall work with venue providers to ensure acceptance of these standard terms. Where a venue will not comply, the Supplier shall advise the Booker and provide the venue’s terms in full, highlighting any potential risk, prior to booking confirmation.</text:p>
            </text:list-item>
            <text:list-item>
              <text:p text:style-name="P216">The Supplier must review and update its GCA Preferred Venue Standard Terms as required, and at least annually, and must report to GCA on the coverage of Preferred Terms (as a percentage of Tier 3 bookings by volume and value) at each Quarterly Business Review.</text:p>
            </text:list-item>
            <text:list-item>
              <text:p text:style-name="P217">GCA Preferred Venue Standard Terms must be applied<text:s/>to virtual, digital, and hybrid event platform providers as well as physical venues. The Supplier must not treat the Preferred Terms obligation as applying to physical venues only.</text:p>
            </text:list-item>
            <text:list-item>
              <text:p text:style-name="P218">Where a venue declines GCA Preferred Venue Standard Terms and the<text:s/>Supplier proceeds with the venue's own terms, the Supplier must: (i) record this in the booking audit trail; (ii) notify the Buyer at the point of quotation; and (iii) negotiate compensating benefits (such as enhanced discounts, additional inclusions, or value-added services or discounts) to provide equivalent value for money for the Buyer. The Supplier shall not accept a venue's standard terms and conditions unless a compensatory benefit of direct value to the Buyer is secured.</text:p>
            </text:list-item>
          </text:list>
        </text:list-item>
      </text:list>
      <text:h text:style-name="P219" text:outline-level="3"><text:bookmark-start text:name="_33g9mig9t2qx"/><text:bookmark-end text:name="_33g9mig9t2qx"/><text:span text:style-name="T220">Quotation Requirements</text:span></text:h>
      <text:list text:style-name="WWNum5" text:continue-numbering="true">
        <text:list-item>
          <text:list>
            <text:list-item>
              <text:p text:style-name="P221">The<text:s/>Supplier shall provide Bookers with a quotation that meets the stated requirements and details the following as a minimum:</text:p>
            </text:list-item>
          </text:list>
        </text:list-item>
      </text:list>
      <text:list text:style-name="WWNum3" text:continue-numbering="true">
        <text:list-item>
          <text:p text:style-name="P222">name and location of the venue, with directions</text:p>
        </text:list-item>
        <text:list-item>
          <text:p text:style-name="P223">24-hour meeting rate and/or day Delegate meeting rate, with full details of inclusions</text:p>
        </text:list-item>
        <text:list-item>
          <text:p text:style-name="P224">room hire rate with refreshments comparison, if applicable</text:p>
        </text:list-item>
        <text:list-item>
          <text:p text:style-name="P225">best value for money / most cost-effective option, clearly highlighted</text:p>
        </text:list-item>
        <text:list-item>
          <text:p text:style-name="P226">syndicate rooms requested and any additional cost</text:p>
        </text:list-item>
        <text:list-item>
          <text:p text:style-name="P227">additional equipment requested and any additional cost</text:p>
        </text:list-item>
        <text:list-item>
          <text:p text:style-name="P228">cancellation policy, including cut-off dates for no-charge cancellation</text:p>
        </text:list-item>
        <text:list-item>
          <text:p text:style-name="P229">detailed response relevant to the Booker’s requirement, including menus, room layout, additional equipment, dietary requirements, car parking, proximity to public transport, and any other relevant information</text:p>
        </text:list-item>
      </text:list>
      <text:h text:style-name="P230" text:outline-level="3"><text:bookmark-start text:name="_ca3iygjhwr1b"/><text:bookmark-end text:name="_ca3iygjhwr1b"/><text:span text:style-name="T231">Authorisation, Pre-Approval, and Cost Management</text:span></text:h>
      <text:list text:style-name="WWNum5" text:continue-numbering="true">
        <text:list-item>
          <text:list>
            <text:list-item>
              <text:p text:style-name="P232">The Supplier shall always highlight to the Buyer the most cost-effective choices when presenting available venue options. The Supplier shall provide the facility for the Buyer to select a Reason (from<text:s/>a predetermined and pre-populated standard list of reason codes approved by the Buyer) where the most cost-effective option is not selected, and shall include the missed saving opportunity in monthly reporting to the Authority.</text:p>
            </text:list-item>
            <text:list-item>
              <text:p text:style-name="P233">Where required by the Buyer, the Supplier shall provide the facility to refer bookings for pre-authorisation before confirmation. The Supplier shall provide the facility to record pre-confirmation approval information (at a minimum, a field capturing the approver’s name and the date of approval) in accordance with the Buyer’s requirements.</text:p>
            </text:list-item>
          </text:list>
        </text:list-item>
      </text:list>
      <text:h text:style-name="P234" text:outline-level="3"><text:bookmark-start text:name="_d27tk4vi79qh"/><text:bookmark-end text:name="_d27tk4vi79qh"/><text:span text:style-name="T235">Complex and Specialist Requirements</text:span></text:h>
      <text:list text:style-name="WWNum5" text:continue-numbering="true">
        <text:list-item>
          <text:list>
            <text:list-item>
              <text:p text:style-name="P236">The Supplier shall be able to accommodate complex requirements including, but not limited to:</text:p>
            </text:list-item>
          </text:list>
        </text:list-item>
      </text:list>
      <text:list text:style-name="WWNum7">
        <text:list-item>
          <text:p text:style-name="P237">Requirements of Delegates with Protected Characteristics</text:p>
        </text:list-item>
        <text:list-item>
          <text:p text:style-name="P238">Secure parking and specific room requirements</text:p>
        </text:list-item>
        <text:list-item>
          <text:p text:style-name="P239">Early access, onsite security requirements, and staffed reception desks</text:p>
        </text:list-item>
        <text:list-item>
          <text:p text:style-name="P240">Production of name badges</text:p>
        </text:list-item>
        <text:list-item>
          <text:p text:style-name="P241">VIP or executive arrangements, which may include enhanced security measures, to be agreed between the Supplier and<text:s/>the Booker</text:p>
        </text:list-item>
        <text:list-item>
          <text:p text:style-name="P242">Lone and/or vulnerable Delegates – the Supplier shall ensure that the Buyer can clearly notify them of any such attendees at the time of booking</text:p>
        </text:list-item>
      </text:list>
      <text:h text:style-name="P243" text:outline-level="2"><text:bookmark-start text:name="_o85kc0fb6749"/><text:bookmark-end text:name="_o85kc0fb6749"/><text:span text:style-name="T244">Venue Exclusions</text:span></text:h>
      <text:list text:style-name="WWNum5" text:continue-numbering="true">
        <text:list-item>
          <text:list>
            <text:list-item>
              <text:p text:style-name="P245">The Supplier shall be able to exclude specific venues, as defined by the<text:s/>Buyer, to ensure they are not made available to book. No Accommodation Provider or Venue is to be excluded unless written approval from the Authority or the Buyer has been obtained.</text:p>
            </text:list-item>
          </text:list>
        </text:list-item>
      </text:list>
      <text:p text:style-name="P246"><text:span text:style-name="T247">Online and Offline Booking Solutions</text:span></text:p>
      <text:list text:style-name="WWNum5" text:continue-numbering="true">
        <text:list-item>
          <text:list>
            <text:list-item>
              <text:p text:style-name="P248">The Supplier shall provide a robust Offline Booking Solution (available 24/7/365) <text:s/>for venue and accommodation bookings, including a dedicated telephone line, web-based booking request forms, and dedicated email addresses. An Online Booking Solution may also be provided where available. Buyers retain the absolute right to opt for a fully offline-only solution, with no obligation to adopt online channels.</text:p>
            </text:list-item>
          </text:list>
        </text:list-item>
      </text:list>
      <text:p text:style-name="P249"/>
      <text:list text:style-name="WWNum5" text:continue-numbering="true">
        <text:list-item>
          <text:list>
            <text:list-item>
              <text:p text:style-name="P250">On receipt of a completed booking request form or email, the Supplier shall send the Booker an immediate acknowledgement and respond within<text:s/>the agreed Service Level Agreement timescales.</text:p>
            </text:list-item>
            <text:list-item>
              <text:p text:style-name="P251">The Online Booking Solution shall include, but not be limited to:</text:p>
            </text:list-item>
          </text:list>
        </text:list-item>
      </text:list>
      <text:list text:style-name="WWNum3" text:continue-numbering="true">
        <text:list-item>
          <text:p text:style-name="P252">Tailored search options including price, distance, postcode, radius, and specific venue or hotel group</text:p>
        </text:list-item>
        <text:list-item>
          <text:p text:style-name="P253">Display of all rates, whether Commissionable or Non-Commissionable, including last-minute offers, advance booking promotions, Supplier-owned rates, HM Government rates, and GCA Public Sector Negotiated Programme rates, without exception or limitation</text:p>
        </text:list-item>
        <text:list-item>
          <text:p text:style-name="P254">Functionality to make amendments and cancellations</text:p>
        </text:list-item>
        <text:list-item>
          <text:p text:style-name="P255">Maps and distance information from the Booker’s point of search</text:p>
        </text:list-item>
      </text:list>
      <text:list text:style-name="WWNum5" text:continue-numbering="true">
        <text:list-item>
          <text:list>
            <text:list-item>
              <text:p text:style-name="P256">As and when more inventory becomes available online, the Supplier shall ensure their systems are updated to reflect all new properties, rates, photographs, directions, and booking terms<text:s/>and conditions so that Buyers have access to the most current content at all times.</text:p>
            </text:list-item>
          </text:list>
        </text:list-item>
      </text:list>
      <text:p text:style-name="P257"><text:span text:style-name="T258">Virtual, Digital, and Hybrid Events</text:span></text:p>
      <text:list text:style-name="WWNum5" text:continue-numbering="true">
        <text:list-item>
          <text:list>
            <text:list-item>
              <text:p text:style-name="P259">The Supplier shall provide a comprehensive and cost-effective booking service for Events delivered virtually, digitally, or on a<text:s/>hybrid basis. The Supplier shall ensure all digital meeting and Event platforms are compliant with the Buyer’s security, accessibility, and digital requirements as detailed in Call-Off Schedule 9A (Security), as applicable.</text:p>
            </text:list-item>
          </text:list>
        </text:list-item>
      </text:list>
      <text:list text:style-name="WWNum4">
        <text:list-item text:start-value="4">
          <text:p text:style-name="P260"><text:bookmark-start text:name="_du7y0xixo7h5"/><text:bookmark-end text:name="_du7y0xixo7h5"/><text:span text:style-name="T261">Accommodation in Connection wit</text:span><text:span text:style-name="T262">h Events</text:span></text:p>
          <text:list text:continue-numbering="true">
            <text:list-item>
              <text:p text:style-name="P263">If requested by the Buyer, the Supplier shall provide an accommodation booking service in direct support of a specific Event. Accommodation options shall be presented in line with the Buyer’s requirements and may be onsite at the same venue (where<text:s/>possible) or at a suitable alternative property.</text:p>
            </text:list-item>
            <text:list-item>
              <text:p text:style-name="P264">The Supplier shall provide the Buyer with full access to all accommodation choices including, but not limited to, hotels, bed and breakfasts, vessels, sites, parks, and resorts, regardless of whether required for exclusive or non-exclusive use, and regardless of whether Commissionable or Non-Commissionable.</text:p>
            </text:list-item>
            <text:list-item>
              <text:p text:style-name="P265">Where the Buyer requires pricing for single-occupancy rooms (where it is not cost-effective to package as a 24-hour rate), the Supplier shall provide this in accordance with the Buyer’s Travel/Events/Expenses Policy. The Supplier shall also make all other inventory available (for example, double or twin rooms for sole occupancy) that accommodation venues may have available at the time of booking.</text:p>
            </text:list-item>
            <text:list-item>
              <text:p text:style-name="P266">Where accommodation associated with an Event is available within the government estate, or is made available at the Customer’s direction, this shall be treated by the Supplier as a viable and preferred solution in accordance with the Tier 1 approach set out in Section 3. The Supplier shall facilitate and support such bookings as part of their standard service and shall not promote commercial alternatives where suitable government accommodation is available.</text:p>
            </text:list-item>
            <text:list-item>
              <text:p text:style-name="P267">If required by the Buyer, supporting accommodation and venue provided services such as food, beverage, and laundry services may also be provided under this Lot.</text:p>
            </text:list-item>
          </text:list>
        </text:list-item>
      </text:list>
      <text:p text:style-name="P268"/>
      <text:h text:style-name="Heading3" text:outline-level="3"><text:bookmark-start text:name="_vt9e8va3tuh"/><text:bookmark-end text:name="_vt9e8va3tuh"/><text:span text:style-name="T269">City Taxes</text:span></text:h>
      <text:list text:style-name="WWNum4" text:continue-numbering="true">
        <text:list-item>
          <text:list>
            <text:list-item>
              <text:p text:style-name="P270">The Supplier shall make it clear that all local visitor charges, city taxes, tourist taxes are charged on top of the room rate. The room rate<text:s/>and any applicable city tax must be explicitly stated as separate items at the point of booking.</text:p>
            </text:list-item>
          </text:list>
        </text:list-item>
      </text:list>
      <text:p text:style-name="P271"/>
      <text:list text:style-name="WWNum4" text:continue-numbering="true">
        <text:list-item>
          <text:list>
            <text:list-item>
              <text:p text:style-name="P272">Prior to purchase, the Supplier must make visible to the Booker:</text:p>
            </text:list-item>
          </text:list>
        </text:list-item>
      </text:list>
      <text:list text:style-name="WWNum2">
        <text:list-item>
          <text:p text:style-name="P273">The type of tax applied (e.g. fixed fee per person/night or dynamic percentage)</text:p>
        </text:list-item>
        <text:list-item>
          <text:p text:style-name="P274">The applicable monetary caps or maximum night limits governing the tax</text:p>
        </text:list-item>
        <text:list-item>
          <text:p text:style-name="P275">Whether city tax applies to cancellation fees or non-arrivals under local regulations</text:p>
        </text:list-item>
      </text:list>
      <text:p text:style-name="P276"/>
      <text:list text:style-name="WWNum4" text:continue-numbering="true">
        <text:list-item>
          <text:list>
            <text:list-item>
              <text:p text:style-name="P277">The Supplier shall ensure that all Management Information (MI) and invoices generated via Online and Offline Booking Solutions clearly itemise room spend separately from city tax spend.</text:p>
            </text:list-item>
          </text:list>
        </text:list-item>
      </text:list>
      <text:p text:style-name="P278"/>
      <text:list text:style-name="WWNum4" text:continue-numbering="true">
        <text:list-item>
          <text:list>
            <text:list-item>
              <text:p text:style-name="P279">The Supplier is expected to work with accommodation providers, including hotel chains and independent properties to help standardise the approach to City Taxes and to avoid<text:s/>the risk of duplication of charges where the tax is both invoiced by the Supplier and charged to the traveller on check-out.</text:p>
            </text:list-item>
          </text:list>
        </text:list-item>
      </text:list>
      <text:p text:style-name="P280"/>
      <text:list text:style-name="WWNum4" text:continue-numbering="true">
        <text:list-item>
          <text:list>
            <text:list-item>
              <text:p text:style-name="P281">The Supplier shall include City Taxes as part of their ongoing training and advising of Bookers to help frequent Travellers and Bookers avoid potential double-charging and increase awareness of local taxes as an emerging trend and invoicing risk.</text:p>
            </text:list-item>
          </text:list>
        </text:list-item>
      </text:list>
      <text:p text:style-name="P282"/>
      <text:list text:style-name="WWNum4" text:continue-numbering="true">
        <text:list-item>
          <text:p text:style-name="P283"><text:bookmark-start text:name="_qry54x5y1zzq"/><text:bookmark-end text:name="_qry54x5y1zzq"/><text:span text:style-name="T284">Meetings, Conferences and Event Services</text:span></text:p>
        </text:list-item>
      </text:list>
      <text:h text:style-name="P285" text:outline-level="2"><text:bookmark-start text:name="_v9737c4vmxi0"/><text:bookmark-end text:name="_v9737c4vmxi0"/><text:span text:style-name="T286">Venue Provided Services</text:span></text:h>
      <text:list text:style-name="WWNum4" text:continue-numbering="true">
        <text:list-item>
          <text:list>
            <text:list-item>
              <text:p text:style-name="P287">The Supplier shall work with the venue(s) to manage all supporting Venue<text:s/>Provided Service requirements, including but not limited to food and beverage, audio-visual, internet, Delegate management and registration, room set-up, timings, liaison with all venue staff, and a provision to hand out or provide a collection point for PPE or test kits, if circumstances require. This list is not exhaustive and the Supplier shall seek to provide all supporting Venue Provided Service requirements requested by the Buyer.</text:p>
            </text:list-item>
          </text:list>
        </text:list-item>
      </text:list>
      <text:p text:style-name="P288"><text:span text:style-name="T289">Event Project and Delegate Management</text:span></text:p>
      <text:list text:style-name="WWNum4" text:continue-numbering="true">
        <text:list-item>
          <text:list>
            <text:list-item>
              <text:p text:style-name="P290">When requested by the Buyer, the<text:s/>Supplier shall provide a scalable end-to-end Event Management Managed Service, acting as a single accountable partner for the coordination, governance and execution of the event. The scope of this service shall be tailored to the Buyer's requirements and<text:s/>include, but not limited to:</text:p>
              <text:list text:continue-numbering="true">
                <text:list-item>
                  <text:p text:style-name="P291">Event and venue project management and planning</text:p>
                </text:list-item>
                <text:list-item>
                  <text:p text:style-name="P292">Speaker and VIP management</text:p>
                </text:list-item>
                <text:list-item>
                  <text:p text:style-name="P293">Delegate Management</text:p>
                </text:list-item>
                <text:list-item>
                  <text:p text:style-name="P294">Production and technical management</text:p>
                </text:list-item>
                <text:list-item>
                  <text:p text:style-name="P295">Exhibitor and Sponsor management</text:p>
                </text:list-item>
              </text:list>
            </text:list-item>
          </text:list>
        </text:list-item>
      </text:list>
      <text:h text:style-name="P296" text:outline-level="2"><text:bookmark-start text:name="_ti56mqfaha0e"/><text:bookmark-end text:name="_ti56mqfaha0e"/><text:span text:style-name="T297">Audio-Visual and Event and Conference Technology</text:span></text:h>
      <text:p text:style-name="Standard"/>
      <text:list text:style-name="WWNum4" text:continue-numbering="true">
        <text:list-item>
          <text:list>
            <text:list-item>
              <text:p text:style-name="P298">The<text:s/>Supplier must be able to source and arrange audio-visual equipment and production services appropriate to the scale and nature of in-scope Events, either directly or through subcontracted partners with appropriate expertise.</text:p>
            </text:list-item>
            <text:list-item>
              <text:p text:style-name="P299">Where requested by the Buyer, the Supplier shall have the capability to source and execute the following:</text:p>
              <text:list text:continue-numbering="true">
                <text:list-item>
                  <text:p text:style-name="P300">Staging and Scenic Design: Customer stage design and builds, structural rigging oversight, stage lighting and professional backdrop construction.</text:p>
                </text:list-item>
                <text:list-item>
                  <text:p text:style-name="P301">Exhibition &amp; Event Branding: Sourcing and managing exhibition shell schemes, modular display systems, directional signage and large-format print branding.</text:p>
                </text:list-item>
                <text:list-item>
                  <text:p text:style-name="P302">Technical Crew Services: Provide end-to-end management of technical crew, including sound/lighting engineers, stage managers and technical directors throughout rehearsals and live delivery.</text:p>
                </text:list-item>
              </text:list>
            </text:list-item>
            <text:list-item>
              <text:p text:style-name="P303">The Supplier must offer virtual and hybrid event platform options that comply with: (i) the Buyer's security requirements as specified in Call-Off Schedule 9A; (ii) NCSC guidance on video conferencing<text:s/>and virtual event security (including Cyber Essentials Plus certification or equivalent for any platform recommended to Government Buyers); and (iii) WCAG 2.2 accessibility standards, with the Supplier able to evidence compliance on request</text:p>
            </text:list-item>
          </text:list>
        </text:list-item>
      </text:list>
      <text:p text:style-name="P304"/>
      <text:list text:style-name="WWNum4" text:continue-numbering="true">
        <text:list-item>
          <text:p text:style-name="P305"><text:span text:style-name="T306">Event Risk<text:s/></text:span><text:span text:style-name="T307">Management and Duty of Care</text:span></text:p>
          <text:list text:continue-numbering="true">
            <text:list-item>
              <text:p text:style-name="P308">The Supplier must maintain and be able to evidence a documented Event Risk Management Policy, covering at minimum: force majeure and event cancellation protocols; medical emergency procedures; site evacuation planning; crisis communication arrangements; and procedures for events involving lone or vulnerable Delegates or those with Protected Characteristics.</text:p>
            </text:list-item>
            <text:list-item>
              <text:p text:style-name="P309">For events above a defined scale threshold (to be agreed at Call-Off level, with a default of 50 or more Delegates, or any event involving international travel), the Supplier must provide the Buyer with a written Event Risk Assessment prior to the event. The Event Risk Assessment must be proportionate to the scale and nature of the event.</text:p>
            </text:list-item>
            <text:list-item>
              <text:p text:style-name="P310">The Supplier must enable the Buyer to flag, at the time of booking or at any point before the Event, Delegates who are lone travellers or who may require additional support due to vulnerability, disability, or other Protected Characteristics. On receipt of such a flag, the Supplier must: acknowledge the flag in writing; confirm what additional arrangements have been made; and maintain a record of the flag and response in the booking audit trail.</text:p>
            </text:list-item>
            <text:list-item>
              <text:p text:style-name="P311">The Supplier's Duty of Care obligations under this clause continue throughout the Event. Where an emergency occurs during an event, the Supplier must follow the procedures set out in its Event Risk Management Policy and notify the Buyer's nominated contact without undue delay.</text:p>
            </text:list-item>
          </text:list>
        </text:list-item>
      </text:list>
      <text:p text:style-name="P312"/>
      <text:h text:style-name="P313" text:outline-level="2"><text:bookmark-start text:name="_3jtchkfqxkrw"/><text:bookmark-end text:name="_3jtchkfqxkrw"/><text:span text:style-name="T314">Delegate Managemen</text:span><text:span text:style-name="T315">t</text:span></text:h>
      <text:p text:style-name="P316"/>
      <text:list text:style-name="WWNum4" text:continue-numbering="true">
        <text:list-item>
          <text:list>
            <text:list-item>
              <text:p text:style-name="P317">If required by the Buyer, the Supplier shall<text:s/>provide Delegate management services incorporating Delegate registration, including:</text:p>
            </text:list-item>
          </text:list>
        </text:list-item>
      </text:list>
      <text:p text:style-name="P318"/>
      <text:list text:style-name="WWNum3" text:continue-numbering="true">
        <text:list-item>
          <text:p text:style-name="P319">Pre-registration of Delegates and onsite registration</text:p>
        </text:list-item>
        <text:list-item>
          <text:p text:style-name="P320">Administration support</text:p>
        </text:list-item>
        <text:list-item>
          <text:p text:style-name="P321">Provision of name badges</text:p>
        </text:list-item>
        <text:list-item>
          <text:p text:style-name="P322">Provision of approved Delegate packs (to be approved by the Buyer’s<text:s/>meeting organiser before issue)</text:p>
        </text:list-item>
        <text:list-item>
          <text:p text:style-name="P323">Secure access for the Buyer to the full list of all registered Delegates at least 24 hours prior to the Event</text:p>
        </text:list-item>
        <text:list-item>
          <text:p text:style-name="P324">Approved Delegate packs to be provided at least 24 hours prior to the Event (48 hours for Delegates travelling from outside the UK)</text:p>
        </text:list-item>
      </text:list>
      <text:list text:style-name="WWNum4" text:continue-numbering="true">
        <text:list-item>
          <text:list>
            <text:list-item>
              <text:p text:style-name="P325">The specific needs of Delegates with Protected Characteristics shall be addressed within Section Complex and Specialist Requirements <text:s/>above<text:s/><text:span text:style-name="T326">.<text:s/></text:span>This provision in terms of access to the registration service and recording of any special requirements, including but not limited to venue access and dietary requirements.</text:p>
            </text:list-item>
          </text:list>
        </text:list-item>
      </text:list>
      <text:h text:style-name="P327" text:outline-level="2"><text:bookmark-start text:name="_rwbcwfmg8pyf"/><text:bookmark-end text:name="_rwbcwfmg8pyf"/><text:span text:style-name="T328">Onsite Liaison and Support</text:span></text:h>
      <text:list text:style-name="WWNum4" text:continue-numbering="true">
        <text:list-item>
          <text:list>
            <text:list-item>
              <text:p text:style-name="P329">When required by the Buyer, the Supplier shall provide a liaison service to communicate with the venue and any other necessary third parties to ensure<text:s/>that the venue layout, audio-visual and presentation aids, and refreshments are in place and available at the times requested, so that all timings are met and the Event proceeds as planned.</text:p>
            </text:list-item>
            <text:list-item>
              <text:p text:style-name="P330">If required by the Buyer, the Supplier shall provide an onsite single point of contact for Event liaison purposes.</text:p>
            </text:list-item>
            <text:list-item>
              <text:p text:style-name="P331">When required by the Buyer, the Supplier may subcontract certain elements of an Event where additional expertise is required. The Buyer shall have final approval on any sub-contractor’s proposed costs and<text:s/>overall offering i.e. Security or compliance needs.</text:p>
            </text:list-item>
          </text:list>
        </text:list-item>
      </text:list>
      <text:h text:style-name="P332" text:outline-level="2"><text:bookmark-start text:name="_t7mwwr7y3niv"/><text:bookmark-end text:name="_t7mwwr7y3niv"/><text:span text:style-name="T333">Food and Catering Services</text:span></text:h>
      <text:list text:style-name="WWNum4" text:continue-numbering="true">
        <text:list-item>
          <text:list>
            <text:list-item>
              <text:p text:style-name="P334">Suppliers providing food and catering services to Central HM Government Bodies are required to comply with the mandatory requirements of the<text:s/><text:a xlink:href="https://www.gov.uk/government/publications/sustainable-procurement-the-gbs-for-food-and-catering-services/government-buying-standard-for-food-and-catering-services" office:target-frame-name="_top" xlink:show="replace"><text:span text:style-name="T335">Government Buying Standards (GBS) for Food and Catering Services</text:span></text:a><text:s/>and are encouraged to meet the best practice<text:s/>criteria of the GBS. Suppliers providing food and catering services to the wider public sector are strongly recommended to comply with the mandatory requirements of the GBS.</text:p>
            </text:list-item>
            <text:list-item>
              <text:p text:style-name="P336">Suppliers and their providers shall comply with all relevant laws and current legislation in relation to food and catering. The Supplier shall communicate these requirements to the venue where catering is requested, and shall obtain and collate any verification evidence, passing the same to the Buyer and GCA on request. An example of current legislation:<text:s/><text:a xlink:href="https://www.legislation.gov.uk/ukpga/1990/16/contents" office:target-frame-name="_top" xlink:show="replace"><text:span text:style-name="T337">https://www.google.com/url?q=https://www.legislation.gov.uk/ukpga/1990/16/contents&amp;sa=D&amp;source=docs&amp;ust=1783072515946045&amp;usg=AOvVaw2ipBUE8ez3bp_bPSxLLBUM</text:span></text:a></text:p>
            </text:list-item>
          </text:list>
        </text:list-item>
      </text:list>
      <text:h text:style-name="P338" text:outline-level="3"><text:bookmark-start text:name="_e9v627adjx5n"/><text:bookmark-end text:name="_e9v627adjx5n"/><text:span text:style-name="T339">Events<text:s/></text:span><text:span text:style-name="T340">personal information</text:span></text:h>
      <text:list text:style-name="WWNum4" text:continue-numbering="true">
        <text:list-item>
          <text:list>
            <text:list-item>
              <text:p text:style-name="P341">When required by the Buyer and permitted by the venue, the Supplier shall arrange refreshments and catering through a Third Party Provider, ensuring these are purchased in the most cost-effective way.</text:p>
            </text:list-item>
            <text:list-item>
              <text:p text:style-name="P342">For the disclosure of any personal<text:s/>details relating to Delegates, including accessibility or dietary requirements, all personal data shall be handled in accordance with Data Protection Legislation and Joint Schedule 11 (Processing Data). Any such information shall be provided to the Supplier with sufficient advance notice for specific needs to be actioned by the provider.</text:p>
            </text:list-item>
            <text:list-item>
              <text:p text:style-name="P343">The Supplier must be able to comply with any Buyer-specific policies on hospitality or catering, including restrictions on alcohol at events, maximum spend per head thresholds, dietary standards, and religious or cultural requirements. The Buyer will specify any such policies in the Order Form or at the time of booking. The Supplier must confirm in writing how any Buyer-specific policy requirements have been reflected in the catering arrangements.</text:p>
            </text:list-item>
            <text:list-item>
              <text:p text:style-name="P344">The disclosure of any personal details relating to Delegates, including but not limited to dietary requirements, allergy information, religious requirements, or accessibility needs, must be approved by the authorising Booker on behalf of those Delegates, in accordance with the Buyer's data processing schedule and applicable GDPR obligations. Such personal data must not be shared with the venue or catering provider without Booker authorisation. The Supplier must maintain a record of<text:s/>any such authorisation.</text:p>
            </text:list-item>
          </text:list>
        </text:list-item>
      </text:list>
      <text:p text:style-name="P345"><text:span text:style-name="T346">Health, Safety, and Compliance</text:span></text:p>
      <text:list text:style-name="WWNum4" text:continue-numbering="true">
        <text:list-item>
          <text:list>
            <text:list-item>
              <text:p text:style-name="P347">The Services shall comply with all relevant safety and quality legislation and standards, including but not limited to health and safety legislation, fire safety, risk assessments, the Reporting of Injuries, Diseases and Dangerous Occurrences Regulations (RIDDOR), the Control of Substances Hazardous to Health Regulations (COSHH), and environmental health requirements.</text:p>
            </text:list-item>
            <text:list-item>
              <text:p text:style-name="P348">The Supplier shall be responsible for obtaining all relevant and up-to-date health and safety certification from the accommodation provider or venue ahead of proceeding to contract, as specified by the Buyer. This includes, but is not limited to, Gas Safety Certification, fire risk assessments, food hygiene ratings, and Legionnaires’ reports. The Supplier shall highlight any gaps or risks identified during this due diligence to the Buyer prior to contracting any accommodation or venue.</text:p>
            </text:list-item>
          </text:list>
        </text:list-item>
      </text:list>
      <text:list text:style-name="WWNum4" text:continue-numbering="true">
        <text:list-item>
          <text:p text:style-name="P349"><text:bookmark-start text:name="_ef2r2ayv4u5e"/><text:bookmark-end text:name="_ef2r2ayv4u5e"/><text:span text:style-name="T350">Accommodation Group Booking Services</text:span></text:p>
        </text:list-item>
      </text:list>
      <text:h text:style-name="P351" text:outline-level="2"><text:bookmark-start text:name="_xu1lwhbjvgcq"/><text:bookmark-end text:name="_xu1lwhbjvgcq"/><text:span text:style-name="T352">Scope and Definition</text:span></text:h>
      <text:list text:style-name="WWNum4" text:continue-numbering="true">
        <text:list-item>
          <text:list>
            <text:list-item>
              <text:p text:style-name="P353">Group Accommodation Booking Services cover the<text:s/>sourcing, quotation, booking, and management of accommodation for groups of nine (9) or more persons as a single booking or coordinated series of bookings at the same property or properties, where the accommodation requirement is not connected to a meeting, conference, or event falling within Section 4 of this Specification.</text:p>
            </text:list-item>
            <text:list-item>
              <text:p text:style-name="P354">For the avoidance of doubt: a group of nine (9) or more persons attending a meeting or Event (where both the event and the accommodation are arranged together) falls within the Event provisions of Section 4. This section applies to accommodation requirements for nine (9) or more persons that are not connected to an Event booking, for example, residential training cohorts, staff relocations, inspection or audit teams, or large project groups requiring coordinated accommodation over a period.</text:p>
            </text:list-item>
            <text:list-item>
              <text:p text:style-name="P355">Individual accommodation bookings for 9 or fewer persons on BAU business travel are not in scope under this Lot. Those requirements should be routed through Lots 1 or 2.</text:p>
            </text:list-item>
            <text:list-item>
              <text:p text:style-name="P356">Passenger Transport for Accommodation Group Bookings is in scope under this Lot;</text:p>
            </text:list-item>
            <text:list-item>
              <text:p text:style-name="P357">Where bundled meal provision (e.g. bed-and-breakfast, half board, full board) forms part of a property's standard room rate for an Accommodation Group Booking, the Supplier shall include this in the Booking.</text:p>
            </text:list-item>
          </text:list>
        </text:list-item>
      </text:list>
      <text:h text:style-name="P358" text:outline-level="2"><text:bookmark-start text:name="_74lvjvr9811j"/><text:bookmark-end text:name="_74lvjvr9811j"/><text:span text:style-name="T359">Quotations and Booking Process</text:span></text:h>
      <text:list text:style-name="WWNum4" text:continue-numbering="true">
        <text:list-item>
          <text:list>
            <text:list-item>
              <text:p text:style-name="P360">For all Accommodation Group Booking requirements, the Supplier must issue a written quotation to the Booker that includes, as a minimum:</text:p>
            </text:list-item>
          </text:list>
        </text:list-item>
      </text:list>
      <text:p text:style-name="P361"/>
      <text:list text:style-name="WWNum3" text:continue-numbering="true">
        <text:list-item>
          <text:p text:style-name="P362">Number of rooms required, preferred bed configuration, and check-in and<text:s/>check-out dates.</text:p>
        </text:list-item>
        <text:list-item>
          <text:p text:style-name="P363">Meal plan (e.g., room only, bed and breakfast, half board, full board) and any dietary or accessibility requirements notified by the Booker.</text:p>
        </text:list-item>
        <text:list-item>
          <text:p text:style-name="P364">Total cost, with line-item breakdown including room rates, meal plan, and any local taxes, destination levies, or surcharges (separately itemised).</text:p>
        </text:list-item>
        <text:list-item>
          <text:p text:style-name="P365">The property's accessibility features, relevant to any requirements notified by the Booker.</text:p>
        </text:list-item>
        <text:list-item>
          <text:p text:style-name="P366">The property's sustainability credentials and any relevant accreditations.</text:p>
        </text:list-item>
        <text:list-item>
          <text:p text:style-name="P367">Applicable cancellation and amendment policies.</text:p>
        </text:list-item>
        <text:list-item>
          <text:p text:style-name="P368">Whether the group purpose must be disclosed to the property, and (if applicable) any confidentiality or security considerations relevant to the group booking.</text:p>
        </text:list-item>
      </text:list>
      <text:p text:style-name="P369"><text:s/></text:p>
      <text:list text:style-name="WWNum4" text:continue-numbering="true">
        <text:list-item>
          <text:list>
            <text:list-item>
              <text:p text:style-name="P370">Pre-authorisation arrangements for Accommodation Group Bookings must be agreed with the Buyer during the Implementation Period in accordance with Call-Off Schedule 13.</text:p>
            </text:list-item>
          </text:list>
        </text:list-item>
      </text:list>
      <text:h text:style-name="P371" text:outline-level="2"><text:bookmark-start text:name="_odjb6kp5vd8h"/><text:bookmark-end text:name="_odjb6kp5vd8h"/><text:span text:style-name="T372">Offline Parity and Inventory Access</text:span></text:h>
      <text:list text:style-name="WWNum4" text:continue-numbering="true">
        <text:list-item>
          <text:list>
            <text:list-item>
              <text:p text:style-name="P373">The Supplier must provide an offline booking solution for Accommodation Group Booking requirements that offers the Buyer all options accessible through the Supplier's online booking channel, and additionally any available offline-only content that is not reflected in the online channel. Offline-only content includes, without limitation, residential conference centres, university accommodation, training centres, and other specialist group accommodation providers that are not listed on mainstream aggregator platforms.</text:p>
            </text:list-item>
            <text:list-item>
              <text:p text:style-name="P374">The Supplier must not restrict Accommodation Group Booking sourcing to properties available through online aggregators or digital platforms. Where a property meeting the Buyer's requirements is available only through direct or offline channels, the Supplier must include it in the options presented to the Booker.</text:p>
            </text:list-item>
          </text:list>
        </text:list-item>
      </text:list>
      <text:h text:style-name="P375" text:outline-level="2"><text:bookmark-start text:name="_maog3k4u9nit"/><text:bookmark-end text:name="_maog3k4u9nit"/><text:span text:style-name="T376">Value for Money and Transparency</text:span></text:h>
      <text:list text:style-name="WWNum4" text:continue-numbering="true">
        <text:list-item>
          <text:list>
            <text:list-item>
              <text:p text:style-name="P377">The <text:s/>Venue Find tiering model set out<text:s/>in Section 2 <text:s/>is designed for venue and meeting space requirements and does not apply to Accommodation Group Bookings. However, all value for money obligations, transparency requirements, and audit trail requirements set out in this Specification and in the All Lots Specification continue to apply to Accommodation Group Bookings.</text:p>
            </text:list-item>
            <text:list-item>
              <text:p text:style-name="P378">The Supplier must not apply a margin to the pass-through cost of any Accommodation Group Booking placed through a subcontractor unless explicitly agreed in writing by the Buyer and disclosed in the pricing matr<text:span text:style-name="T379">ix.</text:span></text:p>
            </text:list-item>
          </text:list>
        </text:list-item>
      </text:list>
      <text:h text:style-name="P380" text:outline-level="2"><text:bookmark-start text:name="_eeivyou547la"/><text:bookmark-end text:name="_eeivyou547la"/><text:span text:style-name="T381">Duty of Care - Accommodation Group Bookings</text:span></text:h>
      <text:list text:style-name="WWNum4" text:continue-numbering="true">
        <text:list-item>
          <text:list>
            <text:list-item>
              <text:p text:style-name="P382">The Duty of Care obligations set in this Specification apply to Service Users accommodated under an Accommodation Group Booking in the same manner as they apply to Delegates attending an Event. The Supplier must ensure that its Event Risk Management Policy addresses the specific risks associated with groups in accommodation (e.g., fire safety, medical emergencies, safeguarding)</text:p>
            </text:list-item>
            <text:list-item>
              <text:p text:style-name="P383">Where a Buyer flags that a group includes lone workers, vulnerable individuals, or individuals with additional support needs or protected characteristics, the Supplier must confirm the arrangements in place at the Accommodation property to meet those needs before confirming the booking</text:p>
            </text:list-item>
          </text:list>
        </text:list-item>
      </text:list>
      <text:list text:style-name="WWNum4" text:continue-numbering="true">
        <text:list-item>
          <text:p text:style-name="P384"><text:bookmark-start text:name="_wkc01xhodak6"/><text:bookmark-end text:name="_wkc01xhodak6"/><text:s/>Passenger Transportation in Connection with Events and Group Accommodation Booking</text:p>
          <text:list text:continue-numbering="true">
            <text:list-item>
              <text:p text:style-name="P385">For the avoidance of doubt, Passenger Transportation under this Lot may only be provided where it is required in direct connection with, and in support of, the Event or Group Accommodation Booking itself. Should wider travel services be required to and from the venue, the relevant services (Air, Rail &amp; Ferry) provided under Lot 1 or Lot 2 of this Framework can be used, as appropriate to the Delegate’s requirements.</text:p>
            </text:list-item>
            <text:list-item>
              <text:p text:style-name="P386">When required by the<text:s/>Buyer, the Supplier shall arrange transportation of Delegates via a Third Party Provider (for example, coach, taxi, or minicab) to and from the venue as part of the Event or Group Accommodation Booking. This transportation shall be from an agreed departure<text:s/>or meeting point (for example, a railway station, airport, or overnight accommodation venue).</text:p>
            </text:list-item>
            <text:list-item>
              <text:p text:style-name="P387">Passenger Transportation that Delegates may themselves arrange via their policy appointed Travel provider falls outside of this section.</text:p>
            </text:list-item>
            <text:list-item>
              <text:p text:style-name="P388">The Supplier shall provide an Online Booking Solution or an Offline Booking Solution for Passenger Transportation and shall notify the Booker of <text:s/>cost-effective travel alternatives at the time of booking, such as taxi sharing, to assist with best value for money decisions.</text:p>
            </text:list-item>
            <text:list-item>
              <text:p text:style-name="P389">As part of the Buyer’s Call-Off Contract, the Supplier may be required to accommodate special transportation requests, including:</text:p>
            </text:list-item>
          </text:list>
        </text:list-item>
      </text:list>
      <text:list text:style-name="WWNum3" text:continue-numbering="true">
        <text:list-item>
          <text:p text:style-name="P390">Accessible vehicles and associated accessibility aids (for example, ramps)</text:p>
        </text:list-item>
        <text:list-item>
          <text:p text:style-name="P391">Other vehicle specifications, including number of seats,<text:s/>seat belt type, and emissions standards</text:p>
        </text:list-item>
        <text:list-item>
          <text:p text:style-name="P392">Additional security requirements during journeys</text:p>
        </text:list-item>
        <text:list-item>
          <text:p text:style-name="P393">Vetting of drivers and provision of Certificates of Initial Fitness</text:p>
        </text:list-item>
        <text:list-item>
          <text:p text:style-name="P394">Ad-hoc vehicle inspections</text:p>
        </text:list-item>
      </text:list>
      <text:p text:style-name="P395"/>
      <text:list text:style-name="WWNum4" text:continue-numbering="true">
        <text:list-item>
          <text:list>
            <text:list-item>
              <text:p text:style-name="P396">When required by the Buyer, the Supplier shall also arrange transportation of display stands, equipment, collateral, and/or other materials for the Event to and from the venue. The Supplier shall ensure that such transportation is carried out safely and securely, with items arriving or departing at the agreed time, and that<text:s/>sufficient insurance cover is in place to cover any risk to the materials transported.</text:p>
            </text:list-item>
          </text:list>
        </text:list-item>
      </text:list>
      <text:list text:style-name="WWNum4" text:continue-numbering="true">
        <text:list-item>
          <text:p text:style-name="P397"><text:bookmark-start text:name="_upzxcf5enwfi"/><text:bookmark-end text:name="_upzxcf5enwfi"/><text:span text:style-name="T398">Pre-Sourced Venue Bookings and Transition Venue Bookings</text:span></text:p>
          <text:list text:continue-numbering="true">
            <text:list-item>
              <text:p text:style-name="P399">The core element of this Lot is Venue Find and supporting Venue Provided Services for Events, where the Supplier scopes and sources the most appropriate solution for the Buyer. Only in exceptional circumstances will it be acceptable for Buyers to source, scope, and price for their own venue.</text:p>
            </text:list-item>
            <text:list-item>
              <text:p text:style-name="P400">Where a Buyer has sourced and agreed the principal elements of a booking<text:s/>prior to engaging the Supplier under this Lot to facilitate booking confirmation and payment, additional charges will be applied as outlined in the relevant Call-Off Schedule 5 (Pricing Details). Buyers and Suppliers shall work together to drive compliance<text:s/>towards full Supplier-led sourcing for future bookings, demonstrating best use of resources, best value, and innovative options.</text:p>
            </text:list-item>
            <text:list-item>
              <text:p text:style-name="P401">On implementation of a new Call-Off Contract, it is expected that the incumbent Supplier would continue to service any existing bookings prior to transition to the new Supplier, in line with industry practice. However, a Buyer may occasionally require the Supplier to assume responsibility for bookings made either with the outgoing supplier or directly by the Buyer themselves. The<text:s/>Supplier shall agree to assume this responsibility. Where commission has been paid to the outgoing supplier or has not been paid at all due to the booking being made directly by the Buyer, and the new Supplier would incur a material loss, a transitional charge may be applied as set out in the relevant Call-Off Schedule 5 (Pricing Details).</text:p>
            </text:list-item>
          </text:list>
        </text:list-item>
      </text:list>
      <text:list text:style-name="WWNum4" text:continue-numbering="true">
        <text:list-item>
          <text:p text:style-name="P402"><text:bookmark-start text:name="_hgeuqx2be63g"/><text:bookmark-end text:name="_hgeuqx2be63g"/><text:span text:style-name="T403">Confirmations, Amendments, Cancellations and Invoicing</text:span></text:p>
        </text:list-item>
      </text:list>
      <text:h text:style-name="P404" text:outline-level="3"><text:bookmark-start text:name="_g5e9t6nty3nz"/><text:bookmark-end text:name="_g5e9t6nty3nz"/><text:span text:style-name="T405">Bookings Confirmations</text:span></text:h>
      <text:list text:style-name="WWNum4" text:continue-numbering="true">
        <text:list-item>
          <text:list>
            <text:list-item>
              <text:p text:style-name="P406">For accommodation, the Supplier shall acknowledge receipt of a cancellation request from the Booker or Traveller by email or other written means within 1 (one) hour of that request being received, whether submitted by telephone or in writing. Where the Supplier is awaiting confirmation of cancellation from the accommodation provider, the acknowledgement shall clearly state that the cancellation is being processed and provide an expected timeframe for final confirmation</text:p>
            </text:list-item>
            <text:list-item>
              <text:p text:style-name="P407">The Supplier shall use reasonable endeavours to obtain and issue full written confirmation of cancellation, including any<text:s/>applicable cancellation reference, as soon as practicable following receipt of confirmation from the provider.</text:p>
            </text:list-item>
            <text:list-item>
              <text:p text:style-name="P408">The confirmation shall include, as a minimum, the following Event and Venue details:</text:p>
            </text:list-item>
          </text:list>
        </text:list-item>
      </text:list>
      <text:list text:style-name="WWNum3" text:continue-numbering="true">
        <text:list-item>
          <text:p text:style-name="P409">Any available reference detail, including; Supplier reference number, Buyer reference number, unique meeting ID number, and confirmation number</text:p>
        </text:list-item>
        <text:list-item>
          <text:p text:style-name="P410">Event or booking name, date(s) of meeting, timings, and total duration</text:p>
        </text:list-item>
        <text:list-item>
          <text:p text:style-name="P411">Venue name, full address including postcode and map view, and specific Tier 1, Tier 2, or Tier 3 classification</text:p>
        </text:list-item>
        <text:list-item>
          <text:p text:style-name="P412">Total number of Delegates or Service Users confirmed for the booking</text:p>
        </text:list-item>
        <text:list-item>
          <text:p text:style-name="P413">Confirmed room configuration and any special setup requirements</text:p>
        </text:list-item>
        <text:list-item>
          <text:p text:style-name="P414">Booker and or organiser name and Booker email address</text:p>
        </text:list-item>
        <text:list-item>
          <text:p text:style-name="P415">Staff number and/or cost centre</text:p>
        </text:list-item>
        <text:list-item>
          <text:p text:style-name="P416">Notification of<text:s/>whether any additional documentation, such as tickets, is needed prior to the date of the meeting</text:p>
        </text:list-item>
        <text:list-item>
          <text:p text:style-name="P417">Accommodation room descriptions, specifications, and amenities, such as a safe, hairdryer, bath, or shower</text:p>
        </text:list-item>
        <text:list-item>
          <text:p text:style-name="P418">Accommodation location, including distance from local transport or the nearest station</text:p>
        </text:list-item>
        <text:list-item>
          <text:p text:style-name="P419">Details regarding planned Venue renovations coinciding with the date of the meeting or Event</text:p>
        </text:list-item>
      </text:list>
      <text:list text:style-name="WWNum4" text:continue-numbering="true">
        <text:list-item>
          <text:list>
            <text:list-item>
              <text:p text:style-name="P420">The confirmation shall include the following financial details:</text:p>
            </text:list-item>
          </text:list>
        </text:list-item>
      </text:list>
      <text:list text:style-name="WWNum3" text:continue-numbering="true">
        <text:list-item>
          <text:p text:style-name="P421">Full itemised cost breakdown including room hire, day Delegate<text:s/>rate, 24-hour Delegate rate, food and beverages, audio visual equipment, accommodation, ancillaries, and all applicable taxes and surcharges</text:p>
        </text:list-item>
        <text:list-item>
          <text:p text:style-name="P422">If any items are bundled into a packaged rate, a statement of what is included within that packaged rate</text:p>
        </text:list-item>
        <text:list-item>
          <text:p text:style-name="P423">Rate inclusions and exclusions, such as breakfast, evening meal, local tax, and Wi-Fi</text:p>
        </text:list-item>
        <text:list-item>
          <text:p text:style-name="P424">Total confirmed cost and the basis of any estimate where final costs are subject to reconciliation</text:p>
        </text:list-item>
        <text:list-item>
          <text:p text:style-name="P425">Payment method, for example payment on departure, bill back, and/or payment card</text:p>
        </text:list-item>
        <text:list-item>
          <text:p text:style-name="P426">Cancellation and amendments terms and conditions in accordance with the HM Government/ GCA Preferred Venue Standard Terms and Conditions or the Venue Providers’ own conditions</text:p>
        </text:list-item>
        <text:list-item>
          <text:p text:style-name="P427">The latest cancellation date and time to avoid all charges and clear information<text:s/>on how to make cancellations and amendments</text:p>
        </text:list-item>
      </text:list>
      <text:p text:style-name="P428"/>
      <text:list text:style-name="WWNum4" text:continue-numbering="true">
        <text:list-item>
          <text:list>
            <text:list-item>
              <text:p text:style-name="P429">The confirmation shall include the following accessibility, sustainability, and Service User information:</text:p>
            </text:list-item>
          </text:list>
        </text:list-item>
      </text:list>
      <text:list text:style-name="WWNum3" text:continue-numbering="true">
        <text:list-item>
          <text:p text:style-name="P430">Confirmed accessibility arrangements, access restrictions, and any special requirements notified by<text:s/>the Booker</text:p>
        </text:list-item>
        <text:list-item>
          <text:p text:style-name="P431">Emergency contact details for the Venue, a named contact at the Venue, and the Supplier’s out of hours emergency telephone number</text:p>
        </text:list-item>
        <text:list-item>
          <text:p text:style-name="P432">Accommodation facilities, such as a gym, parking, or restaurant</text:p>
        </text:list-item>
        <text:list-item>
          <text:p text:style-name="P433">Estimated carbon footprint of the booking where applicable</text:p>
        </text:list-item>
        <text:list-item>
          <text:p text:style-name="P434">The Venue’s green credentials and sustainability accreditations</text:p>
        </text:list-item>
      </text:list>
      <text:p text:style-name="P435"><text:tab/><text:tab/><text:tab/></text:p>
      <text:list text:style-name="WWNum4" text:continue-numbering="true">
        <text:list-item>
          <text:list>
            <text:list-item>
              <text:p text:style-name="P436">The Supplier shall also provide a facility for booking confirmation emails to be sent to additional email addresses (for example, the Booker’s line manager).</text:p>
            </text:list-item>
          </text:list>
        </text:list-item>
      </text:list>
      <text:h text:style-name="P437" text:outline-level="3"><text:bookmark-start text:name="_ddmdav19vcy4"/><text:bookmark-end text:name="_ddmdav19vcy4"/><text:span text:style-name="T438">Amendments and Exchan</text:span><text:span text:style-name="T439">ges</text:span></text:h>
      <text:p text:style-name="Standard"/>
      <text:list text:style-name="WWNum4" text:continue-numbering="true">
        <text:list-item>
          <text:list>
            <text:list-item>
              <text:p text:style-name="P440">Th Supplier shall provide an Online Booking Solution for the amendment and exchange of bookings, supported by an Offline Booking Solution where the Online Booking Solution does not support the type of change required. Where industry technology or supplier system constraints prevent direct processing of an amendment online, the Supplier shall ensure the Offline Booking Solution can deliver the same outcome without the Booker being required to re-enter the booking from the start.</text:p>
            </text:list-item>
            <text:list-item>
              <text:p text:style-name="P441">The Supplier shall process all amendment and exchange requests promptly. Where any delay in processing is attributable to the Supplier and results in additional cost to the Buyer (for example, a higher fare or rate becoming applicable), the Supplier shall absorb that additional cost.</text:p>
            </text:list-item>
            <text:list-item>
              <text:p text:style-name="P442">Where an amendment is made through the Online Booking Solution, the Supplier shall ensure that an updated confirmation is automatically issued to the Booker, the Traveller, and any other recipients specified by the Buyer. The updated confirmation shall include all of the information required at paragraphs 8.2 to 8.4 and shall carry a unique amendment reference, retaining the original booking reference for audit purposes.</text:p>
            </text:list-item>
            <text:list-item>
              <text:p text:style-name="P443">Where an amendment is processed through the Offline Booking Solution, the Supplier<text:s/>shall provide written confirmation of the change with a unique amendment reference within the timescales agreed with the Buyer.</text:p>
            </text:list-item>
            <text:list-item>
              <text:p text:style-name="P444">Where industry, regulatory, or system constraints prevent the Supplier from notifying the Traveller directly of an amendment (for example, where a third-party provider issues the revised ticket directly), the Supplier shall agree a workaround with the Buyer during implementation that ensures the Traveller is informed of the change before travel.</text:p>
            </text:list-item>
            <text:list-item>
              <text:p text:style-name="P445">Where an amendment relates only to<text:s/>a change of named Traveller, and the relevant provider permits a name change without a new booking being raised, the Supplier shall process the amendment as a name change rather than as a cancellation and rebooking. Where a name change is not permitted, the Supplier shall advise the Booker of the cancellation and rebooking implications, including any cost difference, before the amendment is confirmed.</text:p>
            </text:list-item>
            <text:list-item>
              <text:p text:style-name="P446">Where an amendment will result in an increase in the total cost of the booking, the Supplier shall flag the<text:s/>cost increase to the Booker and obtain confirmation before the amendment is committed. The Supplier shall not proceed with a cost-increasing amendment without the Booker's express agreement.</text:p>
            </text:list-item>
            <text:list-item>
              <text:p text:style-name="P447">For Venue find only, the Supplier shall process all<text:s/>requests to amend, cancel or refund a booking from the Buyer. This shall be undertaken in accordance with the GCA Preferred Venue Standard Terms and Conditions or the Venue provider’s terms and conditions of booking, as applicable. The Buyer shall not incur cancellation or amendment charges that are caused by delays in the Supplier’s process. Where a confirmed booking is cancelled with charges, the Supplier shall have a process in place to ensure that, wherever possible, such bookings are offered to other pending Booker enquiries to avoid the cancellation charges being incurred.</text:p>
            </text:list-item>
          </text:list>
        </text:list-item>
      </text:list>
      <text:h text:style-name="P448" text:outline-level="3"><text:bookmark-start text:name="_9xdhpf3jhsdt"/><text:bookmark-end text:name="_9xdhpf3jhsdt"/><text:span text:style-name="T449">Cancellations</text:span></text:h>
      <text:list text:style-name="WWNum4" text:continue-numbering="true">
        <text:list-item>
          <text:list>
            <text:list-item>
              <text:p text:style-name="P450">The Supplier shall provide an Online Booking Solution for the cancellation of bookings, supported by an Offline Booking Solution for circumstances where online cancellation is not available, including outside Core Working Hours.</text:p>
            </text:list-item>
            <text:list-item>
              <text:p text:style-name="P451">For Event and Venue cancellations, the Supplier shall acknowledge receipt of the cancellation request within one (1) hour during Core Working Hours, and at the earliest opportunity outside Core Working Hours.</text:p>
            </text:list-item>
            <text:list-item>
              <text:p text:style-name="P452">The Supplier shall provide full written confirmation of any cancellation, including a unique cancellation reference, the date and time of cancellation, any cancellation charges applied (with a breakdown by element where the booking covered multiple components), and any refund due to the Buyer.</text:p>
            </text:list-item>
            <text:list-item>
              <text:p text:style-name="P453">For accommodation associated with an Event, and for Accommodation Group Bookings, the Supplier shall ensure that any cancellation is communicated to the accommodation provider without delay, and that the<text:s/>cancellation is reflected against any related billback arrangements so that the Buyer is not invoiced for cancelled nights.</text:p>
            </text:list-item>
          </text:list>
        </text:list-item>
      </text:list>
      <text:h text:style-name="P454" text:outline-level="3"><text:bookmark-start text:name="_6e157412c7lz"/><text:bookmark-end text:name="_6e157412c7lz"/><text:span text:style-name="T455">Refunds</text:span></text:h>
      <text:list text:style-name="WWNum4" text:continue-numbering="true">
        <text:list-item>
          <text:list>
            <text:list-item>
              <text:p text:style-name="P456">Where a booking attracts a refund following an amendment or cancellation, the Supplier shall pursue the refund with the relevant Venue or accommodation provider on the Buyer's behalf and shall not require the Buyer to make a separate refund claim.</text:p>
            </text:list-item>
            <text:list-item>
              <text:p text:style-name="P457">The Supplier shall provide the Buyer with a monthly report detailing all refunds identified, claimed, and received in the reporting<text:s/>period, at transaction level, including the original booking reference, the cancellation reference, the refund value, and the date the refund was credited.</text:p>
            </text:list-item>
          </text:list>
        </text:list-item>
      </text:list>
      <text:h text:style-name="P458" text:outline-level="3"><text:bookmark-start text:name="_8m3bwtfix94i"/><text:bookmark-end text:name="_8m3bwtfix94i"/><text:span text:style-name="T459">Refusal of In-Scope Requests</text:span></text:h>
      <text:list text:style-name="WWNum4" text:continue-numbering="true">
        <text:list-item>
          <text:list>
            <text:list-item>
              <text:p text:style-name="P460">The Supplier shall not refuse a valid in-scope amendment, cancellation, or refund request, regardless of the original booking channel. Where the Supplier considers that a request falls outside the scope of the relevant Call-Off Contract, the Supplier shall set out its reasoning to the Buyer in writing and seek agreement before declining the request.</text:p>
            </text:list-item>
          </text:list>
        </text:list-item>
      </text:list>
      <text:p text:style-name="P461"/>
      <text:h text:style-name="P462" text:outline-level="3"><text:bookmark-start text:name="_c66ekoz4ykoh"/><text:bookmark-end text:name="_c66ekoz4ykoh"/><text:span text:style-name="T463">Invoicing</text:span></text:h>
      <text:list text:style-name="WWNum4" text:continue-numbering="true">
        <text:list-item>
          <text:list>
            <text:list-item>
              <text:p text:style-name="P464">The Supplier shall ensure that all invoices contain the following information as a minimum (Level 3 Data), together with any other information required by the Buyer:</text:p>
            </text:list-item>
          </text:list>
        </text:list-item>
      </text:list>
      <text:list text:style-name="WWNum3" text:continue-numbering="true">
        <text:list-item>
          <text:p text:style-name="P465">Purchase order number</text:p>
        </text:list-item>
        <text:list-item>
          <text:p text:style-name="P466">Invoice number and invoice date</text:p>
        </text:list-item>
        <text:list-item>
          <text:p text:style-name="P467">Venue name</text:p>
        </text:list-item>
        <text:list-item>
          <text:p text:style-name="P468">Booker and/or organisation’s name</text:p>
        </text:list-item>
        <text:list-item>
          <text:p text:style-name="P469">Title of Event</text:p>
        </text:list-item>
        <text:list-item>
          <text:p text:style-name="P470">Date of Event and duration</text:p>
        </text:list-item>
        <text:list-item>
          <text:p text:style-name="P471">Date of booking</text:p>
        </text:list-item>
        <text:list-item>
          <text:p text:style-name="P472">Location of Event and/or venue</text:p>
        </text:list-item>
        <text:list-item>
          <text:p text:style-name="P473">Number of attendees</text:p>
        </text:list-item>
        <text:list-item>
          <text:p text:style-name="P474">Whether the venue is free government estate, paid government estate, voluntary and community<text:s/>sector, or commercial</text:p>
        </text:list-item>
        <text:list-item>
          <text:p text:style-name="P475">Total cost (inclusive and exclusive of local taxes)</text:p>
        </text:list-item>
        <text:list-item>
          <text:p text:style-name="P476">Cost breakdown by element for more complex bookings outside the free government estate (for example, venue, catering, audio-visual, Delegate management)</text:p>
        </text:list-item>
        <text:list-item>
          <text:p text:style-name="P477">Organiser cost centre code</text:p>
        </text:list-item>
        <text:list-item>
          <text:p text:style-name="P478">Unique meeting ID number (to remain the same throughout the life of the booking)</text:p>
        </text:list-item>
      </text:list>
      <text:p text:style-name="P479"/>
      <table:table table:style-name="Table480">
        <table:table-columns>
          <table:table-column table:style-name="TableColumn481"/>
          <table:table-column table:style-name="TableColumn482"/>
        </table:table-columns>
        <table:table-row table:style-name="TableRow483">
          <table:table-cell table:style-name="TableCell484">
            <text:p text:style-name="P485"><text:span text:style-name="T486">Field</text:span></text:p>
          </table:table-cell>
          <table:table-cell table:style-name="TableCell487">
            <text:p text:style-name="P488"><text:span text:style-name="T489">Content Required</text:span></text:p>
          </table:table-cell>
        </table:table-row>
        <table:table-row table:style-name="TableRow490">
          <table:table-cell table:style-name="TableCell491">
            <text:p text:style-name="P492">Booking reference</text:p>
          </table:table-cell>
          <table:table-cell table:style-name="TableCell493">
            <text:p text:style-name="P494">Supplier booking reference and Buyer purchase order or cost centre reference.</text:p>
          </table:table-cell>
        </table:table-row>
        <table:table-row table:style-name="TableRow495">
          <table:table-cell table:style-name="TableCell496">
            <text:p text:style-name="P497">Tier classification</text:p>
          </table:table-cell>
          <table:table-cell table:style-name="TableCell498">
            <text:p text:style-name="P499">Tier 1, Tier 2, or Tier 3 (as<text:s/>applicable to the booking).</text:p>
          </table:table-cell>
        </table:table-row>
        <table:table-row table:style-name="TableRow500">
          <table:table-cell table:style-name="TableCell501">
            <text:p text:style-name="P502">Event/booking type</text:p>
          </table:table-cell>
          <table:table-cell table:style-name="TableCell503">
            <text:p text:style-name="P504">Event booking or Group Accommodation Bookings.</text:p>
          </table:table-cell>
        </table:table-row>
        <table:table-row table:style-name="TableRow505">
          <table:table-cell table:style-name="TableCell506">
            <text:p text:style-name="P507">Event or booking date(s)</text:p>
          </table:table-cell>
          <table:table-cell table:style-name="TableCell508">
            <text:p text:style-name="P509">Check-in and check-out dates or event date(s).</text:p>
          </table:table-cell>
        </table:table-row>
        <table:table-row table:style-name="TableRow510">
          <table:table-cell table:style-name="TableCell511">
            <text:p text:style-name="P512">Venue name and address</text:p>
          </table:table-cell>
          <table:table-cell table:style-name="TableCell513">
            <text:p text:style-name="P514">Full property name and address.</text:p>
          </table:table-cell>
        </table:table-row>
        <table:table-row table:style-name="TableRow515">
          <table:table-cell table:style-name="TableCell516">
            <text:p text:style-name="P517">Number of Delegates/Service Users</text:p>
          </table:table-cell>
          <table:table-cell table:style-name="TableCell518">
            <text:p text:style-name="P519">Confirmed headcount for the booking.</text:p>
          </table:table-cell>
        </table:table-row>
        <table:table-row table:style-name="TableRow520">
          <table:table-cell table:style-name="TableCell521">
            <text:p text:style-name="P522">Cost breakdown</text:p>
          </table:table-cell>
          <table:table-cell table:style-name="TableCell523">
            <text:p text:style-name="P524">Line-item breakdown: venue/room hire; catering; AV; accommodation; ancillaries; Passenger Transport transport (if applicable).</text:p>
          </table:table-cell>
        </table:table-row>
        <table:table-row table:style-name="TableRow525">
          <table:table-cell table:style-name="TableCell526">
            <text:p text:style-name="P527">Organiser cost centre code</text:p>
          </table:table-cell>
          <table:table-cell table:style-name="TableCell528">
            <text:p text:style-name="P529">unique alphanumeric code used to track and<text:s/>allocate event expenses to a specific Buyer department budget. (if applicable)</text:p>
          </table:table-cell>
        </table:table-row>
        <table:table-row table:style-name="TableRow530">
          <table:table-cell table:style-name="TableCell531">
            <text:p text:style-name="P532">Local taxes and surcharges</text:p>
          </table:table-cell>
          <table:table-cell table:style-name="TableCell533">
            <text:p text:style-name="P534">Any local accommodation levies, destination charges, or tourism taxes, separately itemised.</text:p>
          </table:table-cell>
        </table:table-row>
        <table:table-row table:style-name="TableRow535">
          <table:table-cell table:style-name="TableCell536">
            <text:p text:style-name="P537">Carbon attribution</text:p>
          </table:table-cell>
          <table:table-cell table:style-name="TableCell538">
            <text:p text:style-name="P539">Estimated carbon footprint of the booking (where carbon estimation is in scope per Section Sustainability and Carbon Reporting</text:p>
          </table:table-cell>
        </table:table-row>
        <table:table-row table:style-name="TableRow540">
          <table:table-cell table:style-name="TableCell541">
            <text:p text:style-name="P542">Sustainability accreditation</text:p>
          </table:table-cell>
          <table:table-cell table:style-name="TableCell543">
            <text:p text:style-name="P544">Venue's sustainability accreditation(s), where applicable.</text:p>
          </table:table-cell>
        </table:table-row>
        <table:table-row table:style-name="TableRow545">
          <table:table-cell table:style-name="TableCell546">
            <text:p text:style-name="P547">Management fee / transaction fee</text:p>
          </table:table-cell>
          <table:table-cell table:style-name="TableCell548">
            <text:p text:style-name="P549">The Supplier's management or<text:s/>transaction fee, separately itemised and not bundled with pass-through costs.</text:p>
          </table:table-cell>
        </table:table-row>
        <table:table-row table:style-name="TableRow550">
          <table:table-cell table:style-name="TableCell551">
            <text:p text:style-name="P552">Merchant fee (if applicable)</text:p>
          </table:table-cell>
          <table:table-cell table:style-name="TableCell553">
            <text:p text:style-name="P554">Any merchant or payment processing fee, separately itemised.</text:p>
          </table:table-cell>
        </table:table-row>
        <table:table-row table:style-name="TableRow555">
          <table:table-cell table:style-name="TableCell556">
            <text:p text:style-name="P557">VAT</text:p>
          </table:table-cell>
          <table:table-cell table:style-name="TableCell558">
            <text:p text:style-name="P559">VAT applied, itemised by applicable rate.</text:p>
          </table:table-cell>
        </table:table-row>
        <table:table-row table:style-name="TableRow560">
          <table:table-cell table:style-name="TableCell561">
            <text:p text:style-name="P562">Total</text:p>
          </table:table-cell>
          <table:table-cell table:style-name="TableCell563">
            <text:p text:style-name="P564">Total amount payable.</text:p>
          </table:table-cell>
        </table:table-row>
      </table:table>
      <text:p text:style-name="P565"/>
      <text:list text:style-name="WWNum4" text:continue-numbering="true">
        <text:list-item>
          <text:list>
            <text:list-item>
              <text:p text:style-name="P566">The<text:s/>Supplier shall cross-check invoicing from each venue against each element of the original booking to ensure no overcharging has taken place prior to submission to the Buyer for payment. Where discrepancies arise, the Supplier shall either obtain relevant authorisation from the Buyer for approval of additional charges, or challenge any unauthorised additional charges with the venue and, where possible, ensure these are removed from the invoice.</text:p>
            </text:list-item>
            <text:list-item>
              <text:p text:style-name="P567">Any cancellation charges, amendment fees, or refund credits arising under the provisions of this section shall be reflected on the next applicable invoice to the Buyer, with a clear cross-reference to the original booking reference and the relevant amendment or cancellation reference.</text:p>
            </text:list-item>
            <text:list-item>
              <text:p text:style-name="P568">When required by the Buyer, the Booker’s staff number, service number, name, Unit Identification Number (UIN), and/or email address shall be recorded for each booking and agreed with the Buyer during implementation.</text:p>
            </text:list-item>
          </text:list>
        </text:list-item>
      </text:list>
      <text:list text:style-name="WWNum4" text:continue-numbering="true">
        <text:list-item>
          <text:p text:style-name="P569"><text:bookmark-start text:name="_cxdzmn523frl"/><text:bookmark-end text:name="_cxdzmn523frl"/><text:span text:style-name="T570">Booking Requirements and Inventory Access</text:span></text:p>
          <text:list text:continue-numbering="true">
            <text:list-item>
              <text:p text:style-name="P571">The Online Booking Solution must<text:s/>have the capability to clearly distinguish GCA Public Sector Negotiated Programme fares and rates from other available fares and rates, and must ensure Negotiated Programme rates are correctly loaded at all times. The Supplier must carry out up to four fare or rate accuracy audits per year, including one pre-Go-Live audit if requested.</text:p>
            </text:list-item>
            <text:list-item>
              <text:p text:style-name="P572">For the avoidance of doubt these audits are separate to Framework audit requirements outlined in Core Terms section 6 record keeping and reporting.</text:p>
            </text:list-item>
            <text:list-item>
              <text:p text:style-name="P573">Where required by the<text:s/>Foreign, Commonwealth and Development Office, “marker” hotels approved on security grounds must be flagged and displayed on the booking system in a format agreed with FCDO, with the relevant negotiated rates clearly identifiable.</text:p>
            </text:list-item>
            <text:list-item>
              <text:p text:style-name="P574">The Supplier must<text:s/>ensure that both the Online Booking Solution and Offline Booking Solution provide unrestricted access to the full market inventory.</text:p>
            </text:list-item>
            <text:list-item>
              <text:p text:style-name="P575">This must include, without limitation, all Commissionable and<text:s/><text:span text:style-name="T576">Non-Commissionable<text:s/></text:span>rates, advance purchase rates, special offers, promotional rates, Supplier-owned rates, and GCA Public Sector Negotiated Programme rates.</text:p>
            </text:list-item>
            <text:list-item>
              <text:p text:style-name="P577">The Supplier is expressly prohibited from restricting, filtering, or hidden-indexing any content or inventory to favor rates that yield a higher financial return<text:s/>(e.g., higher commission) for the Supplier.</text:p>
            </text:list-item>
            <text:list-item>
              <text:p text:style-name="P578">Content and inventory must not be restricted in any way without the Buyer's prior written approval. There are no exceptions to this requirement</text:p>
            </text:list-item>
            <text:list-item>
              <text:p text:style-name="P579">Any special needs or requirements communicated by the Booker or Traveller at the time of booking must be passed to the relevant Third Party Provider in writing, for both online and offline bookings.</text:p>
            </text:list-item>
            <text:list-item>
              <text:p text:style-name="P580">Any Online Booking Solution shall clearly display if an Accommodation or Venue provider’s room is an accessible room or not,<text:s/>where the provider has made that information available. The Supplier shall work with Accommodation providers to ensure that all accessible Inventory available is made available to book through their Online and Offline booking solutions.</text:p>
            </text:list-item>
            <text:list-item>
              <text:p text:style-name="P581">The Buyer's departmental identity must not be disclosed in booking confirmations or in any correspondence with Third Party Providers unless the Buyer has expressly agreed otherwise in writing during the Implementation Period.</text:p>
            </text:list-item>
            <text:list-item>
              <text:p text:style-name="P582">The Supplier shall ensure that travel providers<text:s/>are fully aware of the circumstances around specific Offline booking types as detailed by the Booker, for example compassionate journeys, and shall handle such bookings sensitively and in accordance with the required payment instructions.</text:p>
            </text:list-item>
            <text:list-item>
              <text:p text:style-name="P583">The Supplier shall provide the facility to capture each overseas business booking and advise a specific team within the Buyer of the booking as soon as it is made in order for the Buyer to undertake a pre-trip risk assessment under the Buyer’s own policy/guidance. This facility will be in accordance with the Buyer’s requirements and agreed with the Buyer during the Implementation Period in accordance with Call-Off Schedule 13 (Implementation Plan and Testing) as to whether pre-ticketing approval will be required for certain<text:s/>‘at risk’ destinations.</text:p>
            </text:list-item>
            <text:list-item>
              <text:p text:style-name="P584">All offline booking requests must be acknowledged to the Booker in writing before the Supplier creates an itinerary or solution. The method of acknowledgement (email, SMS, or equivalent) must be agreed with the Buyer in the Order Form. The Buyer's response time is excluded from KPI and SLA measurement.</text:p>
            </text:list-item>
          </text:list>
        </text:list-item>
      </text:list>
      <text:p text:style-name="P585"><text:s/></text:p>
      <text:list text:style-name="WWNum4" text:continue-numbering="true">
        <text:list-item>
          <text:p text:style-name="P586"><text:bookmark-start text:name="_o7rtz0gh4fp6"/><text:bookmark-end text:name="_o7rtz0gh4fp6"/><text:span text:style-name="T587">Accessibility and Inclusive Events</text:span></text:p>
          <text:list text:continue-numbering="true">
            <text:list-item>
              <text:p text:style-name="P588">Where assessing proposed venues and properties for Event bookings and Accommodation Group Bookings, the Supplier should, where available and practicable and at the Buyers direction, consider the following accessibility features:</text:p>
            </text:list-item>
          </text:list>
        </text:list-item>
      </text:list>
      <text:list text:style-name="WWNum3" text:continue-numbering="true">
        <text:list-item>
          <text:p text:style-name="P589">Step-free access to event spaces and accommodation</text:p>
        </text:list-item>
        <text:list-item>
          <text:p text:style-name="P590">Accessible toilet and changing facilities</text:p>
        </text:list-item>
        <text:list-item>
          <text:p text:style-name="P591">Hearing loop or equivalent listening provision</text:p>
        </text:list-item>
        <text:list-item>
          <text:p text:style-name="P592">Accessibility of British Sign Language (BSL) interpretation on request</text:p>
        </text:list-item>
        <text:list-item>
          <text:p text:style-name="P593">Captioning or real-time subtitling options, including for virtual and hybrid events</text:p>
        </text:list-item>
        <text:list-item>
          <text:p text:style-name="P594">Sensory environment considerations, such as lighting levels, acoustic control and the availability of quiet or low-stimulation spaces</text:p>
        </text:list-item>
        <text:list-item>
          <text:p text:style-name="P595">Allergen management and catering provision for religious, cultural and medical dietary requirements</text:p>
        </text:list-item>
        <text:list-item>
          <text:p text:style-name="P596">Prayer, reflection, or quiet space availability</text:p>
        </text:list-item>
        <text:list-item>
          <text:p text:style-name="P597">Neurodiversity-friendly features, such as flexible seating arrangements</text:p>
        </text:list-item>
      </text:list>
      <text:list text:style-name="WWNum4" text:continue-numbering="true">
        <text:list-item>
          <text:list>
            <text:list-item>
              <text:p text:style-name="P598">Where a venue’s<text:s/>accessibility features are known at the time of quotation, the Supplier should include a summary of the relevant accessibility information alongside the venue recommendation, to support the Buyer’s decision-making process.</text:p>
            </text:list-item>
            <text:list-item>
              <text:p text:style-name="P599">The Supplier should notify the Buyer where a venue cannot meet accessibility requirements specified at the time of booking, so that an alternative can be considered.</text:p>
            </text:list-item>
            <text:list-item>
              <text:p text:style-name="P600">For virtual and hybrid events, the Supplier should ensure that recommended platforms comply with WCAG 2.2 accessibility standards where this has been specified as a Buyer requirement.</text:p>
            </text:list-item>
          </text:list>
        </text:list-item>
      </text:list>
      <text:list text:style-name="WWNum4" text:continue-numbering="true">
        <text:list-item>
          <text:p text:style-name="P601"><text:bookmark-start text:name="_c6x16fp5j793"/><text:bookmark-end text:name="_c6x16fp5j793"/><text:span text:style-name="T602">Sustainability and Carbon Reporting</text:span></text:p>
          <text:list text:continue-numbering="true">
            <text:list-item>
              <text:p text:style-name="P603">In line with the mandatory requirements of the All Lots specification regarding Fighting Climate Change, Suppliers shall accurately report meeting, conference,<text:s/>and Event carbon data and carbon footprint information to the Authority and/or Buyer as soon as reasonably practicable after the Event, taking into account the variable nature of Events and final Delegate numbers.</text:p>
            </text:list-item>
            <text:list-item>
              <text:p text:style-name="P604">Suppliers shall continuously improve the<text:s/>visibility and accuracy of such data, using innovative reporting methods, and shall offer any new sustainability reporting technology to Buyers as and when it becomes available, including where such technology is not available at call-off.</text:p>
            </text:list-item>
          </text:list>
        </text:list-item>
      </text:list>
      <text:list text:style-name="WWNum4" text:continue-numbering="true">
        <text:list-item>
          <text:p text:style-name="P605"><text:bookmark-start text:name="_dor7ztei16as"/><text:bookmark-end text:name="_dor7ztei16as"/><text:span text:style-name="T606">Management Infor</text:span><text:span text:style-name="T607">mation and Data Reporting</text:span></text:p>
        </text:list-item>
      </text:list>
      <text:h text:style-name="P608" text:outline-level="2"><text:bookmark-start text:name="_ls7wlugn25p1"/><text:bookmark-end text:name="_ls7wlugn25p1"/><text:span text:style-name="T609">Reporting</text:span></text:h>
      <text:list text:style-name="WWNum4" text:continue-numbering="true">
        <text:list-item>
          <text:list>
            <text:list-item>
              <text:p text:style-name="P610">The Supplier must provide Management Information (MI) to GCA and to each Buyer in accordance with the data standards and formats set out in this clause, in Framework Schedule 1 (All Lots Specification) and in Call-Off Schedule 14 (Service Levels). All MI must be accurate, complete, and submitted at the frequency specified.</text:p>
            </text:list-item>
            <text:list-item>
              <text:p text:style-name="P611">The Supplier must provide GCA with a quarterly written MI report showing, as a minimum: total bookings and total spend (by Buyer, and in aggregate) for<text:s/>the rolling 12-month period;</text:p>
              <text:list text:continue-numbering="true">
                <text:list-item>
                  <text:p text:style-name="P612">Tier breakdown (percentage of bookings at Tier 1, Tier 2, and Tier 3) by volume and value; cost per Delegate and cost per event type (benchmarking data);</text:p>
                </text:list-item>
                <text:list-item>
                  <text:p text:style-name="P613">carbon footprint per event (where carbon estimation is in scope per Section XX); accessibility rating breakdown of venues used;</text:p>
                </text:list-item>
                <text:list-item>
                  <text:p text:style-name="P614">and Group Accommodation bookings by volume, value, and property type (hotel, residential conference centre, training centre, other). Where the Supplier has existing real-time or near-real-time dashboard capability, this may be offered to GCA in addition to, but not in place of, the quarterly written report.</text:p>
                </text:list-item>
              </text:list>
            </text:list-item>
            <text:list-item>
              <text:p text:style-name="P615">The Supplier must provide to GCA, on a quarterly basis, a benchmarking report including: cost per Delegate by event type; average daily spend on<text:s/>Tier 3 venues versus Tier 2; and comparison against GCA benchmarks where published. Reporting on value and savings derived from the GCA Public Sector Negotiated Programme is provided separately in accordance with Section 16 of this Specification and is not<text:s/>duplicated here..</text:p>
            </text:list-item>
            <text:list-item>
              <text:p text:style-name="P616">All MI data fields, submission formats, and frequencies must be agreed with GCA during the Implementation Period, and the Supplier must submit MI in the structured digital format agreed under this paragraph. The Supplier must not submit<text:s/>MI in PDF or other unstructured format without GCA's prior written agreement</text:p>
            </text:list-item>
          </text:list>
        </text:list-item>
      </text:list>
      <text:h text:style-name="P617" text:outline-level="2"><text:bookmark-start text:name="_o7zd7cc64f5e"/><text:bookmark-end text:name="_o7zd7cc64f5e"/><text:span text:style-name="T618">Feedback</text:span></text:h>
      <text:list text:style-name="WWNum4" text:continue-numbering="true">
        <text:list-item>
          <text:list>
            <text:list-item>
              <text:p text:style-name="P619">The Supplier shall provide a mechanism (Online or Offline) for Buyers and Delegates to provide feedback on an Event. The feedback facility shall request the user’s<text:s/>email address as a minimum. The Supplier shall review feedback as part of account management and provide recommendations and steps to address and prevent any poor service issues.</text:p>
            </text:list-item>
            <text:list-item>
              <text:p text:style-name="P620">For virtual, hybrid or face-to-face meetings, the supplier shall provide a <text:s/>mechanism which encompasses digital, live event interaction tools, such as real-time audience polling, and live Q&amp;A streams, to support feedback and performance metrics.</text:p>
            </text:list-item>
          </text:list>
        </text:list-item>
      </text:list>
      <text:h text:style-name="P621" text:outline-level="2"><text:bookmark-start text:name="_8u6aym1hyk1r"/><text:bookmark-end text:name="_8u6aym1hyk1r"/><text:span text:style-name="T622">Complaints</text:span></text:h>
      <text:list text:style-name="WWNum4" text:continue-numbering="true">
        <text:list-item>
          <text:list>
            <text:list-item>
              <text:p text:style-name="P623">The Supplier shall provide a facility for the Buyer to register Complaints<text:s/>in accordance with the Complaints Procedure Requirements set out in the All Lots specification.</text:p>
            </text:list-item>
          </text:list>
        </text:list-item>
      </text:list>
      <text:p text:style-name="P624"/>
      <text:list text:style-name="WWNum4" text:continue-numbering="true">
        <text:list-item>
          <text:p text:style-name="P625"><text:bookmark-start text:name="_k260fdwhuz34"/><text:bookmark-end text:name="_k260fdwhuz34"/><text:span text:style-name="T626">Price Match Guarantee</text:span></text:p>
        </text:list-item>
      </text:list>
      <text:h text:style-name="P627" text:outline-level="3"><text:bookmark-start text:name="_4geb4y23sax"/><text:bookmark-end text:name="_4geb4y23sax"/>Scope and Purpose</text:h>
      <text:list text:style-name="WWNum4" text:continue-numbering="true">
        <text:list-item>
          <text:list>
            <text:list-item>
              <text:p text:style-name="P628">The Supplier shall operate a Price Match guarantee across all fares, rates, packages, venues, and event<text:s/>services it supplies or sources for the Buyer under this Lot. The purpose of the guarantee is to give the Buyer assurance that the price offered by the Supplier represents the best available value at the time of quotation, and that any cheaper alternative<text:s/>properly identified by the Booker or the Buyer can be matched without additional cost or administrative penalty. The guarantee supports the delivery of value for the nation. It operates in addition to, and does not displace, the inventory access, content display, and quotation obligations set out elsewhere in this Specification.</text:p>
            </text:list-item>
            <text:list-item>
              <text:p text:style-name="P629">A Price Match challenge may be submitted by the Booker or the Buyer by email, or through any other channel agreed with the Buyer at Call-Off. The Supplier shall not require the use<text:s/>of a proprietary portal, form, or reference number as a condition of accepting a challenge.</text:p>
            </text:list-item>
          </text:list>
        </text:list-item>
      </text:list>
      <text:h text:style-name="P630" text:outline-level="3"><text:bookmark-start text:name="_k1zoaks31b1p"/><text:bookmark-end text:name="_k1zoaks31b1p"/>Venue and Event Package Challenges</text:h>
      <text:list text:style-name="WWNum4" text:continue-numbering="true">
        <text:list-item>
          <text:list>
            <text:list-item>
              <text:p text:style-name="P631">A challenge relating to a venue, event package, or associated service arises where the Buyer or Booker has obtained a quotation directly from a venue, or has identified a publicly advertised rate or package for the same requirement, that is cheaper than the Supplier's quotation. The Buyer shall provide the alternative quotation or advertised rate in writing when submitting the challenge. The Supplier may verify the alternative directly with the venue, and shall do so at its own cost.</text:p>
            </text:list-item>
            <text:list-item>
              <text:p text:style-name="P632">Venue and event package challenges operate on a package basis. A challenge shall be assessed against the equivalent package quoted by the Supplier, comparing like for like across the same requirement specification, including venue location and capacity, dates, day delegate rate or 24-hour rate or room hire plus refreshments structure, food and beverage inclusions, audio-visual provision, syndicate room provision, and any other element forming part of the original quotation. The Supplier shall not decline a Price Match on the basis of immaterial differences in package composition. Where differences are material, the Supplier shall set out the specific elements that differ and the cost implications of each, so that the Buyer can decide whether to proceed.</text:p>
            </text:list-item>
            <text:list-item>
              <text:p text:style-name="P633">Venue and event package challenges operate within Tier 3 of the venue sourcing hierarchy set out in the Preferred Venue Solutions section of this Specification. Where the Supplier's original quotation was sourced under Tier 3, the alternative identified by the Buyer must itself be a Tier 3 commercial option. Tier 1 and Tier 2 sourcing decisions fall outside commercial price comparison and are out of scope. The Supplier shall not use the Price Match process to move a requirement from Tier 1 or Tier 2 into Tier 3. Where the Buyer identifies a Tier 1 or Tier 2 option that the Supplier failed to surface, the Supplier shall book that option, shall not apply a sourcing fee to the booking, and shall record the omission for discussion at the next Quarterly Performance Review.</text:p>
            </text:list-item>
            <text:list-item>
              <text:p text:style-name="P634">The alternative venue or package identified by the Buyer must:</text:p>
            </text:list-item>
            <text:list-item>
              <text:p text:style-name="P635">be offered by a venue or supplier that is publicly contactable and willing to<text:s/>confirm the alternative quotation in writing;</text:p>
            </text:list-item>
            <text:list-item>
              <text:p text:style-name="P636">meet the same requirement specification submitted by the Buyer to the Supplier; and</text:p>
            </text:list-item>
            <text:list-item>
              <text:p text:style-name="P637">be available at the time of the challenge.</text:p>
            </text:list-item>
          </text:list>
        </text:list-item>
      </text:list>
      <text:h text:style-name="P638" text:outline-level="3"><text:bookmark-start text:name="_8qqs1s8p171q"/><text:bookmark-end text:name="_8qqs1s8p171q"/>Acknowledgement and Resolution</text:h>
      <text:list text:style-name="WWNum4" text:continue-numbering="true">
        <text:list-item>
          <text:list>
            <text:list-item>
              <text:p text:style-name="P639">The Supplier shall acknowledge a travel or accommodation challenge within 30 (thirty) minutes of receipt during Core Working Hours, and within 1 (one) hour outside Core Working Hours. The acknowledgement shall confirm whether the challenge has been accepted for processing or, if not, the specific reason it<text:s/>falls outside the Price Match scope by reference to the Price Match Exclusions below.</text:p>
            </text:list-item>
            <text:list-item>
              <text:p text:style-name="P640">The Supplier shall acknowledge a venue or event package challenge within 1 (one) Working Hour of receipt during Core Working Hours. The acknowledgement shall confirm whether the challenge has been accepted for processing or, if not, the specific reason it falls outside the Price Match scope by reference to the Price Match Exclusions below.</text:p>
            </text:list-item>
            <text:list-item>
              <text:p text:style-name="P641">Where a travel or accommodation challenge is accepted, the Supplier shall provide a<text:s/>Price Match quotation matching the cheaper fare or rate within 2 (two) Working Hours of acknowledgement.</text:p>
            </text:list-item>
            <text:list-item>
              <text:p text:style-name="P642">Where a venue or event package challenge is accepted, the Supplier shall provide a Price Match quotation matching the cheaper alternative within 4 (four) Working Hours of acknowledgement. The Price Match quotation shall preserve, so far as the alternative venue or package permits, the booking terms and conditions of the original quotation, in particular the cancellation terms set out in the GCA Preferred<text:s/>Venue Standard Terms and Conditions. Where the alternative venue is unable or unwilling to accept those terms, the Supplier shall provide the alternative venue's own terms and conditions to the Buyer, highlight the specific differences and any associated<text:s/>risks, in particular cancellation, deposit, and force majeure provisions, and seek the Buyer's written confirmation before the booking is confirmed.</text:p>
            </text:list-item>
            <text:list-item>
              <text:p text:style-name="P643">No booking fee, sourcing fee, transaction fee, amendment fee, or administrative charge shall be applied to<text:s/>a booking made on a Price Match quotation beyond the fee that would have applied to the original quotation. The Supplier shall not recover any margin lost as a result of a Price Match through any other charge, surcharge, or fee to the Buyer, whether at the<text:s/>point of booking or subsequently.</text:p>
            </text:list-item>
          </text:list>
        </text:list-item>
      </text:list>
      <text:h text:style-name="P644" text:outline-level="3"><text:bookmark-start text:name="_mn4xpzfih60o"/><text:bookmark-end text:name="_mn4xpzfih60o"/>Differences in Booking Conditions</text:h>
      <text:list text:style-name="WWNum4" text:continue-numbering="true">
        <text:list-item>
          <text:list>
            <text:list-item>
              <text:p text:style-name="P645">The Supplier shall not decline a Price Match solely because the alternative carries different fare, rate, or booking conditions from those attaching to the Supplier's quotation. Where the<text:s/>Supplier considers that a challenge is not like for like by reason of differing conditions, including refundability, changeability, cancellation deadlines, deposit or payment terms, attrition provisions, baggage or seat allowance, or board basis, the Supplier shall, within the acknowledgement window applicable to that type of challenge:</text:p>
            </text:list-item>
            <text:list-item>
              <text:p text:style-name="P646">set out the specific differences between the two sets of conditions, and the price difference between them;</text:p>
            </text:list-item>
            <text:list-item>
              <text:p text:style-name="P647">identify the practical and financial risk the Buyer would carry<text:s/>by accepting the alternative conditions, including any cancellation or amendment exposure; and</text:p>
            </text:list-item>
            <text:list-item>
              <text:p text:style-name="P648">offer to complete the Price Match on the alternative conditions.</text:p>
            </text:list-item>
            <text:list-item>
              <text:p text:style-name="P649">Where the Buyer confirms in writing that it accepts the alternative conditions, the Supplier shall complete the Price Match at the lower price, shall apply no additional charge, and shall record the accepted variance in conditions against the booking. Where the Buyer has notified the Supplier of a requirement for flexible, changeable, or refundable conditions on policy, duty of care, operational, or security grounds, the Supplier shall draw that requirement to the Buyer's attention when making the offer under the Paragraph above and shall proceed only on the Buyer's written instruction. These Paragraphs apply in addition to the package comparison requirements and the venue terms and conditions requirements set out above, and do not require the Supplier to book an alternative that falls within the Price Match Exclusions.</text:p>
            </text:list-item>
            <text:list-item>
              <text:p text:style-name="P650">Where a Price Match challenge is<text:s/>declined, or where the alternative is no longer available at the time the Supplier processes it, the Supplier shall, within the acknowledgement window applicable to that type of challenge, provide the Booker or Buyer with:</text:p>
            </text:list-item>
            <text:list-item>
              <text:p text:style-name="P651">a clear written explanation, by<text:s/>reference to the specific exclusion or the fact of non-availability, of why the Price Match cannot be implemented; and</text:p>
            </text:list-item>
            <text:list-item>
              <text:p text:style-name="P652">at least one alternative that falls within the Buyer's Travel, Expenses, or Meeting Policy and represents the best available value to the<text:s/>Buyer at that point in time. Where no alternative within policy is available, the Supplier shall state this expressly and offer the closest available option together with the reason it sits outside policy, so that the Booker or Buyer can seek any required<text:s/>policy waiver or line management approval. This obligation runs in addition to the quotation and cost management obligations set out elsewhere in this Specification and does not displace them.</text:p>
            </text:list-item>
          </text:list>
        </text:list-item>
      </text:list>
      <text:h text:style-name="P653" text:outline-level="3"><text:bookmark-start text:name="_bzi4wk5fzkcr"/><text:bookmark-end text:name="_bzi4wk5fzkcr"/>Price Match Exclusions</text:h>
      <text:list text:style-name="WWNum4" text:continue-numbering="true">
        <text:list-item>
          <text:list>
            <text:list-item>
              <text:p text:style-name="P654">Price Match shall not apply to:</text:p>
              <text:list text:continue-numbering="true">
                <text:list-item>
                  <text:p text:style-name="P655"><text:span text:style-name="T656"><text:s/></text:span>alternatives offered on membership-only websites or platforms, loyalty or reward programmes, or sites requiring a code to access;</text:p>
                </text:list-item>
                <text:list-item>
                  <text:p text:style-name="P657"><text:span text:style-name="T658"><text:s/></text:span>alternatives obtained via consolidators or e-auctions;</text:p>
                </text:list-item>
                <text:list-item>
                  <text:p text:style-name="P659">fares, rates, or venues that the Buyer has expressly excluded under the inventory restriction or venue exclusion provisions of this Specification;</text:p>
                </text:list-item>
                <text:list-item>
                  <text:p text:style-name="P660">alternatives that are no longer available at the time the Supplier processes the challenge, subject to the Availability and Monitoring provisions below; or</text:p>
                </text:list-item>
              </text:list>
            </text:list-item>
            <text:list-item>
              <text:p text:style-name="P661">any alternative that, if matched, would require the Supplier to breach the terms of a provider's distribution agreement or an existing GCA Preferred Venue Standard Terms and Conditions agreement, in which case the Supplier shall identify the specific restriction in writing and offer an alternative in accordance with the Paragraph above.</text:p>
            </text:list-item>
            <text:list-item>
              <text:p text:style-name="P662">In addition, a travel or accommodation challenge shall not qualify where the alternative is obtained through a channel that is not a Qualifying Distribution Channel, subject always to the parity<text:s/>provision set out above.</text:p>
            </text:list-item>
            <text:list-item>
              <text:p text:style-name="P663">In addition, a venue or event package challenge shall not qualify where:</text:p>
              <text:list text:continue-numbering="true">
                <text:list-item>
                  <text:p text:style-name="P664">the alternative is identified through a sharing economy platform or an unbonded peer-to-peer venue letting site on which insurance, public liability, health and safety, and accessibility cannot be evidenced;</text:p>
                </text:list-item>
                <text:list-item>
                  <text:p text:style-name="P665"><text:span text:style-name="T666"><text:s/></text:span>the Supplier identifies, and evidences in writing to the Buyer, a material gap in the alternative venue's health and safety, fire safety, food hygiene, accessibility, or insurance position, by reference to<text:s/>the due diligence requirements in the Health, Safety, and Compliance provisions of this Specification; or</text:p>
                </text:list-item>
                <text:list-item>
                  <text:p text:style-name="P667">the original Supplier quotation was sourced under Tier 1 or Tier 2 of the venue sourcing hierarchy.</text:p>
                </text:list-item>
              </text:list>
            </text:list-item>
            <text:list-item>
              <text:p text:style-name="P668">The existence of a negotiated rate or venue programme held by the Buyer or the Authority does not exclude a Price Match. Where a cheaper qualifying alternative is identified than the lowest available rate within a negotiated programme, the Supplier shall present the cheaper option, book it where the Buyer's policy permits and the Buyer so instructs, and record the instance in the monthly Price Match report so that the Authority can review the programme. The Supplier may decline only where the Buyer has notified the Supplier in the Order Form of a volume or spend commitment that booking outside the programme would breach, and shall identify that commitment when declining.</text:p>
            </text:list-item>
          </text:list>
        </text:list-item>
      </text:list>
      <text:h text:style-name="P669" text:outline-level="3"><text:bookmark-start text:name="_ocs5wv761pd7"/><text:bookmark-end text:name="_ocs5wv761pd7"/>Availability and Monitoring</text:h>
      <text:list text:style-name="WWNum4" text:continue-numbering="true">
        <text:list-item>
          <text:list>
            <text:list-item>
              <text:p text:style-name="P670">Where the Supplier declines a Price Match on the ground that the alternative is no longer available, the Supplier shall record contemporaneous evidence of non-availability, including a timestamped record of the check performed and, for venue and event package challenges, the name of the venue contact and the response received. The Supplier shall provide that evidence to the Buyer on request, shall re-check availability once more before the end of the same Working Day, and shall honour the Price Match if the alternative becomes available again within that period.</text:p>
            </text:list-item>
            <text:list-item>
              <text:p text:style-name="P671">The Supplier shall report non-availability declines<text:s/>monthly as a proportion of all Price Match challenges received. Where non-availability declines exceed 10% (ten per cent) of challenges received in any rolling quarter, the Supplier shall attend a formal performance review with the Buyer and, where required, the Authority, and shall produce a remedial plan addressing the root cause. Persistent non-availability declines above that threshold, or any pattern of declines that the Buyer or the Authority reasonably considers is being used to avoid the Price Match<text:s/>obligation, shall be treated as a service performance failure under Call-Off Schedule 14 (Service Levels) and managed in accordance with that Schedule.</text:p>
            </text:list-item>
          </text:list>
        </text:list-item>
      </text:list>
      <text:h text:style-name="P672" text:outline-level="3"><text:bookmark-start text:name="_oapx3g5s3qoz"/><text:bookmark-end text:name="_oapx3g5s3qoz"/>Reporting</text:h>
      <text:list text:style-name="WWNum4" text:continue-numbering="true">
        <text:list-item>
          <text:list>
            <text:list-item>
              <text:p text:style-name="P673">The Supplier shall maintain a complete audit trail of all Price Match challenges received, including the time of receipt, the time of acknowledgement, the time of resolution, the outcome, the value of any saving secured, and, where declined, the specific exclusion relied upon and the alternative offered. The Supplier shall provide a monthly Price<text:s/>Match report to the Buyer, and to the Authority on request, covering as a minimum:</text:p>
              <text:list text:continue-numbering="true">
                <text:list-item>
                  <text:p text:style-name="P674">the total number of Price Match challenges received in the reporting period;</text:p>
                </text:list-item>
                <text:list-item>
                  <text:p text:style-name="P675">the number accepted, with the aggregate saving secured for the Buyer;</text:p>
                </text:list-item>
                <text:list-item>
                  <text:p text:style-name="P676">the number<text:s/>declined, broken down by exclusion category, with non-availability declines reported separately as a proportion of total challenges;</text:p>
                </text:list-item>
                <text:list-item>
                  <text:p text:style-name="P677">the number of challenges completed on amended booking conditions under the Differences in Booking Conditions provisions, the aggregate saving secured on those bookings, and the number where the Buyer declined the amended conditions;</text:p>
                </text:list-item>
                <text:list-item>
                  <text:p text:style-name="P678">the number of instances recorded under the negotiated programme provision above;</text:p>
                </text:list-item>
                <text:list-item>
                  <text:p text:style-name="P679">the number of alternative within-policy options offered following<text:s/>a decline, and the number subsequently booked; and</text:p>
                </text:list-item>
                <text:list-item>
                  <text:p text:style-name="P680">response and resolution times against the service levels set out above.</text:p>
                </text:list-item>
              </text:list>
            </text:list-item>
          </text:list>
        </text:list-item>
      </text:list>
      <text:h text:style-name="P681" text:outline-level="3"><text:bookmark-start text:name="_z0nrtd3fpm1t"/><text:bookmark-end text:name="_z0nrtd3fpm1t"/>Continuous Improvement and Performance</text:h>
      <text:list text:style-name="WWNum4" text:continue-numbering="true">
        <text:list-item>
          <text:list>
            <text:list-item>
              <text:p text:style-name="P682">The Supplier shall continuously improve the Price Match process and shall bring proposals for<text:s/>improvement to each Quarterly Performance Review, including opportunities to surface Price Match prompts within the Online Booking Solution and at quotation stage, to automate challenge submission, acknowledgement, and alternative checks against the Supplier's own market data, and to reduce response times below the service levels set out above.</text:p>
            </text:list-item>
            <text:list-item>
              <text:p text:style-name="P683">Repeated failure by the Supplier to meet the acknowledgement or resolution service levels set out above shall be treated as a service performance failure under Call-Off Schedule 14 (Service Levels) and managed in accordance with that Schedule.</text:p>
            </text:list-item>
            <text:list-item>
              <text:p text:style-name="P684">Accommodation Group Bookings shall be assessed on a per-property and per-night basis rather than on a package basis, applying the acknowledgement and resolution service levels<text:s/>for venue and event package challenges and the exclusions set out above.</text:p>
            </text:list-item>
          </text:list>
        </text:list-item>
      </text:list>
      <text:h text:style-name="P685" text:outline-level="3"><text:bookmark-start text:name="_q0uffnwdossm"/><text:bookmark-end text:name="_q0uffnwdossm"/>Security and Specialist Requirements</text:h>
      <text:list text:style-name="WWNum4" text:continue-numbering="true">
        <text:list-item>
          <text:list>
            <text:list-item>
              <text:p text:style-name="P686">The Supplier shall accept Price Match challenges relating to protectively marked or otherwise sensitive itineraries through the secure channel agreed with the Buyer at Call-Off, and shall not require the Booker to disclose classified or operationally sensitive detail beyond the minimum necessary to process the challenge. The Price Match audit trail for such bookings shall be held at the appropriate<text:s/>classification and made available only to the Buyer's nominated security-cleared personnel.</text:p>
            </text:list-item>
            <text:list-item>
              <text:p text:style-name="P687">Price Match shall not be used to displace accommodation that has been approved on security grounds, including Foreign, Commonwealth and Development Office marker hotels and any Ministry of Defence approved property list, with an alternative that does not hold that approval. Where a cheaper qualifying alternative is identified at an approved property, Price Match applies in the normal way.</text:p>
            </text:list-item>
            <text:list-item>
              <text:p text:style-name="P688">Where a Trooper fare,<text:s/>military-specific fare, or other Buyer-specific negotiated fare is available and is cheaper than the challenged alternative, the Supplier shall book that fare and confirm the position to the Booker. Where the challenged alternative is cheaper than the available Trooper or military-specific fare, the Supplier shall present both options, identify any entitlement, flexibility, or duty of care differences between them, and refer the matter to the Buyer's nominated travel authority before booking.</text:p>
            </text:list-item>
            <text:list-item>
              <text:p text:style-name="P689">Price Match shall not override any carrier, route, or destination restriction imposed by the Buyer on duty of care, security, or operational grounds, including restrictions applying to hostile or elevated risk environments. Where a challenge would require booking outside those restrictions, the Supplier shall decline and record the restriction relied upon.</text:p>
            </text:list-item>
          </text:list>
        </text:list-item>
      </text:list>
      <text:p text:style-name="P690"/>
      <text:list text:style-name="WWNum4" text:continue-numbering="true">
        <text:list-item>
          <text:p text:style-name="P691"><text:bookmark-start text:name="_54y62p32o6fw"/><text:bookmark-end text:name="_54y62p32o6fw"/>GCA Public Sector Negotiated Programmes</text:p>
        </text:list-item>
      </text:list>
      <text:h text:style-name="P692" text:outline-level="3"><text:bookmark-start text:name="_1nkec155ocqn"/><text:bookmark-end text:name="_1nkec155ocqn"/>Scope</text:h>
      <text:p text:style-name="P693"/>
      <text:list text:style-name="WWNum4" text:continue-numbering="true">
        <text:list-item>
          <text:list>
            <text:list-item>
              <text:p text:style-name="P694">The Authority operates GCA Public Sector Negotiated Programmes to secure improved fares and rates for Buyers across the<text:s/>public sector. The Negotiated Programme within the scope of this Lot is the Accommodation and Venues Programme.</text:p>
            </text:list-item>
            <text:list-item>
              <text:p text:style-name="P695">References in this Section to the Negotiated Programme are to the GCA Public Sector Accommodation and Venues Negotiated Programme, unless stated otherwise.</text:p>
            </text:list-item>
          </text:list>
        </text:list-item>
      </text:list>
      <text:h text:style-name="P696" text:outline-level="3"><text:bookmark-start text:name="_w01c9hrvkujn"/><text:bookmark-end text:name="_w01c9hrvkujn"/>Support for the Negotiated Programme</text:h>
      <text:p text:style-name="Standard"/>
      <text:list text:style-name="WWNum4" text:continue-numbering="true">
        <text:list-item>
          <text:list>
            <text:list-item>
              <text:p text:style-name="P697">The Supplier must provide active support, through both its Online Booking Solution and its Offline Booking Solution, for the delivery and ongoing management of the Negotiated Programme, as required by the<text:s/>Authority from time to time.</text:p>
            </text:list-item>
            <text:list-item>
              <text:p text:style-name="P698">The Supplier is responsible for ensuring that all Negotiated Programme rates and corporate discounts are verified and accurately loaded into both its Online Booking Solution and its Offline Booking Solution, and for correcting<text:s/>any loading error promptly on becoming aware of it.</text:p>
            </text:list-item>
            <text:list-item>
              <text:p text:style-name="P699">The Supplier must not change, restrict or withdraw any Negotiated Programme rate without the prior written authorisation of the Authority.</text:p>
            </text:list-item>
            <text:list-item>
              <text:p text:style-name="P700">The Negotiated Programme will be made available to all relevant Suppliers of RM6408 for the duration of the Framework Contract and all Call-Off Contracts, and will remain available to all current, relevant incumbent suppliers of RM6342, RM6217 and RM6164 until those agreements expire.</text:p>
            </text:list-item>
          </text:list>
        </text:list-item>
      </text:list>
      <text:h text:style-name="P701" text:outline-level="3"><text:bookmark-start text:name="_n3gg1ak5b65r"/><text:bookmark-end text:name="_n3gg1ak5b65r"/>Appointment as Programme-Managing Supplier</text:h>
      <text:list text:style-name="WWNum4" text:continue-numbering="true">
        <text:list-item>
          <text:list>
            <text:list-item>
              <text:p text:style-name="P702">The Authority may appoint a Supplier on this Lot as the Programme-Managing Supplier for the Negotiated Programme, taking responsibility for its full end-to-end delivery. Negotiated Programmes are typically renewed on a two-year cycle.</text:p>
            </text:list-item>
            <text:list-item>
              <text:p text:style-name="P703"><text:span text:style-name="T704"><text:s/></text:span>To ensure a<text:s/>fair, transparent and objective appointment, the Authority will evaluate eligible Suppliers on the relevant Lot or Lots using a standard Direct Award evaluation methodology. The evaluation applies the Supplier's predetermined Framework tender scores and its submitted Framework pricing across three criteria:</text:p>
              <text:list text:continue-numbering="true">
                <text:list-item>
                  <text:p text:style-name="P705">Quality, relative weighting 60%, evaluated using the Supplier's awarded Framework tender quality score for the Negotiated Programme Question;</text:p>
                </text:list-item>
                <text:list-item>
                  <text:p text:style-name="P706">Social Value, relative weighting 10%, evaluated using the Supplier's awarded Framework tender score for Social Value; and</text:p>
                </text:list-item>
                <text:list-item>
                  <text:p text:style-name="P707">Price, relative weighting 30%, evaluated using the Supplier's submitted Framework Pricing Matrix cost for managing the Negotiated Programme, calculated using a relative pricing formula<text:s/>against all submitted rates. The Supplier submitting the lowest price will receive the full 30%, the Supplier submitting the highest price will receive 0%, and intermediate prices will be scored on a straight-line interpolation between those two points.</text:p>
                </text:list-item>
              </text:list>
            </text:list-item>
            <text:list-item>
              <text:p text:style-name="P708">The eligible Supplier achieving the highest combined score out of 100% will be appointed as the Programme-Managing Supplier for the Accommodation and Venues Negotiated Programme for that cycle.</text:p>
            </text:list-item>
            <text:list-item>
              <text:p text:style-name="P709">The Authority reserves the right to consider interdependencies across the different GCA Public Sector Negotiated Programmes when making its appointments, to ensure fair distribution, operational efficiency, and single-supplier management accountability for each Programme.</text:p>
            </text:list-item>
            <text:list-item>
              <text:p text:style-name="P710">The Negotiated Programmes have differing start<text:s/>dates, end dates and durations, which do not align with the go-live of RM6408. A previous programme supplier may therefore continue to manage an RM6342 Negotiated Programme after RM6408 go-live, until that Programme is awarded to an RM6408 Supplier, so as<text:s/>to allow time for evaluation, award and handover and to ensure a seamless transition for Buyers. The Authority will manage that transition so that both the Programme and its reporting obligations continue without a gap in value reporting.</text:p>
            </text:list-item>
            <text:list-item>
              <text:p text:style-name="P711">Any charge for acting as Programme-Managing Supplier must be identified in the Supplier's pricing matrix. Where no charge is identified, the role is deemed to be provided at no cost to the Authority.</text:p>
            </text:list-item>
          </text:list>
        </text:list-item>
      </text:list>
      <text:h text:style-name="P712" text:outline-level="3"><text:bookmark-start text:name="_mbkx1fvvgji4"/><text:bookmark-end text:name="_mbkx1fvvgji4"/>Obligations of the Programme-Managing Supplier</text:h>
      <text:list text:style-name="WWNum4" text:continue-numbering="true">
        <text:list-item>
          <text:list>
            <text:list-item>
              <text:p text:style-name="P713">End-to-end delivery of the<text:s/>Negotiated Programme comprises:</text:p>
            </text:list-item>
            <text:list-item>
              <text:p text:style-name="P714">collecting past usage data from all Framework Suppliers using the standard Authority template;</text:p>
            </text:list-item>
            <text:list-item>
              <text:p text:style-name="P715">analysing that data to identify new savings opportunities;</text:p>
            </text:list-item>
            <text:list-item>
              <text:p text:style-name="P716">running the full RFP process from creation through to negotiation and<text:s/>award;</text:p>
            </text:list-item>
            <text:list-item>
              <text:p text:style-name="P717">verifying that the negotiated rates have been correctly loaded into the booking systems of all Suppliers holding the Negotiated Programme, which is separate to and does not relieve any Supplier of its own obligation under Paragraph X.4;</text:p>
            </text:list-item>
            <text:list-item>
              <text:p text:style-name="P718">managing the Programme on an ongoing basis, including six-monthly meetings with major accommodation groups and adding new properties as they become available; and</text:p>
            </text:list-item>
            <text:list-item>
              <text:p text:style-name="P719">reporting the value derived from the Programme to the Authority on a quarterly basis, in a format designated by the Authority, including the data sources used, the calculation methodology applied, and the savings achieved against market and prior Programme benchmarks.</text:p>
            </text:list-item>
          </text:list>
        </text:list-item>
      </text:list>
      <text:h text:style-name="P720" text:outline-level="3"><text:bookmark-start text:name="_xv0sut1gkt0"/><text:bookmark-end text:name="_xv0sut1gkt0"/>Obligations of all Suppliers in receipt of Negotiated Programme rates</text:h>
      <text:list text:style-name="WWNum4" text:continue-numbering="true">
        <text:list-item>
          <text:list>
            <text:list-item>
              <text:p text:style-name="P721">Every Supplier in receipt of Negotiated Programme rates, whether or not it holds the Programme-Managing Supplier role, must:</text:p>
            </text:list-item>
            <text:list-item>
              <text:p text:style-name="P722">provide the Authority with an aggregated usage report for those rates, at a maximum frequency of once every three months; and</text:p>
            </text:list-item>
            <text:list-item>
              <text:p text:style-name="P723"><text:span text:style-name="T724"><text:tab/></text:span>provide a full, aggregated room night report once per year, so that a complete data set is tracked and provided to the relevant accommodation providers at the renewal of the Programme.</text:p>
            </text:list-item>
            <text:list-item>
              <text:p text:style-name="P725">A Supplier that does not hold the Programme-Managing Supplier role is not required to calculate<text:s/>or report Programme value against market benchmarks under Paragraph X.13.6, as it will not necessarily have visibility of the benchmarks used by the Programme-Managing Supplier. Its usage data under Paragraph X.14 supports the Programme-Managing Supplier's<text:s/>value reporting and the RFP process at renewal.</text:p>
            </text:list-item>
          </text:list>
        </text:list-item>
      </text:list>
      <text:h text:style-name="P726" text:outline-level="3"><text:bookmark-start text:name="_d29zmb7asrfh"/><text:bookmark-end text:name="_d29zmb7asrfh"/>Buyer-Specific Negotiated Programmes</text:h>
      <text:list text:style-name="WWNum4" text:continue-numbering="true">
        <text:list-item>
          <text:list>
            <text:list-item>
              <text:p text:style-name="P727">A Buyer may require the Supplier to support the delivery of the Buyer's own Negotiated Programme for accommodation or venues, separate to any GCA Public Sector Negotiated<text:s/>Programme.</text:p>
            </text:list-item>
            <text:list-item>
              <text:p text:style-name="P728">Applicable costs, if any, must be set out by the Supplier in the pricing matrix. The detailed requirements for a Buyer-Specific Negotiated Programme, including auditing and the obligations set out above in respect of the GCA Public Sector<text:s/>Negotiated Programme, will be agreed between the Buyer and the Supplier in the Call-Off Order Form.</text:p>
            </text:list-item>
          </text:list>
        </text:list-item>
      </text:list>
      <text:list text:style-name="WWNum4" text:continue-numbering="true">
        <text:list-item>
          <text:p text:style-name="P729"><text:bookmark-start text:name="_7tafc7isw0kz"/><text:bookmark-end text:name="_7tafc7isw0kz"/>Damages to Venues by Service Users</text:p>
          <text:list text:continue-numbering="true">
            <text:list-item>
              <text:p text:style-name="P730">See the Specification of Requirements for All Lots for full details of the policy on damages to venues by Service<text:s/>Users.</text:p>
            </text:list-item>
          </text:list>
        </text:list-item>
      </text:list>
      <text:list text:style-name="WWNum4" text:continue-numbering="true">
        <text:list-item>
          <text:p text:style-name="P731"><text:bookmark-start text:name="_la9k64tdw8o7"/><text:bookmark-end text:name="_la9k64tdw8o7"/><text:span text:style-name="T732">Technology, Digital Innovation, and AI</text:span></text:p>
          <text:list text:continue-numbering="true">
            <text:list-item>
              <text:p text:style-name="P733">The Supplier is encouraged to consider how technology and digital innovation can improve the delivery of Lot 3 services over the life of the Framework Contract, including in areas such as Venue Find, sustainability reporting, accessibility information, and MI data quality.</text:p>
            </text:list-item>
            <text:list-item>
              <text:p text:style-name="P734">Where the Supplier has plans or aspirations in this area, GCA welcomes a brief summary of these at Framework on-boarding and at annual review points. This is not a mandatory submission requirement, and GCA recognises that the pace of development in this area will vary between suppliers and over time.</text:p>
            </text:list-item>
            <text:list-item>
              <text:p text:style-name="P735">Where the Supplier introduces AI-assisted tools into the Venue Find or booking process during the Contract term, for example, automated venue recommendation, carbon estimation, or accessibility assessment tools, the Supplier should notify GCA and any affected Buyers in advance and be able to provide, on request, a summary of how the tool works, any known limitations, and how GDPR compliance has been<text:s/>addressed.</text:p>
            </text:list-item>
          </text:list>
        </text:list-item>
      </text:list>
      <text:p text:style-name="P73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2777in" fo:margin-bottom="0.0833in"/>
      <style:text-properties fo:font-size="20pt" style:font-size-asian="20pt" style:font-size-complex="20pt" fo:hyphenate="false"/>
    </style:style>
    <style:style style:name="Heading2" style:display-name="Heading 2" style:family="paragraph" style:parent-style-name="Normal" style:next-style-name="Standard" style:default-outline-level="2">
      <style:paragraph-properties fo:keep-with-next="always" fo:keep-together="always" fo:margin-top="0.1388in" fo:margin-bottom="0.1388in" fo:margin-left="0.4013in" fo:margin-right="-0.5861in" fo:text-indent="-0.25in">
        <style:tab-stops/>
      </style:paragraph-properties>
      <style:text-properties fo:font-weight="bold" style:font-weight-asian="bold" style:font-weight-complex="bold" fo:font-size="17pt" style:font-size-asian="17pt" style:font-size-complex="17pt" fo:hyphenate="false"/>
    </style:style>
    <style:style style:name="Heading3" style:display-name="Heading 3" style:family="paragraph" style:parent-style-name="Normal" style:next-style-name="Standard" style:default-outline-level="3">
      <style:paragraph-properties fo:keep-with-next="always" fo:keep-together="always" fo:margin-top="0.2222in" fo:margin-bottom="0.0555in" fo:margin-left="0.5in">
        <style:tab-stops/>
      </style:paragraph-properties>
      <style:text-properties fo:font-weight="bold" style:font-weight-asian="bold" style:font-weight-complex="bold" fo:font-size="13pt" style:font-size-asian="13pt" style:font-size-complex="13pt" fo:hyphenate="false"/>
    </style:style>
    <style:style style:name="Heading4" style:display-name="Heading 4" style:family="paragraph" style:parent-style-name="Normal" style:next-style-name="Standard"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style:text-underline-type="none" style:text-underline-color="font-color"/>
    </style:style>
    <style:style style:name="ListLabel2" style:display-name="ListLabel 2" style:family="text">
      <style:text-properties style:text-underline-type="none" style:text-underline-color="font-color"/>
    </style:style>
    <style:style style:name="ListLabel3" style:display-name="ListLabel 3" style:family="text">
      <style:text-properties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ListLabel10" style:display-name="ListLabel 10" style:family="text">
      <style:text-properties style:text-underline-type="none" style:text-underline-color="font-color"/>
    </style:style>
    <style:style style:name="ListLabel11" style:display-name="ListLabel 11" style:family="text">
      <style:text-properties style:text-underline-type="none" style:text-underline-color="font-color"/>
    </style:style>
    <style:style style:name="ListLabel12" style:display-name="ListLabel 12" style:family="text">
      <style:text-properties style:text-underline-type="none" style:text-underline-color="font-color"/>
    </style:style>
    <style:style style:name="ListLabel13" style:display-name="ListLabel 13" style:family="text">
      <style:text-properties style:text-underline-type="none" style:text-underline-color="font-color"/>
    </style:style>
    <style:style style:name="ListLabel14" style:display-name="ListLabel 14" style:family="text">
      <style:text-properties style:text-underline-type="none" style:text-underline-color="font-color"/>
    </style:style>
    <style:style style:name="ListLabel15" style:display-name="ListLabel 15" style:family="text">
      <style:text-properties style:text-underline-type="none" style:text-underline-color="font-color"/>
    </style:style>
    <style:style style:name="ListLabel16" style:display-name="ListLabel 16" style:family="text">
      <style:text-properties style:text-underline-type="none" style:text-underline-color="font-color"/>
    </style:style>
    <style:style style:name="ListLabel17" style:display-name="ListLabel 17" style:family="text">
      <style:text-properties style:text-underline-type="none" style:text-underline-color="font-color"/>
    </style:style>
    <style:style style:name="ListLabel18" style:display-name="ListLabel 18" style:family="text">
      <style:text-properties style:text-underline-type="none" style:text-underline-color="font-color"/>
    </style:style>
    <style:style style:name="ListLabel19" style:display-name="ListLabel 19" style:family="text">
      <style:text-properties style:text-underline-type="none" style:text-underline-color="font-color"/>
    </style:style>
    <style:style style:name="ListLabel20" style:display-name="ListLabel 20" style:family="text">
      <style:text-properties style:text-underline-type="none" style:text-underline-color="font-color"/>
    </style:style>
    <style:style style:name="ListLabel21" style:display-name="ListLabel 21" style:family="text">
      <style:text-properties style:text-underline-type="none" style:text-underline-color="font-color"/>
    </style:style>
    <style:style style:name="ListLabel22" style:display-name="ListLabel 22" style:family="text">
      <style:text-properties style:text-underline-type="none" style:text-underline-color="font-color"/>
    </style:style>
    <style:style style:name="ListLabel23" style:display-name="ListLabel 23" style:family="text">
      <style:text-properties style:text-underline-type="none" style:text-underline-color="font-color"/>
    </style:style>
    <style:style style:name="ListLabel24" style:display-name="ListLabel 24" style:family="text">
      <style:text-properties style:text-underline-type="none" style:text-underline-color="font-color"/>
    </style:style>
    <style:style style:name="ListLabel25" style:display-name="ListLabel 25" style:family="text">
      <style:text-properties style:text-underline-type="none" style:text-underline-color="font-color"/>
    </style:style>
    <style:style style:name="ListLabel26" style:display-name="ListLabel 26" style:family="text">
      <style:text-properties style:text-underline-type="none" style:text-underline-color="font-color"/>
    </style:style>
    <style:style style:name="ListLabel27" style:display-name="ListLabel 27" style:family="text">
      <style:text-properties style:text-underline-type="none" style:text-underline-color="font-color"/>
    </style:style>
    <style:style style:name="ListLabel28" style:display-name="ListLabel 28" style:family="text">
      <style:text-properties style:font-name-asian="Arial" style:font-name-complex="Arial" fo:font-weight="bold" style:font-weight-asian="bold" style:font-weight-complex="bold" fo:font-size="12pt" style:font-size-asian="12pt" style:text-underline-type="none" style:text-underline-color="font-color"/>
    </style:style>
    <style:style style:name="ListLabel29" style:display-name="ListLabel 29" style:family="text">
      <style:text-properties style:font-name-asian="Arial" style:font-name-complex="Arial" fo:font-weight="normal" style:font-weight-asian="normal" style:font-weight-complex="normal" fo:font-size="11pt" style:font-size-asian="11pt" style:font-size-complex="10pt" style:text-underline-type="none" style:text-underline-color="font-color"/>
    </style:style>
    <style:style style:name="ListLabel30" style:display-name="ListLabel 30" style:family="text">
      <style:text-properties fo:font-size="11pt" style:font-size-asian="11pt" style:text-underline-type="none" style:text-underline-color="font-color"/>
    </style:style>
    <style:style style:name="ListLabel31" style:display-name="ListLabel 31" style:family="text">
      <style:text-properties style:text-underline-type="none" style:text-underline-color="font-color"/>
    </style:style>
    <style:style style:name="ListLabel32" style:display-name="ListLabel 32" style:family="text">
      <style:text-properties style:text-underline-type="none" style:text-underline-color="font-color"/>
    </style:style>
    <style:style style:name="ListLabel33" style:display-name="ListLabel 33" style:family="text">
      <style:text-properties style:text-underline-type="none" style:text-underline-color="font-color"/>
    </style:style>
    <style:style style:name="ListLabel34" style:display-name="ListLabel 34" style:family="text">
      <style:text-properties style:text-underline-type="none" style:text-underline-color="font-color"/>
    </style:style>
    <style:style style:name="ListLabel35" style:display-name="ListLabel 35" style:family="text">
      <style:text-properties style:text-underline-type="none" style:text-underline-color="font-color"/>
    </style:style>
    <style:style style:name="ListLabel36" style:display-name="ListLabel 36" style:family="text">
      <style:text-properties style:text-underline-type="none" style:text-underline-color="font-color"/>
    </style:style>
    <style:style style:name="ListLabel37" style:display-name="ListLabel 37" style:family="text">
      <style:text-properties fo:font-size="12pt" style:font-size-asian="12pt" style:text-underline-type="none" style:text-underline-color="font-color"/>
    </style:style>
    <style:style style:name="ListLabel38" style:display-name="ListLabel 38" style:family="text">
      <style:text-properties style:font-name-asian="Arial" style:font-name-complex="Arial" fo:font-weight="bold" style:font-weight-asian="bold" style:font-weight-complex="bold" style:text-underline-type="none" style:text-underline-color="font-color"/>
    </style:style>
    <style:style style:name="ListLabel39" style:display-name="ListLabel 39" style:family="text">
      <style:text-properties style:text-underline-type="none" style:text-underline-color="font-color"/>
    </style:style>
    <style:style style:name="ListLabel40" style:display-name="ListLabel 40" style:family="text">
      <style:text-properties style:text-underline-type="none" style:text-underline-color="font-color"/>
    </style:style>
    <style:style style:name="ListLabel41" style:display-name="ListLabel 41" style:family="text">
      <style:text-properties style:text-underline-type="none" style:text-underline-color="font-color"/>
    </style:style>
    <style:style style:name="ListLabel42" style:display-name="ListLabel 42" style:family="text">
      <style:text-properties style:text-underline-type="none" style:text-underline-color="font-color"/>
    </style:style>
    <style:style style:name="ListLabel43" style:display-name="ListLabel 43" style:family="text">
      <style:text-properties style:text-underline-type="none" style:text-underline-color="font-color"/>
    </style:style>
    <style:style style:name="ListLabel44" style:display-name="ListLabel 44" style:family="text">
      <style:text-properties style:text-underline-type="none" style:text-underline-color="font-color"/>
    </style:style>
    <style:style style:name="ListLabel45" style:display-name="ListLabel 45" style:family="text">
      <style:text-properties style:text-underline-type="none" style:text-underline-color="font-color"/>
    </style:style>
    <style:style style:name="ListLabel46" style:display-name="ListLabel 46" style:family="text">
      <style:text-properties fo:font-weight="bold" style:font-weight-asian="bold" fo:font-size="12pt" style:font-size-asian="12pt" style:text-underline-type="none" style:text-underline-color="font-color"/>
    </style:style>
    <style:style style:name="ListLabel47" style:display-name="ListLabel 47" style:family="text">
      <style:text-properties fo:font-weight="bold" style:font-weight-asian="bold" style:text-underline-type="none" style:text-underline-color="font-color"/>
    </style:style>
    <style:style style:name="ListLabel48" style:display-name="ListLabel 48" style:family="text">
      <style:text-properties style:text-underline-type="none" style:text-underline-color="font-color"/>
    </style:style>
    <style:style style:name="ListLabel49" style:display-name="ListLabel 49" style:family="text">
      <style:text-properties style:text-underline-type="none" style:text-underline-color="font-color"/>
    </style:style>
    <style:style style:name="ListLabel50" style:display-name="ListLabel 50" style:family="text">
      <style:text-properties style:text-underline-type="none" style:text-underline-color="font-color"/>
    </style:style>
    <style:style style:name="ListLabel51" style:display-name="ListLabel 51" style:family="text">
      <style:text-properties style:text-underline-type="none" style:text-underline-color="font-color"/>
    </style:style>
    <style:style style:name="ListLabel52" style:display-name="ListLabel 52" style:family="text">
      <style:text-properties style:text-underline-type="none" style:text-underline-color="font-color"/>
    </style:style>
    <style:style style:name="ListLabel53" style:display-name="ListLabel 53" style:family="text">
      <style:text-properties style:text-underline-type="none" style:text-underline-color="font-color"/>
    </style:style>
    <style:style style:name="ListLabel54" style:display-name="ListLabel 54" style:family="text">
      <style:text-properties style:text-underline-type="none" style:text-underline-color="font-color"/>
    </style:style>
    <style:style style:name="ListLabel55" style:display-name="ListLabel 55" style:family="text">
      <style:text-properties style:text-underline-type="none" style:text-underline-color="font-color"/>
    </style:style>
    <style:style style:name="ListLabel56" style:display-name="ListLabel 56" style:family="text">
      <style:text-properties style:text-underline-type="none" style:text-underline-color="font-color"/>
    </style:style>
    <style:style style:name="ListLabel57" style:display-name="ListLabel 57" style:family="text">
      <style:text-properties style:text-underline-type="none" style:text-underline-color="font-color"/>
    </style:style>
    <style:style style:name="ListLabel58" style:display-name="ListLabel 58" style:family="text">
      <style:text-properties style:text-underline-type="none" style:text-underline-color="font-color"/>
    </style:style>
    <style:style style:name="ListLabel59" style:display-name="ListLabel 59" style:family="text">
      <style:text-properties style:text-underline-type="none" style:text-underline-color="font-color"/>
    </style:style>
    <style:style style:name="ListLabel60" style:display-name="ListLabel 60" style:family="text">
      <style:text-properties style:text-underline-type="none" style:text-underline-color="font-color"/>
    </style:style>
    <style:style style:name="ListLabel61" style:display-name="ListLabel 61" style:family="text">
      <style:text-properties style:text-underline-type="none" style:text-underline-color="font-color"/>
    </style:style>
    <style:style style:name="ListLabel62" style:display-name="ListLabel 62" style:family="text">
      <style:text-properties style:text-underline-type="none" style:text-underline-color="font-color"/>
    </style:style>
    <style:style style:name="ListLabel63" style:display-name="ListLabel 63" style:family="text">
      <style:text-properties style:text-underline-type="none"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IndexLink" style:display-name="Index Link" style:family="text"/>
    <style:style style:name="ListLabel64" style:display-name="ListLabel 64" style:family="text">
      <style:text-properties style:text-underline-type="single" style:text-underline-style="solid" style:text-underline-width="auto" style:text-underline-mode="continuous" style:text-underline-color="font-color"/>
    </style:style>
    <style:style style:name="WW_CharLFO1LVL1" style:family="text">
      <style:text-properties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1" style:display-name="WWNum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2" text:style-name="WW_CharLFO1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1LVL3"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4" text:style-name="WW_CharLFO1LVL4"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5" text:style-name="WW_CharLFO1LVL5"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6" text:style-name="WW_CharLFO1LV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style-name="WW_CharLFO1LVL7"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8" text:style-name="WW_CharLFO1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1LVL9"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style>
    <style:style style:name="WW_CharLFO2LVL1" style:family="text">
      <style:text-properties style:text-underline-type="none" style:text-underline-color="font-color"/>
    </style:style>
    <style:style style:name="WW_CharLFO2LVL2" style:family="text">
      <style:text-properties style:text-underline-type="none" style:text-underline-color="font-color"/>
    </style:style>
    <style:style style:name="WW_CharLFO2LVL3" style:family="text">
      <style:text-properties style:text-underline-type="none" style:text-underline-color="font-color"/>
    </style:style>
    <style:style style:name="WW_CharLFO2LVL4" style:family="text">
      <style:text-properties style:text-underline-type="none" style:text-underline-color="font-color"/>
    </style:style>
    <style:style style:name="WW_CharLFO2LVL5" style:family="text">
      <style:text-properties style:text-underline-type="none" style:text-underline-color="font-color"/>
    </style:style>
    <style:style style:name="WW_CharLFO2LVL6" style:family="text">
      <style:text-properties style:text-underline-type="none" style:text-underline-color="font-color"/>
    </style:style>
    <style:style style:name="WW_CharLFO2LVL7" style:family="text">
      <style:text-properties style:text-underline-type="none" style:text-underline-color="font-color"/>
    </style:style>
    <style:style style:name="WW_CharLFO2LVL8" style:family="text">
      <style:text-properties style:text-underline-type="none" style:text-underline-color="font-color"/>
    </style:style>
    <style:style style:name="WW_CharLFO2LVL9" style:family="text">
      <style:text-properties style:text-underline-type="none" style:text-underline-color="font-color"/>
    </style:style>
    <text:list-style style:name="WWNum2" style:display-name="WWNum2">
      <text:list-level-style-bullet text:level="1" text:style-name="WW_CharLFO2LV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2" text:style-name="WW_CharLFO2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2LVL3"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4" text:style-name="WW_CharLFO2LVL4"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5" text:style-name="WW_CharLFO2LVL5"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6" text:style-name="WW_CharLFO2LV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style-name="WW_CharLFO2LVL7"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8" text:style-name="WW_CharLFO2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2LVL9"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style>
    <style:style style:name="WW_CharLFO3LVL1" style:family="text">
      <style:text-properties style:text-underline-type="none" style:text-underline-color="font-color"/>
    </style:style>
    <style:style style:name="WW_CharLFO3LVL2" style:family="text">
      <style:text-properties style:text-underline-type="none" style:text-underline-color="font-color"/>
    </style:style>
    <style:style style:name="WW_CharLFO3LVL3" style:family="text">
      <style:text-properties style:text-underline-type="none" style:text-underline-color="font-color"/>
    </style:style>
    <style:style style:name="WW_CharLFO3LVL4" style:family="text">
      <style:text-properties style:text-underline-type="none" style:text-underline-color="font-color"/>
    </style:style>
    <style:style style:name="WW_CharLFO3LVL5" style:family="text">
      <style:text-properties style:text-underline-type="none" style:text-underline-color="font-color"/>
    </style:style>
    <style:style style:name="WW_CharLFO3LVL6" style:family="text">
      <style:text-properties style:text-underline-type="none" style:text-underline-color="font-color"/>
    </style:style>
    <style:style style:name="WW_CharLFO3LVL7" style:family="text">
      <style:text-properties style:text-underline-type="none" style:text-underline-color="font-color"/>
    </style:style>
    <style:style style:name="WW_CharLFO3LVL8" style:family="text">
      <style:text-properties style:text-underline-type="none" style:text-underline-color="font-color"/>
    </style:style>
    <style:style style:name="WW_CharLFO3LVL9" style:family="text">
      <style:text-properties style:text-underline-type="none" style:text-underline-color="font-color"/>
    </style:style>
    <text:list-style style:name="WWNum3" style:display-name="WWNum3">
      <text:list-level-style-bullet text:level="1" text:style-name="WW_CharLFO3LVL1" text:bullet-char="●">
        <style:list-level-properties text:space-before="0.9305in" text:min-label-width="0.25in" text:list-level-position-and-space-mode="label-alignment">
          <style:list-level-label-alignment text:label-followed-by="listtab" fo:margin-left="1.1805in" fo:text-indent="-0.25in"/>
        </style:list-level-properties>
      </text:list-level-style-bullet>
      <text:list-level-style-bullet text:level="2" text:style-name="WW_CharLFO3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3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3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3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3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3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3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3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style:style style:name="WW_CharLFO4LVL1" style:family="text">
      <style:text-properties style:font-name-asian="Arial" style:font-name-complex="Arial" fo:font-weight="bold" style:font-weight-asian="bold" style:font-weight-complex="bold" fo:font-size="12pt" style:font-size-asian="12pt" style:text-underline-type="none" style:text-underline-color="font-color"/>
    </style:style>
    <style:style style:name="WW_CharLFO4LVL2" style:family="text">
      <style:text-properties style:font-name-asian="Arial" style:font-name-complex="Arial" fo:font-weight="normal" style:font-weight-asian="normal" style:font-weight-complex="normal" fo:font-size="11pt" style:font-size-asian="11pt" style:font-size-complex="10pt" style:text-underline-type="none" style:text-underline-color="font-color"/>
    </style:style>
    <style:style style:name="WW_CharLFO4LVL3" style:family="text">
      <style:text-properties fo:font-size="11pt" style:font-size-asian="11pt" style:text-underline-type="none" style:text-underline-color="font-color"/>
    </style:style>
    <style:style style:name="WW_CharLFO4LVL4" style:family="text">
      <style:text-properties style:text-underline-type="none" style:text-underline-color="font-color"/>
    </style:style>
    <style:style style:name="WW_CharLFO4LVL5" style:family="text">
      <style:text-properties style:text-underline-type="none" style:text-underline-color="font-color"/>
    </style:style>
    <style:style style:name="WW_CharLFO4LVL6" style:family="text">
      <style:text-properties style:text-underline-type="none" style:text-underline-color="font-color"/>
    </style:style>
    <style:style style:name="WW_CharLFO4LVL7" style:family="text">
      <style:text-properties style:text-underline-type="none" style:text-underline-color="font-color"/>
    </style:style>
    <style:style style:name="WW_CharLFO4LVL8" style:family="text">
      <style:text-properties style:text-underline-type="none" style:text-underline-color="font-color"/>
    </style:style>
    <style:style style:name="WW_CharLFO4LVL9" style:family="text">
      <style:text-properties style:text-underline-type="none" style:text-underline-color="font-color"/>
    </style:style>
    <text:list-style style:name="WWNum4" style:display-name="WWNum4">
      <text:list-level-style-number text:level="1" text:style-name="WW_CharLFO4LVL1" style:num-suffix="." style:num-format="1" text:start-value="4">
        <style:list-level-properties fo:text-align="end" text:space-before="0.1513in" text:min-label-width="0.25in" text:list-level-position-and-space-mode="label-alignment">
          <style:list-level-label-alignment text:label-followed-by="listtab" fo:margin-left="0.4013in" fo:text-indent="-0.25in"/>
        </style:list-level-properties>
      </text:list-level-style-number>
      <text:list-level-style-number text:level="2" text:style-name="WW_CharLFO4LVL2" style:num-suffix="." style:num-format="1" text:display-levels="2">
        <style:list-level-properties fo:text-align="end" text:space-before="0.5958in" text:min-label-width="0.3958in" text:list-level-position-and-space-mode="label-alignment">
          <style:list-level-label-alignment text:label-followed-by="listtab" fo:margin-left="0.9916in" fo:text-indent="-0.3958in"/>
        </style:list-level-properties>
      </text:list-level-style-number>
      <text:list-level-style-number text:level="3" text:style-name="WW_CharLFO4LVL3" style:num-suffix="." style:num-format="1" text:display-levels="3">
        <style:list-level-properties fo:text-align="end" text:space-before="1.234in" text:min-label-width="0.25in" text:list-level-position-and-space-mode="label-alignment">
          <style:list-level-label-alignment text:label-followed-by="listtab" fo:margin-left="1.484in" fo:text-indent="-0.25in"/>
        </style:list-level-properties>
      </text:list-level-style-number>
      <text:list-level-style-number text:level="4" text:style-name="WW_CharLFO4LVL4" style:num-suffix="." style:num-format="1" text:display-levels="4">
        <style:list-level-properties fo:text-align="end" text:space-before="9.75in" text:min-label-width="0.25in" text:list-level-position-and-space-mode="label-alignment">
          <style:list-level-label-alignment text:label-followed-by="listtab" fo:margin-left="10in" fo:text-indent="-0.25in"/>
        </style:list-level-properties>
      </text:list-level-style-number>
      <text:list-level-style-number text:level="5" text:style-name="WW_CharLFO4LVL5" style:num-suffix="." style:num-format="1" text:display-levels="5">
        <style:list-level-properties fo:text-align="end" text:space-before="10.25in" text:min-label-width="0.25in" text:list-level-position-and-space-mode="label-alignment">
          <style:list-level-label-alignment text:label-followed-by="listtab" fo:margin-left="10.5in" fo:text-indent="-0.25in"/>
        </style:list-level-properties>
      </text:list-level-style-number>
      <text:list-level-style-number text:level="6" text:style-name="WW_CharLFO4LVL6" style:num-suffix="." style:num-format="1" text:display-levels="6">
        <style:list-level-properties fo:text-align="end" text:space-before="10.75in" text:min-label-width="0.25in" text:list-level-position-and-space-mode="label-alignment">
          <style:list-level-label-alignment text:label-followed-by="listtab" fo:margin-left="11in" fo:text-indent="-0.25in"/>
        </style:list-level-properties>
      </text:list-level-style-number>
      <text:list-level-style-number text:level="7" text:style-name="WW_CharLFO4LVL7" style:num-suffix="." style:num-format="1" text:display-levels="7">
        <style:list-level-properties fo:text-align="end" text:space-before="11.25in" text:min-label-width="0.25in" text:list-level-position-and-space-mode="label-alignment">
          <style:list-level-label-alignment text:label-followed-by="listtab" fo:margin-left="11.5in" fo:text-indent="-0.25in"/>
        </style:list-level-properties>
      </text:list-level-style-number>
      <text:list-level-style-number text:level="8" text:style-name="WW_CharLFO4LVL8" style:num-suffix="." style:num-format="1" text:display-levels="8">
        <style:list-level-properties fo:text-align="end" text:space-before="11.75in" text:min-label-width="0.25in" text:list-level-position-and-space-mode="label-alignment">
          <style:list-level-label-alignment text:label-followed-by="listtab" fo:margin-left="12in" fo:text-indent="-0.25in"/>
        </style:list-level-properties>
      </text:list-level-style-number>
      <text:list-level-style-number text:level="9" text:style-name="WW_CharLFO4LVL9" style:num-suffix="." style:num-format="1" text:display-levels="9">
        <style:list-level-properties fo:text-align="end" text:space-before="12.25in" text:min-label-width="0.25in" text:list-level-position-and-space-mode="label-alignment">
          <style:list-level-label-alignment text:label-followed-by="listtab" fo:margin-left="12.5in" fo:text-indent="-0.25in"/>
        </style:list-level-properties>
      </text:list-level-style-number>
    </text:list-style>
    <style:style style:name="WW_CharLFO5LVL1" style:family="text">
      <style:text-properties fo:font-size="12pt" style:font-size-asian="12pt" style:text-underline-type="none" style:text-underline-color="font-color"/>
    </style:style>
    <style:style style:name="WW_CharLFO5LVL2" style:family="text">
      <style:text-properties style:font-name-asian="Arial" style:font-name-complex="Arial" fo:font-weight="bold" style:font-weight-asian="bold" style:font-weight-complex="bold" style:text-underline-type="none" style:text-underline-color="font-color"/>
    </style:style>
    <style:style style:name="WW_CharLFO5LVL3" style:family="text">
      <style:text-properties style:text-underline-type="none" style:text-underline-color="font-color"/>
    </style:style>
    <style:style style:name="WW_CharLFO5LVL4" style:family="text">
      <style:text-properties style:text-underline-type="none" style:text-underline-color="font-color"/>
    </style:style>
    <style:style style:name="WW_CharLFO5LVL5" style:family="text">
      <style:text-properties style:text-underline-type="none" style:text-underline-color="font-color"/>
    </style:style>
    <style:style style:name="WW_CharLFO5LVL6" style:family="text">
      <style:text-properties style:text-underline-type="none" style:text-underline-color="font-color"/>
    </style:style>
    <style:style style:name="WW_CharLFO5LVL7" style:family="text">
      <style:text-properties style:text-underline-type="none" style:text-underline-color="font-color"/>
    </style:style>
    <style:style style:name="WW_CharLFO5LVL8" style:family="text">
      <style:text-properties style:text-underline-type="none" style:text-underline-color="font-color"/>
    </style:style>
    <style:style style:name="WW_CharLFO5LVL9" style:family="text">
      <style:text-properties style:text-underline-type="none" style:text-underline-color="font-color"/>
    </style:style>
    <text:list-style style:name="WWNum5" style:display-name="WWNum5">
      <text:list-level-style-number text:level="1" text:style-name="WW_CharLFO5LVL1" style:num-suffix="." style:num-format="1" text:start-value="3">
        <style:list-level-properties fo:text-align="end" text:space-before="-0.25in" text:min-label-width="0.25in" text:list-level-position-and-space-mode="label-alignment">
          <style:list-level-label-alignment text:label-followed-by="listtab" fo:margin-left="0in" fo:text-indent="-0.25in"/>
        </style:list-level-properties>
      </text:list-level-style-number>
      <text:list-level-style-number text:level="2" text:style-name="WW_CharLFO5LVL2" style:num-suffix="." style:num-format="1" text:display-levels="2">
        <style:list-level-properties fo:text-align="end" text:space-before="0.5375in" text:min-label-width="0.2493in" text:list-level-position-and-space-mode="label-alignment">
          <style:list-level-label-alignment text:label-followed-by="listtab" fo:margin-left="0.7868in" fo:text-indent="-0.2493in"/>
        </style:list-level-properties>
      </text:list-level-style-number>
      <text:list-level-style-number text:level="3" text:style-name="WW_CharLFO5LVL3" style:num-suffix="." style:num-format="1" text:display-levels="3">
        <style:list-level-properties fo:text-align="end" text:space-before="1.3243in" text:min-label-width="0.25in" text:list-level-position-and-space-mode="label-alignment">
          <style:list-level-label-alignment text:label-followed-by="listtab" fo:margin-left="1.5743in" fo:text-indent="-0.25in"/>
        </style:list-level-properties>
      </text:list-level-style-number>
      <text:list-level-style-number text:level="4" text:style-name="WW_CharLFO5LVL4" style:num-suffix="." style:num-format="1" text:display-levels="4">
        <style:list-level-properties fo:text-align="end" text:space-before="7.75in" text:min-label-width="0.25in" text:list-level-position-and-space-mode="label-alignment">
          <style:list-level-label-alignment text:label-followed-by="listtab" fo:margin-left="8in" fo:text-indent="-0.25in"/>
        </style:list-level-properties>
      </text:list-level-style-number>
      <text:list-level-style-number text:level="5" text:style-name="WW_CharLFO5LVL5" style:num-suffix="." style:num-format="1" text:display-levels="5">
        <style:list-level-properties fo:text-align="end" text:space-before="8.25in" text:min-label-width="0.25in" text:list-level-position-and-space-mode="label-alignment">
          <style:list-level-label-alignment text:label-followed-by="listtab" fo:margin-left="8.5in" fo:text-indent="-0.25in"/>
        </style:list-level-properties>
      </text:list-level-style-number>
      <text:list-level-style-number text:level="6" text:style-name="WW_CharLFO5LVL6" style:num-suffix="." style:num-format="1" text:display-levels="6">
        <style:list-level-properties fo:text-align="end" text:space-before="8.75in" text:min-label-width="0.25in" text:list-level-position-and-space-mode="label-alignment">
          <style:list-level-label-alignment text:label-followed-by="listtab" fo:margin-left="9in" fo:text-indent="-0.25in"/>
        </style:list-level-properties>
      </text:list-level-style-number>
      <text:list-level-style-number text:level="7" text:style-name="WW_CharLFO5LVL7" style:num-suffix="." style:num-format="1" text:display-levels="7">
        <style:list-level-properties fo:text-align="end" text:space-before="9.25in" text:min-label-width="0.25in" text:list-level-position-and-space-mode="label-alignment">
          <style:list-level-label-alignment text:label-followed-by="listtab" fo:margin-left="9.5in" fo:text-indent="-0.25in"/>
        </style:list-level-properties>
      </text:list-level-style-number>
      <text:list-level-style-number text:level="8" text:style-name="WW_CharLFO5LVL8" style:num-suffix="." style:num-format="1" text:display-levels="8">
        <style:list-level-properties fo:text-align="end" text:space-before="9.75in" text:min-label-width="0.25in" text:list-level-position-and-space-mode="label-alignment">
          <style:list-level-label-alignment text:label-followed-by="listtab" fo:margin-left="10in" fo:text-indent="-0.25in"/>
        </style:list-level-properties>
      </text:list-level-style-number>
      <text:list-level-style-number text:level="9" text:style-name="WW_CharLFO5LVL9" style:num-suffix="." style:num-format="1" text:display-levels="9">
        <style:list-level-properties fo:text-align="end" text:space-before="10.25in" text:min-label-width="0.25in" text:list-level-position-and-space-mode="label-alignment">
          <style:list-level-label-alignment text:label-followed-by="listtab" fo:margin-left="10.5in" fo:text-indent="-0.25in"/>
        </style:list-level-properties>
      </text:list-level-style-number>
    </text:list-style>
    <style:style style:name="WW_CharLFO6LVL1" style:family="text">
      <style:text-properties fo:font-weight="bold" style:font-weight-asian="bold" fo:font-size="12pt" style:font-size-asian="12pt" style:text-underline-type="none" style:text-underline-color="font-color"/>
    </style:style>
    <style:style style:name="WW_CharLFO6LVL2" style:family="text">
      <style:text-properties fo:font-weight="bold" style:font-weight-asian="bold" style:text-underline-type="none" style:text-underline-color="font-color"/>
    </style:style>
    <style:style style:name="WW_CharLFO6LVL3" style:family="text">
      <style:text-properties style:text-underline-type="none" style:text-underline-color="font-color"/>
    </style:style>
    <style:style style:name="WW_CharLFO6LVL4" style:family="text">
      <style:text-properties style:text-underline-type="none" style:text-underline-color="font-color"/>
    </style:style>
    <style:style style:name="WW_CharLFO6LVL5" style:family="text">
      <style:text-properties style:text-underline-type="none" style:text-underline-color="font-color"/>
    </style:style>
    <style:style style:name="WW_CharLFO6LVL6" style:family="text">
      <style:text-properties style:text-underline-type="none" style:text-underline-color="font-color"/>
    </style:style>
    <style:style style:name="WW_CharLFO6LVL7" style:family="text">
      <style:text-properties style:text-underline-type="none" style:text-underline-color="font-color"/>
    </style:style>
    <style:style style:name="WW_CharLFO6LVL8" style:family="text">
      <style:text-properties style:text-underline-type="none" style:text-underline-color="font-color"/>
    </style:style>
    <style:style style:name="WW_CharLFO6LVL9" style:family="text">
      <style:text-properties style:text-underline-type="none" style:text-underline-color="font-color"/>
    </style:style>
    <text:list-style style:name="WWNum6" style:display-name="WWNum6">
      <text:list-level-style-number text:level="1" text:style-name="WW_CharLFO6LVL1" style:num-suffix="." style:num-format="1">
        <style:list-level-properties fo:text-align="end" text:space-before="0.1437in" text:min-label-width="0.2493in" text:list-level-position-and-space-mode="label-alignment">
          <style:list-level-label-alignment text:label-followed-by="listtab" fo:margin-left="0.393in" fo:text-indent="-0.2493in"/>
        </style:list-level-properties>
      </text:list-level-style-number>
      <text:list-level-style-number text:level="2" text:style-name="WW_CharLFO6LVL2" style:num-suffix="." style:num-format="1" text:display-levels="2">
        <style:list-level-properties fo:text-align="end" text:space-before="0.2416in" text:min-label-width="0.25in" text:list-level-position-and-space-mode="label-alignment">
          <style:list-level-label-alignment text:label-followed-by="listtab" fo:margin-left="0.4916in" fo:text-indent="-0.25in"/>
        </style:list-level-properties>
      </text:list-level-style-number>
      <text:list-level-style-number text:level="3" text:style-name="WW_CharLFO6LVL3" style:num-suffix="." style:num-format="1" text:display-levels="3">
        <style:list-level-properties fo:text-align="end" text:space-before="1.3243in" text:min-label-width="0.25in" text:list-level-position-and-space-mode="label-alignment">
          <style:list-level-label-alignment text:label-followed-by="listtab" fo:margin-left="1.5743in" fo:text-indent="-0.25in"/>
        </style:list-level-properties>
      </text:list-level-style-number>
      <text:list-level-style-number text:level="4" text:style-name="WW_CharLFO6LVL4" style:num-suffix="." style:num-format="1" text:display-levels="4">
        <style:list-level-properties fo:text-align="end" text:space-before="7.75in" text:min-label-width="0.25in" text:list-level-position-and-space-mode="label-alignment">
          <style:list-level-label-alignment text:label-followed-by="listtab" fo:margin-left="8in" fo:text-indent="-0.25in"/>
        </style:list-level-properties>
      </text:list-level-style-number>
      <text:list-level-style-number text:level="5" text:style-name="WW_CharLFO6LVL5" style:num-suffix="." style:num-format="1" text:display-levels="5">
        <style:list-level-properties fo:text-align="end" text:space-before="8.25in" text:min-label-width="0.25in" text:list-level-position-and-space-mode="label-alignment">
          <style:list-level-label-alignment text:label-followed-by="listtab" fo:margin-left="8.5in" fo:text-indent="-0.25in"/>
        </style:list-level-properties>
      </text:list-level-style-number>
      <text:list-level-style-number text:level="6" text:style-name="WW_CharLFO6LVL6" style:num-suffix="." style:num-format="1" text:display-levels="6">
        <style:list-level-properties fo:text-align="end" text:space-before="8.75in" text:min-label-width="0.25in" text:list-level-position-and-space-mode="label-alignment">
          <style:list-level-label-alignment text:label-followed-by="listtab" fo:margin-left="9in" fo:text-indent="-0.25in"/>
        </style:list-level-properties>
      </text:list-level-style-number>
      <text:list-level-style-number text:level="7" text:style-name="WW_CharLFO6LVL7" style:num-suffix="." style:num-format="1" text:display-levels="7">
        <style:list-level-properties fo:text-align="end" text:space-before="9.25in" text:min-label-width="0.25in" text:list-level-position-and-space-mode="label-alignment">
          <style:list-level-label-alignment text:label-followed-by="listtab" fo:margin-left="9.5in" fo:text-indent="-0.25in"/>
        </style:list-level-properties>
      </text:list-level-style-number>
      <text:list-level-style-number text:level="8" text:style-name="WW_CharLFO6LVL8" style:num-suffix="." style:num-format="1" text:display-levels="8">
        <style:list-level-properties fo:text-align="end" text:space-before="9.75in" text:min-label-width="0.25in" text:list-level-position-and-space-mode="label-alignment">
          <style:list-level-label-alignment text:label-followed-by="listtab" fo:margin-left="10in" fo:text-indent="-0.25in"/>
        </style:list-level-properties>
      </text:list-level-style-number>
      <text:list-level-style-number text:level="9" text:style-name="WW_CharLFO6LVL9" style:num-suffix="." style:num-format="1" text:display-levels="9">
        <style:list-level-properties fo:text-align="end" text:space-before="10.25in" text:min-label-width="0.25in" text:list-level-position-and-space-mode="label-alignment">
          <style:list-level-label-alignment text:label-followed-by="listtab" fo:margin-left="10.5in" fo:text-indent="-0.25in"/>
        </style:list-level-properties>
      </text:list-level-style-number>
    </text:list-style>
    <style:style style:name="WW_CharLFO7LVL1" style:family="text">
      <style:text-properties style:text-underline-type="none" style:text-underline-color="font-color"/>
    </style:style>
    <style:style style:name="WW_CharLFO7LVL2" style:family="text">
      <style:text-properties style:text-underline-type="none" style:text-underline-color="font-color"/>
    </style:style>
    <style:style style:name="WW_CharLFO7LVL3" style:family="text">
      <style:text-properties style:text-underline-type="none" style:text-underline-color="font-color"/>
    </style:style>
    <style:style style:name="WW_CharLFO7LVL4" style:family="text">
      <style:text-properties style:text-underline-type="none" style:text-underline-color="font-color"/>
    </style:style>
    <style:style style:name="WW_CharLFO7LVL5" style:family="text">
      <style:text-properties style:text-underline-type="none" style:text-underline-color="font-color"/>
    </style:style>
    <style:style style:name="WW_CharLFO7LVL6" style:family="text">
      <style:text-properties style:text-underline-type="none" style:text-underline-color="font-color"/>
    </style:style>
    <style:style style:name="WW_CharLFO7LVL7" style:family="text">
      <style:text-properties style:text-underline-type="none" style:text-underline-color="font-color"/>
    </style:style>
    <style:style style:name="WW_CharLFO7LVL8" style:family="text">
      <style:text-properties style:text-underline-type="none" style:text-underline-color="font-color"/>
    </style:style>
    <style:style style:name="WW_CharLFO7LVL9" style:family="text">
      <style:text-properties style:text-underline-type="none" style:text-underline-color="font-color"/>
    </style:style>
    <text:list-style style:name="WWNum7" style:display-name="WWNum7">
      <text:list-level-style-bullet text:level="1" text:style-name="WW_CharLFO7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7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7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7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7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7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7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7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7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5in" fo:page-height="14in" style:print-orientation="portrait" fo:margin-top="0.5in" fo:margin-left="0.8854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Standard" style:family="paragraph">
      <style:paragraph-properties fo:margin-top="0.1388in" fo:line-height="100%" fo:margin-right="-0.5861in"/>
    </style:style>
    <style:style style:name="T3" style:parent-style-name="DefaultParagraphFont" style:family="text">
      <style:text-properties fo:font-weight="bold" style:font-weight-asian="bold" style:font-weight-complex="bold" fo:color="#CC0000"/>
    </style:style>
    <style:style style:name="P4" style:parent-style-name="Standard" style:family="paragraph">
      <style:paragraph-properties fo:text-align="end"/>
    </style:style>
    <style:style style:family="text" style:name="a0">
      <style:text-properties fo:font-variant="normal" fo:text-transform="none" fo:color="#c0c0c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01389in" style:font-size-asian="0.01389in" style:font-size-complex="0.013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no-wrap" fo:padding-top="0.05in" fo:padding-bottom="0.05in" fo:padding-left="0.1in" fo:padding-right="0.1in" draw:textarea-vertical-align="top" draw:textarea-horizontal-align="center" style:wrap="run-through" style:run-through="foreground" style:writing-mode="lr-tb" draw:fill="solid" draw:fill-color="#c0c0c0" draw:opacity="50%" draw:stroke="none" style:horizontal-rel="page-content" style:vertical-rel="page-content" style:horizontal-pos="center" style:vertical-pos="middle" draw:auto-grow-width="false" draw:auto-grow-height="false"/>
      <style:paragraph-properties style:font-independent-line-spacing="false" style:writing-mode="lr-tb"/>
    </style:style>
    <style:style style:family="text" style:name="a3">
      <style:text-properties fo:font-variant="normal" fo:text-transform="none" fo:color="#e8eaed" style:text-line-through-type="none" style:text-line-through-style="none" style:text-line-through-width="auto" style:text-line-through-color="font-color" style:text-position="0% 100%" fo:font-family="quo"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no-wrap" fo:padding-top="0.05in" fo:padding-bottom="0.05in" fo:padding-left="0.1in" fo:padding-right="0.1in" draw:textarea-vertical-align="top" draw:textarea-horizontal-align="left" style:wrap="run-through" style:run-through="background" style:writing-mode="lr-tb" draw:fill="solid" draw:fill-color="#e8eaed" draw:opacity="100%" draw:stroke="none" style:horizontal-rel="paragraph" style:vertical-rel="page-content" style:horizontal-pos="center" style:vertical-pos="middle" draw:auto-grow-width="false" draw:auto-grow-height="false"/>
      <style:paragraph-properties style:font-independent-line-spacing="false" style:writing-mode="lr-tb"/>
    </style:style>
  </office:automatic-styles>
  <office:master-styles>
    <style:master-page style:name="MP0" style:page-layout-name="PL0">
      <style:header>
        <text:p text:style-name="P2"><draw:custom-shape svg:width="6.66181in" svg:height="2.66458in" draw:z-index="251665408" draw:id="id0" draw:style-name="a2" draw:transform="translate(-3.3309in -1.33229in) rotate(-5.49779) translate(2.44549in 0.83229in)" draw:name="PowerPlusWaterMarkObject7932033" text:anchor-type="paragraph"><svg:title/><svg:desc/><text:p text:style-name="a1" text:class-names="" text:cond-style-name=""><text:span text:style-name="a0"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draw:custom-shape svg:width="0.01667in" svg:height="0.04444in" draw:z-index="251659264" draw:id="id1" draw:style-name="a5" draw:transform="translate(-0.00833in -0.02222in) rotate(-0.7854) translate(3.29514in 6.28125in)" draw:name="WordArt 1" text:anchor-type="paragraph"><svg:title/><svg:desc/><text:p text:style-name="a4" text:class-names="" text:cond-style-name=""><text:span text:style-name="a3"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span text:style-name="T3">DRAFT — FOR INTERNAL REVIEW ONLY — NOT FOR PUBLICATION</text:span></text:p>
      </style:header>
      <style:footer>
        <text:p text:style-name="P4">Lot 3 -<text:s/><text:page-number text:fixed="false">28</text:page-number><text:s/>v1.0</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creator>Nicola Murray</dc:creator>
    <meta:creation-date>2026-08-10T10:08:00Z</meta:creation-date>
    <dc:date>2026-08-10T10:14:00Z</dc:date>
    <meta:template xlink:href="Normal" xlink:type="simple"/>
    <meta:editing-cycles>4</meta:editing-cycles>
    <meta:editing-duration>PT360S</meta:editing-duration>
    <meta:document-statistic meta:page-count="1" meta:paragraph-count="172" meta:word-count="12920" meta:character-count="86398" meta:row-count="613" meta:non-whitespace-character-count="73650"/>
  </office:meta>
</office:document-meta>
</file>