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Heading1" style:master-page-name="MP0" style:family="paragraph">
      <style:paragraph-properties fo:break-before="page" fo:margin-left="-0.393in" style:page-number="1">
        <style:tab-stops/>
      </style:paragraph-properties>
    </style:style>
    <style:style style:name="T5" style:parent-style-name="DefaultParagraphFont" style:family="text">
      <style:text-properties fo:font-weight="bold" style:font-weight-asian="bold" style:font-weight-complex="bold"/>
    </style:style>
    <style:style style:name="P6" style:parent-style-name="Standard" style:family="paragraph">
      <style:paragraph-properties fo:margin-top="0.0416in" fo:line-height="100%">
        <style:tab-stops>
          <style:tab-stop style:type="right" style:leader-style="dotted" style:leader-text="." style:position="8.3333in"/>
        </style:tab-stops>
      </style:paragraph-properties>
    </style:style>
    <style:style style:name="T7" style:parent-style-name="DefaultParagraphFont" style:family="text">
      <style:text-properties fo:font-weight="bold" style:font-weight-asian="bold" style:font-weight-complex="bold"/>
    </style:style>
    <style:style style:name="T8" style:parent-style-name="DefaultParagraphFont" style:family="text">
      <style:text-properties fo:font-weight="bold" style:font-weight-asian="bold" style:font-weight-complex="bold"/>
    </style:style>
    <style:style style:name="P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1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1"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1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5" style:parent-style-name="Standard" style:family="paragraph">
      <style:paragraph-properties fo:margin-top="0.0416in" fo:line-height="100%" fo:margin-left="0.75in">
        <style:tab-stops>
          <style:tab-stop style:type="right" style:leader-style="dotted" style:leader-text="." style:position="8.3333in"/>
        </style:tab-stops>
      </style:paragraph-properties>
    </style:style>
    <style:style style:name="P1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8"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1"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3"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2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8"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2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3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31"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3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3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3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3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36" style:parent-style-name="Standard" style:family="paragraph">
      <style:paragraph-properties fo:margin-top="0.0416in" fo:line-height="100%" fo:margin-left="0.75in">
        <style:tab-stops>
          <style:tab-stop style:type="right" style:leader-style="dotted" style:leader-text="." style:position="8.3333in"/>
        </style:tab-stops>
      </style:paragraph-properties>
    </style:style>
    <style:style style:name="P3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38" style:parent-style-name="Standard" style:family="paragraph">
      <style:paragraph-properties fo:margin-top="0.0416in" fo:line-height="100%" fo:margin-left="0.75in">
        <style:tab-stops>
          <style:tab-stop style:type="right" style:leader-style="dotted" style:leader-text="." style:position="8.3333in"/>
        </style:tab-stops>
      </style:paragraph-properties>
    </style:style>
    <style:style style:name="P39" style:parent-style-name="Standard" style:family="paragraph">
      <style:paragraph-properties fo:margin-top="0.0416in" fo:line-height="100%" fo:margin-left="0.75in">
        <style:tab-stops>
          <style:tab-stop style:type="right" style:leader-style="dotted" style:leader-text="." style:position="8.3333in"/>
        </style:tab-stops>
      </style:paragraph-properties>
    </style:style>
    <style:style style:name="P40" style:parent-style-name="Standard" style:family="paragraph">
      <style:paragraph-properties fo:margin-top="0.0416in" fo:line-height="100%" fo:margin-left="0.75in">
        <style:tab-stops>
          <style:tab-stop style:type="right" style:leader-style="dotted" style:leader-text="." style:position="8.3333in"/>
        </style:tab-stops>
      </style:paragraph-properties>
    </style:style>
    <style:style style:name="P41" style:parent-style-name="Standard" style:family="paragraph">
      <style:paragraph-properties fo:margin-top="0.0416in" fo:line-height="100%" fo:margin-left="0.75in">
        <style:tab-stops>
          <style:tab-stop style:type="right" style:leader-style="dotted" style:leader-text="." style:position="8.3333in"/>
        </style:tab-stops>
      </style:paragraph-properties>
    </style:style>
    <style:style style:name="P4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4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44" style:parent-style-name="Heading2" style:family="paragraph">
      <style:paragraph-properties fo:text-align="justify" fo:margin-top="0.1388in" fo:margin-bottom="0in" fo:line-height="150%"/>
    </style:style>
    <style:style style:name="P45" style:parent-style-name="Standard" style:family="paragraph">
      <style:paragraph-properties fo:text-align="justify" fo:margin-bottom="0.1388in" fo:line-height="150%" fo:margin-left="0.5902in">
        <style:tab-stops/>
      </style:paragraph-properties>
    </style:style>
    <style:style style:name="P46" style:parent-style-name="Standard" style:family="paragraph">
      <style:paragraph-properties fo:text-align="justify" fo:margin-bottom="0.1388in" fo:line-height="150%" fo:margin-left="1.3777in">
        <style:tab-stops/>
      </style:paragraph-properties>
    </style:style>
    <style:style style:name="P47" style:parent-style-name="Standard" style:family="paragraph">
      <style:paragraph-properties fo:text-align="justify" fo:margin-bottom="0.1388in" fo:line-height="150%" fo:margin-left="1.3777in">
        <style:tab-stops/>
      </style:paragraph-properties>
    </style:style>
    <style:style style:name="P48" style:parent-style-name="Standard" style:family="paragraph">
      <style:paragraph-properties fo:text-align="justify" fo:margin-bottom="0.1388in" fo:line-height="150%" fo:margin-left="1.3777in">
        <style:tab-stops/>
      </style:paragraph-properties>
    </style:style>
    <style:style style:name="P49" style:parent-style-name="Standard" style:family="paragraph">
      <style:paragraph-properties fo:text-align="justify" fo:margin-bottom="0.1388in" fo:line-height="150%" fo:margin-left="0.5902in" fo:background-color="#FFFFFF">
        <style:tab-stops/>
      </style:paragraph-properties>
    </style:style>
    <style:style style:name="P50" style:parent-style-name="Standard" style:family="paragraph">
      <style:paragraph-properties fo:text-align="justify" fo:margin-bottom="0.1388in" fo:line-height="150%" fo:margin-left="0.5902in" fo:background-color="#FFFFFF">
        <style:tab-stops/>
      </style:paragraph-properties>
    </style:style>
    <style:style style:name="P51" style:parent-style-name="Standard" style:family="paragraph">
      <style:paragraph-properties fo:text-align="justify" fo:margin-bottom="0.1388in" fo:line-height="150%" fo:margin-left="0.5902in">
        <style:tab-stops/>
      </style:paragraph-properties>
    </style:style>
    <style:style style:name="P52" style:parent-style-name="Standard" style:family="paragraph">
      <style:paragraph-properties fo:text-align="justify" fo:margin-bottom="0.1388in" fo:line-height="150%" fo:margin-left="0.5902in">
        <style:tab-stops/>
      </style:paragraph-properties>
    </style:style>
    <style:style style:name="P53" style:parent-style-name="Standard" style:family="paragraph">
      <style:paragraph-properties fo:text-align="justify" fo:margin-bottom="0.1388in" fo:line-height="150%" fo:margin-left="0.5902in">
        <style:tab-stops/>
      </style:paragraph-properties>
    </style:style>
    <style:style style:name="P54" style:parent-style-name="Standard" style:family="paragraph">
      <style:paragraph-properties fo:text-align="justify" fo:margin-bottom="0.1388in" fo:line-height="150%" fo:margin-left="0.5902in">
        <style:tab-stops/>
      </style:paragraph-properties>
    </style:style>
    <style:style style:name="P55" style:parent-style-name="Standard" style:family="paragraph">
      <style:paragraph-properties fo:text-align="justify" fo:margin-bottom="0.1388in" fo:line-height="150%" fo:margin-left="1.3777in">
        <style:tab-stops/>
      </style:paragraph-properties>
    </style:style>
    <style:style style:name="P56" style:parent-style-name="Standard" style:family="paragraph">
      <style:paragraph-properties fo:text-align="justify" fo:margin-bottom="0.1388in" fo:line-height="150%" fo:margin-left="1.3777in">
        <style:tab-stops/>
      </style:paragraph-properties>
    </style:style>
    <style:style style:name="P57" style:parent-style-name="Standard" style:family="paragraph">
      <style:paragraph-properties fo:text-align="justify" fo:margin-bottom="0.1388in" fo:line-height="150%" fo:margin-left="1.3777in">
        <style:tab-stops/>
      </style:paragraph-properties>
    </style:style>
    <style:style style:name="P58" style:parent-style-name="Standard" style:family="paragraph">
      <style:paragraph-properties fo:text-align="justify" fo:margin-bottom="0.1388in" fo:line-height="150%" fo:margin-left="1.3777in">
        <style:tab-stops/>
      </style:paragraph-properties>
    </style:style>
    <style:style style:name="P59" style:parent-style-name="Standard" style:family="paragraph">
      <style:paragraph-properties fo:text-align="justify" fo:margin-bottom="0.1388in" fo:line-height="150%" fo:margin-left="0.5902in" fo:background-color="#FFFFFF">
        <style:tab-stops/>
      </style:paragraph-properties>
    </style:style>
    <style:style style:name="P60" style:parent-style-name="Standard" style:family="paragraph">
      <style:paragraph-properties fo:text-align="justify" fo:margin-bottom="0.1388in" fo:line-height="150%" fo:margin-left="0.5902in" fo:background-color="#FFFFFF">
        <style:tab-stops/>
      </style:paragraph-properties>
    </style:style>
    <style:style style:name="P61" style:parent-style-name="Standard" style:family="paragraph">
      <style:paragraph-properties fo:text-align="justify" fo:margin-top="0.1388in" fo:margin-bottom="0.1388in" fo:line-height="150%" fo:margin-left="0.5902in" fo:background-color="#FFFFFF">
        <style:tab-stops/>
      </style:paragraph-properties>
    </style:style>
    <style:style style:name="P62" style:parent-style-name="Heading3" style:family="paragraph">
      <style:paragraph-properties fo:margin-top="0.1388in" fo:line-height="150%"/>
    </style:style>
    <style:style style:name="P63" style:parent-style-name="Standard" style:family="paragraph">
      <style:paragraph-properties fo:text-align="justify" fo:margin-top="0.1388in" fo:margin-bottom="0.1388in" fo:line-height="150%" fo:margin-left="0.5902in" fo:background-color="#FFFFFF">
        <style:tab-stops/>
      </style:paragraph-properties>
    </style:style>
    <style:style style:name="P64" style:parent-style-name="Standard" style:family="paragraph">
      <style:paragraph-properties fo:text-align="justify" fo:margin-bottom="0.1388in" fo:line-height="150%" fo:margin-left="0.5902in" fo:background-color="#FFFFFF">
        <style:tab-stops/>
      </style:paragraph-properties>
    </style:style>
    <style:style style:name="P65" style:parent-style-name="Standard" style:family="paragraph">
      <style:paragraph-properties fo:text-align="justify" fo:margin-bottom="0.1388in" fo:line-height="150%" fo:margin-left="1.3777in" fo:background-color="#FFFFFF">
        <style:tab-stops/>
      </style:paragraph-properties>
    </style:style>
    <style:style style:name="P66" style:parent-style-name="Standard" style:family="paragraph">
      <style:paragraph-properties fo:text-align="justify" fo:margin-bottom="0.1388in" fo:line-height="150%" fo:margin-left="1.3777in" fo:background-color="#FFFFFF">
        <style:tab-stops/>
      </style:paragraph-properties>
    </style:style>
    <style:style style:name="P67" style:parent-style-name="Standard" style:family="paragraph">
      <style:paragraph-properties fo:text-align="justify" fo:margin-bottom="0.1388in" fo:line-height="150%" fo:margin-left="1.3777in" fo:background-color="#FFFFFF">
        <style:tab-stops/>
      </style:paragraph-properties>
    </style:style>
    <style:style style:name="P68" style:parent-style-name="Standard" style:family="paragraph">
      <style:paragraph-properties fo:text-align="justify" fo:margin-bottom="0.1388in" fo:line-height="150%" fo:margin-left="1.3777in" fo:background-color="#FFFFFF">
        <style:tab-stops/>
      </style:paragraph-properties>
    </style:style>
    <style:style style:name="P69" style:parent-style-name="Standard" style:family="paragraph">
      <style:paragraph-properties fo:text-align="justify" fo:margin-bottom="0.1388in" fo:line-height="150%" fo:margin-left="1.3777in" fo:background-color="#FFFFFF">
        <style:tab-stops/>
      </style:paragraph-properties>
    </style:style>
    <style:style style:name="P70" style:parent-style-name="Standard" style:family="paragraph">
      <style:paragraph-properties fo:text-align="justify" fo:margin-bottom="0.1388in" fo:line-height="150%" fo:margin-left="1.3777in" fo:background-color="#FFFFFF">
        <style:tab-stops/>
      </style:paragraph-properties>
    </style:style>
    <style:style style:name="P71" style:parent-style-name="Standard" style:family="paragraph">
      <style:paragraph-properties fo:text-align="justify" fo:margin-bottom="0.1388in" fo:line-height="150%" fo:margin-left="1.3777in" fo:background-color="#FFFFFF">
        <style:tab-stops/>
      </style:paragraph-properties>
    </style:style>
    <style:style style:name="P72" style:parent-style-name="Standard" style:family="paragraph">
      <style:paragraph-properties fo:text-align="justify" fo:margin-bottom="0.1388in" fo:line-height="150%" fo:margin-left="1.3777in" fo:background-color="#FFFFFF">
        <style:tab-stops/>
      </style:paragraph-properties>
    </style:style>
    <style:style style:name="P73" style:parent-style-name="Standard" style:family="paragraph">
      <style:paragraph-properties fo:text-align="justify" fo:margin-bottom="0.1388in" fo:line-height="150%" fo:margin-left="1.3777in" fo:background-color="#FFFFFF">
        <style:tab-stops/>
      </style:paragraph-properties>
    </style:style>
    <style:style style:name="P74" style:parent-style-name="Standard" style:family="paragraph">
      <style:paragraph-properties fo:text-align="justify" fo:margin-bottom="0.1388in" fo:line-height="150%" fo:margin-left="1.3777in" fo:background-color="#FFFFFF">
        <style:tab-stops/>
      </style:paragraph-properties>
    </style:style>
    <style:style style:name="P75" style:parent-style-name="Standard" style:family="paragraph">
      <style:paragraph-properties fo:text-align="justify" fo:margin-bottom="0.1388in" fo:line-height="150%" fo:margin-left="1.3777in" fo:background-color="#FFFFFF">
        <style:tab-stops/>
      </style:paragraph-properties>
    </style:style>
    <style:style style:name="P76" style:parent-style-name="Standard" style:family="paragraph">
      <style:paragraph-properties fo:text-align="justify" fo:margin-bottom="0.1388in" fo:line-height="150%" fo:margin-left="1.3777in" fo:background-color="#FFFFFF">
        <style:tab-stops/>
      </style:paragraph-properties>
    </style:style>
    <style:style style:name="P77" style:parent-style-name="Standard" style:family="paragraph">
      <style:paragraph-properties fo:text-align="justify" fo:margin-bottom="0.1388in" fo:line-height="150%" fo:margin-left="1.3777in" fo:background-color="#FFFFFF">
        <style:tab-stops/>
      </style:paragraph-properties>
    </style:style>
    <style:style style:name="P78" style:parent-style-name="Standard" style:family="paragraph">
      <style:paragraph-properties fo:text-align="justify" fo:margin-bottom="0.1388in" fo:line-height="150%" fo:margin-left="0.5902in">
        <style:tab-stops/>
      </style:paragraph-properties>
    </style:style>
    <style:style style:name="P79" style:parent-style-name="Standard" style:family="paragraph">
      <style:paragraph-properties fo:text-align="justify" fo:margin-bottom="0.1388in" fo:line-height="150%" fo:margin-left="0.5902in" fo:background-color="#FFFFFF">
        <style:tab-stops/>
      </style:paragraph-properties>
    </style:style>
    <style:style style:name="P80" style:parent-style-name="Standard" style:family="paragraph">
      <style:paragraph-properties fo:text-align="justify" fo:margin-bottom="0.1388in" fo:line-height="150%" fo:margin-left="0.5902in" fo:background-color="#FFFFFF">
        <style:tab-stops/>
      </style:paragraph-properties>
    </style:style>
    <style:style style:name="P81" style:parent-style-name="Standard" style:family="paragraph">
      <style:paragraph-properties fo:text-align="justify" fo:margin-top="0.1388in" fo:margin-bottom="0.1388in" fo:line-height="150%" fo:margin-left="0.5902in" fo:background-color="#FFFFFF">
        <style:tab-stops/>
      </style:paragraph-properties>
    </style:style>
    <style:style style:name="P82" style:parent-style-name="Heading2" style:family="paragraph">
      <style:paragraph-properties fo:widows="0" fo:orphans="0" fo:text-align="justify" fo:margin-top="0.1388in" fo:margin-bottom="0.1388in" fo:line-height="150%"/>
    </style:style>
    <style:style style:name="P83" style:parent-style-name="Heading3" style:family="paragraph">
      <style:paragraph-properties fo:margin-top="0.1388in" fo:margin-bottom="0.0833in" fo:line-height="150%"/>
    </style:style>
    <style:style style:name="P84" style:parent-style-name="Standard" style:family="paragraph">
      <style:paragraph-properties fo:text-align="justify" fo:margin-top="0.1388in" fo:margin-bottom="0.1388in" fo:line-height="150%" fo:margin-left="0.5902in">
        <style:tab-stops/>
      </style:paragraph-properties>
    </style:style>
    <style:style style:name="P85" style:parent-style-name="Standard" style:family="paragraph">
      <style:paragraph-properties fo:text-align="justify" fo:margin-bottom="0.1388in" fo:line-height="150%" fo:margin-left="0.5902in">
        <style:tab-stops/>
      </style:paragraph-properties>
    </style:style>
    <style:style style:name="P86" style:parent-style-name="Standard" style:family="paragraph">
      <style:paragraph-properties fo:text-align="justify" fo:margin-bottom="0.1388in" fo:line-height="150%" fo:margin-left="0.5902in">
        <style:tab-stops/>
      </style:paragraph-properties>
    </style:style>
    <style:style style:name="P87" style:parent-style-name="Standard" style:family="paragraph">
      <style:paragraph-properties fo:text-align="justify" fo:margin-bottom="0.1388in" fo:line-height="150%" fo:margin-left="0.5902in">
        <style:tab-stops/>
      </style:paragraph-properties>
    </style:style>
    <style:style style:name="P88" style:parent-style-name="Standard" style:family="paragraph">
      <style:paragraph-properties fo:text-align="justify" fo:margin-bottom="0.1388in" fo:line-height="150%" fo:margin-left="0.5902in">
        <style:tab-stops/>
      </style:paragraph-properties>
    </style:style>
    <style:style style:name="P89" style:parent-style-name="Standard" style:family="paragraph">
      <style:paragraph-properties fo:text-align="justify" fo:margin-bottom="0.1388in" fo:line-height="150%" fo:margin-left="0.5902in">
        <style:tab-stops/>
      </style:paragraph-properties>
    </style:style>
    <style:style style:name="P90" style:parent-style-name="Standard" style:family="paragraph">
      <style:paragraph-properties fo:text-align="justify" fo:margin-bottom="0.1388in" fo:line-height="150%" fo:margin-left="0.5902in">
        <style:tab-stops/>
      </style:paragraph-properties>
    </style:style>
    <style:style style:name="P91" style:parent-style-name="Standard" style:family="paragraph">
      <style:paragraph-properties fo:text-align="justify" fo:margin-bottom="0.1388in" fo:line-height="150%" fo:margin-left="1.3777in">
        <style:tab-stops/>
      </style:paragraph-properties>
    </style:style>
    <style:style style:name="P92" style:parent-style-name="Standard" style:family="paragraph">
      <style:paragraph-properties fo:text-align="justify" fo:margin-bottom="0.1388in" fo:line-height="150%" fo:margin-left="1.3777in">
        <style:tab-stops/>
      </style:paragraph-properties>
    </style:style>
    <style:style style:name="P93" style:parent-style-name="Standard" style:family="paragraph">
      <style:paragraph-properties fo:text-align="justify" fo:margin-bottom="0.1388in" fo:line-height="150%" fo:margin-left="1.3777in">
        <style:tab-stops/>
      </style:paragraph-properties>
    </style:style>
    <style:style style:name="P94" style:parent-style-name="Standard" style:family="paragraph">
      <style:paragraph-properties fo:text-align="justify" fo:margin-bottom="0.1388in" fo:line-height="150%" fo:margin-left="1.3777in">
        <style:tab-stops/>
      </style:paragraph-properties>
    </style:style>
    <style:style style:name="P95" style:parent-style-name="Standard" style:family="paragraph">
      <style:paragraph-properties fo:text-align="justify" fo:margin-bottom="0.1388in" fo:line-height="150%" fo:margin-left="1.3777in">
        <style:tab-stops/>
      </style:paragraph-properties>
    </style:style>
    <style:style style:name="P96" style:parent-style-name="Standard" style:family="paragraph">
      <style:paragraph-properties fo:text-align="justify" fo:margin-bottom="0.1388in" fo:line-height="150%" fo:margin-left="0.5902in">
        <style:tab-stops/>
      </style:paragraph-properties>
    </style:style>
    <style:style style:name="P97" style:parent-style-name="Standard" style:family="paragraph">
      <style:paragraph-properties fo:text-align="justify" fo:margin-bottom="0.1388in" fo:line-height="150%" fo:margin-left="0.5902in">
        <style:tab-stops/>
      </style:paragraph-properties>
    </style:style>
    <style:style style:name="P98" style:parent-style-name="Standard" style:family="paragraph">
      <style:paragraph-properties fo:text-align="justify" fo:margin-bottom="0.1388in" fo:line-height="150%" fo:margin-left="0.5902in">
        <style:tab-stops/>
      </style:paragraph-properties>
    </style:style>
    <style:style style:name="P99" style:parent-style-name="Standard" style:family="paragraph">
      <style:paragraph-properties fo:text-align="justify" fo:margin-top="0.1388in" fo:margin-bottom="0.1388in" fo:line-height="150%" fo:margin-left="0.5902in">
        <style:tab-stops/>
      </style:paragraph-properties>
    </style:style>
    <style:style style:name="P100" style:parent-style-name="Heading3" style:family="paragraph">
      <style:paragraph-properties fo:widows="0" fo:orphans="0" fo:margin-top="0.1388in" fo:margin-bottom="0.0833in" fo:line-height="150%"/>
    </style:style>
    <style:style style:name="P101" style:parent-style-name="Standard" style:family="paragraph">
      <style:paragraph-properties fo:text-align="justify" fo:margin-top="0.1388in" fo:margin-bottom="0.1388in" fo:line-height="150%" fo:margin-left="0.5902in">
        <style:tab-stops/>
      </style:paragraph-properties>
    </style:style>
    <style:style style:name="P102" style:parent-style-name="Standard" style:family="paragraph">
      <style:paragraph-properties fo:text-align="justify" fo:margin-bottom="0.1388in" fo:line-height="150%" fo:margin-left="0.5902in">
        <style:tab-stops/>
      </style:paragraph-properties>
    </style:style>
    <style:style style:name="P103" style:parent-style-name="Standard" style:family="paragraph">
      <style:paragraph-properties fo:text-align="justify" fo:margin-bottom="0.1388in" fo:line-height="150%" fo:margin-left="0.5902in">
        <style:tab-stops/>
      </style:paragraph-properties>
    </style:style>
    <style:style style:name="P104" style:parent-style-name="Standard" style:family="paragraph">
      <style:paragraph-properties fo:text-align="justify" fo:margin-bottom="0.1388in" fo:line-height="150%" fo:margin-left="0.5902in" fo:background-color="#FFFFFF">
        <style:tab-stops/>
      </style:paragraph-properties>
    </style:style>
    <style:style style:name="P105" style:parent-style-name="Standard" style:family="paragraph">
      <style:paragraph-properties fo:text-align="justify" fo:margin-bottom="0.1388in" fo:line-height="150%" fo:margin-left="0.5902in">
        <style:tab-stops/>
      </style:paragraph-properties>
    </style:style>
    <style:style style:name="P106" style:parent-style-name="Standard" style:family="paragraph">
      <style:paragraph-properties fo:text-align="justify" fo:margin-bottom="0.1388in" fo:line-height="150%" fo:margin-left="0.5902in">
        <style:tab-stops/>
      </style:paragraph-properties>
    </style:style>
    <style:style style:name="P107" style:parent-style-name="Standard" style:family="paragraph">
      <style:paragraph-properties fo:text-align="justify" fo:margin-bottom="0.1388in" fo:line-height="150%" fo:margin-left="0.5902in">
        <style:tab-stops/>
      </style:paragraph-properties>
    </style:style>
    <style:style style:name="P108" style:parent-style-name="Standard" style:family="paragraph">
      <style:paragraph-properties fo:text-align="justify" fo:margin-bottom="0.1388in" fo:line-height="150%" fo:margin-left="0.5902in">
        <style:tab-stops/>
      </style:paragraph-properties>
    </style:style>
    <style:style style:name="P109" style:parent-style-name="Standard" style:family="paragraph">
      <style:paragraph-properties fo:text-align="justify" fo:margin-bottom="0.1388in" fo:line-height="150%" fo:margin-left="0.5902in">
        <style:tab-stops/>
      </style:paragraph-properties>
    </style:style>
    <style:style style:name="P110" style:parent-style-name="Standard" style:family="paragraph">
      <style:paragraph-properties fo:text-align="justify" fo:margin-bottom="0.1388in" fo:line-height="150%" fo:margin-left="1.3777in">
        <style:tab-stops/>
      </style:paragraph-properties>
    </style:style>
    <style:style style:name="P111" style:parent-style-name="Standard" style:family="paragraph">
      <style:paragraph-properties fo:text-align="justify" fo:margin-bottom="0.1388in" fo:line-height="150%" fo:margin-left="1.3777in">
        <style:tab-stops/>
      </style:paragraph-properties>
    </style:style>
    <style:style style:name="P112" style:parent-style-name="Standard" style:family="paragraph">
      <style:paragraph-properties fo:text-align="justify" fo:margin-bottom="0.1388in" fo:line-height="150%" fo:margin-left="1.3777in">
        <style:tab-stops/>
      </style:paragraph-properties>
    </style:style>
    <style:style style:name="P113" style:parent-style-name="Standard" style:family="paragraph">
      <style:paragraph-properties fo:text-align="justify" fo:margin-bottom="0.1388in" fo:line-height="150%" fo:margin-left="1.3777in">
        <style:tab-stops/>
      </style:paragraph-properties>
    </style:style>
    <style:style style:name="P114" style:parent-style-name="Standard" style:family="paragraph">
      <style:paragraph-properties fo:text-align="justify" fo:margin-bottom="0.1388in" fo:line-height="150%" fo:margin-left="1.3777in">
        <style:tab-stops/>
      </style:paragraph-properties>
    </style:style>
    <style:style style:name="P115" style:parent-style-name="Standard" style:family="paragraph">
      <style:paragraph-properties fo:text-align="justify" fo:margin-bottom="0.1388in" fo:line-height="150%" fo:margin-left="1.3777in">
        <style:tab-stops/>
      </style:paragraph-properties>
    </style:style>
    <style:style style:name="P116" style:parent-style-name="Standard" style:family="paragraph">
      <style:paragraph-properties fo:text-align="justify" fo:margin-bottom="0.1388in" fo:line-height="150%" fo:margin-left="0.5902in">
        <style:tab-stops/>
      </style:paragraph-properties>
    </style:style>
    <style:style style:name="P117" style:parent-style-name="Standard" style:family="paragraph">
      <style:paragraph-properties fo:text-align="justify" fo:margin-bottom="0.1388in" fo:line-height="150%" fo:margin-left="0.5902in">
        <style:tab-stops/>
      </style:paragraph-properties>
    </style:style>
    <style:style style:name="T118" style:parent-style-name="DefaultParagraphFont" style:family="text">
      <style:text-properties fo:font-size="10.5pt" style:font-size-asian="10.5pt" style:font-size-complex="10.5pt"/>
    </style:style>
    <style:style style:name="P119" style:parent-style-name="Standard" style:family="paragraph">
      <style:paragraph-properties fo:text-align="justify" fo:margin-bottom="0.1388in" fo:line-height="150%" fo:margin-left="0.5902in">
        <style:tab-stops/>
      </style:paragraph-properties>
    </style:style>
    <style:style style:name="P120" style:parent-style-name="Standard" style:family="paragraph">
      <style:paragraph-properties fo:text-align="justify" fo:margin-bottom="0.1388in" fo:line-height="150%" fo:margin-left="0.5902in">
        <style:tab-stops/>
      </style:paragraph-properties>
    </style:style>
    <style:style style:name="P121" style:parent-style-name="Standard" style:family="paragraph">
      <style:paragraph-properties fo:text-align="justify" fo:margin-bottom="0.1388in" fo:line-height="150%" fo:margin-left="0.5902in">
        <style:tab-stops/>
      </style:paragraph-properties>
    </style:style>
    <style:style style:name="P122" style:parent-style-name="Standard" style:family="paragraph">
      <style:paragraph-properties fo:text-align="justify" fo:margin-top="0.1388in" fo:margin-bottom="0.1388in" fo:line-height="150%" fo:margin-left="0.5902in">
        <style:tab-stops/>
      </style:paragraph-properties>
    </style:style>
    <style:style style:name="P123" style:parent-style-name="Heading3" style:family="paragraph">
      <style:paragraph-properties fo:margin-top="0.1388in" fo:margin-bottom="0.0833in" fo:line-height="150%"/>
    </style:style>
    <style:style style:name="P124" style:parent-style-name="Standard" style:family="paragraph">
      <style:paragraph-properties fo:text-align="justify" fo:margin-top="0.1388in" fo:margin-bottom="0.1388in" fo:line-height="150%" fo:margin-left="0.5902in">
        <style:tab-stops/>
      </style:paragraph-properties>
    </style:style>
    <style:style style:name="P125" style:parent-style-name="Standard" style:family="paragraph">
      <style:paragraph-properties fo:text-align="justify" fo:margin-bottom="0.1388in" fo:line-height="150%" fo:margin-left="1.3777in">
        <style:tab-stops/>
      </style:paragraph-properties>
    </style:style>
    <style:style style:name="P126" style:parent-style-name="Standard" style:family="paragraph">
      <style:paragraph-properties fo:text-align="justify" fo:margin-bottom="0.1388in" fo:line-height="150%" fo:margin-left="1.3777in">
        <style:tab-stops/>
      </style:paragraph-properties>
    </style:style>
    <style:style style:name="P127" style:parent-style-name="Standard" style:family="paragraph">
      <style:paragraph-properties fo:text-align="justify" fo:margin-bottom="0.1388in" fo:line-height="150%" fo:margin-left="1.3777in">
        <style:tab-stops/>
      </style:paragraph-properties>
    </style:style>
    <style:style style:name="P128" style:parent-style-name="Standard" style:family="paragraph">
      <style:paragraph-properties fo:text-align="justify" fo:margin-bottom="0.1388in" fo:line-height="150%" fo:margin-left="1.3777in">
        <style:tab-stops/>
      </style:paragraph-properties>
    </style:style>
    <style:style style:name="P129" style:parent-style-name="Standard" style:family="paragraph">
      <style:paragraph-properties fo:text-align="justify" fo:margin-bottom="0.1388in" fo:line-height="150%" fo:margin-left="1.3777in">
        <style:tab-stops/>
      </style:paragraph-properties>
    </style:style>
    <style:style style:name="P130" style:parent-style-name="Standard" style:family="paragraph">
      <style:paragraph-properties fo:text-align="justify" fo:margin-bottom="0.1388in" fo:line-height="150%" fo:margin-left="1.3777in">
        <style:tab-stops/>
      </style:paragraph-properties>
    </style:style>
    <style:style style:name="P131" style:parent-style-name="Standard" style:family="paragraph">
      <style:paragraph-properties fo:text-align="justify" fo:margin-bottom="0.1388in" fo:line-height="150%" fo:margin-left="1.3777in">
        <style:tab-stops/>
      </style:paragraph-properties>
    </style:style>
    <style:style style:name="P132" style:parent-style-name="Standard" style:family="paragraph">
      <style:paragraph-properties fo:text-align="justify" fo:margin-bottom="0.1388in" fo:line-height="150%" fo:margin-left="1.3777in">
        <style:tab-stops/>
      </style:paragraph-properties>
    </style:style>
    <style:style style:name="P133" style:parent-style-name="Standard" style:family="paragraph">
      <style:paragraph-properties fo:text-align="justify" fo:margin-bottom="0.1388in" fo:line-height="150%" fo:margin-left="1.3777in">
        <style:tab-stops/>
      </style:paragraph-properties>
    </style:style>
    <style:style style:name="P134" style:parent-style-name="Standard" style:family="paragraph">
      <style:paragraph-properties fo:text-align="justify" fo:margin-bottom="0.1388in" fo:line-height="150%" fo:margin-left="0.5902in">
        <style:tab-stops/>
      </style:paragraph-properties>
    </style:style>
    <style:style style:name="P135" style:parent-style-name="Standard" style:family="paragraph">
      <style:paragraph-properties fo:text-align="justify" fo:margin-top="0.1388in" fo:margin-bottom="0.1388in" fo:line-height="150%" fo:margin-left="0.5902in">
        <style:tab-stops/>
      </style:paragraph-properties>
    </style:style>
    <style:style style:name="P136" style:parent-style-name="Heading4" style:family="paragraph">
      <style:paragraph-properties fo:widows="0" fo:orphans="0" fo:text-align="justify" fo:margin-top="0.1388in" fo:margin-bottom="0.1388in" fo:line-height="150%"/>
    </style:style>
    <style:style style:name="T137" style:parent-style-name="DefaultParagraphFont" style:family="text">
      <style:text-properties fo:color="#000000"/>
    </style:style>
    <style:style style:name="P138" style:parent-style-name="Standard" style:family="paragraph">
      <style:paragraph-properties fo:text-align="justify" fo:margin-top="0.1388in" fo:margin-bottom="0.1388in" fo:line-height="150%" fo:margin-left="0.5902in">
        <style:tab-stops/>
      </style:paragraph-properties>
    </style:style>
    <style:style style:name="P139" style:parent-style-name="Standard" style:family="paragraph">
      <style:paragraph-properties fo:text-align="justify" fo:margin-bottom="0.1388in" fo:line-height="150%" fo:margin-left="0.5902in">
        <style:tab-stops/>
      </style:paragraph-properties>
    </style:style>
    <style:style style:name="P140" style:parent-style-name="Standard" style:family="paragraph">
      <style:paragraph-properties fo:text-align="justify" fo:margin-top="0.1388in" fo:margin-bottom="0.1388in" fo:line-height="150%" fo:margin-left="0.5902in">
        <style:tab-stops/>
      </style:paragraph-properties>
    </style:style>
    <style:style style:name="P141" style:parent-style-name="Heading3" style:family="paragraph">
      <style:paragraph-properties fo:margin-top="0.1388in" fo:margin-bottom="0.1388in" fo:line-height="150%"/>
    </style:style>
    <style:style style:name="P142" style:parent-style-name="Standard" style:family="paragraph">
      <style:paragraph-properties fo:text-align="justify" fo:margin-top="0.1388in" fo:margin-bottom="0.1388in" fo:line-height="150%" fo:margin-left="0.5902in">
        <style:tab-stops/>
      </style:paragraph-properties>
    </style:style>
    <style:style style:name="P143" style:parent-style-name="Standard" style:family="paragraph">
      <style:paragraph-properties fo:text-align="justify" fo:margin-bottom="0.1388in" fo:line-height="150%" fo:margin-left="0.5902in">
        <style:tab-stops/>
      </style:paragraph-properties>
    </style:style>
    <style:style style:name="P144" style:parent-style-name="Standard" style:family="paragraph">
      <style:paragraph-properties fo:text-align="justify" fo:margin-bottom="0.1388in" fo:line-height="150%" fo:margin-left="0.5902in">
        <style:tab-stops/>
      </style:paragraph-properties>
    </style:style>
    <style:style style:name="P145" style:parent-style-name="Standard" style:family="paragraph">
      <style:paragraph-properties fo:text-align="justify" fo:margin-bottom="0.1388in" fo:line-height="150%" fo:margin-left="0.5902in">
        <style:tab-stops/>
      </style:paragraph-properties>
    </style:style>
    <style:style style:name="P146" style:parent-style-name="Standard" style:family="paragraph">
      <style:paragraph-properties fo:text-align="justify" fo:margin-bottom="0.1388in" fo:line-height="150%" fo:margin-left="1.3777in">
        <style:tab-stops/>
      </style:paragraph-properties>
    </style:style>
    <style:style style:name="P147" style:parent-style-name="Standard" style:family="paragraph">
      <style:paragraph-properties fo:text-align="justify" fo:margin-bottom="0.1388in" fo:line-height="150%" fo:margin-left="1.3777in">
        <style:tab-stops/>
      </style:paragraph-properties>
    </style:style>
    <style:style style:name="P148" style:parent-style-name="Standard" style:family="paragraph">
      <style:paragraph-properties fo:text-align="justify" fo:margin-bottom="0.1388in" fo:line-height="150%" fo:margin-left="1.3777in">
        <style:tab-stops/>
      </style:paragraph-properties>
    </style:style>
    <style:style style:name="P149" style:parent-style-name="Standard" style:family="paragraph">
      <style:paragraph-properties fo:text-align="justify" fo:margin-bottom="0.1388in" fo:line-height="150%" fo:margin-left="1.3777in">
        <style:tab-stops/>
      </style:paragraph-properties>
    </style:style>
    <style:style style:name="P150" style:parent-style-name="Standard" style:family="paragraph">
      <style:paragraph-properties fo:text-align="justify" fo:margin-bottom="0.1388in" fo:line-height="150%" fo:margin-left="1.3777in">
        <style:tab-stops/>
      </style:paragraph-properties>
    </style:style>
    <style:style style:name="P151" style:parent-style-name="Standard" style:family="paragraph">
      <style:paragraph-properties fo:text-align="justify" fo:margin-bottom="0.1388in" fo:line-height="150%" fo:margin-left="1.3777in">
        <style:tab-stops/>
      </style:paragraph-properties>
    </style:style>
    <style:style style:name="P152" style:parent-style-name="Standard" style:family="paragraph">
      <style:paragraph-properties fo:text-align="justify" fo:margin-bottom="0.1388in" fo:line-height="150%" fo:margin-left="1.3777in">
        <style:tab-stops/>
      </style:paragraph-properties>
    </style:style>
    <style:style style:name="P153" style:parent-style-name="Standard" style:family="paragraph">
      <style:paragraph-properties fo:text-align="justify" fo:margin-bottom="0.1388in" fo:line-height="150%" fo:margin-left="1.3777in">
        <style:tab-stops/>
      </style:paragraph-properties>
    </style:style>
    <style:style style:name="P154" style:parent-style-name="Standard" style:family="paragraph">
      <style:paragraph-properties fo:text-align="justify" fo:margin-bottom="0.1388in" fo:line-height="150%" fo:margin-left="1.3777in">
        <style:tab-stops/>
      </style:paragraph-properties>
    </style:style>
    <style:style style:name="P155" style:parent-style-name="Standard" style:family="paragraph">
      <style:paragraph-properties fo:text-align="justify" fo:margin-bottom="0.1388in" fo:line-height="150%" fo:margin-left="0.5902in">
        <style:tab-stops/>
      </style:paragraph-properties>
    </style:style>
    <style:style style:name="P156" style:parent-style-name="Standard" style:family="paragraph">
      <style:paragraph-properties fo:text-align="justify" fo:margin-bottom="0.1388in" fo:line-height="150%" fo:margin-left="0.5902in">
        <style:tab-stops/>
      </style:paragraph-properties>
    </style:style>
    <style:style style:name="P157" style:parent-style-name="Standard" style:family="paragraph">
      <style:paragraph-properties fo:text-align="justify" fo:margin-top="0.1388in" fo:margin-bottom="0.1388in" fo:line-height="150%" fo:margin-left="0.5902in" fo:background-color="#FFFFFF">
        <style:tab-stops/>
      </style:paragraph-properties>
    </style:style>
    <style:style style:name="P158" style:parent-style-name="Heading3" style:family="paragraph">
      <style:paragraph-properties fo:margin-top="0.1388in" fo:margin-bottom="0.0833in" fo:line-height="150%"/>
    </style:style>
    <style:style style:name="P159" style:parent-style-name="Standard" style:family="paragraph">
      <style:paragraph-properties fo:text-align="justify" fo:margin-top="0.1388in" fo:line-height="150%" fo:margin-left="0.5902in">
        <style:tab-stops/>
      </style:paragraph-properties>
    </style:style>
    <style:style style:name="P160" style:parent-style-name="Standard" style:family="paragraph">
      <style:paragraph-properties fo:text-align="justify" fo:line-height="150%" fo:margin-left="0.5902in">
        <style:tab-stops/>
      </style:paragraph-properties>
    </style:style>
    <style:style style:name="P161" style:parent-style-name="Standard" style:family="paragraph">
      <style:paragraph-properties fo:text-align="justify" fo:line-height="150%" fo:margin-left="0.5902in">
        <style:tab-stops/>
      </style:paragraph-properties>
    </style:style>
    <style:style style:name="P162" style:parent-style-name="Standard" style:family="paragraph">
      <style:paragraph-properties fo:text-align="justify" fo:line-height="150%" fo:margin-left="1.3777in" fo:background-color="#FFFFFF">
        <style:tab-stops/>
      </style:paragraph-properties>
    </style:style>
    <style:style style:name="P163" style:parent-style-name="Standard" style:family="paragraph">
      <style:paragraph-properties fo:text-align="justify" fo:line-height="150%" fo:margin-left="1.3777in" fo:background-color="#FFFFFF">
        <style:tab-stops/>
      </style:paragraph-properties>
    </style:style>
    <style:style style:name="P164" style:parent-style-name="Standard" style:family="paragraph">
      <style:paragraph-properties fo:text-align="justify" fo:line-height="150%" fo:margin-left="1.3777in" fo:background-color="#FFFFFF">
        <style:tab-stops/>
      </style:paragraph-properties>
    </style:style>
    <style:style style:name="P165" style:parent-style-name="Standard" style:family="paragraph">
      <style:paragraph-properties fo:text-align="justify" fo:line-height="150%" fo:margin-left="1.3777in" fo:background-color="#FFFFFF">
        <style:tab-stops/>
      </style:paragraph-properties>
    </style:style>
    <style:style style:name="P166" style:parent-style-name="Standard" style:family="paragraph">
      <style:paragraph-properties fo:text-align="justify" fo:line-height="150%" fo:margin-left="1.3777in" fo:background-color="#FFFFFF">
        <style:tab-stops/>
      </style:paragraph-properties>
    </style:style>
    <style:style style:name="P167" style:parent-style-name="Standard" style:family="paragraph">
      <style:paragraph-properties fo:text-align="justify" fo:line-height="150%" fo:margin-left="0.5902in" fo:background-color="#FFFFFF">
        <style:tab-stops/>
      </style:paragraph-properties>
    </style:style>
    <style:style style:name="P168" style:parent-style-name="Standard" style:family="paragraph">
      <style:paragraph-properties fo:text-align="justify" fo:line-height="150%" fo:margin-left="0.5902in">
        <style:tab-stops/>
      </style:paragraph-properties>
    </style:style>
    <style:style style:name="P169" style:parent-style-name="Standard" style:family="paragraph">
      <style:paragraph-properties fo:text-align="justify" fo:line-height="150%" fo:margin-left="0.5902in">
        <style:tab-stops/>
      </style:paragraph-properties>
    </style:style>
    <style:style style:name="P170" style:parent-style-name="Standard" style:family="paragraph">
      <style:paragraph-properties fo:text-align="justify" fo:line-height="150%" fo:margin-left="0.5902in">
        <style:tab-stops/>
      </style:paragraph-properties>
    </style:style>
    <style:style style:name="P171" style:parent-style-name="Standard" style:family="paragraph">
      <style:paragraph-properties fo:text-align="justify" fo:line-height="150%" fo:margin-left="0.5902in">
        <style:tab-stops/>
      </style:paragraph-properties>
    </style:style>
    <style:style style:name="T172" style:parent-style-name="DefaultParagraphFont" style:family="text">
      <style:text-properties style:text-underline-type="single" style:text-underline-style="solid" style:text-underline-width="auto" style:text-underline-mode="continuous"/>
    </style:style>
    <style:style style:name="T173" style:parent-style-name="DefaultParagraphFont" style:family="text">
      <style:text-properties style:text-underline-type="single" style:text-underline-style="solid" style:text-underline-width="auto" style:text-underline-mode="continuous"/>
    </style:style>
    <style:style style:name="P174" style:parent-style-name="Standard" style:family="paragraph">
      <style:paragraph-properties fo:text-align="justify" fo:line-height="150%" fo:margin-left="0.5902in">
        <style:tab-stops/>
      </style:paragraph-properties>
    </style:style>
    <style:style style:name="T175" style:parent-style-name="DefaultParagraphFont" style:family="text">
      <style:text-properties style:text-underline-type="single" style:text-underline-style="solid" style:text-underline-width="auto" style:text-underline-mode="continuous"/>
    </style:style>
    <style:style style:name="P176" style:parent-style-name="Standard" style:family="paragraph">
      <style:paragraph-properties fo:text-align="justify" fo:margin-bottom="0.0833in" fo:line-height="150%" fo:margin-left="0.5902in">
        <style:tab-stops/>
      </style:paragraph-properties>
    </style:style>
    <style:style style:name="P177" style:parent-style-name="Heading3" style:family="paragraph">
      <style:paragraph-properties fo:widows="0" fo:orphans="0" fo:margin-top="0.1388in" fo:margin-bottom="0.1388in" fo:line-height="150%"/>
    </style:style>
    <style:style style:name="P178" style:parent-style-name="Standard" style:family="paragraph">
      <style:paragraph-properties fo:text-align="justify" fo:margin-top="0.1388in" fo:margin-bottom="0.1388in" fo:line-height="150%" fo:margin-left="0.5902in">
        <style:tab-stops/>
      </style:paragraph-properties>
    </style:style>
    <style:style style:name="P179" style:parent-style-name="Standard" style:family="paragraph">
      <style:paragraph-properties fo:text-align="justify" fo:margin-bottom="0.1388in" fo:line-height="150%" fo:margin-left="0.5902in">
        <style:tab-stops/>
      </style:paragraph-properties>
    </style:style>
    <style:style style:name="P180" style:parent-style-name="Standard" style:family="paragraph">
      <style:paragraph-properties fo:text-align="justify" fo:margin-bottom="0.1388in" fo:line-height="150%" fo:margin-left="0.5902in">
        <style:tab-stops/>
      </style:paragraph-properties>
    </style:style>
    <style:style style:name="P181" style:parent-style-name="Standard" style:family="paragraph">
      <style:paragraph-properties fo:text-align="justify" fo:margin-bottom="0.1388in" fo:line-height="150%" fo:margin-left="0.5902in">
        <style:tab-stops/>
      </style:paragraph-properties>
    </style:style>
    <style:style style:name="P182" style:parent-style-name="Standard" style:family="paragraph">
      <style:paragraph-properties fo:text-align="justify" fo:margin-top="0.1388in" fo:margin-bottom="0.1388in" fo:line-height="150%" fo:margin-left="0.5902in">
        <style:tab-stops/>
      </style:paragraph-properties>
    </style:style>
    <style:style style:name="P183" style:parent-style-name="Heading3" style:family="paragraph">
      <style:paragraph-properties fo:widows="0" fo:orphans="0" fo:margin-top="0.1388in" fo:line-height="150%"/>
    </style:style>
    <style:style style:name="P184" style:parent-style-name="Standard" style:family="paragraph">
      <style:paragraph-properties fo:text-align="justify" fo:margin-top="0.1388in" fo:line-height="150%" fo:margin-left="0.5902in">
        <style:tab-stops/>
      </style:paragraph-properties>
    </style:style>
    <style:style style:name="P185" style:parent-style-name="Standard" style:family="paragraph">
      <style:paragraph-properties fo:text-align="justify" fo:line-height="150%" fo:margin-left="0.5902in">
        <style:tab-stops/>
      </style:paragraph-properties>
    </style:style>
    <style:style style:name="P186" style:parent-style-name="Standard" style:family="paragraph">
      <style:paragraph-properties fo:text-align="justify" fo:margin-bottom="0.1388in" fo:line-height="150%" fo:margin-left="0.5902in">
        <style:tab-stops/>
      </style:paragraph-properties>
    </style:style>
    <style:style style:name="P187" style:parent-style-name="Heading3" style:family="paragraph">
      <style:paragraph-properties fo:widows="0" fo:orphans="0" fo:margin-top="0.1388in" fo:margin-bottom="0.1388in" fo:line-height="150%"/>
    </style:style>
    <style:style style:name="P188" style:parent-style-name="Standard" style:family="paragraph">
      <style:paragraph-properties fo:text-align="justify" fo:margin-top="0.1388in" fo:margin-bottom="0.1388in" fo:line-height="150%" fo:margin-left="0.5902in">
        <style:tab-stops/>
      </style:paragraph-properties>
    </style:style>
    <style:style style:name="P189" style:parent-style-name="Standard" style:family="paragraph">
      <style:paragraph-properties fo:text-align="justify" fo:margin-bottom="0.1388in" fo:line-height="150%" fo:margin-left="1.3777in">
        <style:tab-stops/>
      </style:paragraph-properties>
    </style:style>
    <style:style style:name="P190" style:parent-style-name="Standard" style:family="paragraph">
      <style:paragraph-properties fo:text-align="justify" fo:margin-top="0.1388in" fo:margin-bottom="0.1388in" fo:line-height="150%" fo:margin-left="1.3777in">
        <style:tab-stops/>
      </style:paragraph-properties>
    </style:style>
    <style:style style:name="P191" style:parent-style-name="Heading3" style:family="paragraph">
      <style:paragraph-properties fo:margin-top="0.1388in" fo:margin-bottom="0.0833in" fo:line-height="150%"/>
    </style:style>
    <style:style style:name="P192" style:parent-style-name="Standard" style:family="paragraph">
      <style:paragraph-properties fo:text-align="justify" fo:margin-top="0.1388in" fo:margin-bottom="0.0833in" fo:line-height="150%" fo:margin-left="0.5902in">
        <style:tab-stops/>
      </style:paragraph-properties>
    </style:style>
    <style:style style:name="P193" style:parent-style-name="Heading3" style:family="paragraph">
      <style:paragraph-properties fo:margin-top="0.1388in" fo:margin-bottom="0.0833in" fo:line-height="150%"/>
    </style:style>
    <style:style style:name="P194" style:parent-style-name="Standard" style:family="paragraph">
      <style:paragraph-properties fo:text-align="justify" fo:margin-top="0.1388in" fo:margin-bottom="0.1388in" fo:line-height="150%" fo:margin-left="0.5902in">
        <style:tab-stops/>
      </style:paragraph-properties>
    </style:style>
    <style:style style:name="P195" style:parent-style-name="Standard" style:family="paragraph">
      <style:paragraph-properties fo:text-align="justify" fo:margin-bottom="0.1388in" fo:line-height="150%" fo:margin-left="0.5902in">
        <style:tab-stops/>
      </style:paragraph-properties>
    </style:style>
    <style:style style:name="P196" style:parent-style-name="Standard" style:family="paragraph">
      <style:paragraph-properties fo:text-align="justify" fo:margin-bottom="0.1388in" fo:line-height="150%" fo:margin-left="0.5902in">
        <style:tab-stops/>
      </style:paragraph-properties>
    </style:style>
    <style:style style:name="P197" style:parent-style-name="Standard" style:family="paragraph">
      <style:paragraph-properties fo:text-align="justify" fo:margin-bottom="0.1388in" fo:line-height="150%" fo:margin-left="0.5902in">
        <style:tab-stops/>
      </style:paragraph-properties>
    </style:style>
    <style:style style:name="P198" style:parent-style-name="Standard" style:family="paragraph">
      <style:paragraph-properties fo:text-align="justify" fo:margin-bottom="0.1388in" fo:line-height="150%" fo:margin-left="0.5902in">
        <style:tab-stops/>
      </style:paragraph-properties>
    </style:style>
    <style:style style:name="P199" style:parent-style-name="Standard" style:family="paragraph">
      <style:paragraph-properties fo:text-align="justify" fo:margin-bottom="0.1388in" fo:line-height="150%" fo:margin-left="0.5902in">
        <style:tab-stops/>
      </style:paragraph-properties>
    </style:style>
    <style:style style:name="P200" style:parent-style-name="Standard" style:family="paragraph">
      <style:paragraph-properties fo:text-align="justify" fo:margin-bottom="0.1388in" fo:line-height="150%" fo:margin-left="0.5902in">
        <style:tab-stops/>
      </style:paragraph-properties>
    </style:style>
    <style:style style:name="P201" style:parent-style-name="Standard" style:family="paragraph">
      <style:paragraph-properties fo:text-align="justify" fo:margin-bottom="0.1388in" fo:line-height="150%" fo:margin-left="1.3777in" fo:background-color="#FFFFFF">
        <style:tab-stops/>
      </style:paragraph-properties>
    </style:style>
    <style:style style:name="P202" style:parent-style-name="Standard" style:family="paragraph">
      <style:paragraph-properties fo:text-align="justify" fo:margin-bottom="0.1388in" fo:line-height="150%" fo:margin-left="1.3777in" fo:background-color="#FFFFFF">
        <style:tab-stops/>
      </style:paragraph-properties>
    </style:style>
    <style:style style:name="P203" style:parent-style-name="Standard" style:family="paragraph">
      <style:paragraph-properties fo:text-align="justify" fo:margin-bottom="0.1388in" fo:line-height="150%" fo:margin-left="1.3777in" fo:background-color="#FFFFFF">
        <style:tab-stops/>
      </style:paragraph-properties>
    </style:style>
    <style:style style:name="P204" style:parent-style-name="Standard" style:family="paragraph">
      <style:paragraph-properties fo:text-align="justify" fo:margin-bottom="0.1388in" fo:line-height="150%" fo:margin-left="1.3777in" fo:background-color="#FFFFFF">
        <style:tab-stops/>
      </style:paragraph-properties>
    </style:style>
    <style:style style:name="P205" style:parent-style-name="Standard" style:family="paragraph">
      <style:paragraph-properties fo:text-align="justify" fo:margin-bottom="0.1388in" fo:line-height="150%" fo:margin-left="1.3777in" fo:background-color="#FFFFFF">
        <style:tab-stops/>
      </style:paragraph-properties>
    </style:style>
    <style:style style:name="P206" style:parent-style-name="Standard" style:family="paragraph">
      <style:paragraph-properties fo:text-align="justify" fo:margin-bottom="0.1388in" fo:line-height="150%" fo:margin-left="1.3777in" fo:background-color="#FFFFFF">
        <style:tab-stops/>
      </style:paragraph-properties>
    </style:style>
    <style:style style:name="P207" style:parent-style-name="Standard" style:family="paragraph">
      <style:paragraph-properties fo:text-align="justify" fo:margin-bottom="0.1388in" fo:line-height="150%" fo:margin-left="1.3777in" fo:background-color="#FFFFFF">
        <style:tab-stops/>
      </style:paragraph-properties>
    </style:style>
    <style:style style:name="P208" style:parent-style-name="Standard" style:family="paragraph">
      <style:paragraph-properties fo:text-align="justify" fo:margin-bottom="0.1388in" fo:line-height="150%" fo:margin-left="1.3777in" fo:background-color="#FFFFFF">
        <style:tab-stops/>
      </style:paragraph-properties>
    </style:style>
    <style:style style:name="P209" style:parent-style-name="Standard" style:family="paragraph">
      <style:paragraph-properties fo:text-align="justify" fo:margin-bottom="0.1388in" fo:line-height="150%" fo:margin-left="1.3777in" fo:background-color="#FFFFFF">
        <style:tab-stops/>
      </style:paragraph-properties>
    </style:style>
    <style:style style:name="P210" style:parent-style-name="Standard" style:family="paragraph">
      <style:paragraph-properties fo:text-align="justify" fo:margin-bottom="0.1388in" fo:line-height="150%" fo:margin-left="0.5902in">
        <style:tab-stops/>
      </style:paragraph-properties>
    </style:style>
    <style:style style:name="P211" style:parent-style-name="Standard" style:family="paragraph">
      <style:paragraph-properties fo:text-align="justify" fo:margin-bottom="0.1388in" fo:line-height="150%" fo:margin-left="1.3777in">
        <style:tab-stops/>
      </style:paragraph-properties>
    </style:style>
    <style:style style:name="P212" style:parent-style-name="Standard" style:family="paragraph">
      <style:paragraph-properties fo:text-align="justify" fo:margin-bottom="0.1388in" fo:line-height="150%" fo:margin-left="1.3777in">
        <style:tab-stops/>
      </style:paragraph-properties>
    </style:style>
    <style:style style:name="P213" style:parent-style-name="Standard" style:family="paragraph">
      <style:paragraph-properties fo:text-align="justify" fo:margin-bottom="0.1388in" fo:line-height="150%" fo:margin-left="1.3777in">
        <style:tab-stops/>
      </style:paragraph-properties>
    </style:style>
    <style:style style:name="P214" style:parent-style-name="Standard" style:family="paragraph">
      <style:paragraph-properties fo:text-align="justify" fo:margin-bottom="0.1388in" fo:line-height="150%" fo:margin-left="1.3777in">
        <style:tab-stops/>
      </style:paragraph-properties>
    </style:style>
    <style:style style:name="T215" style:parent-style-name="DefaultParagraphFont" style:family="text">
      <style:text-properties style:text-underline-type="single" style:text-underline-style="solid" style:text-underline-width="auto" style:text-underline-mode="continuous"/>
    </style:style>
    <style:style style:name="T216" style:parent-style-name="DefaultParagraphFont" style:family="text">
      <style:text-properties style:text-underline-type="single" style:text-underline-style="solid" style:text-underline-width="auto" style:text-underline-mode="continuous"/>
    </style:style>
    <style:style style:name="P217" style:parent-style-name="Standard" style:family="paragraph">
      <style:paragraph-properties fo:text-align="justify" fo:margin-bottom="0.1388in" fo:line-height="150%" fo:margin-left="1.3777in">
        <style:tab-stops/>
      </style:paragraph-properties>
    </style:style>
    <style:style style:name="T218" style:parent-style-name="DefaultParagraphFont" style:family="text">
      <style:text-properties style:text-underline-type="single" style:text-underline-style="solid" style:text-underline-width="auto" style:text-underline-mode="continuous"/>
    </style:style>
    <style:style style:name="T219" style:parent-style-name="DefaultParagraphFont" style:family="text">
      <style:text-properties style:text-underline-type="single" style:text-underline-style="solid" style:text-underline-width="auto" style:text-underline-mode="continuous"/>
    </style:style>
    <style:style style:name="P220" style:parent-style-name="Standard" style:family="paragraph">
      <style:paragraph-properties fo:text-align="justify" fo:margin-bottom="0.1388in" fo:line-height="150%" fo:margin-left="1.3777in">
        <style:tab-stops/>
      </style:paragraph-properties>
    </style:style>
    <style:style style:name="P221" style:parent-style-name="Standard" style:family="paragraph">
      <style:paragraph-properties fo:text-align="justify" fo:margin-bottom="0.1388in" fo:line-height="150%" fo:margin-left="0.5902in" fo:background-color="#FFFFFF">
        <style:tab-stops/>
      </style:paragraph-properties>
    </style:style>
    <style:style style:name="P222" style:parent-style-name="Standard" style:family="paragraph">
      <style:paragraph-properties fo:text-align="justify" fo:margin-bottom="0.1388in" fo:line-height="150%" fo:margin-left="1.3777in">
        <style:tab-stops/>
      </style:paragraph-properties>
    </style:style>
    <style:style style:name="P223" style:parent-style-name="Standard" style:family="paragraph">
      <style:paragraph-properties fo:text-align="justify" fo:margin-bottom="0.1388in" fo:line-height="150%" fo:margin-left="1.3777in">
        <style:tab-stops/>
      </style:paragraph-properties>
    </style:style>
    <style:style style:name="P224" style:parent-style-name="Standard" style:family="paragraph">
      <style:paragraph-properties fo:text-align="justify" fo:margin-bottom="0.1388in" fo:line-height="150%" fo:margin-left="1.3777in">
        <style:tab-stops/>
      </style:paragraph-properties>
    </style:style>
    <style:style style:name="T225" style:parent-style-name="DefaultParagraphFont" style:family="text">
      <style:text-properties style:text-underline-type="single" style:text-underline-style="solid" style:text-underline-width="auto" style:text-underline-mode="continuous"/>
    </style:style>
    <style:style style:name="P226" style:parent-style-name="Standard" style:family="paragraph">
      <style:paragraph-properties fo:text-align="justify" fo:margin-bottom="0.1388in" fo:line-height="150%" fo:margin-left="1.3777in">
        <style:tab-stops/>
      </style:paragraph-properties>
    </style:style>
    <style:style style:name="T227" style:parent-style-name="DefaultParagraphFont" style:family="text">
      <style:text-properties style:text-underline-type="single" style:text-underline-style="solid" style:text-underline-width="auto" style:text-underline-mode="continuous"/>
    </style:style>
    <style:style style:name="P228" style:parent-style-name="Standard" style:family="paragraph">
      <style:paragraph-properties fo:text-align="justify" fo:margin-bottom="0.1388in" fo:line-height="150%" fo:margin-left="1.3777in">
        <style:tab-stops/>
      </style:paragraph-properties>
    </style:style>
    <style:style style:name="T229" style:parent-style-name="DefaultParagraphFont" style:family="text">
      <style:text-properties style:text-underline-type="single" style:text-underline-style="solid" style:text-underline-width="auto" style:text-underline-mode="continuous"/>
    </style:style>
    <style:style style:name="P230" style:parent-style-name="Standard" style:family="paragraph">
      <style:paragraph-properties fo:text-align="justify" fo:margin-bottom="0.1388in" fo:line-height="150%" fo:margin-left="1.3777in">
        <style:tab-stops/>
      </style:paragraph-properties>
    </style:style>
    <style:style style:name="T231" style:parent-style-name="DefaultParagraphFont" style:family="text">
      <style:text-properties style:text-underline-type="single" style:text-underline-style="solid" style:text-underline-width="auto" style:text-underline-mode="continuous"/>
    </style:style>
    <style:style style:name="T232" style:parent-style-name="DefaultParagraphFont" style:family="text">
      <style:text-properties style:text-underline-type="single" style:text-underline-style="solid" style:text-underline-width="auto" style:text-underline-mode="continuous"/>
    </style:style>
    <style:style style:name="P233" style:parent-style-name="Standard" style:family="paragraph">
      <style:paragraph-properties fo:text-align="justify" fo:margin-bottom="0.1388in" fo:line-height="150%" fo:margin-left="1.3777in">
        <style:tab-stops/>
      </style:paragraph-properties>
    </style:style>
    <style:style style:name="P234" style:parent-style-name="Standard" style:family="paragraph">
      <style:paragraph-properties fo:text-align="justify" fo:margin-bottom="0.1388in" fo:line-height="150%" fo:margin-left="0.5902in">
        <style:tab-stops/>
      </style:paragraph-properties>
    </style:style>
    <style:style style:name="P235" style:parent-style-name="Standard" style:family="paragraph">
      <style:paragraph-properties fo:text-align="justify" fo:margin-bottom="0.1388in" fo:line-height="150%" fo:margin-left="1.3777in">
        <style:tab-stops/>
      </style:paragraph-properties>
    </style:style>
    <style:style style:name="P236" style:parent-style-name="Standard" style:family="paragraph">
      <style:paragraph-properties fo:text-align="justify" fo:margin-bottom="0.1388in" fo:line-height="150%" fo:margin-left="1.3777in">
        <style:tab-stops/>
      </style:paragraph-properties>
    </style:style>
    <style:style style:name="P237" style:parent-style-name="Standard" style:family="paragraph">
      <style:paragraph-properties fo:text-align="justify" fo:margin-bottom="0.1388in" fo:line-height="150%" fo:margin-left="1.3777in">
        <style:tab-stops/>
      </style:paragraph-properties>
    </style:style>
    <style:style style:name="P238" style:parent-style-name="Standard" style:family="paragraph">
      <style:paragraph-properties fo:text-align="justify" fo:margin-bottom="0.1388in" fo:line-height="150%" fo:margin-left="0.5902in">
        <style:tab-stops/>
      </style:paragraph-properties>
    </style:style>
    <style:style style:name="P239" style:parent-style-name="Standard" style:family="paragraph">
      <style:paragraph-properties fo:text-align="justify" fo:margin-bottom="0.1388in" fo:line-height="150%" fo:margin-left="0.5902in">
        <style:tab-stops/>
      </style:paragraph-properties>
    </style:style>
    <style:style style:name="P240" style:parent-style-name="Standard" style:family="paragraph">
      <style:paragraph-properties fo:text-align="justify" fo:margin-bottom="0.1388in" fo:line-height="150%" fo:margin-left="0.5902in">
        <style:tab-stops/>
      </style:paragraph-properties>
    </style:style>
    <style:style style:name="P241" style:parent-style-name="Standard" style:family="paragraph">
      <style:paragraph-properties fo:text-align="justify" fo:margin-bottom="0.1388in" fo:line-height="150%" fo:margin-left="0.5902in">
        <style:tab-stops/>
      </style:paragraph-properties>
    </style:style>
    <style:style style:name="T242" style:parent-style-name="DefaultParagraphFont" style:family="text">
      <style:text-properties fo:font-style="italic" style:font-style-asian="italic" style:font-style-complex="italic"/>
    </style:style>
    <style:style style:name="P243" style:parent-style-name="Standard" style:family="paragraph">
      <style:paragraph-properties fo:text-align="justify" fo:margin-bottom="0.1388in" fo:line-height="150%" fo:margin-left="0.5902in">
        <style:tab-stops/>
      </style:paragraph-properties>
    </style:style>
    <style:style style:name="P244" style:parent-style-name="Standard" style:family="paragraph">
      <style:paragraph-properties fo:text-align="justify" fo:margin-top="0.1388in" fo:margin-bottom="0.1388in" fo:line-height="150%" fo:margin-left="0.5902in">
        <style:tab-stops/>
      </style:paragraph-properties>
    </style:style>
    <style:style style:name="P245" style:parent-style-name="Heading2" style:family="paragraph">
      <style:paragraph-properties fo:widows="0" fo:orphans="0" fo:text-align="justify" fo:margin-top="0.1388in" fo:margin-bottom="0in" fo:line-height="150%"/>
    </style:style>
    <style:style style:name="P246" style:parent-style-name="Standard" style:family="paragraph">
      <style:paragraph-properties fo:text-align="justify" fo:margin-bottom="0.1388in" fo:line-height="150%" fo:margin-left="0.5902in" fo:background-color="#FFFFFF">
        <style:tab-stops/>
      </style:paragraph-properties>
    </style:style>
    <style:style style:name="P247" style:parent-style-name="Standard" style:family="paragraph">
      <style:paragraph-properties fo:text-align="justify" fo:margin-bottom="0.1388in" fo:line-height="150%" fo:margin-left="1.3777in" fo:background-color="#FFFFFF">
        <style:tab-stops/>
      </style:paragraph-properties>
    </style:style>
    <style:style style:name="P248" style:parent-style-name="Standard" style:family="paragraph">
      <style:paragraph-properties fo:text-align="justify" fo:margin-bottom="0.1388in" fo:line-height="150%" fo:margin-left="1.3777in" fo:background-color="#FFFFFF">
        <style:tab-stops/>
      </style:paragraph-properties>
    </style:style>
    <style:style style:name="P249" style:parent-style-name="Standard" style:family="paragraph">
      <style:paragraph-properties fo:text-align="justify" fo:margin-bottom="0.1388in" fo:line-height="150%" fo:margin-left="1.3777in" fo:background-color="#FFFFFF">
        <style:tab-stops/>
      </style:paragraph-properties>
    </style:style>
    <style:style style:name="P250" style:parent-style-name="Standard" style:family="paragraph">
      <style:paragraph-properties fo:text-align="justify" fo:margin-bottom="0.1388in" fo:line-height="150%" fo:margin-left="1.3777in" fo:background-color="#FFFFFF">
        <style:tab-stops/>
      </style:paragraph-properties>
    </style:style>
    <style:style style:name="P251" style:parent-style-name="Standard" style:family="paragraph">
      <style:paragraph-properties fo:text-align="justify" fo:margin-bottom="0.1388in" fo:line-height="150%" fo:margin-left="0.5902in" fo:background-color="#FFFFFF">
        <style:tab-stops/>
      </style:paragraph-properties>
    </style:style>
    <style:style style:name="P252" style:parent-style-name="Standard" style:family="paragraph">
      <style:paragraph-properties fo:text-align="justify" fo:margin-bottom="0.1388in" fo:line-height="150%" fo:margin-left="0.5902in">
        <style:tab-stops/>
      </style:paragraph-properties>
    </style:style>
    <style:style style:name="P253" style:parent-style-name="Standard" style:family="paragraph">
      <style:paragraph-properties fo:text-align="justify" fo:margin-bottom="0.1388in" fo:line-height="150%" fo:margin-left="1.3777in">
        <style:tab-stops/>
      </style:paragraph-properties>
    </style:style>
    <style:style style:name="P254" style:parent-style-name="Standard" style:family="paragraph">
      <style:paragraph-properties fo:text-align="justify" fo:margin-bottom="0.1388in" fo:line-height="150%" fo:margin-left="1.3777in">
        <style:tab-stops/>
      </style:paragraph-properties>
    </style:style>
    <style:style style:name="P255" style:parent-style-name="Standard" style:family="paragraph">
      <style:paragraph-properties fo:text-align="justify" fo:margin-bottom="0.1388in" fo:line-height="150%" fo:margin-left="1.3777in">
        <style:tab-stops/>
      </style:paragraph-properties>
    </style:style>
    <style:style style:name="P256" style:parent-style-name="Standard" style:family="paragraph">
      <style:paragraph-properties fo:text-align="justify" fo:margin-bottom="0.1388in" fo:line-height="150%" fo:margin-left="1.3777in">
        <style:tab-stops/>
      </style:paragraph-properties>
    </style:style>
    <style:style style:name="P257" style:parent-style-name="Standard" style:family="paragraph">
      <style:paragraph-properties fo:text-align="justify" fo:margin-bottom="0.1388in" fo:line-height="150%" fo:margin-left="1.3777in">
        <style:tab-stops/>
      </style:paragraph-properties>
    </style:style>
    <style:style style:name="P258" style:parent-style-name="Standard" style:family="paragraph">
      <style:paragraph-properties fo:text-align="justify" fo:margin-bottom="0.1388in" fo:line-height="150%" fo:margin-left="1.3777in">
        <style:tab-stops/>
      </style:paragraph-properties>
    </style:style>
    <style:style style:name="P259" style:parent-style-name="Standard" style:family="paragraph">
      <style:paragraph-properties fo:text-align="justify" fo:margin-bottom="0.1388in" fo:line-height="150%" fo:margin-left="0.5902in">
        <style:tab-stops/>
      </style:paragraph-properties>
    </style:style>
    <style:style style:name="P260" style:parent-style-name="Standard" style:family="paragraph">
      <style:paragraph-properties fo:text-align="justify" fo:margin-bottom="0.1388in" fo:line-height="150%" fo:margin-left="0.5902in" fo:background-color="#FFFFFF">
        <style:tab-stops/>
      </style:paragraph-properties>
    </style:style>
    <style:style style:name="P261" style:parent-style-name="Standard" style:family="paragraph">
      <style:paragraph-properties fo:text-align="justify" fo:margin-bottom="0.1388in" fo:line-height="150%" fo:margin-left="0.5902in">
        <style:tab-stops/>
      </style:paragraph-properties>
    </style:style>
    <style:style style:name="P262" style:parent-style-name="Standard" style:family="paragraph">
      <style:paragraph-properties fo:text-align="justify" fo:margin-bottom="0.1388in" fo:line-height="150%" fo:margin-left="0.5902in">
        <style:tab-stops/>
      </style:paragraph-properties>
    </style:style>
    <style:style style:name="P263" style:parent-style-name="Standard" style:family="paragraph">
      <style:paragraph-properties fo:text-align="justify" fo:margin-bottom="0.1388in" fo:line-height="150%" fo:margin-left="0.5902in" fo:background-color="#FFFFFF">
        <style:tab-stops/>
      </style:paragraph-properties>
    </style:style>
    <style:style style:name="P264" style:parent-style-name="Standard" style:family="paragraph">
      <style:paragraph-properties fo:text-align="justify" fo:margin-bottom="0.1388in" fo:line-height="150%" fo:margin-left="0.5902in" fo:background-color="#FFFFFF">
        <style:tab-stops/>
      </style:paragraph-properties>
    </style:style>
    <style:style style:name="P265" style:parent-style-name="Standard" style:family="paragraph">
      <style:paragraph-properties fo:text-align="justify" fo:margin-bottom="0.1388in" fo:line-height="150%" fo:margin-left="0.5902in" fo:background-color="#FFFFFF">
        <style:tab-stops/>
      </style:paragraph-properties>
    </style:style>
    <style:style style:name="P266" style:parent-style-name="Standard" style:family="paragraph">
      <style:paragraph-properties fo:text-align="justify" fo:margin-bottom="0.1388in" fo:line-height="150%" fo:margin-left="0.5902in">
        <style:tab-stops/>
      </style:paragraph-properties>
    </style:style>
    <style:style style:name="P267" style:parent-style-name="Standard" style:family="paragraph">
      <style:paragraph-properties fo:text-align="justify" fo:margin-top="0.1388in" fo:margin-bottom="0.1388in" fo:line-height="150%" fo:margin-left="0.5902in">
        <style:tab-stops/>
      </style:paragraph-properties>
    </style:style>
    <style:style style:name="T268" style:parent-style-name="DefaultParagraphFont" style:family="text">
      <style:text-properties fo:font-style="italic" style:font-style-asian="italic" style:font-style-complex="italic"/>
    </style:style>
    <style:style style:name="P269" style:parent-style-name="Heading3" style:family="paragraph">
      <style:paragraph-properties fo:margin-top="0.1388in" fo:margin-bottom="0.0833in" fo:line-height="150%"/>
    </style:style>
    <style:style style:name="P270" style:parent-style-name="Standard" style:family="paragraph">
      <style:paragraph-properties fo:text-align="justify" fo:margin-top="0.1388in" fo:margin-bottom="0.1388in" fo:line-height="150%" fo:margin-left="0.5902in" fo:background-color="#FFFFFF">
        <style:tab-stops/>
      </style:paragraph-properties>
    </style:style>
    <style:style style:name="P271" style:parent-style-name="Standard" style:family="paragraph">
      <style:paragraph-properties fo:text-align="justify" fo:margin-bottom="0.1388in" fo:line-height="150%" fo:margin-left="1.3777in" fo:background-color="#FFFFFF">
        <style:tab-stops/>
      </style:paragraph-properties>
    </style:style>
    <style:style style:name="P272" style:parent-style-name="Standard" style:family="paragraph">
      <style:paragraph-properties fo:text-align="justify" fo:margin-bottom="0.1388in" fo:line-height="150%" fo:margin-left="1.3777in" fo:background-color="#FFFFFF">
        <style:tab-stops/>
      </style:paragraph-properties>
    </style:style>
    <style:style style:name="P273" style:parent-style-name="Standard" style:family="paragraph">
      <style:paragraph-properties fo:text-align="justify" fo:margin-bottom="0.1388in" fo:line-height="150%" fo:margin-left="1.3777in" fo:background-color="#FFFFFF">
        <style:tab-stops/>
      </style:paragraph-properties>
    </style:style>
    <style:style style:name="P274" style:parent-style-name="Standard" style:family="paragraph">
      <style:paragraph-properties fo:text-align="justify" fo:margin-bottom="0.1388in" fo:line-height="150%" fo:margin-left="1.3777in" fo:background-color="#FFFFFF">
        <style:tab-stops/>
      </style:paragraph-properties>
    </style:style>
    <style:style style:name="P275" style:parent-style-name="Standard" style:family="paragraph">
      <style:paragraph-properties fo:text-align="justify" fo:margin-bottom="0.1388in" fo:line-height="150%" fo:margin-left="1.3777in" fo:background-color="#FFFFFF">
        <style:tab-stops/>
      </style:paragraph-properties>
    </style:style>
    <style:style style:name="P276" style:parent-style-name="Standard" style:family="paragraph">
      <style:paragraph-properties fo:text-align="justify" fo:margin-bottom="0.1388in" fo:line-height="150%" fo:margin-left="1.3777in" fo:background-color="#FFFFFF">
        <style:tab-stops/>
      </style:paragraph-properties>
    </style:style>
    <style:style style:name="P277" style:parent-style-name="Standard" style:family="paragraph">
      <style:paragraph-properties fo:text-align="justify" fo:margin-bottom="0.1388in" fo:line-height="150%" fo:margin-left="0.5902in" fo:background-color="#FFFFFF">
        <style:tab-stops/>
      </style:paragraph-properties>
    </style:style>
    <style:style style:name="P278" style:parent-style-name="Standard" style:family="paragraph">
      <style:paragraph-properties fo:text-align="justify" fo:margin-bottom="0.1388in" fo:line-height="150%" fo:margin-left="0.5902in" fo:background-color="#FFFFFF">
        <style:tab-stops/>
      </style:paragraph-properties>
    </style:style>
    <style:style style:name="P279" style:parent-style-name="Standard" style:family="paragraph">
      <style:paragraph-properties fo:text-align="justify" fo:margin-top="0.1388in" fo:margin-bottom="0.1388in" fo:line-height="150%" fo:margin-left="0.5902in" fo:background-color="#FFFFFF">
        <style:tab-stops/>
      </style:paragraph-properties>
    </style:style>
    <style:style style:name="P280" style:parent-style-name="Heading3" style:family="paragraph">
      <style:paragraph-properties fo:margin-top="0.1388in" fo:margin-bottom="0.0833in" fo:line-height="150%"/>
    </style:style>
    <style:style style:name="P281" style:parent-style-name="Standard" style:family="paragraph">
      <style:paragraph-properties fo:text-align="justify" fo:margin-top="0.1388in" fo:margin-bottom="0.1388in" fo:line-height="150%" fo:margin-left="0.5902in">
        <style:tab-stops/>
      </style:paragraph-properties>
    </style:style>
    <style:style style:name="P282" style:parent-style-name="Standard" style:family="paragraph">
      <style:paragraph-properties fo:text-align="justify" fo:margin-bottom="0.1388in" fo:line-height="150%" fo:margin-left="0.5902in">
        <style:tab-stops/>
      </style:paragraph-properties>
    </style:style>
    <style:style style:name="P283" style:parent-style-name="Standard" style:family="paragraph">
      <style:paragraph-properties fo:text-align="justify" fo:margin-bottom="0.1388in" fo:line-height="150%" fo:margin-left="1.3777in">
        <style:tab-stops/>
      </style:paragraph-properties>
    </style:style>
    <style:style style:name="P284" style:parent-style-name="Standard" style:family="paragraph">
      <style:paragraph-properties fo:text-align="justify" fo:margin-bottom="0.1388in" fo:line-height="150%" fo:margin-left="1.3777in">
        <style:tab-stops/>
      </style:paragraph-properties>
    </style:style>
    <style:style style:name="P285" style:parent-style-name="Standard" style:family="paragraph">
      <style:paragraph-properties fo:text-align="justify" fo:margin-bottom="0.1388in" fo:line-height="150%" fo:margin-left="1.3777in">
        <style:tab-stops/>
      </style:paragraph-properties>
    </style:style>
    <style:style style:name="P286" style:parent-style-name="Standard" style:family="paragraph">
      <style:paragraph-properties fo:text-align="justify" fo:margin-bottom="0.1388in" fo:line-height="150%" fo:margin-left="1.3777in">
        <style:tab-stops/>
      </style:paragraph-properties>
    </style:style>
    <style:style style:name="P287" style:parent-style-name="Standard" style:family="paragraph">
      <style:paragraph-properties fo:text-align="justify" fo:margin-bottom="0.1388in" fo:line-height="150%" fo:margin-left="1.3777in">
        <style:tab-stops/>
      </style:paragraph-properties>
    </style:style>
    <style:style style:name="P288" style:parent-style-name="Standard" style:family="paragraph">
      <style:paragraph-properties fo:text-align="justify" fo:margin-bottom="0.1388in" fo:line-height="150%" fo:margin-left="1.3777in">
        <style:tab-stops/>
      </style:paragraph-properties>
    </style:style>
    <style:style style:name="P289" style:parent-style-name="Standard" style:family="paragraph">
      <style:paragraph-properties fo:text-align="justify" fo:margin-bottom="0.1388in" fo:line-height="150%" fo:margin-left="1.3777in">
        <style:tab-stops/>
      </style:paragraph-properties>
    </style:style>
    <style:style style:name="P290" style:parent-style-name="Standard" style:family="paragraph">
      <style:paragraph-properties fo:text-align="justify" fo:margin-bottom="0.1388in" fo:line-height="150%" fo:margin-left="1.3777in">
        <style:tab-stops/>
      </style:paragraph-properties>
    </style:style>
    <style:style style:name="P291" style:parent-style-name="Standard" style:family="paragraph">
      <style:paragraph-properties fo:text-align="justify" fo:margin-bottom="0.1388in" fo:line-height="150%" fo:margin-left="1.3777in">
        <style:tab-stops/>
      </style:paragraph-properties>
    </style:style>
    <style:style style:name="P292" style:parent-style-name="Standard" style:family="paragraph">
      <style:paragraph-properties fo:text-align="justify" fo:margin-bottom="0.1388in" fo:line-height="150%" fo:margin-left="1.3777in">
        <style:tab-stops/>
      </style:paragraph-properties>
    </style:style>
    <style:style style:name="P293" style:parent-style-name="Standard" style:family="paragraph">
      <style:paragraph-properties fo:text-align="justify" fo:margin-top="0.1388in" fo:margin-bottom="0.1388in" fo:line-height="150%" fo:margin-left="1.3777in">
        <style:tab-stops/>
      </style:paragraph-properties>
    </style:style>
    <style:style style:name="P294" style:parent-style-name="Heading3" style:family="paragraph">
      <style:paragraph-properties fo:margin-top="0.1388in" fo:margin-bottom="0.0833in" fo:line-height="150%"/>
    </style:style>
    <style:style style:name="P295" style:parent-style-name="Standard" style:family="paragraph">
      <style:paragraph-properties fo:text-align="justify" fo:margin-top="0.1388in" fo:margin-bottom="0.1388in" fo:line-height="150%" fo:margin-left="0.5902in">
        <style:tab-stops/>
      </style:paragraph-properties>
    </style:style>
    <style:style style:name="P296" style:parent-style-name="Standard" style:family="paragraph">
      <style:paragraph-properties fo:text-align="justify" fo:margin-bottom="0.1388in" fo:line-height="150%" fo:margin-left="1.3777in">
        <style:tab-stops/>
      </style:paragraph-properties>
    </style:style>
    <style:style style:name="P297" style:parent-style-name="Standard" style:family="paragraph">
      <style:paragraph-properties fo:text-align="justify" fo:margin-bottom="0.1388in" fo:line-height="150%" fo:margin-left="1.3777in">
        <style:tab-stops/>
      </style:paragraph-properties>
    </style:style>
    <style:style style:name="P298" style:parent-style-name="Standard" style:family="paragraph">
      <style:paragraph-properties fo:text-align="justify" fo:margin-bottom="0.1388in" fo:line-height="150%" fo:margin-left="1.3777in">
        <style:tab-stops/>
      </style:paragraph-properties>
    </style:style>
    <style:style style:name="P299" style:parent-style-name="Standard" style:family="paragraph">
      <style:paragraph-properties fo:text-align="justify" fo:margin-bottom="0.1388in" fo:line-height="150%" fo:margin-left="1.3777in">
        <style:tab-stops/>
      </style:paragraph-properties>
    </style:style>
    <style:style style:name="P300" style:parent-style-name="Standard" style:family="paragraph">
      <style:paragraph-properties fo:text-align="justify" fo:margin-bottom="0.1388in" fo:line-height="150%" fo:margin-left="1.3777in">
        <style:tab-stops/>
      </style:paragraph-properties>
    </style:style>
    <style:style style:name="P301" style:parent-style-name="Standard" style:family="paragraph">
      <style:paragraph-properties fo:text-align="justify" fo:margin-bottom="0.1388in" fo:line-height="150%" fo:margin-left="1.3777in">
        <style:tab-stops/>
      </style:paragraph-properties>
    </style:style>
    <style:style style:name="P302" style:parent-style-name="Standard" style:family="paragraph">
      <style:paragraph-properties fo:text-align="justify" fo:margin-bottom="0.1388in" fo:line-height="150%" fo:margin-left="0.5902in">
        <style:tab-stops/>
      </style:paragraph-properties>
    </style:style>
    <style:style style:name="P303" style:parent-style-name="Standard" style:family="paragraph">
      <style:paragraph-properties fo:text-align="justify" fo:margin-bottom="0.1388in" fo:line-height="150%" fo:margin-left="1.3777in" fo:background-color="#FFFFFF">
        <style:tab-stops/>
      </style:paragraph-properties>
    </style:style>
    <style:style style:name="P304" style:parent-style-name="Standard" style:family="paragraph">
      <style:paragraph-properties fo:text-align="justify" fo:margin-bottom="0.1388in" fo:line-height="150%" fo:margin-left="1.3777in" fo:background-color="#FFFFFF">
        <style:tab-stops/>
      </style:paragraph-properties>
    </style:style>
    <style:style style:name="P305" style:parent-style-name="Standard" style:family="paragraph">
      <style:paragraph-properties fo:text-align="justify" fo:margin-bottom="0.1388in" fo:line-height="150%" fo:margin-left="1.3777in" fo:background-color="#FFFFFF">
        <style:tab-stops/>
      </style:paragraph-properties>
    </style:style>
    <style:style style:name="P306" style:parent-style-name="Standard" style:family="paragraph">
      <style:paragraph-properties fo:text-align="justify" fo:margin-bottom="0.1388in" fo:line-height="150%" fo:margin-left="1.3777in" fo:background-color="#FFFFFF">
        <style:tab-stops/>
      </style:paragraph-properties>
    </style:style>
    <style:style style:name="P307" style:parent-style-name="Standard" style:family="paragraph">
      <style:paragraph-properties fo:text-align="justify" fo:margin-bottom="0.1388in" fo:line-height="150%" fo:margin-left="1.3777in" fo:background-color="#FFFFFF">
        <style:tab-stops/>
      </style:paragraph-properties>
    </style:style>
    <style:style style:name="P308" style:parent-style-name="Standard" style:family="paragraph">
      <style:paragraph-properties fo:text-align="justify" fo:margin-bottom="0.1388in" fo:line-height="150%" fo:margin-left="1.3777in" fo:background-color="#FFFFFF">
        <style:tab-stops/>
      </style:paragraph-properties>
    </style:style>
    <style:style style:name="P309" style:parent-style-name="Standard" style:family="paragraph">
      <style:paragraph-properties fo:text-align="justify" fo:margin-bottom="0.1388in" fo:line-height="150%" fo:margin-left="1.3777in" fo:background-color="#FFFFFF">
        <style:tab-stops/>
      </style:paragraph-properties>
    </style:style>
    <style:style style:name="P310" style:parent-style-name="Standard" style:family="paragraph">
      <style:paragraph-properties fo:text-align="justify" fo:margin-bottom="0.1388in" fo:line-height="150%" fo:margin-left="1.3777in" fo:background-color="#FFFFFF">
        <style:tab-stops/>
      </style:paragraph-properties>
    </style:style>
    <style:style style:name="P311" style:parent-style-name="Standard" style:family="paragraph">
      <style:paragraph-properties fo:text-align="justify" fo:margin-bottom="0.1388in" fo:line-height="150%" fo:margin-left="1.3777in" fo:background-color="#FFFFFF">
        <style:tab-stops/>
      </style:paragraph-properties>
    </style:style>
    <style:style style:name="P312" style:parent-style-name="Standard" style:family="paragraph">
      <style:paragraph-properties fo:text-align="justify" fo:margin-bottom="0.1388in" fo:line-height="150%" fo:margin-left="1.3777in" fo:background-color="#FFFFFF">
        <style:tab-stops/>
      </style:paragraph-properties>
    </style:style>
    <style:style style:name="P313" style:parent-style-name="Standard" style:family="paragraph">
      <style:paragraph-properties fo:text-align="justify" fo:margin-bottom="0.1388in" fo:line-height="150%" fo:margin-left="1.3777in" fo:background-color="#FFFFFF">
        <style:tab-stops/>
      </style:paragraph-properties>
    </style:style>
    <style:style style:name="P314" style:parent-style-name="Standard" style:family="paragraph">
      <style:paragraph-properties fo:text-align="justify" fo:margin-bottom="0.1388in" fo:line-height="150%" fo:margin-left="1.3777in" fo:background-color="#FFFFFF">
        <style:tab-stops/>
      </style:paragraph-properties>
    </style:style>
    <style:style style:name="T315" style:parent-style-name="DefaultParagraphFont" style:family="text">
      <style:text-properties fo:font-style="italic" style:font-style-asian="italic" style:font-style-complex="italic"/>
    </style:style>
    <style:style style:name="P316" style:parent-style-name="Standard" style:family="paragraph">
      <style:paragraph-properties fo:text-align="justify" fo:margin-bottom="0.1388in" fo:line-height="150%" fo:margin-left="0.5902in" fo:background-color="#FFFFFF">
        <style:tab-stops/>
      </style:paragraph-properties>
    </style:style>
    <style:style style:name="P317" style:parent-style-name="Standard" style:family="paragraph">
      <style:paragraph-properties fo:text-align="justify" fo:margin-bottom="0.1388in" fo:line-height="150%" fo:margin-left="0.5902in" fo:background-color="#FFFFFF">
        <style:tab-stops/>
      </style:paragraph-properties>
    </style:style>
    <style:style style:name="P318" style:parent-style-name="Standard" style:family="paragraph">
      <style:paragraph-properties fo:text-align="justify" fo:margin-bottom="0.1388in" fo:line-height="150%" fo:margin-left="1.3777in">
        <style:tab-stops/>
      </style:paragraph-properties>
    </style:style>
    <style:style style:name="P319" style:parent-style-name="Standard" style:family="paragraph">
      <style:paragraph-properties fo:text-align="justify" fo:margin-bottom="0.1388in" fo:line-height="150%" fo:margin-left="1.3777in">
        <style:tab-stops/>
      </style:paragraph-properties>
    </style:style>
    <style:style style:name="P320" style:parent-style-name="Standard" style:family="paragraph">
      <style:paragraph-properties fo:text-align="justify" fo:margin-bottom="0.1388in" fo:line-height="150%" fo:margin-left="1.3777in">
        <style:tab-stops/>
      </style:paragraph-properties>
    </style:style>
    <style:style style:name="P321" style:parent-style-name="Standard" style:family="paragraph">
      <style:paragraph-properties fo:text-align="justify" fo:margin-bottom="0.1388in" fo:line-height="150%" fo:margin-left="0.5902in">
        <style:tab-stops/>
      </style:paragraph-properties>
    </style:style>
    <style:style style:name="P322" style:parent-style-name="Standard" style:family="paragraph">
      <style:paragraph-properties fo:text-align="justify" fo:margin-top="0.1388in" fo:margin-bottom="0.1388in" fo:line-height="150%" fo:margin-left="0.5902in">
        <style:tab-stops/>
      </style:paragraph-properties>
    </style:style>
    <style:style style:name="P323" style:parent-style-name="Heading3" style:family="paragraph">
      <style:paragraph-properties fo:widows="0" fo:orphans="0" fo:margin-top="0.1388in" fo:margin-bottom="0.0833in" fo:line-height="150%"/>
    </style:style>
    <style:style style:name="P324" style:parent-style-name="Standard" style:family="paragraph">
      <style:paragraph-properties fo:text-align="justify" fo:margin-top="0.1388in" fo:margin-bottom="0.1388in" fo:line-height="150%" fo:margin-left="0.5902in" fo:background-color="#FFFFFF">
        <style:tab-stops/>
      </style:paragraph-properties>
    </style:style>
    <style:style style:name="P325" style:parent-style-name="Standard" style:family="paragraph">
      <style:paragraph-properties fo:text-align="justify" fo:margin-bottom="0.1388in" fo:line-height="150%" fo:margin-left="1.3777in" fo:background-color="#FFFFFF">
        <style:tab-stops/>
      </style:paragraph-properties>
    </style:style>
    <style:style style:name="P326" style:parent-style-name="Standard" style:family="paragraph">
      <style:paragraph-properties fo:text-align="justify" fo:margin-bottom="0.1388in" fo:line-height="150%" fo:margin-left="1.3777in" fo:background-color="#FFFFFF">
        <style:tab-stops/>
      </style:paragraph-properties>
    </style:style>
    <style:style style:name="P327" style:parent-style-name="Standard" style:family="paragraph">
      <style:paragraph-properties fo:text-align="justify" fo:margin-bottom="0.1388in" fo:line-height="150%" fo:margin-left="1.3777in" fo:background-color="#FFFFFF">
        <style:tab-stops/>
      </style:paragraph-properties>
    </style:style>
    <style:style style:name="P328" style:parent-style-name="Standard" style:family="paragraph">
      <style:paragraph-properties fo:text-align="justify" fo:margin-bottom="0.1388in" fo:line-height="150%" fo:margin-left="1.3777in" fo:background-color="#FFFFFF">
        <style:tab-stops/>
      </style:paragraph-properties>
    </style:style>
    <style:style style:name="P329" style:parent-style-name="Standard" style:family="paragraph">
      <style:paragraph-properties fo:text-align="justify" fo:margin-top="0.1388in" fo:margin-bottom="0.1388in" fo:line-height="150%" fo:margin-left="1.3777in" fo:background-color="#FFFFFF">
        <style:tab-stops/>
      </style:paragraph-properties>
    </style:style>
    <style:style style:name="P330" style:parent-style-name="Heading2" style:family="paragraph">
      <style:paragraph-properties fo:widows="0" fo:orphans="0" fo:text-align="justify" fo:margin-top="0.1388in" fo:margin-bottom="0in" fo:line-height="150%" fo:background-color="#FFFFFF"/>
    </style:style>
    <style:style style:name="P331" style:parent-style-name="Standard" style:family="paragraph">
      <style:paragraph-properties fo:text-align="justify" fo:margin-bottom="0.1388in" fo:line-height="150%" fo:margin-left="0.5902in">
        <style:tab-stops/>
      </style:paragraph-properties>
    </style:style>
    <style:style style:name="P332" style:parent-style-name="Standard" style:family="paragraph">
      <style:paragraph-properties fo:text-align="justify" fo:margin-bottom="0.1388in" fo:line-height="150%" fo:margin-left="0.5902in">
        <style:tab-stops/>
      </style:paragraph-properties>
    </style:style>
    <style:style style:name="P333" style:parent-style-name="Standard" style:family="paragraph">
      <style:paragraph-properties fo:text-align="justify" fo:margin-bottom="0.1388in" fo:line-height="150%" fo:margin-left="1.3777in">
        <style:tab-stops/>
      </style:paragraph-properties>
    </style:style>
    <style:style style:name="P334" style:parent-style-name="Standard" style:family="paragraph">
      <style:paragraph-properties fo:text-align="justify" fo:margin-bottom="0.1388in" fo:line-height="150%" fo:margin-left="1.3777in">
        <style:tab-stops/>
      </style:paragraph-properties>
    </style:style>
    <style:style style:name="P335" style:parent-style-name="Standard" style:family="paragraph">
      <style:paragraph-properties fo:text-align="justify" fo:margin-bottom="0.1388in" fo:line-height="150%" fo:margin-left="1.3777in">
        <style:tab-stops/>
      </style:paragraph-properties>
    </style:style>
    <style:style style:name="P336" style:parent-style-name="Standard" style:family="paragraph">
      <style:paragraph-properties fo:text-align="justify" fo:margin-bottom="0.1388in" fo:line-height="150%" fo:margin-left="1.3777in">
        <style:tab-stops/>
      </style:paragraph-properties>
    </style:style>
    <style:style style:name="P337" style:parent-style-name="Standard" style:family="paragraph">
      <style:paragraph-properties fo:text-align="justify" fo:margin-bottom="0.1388in" fo:line-height="150%" fo:margin-left="1.3777in">
        <style:tab-stops/>
      </style:paragraph-properties>
    </style:style>
    <style:style style:name="P338" style:parent-style-name="Standard" style:family="paragraph">
      <style:paragraph-properties fo:text-align="justify" fo:margin-bottom="0.1388in" fo:line-height="150%" fo:margin-left="1.3777in">
        <style:tab-stops/>
      </style:paragraph-properties>
    </style:style>
    <style:style style:name="P339" style:parent-style-name="Standard" style:family="paragraph">
      <style:paragraph-properties fo:text-align="justify" fo:margin-bottom="0.1388in" fo:line-height="150%" fo:margin-left="1.3777in">
        <style:tab-stops/>
      </style:paragraph-properties>
    </style:style>
    <style:style style:name="P340" style:parent-style-name="Standard" style:family="paragraph">
      <style:paragraph-properties fo:text-align="justify" fo:margin-bottom="0.1388in" fo:line-height="150%" fo:margin-left="1.3777in">
        <style:tab-stops/>
      </style:paragraph-properties>
    </style:style>
    <style:style style:name="P341" style:parent-style-name="Standard" style:family="paragraph">
      <style:paragraph-properties fo:text-align="justify" fo:margin-bottom="0.1388in" fo:line-height="150%" fo:margin-left="0.5902in">
        <style:tab-stops/>
      </style:paragraph-properties>
    </style:style>
    <style:style style:name="P342" style:parent-style-name="Standard" style:family="paragraph">
      <style:paragraph-properties fo:text-align="justify" fo:margin-bottom="0.1388in" fo:line-height="150%" fo:margin-left="0.5902in">
        <style:tab-stops/>
      </style:paragraph-properties>
    </style:style>
    <style:style style:name="P343" style:parent-style-name="Standard" style:family="paragraph">
      <style:paragraph-properties fo:text-align="justify" fo:margin-bottom="0.1388in" fo:line-height="150%" fo:margin-left="0.5902in">
        <style:tab-stops/>
      </style:paragraph-properties>
    </style:style>
    <style:style style:name="P344" style:parent-style-name="Standard" style:family="paragraph">
      <style:paragraph-properties fo:text-align="justify" fo:margin-bottom="0.1388in" fo:line-height="150%" fo:margin-left="0.5902in">
        <style:tab-stops/>
      </style:paragraph-properties>
    </style:style>
    <style:style style:name="P345" style:parent-style-name="Standard" style:family="paragraph">
      <style:paragraph-properties fo:text-align="justify" fo:margin-bottom="0.1388in" fo:line-height="150%" fo:margin-left="0.5902in">
        <style:tab-stops/>
      </style:paragraph-properties>
    </style:style>
    <style:style style:name="P346" style:parent-style-name="Standard" style:family="paragraph">
      <style:paragraph-properties fo:text-align="justify" fo:margin-bottom="0.1388in" fo:line-height="150%" fo:margin-left="0.5902in">
        <style:tab-stops/>
      </style:paragraph-properties>
    </style:style>
    <style:style style:name="P347" style:parent-style-name="Standard" style:family="paragraph">
      <style:paragraph-properties fo:text-align="justify" fo:margin-bottom="0.1388in" fo:line-height="150%" fo:margin-left="0.5902in">
        <style:tab-stops/>
      </style:paragraph-properties>
    </style:style>
    <style:style style:name="P348" style:parent-style-name="Standard" style:family="paragraph">
      <style:paragraph-properties fo:text-align="justify" fo:margin-bottom="0.1388in" fo:line-height="150%" fo:margin-left="0.5902in">
        <style:tab-stops/>
      </style:paragraph-properties>
    </style:style>
    <style:style style:name="P349" style:parent-style-name="Standard" style:family="paragraph">
      <style:paragraph-properties fo:text-align="justify" fo:margin-bottom="0.1388in" fo:line-height="150%" fo:margin-left="0.5902in">
        <style:tab-stops/>
      </style:paragraph-properties>
    </style:style>
    <style:style style:name="P350" style:parent-style-name="Standard" style:family="paragraph">
      <style:paragraph-properties fo:text-align="justify" fo:margin-bottom="0.1388in" fo:line-height="150%" fo:margin-left="0.5902in">
        <style:tab-stops/>
      </style:paragraph-properties>
    </style:style>
    <style:style style:name="P351" style:parent-style-name="Standard" style:family="paragraph">
      <style:paragraph-properties fo:text-align="justify" fo:margin-top="0.1388in" fo:margin-bottom="0.1388in" fo:line-height="150%" fo:margin-left="0.5902in">
        <style:tab-stops/>
      </style:paragraph-properties>
    </style:style>
    <style:style style:name="P352" style:parent-style-name="Heading3" style:family="paragraph">
      <style:paragraph-properties fo:widows="0" fo:orphans="0" fo:margin-top="0.1388in" fo:margin-bottom="0.1388in" fo:line-height="150%"/>
    </style:style>
    <style:style style:name="P353" style:parent-style-name="Standard" style:family="paragraph">
      <style:paragraph-properties fo:text-align="justify" fo:margin-top="0.1388in" fo:line-height="150%" fo:margin-left="0.5902in">
        <style:tab-stops/>
      </style:paragraph-properties>
    </style:style>
    <style:style style:name="P354" style:parent-style-name="Standard" style:family="paragraph">
      <style:paragraph-properties fo:text-align="justify" fo:margin-bottom="0.1388in" fo:line-height="150%" fo:margin-left="0.5902in">
        <style:tab-stops/>
      </style:paragraph-properties>
    </style:style>
    <style:style style:name="P355" style:parent-style-name="Heading3" style:family="paragraph">
      <style:paragraph-properties fo:widows="0" fo:orphans="0" fo:margin-top="0.1388in" fo:margin-bottom="0.1388in" fo:line-height="150%"/>
    </style:style>
    <style:style style:name="P356" style:parent-style-name="Standard" style:family="paragraph">
      <style:paragraph-properties fo:text-align="justify" fo:margin-top="0.1388in" fo:margin-bottom="0.1388in" fo:line-height="150%" fo:margin-left="0.5902in">
        <style:tab-stops/>
      </style:paragraph-properties>
    </style:style>
    <style:style style:name="P357" style:parent-style-name="Standard" style:family="paragraph">
      <style:paragraph-properties fo:text-align="justify" fo:margin-bottom="0.1388in" fo:line-height="150%" fo:margin-left="1.3777in">
        <style:tab-stops/>
      </style:paragraph-properties>
    </style:style>
    <style:style style:name="P358" style:parent-style-name="Standard" style:family="paragraph">
      <style:paragraph-properties fo:text-align="justify" fo:margin-bottom="0.1388in" fo:line-height="150%" fo:margin-left="1.3777in">
        <style:tab-stops/>
      </style:paragraph-properties>
    </style:style>
    <style:style style:name="P359" style:parent-style-name="Standard" style:family="paragraph">
      <style:paragraph-properties fo:text-align="justify" fo:margin-bottom="0.1388in" fo:line-height="150%" fo:margin-left="1.3777in">
        <style:tab-stops/>
      </style:paragraph-properties>
    </style:style>
    <style:style style:name="P360" style:parent-style-name="Standard" style:family="paragraph">
      <style:paragraph-properties fo:text-align="justify" fo:margin-bottom="0.1388in" fo:line-height="150%" fo:margin-left="1.3777in">
        <style:tab-stops/>
      </style:paragraph-properties>
    </style:style>
    <style:style style:name="P361" style:parent-style-name="Standard" style:family="paragraph">
      <style:paragraph-properties fo:text-align="justify" fo:margin-top="0.1388in" fo:margin-bottom="0.1388in" fo:line-height="150%" fo:margin-left="0.5902in">
        <style:tab-stops/>
      </style:paragraph-properties>
    </style:style>
    <style:style style:name="P362" style:parent-style-name="Standard" style:family="paragraph">
      <style:paragraph-properties fo:text-align="justify" fo:margin-top="0.1388in" fo:margin-bottom="0.1388in" fo:line-height="150%"/>
    </style:style>
    <style:style style:name="T363" style:parent-style-name="DefaultParagraphFont" style:family="text">
      <style:text-properties fo:font-weight="bold" style:font-weight-asian="bold" style:font-weight-complex="bold"/>
    </style:style>
    <style:style style:name="P364" style:parent-style-name="Standard" style:family="paragraph">
      <style:paragraph-properties fo:text-align="justify" fo:margin-top="0.1388in" fo:margin-bottom="0.1388in" fo:line-height="150%" fo:margin-left="0.5902in">
        <style:tab-stops/>
      </style:paragraph-properties>
    </style:style>
    <style:style style:name="P365" style:parent-style-name="Standard" style:family="paragraph">
      <style:paragraph-properties fo:text-align="justify" fo:margin-bottom="0.1388in" fo:line-height="150%" fo:margin-left="0.5902in">
        <style:tab-stops/>
      </style:paragraph-properties>
    </style:style>
    <style:style style:name="P366" style:parent-style-name="Standard" style:family="paragraph">
      <style:paragraph-properties fo:text-align="justify" fo:margin-bottom="0.1388in" fo:line-height="150%" fo:margin-left="0.5902in">
        <style:tab-stops/>
      </style:paragraph-properties>
    </style:style>
    <style:style style:name="P367" style:parent-style-name="Standard" style:family="paragraph">
      <style:paragraph-properties fo:text-align="justify" fo:margin-bottom="0.1388in" fo:line-height="150%" fo:margin-left="0.5902in">
        <style:tab-stops/>
      </style:paragraph-properties>
    </style:style>
    <style:style style:name="P368" style:parent-style-name="Standard" style:family="paragraph">
      <style:paragraph-properties fo:text-align="justify" fo:margin-bottom="0.1388in" fo:line-height="150%" fo:margin-left="1.3777in">
        <style:tab-stops/>
      </style:paragraph-properties>
    </style:style>
    <style:style style:name="P369" style:parent-style-name="Standard" style:family="paragraph">
      <style:paragraph-properties fo:text-align="justify" fo:margin-bottom="0.1388in" fo:line-height="150%" fo:margin-left="1.3777in">
        <style:tab-stops/>
      </style:paragraph-properties>
    </style:style>
    <style:style style:name="P370" style:parent-style-name="Standard" style:family="paragraph">
      <style:paragraph-properties fo:text-align="justify" fo:margin-bottom="0.1388in" fo:line-height="150%" fo:margin-left="1.3777in">
        <style:tab-stops/>
      </style:paragraph-properties>
    </style:style>
    <style:style style:name="P371" style:parent-style-name="Standard" style:family="paragraph">
      <style:paragraph-properties fo:text-align="justify" fo:margin-bottom="0.1388in" fo:line-height="150%" fo:margin-left="1.3777in">
        <style:tab-stops/>
      </style:paragraph-properties>
    </style:style>
    <style:style style:name="P372" style:parent-style-name="Standard" style:family="paragraph">
      <style:paragraph-properties fo:text-align="justify" fo:margin-bottom="0.1388in" fo:line-height="150%" fo:margin-left="0.5902in">
        <style:tab-stops/>
      </style:paragraph-properties>
    </style:style>
    <style:style style:name="P373" style:parent-style-name="Standard" style:family="paragraph">
      <style:paragraph-properties fo:text-align="justify" fo:margin-bottom="0.1388in" fo:line-height="150%" fo:margin-left="0.5902in">
        <style:tab-stops/>
      </style:paragraph-properties>
    </style:style>
    <style:style style:name="P374" style:parent-style-name="Standard" style:family="paragraph">
      <style:paragraph-properties fo:text-align="justify" fo:margin-bottom="0.1388in" fo:line-height="150%" fo:margin-left="1.3777in">
        <style:tab-stops/>
      </style:paragraph-properties>
    </style:style>
    <style:style style:name="P375" style:parent-style-name="Standard" style:family="paragraph">
      <style:paragraph-properties fo:text-align="justify" fo:margin-bottom="0.1388in" fo:line-height="150%" fo:margin-left="1.3777in">
        <style:tab-stops/>
      </style:paragraph-properties>
    </style:style>
    <style:style style:name="P376" style:parent-style-name="Standard" style:family="paragraph">
      <style:paragraph-properties fo:text-align="justify" fo:margin-bottom="0.1388in" fo:line-height="150%" fo:margin-left="1.3777in">
        <style:tab-stops/>
      </style:paragraph-properties>
    </style:style>
    <style:style style:name="P377" style:parent-style-name="Standard" style:family="paragraph">
      <style:paragraph-properties fo:text-align="justify" fo:margin-bottom="0.1388in" fo:line-height="150%" fo:margin-left="1.3777in">
        <style:tab-stops/>
      </style:paragraph-properties>
    </style:style>
    <style:style style:name="P378" style:parent-style-name="Standard" style:family="paragraph">
      <style:paragraph-properties fo:text-align="justify" fo:margin-bottom="0.1388in" fo:line-height="150%" fo:margin-left="0.5902in">
        <style:tab-stops/>
      </style:paragraph-properties>
    </style:style>
    <style:style style:name="P379" style:parent-style-name="Standard" style:family="paragraph">
      <style:paragraph-properties fo:text-align="justify" fo:margin-top="0.1388in" fo:margin-bottom="0.1388in" fo:line-height="150%" fo:margin-left="0.5902in">
        <style:tab-stops/>
      </style:paragraph-properties>
    </style:style>
    <style:style style:name="P380" style:parent-style-name="Heading2" style:family="paragraph">
      <style:paragraph-properties fo:widows="0" fo:orphans="0" fo:text-align="justify" fo:margin-top="0.1388in" fo:margin-bottom="0in" fo:line-height="150%"/>
    </style:style>
    <style:style style:name="P381" style:parent-style-name="Standard" style:family="paragraph">
      <style:paragraph-properties fo:text-align="justify" fo:margin-bottom="0.1388in" fo:line-height="150%" fo:margin-left="0.5902in">
        <style:tab-stops/>
      </style:paragraph-properties>
    </style:style>
    <style:style style:name="P382" style:parent-style-name="Heading3" style:family="paragraph">
      <style:paragraph-properties fo:margin-top="0.1388in" fo:margin-bottom="0.1388in" fo:line-height="150%"/>
    </style:style>
    <style:style style:name="P383" style:parent-style-name="Standard" style:family="paragraph">
      <style:paragraph-properties fo:text-align="justify" fo:margin-top="0.1388in" fo:margin-bottom="0.1388in" fo:line-height="150%" fo:margin-left="0.5902in">
        <style:tab-stops/>
      </style:paragraph-properties>
    </style:style>
    <style:style style:name="P384" style:parent-style-name="Standard" style:family="paragraph">
      <style:paragraph-properties fo:text-align="justify" fo:margin-bottom="0.1388in" fo:line-height="150%" fo:margin-left="0.5902in">
        <style:tab-stops/>
      </style:paragraph-properties>
    </style:style>
    <style:style style:name="P385" style:parent-style-name="Standard" style:family="paragraph">
      <style:paragraph-properties fo:text-align="justify" fo:margin-bottom="0.1388in" fo:line-height="150%" fo:margin-left="1.3777in">
        <style:tab-stops/>
      </style:paragraph-properties>
    </style:style>
    <style:style style:name="P386" style:parent-style-name="Standard" style:family="paragraph">
      <style:paragraph-properties fo:text-align="justify" fo:margin-bottom="0.1388in" fo:line-height="150%" fo:margin-left="1.3777in">
        <style:tab-stops/>
      </style:paragraph-properties>
    </style:style>
    <style:style style:name="P387" style:parent-style-name="Standard" style:family="paragraph">
      <style:paragraph-properties fo:text-align="justify" fo:margin-bottom="0.1388in" fo:line-height="150%" fo:margin-left="1.3777in">
        <style:tab-stops/>
      </style:paragraph-properties>
    </style:style>
    <style:style style:name="P388" style:parent-style-name="Standard" style:family="paragraph">
      <style:paragraph-properties fo:text-align="justify" fo:margin-bottom="0.1388in" fo:line-height="150%" fo:margin-left="1.3777in">
        <style:tab-stops/>
      </style:paragraph-properties>
    </style:style>
    <style:style style:name="P389" style:parent-style-name="Standard" style:family="paragraph">
      <style:paragraph-properties fo:text-align="justify" fo:margin-bottom="0.1388in" fo:line-height="150%" fo:margin-left="1.3777in">
        <style:tab-stops/>
      </style:paragraph-properties>
    </style:style>
    <style:style style:name="P390" style:parent-style-name="Standard" style:family="paragraph">
      <style:paragraph-properties fo:text-align="justify" fo:margin-bottom="0.1388in" fo:line-height="150%" fo:margin-left="1.3777in">
        <style:tab-stops/>
      </style:paragraph-properties>
    </style:style>
    <style:style style:name="P391" style:parent-style-name="Standard" style:family="paragraph">
      <style:paragraph-properties fo:text-align="justify" fo:margin-bottom="0.1388in" fo:line-height="150%" fo:margin-left="0.5902in">
        <style:tab-stops/>
      </style:paragraph-properties>
    </style:style>
    <style:style style:name="P392" style:parent-style-name="Standard" style:family="paragraph">
      <style:paragraph-properties fo:text-align="justify" fo:margin-bottom="0.1388in" fo:line-height="150%" fo:margin-left="0.5902in">
        <style:tab-stops/>
      </style:paragraph-properties>
    </style:style>
    <style:style style:name="P393" style:parent-style-name="Standard" style:family="paragraph">
      <style:paragraph-properties fo:text-align="justify" fo:margin-bottom="0.1388in" fo:line-height="150%" fo:margin-left="1.3777in">
        <style:tab-stops/>
      </style:paragraph-properties>
    </style:style>
    <style:style style:name="P394" style:parent-style-name="Standard" style:family="paragraph">
      <style:paragraph-properties fo:text-align="justify" fo:margin-bottom="0.1388in" fo:line-height="150%" fo:margin-left="1.3777in">
        <style:tab-stops/>
      </style:paragraph-properties>
    </style:style>
    <style:style style:name="T395" style:parent-style-name="DefaultParagraphFont" style:family="text">
      <style:text-properties style:text-underline-type="single" style:text-underline-style="solid" style:text-underline-width="auto" style:text-underline-mode="continuous"/>
    </style:style>
    <style:style style:name="T396" style:parent-style-name="DefaultParagraphFont" style:family="text">
      <style:text-properties fo:font-size="12pt" style:font-size-asian="12pt" style:font-size-complex="12pt" style:text-underline-type="single" style:text-underline-style="solid" style:text-underline-width="auto" style:text-underline-mode="continuous"/>
    </style:style>
    <style:style style:name="P397" style:parent-style-name="Standard" style:family="paragraph">
      <style:paragraph-properties fo:text-align="justify" fo:margin-bottom="0.1388in" fo:line-height="150%" fo:margin-left="1.3777in">
        <style:tab-stops/>
      </style:paragraph-properties>
    </style:style>
    <style:style style:name="P398" style:parent-style-name="Standard" style:family="paragraph">
      <style:paragraph-properties fo:text-align="justify" fo:margin-bottom="0.1388in" fo:line-height="150%" fo:margin-left="1.3777in">
        <style:tab-stops/>
      </style:paragraph-properties>
    </style:style>
    <style:style style:name="P399" style:parent-style-name="Standard" style:family="paragraph">
      <style:paragraph-properties fo:text-align="justify" fo:margin-bottom="0.1388in" fo:line-height="150%" fo:margin-left="1.3777in">
        <style:tab-stops/>
      </style:paragraph-properties>
    </style:style>
    <style:style style:name="P400" style:parent-style-name="Standard" style:family="paragraph">
      <style:paragraph-properties fo:text-align="justify" fo:margin-bottom="0.1388in" fo:line-height="150%" fo:margin-left="1.3777in">
        <style:tab-stops/>
      </style:paragraph-properties>
    </style:style>
    <style:style style:name="P401" style:parent-style-name="Standard" style:family="paragraph">
      <style:paragraph-properties fo:text-align="justify" fo:margin-top="0.1388in" fo:margin-bottom="0.1388in" fo:line-height="150%" fo:margin-left="0.5902in">
        <style:tab-stops/>
      </style:paragraph-properties>
    </style:style>
    <style:style style:name="P402" style:parent-style-name="Heading3" style:family="paragraph">
      <style:paragraph-properties fo:margin-top="0.1388in" fo:line-height="150%"/>
    </style:style>
    <style:style style:name="P403" style:parent-style-name="Standard" style:family="paragraph">
      <style:paragraph-properties fo:margin-top="0.1388in" fo:margin-bottom="0.1388in" fo:line-height="100%" fo:margin-left="0.5902in">
        <style:tab-stops/>
      </style:paragraph-properties>
    </style:style>
    <style:style style:name="P404" style:parent-style-name="Standard" style:family="paragraph">
      <style:paragraph-properties fo:margin-top="0.1388in" fo:margin-bottom="0.1388in" fo:line-height="100%" fo:margin-left="0.5902in">
        <style:tab-stops/>
      </style:paragraph-properties>
    </style:style>
    <style:style style:name="P405" style:parent-style-name="Standard" style:family="paragraph">
      <style:paragraph-properties fo:margin-top="0.1388in" fo:margin-bottom="0.1388in" fo:line-height="100%" fo:margin-left="0.5902in">
        <style:tab-stops/>
      </style:paragraph-properties>
    </style:style>
    <style:style style:name="P406" style:parent-style-name="Standard" style:family="paragraph">
      <style:paragraph-properties fo:margin-top="0.1388in" fo:margin-bottom="0.1388in" fo:line-height="100%" fo:margin-left="0.5902in">
        <style:tab-stops/>
      </style:paragraph-properties>
    </style:style>
    <style:style style:name="P407" style:parent-style-name="Heading3" style:family="paragraph">
      <style:paragraph-properties fo:margin-top="0.1388in" fo:margin-bottom="0.1388in" fo:line-height="150%"/>
    </style:style>
    <style:style style:name="P408" style:parent-style-name="Standard" style:family="paragraph">
      <style:paragraph-properties fo:text-align="justify" fo:margin-top="0.1388in" fo:margin-bottom="0.1388in" fo:line-height="150%" fo:margin-left="0.5902in">
        <style:tab-stops/>
      </style:paragraph-properties>
    </style:style>
    <style:style style:name="P409" style:parent-style-name="Standard" style:family="paragraph">
      <style:paragraph-properties fo:text-align="justify" fo:margin-bottom="0.1388in" fo:line-height="150%" fo:margin-left="0.5902in">
        <style:tab-stops/>
      </style:paragraph-properties>
    </style:style>
    <style:style style:name="P410" style:parent-style-name="Standard" style:family="paragraph">
      <style:paragraph-properties fo:text-align="justify" fo:margin-bottom="0.1388in" fo:line-height="150%" fo:margin-left="0.5902in">
        <style:tab-stops/>
      </style:paragraph-properties>
    </style:style>
    <style:style style:name="P411" style:parent-style-name="Standard" style:family="paragraph">
      <style:paragraph-properties fo:text-align="justify" fo:margin-bottom="0.1388in" fo:line-height="150%" fo:margin-left="0.5902in">
        <style:tab-stops/>
      </style:paragraph-properties>
    </style:style>
    <style:style style:name="P412" style:parent-style-name="Standard" style:family="paragraph">
      <style:paragraph-properties fo:text-align="justify" fo:margin-bottom="0.1388in" fo:line-height="150%" fo:margin-left="0.5902in">
        <style:tab-stops/>
      </style:paragraph-properties>
    </style:style>
    <style:style style:name="T413" style:parent-style-name="DefaultParagraphFont" style:family="text">
      <style:text-properties fo:font-style="italic" style:font-style-asian="italic" style:font-style-complex="italic"/>
    </style:style>
    <style:style style:name="P414" style:parent-style-name="Standard" style:family="paragraph">
      <style:paragraph-properties fo:text-align="justify" fo:margin-bottom="0.1388in" fo:line-height="150%" fo:margin-left="0.5902in">
        <style:tab-stops/>
      </style:paragraph-properties>
    </style:style>
    <style:style style:name="T415" style:parent-style-name="DefaultParagraphFont" style:family="text">
      <style:text-properties fo:font-style="italic" style:font-style-asian="italic" style:font-style-complex="italic"/>
    </style:style>
    <style:style style:name="P416" style:parent-style-name="Standard" style:family="paragraph">
      <style:paragraph-properties fo:text-align="justify" fo:margin-bottom="0.1388in" fo:line-height="150%" fo:margin-left="0.5902in">
        <style:tab-stops/>
      </style:paragraph-properties>
    </style:style>
    <style:style style:name="P417" style:parent-style-name="Standard" style:family="paragraph">
      <style:paragraph-properties fo:text-align="justify" fo:margin-bottom="0.1388in" fo:line-height="150%" fo:margin-left="0.5902in">
        <style:tab-stops/>
      </style:paragraph-properties>
    </style:style>
    <style:style style:name="P418" style:parent-style-name="Standard" style:family="paragraph">
      <style:paragraph-properties fo:text-align="justify" fo:margin-bottom="0.1388in" fo:line-height="150%" fo:margin-left="0.5902in">
        <style:tab-stops/>
      </style:paragraph-properties>
    </style:style>
    <style:style style:name="P419" style:parent-style-name="Standard" style:family="paragraph">
      <style:paragraph-properties fo:text-align="justify" fo:margin-bottom="0.1388in" fo:line-height="150%" fo:margin-left="0.5902in" fo:background-color="#FFFFFF">
        <style:tab-stops/>
      </style:paragraph-properties>
    </style:style>
    <style:style style:name="P420" style:parent-style-name="Standard" style:family="paragraph">
      <style:paragraph-properties fo:text-align="justify" fo:margin-bottom="0.1388in" fo:line-height="150%" fo:margin-left="0.5902in" fo:background-color="#FFFFFF">
        <style:tab-stops/>
      </style:paragraph-properties>
    </style:style>
    <style:style style:name="T421" style:parent-style-name="DefaultParagraphFont" style:family="text">
      <style:text-properties fo:font-size="10.5pt" style:font-size-asian="10.5pt" style:font-size-complex="10.5pt"/>
    </style:style>
    <style:style style:name="P422" style:parent-style-name="Standard" style:family="paragraph">
      <style:paragraph-properties fo:text-align="justify" fo:margin-bottom="0.1388in" fo:line-height="150%" fo:margin-left="0.5902in">
        <style:tab-stops/>
      </style:paragraph-properties>
    </style:style>
    <style:style style:name="T423" style:parent-style-name="DefaultParagraphFont" style:family="text">
      <style:text-properties fo:font-style="italic" style:font-style-asian="italic" style:font-style-complex="italic"/>
    </style:style>
    <style:style style:name="P424" style:parent-style-name="Standard" style:family="paragraph">
      <style:paragraph-properties fo:text-align="justify" fo:margin-bottom="0.1388in" fo:line-height="150%" fo:margin-left="0.5902in">
        <style:tab-stops/>
      </style:paragraph-properties>
    </style:style>
    <style:style style:name="T425" style:parent-style-name="DefaultParagraphFont" style:family="text">
      <style:text-properties fo:font-style="italic" style:font-style-asian="italic" style:font-style-complex="italic"/>
    </style:style>
    <style:style style:name="P426" style:parent-style-name="Standard" style:family="paragraph">
      <style:paragraph-properties fo:text-align="justify" fo:margin-bottom="0.1388in" fo:line-height="150%" fo:margin-left="0.5902in">
        <style:tab-stops/>
      </style:paragraph-properties>
    </style:style>
    <style:style style:name="P427" style:parent-style-name="Standard" style:family="paragraph">
      <style:paragraph-properties fo:text-align="justify" fo:margin-bottom="0.1388in" fo:line-height="150%" fo:margin-left="0.5902in">
        <style:tab-stops/>
      </style:paragraph-properties>
    </style:style>
    <style:style style:name="P428" style:parent-style-name="Standard" style:family="paragraph">
      <style:paragraph-properties fo:text-align="justify" fo:margin-bottom="0.1388in" fo:line-height="150%" fo:margin-left="0.5902in">
        <style:tab-stops/>
      </style:paragraph-properties>
    </style:style>
    <style:style style:name="T429" style:parent-style-name="DefaultParagraphFont" style:family="text">
      <style:text-properties fo:font-style="italic" style:font-style-asian="italic" style:font-style-complex="italic"/>
    </style:style>
    <style:style style:name="T430" style:parent-style-name="DefaultParagraphFont" style:family="text">
      <style:text-properties fo:font-style="italic" style:font-style-asian="italic" style:font-style-complex="italic"/>
    </style:style>
    <style:style style:name="P431" style:parent-style-name="Standard" style:family="paragraph">
      <style:paragraph-properties fo:text-align="justify" fo:margin-bottom="0.1388in" fo:line-height="150%" fo:margin-left="0.5902in">
        <style:tab-stops/>
      </style:paragraph-properties>
    </style:style>
    <style:style style:name="T432" style:parent-style-name="DefaultParagraphFont" style:family="text">
      <style:text-properties fo:font-style="italic" style:font-style-asian="italic" style:font-style-complex="italic"/>
    </style:style>
    <style:style style:name="P433" style:parent-style-name="Standard" style:family="paragraph">
      <style:paragraph-properties fo:text-align="justify" fo:margin-top="0.1388in" fo:margin-bottom="0.1388in" fo:line-height="150%" fo:margin-left="0.5902in">
        <style:tab-stops/>
      </style:paragraph-properties>
    </style:style>
    <style:style style:name="P434" style:parent-style-name="Heading3" style:family="paragraph">
      <style:paragraph-properties fo:widows="0" fo:orphans="0" fo:margin-top="0.1388in" fo:line-height="150%"/>
    </style:style>
    <style:style style:name="P435" style:parent-style-name="Heading4" style:family="paragraph">
      <style:paragraph-properties fo:widows="0" fo:orphans="0" fo:margin-top="0.1388in" fo:line-height="150%"/>
    </style:style>
    <style:style style:name="T436" style:parent-style-name="DefaultParagraphFont" style:family="text">
      <style:text-properties fo:color="#000000"/>
    </style:style>
    <style:style style:name="P437" style:parent-style-name="Standard" style:family="paragraph">
      <style:paragraph-properties fo:text-align="justify" fo:margin-top="0.1388in" fo:margin-bottom="0.1388in" fo:line-height="150%" fo:margin-left="0.5902in">
        <style:tab-stops/>
      </style:paragraph-properties>
    </style:style>
    <style:style style:name="P438" style:parent-style-name="Standard" style:family="paragraph">
      <style:paragraph-properties fo:text-align="justify" fo:margin-bottom="0.1388in" fo:line-height="150%" fo:margin-left="0.5902in">
        <style:tab-stops/>
      </style:paragraph-properties>
    </style:style>
    <style:style style:name="P439" style:parent-style-name="Standard" style:family="paragraph">
      <style:paragraph-properties fo:text-align="justify" fo:margin-top="0.1388in" fo:margin-bottom="0.1388in" fo:line-height="150%" fo:margin-left="0.5902in">
        <style:tab-stops/>
      </style:paragraph-properties>
    </style:style>
    <style:style style:name="P440" style:parent-style-name="Heading3" style:family="paragraph">
      <style:paragraph-properties fo:widows="0" fo:orphans="0" fo:margin-top="0.1388in" fo:line-height="150%"/>
    </style:style>
    <style:style style:name="P441" style:parent-style-name="Standard" style:family="paragraph">
      <style:paragraph-properties fo:text-align="justify" fo:margin-top="0.1388in" fo:margin-bottom="0.1388in" fo:line-height="150%" fo:margin-left="0.5902in">
        <style:tab-stops/>
      </style:paragraph-properties>
    </style:style>
    <style:style style:name="P442" style:parent-style-name="Standard" style:family="paragraph">
      <style:paragraph-properties fo:text-align="justify" fo:margin-bottom="0.1388in" fo:line-height="150%" fo:margin-left="1.3777in">
        <style:tab-stops/>
      </style:paragraph-properties>
    </style:style>
    <style:style style:name="P443" style:parent-style-name="Standard" style:family="paragraph">
      <style:paragraph-properties fo:text-align="justify" fo:margin-bottom="0.1388in" fo:line-height="150%" fo:margin-left="1.3777in">
        <style:tab-stops/>
      </style:paragraph-properties>
    </style:style>
    <style:style style:name="P444" style:parent-style-name="Standard" style:family="paragraph">
      <style:paragraph-properties fo:text-align="justify" fo:margin-bottom="0.1388in" fo:line-height="150%" fo:margin-left="1.3777in">
        <style:tab-stops/>
      </style:paragraph-properties>
    </style:style>
    <style:style style:name="P445" style:parent-style-name="Standard" style:family="paragraph">
      <style:paragraph-properties fo:text-align="justify" fo:margin-bottom="0.1388in" fo:line-height="150%" fo:margin-left="1.3777in">
        <style:tab-stops/>
      </style:paragraph-properties>
    </style:style>
    <style:style style:name="P446" style:parent-style-name="Standard" style:family="paragraph">
      <style:paragraph-properties fo:text-align="justify" fo:margin-bottom="0.1388in" fo:line-height="150%" fo:margin-left="1.3777in">
        <style:tab-stops/>
      </style:paragraph-properties>
    </style:style>
    <style:style style:name="P447" style:parent-style-name="Standard" style:family="paragraph">
      <style:paragraph-properties fo:text-align="justify" fo:margin-bottom="0.1388in" fo:line-height="150%" fo:margin-left="1.3777in">
        <style:tab-stops/>
      </style:paragraph-properties>
    </style:style>
    <style:style style:name="P448" style:parent-style-name="Standard" style:family="paragraph">
      <style:paragraph-properties fo:text-align="justify" fo:margin-bottom="0.1388in" fo:line-height="150%" fo:margin-left="1.3777in">
        <style:tab-stops/>
      </style:paragraph-properties>
    </style:style>
    <style:style style:name="P449" style:parent-style-name="Standard" style:family="paragraph">
      <style:paragraph-properties fo:text-align="justify" fo:margin-bottom="0.1388in" fo:line-height="150%" fo:margin-left="1.3777in">
        <style:tab-stops/>
      </style:paragraph-properties>
    </style:style>
    <style:style style:name="P450" style:parent-style-name="Standard" style:family="paragraph">
      <style:paragraph-properties fo:text-align="justify" fo:margin-bottom="0.1388in" fo:line-height="150%" fo:margin-left="1.3777in">
        <style:tab-stops/>
      </style:paragraph-properties>
    </style:style>
    <style:style style:name="P451" style:parent-style-name="Standard" style:family="paragraph">
      <style:paragraph-properties fo:text-align="justify" fo:margin-bottom="0.1388in" fo:line-height="150%" fo:margin-left="0.5902in">
        <style:tab-stops/>
      </style:paragraph-properties>
    </style:style>
    <style:style style:name="P452" style:parent-style-name="Heading4" style:family="paragraph">
      <style:paragraph-properties fo:widows="0" fo:orphans="0" fo:margin-top="0in" fo:margin-bottom="0.1388in" fo:line-height="150%"/>
    </style:style>
    <style:style style:name="T453" style:parent-style-name="DefaultParagraphFont" style:family="text">
      <style:text-properties fo:color="#000000"/>
    </style:style>
    <style:style style:name="P454" style:parent-style-name="Standard" style:family="paragraph">
      <style:paragraph-properties fo:text-align="justify" fo:margin-bottom="0.1388in" fo:line-height="150%" fo:margin-left="0.5902in">
        <style:tab-stops/>
      </style:paragraph-properties>
    </style:style>
    <style:style style:name="P455" style:parent-style-name="Standard" style:family="paragraph">
      <style:paragraph-properties fo:text-align="justify" fo:margin-bottom="0.1388in" fo:line-height="150%" fo:margin-left="1.3777in">
        <style:tab-stops/>
      </style:paragraph-properties>
    </style:style>
    <style:style style:name="P456" style:parent-style-name="Standard" style:family="paragraph">
      <style:paragraph-properties fo:text-align="justify" fo:margin-bottom="0.1388in" fo:line-height="150%" fo:margin-left="1.3777in">
        <style:tab-stops/>
      </style:paragraph-properties>
    </style:style>
    <style:style style:name="P457" style:parent-style-name="Standard" style:family="paragraph">
      <style:paragraph-properties fo:text-align="justify" fo:margin-bottom="0.1388in" fo:line-height="150%" fo:margin-left="1.3777in">
        <style:tab-stops/>
      </style:paragraph-properties>
    </style:style>
    <style:style style:name="P458" style:parent-style-name="Standard" style:family="paragraph">
      <style:paragraph-properties fo:text-align="justify" fo:margin-bottom="0.1388in" fo:line-height="150%" fo:margin-left="1.3777in">
        <style:tab-stops/>
      </style:paragraph-properties>
    </style:style>
    <style:style style:name="P459" style:parent-style-name="Standard" style:family="paragraph">
      <style:paragraph-properties fo:text-align="justify" fo:margin-bottom="0.1388in" fo:line-height="150%" fo:margin-left="1.3777in">
        <style:tab-stops/>
      </style:paragraph-properties>
    </style:style>
    <style:style style:name="P460" style:parent-style-name="Standard" style:family="paragraph">
      <style:paragraph-properties fo:text-align="justify" fo:margin-top="0.1388in" fo:margin-bottom="0.1388in" fo:line-height="150%" fo:margin-left="0.5902in">
        <style:tab-stops/>
      </style:paragraph-properties>
    </style:style>
    <style:style style:name="P461" style:parent-style-name="Heading4" style:family="paragraph">
      <style:paragraph-properties fo:widows="0" fo:orphans="0" fo:margin-top="0.1388in" fo:line-height="150%"/>
    </style:style>
    <style:style style:name="T462" style:parent-style-name="DefaultParagraphFont" style:family="text">
      <style:text-properties fo:color="#000000"/>
    </style:style>
    <style:style style:name="P463" style:parent-style-name="Standard" style:family="paragraph">
      <style:paragraph-properties fo:text-align="justify" fo:margin-top="0.1388in" fo:margin-bottom="0.1388in" fo:line-height="150%" fo:margin-left="0.5902in">
        <style:tab-stops/>
      </style:paragraph-properties>
    </style:style>
    <style:style style:name="P464" style:parent-style-name="Standard" style:family="paragraph">
      <style:paragraph-properties fo:text-align="justify" fo:margin-top="0.1388in" fo:margin-bottom="0.1388in" fo:line-height="150%" fo:margin-left="0.5902in">
        <style:tab-stops/>
      </style:paragraph-properties>
    </style:style>
    <style:style style:name="P465" style:parent-style-name="Heading4" style:family="paragraph">
      <style:paragraph-properties fo:widows="0" fo:orphans="0" fo:text-align="justify" fo:margin-top="0.1388in" fo:line-height="150%"/>
    </style:style>
    <style:style style:name="T466" style:parent-style-name="DefaultParagraphFont" style:family="text">
      <style:text-properties fo:color="#000000"/>
    </style:style>
    <style:style style:name="P467" style:parent-style-name="Standard" style:family="paragraph">
      <style:paragraph-properties fo:text-align="justify" fo:margin-top="0.1388in" fo:margin-bottom="0.1388in" fo:line-height="150%" fo:margin-left="0.5902in" fo:background-color="#FFFFFF">
        <style:tab-stops/>
      </style:paragraph-properties>
    </style:style>
    <style:style style:name="P468" style:parent-style-name="Standard" style:family="paragraph">
      <style:paragraph-properties fo:text-align="justify" fo:margin-bottom="0.1388in" fo:line-height="150%" fo:margin-left="0.5902in" fo:background-color="#FFFFFF">
        <style:tab-stops/>
      </style:paragraph-properties>
    </style:style>
    <style:style style:name="P469" style:parent-style-name="Standard" style:family="paragraph">
      <style:paragraph-properties fo:text-align="justify" fo:margin-bottom="0.1388in" fo:line-height="150%" fo:margin-left="0.5902in" fo:background-color="#FFFFFF">
        <style:tab-stops/>
      </style:paragraph-properties>
    </style:style>
    <style:style style:name="P470" style:parent-style-name="Standard" style:family="paragraph">
      <style:paragraph-properties fo:text-align="justify" fo:margin-top="0.1388in" fo:margin-bottom="0.1388in" fo:line-height="150%" fo:margin-left="0.5902in" fo:background-color="#FFFFFF">
        <style:tab-stops/>
      </style:paragraph-properties>
    </style:style>
    <style:style style:name="P471" style:parent-style-name="Heading4" style:family="paragraph">
      <style:paragraph-properties fo:text-align="justify" fo:margin-top="0.1388in" fo:margin-bottom="0.0833in" fo:line-height="150%" fo:background-color="#FFFFFF"/>
    </style:style>
    <style:style style:name="T472" style:parent-style-name="DefaultParagraphFont" style:family="text">
      <style:text-properties fo:color="#000000"/>
    </style:style>
    <style:style style:name="P473" style:parent-style-name="Standard" style:family="paragraph">
      <style:paragraph-properties fo:text-align="justify" fo:margin-top="0.1388in" fo:margin-bottom="0.1388in" fo:line-height="150%" fo:margin-left="0.5902in" fo:background-color="#FFFFFF">
        <style:tab-stops/>
      </style:paragraph-properties>
    </style:style>
    <style:style style:name="P474" style:parent-style-name="Standard" style:family="paragraph">
      <style:paragraph-properties fo:text-align="justify" fo:margin-bottom="0.1388in" fo:line-height="150%" fo:margin-left="0.5902in" fo:background-color="#FFFFFF">
        <style:tab-stops/>
      </style:paragraph-properties>
    </style:style>
    <style:style style:name="P475" style:parent-style-name="Standard" style:family="paragraph">
      <style:paragraph-properties fo:text-align="justify" fo:margin-bottom="0.1388in" fo:line-height="150%" fo:margin-left="1.3777in" fo:background-color="#FFFFFF">
        <style:tab-stops/>
      </style:paragraph-properties>
    </style:style>
    <style:style style:name="P476" style:parent-style-name="Standard" style:family="paragraph">
      <style:paragraph-properties fo:text-align="justify" fo:margin-bottom="0.1388in" fo:line-height="150%" fo:margin-left="1.3777in" fo:background-color="#FFFFFF">
        <style:tab-stops/>
      </style:paragraph-properties>
    </style:style>
    <style:style style:name="P477" style:parent-style-name="Standard" style:family="paragraph">
      <style:paragraph-properties fo:text-align="justify" fo:margin-bottom="0.1388in" fo:line-height="150%" fo:margin-left="1.3777in" fo:background-color="#FFFFFF">
        <style:tab-stops/>
      </style:paragraph-properties>
    </style:style>
    <style:style style:name="P478" style:parent-style-name="Standard" style:family="paragraph">
      <style:paragraph-properties fo:text-align="justify" fo:margin-top="0.1388in" fo:margin-bottom="0.1388in" fo:line-height="150%" fo:margin-left="0.5902in" fo:background-color="#FFFFFF">
        <style:tab-stops/>
      </style:paragraph-properties>
    </style:style>
    <style:style style:name="P479" style:parent-style-name="Heading3" style:family="paragraph">
      <style:paragraph-properties fo:margin-top="0.1388in" fo:line-height="150%"/>
    </style:style>
    <style:style style:name="P480" style:parent-style-name="Standard" style:family="paragraph">
      <style:paragraph-properties fo:text-align="justify" fo:margin-top="0.1388in" fo:margin-bottom="0.1388in" fo:line-height="150%" fo:margin-left="0.5902in">
        <style:tab-stops/>
      </style:paragraph-properties>
    </style:style>
    <style:style style:name="P481" style:parent-style-name="Standard" style:family="paragraph">
      <style:paragraph-properties fo:text-align="justify" fo:margin-top="0.1388in" fo:margin-bottom="0.1388in" fo:line-height="150%" fo:margin-left="0.5902in">
        <style:tab-stops/>
      </style:paragraph-properties>
    </style:style>
    <style:style style:name="P482" style:parent-style-name="Heading3" style:family="paragraph">
      <style:paragraph-properties fo:margin-top="0.1388in" fo:line-height="150%"/>
    </style:style>
    <style:style style:name="P483" style:parent-style-name="Standard" style:family="paragraph">
      <style:paragraph-properties fo:text-align="justify" fo:margin-bottom="0.1388in" fo:line-height="150%" fo:margin-left="0.5902in">
        <style:tab-stops/>
      </style:paragraph-properties>
    </style:style>
    <style:style style:name="P484" style:parent-style-name="Standard" style:family="paragraph">
      <style:paragraph-properties fo:text-align="justify" fo:margin-bottom="0.1388in" fo:line-height="150%" fo:margin-left="0.5902in">
        <style:tab-stops/>
      </style:paragraph-properties>
    </style:style>
    <style:style style:name="P485" style:parent-style-name="Standard" style:family="paragraph">
      <style:paragraph-properties fo:text-align="justify" fo:margin-bottom="0.1388in" fo:line-height="150%" fo:margin-left="0.5902in">
        <style:tab-stops/>
      </style:paragraph-properties>
    </style:style>
    <style:style style:name="P486" style:parent-style-name="Standard" style:family="paragraph">
      <style:paragraph-properties fo:text-align="justify" fo:margin-top="0.1388in" fo:margin-bottom="0.1388in" fo:line-height="150%" fo:margin-left="0.5902in">
        <style:tab-stops/>
      </style:paragraph-properties>
    </style:style>
    <style:style style:name="P487" style:parent-style-name="Standard" style:family="paragraph">
      <style:paragraph-properties fo:text-align="justify" fo:margin-top="0.0833in" fo:margin-bottom="0.0833in" fo:line-height="100%"/>
    </style:style>
  </office:automatic-styles>
  <office:body>
    <office:text text:use-soft-page-breaks="true">
      <text:h text:style-name="P1" text:outline-level="1"><text:bookmark-start text:name="_xg8l3qceqpb1"/><text:bookmark-end text:name="_xg8l3qceqpb1"/><text:span text:style-name="T5">Lot 4. Accommodation and Venues for Civilian Programmes</text:span></text:h>
      <text:table-of-content text:name="_TOC0">
        <text:table-of-content-source text:outline-level="9" text:use-outline-level="true" text:use-index-marks="false" text:use-index-source-styles="true" text:index-scope="document">
          <text:table-of-content-entry-template text:outline-level="1" text:style-name="Normal">
            <text:index-entry-link-start/>
            <text:index-entry-text/>
            <text:index-entry-tab-stop style:leader-char="." style:type="right"/>
            <text:index-entry-page-number/>
            <text:index-entry-link-end/>
          </text:table-of-content-entry-template>
          <text:table-of-content-entry-template text:outline-level="2" text:style-name="Normal">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entry-template text:outline-level="4" text:style-name="Normal">
            <text:index-entry-link-start/>
            <text:index-entry-text/>
            <text:index-entry-tab-stop style:leader-char="." style:type="right"/>
            <text:index-entry-page-number/>
            <text:index-entry-link-end/>
          </text:table-of-content-entry-template>
          <text:table-of-content-entry-template text:outline-level="5" text:style-name="Normal">
            <text:index-entry-link-start/>
            <text:index-entry-text/>
            <text:index-entry-tab-stop style:leader-char="." style:type="right"/>
            <text:index-entry-page-number/>
            <text:index-entry-link-end/>
          </text:table-of-content-entry-template>
          <text:table-of-content-entry-template text:outline-level="6" text:style-name="Normal">
            <text:index-entry-link-start/>
            <text:index-entry-text/>
            <text:index-entry-tab-stop style:leader-char="." style:type="right"/>
            <text:index-entry-page-number/>
            <text:index-entry-link-end/>
          </text:table-of-content-entry-template>
          <text:table-of-content-entry-template text:outline-level="7" text:style-name="Normal">
            <text:index-entry-link-start/>
            <text:index-entry-text/>
            <text:index-entry-tab-stop style:leader-char="." style:type="right"/>
            <text:index-entry-page-number/>
            <text:index-entry-link-end/>
          </text:table-of-content-entry-template>
          <text:table-of-content-entry-template text:outline-level="8" text:style-name="Normal">
            <text:index-entry-link-start/>
            <text:index-entry-text/>
            <text:index-entry-tab-stop style:leader-char="." style:type="right"/>
            <text:index-entry-page-number/>
            <text:index-entry-link-end/>
          </text:table-of-content-entry-template>
          <text:table-of-content-entry-template text:outline-level="9" text:style-name="Normal">
            <text:index-entry-link-start/>
            <text:index-entry-text/>
            <text:index-entry-tab-stop style:leader-char="." style:type="right"/>
            <text:index-entry-page-number/>
            <text:index-entry-link-end/>
          </text:table-of-content-entry-template>
          <text:index-source-styles text:outline-level="1">
            <text:index-source-style text:style-name="Heading1"/>
          </text:index-source-styles>
          <text:index-source-styles text:outline-level="2">
            <text:index-source-style text:style-name="Heading2"/>
          </text:index-source-styles>
          <text:index-source-styles text:outline-level="3">
            <text:index-source-style text:style-name="Heading3"/>
          </text:index-source-styles>
          <text:index-source-styles text:outline-level="4">
            <text:index-source-style text:style-name="Heading4"/>
          </text:index-source-styles>
          <text:index-source-styles text:outline-level="5">
            <text:index-source-style text:style-name="Heading5"/>
          </text:index-source-styles>
          <text:index-source-styles text:outline-level="6">
            <text:index-source-style text:style-name="Heading6"/>
          </text:index-source-styles>
        </text:table-of-content-source>
        <text:index-body>
          <text:p text:style-name="P6"><text:a xlink:href="#_xg8l3qceqpb1" office:target-frame-name="_top" xlink:show="replace"><text:span text:style-name="T7">Lot 4. Accommodation and Venues for Civilian Programmes</text:span><text:span text:style-name="T8"><text:tab/>1</text:span></text:a></text:p>
          <text:p text:style-name="P9"><text:a xlink:href="#_l4cfxfxd047j" office:target-frame-name="_top" xlink:show="replace">1. Introduction and Purpose of this<text:s/>Lot<text:tab/>2</text:a></text:p>
          <text:p text:style-name="P10"><text:a xlink:href="#_wxklow5i9ucj" office:target-frame-name="_top" xlink:show="replace">Scope<text:tab/>3</text:a></text:p>
          <text:p text:style-name="P11"><text:a xlink:href="#_1fob9te" office:target-frame-name="_top" xlink:show="replace">2. Venues for Accommodation and Events<text:tab/>4</text:a></text:p>
          <text:p text:style-name="P12"><text:a xlink:href="#_2gxesowd3t1f" office:target-frame-name="_top" xlink:show="replace">Sourcing and Booking Services<text:tab/>4</text:a></text:p>
          <text:p text:style-name="P13"><text:a xlink:href="#_wt4qlu5wiw13" office:target-frame-name="_top" xlink:show="replace">Contracting<text:tab/>6</text:a></text:p>
          <text:p text:style-name="P14"><text:a xlink:href="#_h5vrj69dht5r" office:target-frame-name="_top" xlink:show="replace">Scope of Venues for Accommodation and Events<text:tab/>8</text:a></text:p>
          <text:p text:style-name="P15"><text:a xlink:href="#_u5x8hwwp9qh6" office:target-frame-name="_top" xlink:show="replace">Vessels<text:tab/>9</text:a></text:p>
          <text:p text:style-name="P16"><text:a xlink:href="#_bvt89pe0dhjx" office:target-frame-name="_top" xlink:show="replace">Health and Safety<text:tab/>9</text:a></text:p>
          <text:p text:style-name="P17"><text:a xlink:href="#_cit418hagwfc" office:target-frame-name="_top" xlink:show="replace">Food and/or Beverage<text:tab/>10</text:a></text:p>
          <text:p text:style-name="P18"><text:a xlink:href="#_xkcrnfgqdna7" office:target-frame-name="_top" xlink:show="replace">Laundry and Cleaning<text:tab/>11</text:a></text:p>
          <text:p text:style-name="P19"><text:a xlink:href="#_2kcakctmqje0" office:target-frame-name="_top" xlink:show="replace">Mobilisation Costs<text:tab/>12</text:a></text:p>
          <text:p text:style-name="P20"><text:a xlink:href="#_qgb6lt2tt4d8" office:target-frame-name="_top" xlink:show="replace">Damages<text:tab/>12</text:a></text:p>
          <text:p text:style-name="P21"><text:a xlink:href="#_nv087s4f2ieh" office:target-frame-name="_top" xlink:show="replace">Service User Payment<text:tab/>12</text:a></text:p>
          <text:p text:style-name="P22"><text:a xlink:href="#_c1ot3eg096g2" office:target-frame-name="_top" xlink:show="replace">Desirable Service: Community Accommodation<text:tab/>13</text:a></text:p>
          <text:p text:style-name="P23"><text:a xlink:href="#_2et92p0" office:target-frame-name="_top" xlink:show="replace">3. Ancillary Services<text:tab/>16</text:a></text:p>
          <text:p text:style-name="P24"><text:a xlink:href="#_pczqjdzv6ul" office:target-frame-name="_top" xlink:show="replace">Passenger Transportation (a)<text:tab/>18</text:a></text:p>
          <text:p text:style-name="P25"><text:a xlink:href="#_mlo7svp0p8pe" office:target-frame-name="_top" xlink:show="replace">Security Services (b)<text:tab/>18</text:a></text:p>
          <text:p text:style-name="P26"><text:a xlink:href="#_cjwgeyd3jfqf" office:target-frame-name="_top" xlink:show="replace">Welfare Services (c)<text:tab/>19</text:a></text:p>
          <text:p text:style-name="P27"><text:a xlink:href="#_w03e0ibbrf5t" office:target-frame-name="_top" xlink:show="replace">Gathering/Events Equipment and/or PPE/Virus Test Kits (d)<text:tab/>20</text:a></text:p>
          <text:p text:style-name="P28"><text:a xlink:href="#_fmpraxdet46q" office:target-frame-name="_top" xlink:show="replace">4. Managed Services<text:tab/>21</text:a></text:p>
          <text:p text:style-name="P29"><text:a xlink:href="#_4ueg8hz2n03" office:target-frame-name="_top" xlink:show="replace">Staffing<text:tab/>23</text:a></text:p>
          <text:p text:style-name="P30"><text:a xlink:href="#_yyr53hbr09vg" office:target-frame-name="_top" xlink:show="replace">Damages<text:tab/>23</text:a></text:p>
          <text:p text:style-name="P31"><text:a xlink:href="#_hpxin1adpals" office:target-frame-name="_top" xlink:show="replace">5. General requirements<text:tab/>25</text:a></text:p>
          <text:p text:style-name="P32"><text:a xlink:href="#_9jltb6pxpbgg" office:target-frame-name="_top" xlink:show="replace">Staff Requirements<text:tab/>25</text:a></text:p>
          <text:p text:style-name="P33"><text:a xlink:href="#_nzc4zsl5xz7n" office:target-frame-name="_top" xlink:show="replace">Supply Chain Management<text:tab/>26</text:a></text:p>
          <text:p text:style-name="P34"><text:a xlink:href="#_dbqa0x8fzqe3" office:target-frame-name="_top" xlink:show="replace">Pricing: Booking Fees and<text:s/>Managed Service Fees<text:tab/>26</text:a></text:p>
          <text:p text:style-name="P35"><text:a xlink:href="#_3dy6vkm" office:target-frame-name="_top" xlink:show="replace">Digital and Reporting Requirements<text:tab/>29</text:a></text:p>
          <text:p text:style-name="P36"><text:a xlink:href="#_1t3h5sf" office:target-frame-name="_top" xlink:show="replace">HEART, Management Information and Data<text:tab/>29</text:a></text:p>
          <text:p text:style-name="P37"><text:a xlink:href="#_4d34og8" office:target-frame-name="_top" xlink:show="replace">Management Information (MI)<text:tab/>29</text:a></text:p>
          <text:p text:style-name="P38"><text:a xlink:href="#_2s8eyo1" office:target-frame-name="_top" xlink:show="replace">Communication protocols / interfaces<text:tab/>30</text:a></text:p>
          <text:p text:style-name="P39"><text:a xlink:href="#_17dp8vu" office:target-frame-name="_top" xlink:show="replace">Reporting Requirements<text:tab/>30</text:a></text:p>
          <text:p text:style-name="P40"><text:a xlink:href="#_18r8iidbd6de" office:target-frame-name="_top" xlink:show="replace">Commercial Data<text:tab/>31</text:a></text:p>
          <text:p text:style-name="P41"><text:a xlink:href="#_2g1hjdk7rag9" office:target-frame-name="_top" xlink:show="replace">Reporting and SitReps<text:tab/>31</text:a></text:p>
          <text:p text:style-name="P42"><text:a xlink:href="#_3rdcrjn" office:target-frame-name="_top" xlink:show="replace">Additional Social Value Requirement<text:tab/>32</text:a></text:p>
          <text:p text:style-name="P43"><text:a xlink:href="#_26in1rg" office:target-frame-name="_top" xlink:show="replace">Invoicing Requirements<text:tab/>32</text:a></text:p>
        </text:index-body>
      </text:table-of-content>
      <text:list text:style-name="WWNum1">
        <text:list-item text:start-value="1">
          <text:p text:style-name="P44"><text:bookmark-start text:name="_l4cfxfxd047j"/><text:bookmark-end text:name="_l4cfxfxd047j"/>Introduction and Purpose of this Lot</text:p>
          <text:list text:continue-numbering="true">
            <text:list-item>
              <text:p text:style-name="P45">This Lot provides a sourcing, booking and management solution for Venues and<text:s/><text:soft-page-break/>Ancillary Services for<text:s/>use by Approved Civilian Programmes only. The services within this Lot are organised into three sections.</text:p>
              <text:list text:continue-numbering="true">
                <text:list-item>
                  <text:p text:style-name="P46">Section One: Venue(s) for Accommodation and/or Events</text:p>
                </text:list-item>
                <text:list-item>
                  <text:p text:style-name="P47">Section Two: Ancillary Services</text:p>
                </text:list-item>
                <text:list-item>
                  <text:p text:style-name="P48">Section Three: Managed Services</text:p>
                </text:list-item>
              </text:list>
            </text:list-item>
            <text:list-item>
              <text:p text:style-name="P49">This Lot can be used by all Public Sector departments, including but not limited to Central Government, wider public and third sector organisations and charitable trusts. Service Users of this Lot can be any person authorised by the Buyer, including but not limited to Civilians of British and/or Foreign Nationality, providing they have the permission of the Buyer.</text:p>
            </text:list-item>
            <text:list-item>
              <text:p text:style-name="P50">The core service of this Lot is for the Supplier to source and book a Venue(s) for the Buyer.</text:p>
            </text:list-item>
            <text:list-item>
              <text:p text:style-name="P51">Venues may be for any use including but not limited to Accommodation, gatherings, and events, and may be booked on an exclusive or non-exclusive basis.</text:p>
            </text:list-item>
            <text:list-item>
              <text:p text:style-name="P52">For the purposes of this Lot a “Venue” means any building, structure or vessel suitable for use as accommodation, gatherings and/or events, including but not limited to hotels, bed and<text:s/>breakfasts, serviced apartments, conference centres, holiday parks, resorts and sites, staff blocks, student accommodation/Halls, exhibition centre/Halls etc), a Vessel (for example, barge, boat, cruise ship etc), a marquee/tent or modular build to name just a few.</text:p>
            </text:list-item>
            <text:list-item>
              <text:p text:style-name="P53">No commercial Venue is excluded from scope. A Venue may be booked and confirmed for exclusive or non-exclusive use, and for any length of time.</text:p>
            </text:list-item>
            <text:list-item>
              <text:p text:style-name="P54">Once a Venue has been booked, the following Ancillary Services may be booked or provided by the Supplier at the Buyer's request, as detailed in Section 2:</text:p>
              <text:list text:continue-numbering="true">
                <text:list-item>
                  <text:list>
                    <text:list-item>
                      <text:p text:style-name="P55">Passenger Transportation</text:p>
                    </text:list-item>
                    <text:list-item>
                      <text:p text:style-name="P56">Security services</text:p>
                    </text:list-item>
                    <text:list-item>
                      <text:p text:style-name="P57">Welfare services</text:p>
                    </text:list-item>
                    <text:list-item>
                      <text:p text:style-name="P58">Equipment and test kits</text:p>
                    </text:list-item>
                  </text:list>
                </text:list-item>
              </text:list>
            </text:list-item>
            <text:list-item>
              <text:p text:style-name="P59">Ancillary Services can and shall only be booked and contracted to support the actual<text:s/><text:soft-page-break/>Venue booking itself. A<text:s/>Buyer can not contract the Ancillary Services through this Lot X as standalone services, or to support a Venue Contract booked directly or via a third party that is not a Supplier of this Framework Contract, unless for the following exception:</text:p>
            </text:list-item>
            <text:list-item>
              <text:p text:style-name="P60">To support a<text:s/>national or global crisis, where no alternative GCA framework option is available, and where Ministerial approval is provided. This is not a mandatory requirement for the Supplier, and is at their discretion to agree on a case by case basis.</text:p>
            </text:list-item>
            <text:list-item>
              <text:p text:style-name="P61">Where required, the Buyer may elect to have some or all of the booked services to be managed via the Managed Service option, as detailed in Section Three – Managed Services.</text:p>
            </text:list-item>
          </text:list>
        </text:list-item>
      </text:list>
      <text:h text:style-name="P62" text:outline-level="3"><text:bookmark-start text:name="_wxklow5i9ucj"/><text:bookmark-end text:name="_wxklow5i9ucj"/>Scope</text:h>
      <text:list text:style-name="WWNum1" text:continue-numbering="true">
        <text:list-item>
          <text:list>
            <text:list-item>
              <text:p text:style-name="P63">Approved Civilian Programmes can be planned or unplanned: routine, business as usual, core business, a one off programme or in response to an emergency, disaster or crisis.</text:p>
            </text:list-item>
            <text:list-item>
              <text:p text:style-name="P64">Civilians can be UK and/or Foreign Nationals. Civilian Cohorts under an Approved Civilian Programme can include but are not limited to:</text:p>
              <text:list text:continue-numbering="true">
                <text:list-item>
                  <text:p text:style-name="P65">civilians impacted by an<text:s/>epidemic or pandemic</text:p>
                </text:list-item>
                <text:list-item>
                  <text:p text:style-name="P66">early release patients</text:p>
                </text:list-item>
                <text:list-item>
                  <text:p text:style-name="P67">prisoner leavers</text:p>
                </text:list-item>
                <text:list-item>
                  <text:p text:style-name="P68">asylum seekers</text:p>
                </text:list-item>
                <text:list-item>
                  <text:p text:style-name="P69">refugees (such as Afghan ARAP/ACRS or other)</text:p>
                </text:list-item>
                <text:list-item>
                  <text:p text:style-name="P70">victims of conflicts (such as those in Ukraine, Sudan, and Israel) or any Mass Evacuation</text:p>
                </text:list-item>
                <text:list-item>
                  <text:p text:style-name="P71">people experiencing homelessness</text:p>
                </text:list-item>
                <text:list-item>
                  <text:p text:style-name="P72">key workers</text:p>
                </text:list-item>
                <text:list-item>
                  <text:p text:style-name="P73">victims of abuse</text:p>
                </text:list-item>
                <text:list-item>
                  <text:p text:style-name="P74">victims of storm damage or other natural disaster</text:p>
                </text:list-item>
                <text:list-item>
                  <text:p text:style-name="P75">troops and / or personnel assisting with a / or impacted by a crisis event, disaster and / or Emergency</text:p>
                </text:list-item>
                <text:list-item>
                  <text:p text:style-name="P76">victims of a Crisis event</text:p>
                </text:list-item>
                <text:list-item>
                  <text:p text:style-name="P77">Any other Cohort that the UK Government chooses to<text:s/>support and approves as a programme of work</text:p>
                </text:list-item>
              </text:list>
            </text:list-item>
            <text:list-item>
              <text:p text:style-name="P78">Individuals within an approved Cohort shall be referred to as “Service User(s)” throughout this Lot.</text:p>
            </text:list-item>
            <text:list-item>
              <text:p text:style-name="P79">Non-Accommodation usage of a Venue may include but is not limited to: a medical or assessment triage centre, a<text:s/>meeting space to brief recently-arrived civilian Cohorts, a Venue for operational training, or a gathering Venue to use as an assembly point for fire / mass evacuation etc. There are no restrictions on the gathering, Accommodation and or event types that may be facilitated.</text:p>
            </text:list-item>
            <text:list-item>
              <text:p text:style-name="P80">The Supplier acknowledges that delivery of these services may attract negative media attention. At the outset of a Call-Off, the Supplier shall agree with the Buyer a standard Media Response protocol. If an agreed protocol is not in place, the Supplier shall consult the Buyer before responding to any media requests in connection with this Lot.</text:p>
            </text:list-item>
            <text:list-item>
              <text:p text:style-name="P81">The GCA should be made aware of all media requests before responses are issued to ensure alignment and consistency.</text:p>
            </text:list-item>
          </text:list>
        </text:list-item>
      </text:list>
      <text:list text:style-name="WWNum1" text:continue-numbering="true">
        <text:list-item>
          <text:p text:style-name="P82"><text:bookmark-start text:name="_1fob9te"/><text:bookmark-end text:name="_1fob9te"/>Venues for Accommodation and Events</text:p>
        </text:list-item>
      </text:list>
      <text:h text:style-name="P83" text:outline-level="3"><text:bookmark-start text:name="_2gxesowd3t1f"/><text:bookmark-end text:name="_2gxesowd3t1f"/>Sourcing and Booking Services</text:h>
      <text:list text:style-name="WWNum1" text:continue-numbering="true">
        <text:list-item>
          <text:list>
            <text:list-item>
              <text:p text:style-name="P84">The supplier shall provide full service delivery 24 hours a day, seven days a week and 365 days a year, (366 on a leap year), with availability of appropriate, capable staff via both telephone and email options to provide<text:s/>specialist support for all Buyer enquiries and requests.</text:p>
            </text:list-item>
            <text:list-item>
              <text:p text:style-name="P85">The Supplier shall establish a 24/7 emergency contact number for the GCA and Buyers, monitored by a member of the Supplier’s Senior Leadership Team, for the urgent sourcing of accommodation or other<text:s/>urgent emergency activity. This should be monitored at all times, with a maximum return call time of 1 hour.</text:p>
            </text:list-item>
            <text:list-item>
              <text:p text:style-name="P86">The supplier shall source and present provisionally held options for suitable Venues matching the brief provided by the Buyer, and where<text:s/>applicable the Authority. Where the brief cannot be fully met, the Supplier may propose an alternative option, making clear which element of the brief has not been addressed. The Supplier may also propose innovative alternatives where these meet the Buyers<text:s/>overall requirements whilst providing additional value. <text:s/></text:p>
            </text:list-item>
            <text:list-item>
              <text:p text:style-name="P87">The Supplier shall source any Venue type as defined in 2.27 for the required number of hours, days, weeks, months or years.</text:p>
            </text:list-item>
            <text:list-item>
              <text:p text:style-name="P88">The supplier shall present the sourced options in the required template format, providing as many choices as possible, updating the template every two (2) hours, unless a different timeframe is agreed with the Buyer, until instructed by the Buyer and where applicable the Authority to cease..</text:p>
            </text:list-item>
            <text:list-item>
              <text:p text:style-name="P89">The Supplier shall notify the Authority within four (4) hours that a Venue search has been requested.</text:p>
            </text:list-item>
            <text:list-item>
              <text:p text:style-name="P90">The Supplier's responsibilities as Booking Agent for any applicable Venue shall include, but are not limited to, the following, and shall be read alongside the obligations set out in the All Lots section of the RM6408 Specification and throughout this section:</text:p>
              <text:list text:continue-numbering="true">
                <text:list-item>
                  <text:p text:style-name="P91">Source and contract the Venue;</text:p>
                </text:list-item>
                <text:list-item>
                  <text:p text:style-name="P92">act as a point of escalation for both the Buyer and any relevant Third Party Provider(s) (in this case, accommodation providers) where required, encompassing both dispute resolution and damage claims</text:p>
                </text:list-item>
                <text:list-item>
                  <text:p text:style-name="P93">conducting commercial negotiations, delivering commercial benefits and added value, efficiency gains, actioning amendments and cancellations to the booking at the Buyer’s request;</text:p>
                </text:list-item>
                <text:list-item>
                  <text:p text:style-name="P94">conducting due diligence on<text:s/>all Subcontractors</text:p>
                </text:list-item>
                <text:list-item>
                  <text:p text:style-name="P95">conducting regular ‘commercial contract management’ meetings with Subcontractors to ensure compliance with the requirements of this <text:s/>Lot and any relevant Call-Off Contract.</text:p>
                </text:list-item>
              </text:list>
            </text:list-item>
            <text:list-item>
              <text:p text:style-name="P96">The Buyer and Authority shall act in good faith and shall not request unnecessary sourcing activity.</text:p>
            </text:list-item>
            <text:list-item>
              <text:p text:style-name="P97">The Supplier shall acknowledge that not all sourcing activity will result in a booking. There will be no charge to the Buyer for unsuccessful sourcing, except as detailed in clauses 5.26-5.27</text:p>
            </text:list-item>
            <text:list-item>
              <text:p text:style-name="P98">All commercial offers sourced by the Supplier, including but not limited to detailed pricing and terms and conditions, shall be treated by the Buyer as Commercially Sensitive Information.</text:p>
            </text:list-item>
            <text:list-item>
              <text:p text:style-name="P99">The Supplier shall be aware of and, where required, engage with the relevant third parties and multi-agency forums to support the Buyers governance and approval processes for onboarding new Venues. Relevant third parties include but are not limited to Local Authorities, police, fire services, and NHS Trusts.</text:p>
            </text:list-item>
          </text:list>
        </text:list-item>
      </text:list>
      <text:h text:style-name="P100" text:outline-level="3"><text:bookmark-start text:name="_wt4qlu5wiw13"/><text:bookmark-end text:name="_wt4qlu5wiw13"/>Contracting</text:h>
      <text:list text:style-name="WWNum1" text:continue-numbering="true">
        <text:list-item>
          <text:list>
            <text:list-item>
              <text:p text:style-name="P101">The Supplier shall book the<text:s/>Buyer’s chosen Venue(s) from the options presented, amending and cancelling as required.</text:p>
            </text:list-item>
            <text:list-item>
              <text:p text:style-name="P102">Once the Buyer has selected a Venue the Supplier will proceed to contract, in line with the Buyer instructions and approval, and shall provide all necessary paperwork<text:s/>and information within a maximum of forty-eight (48) hours. The default position shall be for the Supplier to sign the contract.</text:p>
            </text:list-item>
            <text:list-item>
              <text:p text:style-name="P103">The Supplier shall ensure that their own contract(s) with the Venue(s) reflects any agreed terms or requirements in their Call-Off contract with the Buyer, such that they are able to meet the terms and requirements of their contract with the Buyer.</text:p>
            </text:list-item>
            <text:list-item>
              <text:p text:style-name="P104">The Supplier when contracting a Venue(s), must not include a non-compete clause with the Venue(s) unless agreed by the Buyer in writing prior to contracting. The Supplier shall explicitly include provision within their sub-contract with a Venue(s) that the Venue shall be immediately transferable to an alternative provider should the Supplier face an insolvency event, or breach either the call-off contract or framework. Specifically, the Supplier shall ensure that any sub-contracts or agreements with Third Party Providers allow them to meet the termination clauses, KPIs, SLAs, and penalties within their Call-Off Contracts.</text:p>
            </text:list-item>
            <text:list-item>
              <text:p text:style-name="P105">Prior to<text:s/>contracting the Venue(s), the Supplier shall ensure that the Venue(s) have appropriate planning permission for the proposed usage, unless the Buyer provides prior written consent to proceed without such confirmation.</text:p>
            </text:list-item>
            <text:list-item>
              <text:p text:style-name="P106">While most Venues will be contracted with a Third Party Venue Provider, the Supplier may also put forward for consideration a Venue that it owns.</text:p>
            </text:list-item>
            <text:list-item>
              <text:p text:style-name="P107">The Supplier shall book food and/or beverage and/or catering equipment, as required by the Buyer.</text:p>
            </text:list-item>
            <text:list-item>
              <text:p text:style-name="P108">The Supplier shall book laundry services and solutions, as required by the Buyer.</text:p>
            </text:list-item>
            <text:list-item>
              <text:p text:style-name="P109">The Supplier shall notify the Authority immediately upon contracting a Venue, providing at a minimum the following details:</text:p>
              <text:list text:continue-numbering="true">
                <text:list-item>
                  <text:p text:style-name="P110">Cohort details</text:p>
                </text:list-item>
                <text:list-item>
                  <text:p text:style-name="P111">Venue name</text:p>
                </text:list-item>
                <text:list-item>
                  <text:p text:style-name="P112">contract commencement Date</text:p>
                </text:list-item>
                <text:list-item>
                  <text:p text:style-name="P113">contract end date</text:p>
                </text:list-item>
                <text:list-item>
                  <text:p text:style-name="P114">agreed pricing</text:p>
                </text:list-item>
                <text:list-item>
                  <text:p text:style-name="P115">savings<text:s/>made against benchmark or estimated cost or providers initial quotes</text:p>
                </text:list-item>
              </text:list>
            </text:list-item>
            <text:list-item>
              <text:p text:style-name="P116">Following the contracting of a Venue, the Supplier shall continue to provide the service levels set out in 2.21 and 2.22 to assist the Buyer and Service Users in relation to all booked Venues.</text:p>
            </text:list-item>
            <text:list-item>
              <text:p text:style-name="P117">As such time as it may be implemented, the Supplier shall comply with any requirement to fully integrate with HMG Emergency Accommodation Request Tool (HEART), providing all required content, reporting and data security obligations with a particular<text:s/>focus on where rooms are being paid for but<text:s/><text:span text:style-name="T118">are currently unused</text:span>.</text:p>
            </text:list-item>
            <text:list-item>
              <text:p text:style-name="P119">The Supplier shall fully support the Buyer in any engagement required with relevant Authorities, such as, port authorities, local authorities, community authorities to name just a few.</text:p>
            </text:list-item>
            <text:list-item>
              <text:p text:style-name="P120">Where<text:s/>a Supplier is providing tents and/or marquees, the Supplier shall not be responsible for sourcing the corresponding land. It is the Buyer's responsibility to ensure that appropriate land is secured for such structures.</text:p>
            </text:list-item>
            <text:list-item>
              <text:p text:style-name="P121">The Supplier shall have the capability to source Venues across all regions of the United Kingdom.</text:p>
            </text:list-item>
            <text:list-item>
              <text:p text:style-name="P122">The Supplier and Buyer shall agree at Call-Off the appropriate governance routes for onboarding new Venues, and extending, terminating or otherwise amending a Venue booking. These governance routes shall be complied with throughout the life of the Call-Off contract.</text:p>
            </text:list-item>
          </text:list>
        </text:list-item>
      </text:list>
      <text:h text:style-name="P123" text:outline-level="3"><text:bookmark-start text:name="_h5vrj69dht5r"/><text:bookmark-end text:name="_h5vrj69dht5r"/>Scope of Venues for Accommodation and Events</text:h>
      <text:list text:style-name="WWNum1" text:continue-numbering="true">
        <text:list-item>
          <text:list>
            <text:list-item>
              <text:p text:style-name="P124">Venues may include but are not limited to:</text:p>
              <text:list text:continue-numbering="true">
                <text:list-item>
                  <text:p text:style-name="P125">Vessels (Berthed or Anchored) (Chartered or Purchased)</text:p>
                </text:list-item>
                <text:list-item>
                  <text:p text:style-name="P126">Hotels/ BandBs</text:p>
                </text:list-item>
                <text:list-item>
                  <text:p text:style-name="P127">Holiday/Caravan/Camping Parks, Resorts or Sites</text:p>
                </text:list-item>
                <text:list-item>
                  <text:p text:style-name="P128">Serviced Apartments</text:p>
                </text:list-item>
                <text:list-item>
                  <text:p text:style-name="P129">Student Accommodation and/or Staff Blocks</text:p>
                </text:list-item>
                <text:list-item>
                  <text:p text:style-name="P130">Marquees/Tents and Modular Builds</text:p>
                </text:list-item>
                <text:list-item>
                  <text:p text:style-name="P131">Conference Centres/University Halls/Community Halls/Exhibition Centres etc</text:p>
                </text:list-item>
                <text:list-item>
                  <text:p text:style-name="P132">Other Collective Accommodation sites Sites such as<text:s/>former care homes, repurposed military accommodation, and any other suitable Venue</text:p>
                </text:list-item>
                <text:list-item>
                  <text:p text:style-name="P133">Any other Venue for Group Accommodation, including Hostels and Shelters</text:p>
                </text:list-item>
              </text:list>
            </text:list-item>
            <text:list-item>
              <text:p text:style-name="P134">No Accommodation and/or Venue type is excluded from this Lot 4, subject to the relevant health and safety requirements being evidenced and appropriate Local Authority or Ministerial approvals being secured by the Buyer in collaboration with the Supplier.</text:p>
            </text:list-item>
            <text:list-item>
              <text:p text:style-name="P135">The Supplier may source the Venue directly or subcontract the sourcing of Venues to a Third Party Provider.</text:p>
            </text:list-item>
          </text:list>
        </text:list-item>
      </text:list>
      <text:h text:style-name="P136" text:outline-level="4"><text:bookmark-start text:name="_u5x8hwwp9qh6"/><text:bookmark-end text:name="_u5x8hwwp9qh6"/><text:span text:style-name="T137">Vessels</text:span></text:h>
      <text:list text:style-name="WWNum1" text:continue-numbering="true">
        <text:list-item>
          <text:list>
            <text:list-item>
              <text:p text:style-name="P138">Where the Supplier is sourcing a Vessel on a charter or lease basis, any proposal submitted must include details of the crew’s visa and right-to-work status in relation to the country or territory in which the Vessel is required.</text:p>
            </text:list-item>
            <text:list-item>
              <text:p text:style-name="P139">Where the<text:s/>crew do not have the necessary visas or right-to-work status, the Supplier shall, unless the Buyer specifies otherwise, either obtain the required documentation prior to <text:s/>deployment or source an alternative crew with the appropriate permissions. In both cases, the Supplier shall advise the Buyer upfront of the indicative timelines involved.</text:p>
            </text:list-item>
            <text:list-item>
              <text:p text:style-name="P140">Where required, the Supplier may be asked to work with Third Party Providers and, where relevant, in collaboration with other Government Departments to reconfigure a Venue, including Vessels to meet the Buyer's requirements. The Call-Off Order may include an obligation to restore the Venue upon the conclusion of the booking period.</text:p>
            </text:list-item>
          </text:list>
        </text:list-item>
      </text:list>
      <text:h text:style-name="P141" text:outline-level="3"><text:bookmark-start text:name="_bvt89pe0dhjx"/><text:bookmark-end text:name="_bvt89pe0dhjx"/>Health and Safety</text:h>
      <text:list text:style-name="WWNum1" text:continue-numbering="true">
        <text:list-item>
          <text:list>
            <text:list-item>
              <text:p text:style-name="P142">The supplier must comply with all legal, regulatory and statutory requirements in relation to health and safety, including fire safety and all required insurance obligations.</text:p>
            </text:list-item>
            <text:list-item>
              <text:p text:style-name="P143">Prior to booking any Venue on behalf of the Buyer, the Supplier shall conduct a Site Visit to confirm that health and safety standards are met, or will be met before Service Users enter the Venue. Where standards are not yet met at the time of the initial visit, <text:s/>the Supplier shall conduct a second Site Visit before Service Users enter the Venue(s) to ensure that any health and safety concerns have been addressed.</text:p>
            </text:list-item>
            <text:list-item>
              <text:p text:style-name="P144">The Supplier shall maintain and share records confirming that the Venue meets the required standards before proceeding to contract. This may include producing and adhering to by maintenance plans for the Venue.</text:p>
            </text:list-item>
            <text:list-item>
              <text:p text:style-name="P145">The Supplier shall obtain and share<text:s/>copies of all utilities certificates from the Venue Provider, including but not limited to:</text:p>
              <text:list text:continue-numbering="true">
                <text:list-item>
                  <text:p text:style-name="P146">gas safety certification</text:p>
                </text:list-item>
                <text:list-item>
                  <text:p text:style-name="P147">fire safety report</text:p>
                </text:list-item>
                <text:list-item>
                  <text:p text:style-name="P148">fire risk assessment</text:p>
                </text:list-item>
                <text:list-item>
                  <text:p text:style-name="P149">evacuation policy;</text:p>
                </text:list-item>
                <text:list-item>
                  <text:p text:style-name="P150">electricity safety certification</text:p>
                </text:list-item>
                <text:list-item>
                  <text:p text:style-name="P151">lifting operations and lifting<text:s/>equipment regulations</text:p>
                </text:list-item>
                <text:list-item>
                  <text:p text:style-name="P152">Legionnella report</text:p>
                </text:list-item>
                <text:list-item>
                  <text:p text:style-name="P153">food hygiene rating and standards</text:p>
                </text:list-item>
                <text:list-item>
                  <text:p text:style-name="P154">Pandemic Management Plan</text:p>
                </text:list-item>
              </text:list>
            </text:list-item>
            <text:list-item>
              <text:p text:style-name="P155">The Supplier shall comply with its health and safety obligations as detailed in the Core Terms Clause [to be confirmed].</text:p>
            </text:list-item>
            <text:list-item>
              <text:p text:style-name="P156">The Supplier shall ensure that all<text:s/>accidents, injuries, dangerous incidents and Major Incidents are recorded. The Buyer shall define what constitutes a Major Incident in the Call Off Order.</text:p>
            </text:list-item>
            <text:list-item>
              <text:p text:style-name="P157">The Buyer will advise whether different Cohorts may share Venue, with a view <text:s/>to maximising the use<text:s/>of contracted space.</text:p>
            </text:list-item>
          </text:list>
        </text:list-item>
      </text:list>
      <text:h text:style-name="P158" text:outline-level="3"><text:bookmark-start text:name="_cit418hagwfc"/><text:bookmark-end text:name="_cit418hagwfc"/>Food and/or Beverage</text:h>
      <text:list text:style-name="WWNum1" text:continue-numbering="true">
        <text:list-item>
          <text:list>
            <text:list-item>
              <text:p text:style-name="P159">Where required, the Supplier shall provide a full or half board service to eligible Service Users. The Call Off Order will set out whether the Cohort is eligible, together with any applicable eligibility criteria.</text:p>
            </text:list-item>
            <text:list-item>
              <text:p text:style-name="P160">The food and beverage service shall be provided either within the Venue, or at a location that is easily accessible to the relevant Service Users.</text:p>
            </text:list-item>
            <text:list-item>
              <text:p text:style-name="P161">Full details of the full or half board service requirement will be confirmed in the Call Off Order. An an example of full board may include​:</text:p>
              <text:list text:continue-numbering="true">
                <text:list-item>
                  <text:p text:style-name="P162">breakfast with a beverage service</text:p>
                </text:list-item>
                <text:list-item>
                  <text:p text:style-name="P163">hot and/or cold options for lunch and evening meal,​ with a beverage service​</text:p>
                </text:list-item>
                <text:list-item>
                  <text:p text:style-name="P164">appropriate food and beverage provision for babies and children</text:p>
                </text:list-item>
                <text:list-item>
                  <text:p text:style-name="P165">additional provision, such as fruit<text:s/>snacks, where three daily meals do not meet the nutritional needs of Service Users,</text:p>
                </text:list-item>
                <text:list-item>
                  <text:p text:style-name="P166">snacks available on a 24-hour basis, were required</text:p>
                </text:list-item>
              </text:list>
            </text:list-item>
            <text:list-item>
              <text:p text:style-name="P167">Each meal shall be assessed and approved by a suitably qualified professional to ensure that it meets the dietary needs<text:s/>of Service Users.</text:p>
            </text:list-item>
            <text:list-item>
              <text:p text:style-name="P168">The Supplier shall ensure that catering provision addresses all relevant special dietary, cultural, or religious and medical requirements..</text:p>
            </text:list-item>
            <text:list-item>
              <text:p text:style-name="P169">Additional support items may be included as required by Service Users, including but not limited<text:s/>to toiletries, baby care necessities, clothing, blankets, bottled water and/or packed lunches for coach journeys.</text:p>
            </text:list-item>
            <text:list-item>
              <text:p text:style-name="P170">Where instructed by the Buyer, the Supplier may be required to issue Food Vouchers and/or cash, card or credit tokens to Service Users.</text:p>
            </text:list-item>
            <text:list-item>
              <text:p text:style-name="P171">Suppliers providing food and catering Services to Central HM Government Bodies shall comply with the mandatory requirements of the<text:a xlink:href="https://www.gov.uk/government/publications/sustainable-procurement-the-gbs-for-food-and-catering-services/government-buying-standard-for-food-and-catering-services#contents" office:target-frame-name="_top" xlink:show="replace"><text:s/></text:a><text:a xlink:href="https://www.gov.uk/government/publications/sustainable-procurement-the-gbs-for-food-and-catering-services/government-buying-standard-for-food-and-catering-services#contents" office:target-frame-name="_top" xlink:show="replace"><text:span text:style-name="T172">Govern</text:span><text:span text:style-name="T173">ment Buying Standards (GBS) for Food and Catering Services</text:span></text:a><text:s/>including future updates as they are published, and are encouraged to meet the best practice criteria of the GBS for food and catering Services.</text:p>
            </text:list-item>
            <text:list-item>
              <text:p text:style-name="P174">The Supplier and their appointed Third Party Providers shall comply with all Applicable Law and current legislation regarding food and catering standards (e.g UK<text:a xlink:href="https://www.legislation.gov.uk/uksi/2014/1855/contents/made" office:target-frame-name="_top" xlink:show="replace"><text:span text:style-name="T175"><text:s/></text:span></text:a>https://www.legislation.gov.uk/uksi/2019/1218/made).</text:p>
            </text:list-item>
            <text:list-item>
              <text:p text:style-name="P176">The Supplier shall communicate all catering requirements to the Venue or catering provider where catering is requested, and shall obtain, collate and provide verification evidence to the Buyer and the Authority on request. The Supplier shall be required to report back to<text:s/>the Buyer on compliance and the provenance of food and food ingredients.</text:p>
            </text:list-item>
          </text:list>
        </text:list-item>
      </text:list>
      <text:h text:style-name="P177" text:outline-level="3"><text:bookmark-start text:name="_xkcrnfgqdna7"/><text:bookmark-end text:name="_xkcrnfgqdna7"/>Laundry and Cleaning</text:h>
      <text:list text:style-name="WWNum1" text:continue-numbering="true">
        <text:list-item>
          <text:list>
            <text:list-item>
              <text:p text:style-name="P178">Where required by the Buyer, the Supplier shall ensure that the Venue has suitable Linen and Laundry services and/or facilities.</text:p>
            </text:list-item>
            <text:list-item>
              <text:p text:style-name="P179">This may include but is not limited to: a full linen and laundry service provided by the Supplier or the Venue Provider; or laundry facilities such as available washing machines and drying apparatus to allow Service Users to self serve.</text:p>
            </text:list-item>
            <text:list-item>
              <text:p text:style-name="P180">Where instructed by the Buyer, the Supplier may be<text:s/>required to issue tokens, vouchers or cash to Service Users to enable them to use laundry facilities.</text:p>
            </text:list-item>
            <text:list-item>
              <text:p text:style-name="P181">Where required by the Buyer, the Supplier shall ensure there is in place routine cleaning and disinfection of all common areas and frequently touched surfaces, for example handrails, lift button, door handles etc. at the Venue, the Buyer may stipulate the frequency.</text:p>
            </text:list-item>
            <text:list-item>
              <text:p text:style-name="P182">The Supplier shall also provide cleaning of the Service Users room and removal of waste, as agreed by the Buyer.</text:p>
            </text:list-item>
          </text:list>
        </text:list-item>
      </text:list>
      <text:h text:style-name="P183" text:outline-level="3"><text:bookmark-start text:name="_2kcakctmqje0"/><text:bookmark-end text:name="_2kcakctmqje0"/>Mobilisation Costs</text:h>
      <text:list text:style-name="WWNum1" text:continue-numbering="true">
        <text:list-item>
          <text:list>
            <text:list-item>
              <text:p text:style-name="P184">Where Mobilisation Costs are incurred as a result of particular Buyer requirements, which cannot be mitigated by the Supplier, then mobilisation costs may be charged back to the Buyer. In this case, the Supplier must provide the Buyer with evidence of the costs borne.</text:p>
            </text:list-item>
            <text:list-item>
              <text:p text:style-name="P185">Otherwise, the Supplier must bear the mobilisation costs themselves and not charge these back to the Buyer.</text:p>
            </text:list-item>
            <text:list-item>
              <text:p text:style-name="P186">Additionally, if mobilisation costs are borne by the Supplier and agreed with the Buyer, in anticipation of high volumes which do not materialise, and the Supplier faces making a loss, the Buyer may be charged for these mobilisation costs.</text:p>
            </text:list-item>
          </text:list>
        </text:list-item>
      </text:list>
      <text:h text:style-name="P187" text:outline-level="3"><text:bookmark-start text:name="_qgb6lt2tt4d8"/><text:bookmark-end text:name="_qgb6lt2tt4d8"/>Damages</text:h>
      <text:list text:style-name="WWNum1" text:continue-numbering="true">
        <text:list-item>
          <text:list>
            <text:list-item>
              <text:p text:style-name="P188">In addition to the minimum Damages requirements set out in paragraphs X of the Specification, the Supplier shall provide a process for managing and resolving any damage claims from the Venue Provider, arising following the use of that Venue(s) by the Service User(s). This to include, but not be limited to:</text:p>
              <text:list text:continue-numbering="true">
                <text:list-item>
                  <text:p text:style-name="P189">The seeking of evidence (from the Venue Provider of the damage i.e. before and after photos; evidence of costs of the damages and confirmation that the Venue Providers insurance will not cover these costs)</text:p>
                </text:list-item>
                <text:list-item>
                  <text:p text:style-name="P190">Managing the invoicing of the Buyer for any agreed funds due</text:p>
                </text:list-item>
              </text:list>
            </text:list-item>
          </text:list>
        </text:list-item>
      </text:list>
      <text:h text:style-name="P191" text:outline-level="3"><text:bookmark-start text:name="_nv087s4f2ieh"/><text:bookmark-end text:name="_nv087s4f2ieh"/>Service User Payment</text:h>
      <text:list text:style-name="WWNum1" text:continue-numbering="true">
        <text:list-item>
          <text:list>
            <text:list-item>
              <text:p text:style-name="P192">On occasion, a Buyer may require Service Users to make<text:s/>payment using their own funds. In this case, the Supplier may require the individual Service User’s payment card details, and/or participation in an approved Undertaking To Repay (UTR) scheme before a booking can proceed <text:s/>The Supplier shall <text:s/>be able to facilitate all payment types and protect payment card details with robust security provisions in full compliance with Payment Card Industry Data Security Standard (PCI DSS).</text:p>
            </text:list-item>
          </text:list>
        </text:list-item>
      </text:list>
      <text:h text:style-name="P193" text:outline-level="3"><text:bookmark-start text:name="_c1ot3eg096g2"/><text:bookmark-end text:name="_c1ot3eg096g2"/>Desirable Service: Community Accommodation</text:h>
      <text:list text:style-name="WWNum1" text:continue-numbering="true">
        <text:list-item>
          <text:list>
            <text:list-item>
              <text:p text:style-name="P194">It is desirable, but not mandatory, for the Supplier to have the capability to provide Community Accommodation where required by a Buyer. Clauses 2.61-2.75 set out below are to apply where a Supplier has the capability to provide Community Accommodation, but shall not apply to Suppliers who can not supply Community Accommodation under this Lot.</text:p>
            </text:list-item>
            <text:list-item>
              <text:p text:style-name="P195">For the purposes of this Lot, Community Accommodation shall have the following meaning: a self contained residential property suitable for human habitation, containing the facilities required for everyday private living, including but not limited to a bathroom, kitchen, and bedroom. These may include studio apartments, flats, and houses suitable for individuals, couples and families of various sizes.</text:p>
            </text:list-item>
            <text:list-item>
              <text:p text:style-name="P196">Where Community Accommodation is being provided under this<text:s/>Lot, all clauses throughout this Lot 4 are applicable to the Community Accommodation provision.</text:p>
            </text:list-item>
            <text:list-item>
              <text:p text:style-name="P197">This is a national Lot and the Supplier shall have the capability to competently search for Community Accommodation options throughout the UK, in any location as requested by the Buyer. It is acknowledged that availability of Community Accommodation may vary regionally.</text:p>
            </text:list-item>
            <text:list-item>
              <text:p text:style-name="P198">All properties put forward must be well-maintained and comply with all statutory and regulatory standards, including but not limited to Homes (Fitness for Human Habitation) Act 2018 and the Furniture and Furnishings (Fire) (Safety) Regulations 2025.</text:p>
            </text:list-item>
            <text:list-item>
              <text:p text:style-name="P199">The Supplier shall ensure that any proposed accommodation is licensed for the intended use in accordance with statutory requirements and Local Authority rules and regulations.</text:p>
            </text:list-item>
            <text:list-item>
              <text:p text:style-name="P200">The Supplier shall obtain and share with the Buyer copies of all required certification and licenses, including but not limited to the following:</text:p>
              <text:list text:continue-numbering="true">
                <text:list-item>
                  <text:p text:style-name="P201">Gas Safety Certification;</text:p>
                </text:list-item>
                <text:list-item>
                  <text:p text:style-name="P202">Fire Safety Report;</text:p>
                </text:list-item>
                <text:list-item>
                  <text:p text:style-name="P203">Fire Risk Assessment;</text:p>
                </text:list-item>
                <text:list-item>
                  <text:p text:style-name="P204">Electricity Safety Certification;</text:p>
                </text:list-item>
                <text:list-item>
                  <text:p text:style-name="P205">Legionnaires Report;</text:p>
                </text:list-item>
                <text:list-item>
                  <text:p text:style-name="P206">Smoke alarm to be fitted and tested in accordance with The Smoke and Carbon Monoxide Alarm (England) Regulations 2015.</text:p>
                </text:list-item>
                <text:list-item>
                  <text:p text:style-name="P207">Carbon monoxide alarm to be fitted and tested in accordance with The Smoke and Carbon Monoxide Alarm (England) Regulations 2015.</text:p>
                </text:list-item>
                <text:list-item>
                  <text:p text:style-name="P208">Energy Performance Certificate (EPC) rating of 5 or higher</text:p>
                </text:list-item>
                <text:list-item>
                  <text:p text:style-name="P209">Where relevant, HMO licenses and subsequent HMO requirements</text:p>
                </text:list-item>
              </text:list>
            </text:list-item>
            <text:list-item>
              <text:p text:style-name="P210">The Supplier shall ensure that all Landlords within its supply chain are compliant with all<text:s/>required UK statutory requirements, regulation and legislation in respect of any properties contracted through this Framework, and that they remain compliant for the duration of any relevant Call-Off contract. These include but are not limited to:</text:p>
              <text:list text:continue-numbering="true">
                <text:list-item>
                  <text:p text:style-name="P211">Renters Rights Act 2025 (where applicable)</text:p>
                </text:list-item>
                <text:list-item>
                  <text:p text:style-name="P212">The Defective Premises Act 1972</text:p>
                </text:list-item>
                <text:list-item>
                  <text:p text:style-name="P213">Housing Act 2004</text:p>
                </text:list-item>
                <text:list-item>
                  <text:p text:style-name="P214">Private Rental Safety Responsibilities as detailed here:<text:s/><text:a xlink:href="https://www.gov.uk/private-renting/your-landlords-safety-responsibilities" office:target-frame-name="_top" xlink:show="replace"><text:span text:style-name="T215">https://www.gov.</text:span><text:span text:style-name="T216">uk/private-renting/your-landlords-safety-responsibilities</text:span></text:a></text:p>
                </text:list-item>
                <text:list-item>
                  <text:p text:style-name="P217">HMO standards as detailed here:<text:s/><text:a xlink:href="https://england.shelter.org.uk/housing_advice/private_renting/houses_in_multiple_occupation_hmo/your_landlords_responsibilities" office:target-frame-name="_top" xlink:show="replace"><text:span text:style-name="T218">https://england.shelt</text:span><text:span text:style-name="T219">er.org.uk/housing_advice/private_renting/houses_in_multiple_occupation_hmo/your_landlords_responsibilities</text:span></text:a></text:p>
                </text:list-item>
                <text:list-item>
                  <text:p text:style-name="P220">Any devolved administration equivalents to the above</text:p>
                </text:list-item>
              </text:list>
            </text:list-item>
            <text:list-item>
              <text:p text:style-name="P221">The Supplier shall ensure that all properties contracted through this Framework are compliant with all relevant UK Health and Safety standards, local authority licensing requirements, statutory requirements, regulation and legislation, and that they remain compliant for the duration of any relevant Call-Off contract. These include but are not limited<text:s/>to:</text:p>
              <text:list text:continue-numbering="true">
                <text:list-item>
                  <text:p text:style-name="P222">Renters Rights Act 2025 (where applicable)</text:p>
                </text:list-item>
                <text:list-item>
                  <text:p text:style-name="P223">Housing Act 2004</text:p>
                </text:list-item>
                <text:list-item>
                  <text:p text:style-name="P224">The Decent Home Standard:<text:s/><text:a xlink:href="https://www.gov.uk/government/consultations/consultation-on-a-reformed-decent-homes-standard-for-social-and-privately-rented-homes/outcome/the-new-decent-homes-standard-policy-statement" office:target-frame-name="_top" xlink:show="replace"><text:span text:style-name="T225">https://www.gov.uk/government/consultations/consultation-on-a-reformed-decent-homes-standard-for-social-and-privately-rented-homes/outcome/the-new-decent-homes-standard-policy-statement</text:span></text:a></text:p>
                </text:list-item>
                <text:list-item>
                  <text:p text:style-name="P226">Private Rental Safety Responsibilities as detailed here:<text:s/><text:a xlink:href="https://www.gov.uk/private-renting/your-landlords-safety-responsibilities" office:target-frame-name="_top" xlink:show="replace"><text:span text:style-name="T227">https://www.gov.uk/private-renting/your-landlords-safety-responsibilities</text:span></text:a></text:p>
                </text:list-item>
                <text:list-item>
                  <text:p text:style-name="P228">HMO standards as detailed here:<text:s/><text:a xlink:href="https://england.shelter.org.uk/housing_advice/private_renting/houses_in_multiple_occupation_hmo/your_landlords_responsibilities" office:target-frame-name="_top" xlink:show="replace"><text:span text:style-name="T229">https://england.shelter.org.uk/housing_advice/private_renting/houses_in_multiple_occupation_hmo/your_landlords_responsibilities</text:span></text:a></text:p>
                </text:list-item>
                <text:list-item>
                  <text:p text:style-name="P230">The relevant Local Authority Housing standards, and with the Housing health and safety rating system (HHSRS):<text:s/><text:a xlink:href="https://www.gov.uk/government/publications/housing-health-and-safety-rating-system-guidance-for-landlords-and-property-related-professionals" office:target-frame-name="_top" xlink:show="replace"><text:span text:style-name="T231">https</text:span><text:span text:style-name="T232">://www.gov.uk/government/publications/housing-health-and-safety-rating-system-guidance-for-landlords-and-property-related-professionals</text:span></text:a></text:p>
                </text:list-item>
                <text:list-item>
                  <text:p text:style-name="P233">Any devolved administration equivalents to the above</text:p>
                </text:list-item>
              </text:list>
            </text:list-item>
            <text:list-item>
              <text:p text:style-name="P234">The Supplier must comply with the following maintenance and repair<text:s/>requirements:</text:p>
              <text:list text:continue-numbering="true">
                <text:list-item>
                  <text:p text:style-name="P235">establish a 24/7/365 emergency repair service with maximum completion times as agreed at Call Off;</text:p>
                </text:list-item>
                <text:list-item>
                  <text:p text:style-name="P236">Define and agree with the Buyer non-emergency repair categories with maximum completion times</text:p>
                </text:list-item>
                <text:list-item>
                  <text:p text:style-name="P237">Implement a planned preventative maintenance (PPM) schedule for all properties</text:p>
                </text:list-item>
              </text:list>
            </text:list-item>
            <text:list-item>
              <text:p text:style-name="P238">The Supplier must ensure that any commercial agreement they have with property owners whose properties will be utilised under this Framework explicitly accommodates the future activation of Ground 5G under the Renters Rights Act.</text:p>
            </text:list-item>
            <text:list-item>
              <text:p text:style-name="P239">Where requested, the Supplier shall develop a fair, transparent and legally compliant Service User allocation process.</text:p>
            </text:list-item>
            <text:list-item>
              <text:p text:style-name="P240">The Supplier shall establish effective communication channels for Service Users to report issues, and provide feedback.</text:p>
            </text:list-item>
            <text:list-item>
              <text:p text:style-name="P241">[<text:span text:style-name="T242">DELETED</text:span>]</text:p>
            </text:list-item>
            <text:list-item>
              <text:p text:style-name="P243">It is the Supplier's responsibility to ensure that all properties in its supply chain and all Landlords within its supply chain comply with all statutory, regulatory and legal requirements.</text:p>
            </text:list-item>
            <text:list-item>
              <text:p text:style-name="P244">For Community Accommodation, it is the Supplier’s responsibility to ensure that the Venues remain habitable and in a good living condition. Community Accommodation may only be procured as a Managed Service.</text:p>
            </text:list-item>
          </text:list>
        </text:list-item>
      </text:list>
      <text:list text:style-name="WWNum1" text:continue-numbering="true">
        <text:list-item>
          <text:p text:style-name="P245"><text:bookmark-start text:name="_2et92p0"/><text:bookmark-end text:name="_2et92p0"/>Ancillary Services</text:p>
          <text:list text:continue-numbering="true">
            <text:list-item>
              <text:p text:style-name="P246">Once a Venue is booked, unless by exception as detailed in clause 1.9, the Ancillary Services can be booked by the Supplier if requested by the Buyer.</text:p>
              <text:list text:continue-numbering="true">
                <text:list-item>
                  <text:p text:style-name="P247">Passenger Transportation</text:p>
                </text:list-item>
                <text:list-item>
                  <text:p text:style-name="P248">Security Services</text:p>
                </text:list-item>
                <text:list-item>
                  <text:p text:style-name="P249">Welfare Services</text:p>
                </text:list-item>
                <text:list-item>
                  <text:p text:style-name="P250">Equipment and Test Kits</text:p>
                </text:list-item>
              </text:list>
            </text:list-item>
            <text:list-item>
              <text:p text:style-name="P251">Any additional service that is requested by the Buyer, but is not listed in 3.1 above, must be discussed and agreed<text:s/>with the Supplier.</text:p>
            </text:list-item>
            <text:list-item>
              <text:p text:style-name="P252">The Supplier’s responsibilities as Booking Agent under the Booking Service for any applicable Ancillary Services shall include but are not limited to the following:</text:p>
              <text:list text:continue-numbering="true">
                <text:list-item>
                  <text:p text:style-name="P253">Source and contract Ancillary Services;</text:p>
                </text:list-item>
                <text:list-item>
                  <text:p text:style-name="P254">act as a point of<text:s/>escalation for both the Buyer and any relevant Third Party Provider(s) where required, including for dispute resolution and/or damage claims;</text:p>
                </text:list-item>
                <text:list-item>
                  <text:p text:style-name="P255">conduct commercial negotiations; deliver commercial benefits and added value, action amendments and cancellations<text:s/>to the booking at the Buyers request;</text:p>
                </text:list-item>
                <text:list-item>
                  <text:p text:style-name="P256">Conduct due diligence on all Subcontractors</text:p>
                </text:list-item>
                <text:list-item>
                  <text:p text:style-name="P257">conduct regular ‘commercial contract management’ meetings with Subcontractors to ensure compliance</text:p>
                </text:list-item>
                <text:list-item>
                  <text:p text:style-name="P258">Delivery of all services as outlined in the All Lots section of the<text:s/>RM6408 Specification.</text:p>
                </text:list-item>
              </text:list>
            </text:list-item>
            <text:list-item>
              <text:p text:style-name="P259">For the avoidance of doubt, day to day operational management of the Subcontractors will come under “Managed Service” - see Section 4.</text:p>
            </text:list-item>
            <text:list-item>
              <text:p text:style-name="P260">The Buyer is responsible for outlining the specific requirements under each service.</text:p>
            </text:list-item>
            <text:list-item>
              <text:p text:style-name="P261">Ancillary Services may be delivered in-house, or subcontracted to a Third Party Provider.</text:p>
            </text:list-item>
            <text:list-item>
              <text:p text:style-name="P262">Where an Ancillary Service is being delivered by a Third Party Provider, the Supplier shall pass-through costs without any markup or other costs. In this case, the Supplier may apply the Booking Service fee or Service Management Fee to this cost if applicable (see Section 4 for guidance on applicability), as a separate line item on the invoice.</text:p>
            </text:list-item>
            <text:list-item>
              <text:p text:style-name="P263">All Subcontractors must clearly be listed in order to provide additional Ancillary Services.</text:p>
            </text:list-item>
            <text:list-item>
              <text:p text:style-name="P264">It is the Suppliers responsibility to ensure that they have appropriate commercial agreements in place with their supply chain to enable them to meet the requirements of this framework and any Call-Off under the framework.</text:p>
            </text:list-item>
            <text:list-item>
              <text:p text:style-name="P265">The Supplier shall ensure that their own contract(s) with any Third Party Provider reflects any agreed terms or requirements in their Call-Off contract with the Buyer, such that they are able to meet the terms and requirements of their contract with the Buyer. Specifically, the Supplier shall ensure that any sub-contracts or agreements with Third Party Providers allow them to meet the termination clauses, KPIs, SLAs, and penalties within their Call-Off Contracts.</text:p>
            </text:list-item>
            <text:list-item>
              <text:p text:style-name="P266">Where an Ancillary Service is being delivered in-house, the Supplier must include any profit in the quoted cost. The Supplier may not apply the Booking Service Fee or the Service Management Fee percentage on top of this.</text:p>
            </text:list-item>
            <text:list-item>
              <text:p text:style-name="P267">[<text:span text:style-name="T268">To be finalised</text:span>]</text:p>
            </text:list-item>
          </text:list>
        </text:list-item>
      </text:list>
      <text:h text:style-name="P269" text:outline-level="3"><text:bookmark-start text:name="_pczqjdzv6ul"/><text:bookmark-end text:name="_pczqjdzv6ul"/>Passenger Transportation (a)</text:h>
      <text:list text:style-name="WWNum1" text:continue-numbering="true">
        <text:list-item>
          <text:list>
            <text:list-item>
              <text:p text:style-name="P270">The Supplier shall provide Passenger Transportation for Service Users as required by the ​Buyer​, including but not limited to:</text:p>
              <text:list text:continue-numbering="true">
                <text:list-item>
                  <text:p text:style-name="P271">Collection from / return to point of Embarkation / Disembarkation</text:p>
                </text:list-item>
                <text:list-item>
                  <text:p text:style-name="P272">Transfer between Venue(s)</text:p>
                </text:list-item>
                <text:list-item>
                  <text:p text:style-name="P273">Transport to and from appointments relating to health and/ or welfare</text:p>
                </text:list-item>
                <text:list-item>
                  <text:p text:style-name="P274">Transport to and<text:s/>from community and/or religious Venues</text:p>
                </text:list-item>
                <text:list-item>
                  <text:p text:style-name="P275">Transport to support community integration</text:p>
                </text:list-item>
                <text:list-item>
                  <text:p text:style-name="P276">Anything else ​as detailed in the Call off Order​​</text:p>
                </text:list-item>
              </text:list>
            </text:list-item>
            <text:list-item>
              <text:p text:style-name="P277">Passenger Transportation may be requested at short notice or delivered via pre-booked Passenger Transportation, private vehicle with driver hire, public transportation, or any other transport as stipulated by the Buyer in the Call Off Order.</text:p>
            </text:list-item>
            <text:list-item>
              <text:p text:style-name="P278">Passenger Transportation includes, but is not limited to, taxi, rail, coach, bus, tram, and metro or equivalent.</text:p>
            </text:list-item>
            <text:list-item>
              <text:p text:style-name="P279">The Supplier shall ensure that accessible transport arrangements are provided as required.</text:p>
            </text:list-item>
          </text:list>
        </text:list-item>
      </text:list>
      <text:h text:style-name="P280" text:outline-level="3"><text:bookmark-start text:name="_mlo7svp0p8pe"/><text:bookmark-end text:name="_mlo7svp0p8pe"/>Security Services (b)</text:h>
      <text:list text:style-name="WWNum1" text:continue-numbering="true">
        <text:list-item>
          <text:list>
            <text:list-item>
              <text:p text:style-name="P281">Where specified in the Call Off Order, the Supplier shall supply security services at the Venue, including access control to the Venue.</text:p>
            </text:list-item>
            <text:list-item>
              <text:p text:style-name="P282">The Supplier shall provide on-site security measures in line with the requirements set out in the Call Off Order. These measures may include but are not limited to:</text:p>
              <text:list text:continue-numbering="true">
                <text:list-item>
                  <text:p text:style-name="P283">Security personnel (Security Industry Authority Licensed)</text:p>
                </text:list-item>
                <text:list-item>
                  <text:p text:style-name="P284">CCTV</text:p>
                </text:list-item>
                <text:list-item>
                  <text:p text:style-name="P285">External lighting</text:p>
                </text:list-item>
                <text:list-item>
                  <text:p text:style-name="P286">Intruder alarms</text:p>
                </text:list-item>
                <text:list-item>
                  <text:p text:style-name="P287">Keys</text:p>
                </text:list-item>
                <text:list-item>
                  <text:p text:style-name="P288">Locks</text:p>
                </text:list-item>
                <text:list-item>
                  <text:p text:style-name="P289">Door</text:p>
                </text:list-item>
                <text:list-item>
                  <text:p text:style-name="P290">Gates</text:p>
                </text:list-item>
                <text:list-item>
                  <text:p text:style-name="P291">Barriers and fences</text:p>
                </text:list-item>
                <text:list-item>
                  <text:p text:style-name="P292">Passes</text:p>
                </text:list-item>
                <text:list-item>
                  <text:p text:style-name="P293">Security systems</text:p>
                </text:list-item>
              </text:list>
            </text:list-item>
          </text:list>
        </text:list-item>
      </text:list>
      <text:h text:style-name="P294" text:outline-level="3"><text:bookmark-start text:name="_cjwgeyd3jfqf"/><text:bookmark-end text:name="_cjwgeyd3jfqf"/>Welfare Services (c)</text:h>
      <text:list text:style-name="WWNum1" text:continue-numbering="true">
        <text:list-item>
          <text:list>
            <text:list-item>
              <text:p text:style-name="P295">Where specified in the Call Off Order, the Supplier shall provide welfare staff, such as safeguarding professionals, healthcare professionals, social workers and/or support workers to carry out services including but not limited to:</text:p>
              <text:list text:continue-numbering="true">
                <text:list-item>
                  <text:p text:style-name="P296">Support in applying for benefits from the relevant authority</text:p>
                </text:list-item>
                <text:list-item>
                  <text:p text:style-name="P297">Drug and alcohol services</text:p>
                </text:list-item>
                <text:list-item>
                  <text:p text:style-name="P298">Medical and Health services, including sexual health services</text:p>
                </text:list-item>
                <text:list-item>
                  <text:p text:style-name="P299">Specialist advice, such as debt advice</text:p>
                </text:list-item>
                <text:list-item>
                  <text:p text:style-name="P300">Counselling, therapy, and psychological support</text:p>
                </text:list-item>
                <text:list-item>
                  <text:p text:style-name="P301">Other welfare services</text:p>
                </text:list-item>
              </text:list>
            </text:list-item>
            <text:list-item>
              <text:p text:style-name="P302">In addition, and where specified in the Call Off Order, the Supplier shall provide Service Users with access, signposting and/or assistance in registering to other welfare services/ providers,<text:s/>including but not limited to:</text:p>
              <text:list text:continue-numbering="true">
                <text:list-item>
                  <text:p text:style-name="P303">A local GP</text:p>
                </text:list-item>
                <text:list-item>
                  <text:p text:style-name="P304">Dental</text:p>
                </text:list-item>
                <text:list-item>
                  <text:p text:style-name="P305">Counselling</text:p>
                </text:list-item>
                <text:list-item>
                  <text:p text:style-name="P306">General orientation of the local area</text:p>
                </text:list-item>
                <text:list-item>
                  <text:p text:style-name="P307">Community integration</text:p>
                </text:list-item>
                <text:list-item>
                  <text:p text:style-name="P308">Primary and Secondary health care</text:p>
                </text:list-item>
                <text:list-item>
                  <text:p text:style-name="P309">Social care</text:p>
                </text:list-item>
                <text:list-item>
                  <text:p text:style-name="P310">Financial support</text:p>
                </text:list-item>
                <text:list-item>
                  <text:p text:style-name="P311">Education and/or schooling</text:p>
                </text:list-item>
                <text:list-item>
                  <text:p text:style-name="P312">Employment support</text:p>
                </text:list-item>
                <text:list-item>
                  <text:p text:style-name="P313">Advisory<text:s/>Services, e.g., Migrant Help</text:p>
                </text:list-item>
                <text:list-item>
                  <text:p text:style-name="P314">And other Medical and/or Pastoral Services.<text:span text:style-name="T315"><text:tab/>​​​​​</text:span></text:p>
                </text:list-item>
              </text:list>
            </text:list-item>
            <text:list-item>
              <text:p text:style-name="P316">The Supplier may be required to assist Service Users in obtaining urgent medical care, as specified in the Call Off Order.​<text:s/><text:tab/>​​​​<text:s/><text:tab/>​ <text:s/>​​​​ ​​<text:s/><text:tab/>​</text:p>
            </text:list-item>
            <text:list-item>
              <text:p text:style-name="P317">If specified in the Call Off Order the Supplier is to provide a range of Health and Welfare related Test Kits, Consumables and associated Services including but not limited to:</text:p>
              <text:list text:continue-numbering="true">
                <text:list-item>
                  <text:p text:style-name="P318">Infectious diseases</text:p>
                </text:list-item>
                <text:list-item>
                  <text:p text:style-name="P319">Alcohol</text:p>
                </text:list-item>
                <text:list-item>
                  <text:p text:style-name="P320">Drugs</text:p>
                </text:list-item>
              </text:list>
            </text:list-item>
            <text:list-item>
              <text:p text:style-name="P321">If specified in the Call Off Order, the Supplier shall provide access to appropriate Translation Services to ensure that the Service Users receive any and all communications in a language understood by the Service User. These Translation Services may include but are not limited to the use of Interpreters, Translators, Artificial Intelligence (AI) and Translator Apps as and when required.</text:p>
            </text:list-item>
            <text:list-item>
              <text:p text:style-name="P322">The Supplier may also be required to provide English for Speakers of Other Languages (ESOL) classes if specified in the Call Off Order.</text:p>
            </text:list-item>
          </text:list>
        </text:list-item>
      </text:list>
      <text:h text:style-name="P323" text:outline-level="3"><text:bookmark-start text:name="_w03e0ibbrf5t"/><text:bookmark-end text:name="_w03e0ibbrf5t"/>Gathering/Events Equipment and/or PPE/Virus Test<text:s/>Kits (d)</text:h>
      <text:list text:style-name="WWNum1" text:continue-numbering="true">
        <text:list-item>
          <text:list>
            <text:list-item>
              <text:p text:style-name="P324">Where required by the Buyer and specified in the Call Off order, the Supplier shall provide necessary equipment. Equipment may include but is not limited to:</text:p>
              <text:list text:continue-numbering="true">
                <text:list-item>
                  <text:p text:style-name="P325">Test kits (for example, virus Test Kits like those used in the Covid19 Pandemic)</text:p>
                </text:list-item>
                <text:list-item>
                  <text:p text:style-name="P326">Personal<text:s/>Protective Equipment</text:p>
                </text:list-item>
                <text:list-item>
                  <text:p text:style-name="P327">Tents</text:p>
                </text:list-item>
                <text:list-item>
                  <text:p text:style-name="P328">Camp beds, bedding or equivalent</text:p>
                </text:list-item>
                <text:list-item>
                  <text:p text:style-name="P329">Presenting Equipment, for example, PA System/Projector/Screen/Lectern/Microphones</text:p>
                </text:list-item>
              </text:list>
            </text:list-item>
          </text:list>
        </text:list-item>
      </text:list>
      <text:list text:style-name="WWNum1" text:continue-numbering="true">
        <text:list-item>
          <text:p text:style-name="P330"><text:bookmark-start text:name="_fmpraxdet46q"/><text:bookmark-end text:name="_fmpraxdet46q"/>Managed Services</text:p>
          <text:list text:continue-numbering="true">
            <text:list-item>
              <text:p text:style-name="P331">Where the Supplier is required to provide a managed service, this shall be in addition to the booked services outlined in Section 2 and clause 3.3.</text:p>
            </text:list-item>
            <text:list-item>
              <text:p text:style-name="P332">In addition to said clauses, a managed service also includes at a minimum:</text:p>
              <text:list text:continue-numbering="true">
                <text:list-item>
                  <text:p text:style-name="P333">the day to day operational management of Subcontractors</text:p>
                </text:list-item>
                <text:list-item>
                  <text:p text:style-name="P334">the day to day operational management of on-site staff</text:p>
                </text:list-item>
                <text:list-item>
                  <text:p text:style-name="P335">integration, coordination and facilitation of and across the relevant services; for example, the Supplier shall ensure that the different contracted services are scheduled and align with each other such that all eligible Service Users may access all relevant services without any scheduling conflict</text:p>
                </text:list-item>
                <text:list-item>
                  <text:p text:style-name="P336">Enhanced damages and complaints procedure</text:p>
                </text:list-item>
                <text:list-item>
                  <text:p text:style-name="P337">Distribution of required items</text:p>
                </text:list-item>
                <text:list-item>
                  <text:p text:style-name="P338">A managed service may also include, at the Buyers discretion:</text:p>
                </text:list-item>
                <text:list-item>
                  <text:p text:style-name="P339">Arrangement of Service User briefings and induction</text:p>
                </text:list-item>
                <text:list-item>
                  <text:p text:style-name="P340">Check in and check out services; and room allocations</text:p>
                </text:list-item>
              </text:list>
            </text:list-item>
            <text:list-item>
              <text:p text:style-name="P341">For example, if a Buyer wants a Venue to be booked for a cohort, but will have their own staff managing the day-to-day operations of the Venue, then only a booked service is required. However, if a Buyer wants the Supplier to manage the day-to-day operations of the Venue, then a Managed Service would apply.</text:p>
            </text:list-item>
            <text:list-item>
              <text:p text:style-name="P342">In order to charge the Managed Service Fee, the Supplier must be able to evidence what services they are delivering above and beyond the standard booking services. The Managed Service Fee should be applied in line with the RM6408 Lot X Rate Card, and should be proportional to the scale of managed service required.</text:p>
            </text:list-item>
            <text:list-item>
              <text:p text:style-name="P343">The Service Management Fee set out at framework is the maximum which may apply. At Call-Off, the Buyer and Supplier may negotiate to reduce this where the management due by the Supplier is low touch.</text:p>
            </text:list-item>
            <text:list-item>
              <text:p text:style-name="P344">The Service Management Fee will be applied to actual, invoiced costs only.</text:p>
            </text:list-item>
            <text:list-item>
              <text:p text:style-name="P345">Please note that delivering a Managed Service through this Lot 4 does not authorise Framework Contract Suppliers to make Policy decisions on behalf of the Buyer.</text:p>
            </text:list-item>
            <text:list-item>
              <text:p text:style-name="P346">The Supplier will refer any Policy related queries or decisions to the Buyer, or an Authority appointed by the Buyer, so the Buyer must provide clear contact details, roles and responsibilities.</text:p>
            </text:list-item>
            <text:list-item>
              <text:p text:style-name="P347">Additionally, the Supplier and their appointed Third Party Provider(s) (including but not limited to service partners, Service Providers and subcontractors) shall not be required by the Buyer to decide which Ancillary Services (as defined in Section<text:s/>Two – Optional Services) are required and booked for a particular Cohort, although they may be asked to provide a recommendation based on previous experience, knowledge and understanding.</text:p>
            </text:list-item>
            <text:list-item>
              <text:p text:style-name="P348">Where an Ancillary Service is being delivered in-house, the Ancillary Service costs should include any management costs, which cannot be charged separately as a Management Fee. A Management Fee can only be applied to services which the Supplier is not delivering in-house, as any in-house service costs should have all necessary costs built into the basic rate.</text:p>
            </text:list-item>
            <text:list-item>
              <text:p text:style-name="P349">The Management Fee does not include the costs of ancillary services themselves, which will be passed through to the Buyer without mark up.</text:p>
            </text:list-item>
            <text:list-item>
              <text:p text:style-name="P350">On-site Supplier staff may be charged as a separate cost by the Supplier; however, Venue and Ancillary Service staff (such as hotel reception staff, cleaning staff, and translators) shall be included in the passthrough cost for the Venue or Ancillary service.</text:p>
            </text:list-item>
            <text:list-item>
              <text:p text:style-name="P351">Where on-site Supplier staff are being charged as a separate cost by<text:s/>the Supplier, a Management Fee cannot be applied on top of this cost, as any in-house service costs should have all necessary costs built into the basic rate.</text:p>
            </text:list-item>
          </text:list>
        </text:list-item>
      </text:list>
      <text:h text:style-name="P352" text:outline-level="3"><text:bookmark-start text:name="_4ueg8hz2n03"/><text:bookmark-end text:name="_4ueg8hz2n03"/>Staffing</text:h>
      <text:list text:style-name="WWNum1" text:continue-numbering="true">
        <text:list-item>
          <text:list>
            <text:list-item>
              <text:p text:style-name="P353">The costs for all staffing required to deliver a managed service, as described in<text:s/>this Lot, shall be covered by the Managed Service Fee.</text:p>
            </text:list-item>
            <text:list-item>
              <text:p text:style-name="P354">Any staffing requirement above and beyond the requirements of this specification may be charged separately, as agreed between the Buyer and Supplier in writing.</text:p>
            </text:list-item>
          </text:list>
        </text:list-item>
      </text:list>
      <text:h text:style-name="P355" text:outline-level="3"><text:bookmark-start text:name="_yyr53hbr09vg"/><text:bookmark-end text:name="_yyr53hbr09vg"/>Damages</text:h>
      <text:list text:style-name="WWNum1" text:continue-numbering="true">
        <text:list-item>
          <text:list>
            <text:list-item>
              <text:p text:style-name="P356">Under a Managed Service, the Supplier shall fully manage any damages claims on the Buyers behalf, including:</text:p>
              <text:list text:continue-numbering="true">
                <text:list-item>
                  <text:p text:style-name="P357">Obtaining and verifying evidence of the damages from the Venue Provider</text:p>
                </text:list-item>
                <text:list-item>
                  <text:p text:style-name="P358">Obtaining and verifying evidence that the costs charged for the damages are reasonable and represent Value<text:s/>for Money</text:p>
                </text:list-item>
                <text:list-item>
                  <text:p text:style-name="P359">Ensuring any invoice for damages issued to the Buyer is clear, accurate and sufficiently detailed</text:p>
                </text:list-item>
                <text:list-item>
                  <text:p text:style-name="P360">Negotiating damages costs with the Venue Provider on behalf of the Buyer</text:p>
                </text:list-item>
              </text:list>
            </text:list-item>
            <text:list-item>
              <text:p text:style-name="P361">The Buyer has the option to pay an additional per person per night Damages<text:s/>fee, as per the framework pricing, to cover all damages costs. The Buyer must not be charged for damages outside of this fee. This fee may only be used by the Supplier for damages, Social Value delivery, or enhancing the Venue for the Service Users benefit. This fee must not be used to cover any profit, overheads, or back-office costs to the Supplier, as this will be covered by the Managed Service Fee.</text:p>
            </text:list-item>
          </text:list>
        </text:list-item>
      </text:list>
      <text:p text:style-name="P362"><text:span text:style-name="T363">Complaints</text:span></text:p>
      <text:list text:style-name="WWNum1" text:continue-numbering="true">
        <text:list-item>
          <text:list>
            <text:list-item>
              <text:p text:style-name="P364">The Supplier shall signpost to Service Users the ways and means for the Service User to provide feedback or make a Complaint about the provided Venue and/or Accommodation and/or Gatherings/Events Ancillary Services, via the single point of contact managed by the Supplier.</text:p>
            </text:list-item>
            <text:list-item>
              <text:p text:style-name="P365">The Supplier shall, as and when necessary, demonstrate the process for providing feedback and making Complaints, to Service Users, in a manner and language that Service Users can understand.</text:p>
            </text:list-item>
            <text:list-item>
              <text:p text:style-name="P366">The Supplier shall manage the administration and referral of feedback and Complaints, as appropriate, in accordance with the Call Off Order.</text:p>
            </text:list-item>
            <text:list-item>
              <text:p text:style-name="P367">Where the Service Users give feedback or make Complaints to the Supplier representative, the Supplier shall, unless varied within the Call Off Order provide the following:</text:p>
              <text:list text:continue-numbering="true">
                <text:list-item>
                  <text:p text:style-name="P368">Provide a single point of contact for the receipt of the referral, available 24 hours a day, 7 days a week, 265 days a year (366 on a leap year);</text:p>
                </text:list-item>
                <text:list-item>
                  <text:p text:style-name="P369">record the feedback and Complaints referrals, including any cause, and any action taken by the Supplier in response to the feedback or Complaint;</text:p>
                </text:list-item>
                <text:list-item>
                  <text:p text:style-name="P370">inform the Service User of the outcome of the action in response to the Complaint and any subsequent action to be taken;</text:p>
                </text:list-item>
                <text:list-item>
                  <text:p text:style-name="P371">where the Complaint is a serious matter requiring Police or Buyer involvement, the Supplier shall notify the Buyer immediately on becoming aware of such an event.</text:p>
                </text:list-item>
              </text:list>
            </text:list-item>
            <text:list-item>
              <text:p text:style-name="P372">The Supplier<text:s/>shall record in an auditable manner the number and type of Complaints for which the Supplier can be held culpable.</text:p>
            </text:list-item>
            <text:list-item>
              <text:p text:style-name="P373">The Supplier shall, immediately upon becoming aware of a Complaint or request for support, report to the Buyer, and where appropriate the Police and/or other relevant Stakeholders, any matters that arise concerning:</text:p>
              <text:list text:continue-numbering="true">
                <text:list-item>
                  <text:p text:style-name="P374">any Service User fraudulently claiming support;</text:p>
                </text:list-item>
                <text:list-item>
                  <text:p text:style-name="P375">antisocial behaviour, suspicious or criminal behaviour, threatening behaviour or harassment;</text:p>
                </text:list-item>
                <text:list-item>
                  <text:p text:style-name="P376">behaviour that may indicate that someone<text:s/>is involved in violent extremism, radicalisation or vulnerable to radicalisation;</text:p>
                </text:list-item>
                <text:list-item>
                  <text:p text:style-name="P377">neglect, sexual harassment or exploitation; and/or domestic violence or the safeguarding of children and vulnerable adults.</text:p>
                </text:list-item>
              </text:list>
            </text:list-item>
            <text:list-item>
              <text:p text:style-name="P378">When the Supplier on-site liaison or representative, following discussion with the Service User or any third party, is unable to resolve a Complaint to the satisfaction of the relevant Service User, the Supplier shall refer the Complaint and the relevant Service User to the Buyer, or an Authority appointed by the Buyer, who shall advise the complainant and if necessary take up the Complaint on their behalf. The complainant is to be informed when such action is taken.</text:p>
            </text:list-item>
            <text:list-item>
              <text:p text:style-name="P379">Further detail regarding the required Complaints procedure shall be specified in the Call<text:s/>Off Order.</text:p>
            </text:list-item>
          </text:list>
        </text:list-item>
      </text:list>
      <text:list text:style-name="WWNum1" text:continue-numbering="true">
        <text:list-item>
          <text:p text:style-name="P380"><text:bookmark-start text:name="_hpxin1adpals"/><text:bookmark-end text:name="_hpxin1adpals"/>General requirements</text:p>
          <text:list text:continue-numbering="true">
            <text:list-item>
              <text:p text:style-name="P381">The general requirements set out in Section 5 apply to all Sections 1-4 of this Lot 4.</text:p>
            </text:list-item>
          </text:list>
        </text:list-item>
      </text:list>
      <text:h text:style-name="P382" text:outline-level="3"><text:bookmark-start text:name="_9jltb6pxpbgg"/><text:bookmark-end text:name="_9jltb6pxpbgg"/>Staff Requirements</text:h>
      <text:list text:style-name="WWNum1" text:continue-numbering="true">
        <text:list-item>
          <text:list>
            <text:list-item>
              <text:p text:style-name="P383">The Supplier acknowledges that Service Users will, in many cases, be vulnerable adults, families or minors, with specific requirements. The Supplier shall ensure its own staff and that of their appointed Third Party Provider(s) deployed as dedicated resources comply with all applicable legislation on the safeguarding of children and vulnerable adults/families and with the Buyer’s specific guidelines.</text:p>
            </text:list-item>
            <text:list-item>
              <text:p text:style-name="P384">The Supplier shall ensure that all relevant staff, including those of their appointed Third Party Provider(s) have received the appropriate and up-to-date training for the services being delivered. This may include but not be<text:s/>limited to:</text:p>
              <text:list text:continue-numbering="true">
                <text:list-item>
                  <text:p text:style-name="P385">safeguarding</text:p>
                </text:list-item>
                <text:list-item>
                  <text:p text:style-name="P386">counter terrorism awareness</text:p>
                </text:list-item>
                <text:list-item>
                  <text:p text:style-name="P387">self-harm and suicide awareness and prevention</text:p>
                </text:list-item>
                <text:list-item>
                  <text:p text:style-name="P388">mental health basic first aid</text:p>
                </text:list-item>
                <text:list-item>
                  <text:p text:style-name="P389">health and safety</text:p>
                </text:list-item>
                <text:list-item>
                  <text:p text:style-name="P390">fire safety</text:p>
                </text:list-item>
              </text:list>
            </text:list-item>
            <text:list-item>
              <text:p text:style-name="P391">The Supplier shall bear the costs of training outlined in paragraph 5.3, unless otherwise agreed at Call Off.</text:p>
            </text:list-item>
            <text:list-item>
              <text:p text:style-name="P392">Where specified in the Call-Off Order, the Supplier shall ensure that all relevant staff, including that of their appointed Third Party Provider(s), meet the personnel standards stipulated by the Buyer. These standards may include but are<text:s/>not limited to:</text:p>
              <text:list text:continue-numbering="true">
                <text:list-item>
                  <text:p text:style-name="P393">satisfactory completion of a Disclosure and Barring (DBS), Disclosure Scotland, and/or AccessNI check.</text:p>
                </text:list-item>
                <text:list-item>
                  <text:p text:style-name="P394">for those who may have contact with children or vulnerable adults, a current enhanced level disclosure or barring check in accordance with current legislation and<text:a xlink:href="https://www.gov.uk/government/organisations/disclosure-and-barring-service" office:target-frame-name="_top" xlink:show="replace"><text:s/></text:a><text:a xlink:href="https://www.gov.uk/government/organisations/disclosure-and-barring-service" office:target-frame-name="_top" xlink:show="replace"><text:span text:style-name="T395">Government guidance.</text:span></text:a><text:a xlink:href="https://www.gov.uk/government/organisations/disclosure-and-barring-service" office:target-frame-name="_top" xlink:show="replace"><text:span text:style-name="T396"><text:s/></text:span></text:a></text:p>
                </text:list-item>
                <text:list-item>
                  <text:p text:style-name="P397">satisfactory completion of immigration and right-to-work checks</text:p>
                </text:list-item>
                <text:list-item>
                  <text:p text:style-name="P398">SC and/or DV security clearance</text:p>
                </text:list-item>
                <text:list-item>
                  <text:p text:style-name="P399">wearing of appropriate Uniforms, PPE and Identity Badges</text:p>
                </text:list-item>
                <text:list-item>
                  <text:p text:style-name="P400">Security Industry Authority (SIA licence accreditation)</text:p>
                </text:list-item>
              </text:list>
            </text:list-item>
            <text:list-item>
              <text:p text:style-name="P401">The Buyer shall not bear the costs associated with security clearances for Supplier Staff and Third Party Providers, unless agreed by exception at Call Off.</text:p>
            </text:list-item>
          </text:list>
        </text:list-item>
      </text:list>
      <text:h text:style-name="P402" text:outline-level="3"><text:bookmark-start text:name="_nzc4zsl5xz7n"/><text:bookmark-end text:name="_nzc4zsl5xz7n"/>Supply Chain Management</text:h>
      <text:list text:style-name="WWNum1" text:continue-numbering="true">
        <text:list-item>
          <text:list>
            <text:list-item>
              <text:p text:style-name="P403">The Supplier shall ensure they<text:s/>have full records of all Third Party Provider(s) within their Supply Chain.</text:p>
            </text:list-item>
            <text:list-item>
              <text:p text:style-name="P404">The Supplier shall ensure that any necessary terms in this Framework and any relevant Call-Off(s) are passed into their sub-contracts and any agreements with Third Party Providers<text:s/>to allow the Supplier to meet their obligations under this framework and any Call-Off.</text:p>
            </text:list-item>
            <text:list-item>
              <text:p text:style-name="P405">Any costs resulting from failure to perform or meet the requirements of the contract by any Third Party Provider within the Suppliers supply chain, shall be borne by the Supplier.</text:p>
            </text:list-item>
            <text:list-item>
              <text:p text:style-name="P406">The Supplier shall be responsible for conducting all relevant due diligence, performance management, and contract management of their supply chain.</text:p>
            </text:list-item>
          </text:list>
        </text:list-item>
      </text:list>
      <text:h text:style-name="P407" text:outline-level="3"><text:bookmark-start text:name="_dbqa0x8fzqe3"/><text:bookmark-end text:name="_dbqa0x8fzqe3"/>Pricing: Booking Fees and Managed Service Fees</text:h>
      <text:list text:style-name="WWNum1" text:continue-numbering="true">
        <text:list-item>
          <text:list>
            <text:list-item>
              <text:p text:style-name="P408">For all Venues and services, the Supplier shall<text:s/>pass all costs through from the relevant end provider to the Buyer without any markup or margin applied. This is the case regardless of whether a booked or managed service is being delivered, and regardless of whether the Supplier is acting as Agent or Principal. This applies to all third party costs including for accommodation and ancillary services.</text:p>
            </text:list-item>
            <text:list-item>
              <text:p text:style-name="P409">The Buyer and the Authority have the right to conduct benchmarking activity to establish whether the Venue costs are aligned to market value. If the Venue costs are found to be materially misaligned from market value, the Supplier shall be required to demonstrate that they have endeavoured to bring costs more in line with market value.</text:p>
            </text:list-item>
            <text:list-item>
              <text:p text:style-name="P410">Regardless of whether a Venue or service is sourced directly or via a Third<text:s/>Party Provider, the end provider costs must be passed through to the Buyer without any markup or margin from the Third Party Provider or the Supplier.</text:p>
            </text:list-item>
            <text:list-item>
              <text:p text:style-name="P411">The only fee the Supplier may charge to the Buyer on top of the passthrough costs is the Booking Fee or Management Fee as set out in the Framework pricing matrix.</text:p>
            </text:list-item>
            <text:list-item>
              <text:p text:style-name="P412">[<text:span text:style-name="T413">To be finalised</text:span>]</text:p>
            </text:list-item>
            <text:list-item>
              <text:p text:style-name="P414">[<text:span text:style-name="T415">To be finalised</text:span>]</text:p>
            </text:list-item>
            <text:list-item>
              <text:p text:style-name="P416">The Supplier shall make available all Commissionable and Non-Commissionable rates and any other available Non-Commissionable special offers for the Buyer to<text:s/>consider and book. The Supplier shall inform the Buyer (and Authority) of all Accommodation rates that the Supplier negotiates or makes available specific to the Buyer.</text:p>
            </text:list-item>
            <text:list-item>
              <text:p text:style-name="P417">The Supplier shall operate an open book policy with regards to any commission, overrides, rebates, or any other form of payment received from the market. The Supplier is obliged to disclose all commissions received under the Framework and any Call Off. Open Book audits are mandatory under both the framework and any call-off.</text:p>
            </text:list-item>
            <text:list-item>
              <text:p text:style-name="P418">The Authority and Buyers have the right to ask the Suppliers supply-chain to verify whether commission has been offered and/or accepted and/or collected by the Supplier. The Supplier shall not block this and shall ensure that their supply chain members are aware of and in<text:s/>agreement with this requirement. For the purposes of this clause, commission shall not be categorised as commercially sensitive.</text:p>
            </text:list-item>
            <text:list-item>
              <text:p text:style-name="P419">If the Supplier is subcontracting the Venue sourcing services to a Third Party, the Supplier must be the one to contract the Venue(s) on the Customers behalf. If the contracted Venue(s) is paying commission to any party, be this the Supplier or a subcontractor, then this must be disclosed to the Buyer and the Authority.</text:p>
            </text:list-item>
            <text:list-item>
              <text:p text:style-name="P420">Where the Supplier is providing a Managed Service and the Buyer has existing and/or expiring contracted Venues, the Buyer is encouraged to engage suppliers early in the process to help the<text:span text:style-name="T421"><text:s/>Supplier to</text:span><text:s/>understand the current arrangements, such as whether TUPE applies, the current number of Service Users, whether the Venue is Commissionable or Non-Commissionable and more.</text:p>
            </text:list-item>
            <text:list-item>
              <text:p text:style-name="P422">[<text:span text:style-name="T423">To be finalised</text:span>]</text:p>
            </text:list-item>
            <text:list-item>
              <text:p text:style-name="P424">[<text:span text:style-name="T425">To be finalised</text:span>]</text:p>
            </text:list-item>
            <text:list-item>
              <text:p text:style-name="P426">Where a Managed Service is being delivered, the Supplier may charge a Managed Service fee to cover their costs and profit associated with this. Please note that<text:s/>only a Managed Service Fee or a Booking Service Fee can be applied, but not both.</text:p>
            </text:list-item>
            <text:list-item>
              <text:p text:style-name="P427">The only exception to this is a service which is being delivered in-house, in which case no Booking Fee or Service Management Fee shall be applied to this. For example, if the Supplier is using their own in-house staff to provide an ancillary service, then the costs for these services should have the Suppliers margin built in to them, and no Booking Fee or Service Management Fee shall be applied in addition to this.</text:p>
            </text:list-item>
            <text:list-item>
              <text:p text:style-name="P428">[<text:span text:style-name="T429">To be fin</text:span><text:span text:style-name="T430">alised</text:span>]</text:p>
            </text:list-item>
            <text:list-item>
              <text:p text:style-name="P431">[<text:span text:style-name="T432">To be finalised</text:span>]</text:p>
            </text:list-item>
            <text:list-item>
              <text:p text:style-name="P433">Where requested by the Buyer or the GCA, the Supplier shall produce a modelling calculator to calculate an equivalent Per Person Per Night cost for different Service User volumes under the Call-Off. This is not to be used as the basis of payment, and is purely for information purposes.</text:p>
            </text:list-item>
          </text:list>
        </text:list-item>
      </text:list>
      <text:h text:style-name="P434" text:outline-level="3"><text:bookmark-start text:name="_3dy6vkm"/><text:bookmark-end text:name="_3dy6vkm"/>Digital and Reporting Requirements</text:h>
      <text:h text:style-name="P435" text:outline-level="4"><text:bookmark-start text:name="_1t3h5sf"/><text:bookmark-end text:name="_1t3h5sf"/><text:span text:style-name="T436">HEART, Management Information and Data</text:span></text:h>
      <text:list text:style-name="WWNum1" text:continue-numbering="true">
        <text:list-item>
          <text:list>
            <text:list-item>
              <text:p text:style-name="P437">If required, the Supplier must be willing to work with GCA and any Buyers to integrate data feeds to the HEART (HMG Emergency Accommodation Request Tool) and update this at a minimum frequency of once per day via an automatic feed.</text:p>
            </text:list-item>
            <text:list-item>
              <text:p text:style-name="P438">HEART (HMG Emergency Accommodation Request Tool) will be a digital platform used by GCA, our Buyers and our Suppliers to view, Source, and report on civilian and emergency Accommodation at pace. This will allow our Buyers and Suppliers to self-serve 24/7 to view their contracted Accommodation and related occupancy levels, as well as giving HMG better visibility of the cross-government estate.</text:p>
            </text:list-item>
            <text:list-item>
              <text:p text:style-name="P439">In<text:s/>the absence of HEART as a tool, the Supplier must offer to the Buyer access to a similar live portal to assist them in the inventory management of Accommodation Venues sourced by the Supplier on behalf of the Buyer, in order to help the Buyer optimise Venue occupancy and minimise wastage of empty rooms.</text:p>
            </text:list-item>
          </text:list>
        </text:list-item>
      </text:list>
      <text:h text:style-name="P440" text:outline-level="3"><text:bookmark-start text:name="_4d34og8"/><text:bookmark-end text:name="_4d34og8"/>Management Information (MI)</text:h>
      <text:list text:style-name="WWNum1" text:continue-numbering="true">
        <text:list-item>
          <text:list>
            <text:list-item>
              <text:p text:style-name="P441">Monthly MI from the Supplier should include identifiers in the data to denote all special projects, clearly distinguishing for which Cohort or project the line item relates to. As<text:s/>a minimum, provide the following data in as near to “live” as agreed with the Authority:</text:p>
              <text:list text:continue-numbering="true">
                <text:list-item>
                  <text:p text:style-name="P442">Venue Taxonomy</text:p>
                </text:list-item>
                <text:list-item>
                  <text:p text:style-name="P443">Venue descriptives</text:p>
                </text:list-item>
                <text:list-item>
                  <text:p text:style-name="P444">Venue “Rate Cards”</text:p>
                </text:list-item>
                <text:list-item>
                  <text:p text:style-name="P445">Venue availability</text:p>
                </text:list-item>
                <text:list-item>
                  <text:p text:style-name="P446">Venue Tariff / “Rack Rate”</text:p>
                </text:list-item>
                <text:list-item>
                  <text:p text:style-name="P447">Request status</text:p>
                </text:list-item>
                <text:list-item>
                  <text:p text:style-name="P448">Cohort Taxonomy</text:p>
                </text:list-item>
                <text:list-item>
                  <text:p text:style-name="P449">Cohort habitation rule set</text:p>
                </text:list-item>
                <text:list-item>
                  <text:p text:style-name="P450">Contractual Status</text:p>
                </text:list-item>
              </text:list>
            </text:list-item>
            <text:list-item>
              <text:p text:style-name="P451">The Authority reserves the right to amend these data requirements, subject to reasonable notice to the Supplier, to support the developing needs of HEART.</text:p>
            </text:list-item>
          </text:list>
        </text:list-item>
      </text:list>
      <text:h text:style-name="P452" text:outline-level="4"><text:bookmark-start text:name="_2s8eyo1"/><text:bookmark-end text:name="_2s8eyo1"/><text:span text:style-name="T453">Communication protocols / interfaces</text:span></text:h>
      <text:list text:style-name="WWNum1" text:continue-numbering="true">
        <text:list-item>
          <text:list>
            <text:list-item>
              <text:p text:style-name="P454">General Data and Management Information provision, as well as that required to support HEART, may be through a number of channels, including, but not limited to:</text:p>
              <text:list text:continue-numbering="true">
                <text:list-item>
                  <text:p text:style-name="P455">Application Programme Interfaces (APIs)</text:p>
                </text:list-item>
                <text:list-item>
                  <text:p text:style-name="P456">Other (a)synchronous IT protocols; eg EDI, FTP, SFTP, XML</text:p>
                </text:list-item>
                <text:list-item>
                  <text:p text:style-name="P457">Portal uploads</text:p>
                </text:list-item>
                <text:list-item>
                  <text:p text:style-name="P458">Manual entry</text:p>
                </text:list-item>
                <text:list-item>
                  <text:p text:style-name="P459">Report provision</text:p>
                </text:list-item>
              </text:list>
            </text:list-item>
            <text:list-item>
              <text:p text:style-name="P460">As part of Supplier on-boarding the format, type of protocol, data and frequency will be agreed with the Authority.</text:p>
            </text:list-item>
          </text:list>
        </text:list-item>
      </text:list>
      <text:h text:style-name="P461" text:outline-level="4"><text:bookmark-start text:name="_17dp8vu"/><text:bookmark-end text:name="_17dp8vu"/><text:span text:style-name="T462">Reporting Requirements</text:span></text:h>
      <text:list text:style-name="WWNum1" text:continue-numbering="true">
        <text:list-item>
          <text:list>
            <text:list-item>
              <text:p text:style-name="P463">In addition to General Data, Management Information provision and data in support of HEART the Supplier shall operate and maintain appropriate systems, processes and records to ensure that it can, at all times, deliver (or otherwise make available) timely and accurate management information in support of the delivery of all services in respect of each Call Off contract. For example, the Buyer may require information on the number of Security bookings made through their Call Off to help inform future strategy.</text:p>
            </text:list-item>
            <text:list-item>
              <text:p text:style-name="P464">The Supplier should have the capability to provide reporting to the Buyer on civilians Booking directly via the Supplier (where permitted), and / or paying themselves for a particular Approved Programme or Event.</text:p>
            </text:list-item>
          </text:list>
        </text:list-item>
      </text:list>
      <text:h text:style-name="P465" text:outline-level="4"><text:bookmark-start text:name="_18r8iidbd6de"/><text:bookmark-end text:name="_18r8iidbd6de"/><text:span text:style-name="T466">Commercial Data</text:span></text:h>
      <text:list text:style-name="WWNum1" text:continue-numbering="true">
        <text:list-item>
          <text:list>
            <text:list-item>
              <text:p text:style-name="P467">Should the Authority require commercial data (not personal data) to support activity that is in response to a Global or National<text:s/>Crisis, the Supplier shall provide this within a service level of no later than 4 hours, noting that this may increase to every 2 hours depending on the pace of the activity. Failure to comply with this clause would result in a breach of contract.</text:p>
            </text:list-item>
            <text:list-item>
              <text:p text:style-name="P468">Should<text:s/>the Authority require commercial data (not personal data) to support any other activity, the Supplier shall provide this within a service level of no later than 4 hours, unless the scale of the task requires an extended deadline. Failure to comply with this clause would result in a breach of contract.</text:p>
            </text:list-item>
            <text:list-item>
              <text:p text:style-name="P469">This commercial data shall include but is not limited to: average costs per Service User as a total, or separated out by service; geographical location/Venue name; number of bookings; total spend; spend by month; number of room nights booked; negotiated savings delivered; social value and other added value delivered, including efficiency gains and simplicity. The data must clearly break down the pricing to show inc/ex VAT, exactly what costs will be passed through to third Party Providers and what costs will be charged and retained by the Framework Provider.</text:p>
            </text:list-item>
            <text:list-item>
              <text:p text:style-name="P470">The Supplier should make the Buyer fully aware prior to entering into the Contract, the full terms and conditions of the Framework, including the above data requirement. Should the sharing of data between Government Departments, in a controlled manner, be of concern to the Buyer, then the Supplier should discuss whether the GCA Framework is the best route to market for that particular event and/or discuss directly with the Authority.</text:p>
            </text:list-item>
          </text:list>
        </text:list-item>
      </text:list>
      <text:h text:style-name="P471" text:outline-level="4"><text:bookmark-start text:name="_2g1hjdk7rag9"/><text:bookmark-end text:name="_2g1hjdk7rag9"/><text:span text:style-name="T472">Reporting and SitReps</text:span></text:h>
      <text:list text:style-name="WWNum1" text:continue-numbering="true">
        <text:list-item>
          <text:list>
            <text:list-item>
              <text:p text:style-name="P473">The Supplier shall notify GCA within 4 hours of any new request for Venue(s) and/or Ancillary Services by a new Buyer, or an existing Buyer for a new Programme of work, or following the Suppliers decision to<text:s/>proactively offer support.</text:p>
            </text:list-item>
            <text:list-item>
              <text:p text:style-name="P474">Where required by the Authority, the Supplier shall provide proactive, regular updates on any emerging activity. These may be provided in one of the following ways, in line with the Suppliers preference:</text:p>
              <text:list text:continue-numbering="true">
                <text:list-item>
                  <text:p text:style-name="P475">via email every 2 hours</text:p>
                </text:list-item>
                <text:list-item>
                  <text:p text:style-name="P476">via a standardised SitRep template (all fields to be agreed with the Authority) and fully refreshed and reshared every 3 hours</text:p>
                </text:list-item>
                <text:list-item>
                  <text:p text:style-name="P477">provide the Authority with access to an online portal where programme updates can be seen live, at any time.</text:p>
                </text:list-item>
              </text:list>
            </text:list-item>
            <text:list-item>
              <text:p text:style-name="P478">Where required by the Authority, the Supplier shall provide a Situation Report (SitRep) in accordance with Schedule [to be confirmed]. The SitRep must include a summary of all bookings made for a particular Crisis, Event or Special Project that is deemed to be of sufficient Ministerial or Senior Official interest. Where requested, the Supplier shall proactively provide and update the SitRep within a maximum service level of every four hours, noting that these may increase to every two hours depending on the pace of change of the requirement.</text:p>
            </text:list-item>
          </text:list>
        </text:list-item>
      </text:list>
      <text:h text:style-name="P479" text:outline-level="3"><text:bookmark-start text:name="_3rdcrjn"/><text:bookmark-end text:name="_3rdcrjn"/>Additional Social Value Requirement</text:h>
      <text:list text:style-name="WWNum1" text:continue-numbering="true">
        <text:list-item>
          <text:list>
            <text:list-item>
              <text:p text:style-name="P480">If the Supplier is required to support the provision of travel, Accommodation or Venue services for Cohorts of vulnerable civilians or refugees, and if asked to do so by the Buyer, the Supplier will<text:s/>work with Third Party Providers to create employment or training opportunities, where possible, for the Service Users under the care of the Buyer, as part of GCAs drive to bring Social Value into procurements.</text:p>
            </text:list-item>
            <text:list-item>
              <text:p text:style-name="P481">In addition, the Supplier should be suggesting ideas and opportunities to support Social Value as part of their Quarterly Framework Performance Reviews.</text:p>
            </text:list-item>
          </text:list>
        </text:list-item>
      </text:list>
      <text:h text:style-name="P482" text:outline-level="3"><text:bookmark-start text:name="_26in1rg"/><text:bookmark-end text:name="_26in1rg"/>Invoicing Requirements</text:h>
      <text:list text:style-name="WWNum1" text:continue-numbering="true">
        <text:list-item>
          <text:list>
            <text:list-item>
              <text:p text:style-name="P483">The Supplier shall provide a full itemised breakdown of all such fees and passthrough costs, e.g. booking fees, venue costs,<text:s/>management fees, card surcharge fees, ancillary service costs (broken down by ancillary service) and any additional charges indicated on the Supplier’s invoice. The breakdown shall provide for any applicable VAT (or any other similar or equivalent taxes) payable in respect of those fees.</text:p>
            </text:list-item>
            <text:list-item>
              <text:p text:style-name="P484">The Supplier shall ensure that it is clear on each invoice what costs are being passed through from a third party, and which are being retained by the Supplier in accordance with the Framework and Call-Off Terms and Conditions.</text:p>
            </text:list-item>
            <text:list-item>
              <text:p text:style-name="P485">The Supplier must be able to evidence the passthrough costs when requested by the Buyer or the Authority. Evidence may include the third party provider's invoice, and a calculation of how total costs were reached.</text:p>
            </text:list-item>
            <text:list-item>
              <text:p text:style-name="P486">The Supplier shall check Third Party<text:s/>Provider invoices for accuracy before passing such cost back through to the Buyer.</text:p>
            </text:list-item>
          </text:list>
        </text:list-item>
      </text:list>
      <text:p text:style-name="P48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2777in" fo:margin-bottom="0.0833in"/>
      <style:text-properties fo:font-size="20pt" style:font-size-asian="20pt" style:font-size-complex="20pt" fo:hyphenate="false"/>
    </style:style>
    <style:style style:name="Heading2" style:display-name="Heading 2" style:family="paragraph" style:parent-style-name="Normal" style:next-style-name="Standard" style:default-outline-level="2">
      <style:paragraph-properties fo:keep-with-next="always" fo:keep-together="always" fo:margin-top="0.25in" fo:margin-bottom="0.0833in" fo:text-indent="-0.25in"/>
      <style:text-properties fo:font-weight="bold" style:font-weight-asian="bold" style:font-weight-complex="bold" fo:font-size="16pt" style:font-size-asian="16pt" style:font-size-complex="16pt" fo:hyphenate="false"/>
    </style:style>
    <style:style style:name="Heading3" style:display-name="Heading 3" style:family="paragraph" style:parent-style-name="Normal" style:next-style-name="Standard" style:default-outline-level="3">
      <style:paragraph-properties fo:keep-with-next="always" fo:keep-together="always" fo:text-align="justify" fo:margin-top="0.0833in" fo:background-color="#FFFFFF"/>
      <style:text-properties fo:font-weight="bold" style:font-weight-asian="bold" style:font-weight-complex="bold" fo:font-size="13pt" style:font-size-asian="13pt" style:font-size-complex="13pt" fo:hyphenate="false"/>
    </style:style>
    <style:style style:name="Heading4" style:display-name="Heading 4" style:family="paragraph" style:parent-style-name="Normal" style:next-style-name="Standard"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style:font-style-complex="italic" fo:color="#666666"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ListLabel1" style:display-name="ListLabel 1" style:family="text">
      <style:text-properties fo:font-weight="bold" style:font-weight-asian="bold" style:text-underline-type="none" style:text-underline-color="font-color"/>
    </style:style>
    <style:style style:name="ListLabel2" style:display-name="ListLabel 2" style:family="text">
      <style:text-properties style:text-underline-type="none" style:text-underline-color="font-color"/>
    </style:style>
    <style:style style:name="ListLabel3" style:display-name="ListLabel 3" style:family="text">
      <style:text-properties style:text-underline-type="none" style:text-underline-color="font-color"/>
    </style:style>
    <style:style style:name="ListLabel4" style:display-name="ListLabel 4" style:family="text">
      <style:text-properties style:text-underline-type="none" style:text-underline-color="font-color"/>
    </style:style>
    <style:style style:name="ListLabel5" style:display-name="ListLabel 5" style:family="text">
      <style:text-properties style:text-underline-type="none" style:text-underline-color="font-color"/>
    </style:style>
    <style:style style:name="ListLabel6" style:display-name="ListLabel 6" style:family="text">
      <style:text-properties style:text-underline-type="none" style:text-underline-color="font-color"/>
    </style:style>
    <style:style style:name="ListLabel7" style:display-name="ListLabel 7" style:family="text">
      <style:text-properties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IndexLink" style:display-name="Index Link" style:family="text"/>
    <style:style style:name="ListLabel10" style:display-name="ListLabel 10" style:family="text"/>
    <style:style style:name="ListLabel11" style:display-name="ListLabel 11" style:family="text">
      <style:text-properties style:text-underline-type="single" style:text-underline-style="solid" style:text-underline-width="auto" style:text-underline-mode="continuous" style:text-underline-color="font-color"/>
    </style:style>
    <style:style style:name="ListLabel12" style:display-name="ListLabel 12" style:family="text">
      <style:text-properties fo:font-size="12pt" style:font-size-asian="12pt" style:font-size-complex="12pt" style:text-underline-type="single" style:text-underline-style="solid" style:text-underline-width="auto" style:text-underline-mode="continuous" style:text-underline-color="font-color"/>
    </style:style>
    <style:style style:name="WW_CharLFO1LVL1" style:family="text">
      <style:text-properties fo:font-weight="bold" style:font-weight-asian="bold"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text:list-style style:name="WWNum1" style:display-name="WWNum1">
      <text:list-level-style-number text:level="1" text:style-name="WW_CharLFO1LVL1" style:num-suffix="."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format="1" text:display-levels="2">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LVL3" style:num-suffix="." style:num-format="1" text:display-levels="3">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1LVL4" style:num-suffix="." style:num-format="1" text:display-levels="4">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LVL5" style:num-suffix="." style:num-format="1" text:display-levels="5">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LVL6" style:num-suffix="." style:num-format="1" text:display-levels="6">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LVL7" style:num-suffix="." style:num-format="1" text:display-levels="7">
        <style:list-level-properties fo:text-align="end"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LVL8" style:num-suffix="." style:num-format="1" text:display-levels="8">
        <style:list-level-properties fo:text-align="end"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LVL9" style:num-suffix="." style:num-format="1" text:display-levels="9">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Standard" style:family="paragraph">
      <style:paragraph-properties fo:margin-top="0.1388in" fo:line-height="100%" fo:margin-right="-0.5861in"/>
    </style:style>
    <style:style style:name="T3" style:parent-style-name="DefaultParagraphFont" style:family="text">
      <style:text-properties fo:font-weight="bold" style:font-weight-asian="bold" style:font-weight-complex="bold" fo:color="#CC0000"/>
    </style:style>
    <style:style style:name="P4" style:parent-style-name="Standard" style:family="paragraph">
      <style:paragraph-properties fo:text-align="end"/>
    </style:style>
    <style:style style:family="text" style:name="a0">
      <style:text-properties fo:font-variant="normal" fo:text-transform="none" fo:color="#c0c0c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01389in" style:font-size-asian="0.01389in" style:font-size-complex="0.013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no-wrap" fo:padding-top="0.05in" fo:padding-bottom="0.05in" fo:padding-left="0.1in" fo:padding-right="0.1in" draw:textarea-vertical-align="top" draw:textarea-horizontal-align="center" style:wrap="run-through" style:run-through="foreground" style:writing-mode="lr-tb" draw:fill="solid" draw:fill-color="#c0c0c0" draw:opacity="50%" draw:stroke="none" style:horizontal-rel="page-content" style:vertical-rel="page-content" style:horizontal-pos="center" style:vertical-pos="middle" draw:auto-grow-width="false" draw:auto-grow-height="false"/>
      <style:paragraph-properties style:font-independent-line-spacing="false" style:writing-mode="lr-tb"/>
    </style:style>
    <style:style style:family="text" style:name="a3">
      <style:text-properties fo:font-variant="normal" fo:text-transform="none" fo:color="#e8eaed" style:text-line-through-type="none" style:text-line-through-style="none" style:text-line-through-width="auto" style:text-line-through-color="font-color" style:text-position="0% 100%" fo:font-family="quo"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no-wrap" fo:padding-top="0.05in" fo:padding-bottom="0.05in" fo:padding-left="0.1in" fo:padding-right="0.1in" draw:textarea-vertical-align="top" draw:textarea-horizontal-align="left" style:wrap="run-through" style:run-through="background" style:writing-mode="lr-tb" draw:fill="solid" draw:fill-color="#e8eaed" draw:opacity="100%" draw:stroke="none" style:horizontal-rel="paragraph" style:vertical-rel="page-content" style:horizontal-pos="center" style:vertical-pos="middle" draw:auto-grow-width="false" draw:auto-grow-height="false"/>
      <style:paragraph-properties style:font-independent-line-spacing="false" style:writing-mode="lr-tb"/>
    </style:style>
  </office:automatic-styles>
  <office:master-styles>
    <style:master-page style:name="MP0" style:page-layout-name="PL0">
      <style:header>
        <text:p text:style-name="P2"><draw:custom-shape svg:width="6.3125in" svg:height="2.525in" draw:z-index="251665408" draw:id="id0" draw:style-name="a2" draw:transform="translate(-3.15625in -1.2625in) rotate(-5.49779) translate(2.15625in 0.7625in)" draw:name="PowerPlusWaterMarkObject9366502" text:anchor-type="paragraph"><svg:title/><svg:desc/><text:p text:style-name="a1" text:class-names="" text:cond-style-name=""><text:span text:style-name="a0"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draw:custom-shape svg:width="0.01667in" svg:height="0.04444in" draw:z-index="251659264" draw:id="id1" draw:style-name="a5" draw:transform="translate(-0.00833in -0.02222in) rotate(-0.7854) translate(3.12222in 5.12778in)" draw:name="WordArt 1" text:anchor-type="paragraph"><svg:title/><svg:desc/><text:p text:style-name="a4" text:class-names="" text:cond-style-name=""><text:span text:style-name="a3"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span text:style-name="T3">DRAFT — FOR INTERNAL REVIEW ONLY — NOT FOR PUBLICATION</text:span></text:p>
      </style:header>
      <style:footer>
        <text:p text:style-name="P4">Lot 4 -<text:s/><text:page-number text:fixed="false">22</text:page-number><text:s/>v1.0</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creator>Nicola Murray</dc:creator>
    <meta:creation-date>2026-08-10T10:34:00Z</meta:creation-date>
    <dc:date>2026-08-10T10:34:00Z</dc:date>
    <meta:template xlink:href="Normal" xlink:type="simple"/>
    <meta:editing-cycles>2</meta:editing-cycles>
    <meta:editing-duration>PT0S</meta:editing-duration>
    <meta:document-statistic meta:page-count="3" meta:paragraph-count="114" meta:word-count="8543" meta:character-count="57126" meta:row-count="405" meta:non-whitespace-character-count="48697"/>
  </office:meta>
</office:document-meta>
</file>