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Linux Libertine G" svg:font-family="Linux Libertine G" style:font-family-generic="system" style:font-pitch="variable"/>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Heading1" style:master-page-name="MP0" style:family="paragraph">
      <style:paragraph-properties fo:break-before="page" fo:text-align="justify" fo:margin-bottom="0.1388in" fo:line-height="150%" style:page-number="1"/>
    </style:style>
    <style:style style:name="P4" style:parent-style-name="Standard" style:family="paragraph">
      <style:paragraph-properties fo:margin-top="0.0416in" fo:line-height="100%">
        <style:tab-stops>
          <style:tab-stop style:type="right" style:leader-style="dotted" style:leader-text="." style:position="8.3333in"/>
        </style:tab-stops>
      </style:paragraph-properties>
    </style:style>
    <style:style style:name="T5" style:parent-style-name="DefaultParagraphFont" style:family="text">
      <style:text-properties fo:font-weight="bold" style:font-weight-asian="bold" style:font-weight-complex="bold"/>
    </style:style>
    <style:style style:name="T6" style:parent-style-name="DefaultParagraphFont" style:family="text">
      <style:text-properties fo:font-weight="bold" style:font-weight-asian="bold" style:font-weight-complex="bold"/>
    </style:style>
    <style:style style:name="P7"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P8"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P9"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P10"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11"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12"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13"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14"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P15"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P16"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17"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18"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19"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P20"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P21"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P22"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23"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24"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25" style:parent-style-name="Standard" style:family="paragraph">
      <style:paragraph-properties fo:margin-bottom="0.1388in" fo:line-height="100%"/>
    </style:style>
    <style:style style:name="P26" style:parent-style-name="Standard" style:family="paragraph">
      <style:paragraph-properties fo:margin-bottom="0.1388in" fo:line-height="100%"/>
    </style:style>
    <style:style style:name="P27" style:parent-style-name="Standard" style:family="paragraph">
      <style:paragraph-properties fo:margin-bottom="0.1388in" fo:line-height="100%"/>
    </style:style>
    <style:style style:name="P28" style:parent-style-name="Standard" style:family="paragraph">
      <style:paragraph-properties fo:margin-bottom="0.1388in" fo:line-height="100%"/>
    </style:style>
    <style:style style:name="P29" style:parent-style-name="Standard" style:family="paragraph">
      <style:paragraph-properties fo:margin-bottom="0.1388in" fo:line-height="100%"/>
    </style:style>
    <style:style style:name="P30" style:parent-style-name="Standard" style:family="paragraph">
      <style:paragraph-properties fo:margin-bottom="0.1388in" fo:line-height="100%"/>
    </style:style>
    <style:style style:name="P31" style:parent-style-name="Standard" style:family="paragraph">
      <style:paragraph-properties fo:margin-bottom="0.1388in" fo:line-height="100%"/>
    </style:style>
    <style:style style:name="P32" style:parent-style-name="Standard" style:family="paragraph">
      <style:paragraph-properties fo:margin-bottom="0.1388in" fo:line-height="100%"/>
    </style:style>
    <style:style style:name="P33" style:parent-style-name="Standard" style:family="paragraph">
      <style:paragraph-properties fo:margin-bottom="0.1388in" fo:line-height="100%"/>
    </style:style>
    <style:style style:name="P34" style:parent-style-name="Heading2" style:family="paragraph">
      <style:paragraph-properties fo:text-align="justify" fo:margin-top="0.1388in" fo:line-height="150%"/>
    </style:style>
    <style:style style:name="P35" style:parent-style-name="Standard" style:family="paragraph">
      <style:paragraph-properties fo:text-align="justify" fo:margin-bottom="0.1388in" fo:line-height="150%" fo:margin-left="0.5902in">
        <style:tab-stops/>
      </style:paragraph-properties>
    </style:style>
    <style:style style:name="P36" style:parent-style-name="Standard" style:family="paragraph">
      <style:paragraph-properties fo:text-align="justify" fo:margin-bottom="0.1388in" fo:line-height="150%" fo:margin-left="0.5902in">
        <style:tab-stops/>
      </style:paragraph-properties>
    </style:style>
    <style:style style:name="P37" style:parent-style-name="Standard" style:family="paragraph">
      <style:paragraph-properties fo:text-align="justify" fo:margin-bottom="0.1388in" fo:line-height="150%" fo:margin-left="0.5902in">
        <style:tab-stops/>
      </style:paragraph-properties>
    </style:style>
    <style:style style:name="P38" style:parent-style-name="Standard" style:family="paragraph">
      <style:paragraph-properties fo:text-align="justify" fo:margin-bottom="0.1388in" fo:line-height="150%" fo:margin-left="0.5902in">
        <style:tab-stops/>
      </style:paragraph-properties>
    </style:style>
    <style:style style:name="P39" style:parent-style-name="Standard" style:family="paragraph">
      <style:paragraph-properties fo:text-align="justify" fo:margin-bottom="0.1388in" fo:line-height="150%" fo:margin-left="0.5902in">
        <style:tab-stops/>
      </style:paragraph-properties>
    </style:style>
    <style:style style:name="P40" style:parent-style-name="Heading2" style:family="paragraph">
      <style:paragraph-properties fo:text-align="justify" fo:margin-top="0in" fo:line-height="150%"/>
    </style:style>
    <style:style style:name="P41" style:parent-style-name="Standard" style:family="paragraph">
      <style:paragraph-properties fo:text-align="justify" fo:margin-bottom="0.1388in" fo:line-height="150%" fo:margin-left="0.5902in">
        <style:tab-stops/>
      </style:paragraph-properties>
    </style:style>
    <style:style style:name="P42" style:parent-style-name="Standard" style:family="paragraph">
      <style:paragraph-properties fo:text-align="justify" fo:margin-bottom="0.1388in" fo:line-height="150%"/>
    </style:style>
    <style:style style:name="P43" style:parent-style-name="Standard" style:family="paragraph">
      <style:paragraph-properties fo:text-align="justify" fo:margin-bottom="0.1388in" fo:line-height="150%"/>
    </style:style>
    <style:style style:name="P44" style:parent-style-name="Standard" style:family="paragraph">
      <style:paragraph-properties fo:text-align="justify" fo:margin-bottom="0.1388in" fo:line-height="150%"/>
    </style:style>
    <style:style style:name="P45" style:parent-style-name="Standard" style:family="paragraph">
      <style:paragraph-properties fo:text-align="justify" fo:margin-bottom="0.1388in" fo:line-height="150%"/>
    </style:style>
    <style:style style:name="P46" style:parent-style-name="Standard" style:family="paragraph">
      <style:paragraph-properties fo:text-align="justify" fo:margin-bottom="0.1388in" fo:line-height="150%"/>
    </style:style>
    <style:style style:name="P47" style:parent-style-name="Standard" style:family="paragraph">
      <style:paragraph-properties fo:text-align="justify" fo:margin-bottom="0.1388in" fo:line-height="150%"/>
    </style:style>
    <style:style style:name="P48" style:parent-style-name="Standard" style:family="paragraph">
      <style:paragraph-properties fo:text-align="justify" fo:margin-bottom="0.1388in" fo:line-height="150%" fo:margin-left="0.5902in">
        <style:tab-stops/>
      </style:paragraph-properties>
    </style:style>
    <style:style style:name="P49" style:parent-style-name="Standard" style:family="paragraph">
      <style:paragraph-properties fo:text-align="justify" fo:margin-bottom="0.1388in" fo:line-height="150%" fo:margin-left="0.5902in">
        <style:tab-stops/>
      </style:paragraph-properties>
    </style:style>
    <style:style style:name="P50" style:parent-style-name="Standard" style:family="paragraph">
      <style:paragraph-properties fo:text-align="justify" fo:margin-bottom="0.1388in" fo:line-height="150%" fo:margin-left="0.5902in">
        <style:tab-stops/>
      </style:paragraph-properties>
    </style:style>
    <style:style style:name="P51" style:parent-style-name="Standard" style:family="paragraph">
      <style:paragraph-properties fo:text-align="justify" fo:margin-bottom="0.1388in" fo:line-height="150%" fo:margin-left="0.5902in">
        <style:tab-stops/>
      </style:paragraph-properties>
    </style:style>
    <style:style style:name="P52" style:parent-style-name="Standard" style:family="paragraph">
      <style:paragraph-properties fo:text-align="justify" fo:margin-bottom="0.1388in" fo:line-height="150%" fo:margin-left="0.5902in">
        <style:tab-stops/>
      </style:paragraph-properties>
    </style:style>
    <style:style style:name="P53" style:parent-style-name="Standard" style:family="paragraph">
      <style:paragraph-properties fo:text-align="justify" fo:margin-bottom="0.1388in" fo:line-height="150%" fo:margin-left="0.5902in">
        <style:tab-stops/>
      </style:paragraph-properties>
    </style:style>
    <style:style style:name="P54" style:parent-style-name="Standard" style:family="paragraph">
      <style:paragraph-properties fo:text-align="justify" fo:margin-bottom="0.1388in" fo:line-height="150%" fo:margin-left="0.5902in">
        <style:tab-stops/>
      </style:paragraph-properties>
    </style:style>
    <style:style style:name="P55" style:parent-style-name="Standard" style:family="paragraph">
      <style:paragraph-properties fo:text-align="justify" fo:margin-bottom="0.1388in" fo:line-height="150%" fo:margin-left="0.5902in">
        <style:tab-stops/>
      </style:paragraph-properties>
    </style:style>
    <style:style style:name="P56" style:parent-style-name="Standard" style:family="paragraph">
      <style:paragraph-properties fo:text-align="justify" fo:margin-bottom="0.1388in" fo:line-height="150%" fo:margin-left="0.5902in">
        <style:tab-stops/>
      </style:paragraph-properties>
    </style:style>
    <style:style style:name="P57" style:parent-style-name="Standard" style:family="paragraph">
      <style:paragraph-properties fo:text-align="justify" fo:margin-bottom="0.1388in" fo:line-height="150%" fo:margin-left="0.5902in">
        <style:tab-stops/>
      </style:paragraph-properties>
    </style:style>
    <style:style style:name="P58" style:parent-style-name="Standard" style:family="paragraph">
      <style:paragraph-properties fo:text-align="justify" fo:margin-bottom="0.1388in" fo:line-height="150%" fo:margin-left="0.5902in">
        <style:tab-stops/>
      </style:paragraph-properties>
    </style:style>
    <style:style style:name="P59" style:parent-style-name="Standard" style:family="paragraph">
      <style:paragraph-properties fo:margin-bottom="0.1388in" fo:line-height="100%" fo:margin-left="0.5902in">
        <style:tab-stops/>
      </style:paragraph-properties>
    </style:style>
    <style:style style:name="P60" style:parent-style-name="Standard" style:family="paragraph">
      <style:paragraph-properties fo:margin-bottom="0.1388in" fo:line-height="100%" fo:margin-left="0.5902in">
        <style:tab-stops/>
      </style:paragraph-properties>
    </style:style>
    <style:style style:name="P61" style:parent-style-name="Heading2" style:family="paragraph">
      <style:paragraph-properties fo:text-align="justify" fo:margin-top="0.1388in" fo:margin-bottom="0in" fo:line-height="150%"/>
    </style:style>
    <style:style style:name="P62" style:parent-style-name="Standard" style:family="paragraph">
      <style:paragraph-properties fo:text-align="justify" fo:margin-bottom="0.1388in" fo:line-height="150%" fo:margin-left="0.5902in">
        <style:tab-stops/>
      </style:paragraph-properties>
    </style:style>
    <style:style style:name="P63" style:parent-style-name="Standard" style:family="paragraph">
      <style:paragraph-properties fo:text-align="justify" fo:margin-bottom="0.1388in" fo:line-height="150%" fo:margin-left="0.5902in">
        <style:tab-stops/>
      </style:paragraph-properties>
    </style:style>
    <style:style style:name="P64" style:parent-style-name="Standard" style:family="paragraph">
      <style:paragraph-properties fo:text-align="justify" fo:margin-bottom="0.1388in" fo:line-height="150%" fo:margin-left="0.5902in">
        <style:tab-stops/>
      </style:paragraph-properties>
    </style:style>
    <style:style style:name="P65" style:parent-style-name="Standard" style:family="paragraph">
      <style:paragraph-properties fo:text-align="justify" fo:margin-bottom="0.1388in" fo:line-height="150%" fo:margin-left="0.5902in">
        <style:tab-stops/>
      </style:paragraph-properties>
    </style:style>
    <style:style style:name="P66" style:parent-style-name="Standard" style:family="paragraph">
      <style:paragraph-properties fo:text-align="justify" fo:margin-bottom="0.1388in" fo:line-height="150%" fo:margin-left="0.5902in">
        <style:tab-stops/>
      </style:paragraph-properties>
    </style:style>
    <style:style style:name="P67" style:parent-style-name="Standard" style:family="paragraph">
      <style:paragraph-properties fo:text-align="justify" fo:margin-bottom="0.1388in" fo:line-height="150%" fo:margin-left="0.5902in">
        <style:tab-stops/>
      </style:paragraph-properties>
    </style:style>
    <style:style style:name="P68" style:parent-style-name="Standard" style:family="paragraph">
      <style:paragraph-properties fo:text-align="justify" fo:margin-bottom="0.1388in" fo:line-height="150%" fo:margin-left="0.5902in">
        <style:tab-stops/>
      </style:paragraph-properties>
    </style:style>
    <style:style style:name="P69" style:parent-style-name="Standard" style:family="paragraph">
      <style:paragraph-properties fo:text-align="justify" fo:margin-bottom="0.1388in" fo:line-height="150%" fo:margin-left="0.5902in">
        <style:tab-stops/>
      </style:paragraph-properties>
    </style:style>
    <style:style style:name="P70" style:parent-style-name="Standard" style:family="paragraph">
      <style:paragraph-properties fo:text-align="justify" fo:margin-bottom="0.1388in" fo:line-height="150%" fo:margin-left="0.5902in">
        <style:tab-stops/>
      </style:paragraph-properties>
    </style:style>
    <style:style style:name="P71" style:parent-style-name="Standard" style:family="paragraph">
      <style:paragraph-properties fo:text-align="justify" fo:margin-bottom="0.1388in" fo:line-height="150%"/>
    </style:style>
    <style:style style:name="P72" style:parent-style-name="Standard" style:family="paragraph">
      <style:paragraph-properties fo:text-align="justify" fo:margin-bottom="0.1388in" fo:line-height="150%"/>
    </style:style>
    <style:style style:name="P73" style:parent-style-name="Standard" style:family="paragraph">
      <style:paragraph-properties fo:text-align="justify" fo:margin-bottom="0.1388in" fo:line-height="150%"/>
    </style:style>
    <style:style style:name="P74" style:parent-style-name="Standard" style:family="paragraph">
      <style:paragraph-properties fo:text-align="justify" fo:margin-bottom="0.1388in" fo:line-height="150%"/>
    </style:style>
    <style:style style:name="P75" style:parent-style-name="Standard" style:family="paragraph">
      <style:paragraph-properties fo:text-align="justify" fo:margin-bottom="0.1388in" fo:line-height="150%" fo:margin-left="0.5902in">
        <style:tab-stops/>
      </style:paragraph-properties>
    </style:style>
    <style:style style:name="P76" style:parent-style-name="Standard" style:family="paragraph">
      <style:paragraph-properties fo:text-align="justify" fo:margin-bottom="0.1388in" fo:line-height="150%" fo:margin-left="0.5902in">
        <style:tab-stops/>
      </style:paragraph-properties>
    </style:style>
    <style:style style:name="P77" style:parent-style-name="Standard" style:family="paragraph">
      <style:paragraph-properties fo:text-align="justify" fo:margin-bottom="0.1388in" fo:line-height="150%" fo:margin-left="0.5902in">
        <style:tab-stops/>
      </style:paragraph-properties>
    </style:style>
    <style:style style:name="P78" style:parent-style-name="Standard" style:family="paragraph">
      <style:paragraph-properties fo:text-align="justify" fo:margin-bottom="0.1388in" fo:line-height="150%"/>
    </style:style>
    <style:style style:name="P79" style:parent-style-name="Standard" style:family="paragraph">
      <style:paragraph-properties fo:text-align="justify" fo:margin-bottom="0.1388in" fo:line-height="150%"/>
    </style:style>
    <style:style style:name="P80" style:parent-style-name="Standard" style:family="paragraph">
      <style:paragraph-properties fo:text-align="justify" fo:margin-bottom="0.1388in" fo:line-height="150%" fo:margin-left="0.5902in">
        <style:tab-stops/>
      </style:paragraph-properties>
    </style:style>
    <style:style style:name="P81" style:parent-style-name="Standard" style:family="paragraph">
      <style:paragraph-properties fo:text-align="justify" fo:margin-bottom="0.1388in" fo:line-height="150%" fo:margin-left="0.5902in">
        <style:tab-stops/>
      </style:paragraph-properties>
    </style:style>
    <style:style style:name="P82" style:parent-style-name="Standard" style:family="paragraph">
      <style:paragraph-properties fo:text-align="justify" fo:margin-bottom="0.1388in" fo:line-height="150%" fo:background-color="#FFFFFF"/>
    </style:style>
    <style:style style:name="P83" style:parent-style-name="Standard" style:family="paragraph">
      <style:paragraph-properties fo:text-align="justify" fo:margin-bottom="0.1388in" fo:line-height="150%" fo:background-color="#FFFFFF"/>
    </style:style>
    <style:style style:name="P84" style:parent-style-name="Standard" style:family="paragraph">
      <style:paragraph-properties fo:text-align="justify" fo:margin-bottom="0.1388in" fo:line-height="150%" fo:background-color="#FFFFFF"/>
    </style:style>
    <style:style style:name="P85" style:parent-style-name="Standard" style:family="paragraph">
      <style:paragraph-properties fo:text-align="justify" fo:margin-bottom="0.1388in" fo:line-height="150%" fo:margin-left="0.5902in">
        <style:tab-stops/>
      </style:paragraph-properties>
    </style:style>
    <style:style style:name="P86" style:parent-style-name="Standard" style:family="paragraph">
      <style:paragraph-properties fo:text-align="justify" fo:margin-bottom="0.1388in" fo:line-height="150%" fo:margin-left="0.5902in">
        <style:tab-stops/>
      </style:paragraph-properties>
    </style:style>
    <style:style style:name="P87" style:parent-style-name="Standard" style:family="paragraph">
      <style:paragraph-properties fo:text-align="justify" fo:margin-bottom="0.1388in" fo:line-height="150%"/>
    </style:style>
    <style:style style:name="P88" style:parent-style-name="Standard" style:family="paragraph">
      <style:paragraph-properties fo:text-align="justify" fo:margin-bottom="0.1388in" fo:line-height="150%"/>
    </style:style>
    <style:style style:name="P89" style:parent-style-name="Standard" style:family="paragraph">
      <style:paragraph-properties fo:text-align="justify" fo:margin-bottom="0.1388in" fo:line-height="150%"/>
    </style:style>
    <style:style style:name="P90" style:parent-style-name="Standard" style:family="paragraph">
      <style:paragraph-properties fo:text-align="justify" fo:margin-bottom="0.1388in" fo:line-height="150%"/>
    </style:style>
    <style:style style:name="P91" style:parent-style-name="Standard" style:family="paragraph">
      <style:paragraph-properties fo:text-align="justify" fo:margin-bottom="0.1388in" fo:line-height="150%"/>
    </style:style>
    <style:style style:name="P92" style:parent-style-name="Standard" style:family="paragraph">
      <style:paragraph-properties fo:text-align="justify" fo:margin-bottom="0.1388in" fo:line-height="150%"/>
    </style:style>
    <style:style style:name="P93" style:parent-style-name="Standard" style:family="paragraph">
      <style:paragraph-properties fo:text-align="justify" fo:margin-bottom="0.1388in" fo:line-height="150%"/>
    </style:style>
    <style:style style:name="P94" style:parent-style-name="Standard" style:family="paragraph">
      <style:paragraph-properties fo:text-align="justify" fo:margin-bottom="0.1388in" fo:line-height="150%" fo:margin-left="0.5902in">
        <style:tab-stops/>
      </style:paragraph-properties>
    </style:style>
    <style:style style:name="P95" style:parent-style-name="Standard" style:family="paragraph">
      <style:paragraph-properties fo:text-align="justify" fo:margin-bottom="0.1388in" fo:line-height="150%" fo:margin-left="0.5902in">
        <style:tab-stops/>
      </style:paragraph-properties>
    </style:style>
    <style:style style:name="P96" style:parent-style-name="Standard" style:family="paragraph">
      <style:paragraph-properties fo:text-align="justify" fo:margin-bottom="0.1388in" fo:line-height="150%" fo:margin-left="0.5902in">
        <style:tab-stops/>
      </style:paragraph-properties>
    </style:style>
    <style:style style:name="P97" style:parent-style-name="Standard" style:family="paragraph">
      <style:paragraph-properties fo:text-align="justify" fo:margin-top="0.1388in" fo:margin-bottom="0.1388in" fo:line-height="150%" fo:margin-left="0.5902in">
        <style:tab-stops/>
      </style:paragraph-properties>
    </style:style>
    <style:style style:name="P98" style:parent-style-name="Heading3" style:family="paragraph">
      <style:paragraph-properties fo:text-align="justify" fo:margin-top="0.1388in" fo:line-height="150%"/>
    </style:style>
    <style:style style:name="P99" style:parent-style-name="Standard" style:family="paragraph">
      <style:paragraph-properties fo:text-align="justify" fo:margin-top="0.1388in" fo:margin-bottom="0.1388in" fo:line-height="150%" fo:margin-left="0.5902in">
        <style:tab-stops/>
      </style:paragraph-properties>
    </style:style>
    <style:style style:name="P100" style:parent-style-name="Standard" style:family="paragraph">
      <style:paragraph-properties fo:text-align="justify" fo:margin-bottom="0.1388in" fo:line-height="150%"/>
    </style:style>
    <style:style style:name="P101" style:parent-style-name="Standard" style:family="paragraph">
      <style:paragraph-properties fo:text-align="justify" fo:margin-bottom="0.1388in" fo:line-height="150%"/>
    </style:style>
    <style:style style:name="P102" style:parent-style-name="Standard" style:family="paragraph">
      <style:paragraph-properties fo:text-align="justify" fo:margin-bottom="0.1388in" fo:line-height="150%"/>
    </style:style>
    <style:style style:name="P103" style:parent-style-name="Standard" style:family="paragraph">
      <style:paragraph-properties fo:text-align="justify" fo:margin-bottom="0.1388in" fo:line-height="150%" fo:margin-left="0.5902in">
        <style:tab-stops/>
      </style:paragraph-properties>
    </style:style>
    <style:style style:name="P104" style:parent-style-name="Standard" style:family="paragraph">
      <style:paragraph-properties fo:text-align="justify" fo:margin-bottom="0.1388in" fo:line-height="150%" fo:margin-left="0.5902in">
        <style:tab-stops/>
      </style:paragraph-properties>
    </style:style>
    <style:style style:name="P105" style:parent-style-name="Standard" style:family="paragraph">
      <style:paragraph-properties fo:text-align="justify" fo:margin-bottom="0.1388in" fo:line-height="150%" fo:margin-left="0.5902in">
        <style:tab-stops/>
      </style:paragraph-properties>
    </style:style>
    <style:style style:name="P106" style:parent-style-name="Standard" style:family="paragraph">
      <style:paragraph-properties fo:text-align="justify" fo:margin-top="0.1388in" fo:margin-bottom="0.1388in" fo:line-height="150%" fo:margin-left="0.5902in">
        <style:tab-stops/>
      </style:paragraph-properties>
    </style:style>
    <style:style style:name="P107" style:parent-style-name="Heading3" style:family="paragraph">
      <style:paragraph-properties fo:text-align="justify" fo:margin-top="0.1388in" fo:line-height="150%"/>
    </style:style>
    <style:style style:name="P108" style:parent-style-name="Standard" style:family="paragraph">
      <style:paragraph-properties fo:text-align="justify" fo:margin-top="0.1388in" fo:margin-bottom="0.1388in" fo:line-height="150%" fo:margin-left="0.5902in">
        <style:tab-stops/>
      </style:paragraph-properties>
    </style:style>
    <style:style style:name="P109" style:parent-style-name="Standard" style:family="paragraph">
      <style:paragraph-properties fo:text-align="justify" fo:margin-bottom="0.1388in" fo:line-height="150%" fo:margin-left="0.5902in">
        <style:tab-stops/>
      </style:paragraph-properties>
    </style:style>
    <style:style style:name="P110" style:parent-style-name="Standard" style:family="paragraph">
      <style:paragraph-properties fo:text-align="justify" fo:margin-bottom="0.1388in" fo:line-height="150%" fo:margin-left="0.5902in">
        <style:tab-stops/>
      </style:paragraph-properties>
    </style:style>
    <style:style style:name="P111" style:parent-style-name="Standard" style:family="paragraph">
      <style:paragraph-properties fo:text-align="justify" fo:margin-top="0.1388in" fo:margin-bottom="0.1388in" fo:line-height="150%" fo:margin-left="0.5902in">
        <style:tab-stops/>
      </style:paragraph-properties>
    </style:style>
    <style:style style:name="P112" style:parent-style-name="Heading3" style:family="paragraph">
      <style:paragraph-properties fo:text-align="justify" fo:margin-top="0.1388in" fo:line-height="150%"/>
    </style:style>
    <style:style style:name="P113" style:parent-style-name="Standard" style:family="paragraph">
      <style:paragraph-properties fo:text-align="justify" fo:margin-top="0.1388in" fo:margin-bottom="0.1388in" fo:line-height="150%" fo:margin-left="0.5902in">
        <style:tab-stops/>
      </style:paragraph-properties>
    </style:style>
    <style:style style:name="P114" style:parent-style-name="Standard" style:family="paragraph">
      <style:paragraph-properties fo:text-align="justify" fo:margin-top="0.1388in" fo:margin-bottom="0.1388in" fo:line-height="150%" fo:margin-left="0.5902in">
        <style:tab-stops/>
      </style:paragraph-properties>
    </style:style>
    <style:style style:name="P115" style:parent-style-name="Heading3" style:family="paragraph">
      <style:paragraph-properties fo:text-align="justify" fo:margin-top="0.1388in" fo:line-height="150%"/>
    </style:style>
    <style:style style:name="P116" style:parent-style-name="Standard" style:family="paragraph">
      <style:paragraph-properties fo:text-align="justify" fo:margin-top="0.1388in" fo:margin-bottom="0.1388in" fo:line-height="150%" fo:margin-left="0.5902in">
        <style:tab-stops/>
      </style:paragraph-properties>
    </style:style>
    <style:style style:name="P117" style:parent-style-name="Standard" style:family="paragraph">
      <style:paragraph-properties fo:text-align="justify" fo:margin-bottom="0.1388in" fo:line-height="150%" fo:background-color="#FFFFFF"/>
    </style:style>
    <style:style style:name="P118" style:parent-style-name="Standard" style:family="paragraph">
      <style:paragraph-properties fo:text-align="justify" fo:margin-bottom="0.1388in" fo:line-height="150%" fo:background-color="#FFFFFF"/>
    </style:style>
    <style:style style:name="P119" style:parent-style-name="Standard" style:family="paragraph">
      <style:paragraph-properties fo:text-align="justify" fo:margin-bottom="0.1388in" fo:line-height="150%" fo:background-color="#FFFFFF"/>
    </style:style>
    <style:style style:name="P120" style:parent-style-name="Standard" style:family="paragraph">
      <style:paragraph-properties fo:text-align="justify" fo:margin-bottom="0.1388in" fo:line-height="150%" fo:background-color="#FFFFFF"/>
    </style:style>
    <style:style style:name="P121" style:parent-style-name="Standard" style:family="paragraph">
      <style:paragraph-properties fo:text-align="justify" fo:margin-bottom="0.1388in" fo:line-height="150%" fo:background-color="#FFFFFF"/>
    </style:style>
    <style:style style:name="P122" style:parent-style-name="Standard" style:family="paragraph">
      <style:paragraph-properties fo:text-align="justify" fo:margin-top="0.1388in" fo:margin-bottom="0.1388in" fo:line-height="150%" fo:margin-left="0.5902in" fo:background-color="#FFFFFF">
        <style:tab-stops/>
      </style:paragraph-properties>
    </style:style>
    <style:style style:name="P123" style:parent-style-name="Heading2" style:family="paragraph">
      <style:paragraph-properties fo:text-align="justify" fo:margin-top="0.1388in" fo:margin-bottom="0in" fo:line-height="150%"/>
    </style:style>
    <style:style style:name="P124" style:parent-style-name="Standard" style:family="paragraph">
      <style:paragraph-properties fo:text-align="justify" fo:margin-bottom="0.1388in" fo:line-height="150%" fo:margin-left="0.5902in">
        <style:tab-stops/>
      </style:paragraph-properties>
    </style:style>
    <style:style style:name="P125" style:parent-style-name="Standard" style:family="paragraph">
      <style:paragraph-properties fo:text-align="justify" fo:margin-bottom="0.1388in" fo:line-height="150%" fo:margin-left="0.5902in">
        <style:tab-stops/>
      </style:paragraph-properties>
    </style:style>
    <style:style style:name="P126" style:parent-style-name="Standard" style:family="paragraph">
      <style:paragraph-properties fo:text-align="justify" fo:margin-bottom="0.1388in" fo:line-height="150%" fo:margin-left="0.5902in">
        <style:tab-stops/>
      </style:paragraph-properties>
    </style:style>
    <style:style style:name="P127" style:parent-style-name="Standard" style:family="paragraph">
      <style:paragraph-properties fo:text-align="justify" fo:margin-top="0.1388in" fo:margin-bottom="0.1388in" fo:line-height="150%" fo:margin-left="0.5902in">
        <style:tab-stops/>
      </style:paragraph-properties>
    </style:style>
    <style:style style:name="P128" style:parent-style-name="Heading2" style:family="paragraph">
      <style:paragraph-properties fo:text-align="justify" fo:margin-top="0.1388in" fo:line-height="150%"/>
    </style:style>
    <style:style style:name="P129" style:parent-style-name="Heading3" style:family="paragraph">
      <style:paragraph-properties fo:text-align="justify" fo:margin-top="0.1388in" fo:line-height="150%"/>
    </style:style>
    <style:style style:name="P130" style:parent-style-name="Standard" style:family="paragraph">
      <style:paragraph-properties fo:text-align="justify" fo:margin-top="0.1388in" fo:margin-bottom="0.1388in" fo:line-height="150%" fo:margin-left="0.5902in">
        <style:tab-stops/>
      </style:paragraph-properties>
    </style:style>
    <style:style style:name="P131" style:parent-style-name="Standard" style:family="paragraph">
      <style:paragraph-properties fo:text-align="justify" fo:margin-bottom="0.1388in" fo:line-height="150%" fo:margin-left="0.5902in">
        <style:tab-stops/>
      </style:paragraph-properties>
    </style:style>
    <style:style style:name="P132" style:parent-style-name="Standard" style:family="paragraph">
      <style:paragraph-properties fo:text-align="justify" fo:margin-bottom="0.1388in" fo:line-height="150%" fo:margin-left="0.5902in">
        <style:tab-stops/>
      </style:paragraph-properties>
    </style:style>
    <style:style style:name="P133" style:parent-style-name="Standard" style:family="paragraph">
      <style:paragraph-properties fo:text-align="justify" fo:margin-bottom="0.1388in" fo:line-height="150%" fo:margin-left="0.5902in">
        <style:tab-stops/>
      </style:paragraph-properties>
    </style:style>
    <style:style style:name="P134" style:parent-style-name="Standard" style:family="paragraph">
      <style:paragraph-properties fo:text-align="justify" fo:margin-bottom="0.1388in" fo:line-height="150%" fo:margin-left="0.5902in" fo:background-color="#FFFFFF">
        <style:tab-stops/>
      </style:paragraph-properties>
    </style:style>
    <style:style style:name="P135" style:parent-style-name="Standard" style:family="paragraph">
      <style:paragraph-properties fo:text-align="justify" fo:margin-bottom="0.1388in" fo:line-height="150%" fo:margin-left="0.5902in" fo:background-color="#FFFFFF">
        <style:tab-stops/>
      </style:paragraph-properties>
    </style:style>
    <style:style style:name="P136" style:parent-style-name="Standard" style:family="paragraph">
      <style:paragraph-properties fo:text-align="justify" fo:margin-top="0.1388in" fo:margin-bottom="0.1388in" fo:line-height="150%" fo:margin-left="0.5902in" fo:background-color="#FFFFFF">
        <style:tab-stops/>
      </style:paragraph-properties>
    </style:style>
    <style:style style:name="P137" style:parent-style-name="Heading3" style:family="paragraph">
      <style:paragraph-properties fo:text-align="justify" fo:margin-top="0.1388in" fo:line-height="150%"/>
    </style:style>
    <style:style style:name="P138" style:parent-style-name="Standard" style:family="paragraph">
      <style:paragraph-properties fo:text-align="justify" fo:margin-top="0.1388in" fo:margin-bottom="0.1388in" fo:line-height="150%" fo:margin-left="0.5902in">
        <style:tab-stops/>
      </style:paragraph-properties>
    </style:style>
    <style:style style:name="P139" style:parent-style-name="Standard" style:family="paragraph">
      <style:paragraph-properties fo:text-align="justify" fo:margin-bottom="0.1388in" fo:line-height="150%" fo:margin-left="0.5902in">
        <style:tab-stops/>
      </style:paragraph-properties>
    </style:style>
    <style:style style:name="P140" style:parent-style-name="Standard" style:family="paragraph">
      <style:paragraph-properties fo:text-align="justify" fo:margin-bottom="0.1388in" fo:line-height="150%" fo:margin-left="0.5902in">
        <style:tab-stops/>
      </style:paragraph-properties>
    </style:style>
    <style:style style:name="P141" style:parent-style-name="Standard" style:family="paragraph">
      <style:paragraph-properties fo:text-align="justify" fo:margin-bottom="0.1388in" fo:line-height="150%" fo:margin-left="0.5902in">
        <style:tab-stops/>
      </style:paragraph-properties>
    </style:style>
    <style:style style:name="P142" style:parent-style-name="Standard" style:family="paragraph">
      <style:paragraph-properties fo:text-align="justify" fo:margin-bottom="0.1388in" fo:line-height="150%" fo:margin-left="0.5902in">
        <style:tab-stops/>
      </style:paragraph-properties>
    </style:style>
    <style:style style:name="P143" style:parent-style-name="Standard" style:family="paragraph">
      <style:paragraph-properties fo:text-align="justify" fo:margin-bottom="0.1388in" fo:line-height="150%" fo:margin-left="0.5902in">
        <style:tab-stops/>
      </style:paragraph-properties>
    </style:style>
    <style:style style:name="P144" style:parent-style-name="Standard" style:family="paragraph">
      <style:paragraph-properties fo:text-align="justify" fo:margin-top="0.1388in" fo:margin-bottom="0.1388in" fo:line-height="150%" fo:margin-left="0.5902in">
        <style:tab-stops/>
      </style:paragraph-properties>
    </style:style>
    <style:style style:name="P145" style:parent-style-name="Heading3" style:family="paragraph">
      <style:paragraph-properties fo:text-align="justify" fo:margin-top="0.1388in" fo:line-height="150%"/>
    </style:style>
    <style:style style:name="P146" style:parent-style-name="Standard" style:family="paragraph">
      <style:paragraph-properties fo:margin-bottom="0.1388in" fo:line-height="100%" fo:margin-left="0.5902in">
        <style:tab-stops/>
      </style:paragraph-properties>
    </style:style>
    <style:style style:name="P147" style:parent-style-name="Standard" style:family="paragraph">
      <style:paragraph-properties fo:text-align="justify" fo:margin-bottom="0.1388in" fo:line-height="150%" fo:margin-left="0.5902in">
        <style:tab-stops/>
      </style:paragraph-properties>
    </style:style>
    <style:style style:name="P148" style:parent-style-name="Standard" style:family="paragraph">
      <style:paragraph-properties fo:text-align="justify" fo:margin-bottom="0.1388in" fo:line-height="150%" fo:margin-left="0.5902in">
        <style:tab-stops/>
      </style:paragraph-properties>
    </style:style>
    <style:style style:name="P149" style:parent-style-name="Standard" style:family="paragraph">
      <style:paragraph-properties fo:text-align="justify" fo:margin-bottom="0.1388in" fo:line-height="150%" fo:margin-left="0.5902in">
        <style:tab-stops/>
      </style:paragraph-properties>
    </style:style>
    <style:style style:name="P150" style:parent-style-name="Standard" style:family="paragraph">
      <style:paragraph-properties fo:text-align="justify" fo:margin-bottom="0.1388in" fo:line-height="150%" fo:margin-left="0.5902in">
        <style:tab-stops/>
      </style:paragraph-properties>
    </style:style>
    <style:style style:name="P151" style:parent-style-name="Standard" style:family="paragraph">
      <style:paragraph-properties fo:text-align="justify" fo:margin-top="0.1388in" fo:margin-bottom="0.1388in" fo:line-height="150%" fo:margin-left="0.5902in">
        <style:tab-stops/>
      </style:paragraph-properties>
    </style:style>
    <style:style style:name="P152" style:parent-style-name="Heading2" style:family="paragraph">
      <style:paragraph-properties fo:text-align="justify" fo:margin-top="0.1388in" fo:margin-bottom="0in" fo:line-height="150%"/>
    </style:style>
    <style:style style:name="P153" style:parent-style-name="Standard" style:family="paragraph">
      <style:paragraph-properties fo:text-align="justify" fo:margin-bottom="0.1388in" fo:line-height="150%" fo:margin-left="0.5902in">
        <style:tab-stops/>
      </style:paragraph-properties>
    </style:style>
    <style:style style:name="P154" style:parent-style-name="Standard" style:family="paragraph">
      <style:paragraph-properties fo:text-align="justify" fo:margin-bottom="0.1388in" fo:line-height="150%" fo:margin-left="0.5902in">
        <style:tab-stops/>
      </style:paragraph-properties>
    </style:style>
    <style:style style:name="P155" style:parent-style-name="Standard" style:family="paragraph">
      <style:paragraph-properties fo:text-align="justify" fo:margin-bottom="0.1388in" fo:line-height="150%" fo:margin-left="0.5902in">
        <style:tab-stops/>
      </style:paragraph-properties>
    </style:style>
    <style:style style:name="P156" style:parent-style-name="Standard" style:family="paragraph">
      <style:paragraph-properties fo:text-align="justify" fo:margin-bottom="0.1388in" fo:line-height="150%" fo:margin-left="0.5902in">
        <style:tab-stops/>
      </style:paragraph-properties>
    </style:style>
    <style:style style:name="P157" style:parent-style-name="Standard" style:family="paragraph">
      <style:paragraph-properties fo:text-align="justify" fo:margin-bottom="0.1388in" fo:line-height="150%" fo:margin-left="0.5902in">
        <style:tab-stops/>
      </style:paragraph-properties>
    </style:style>
    <style:style style:name="P158" style:parent-style-name="Standard" style:family="paragraph">
      <style:paragraph-properties fo:text-align="justify" fo:margin-bottom="0.1388in" fo:line-height="150%" fo:margin-left="0.5902in">
        <style:tab-stops/>
      </style:paragraph-properties>
    </style:style>
    <style:style style:name="P159" style:parent-style-name="Standard" style:family="paragraph">
      <style:paragraph-properties fo:text-align="justify" fo:margin-bottom="0.1388in" fo:line-height="150%" fo:margin-left="0.5902in">
        <style:tab-stops/>
      </style:paragraph-properties>
    </style:style>
    <style:style style:name="P160" style:parent-style-name="Standard" style:family="paragraph">
      <style:paragraph-properties fo:text-align="justify" fo:margin-top="0.1388in" fo:margin-bottom="0.1388in" fo:line-height="150%" fo:margin-left="0.5902in">
        <style:tab-stops/>
      </style:paragraph-properties>
    </style:style>
    <style:style style:name="P161" style:parent-style-name="Heading2" style:family="paragraph">
      <style:paragraph-properties fo:text-align="justify" fo:margin-top="0.1388in" fo:margin-bottom="0in" fo:line-height="150%"/>
    </style:style>
    <style:style style:name="P162" style:parent-style-name="Standard" style:family="paragraph">
      <style:paragraph-properties fo:text-align="justify" fo:margin-bottom="0.1388in" fo:line-height="150%" fo:margin-left="0.5902in">
        <style:tab-stops/>
      </style:paragraph-properties>
    </style:style>
    <style:style style:name="P163" style:parent-style-name="Standard" style:family="paragraph">
      <style:paragraph-properties fo:text-align="justify" fo:margin-bottom="0.1388in" fo:line-height="150%" fo:margin-left="0.5902in">
        <style:tab-stops/>
      </style:paragraph-properties>
    </style:style>
    <style:style style:name="P164" style:parent-style-name="Standard" style:family="paragraph">
      <style:paragraph-properties fo:text-align="justify" fo:margin-bottom="0.1388in" fo:line-height="150%" fo:margin-left="0.5902in">
        <style:tab-stops/>
      </style:paragraph-properties>
    </style:style>
    <style:style style:name="P165" style:parent-style-name="Standard" style:family="paragraph">
      <style:paragraph-properties fo:text-align="justify" fo:margin-bottom="0.1388in" fo:line-height="150%" fo:margin-left="0.5902in">
        <style:tab-stops/>
      </style:paragraph-properties>
    </style:style>
    <style:style style:name="P166" style:parent-style-name="Standard" style:family="paragraph">
      <style:paragraph-properties fo:text-align="justify" fo:margin-bottom="0.1388in" fo:line-height="150%" fo:margin-left="0.5902in">
        <style:tab-stops/>
      </style:paragraph-properties>
    </style:style>
    <style:style style:name="P167" style:parent-style-name="Standard" style:family="paragraph">
      <style:paragraph-properties fo:text-align="justify" fo:margin-bottom="0.1388in" fo:line-height="150%" fo:margin-left="0.5902in">
        <style:tab-stops/>
      </style:paragraph-properties>
    </style:style>
    <style:style style:name="P168" style:parent-style-name="Standard" style:family="paragraph">
      <style:paragraph-properties fo:text-align="justify" fo:margin-bottom="0.1388in" fo:line-height="150%" fo:margin-left="0.5902in">
        <style:tab-stops/>
      </style:paragraph-properties>
    </style:style>
    <style:style style:name="P169" style:parent-style-name="Standard" style:family="paragraph">
      <style:paragraph-properties fo:text-align="justify" fo:margin-bottom="0.1388in" fo:line-height="150%" fo:margin-left="0.5902in">
        <style:tab-stops/>
      </style:paragraph-properties>
    </style:style>
    <style:style style:name="P170" style:parent-style-name="Standard" style:family="paragraph">
      <style:paragraph-properties fo:text-align="justify" fo:margin-bottom="0.1388in" fo:line-height="150%" fo:margin-left="0.5902in">
        <style:tab-stops/>
      </style:paragraph-properties>
    </style:style>
    <style:style style:name="P171" style:parent-style-name="Standard" style:family="paragraph">
      <style:paragraph-properties fo:text-align="justify" fo:margin-bottom="0.1388in" fo:line-height="150%" fo:margin-left="0.5902in">
        <style:tab-stops/>
      </style:paragraph-properties>
    </style:style>
    <style:style style:name="P172" style:parent-style-name="Standard" style:family="paragraph">
      <style:paragraph-properties fo:text-align="justify" fo:margin-bottom="0.1388in" fo:line-height="150%" fo:margin-left="0.5902in">
        <style:tab-stops/>
      </style:paragraph-properties>
    </style:style>
    <style:style style:name="P173" style:parent-style-name="Standard" style:family="paragraph">
      <style:paragraph-properties fo:text-align="justify" fo:margin-bottom="0.1388in" fo:line-height="150%" fo:margin-left="0.5902in">
        <style:tab-stops/>
      </style:paragraph-properties>
    </style:style>
    <style:style style:name="P174" style:parent-style-name="Standard" style:family="paragraph">
      <style:paragraph-properties fo:text-align="justify" fo:margin-bottom="0.1388in" fo:line-height="150%" fo:margin-left="0.5902in">
        <style:tab-stops/>
      </style:paragraph-properties>
    </style:style>
    <style:style style:name="P175" style:parent-style-name="Standard" style:family="paragraph">
      <style:paragraph-properties fo:text-align="justify" fo:margin-bottom="0.1388in" fo:line-height="150%" fo:margin-left="0.5902in">
        <style:tab-stops/>
      </style:paragraph-properties>
    </style:style>
    <style:style style:name="P176" style:parent-style-name="Standard" style:family="paragraph">
      <style:paragraph-properties fo:text-align="justify" fo:margin-top="0.1388in" fo:margin-bottom="0.1388in" fo:line-height="150%" fo:margin-left="0.5902in">
        <style:tab-stops/>
      </style:paragraph-properties>
    </style:style>
    <style:style style:name="P177" style:parent-style-name="Heading2" style:family="paragraph">
      <style:paragraph-properties fo:text-align="justify" fo:margin-top="0.1388in" fo:line-height="150%"/>
    </style:style>
    <style:style style:name="P178" style:parent-style-name="Heading3" style:family="paragraph">
      <style:paragraph-properties fo:text-align="justify" fo:margin-top="0.1388in" fo:line-height="150%"/>
    </style:style>
    <style:style style:name="P179" style:parent-style-name="Standard" style:family="paragraph">
      <style:paragraph-properties fo:text-align="justify" fo:margin-top="0.1388in" fo:margin-bottom="0.1388in" fo:line-height="150%" fo:margin-left="0.5902in">
        <style:tab-stops/>
      </style:paragraph-properties>
    </style:style>
    <style:style style:name="P180" style:parent-style-name="Standard" style:family="paragraph">
      <style:paragraph-properties fo:text-align="justify" fo:margin-bottom="0.1388in" fo:line-height="150%" fo:margin-left="0.5902in">
        <style:tab-stops/>
      </style:paragraph-properties>
    </style:style>
    <style:style style:name="P181" style:parent-style-name="Standard" style:family="paragraph">
      <style:paragraph-properties fo:text-align="justify" fo:margin-bottom="0.1388in" fo:line-height="150%" fo:margin-left="0.5902in" fo:background-color="#FFFFFF">
        <style:tab-stops/>
      </style:paragraph-properties>
    </style:style>
    <style:style style:name="P182" style:parent-style-name="Standard" style:family="paragraph">
      <style:paragraph-properties fo:text-align="justify" fo:margin-bottom="0.1388in" fo:line-height="150%" fo:margin-left="0.5902in" fo:background-color="#FFFFFF">
        <style:tab-stops/>
      </style:paragraph-properties>
    </style:style>
    <style:style style:name="P183" style:parent-style-name="Standard" style:family="paragraph">
      <style:paragraph-properties fo:text-align="justify" fo:margin-bottom="0.1388in" fo:line-height="150%" fo:margin-left="0.5902in" fo:background-color="#FFFFFF">
        <style:tab-stops/>
      </style:paragraph-properties>
    </style:style>
    <style:style style:name="P184" style:parent-style-name="Standard" style:family="paragraph">
      <style:paragraph-properties fo:text-align="justify" fo:margin-bottom="0.1388in" fo:line-height="150%" fo:margin-left="0.5902in" fo:background-color="#FFFFFF">
        <style:tab-stops/>
      </style:paragraph-properties>
    </style:style>
    <style:style style:name="P185" style:parent-style-name="Standard" style:family="paragraph">
      <style:paragraph-properties fo:text-align="justify" fo:margin-bottom="0.1388in" fo:line-height="150%" fo:margin-left="0.5902in" fo:background-color="#FFFFFF">
        <style:tab-stops/>
      </style:paragraph-properties>
    </style:style>
    <style:style style:name="P186" style:parent-style-name="Standard" style:family="paragraph">
      <style:paragraph-properties fo:text-align="justify" fo:margin-bottom="0.1388in" fo:line-height="150%" fo:margin-left="0.5902in" fo:background-color="#FFFFFF">
        <style:tab-stops/>
      </style:paragraph-properties>
    </style:style>
    <style:style style:name="T187" style:parent-style-name="DefaultParagraphFont" style:family="text">
      <style:text-properties fo:font-style="italic" style:font-style-asian="italic" style:font-style-complex="italic"/>
    </style:style>
    <style:style style:name="T188" style:parent-style-name="DefaultParagraphFont" style:family="text">
      <style:text-properties fo:font-style="italic" style:font-style-asian="italic" style:font-style-complex="italic"/>
    </style:style>
    <style:style style:name="P189" style:parent-style-name="Standard" style:family="paragraph">
      <style:paragraph-properties fo:text-align="justify" fo:margin-bottom="0.1388in" fo:line-height="150%" fo:margin-left="0.5902in" fo:background-color="#FFFFFF">
        <style:tab-stops/>
      </style:paragraph-properties>
    </style:style>
    <style:style style:name="P190" style:parent-style-name="Standard" style:family="paragraph">
      <style:paragraph-properties fo:text-align="justify" fo:margin-bottom="0.1388in" fo:line-height="150%" fo:margin-left="0.5902in">
        <style:tab-stops/>
      </style:paragraph-properties>
    </style:style>
    <style:style style:name="P191" style:parent-style-name="Standard" style:family="paragraph">
      <style:paragraph-properties fo:text-align="justify" fo:margin-bottom="0.1388in" fo:line-height="150%"/>
    </style:style>
    <style:style style:name="P192" style:parent-style-name="Standard" style:family="paragraph">
      <style:paragraph-properties fo:text-align="justify" fo:margin-bottom="0.1388in" fo:line-height="150%"/>
    </style:style>
    <style:style style:name="P193" style:parent-style-name="Standard" style:family="paragraph">
      <style:paragraph-properties fo:text-align="justify" fo:margin-bottom="0.1388in" fo:line-height="150%"/>
    </style:style>
    <style:style style:name="P194" style:parent-style-name="Standard" style:family="paragraph">
      <style:paragraph-properties fo:text-align="justify" fo:margin-bottom="0.1388in" fo:line-height="150%"/>
    </style:style>
    <style:style style:name="P195" style:parent-style-name="Standard" style:family="paragraph">
      <style:paragraph-properties fo:text-align="justify" fo:margin-bottom="0.1388in" fo:line-height="150%"/>
    </style:style>
    <style:style style:name="P196" style:parent-style-name="Standard" style:family="paragraph">
      <style:paragraph-properties fo:text-align="justify" fo:margin-bottom="0.1388in" fo:line-height="150%"/>
    </style:style>
    <style:style style:name="P197" style:parent-style-name="Standard" style:family="paragraph">
      <style:paragraph-properties fo:text-align="justify" fo:margin-top="0.1388in" fo:margin-bottom="0.1388in" fo:line-height="150%" fo:margin-left="0.5902in">
        <style:tab-stops/>
      </style:paragraph-properties>
    </style:style>
    <style:style style:name="P198" style:parent-style-name="Heading3" style:family="paragraph">
      <style:paragraph-properties fo:text-align="justify" fo:margin-top="0.1388in" fo:line-height="150%"/>
    </style:style>
    <style:style style:name="P199" style:parent-style-name="Standard" style:family="paragraph">
      <style:paragraph-properties fo:text-align="justify" fo:margin-top="0.1388in" fo:margin-bottom="0.1388in" fo:line-height="150%" fo:margin-left="0.5902in">
        <style:tab-stops/>
      </style:paragraph-properties>
    </style:style>
    <style:style style:name="P200" style:parent-style-name="Standard" style:family="paragraph">
      <style:paragraph-properties fo:text-align="justify" fo:margin-bottom="0.1388in" fo:line-height="150%" fo:margin-left="0.5902in">
        <style:tab-stops/>
      </style:paragraph-properties>
    </style:style>
    <style:style style:name="T201" style:parent-style-name="DefaultParagraphFont" style:family="text">
      <style:text-properties fo:font-style="italic" style:font-style-asian="italic" style:font-style-complex="italic"/>
    </style:style>
    <style:style style:name="P202" style:parent-style-name="Standard" style:family="paragraph">
      <style:paragraph-properties fo:text-align="justify" fo:margin-bottom="0.1388in" fo:line-height="150%" fo:margin-left="0.5902in">
        <style:tab-stops/>
      </style:paragraph-properties>
    </style:style>
    <style:style style:name="P203" style:parent-style-name="Standard" style:family="paragraph">
      <style:paragraph-properties fo:text-align="justify" fo:margin-bottom="0.1388in" fo:line-height="150%" fo:margin-left="0.5902in">
        <style:tab-stops/>
      </style:paragraph-properties>
    </style:style>
    <style:style style:name="P204" style:parent-style-name="Standard" style:family="paragraph">
      <style:paragraph-properties fo:text-align="justify" fo:margin-bottom="0.1388in" fo:line-height="150%" fo:margin-left="0.5902in">
        <style:tab-stops/>
      </style:paragraph-properties>
    </style:style>
    <style:style style:name="P205" style:parent-style-name="Standard" style:family="paragraph">
      <style:paragraph-properties fo:text-align="justify" fo:margin-bottom="0.1388in" fo:line-height="150%" fo:margin-left="0.5902in">
        <style:tab-stops/>
      </style:paragraph-properties>
    </style:style>
    <style:style style:name="P206" style:parent-style-name="Standard" style:family="paragraph">
      <style:paragraph-properties fo:text-align="justify" fo:margin-bottom="0.1388in" fo:line-height="150%" fo:margin-left="0.5902in">
        <style:tab-stops/>
      </style:paragraph-properties>
    </style:style>
    <style:style style:name="T207" style:parent-style-name="DefaultParagraphFont" style:family="text">
      <style:text-properties fo:font-style="italic" style:font-style-asian="italic" style:font-style-complex="italic"/>
    </style:style>
    <style:style style:name="P208" style:parent-style-name="Heading3" style:family="paragraph">
      <style:paragraph-properties fo:text-align="justify" fo:margin-top="0.1388in" fo:line-height="150%"/>
    </style:style>
    <style:style style:name="P209" style:parent-style-name="Standard" style:family="paragraph">
      <style:paragraph-properties fo:text-align="justify" fo:margin-top="0.1388in" fo:margin-bottom="0.1388in" fo:line-height="150%" fo:margin-left="0.5902in">
        <style:tab-stops/>
      </style:paragraph-properties>
    </style:style>
    <style:style style:name="P210" style:parent-style-name="Standard" style:family="paragraph">
      <style:paragraph-properties fo:text-align="justify" fo:margin-bottom="0.1388in" fo:line-height="150%" fo:margin-left="0.5902in">
        <style:tab-stops/>
      </style:paragraph-properties>
    </style:style>
    <style:style style:name="P211" style:parent-style-name="Standard" style:family="paragraph">
      <style:paragraph-properties fo:text-align="justify" fo:margin-top="0.1388in" fo:margin-bottom="0.1388in" fo:line-height="150%" fo:margin-left="0.5902in">
        <style:tab-stops/>
      </style:paragraph-properties>
    </style:style>
  </office:automatic-styles>
  <office:body>
    <office:text text:use-soft-page-breaks="true">
      <text:h text:style-name="P1" text:outline-level="1"><text:bookmark-start text:name="_3ltc7os5318x"/><text:bookmark-end text:name="_3ltc7os5318x"/>Lot 5. Aircraft Charter and Lease for Business Travel and Crisis Response</text:h>
      <text:table-of-content text:name="_TOC0">
        <text:table-of-content-source text:outline-level="9" text:use-outline-level="true" text:use-index-marks="false" text:use-index-source-styles="true" text:index-scope="document">
          <text:table-of-content-entry-template text:outline-level="1" text:style-name="Normal">
            <text:index-entry-link-start/>
            <text:index-entry-text/>
            <text:index-entry-tab-stop style:leader-char="." style:type="right"/>
            <text:index-entry-page-number/>
            <text:index-entry-link-end/>
          </text:table-of-content-entry-template>
          <text:table-of-content-entry-template text:outline-level="2" text:style-name="Normal">
            <text:index-entry-link-start/>
            <text:index-entry-text/>
            <text:index-entry-tab-stop style:leader-char="." style:type="right"/>
            <text:index-entry-page-number/>
            <text:index-entry-link-end/>
          </text:table-of-content-entry-template>
          <text:table-of-content-entry-template text:outline-level="3" text:style-name="Normal">
            <text:index-entry-link-start/>
            <text:index-entry-text/>
            <text:index-entry-tab-stop style:leader-char="." style:type="right"/>
            <text:index-entry-page-number/>
            <text:index-entry-link-end/>
          </text:table-of-content-entry-template>
          <text:table-of-content-entry-template text:outline-level="4" text:style-name="Normal">
            <text:index-entry-link-start/>
            <text:index-entry-text/>
            <text:index-entry-tab-stop style:leader-char="." style:type="right"/>
            <text:index-entry-page-number/>
            <text:index-entry-link-end/>
          </text:table-of-content-entry-template>
          <text:table-of-content-entry-template text:outline-level="5" text:style-name="Normal">
            <text:index-entry-link-start/>
            <text:index-entry-text/>
            <text:index-entry-tab-stop style:leader-char="." style:type="right"/>
            <text:index-entry-page-number/>
            <text:index-entry-link-end/>
          </text:table-of-content-entry-template>
          <text:table-of-content-entry-template text:outline-level="6" text:style-name="Normal">
            <text:index-entry-link-start/>
            <text:index-entry-text/>
            <text:index-entry-tab-stop style:leader-char="." style:type="right"/>
            <text:index-entry-page-number/>
            <text:index-entry-link-end/>
          </text:table-of-content-entry-template>
          <text:table-of-content-entry-template text:outline-level="7" text:style-name="Normal">
            <text:index-entry-link-start/>
            <text:index-entry-text/>
            <text:index-entry-tab-stop style:leader-char="." style:type="right"/>
            <text:index-entry-page-number/>
            <text:index-entry-link-end/>
          </text:table-of-content-entry-template>
          <text:table-of-content-entry-template text:outline-level="8" text:style-name="Normal">
            <text:index-entry-link-start/>
            <text:index-entry-text/>
            <text:index-entry-tab-stop style:leader-char="." style:type="right"/>
            <text:index-entry-page-number/>
            <text:index-entry-link-end/>
          </text:table-of-content-entry-template>
          <text:table-of-content-entry-template text:outline-level="9" text:style-name="Normal">
            <text:index-entry-link-start/>
            <text:index-entry-text/>
            <text:index-entry-tab-stop style:leader-char="." style:type="right"/>
            <text:index-entry-page-number/>
            <text:index-entry-link-end/>
          </text:table-of-content-entry-template>
          <text:index-source-styles text:outline-level="1">
            <text:index-source-style text:style-name="Heading1"/>
          </text:index-source-styles>
          <text:index-source-styles text:outline-level="2">
            <text:index-source-style text:style-name="Heading2"/>
          </text:index-source-styles>
          <text:index-source-styles text:outline-level="3">
            <text:index-source-style text:style-name="Heading3"/>
          </text:index-source-styles>
          <text:index-source-styles text:outline-level="4">
            <text:index-source-style text:style-name="Heading4"/>
          </text:index-source-styles>
          <text:index-source-styles text:outline-level="5">
            <text:index-source-style text:style-name="Heading5"/>
          </text:index-source-styles>
          <text:index-source-styles text:outline-level="6">
            <text:index-source-style text:style-name="Heading6"/>
          </text:index-source-styles>
        </text:table-of-content-source>
        <text:index-body>
          <text:p text:style-name="P4"><text:a xlink:href="#_3ltc7os5318x" office:target-frame-name="_top" xlink:show="replace"><text:span text:style-name="T5">Lot 5. Aircraft Charter and Lease for Business Travel and Crisis Response</text:span><text:span text:style-name="T6"><text:tab/>1</text:span></text:a></text:p>
          <text:p text:style-name="P7"><text:a xlink:href="#_4l7ik9l1pbgc" office:target-frame-name="_top" xlink:show="replace">1. Introduction<text:tab/>2</text:a></text:p>
          <text:p text:style-name="P8"><text:a xlink:href="#_ju5ms68g9j8r" office:target-frame-name="_top" xlink:show="replace">2. Scope of Services<text:tab/>2</text:a></text:p>
          <text:p text:style-name="P9"><text:a xlink:href="#_i63391hslpsc" office:target-frame-name="_top" xlink:show="replace">3. General Requirements<text:tab/>4</text:a></text:p>
          <text:p text:style-name="P10"><text:a xlink:href="#_uv0fut6916lk" office:target-frame-name="_top" xlink:show="replace">Aircraft<text:tab/>7</text:a></text:p>
          <text:p text:style-name="P11"><text:a xlink:href="#_ejwndu5g4jl" office:target-frame-name="_top" xlink:show="replace">Crew<text:tab/>8</text:a></text:p>
          <text:p text:style-name="P12"><text:a xlink:href="#_h8z2j16k4aqz" office:target-frame-name="_top" xlink:show="replace">Maintenance<text:tab/>8</text:a></text:p>
          <text:p text:style-name="P13"><text:a xlink:href="#_xz5z5y8521a2" office:target-frame-name="_top" xlink:show="replace">Insurance<text:tab/>9</text:a></text:p>
          <text:p text:style-name="P14"><text:a xlink:href="#_6asuwc1v4l2x" office:target-frame-name="_top" xlink:show="replace">4. Air Charters<text:tab/>9</text:a></text:p>
          <text:p text:style-name="P15"><text:a xlink:href="#_46wpiv24e5bj" office:target-frame-name="_top" xlink:show="replace">5. Leases<text:tab/>10</text:a></text:p>
          <text:p text:style-name="P16"><text:a xlink:href="#_k00iclesuts" office:target-frame-name="_top" xlink:show="replace">Wet Lease<text:tab/>10</text:a></text:p>
          <text:p text:style-name="P17"><text:a xlink:href="#_b8ouk7sidow5" office:target-frame-name="_top" xlink:show="replace">Damp Lease<text:tab/>10</text:a></text:p>
          <text:p text:style-name="P18"><text:a xlink:href="#_esdsjvxqk649" office:target-frame-name="_top" xlink:show="replace">Dry Lease<text:tab/>11</text:a></text:p>
          <text:p text:style-name="P19"><text:a xlink:href="#_nz9ocd9lrpjj" office:target-frame-name="_top" xlink:show="replace">6. Executive Air Services<text:tab/>12</text:a></text:p>
          <text:p text:style-name="P20"><text:a xlink:href="#_kka7c8esgjw" office:target-frame-name="_top" xlink:show="replace">7. Crisis Response<text:tab/>12</text:a></text:p>
          <text:p text:style-name="P21"><text:a xlink:href="#_yua6br1dm5zg" office:target-frame-name="_top" xlink:show="replace">8. Additional Requirements<text:tab/>14</text:a></text:p>
          <text:p text:style-name="P22"><text:a xlink:href="#_5a2zpfjdhazu" office:target-frame-name="_top" xlink:show="replace">Reporting Requirements<text:tab/>14</text:a></text:p>
          <text:p text:style-name="P23"><text:a xlink:href="#_vykzm9fpwssx" office:target-frame-name="_top" xlink:show="replace">Pricing<text:tab/>16</text:a></text:p>
          <text:p text:style-name="P24"><text:a xlink:href="#_ihozll7ziyxx" office:target-frame-name="_top" xlink:show="replace">Invoicing Requirements<text:tab/>17</text:a></text:p>
        </text:index-body>
      </text:table-of-content>
      <text:p text:style-name="P25"/>
      <text:p text:style-name="P26"/>
      <text:p text:style-name="P27"/>
      <text:p text:style-name="P28"/>
      <text:p text:style-name="P29"/>
      <text:p text:style-name="P30"/>
      <text:p text:style-name="P31"/>
      <text:p text:style-name="P32"/>
      <text:p text:style-name="P33"/>
      <text:list text:style-name="WWNum1">
        <text:list-item text:start-value="1">
          <text:p text:style-name="P34"><text:bookmark-start text:name="_4l7ik9l1pbgc"/><text:bookmark-end text:name="_4l7ik9l1pbgc"/>Introduction</text:p>
          <text:list text:continue-numbering="true">
            <text:list-item>
              <text:p text:style-name="P35">This Lot 5 is for the provision of Air Services for business travel, official departmental business (including ministerial use), crisis response, and for use on approved civilian programmes.</text:p>
            </text:list-item>
            <text:list-item>
              <text:p text:style-name="P36">This Lot can be used by all Public Sector departments, including but not limited to Central Government, wider public sector and third sector organisations and charitable trusts. Service Users of this Lot can be any person authorised by the Buyer, including but not limited to Staff Members, Military Personnel, and Civilians of British and/or Foreign Nationality, providing they have the permission of the Buyer. There are no restrictions as to who may be Service Users under this Lot, so long as approval is given by the Buyer.</text:p>
            </text:list-item>
            <text:list-item>
              <text:p text:style-name="P37">Buyers using this Lot can choose from a range of services outlined in section 2 - Scope of Services, and can use some or all of these services offered by<text:s/>Suppliers. Buyers are not obligated to use all services and there shall be no commitment by the Buyer to volumes or spend.</text:p>
            </text:list-item>
            <text:list-item>
              <text:p text:style-name="P38">Suppliers under this Lot must be able to deliver all of the services listed, and may be required to deliver any of these services at<text:s/>Call-Off. It is expected that some services under this contract will be delivered by subcontractors, for example, air operators. See clauses 2.10-2.14 for more information on subcontracting relationships.</text:p>
            </text:list-item>
            <text:list-item>
              <text:p text:style-name="P39">Where this Specification refers to the Supplier’s responsibilities, these may be delivered by an appropriate member of the Supplier’s supply chain. In these cases, it is the Supplier’s responsibility to ensure that their supply chain comply with the requirements of this specification.</text:p>
            </text:list-item>
          </text:list>
        </text:list-item>
      </text:list>
      <text:list text:style-name="WWNum1" text:continue-numbering="true">
        <text:list-item>
          <text:p text:style-name="P40"><text:bookmark-start text:name="_ju5ms68g9j8r"/><text:bookmark-end text:name="_ju5ms68g9j8r"/>Scope of Services</text:p>
          <text:list text:continue-numbering="true">
            <text:list-item>
              <text:p text:style-name="P41">The<text:s/>core services of this Lot are as follows:</text:p>
              <text:list text:continue-numbering="true">
                <text:list-item>
                  <text:p text:style-name="P42">Air charter services</text:p>
                </text:list-item>
                <text:list-item>
                  <text:p text:style-name="P43">Wet Lease of aircrafts</text:p>
                </text:list-item>
                <text:list-item>
                  <text:p text:style-name="P44">Damp Lease of aircrafts</text:p>
                </text:list-item>
                <text:list-item>
                  <text:p text:style-name="P45">Dry Lease of aircrafts</text:p>
                </text:list-item>
                <text:list-item>
                  <text:p text:style-name="P46">Executive air services</text:p>
                </text:list-item>
                <text:list-item>
                  <text:p text:style-name="P47">Crisis Response, including medical evacuation (MEDEVAC)</text:p>
                </text:list-item>
              </text:list>
            </text:list-item>
            <text:list-item>
              <text:p text:style-name="P48">In this Lot 5, “Air Services” shall refer to the services listed in clause 2.1.</text:p>
            </text:list-item>
            <text:list-item>
              <text:p text:style-name="P49">These services shall be for passenger transport and any related equipment, goods<text:s/><text:soft-page-break/>and/or cargo. The services shall not be used for cargo alone.</text:p>
            </text:list-item>
            <text:list-item>
              <text:p text:style-name="P50">Passengers for any of the listed services may be members of staff, Ministers, foreign dignitaries, civilians who are part of an Approved Civilian Cohort, or any other passengers as set out by the Buyer.</text:p>
            </text:list-item>
            <text:list-item>
              <text:p text:style-name="P51">Air services may be required for a single journey, a series of journeys (a rotation), or on a lease basis.</text:p>
            </text:list-item>
            <text:list-item>
              <text:p text:style-name="P52">The Supplier shall provide options for suitable Aircrafts and/or Air Services solutions matching the brief provided by the Buyer and/or the Authority. Where the brief cannot be fully met, the Supplier may propose an alternative option, making clear which part of the brief is not fully met and why it cannot be met. The Supplier may also propose innovative alternative options where these meet the Buyers overall requirements while providing additional value and/or efficiency.</text:p>
            </text:list-item>
            <text:list-item>
              <text:p text:style-name="P53">The Supplier shall be responsible for sourcing and booking the aircraft and any related crew, maintenance, and insurance.</text:p>
            </text:list-item>
            <text:list-item>
              <text:p text:style-name="P54">The Supplier shall deliver the Buyers chosen option, taking full operational control of the Aircraft and/or Air Services. The only exemption is where a Dry Lease is requested.</text:p>
            </text:list-item>
            <text:list-item>
              <text:p text:style-name="P55">Suppliers on<text:s/>this Lot may be Airlines, Air Operators, Charter Brokers, Charter Providers, Travel Management Companies and any other organisation capable of delivering all of the services under this Lot. The Supplier may deliver all of the services in-house, or through<text:s/>their supply chain. Please see clauses 8.12-8.19 for information on how pricing must be applied depending on whether services are being delivered in-house or subcontracted.</text:p>
            </text:list-item>
            <text:list-item>
              <text:p text:style-name="P56">The Supplier shall take overall responsibility for ensuring that any and all Third<text:s/>Party Providers within their supply chain under this framework are compliant with the current and future legislation pertaining to all such charter and leasing services.</text:p>
            </text:list-item>
            <text:list-item>
              <text:p text:style-name="P57">Throughout this Lot, the Supplier’s obligations may be fulfilled by an<text:s/>appropriate member of its supply chain. Where there is reference to the Suppliers responsibilities, these may be carried out by a Third Party Provider within the Suppliers supply chain. However, The Supplier shall hold responsibility for ensuring the obligations and requirements under this Framework and any related Call-Off are met by the appropriate member of their supply chain. It is the Suppliers responsibility to carry out<text:s/><text:soft-page-break/>due diligence to ensure that its supply chain members meet the requirements of this Lot and any Call-Off, and are delivering the services in line with this specification.</text:p>
            </text:list-item>
            <text:list-item>
              <text:p text:style-name="P58">The Supplier shall ensure that any necessary terms in this Framework and any relevant Call-Off(s) are passed into their sub-contracts and any agreements with Third Party Providers to allow the Supplier to meet their obligations under this framework and any Call-Off.</text:p>
            </text:list-item>
            <text:list-item>
              <text:p text:style-name="P59">Any costs resulting from failure to perform or meet the requirements of the contract by any Third Party Provider within the Suppliers supply chain, shall<text:s/>be borne by the Supplier.</text:p>
            </text:list-item>
            <text:list-item>
              <text:p text:style-name="P60">The Supplier shall be responsible for conducting all relevant due diligence, performance management, and contract management of their supply chain.</text:p>
            </text:list-item>
          </text:list>
        </text:list-item>
      </text:list>
      <text:list text:style-name="WWNum1" text:continue-numbering="true">
        <text:list-item>
          <text:p text:style-name="P61"><text:bookmark-start text:name="_i63391hslpsc"/><text:bookmark-end text:name="_i63391hslpsc"/>General Requirements</text:p>
          <text:list text:continue-numbering="true">
            <text:list-item>
              <text:p text:style-name="P62">The general requirements set out in the section shall<text:s/>apply to all services procured via this Lot.</text:p>
            </text:list-item>
            <text:list-item>
              <text:p text:style-name="P63">The Supplier shall have the capability to deliver flights from and to any commercial airport globally. Additionally, the Supplier shall have the necessary capability and systems to utilise private airports and alternative landing zones such as military air bases.</text:p>
            </text:list-item>
            <text:list-item>
              <text:p text:style-name="P64">The Supplier will have global coverage and extensive knowledge of the air industry.</text:p>
            </text:list-item>
            <text:list-item>
              <text:p text:style-name="P65">The Supplier shall provide a 24 hours, 7 days a week, 365 days a year (366 on leap years) service for receiving and processing charter requests, as well as charter operations.</text:p>
            </text:list-item>
            <text:list-item>
              <text:p text:style-name="P66">The Supplier shall provide a phone number and email address by which the Buyer can get 24/7 crisis support.</text:p>
            </text:list-item>
            <text:list-item>
              <text:p text:style-name="P67">Unless otherwise stated in the Buyers specification, or for Dry Leases, the Supplier shall<text:s/>assume full operational control of the aircraft operations in line with the Buyers requirements and the Call Off contract. The Supplier shall be responsible for all aircraft operations, liaising with airports and other relevant take off and landing sites<text:s/>to ensure that appropriate arrangements are in place to allow for smooth operating of the flight or flights.</text:p>
            </text:list-item>
            <text:list-item>
              <text:p text:style-name="P68">The Supplier shall provide all necessary supporting services including but not limited to flight planning, ground handling, permits, and fuel.</text:p>
            </text:list-item>
            <text:list-item>
              <text:p text:style-name="P69">The<text:s/>Supplier is responsible for ensuring full compliance with all relevant international and national aviation security regulations, including but not limited to physical security, baggage screening, and access control.</text:p>
            </text:list-item>
            <text:list-item>
              <text:p text:style-name="P70">For any Air Service requested under this<text:s/>lot, the Supplier shall provide the following services:</text:p>
              <text:list text:continue-numbering="true">
                <text:list-item>
                  <text:p text:style-name="P71">An aircraft or aircrafts that fully aligns with the Buyers requirements. Where the Buyers requirements cannot be fully met with regards to the aircraft, the Supplier shall suggest appropriate alternatives.</text:p>
                </text:list-item>
                <text:list-item>
                  <text:p text:style-name="P72">Crew. The Supplier will provide cockpit and cabin crew, such that the aircraft is fully crewed. The only exception is where a dry or damp lease is required.</text:p>
                </text:list-item>
                <text:list-item>
                  <text:p text:style-name="P73">Maintenance. The Supplier shall provide both scheduled and unscheduled maintenance on the aircraft, such that it remains in suitable condition and complies with The Rules of the Air Regulations 2015, and any equivalent international regulations as applicable. The only exception is where a dry lease is required.</text:p>
                </text:list-item>
                <text:list-item>
                  <text:p text:style-name="P74">Insurance. The Supplier is required<text:s/>to hold all appropriate insurances for the aircraft and associated operations, or ensure that the appropriate member of its supply chain holds these insurances. The only exception is where a dry lease is required.</text:p>
                </text:list-item>
              </text:list>
            </text:list-item>
            <text:list-item>
              <text:p text:style-name="P75">The Supplier must supply these services together. This Lot 5 cannot be used to source crew, maintenance and/or Insurance as standalone services. They must be provided together and shall operate under the Air Operating Certificate of the Supplier, or that of the appropriate member of their supply<text:s/>chain.</text:p>
            </text:list-item>
            <text:list-item>
              <text:p text:style-name="P76">Where the Supplier’s supply chain includes an air charter broker, the Supplier must be able to demonstrate that the broker holds broker certification by the Air Charter Association.</text:p>
            </text:list-item>
            <text:list-item>
              <text:p text:style-name="P77">The Supplier must hold and maintain, or ensure that the operator within their supply chain holds and maintains, all necessary operation licences and certifications required for the specified scope of services, including but not limited to:</text:p>
              <text:list text:continue-numbering="true">
                <text:list-item>
                  <text:p text:style-name="P78">An Air Operator Certificate (AOC) issued by a recognised National Aviation Authority.</text:p>
                </text:list-item>
                <text:list-item>
                  <text:p text:style-name="P79">Relevant traffic rights and permissions for operations in the required geographical regions.</text:p>
                </text:list-item>
              </text:list>
            </text:list-item>
            <text:list-item>
              <text:p text:style-name="P80">Where the Supplier’s supply chain includes an air charter broker, the Supplier must be able to demonstrate that the broker holds operational safety accreditation from ARGUS, WYVERN, or an equivalent organisation.</text:p>
            </text:list-item>
            <text:list-item>
              <text:p text:style-name="P81">The Supplier must operate a comprehensive and documented Safety Management System (SMS) that adheres to ICAO Annex 19 standards or equivalent national requirements. The SMS must demonstrate:</text:p>
              <text:list text:continue-numbering="true">
                <text:list-item>
                  <text:p text:style-name="P82">Hazard<text:s/>identification and risk mitigation procedures.</text:p>
                </text:list-item>
                <text:list-item>
                  <text:p text:style-name="P83">Safety assurance processes, including internal audits and quality control.</text:p>
                </text:list-item>
                <text:list-item>
                  <text:p text:style-name="P84">A non-punitive reporting system for safety events.</text:p>
                </text:list-item>
              </text:list>
            </text:list-item>
            <text:list-item>
              <text:p text:style-name="P85">The Supplier is responsible for the operational security of the aircraft and crew,<text:s/>as well as for commercial security requirements.</text:p>
            </text:list-item>
            <text:list-item>
              <text:p text:style-name="P86">The Supplier must meet and ensure that all members of its supply chain meet all relevant regulatory requirements, including but not limited to:</text:p>
              <text:list text:continue-numbering="true">
                <text:list-item>
                  <text:p text:style-name="P87">Civil Aviation Act</text:p>
                  <text:list text:continue-numbering="true">
                    <text:list-item>
                      <text:p text:style-name="P88">Ensure Air Operator Certificate(s) are in place where required</text:p>
                    </text:list-item>
                    <text:list-item>
                      <text:p text:style-name="P89">Ensure UK Foreign Carrier Permit (FCP) is obtained where required</text:p>
                    </text:list-item>
                    <text:list-item>
                      <text:p text:style-name="P90">Ensure UK Third Company Operator (TCO) Approval is obtained where required</text:p>
                    </text:list-item>
                    <text:list-item>
                      <text:p text:style-name="P91">Meet all other requirements under the Act</text:p>
                    </text:list-item>
                  </text:list>
                </text:list-item>
                <text:list-item>
                  <text:p text:style-name="P92">Air Navigation Order</text:p>
                </text:list-item>
                <text:list-item>
                  <text:p text:style-name="P93">UK Sanctions Laws</text:p>
                </text:list-item>
              </text:list>
            </text:list-item>
            <text:list-item>
              <text:p text:style-name="P94">The Supplier shall have the capability to place aircrafts on hold while the Buyer is considering the presented options. The Supplier shall negotiate any such fee for doing so with the airline or operator on the Buyers behalf, attaining a free of charge service where possible.</text:p>
            </text:list-item>
            <text:list-item>
              <text:p text:style-name="P95">The Buyer may require the Supplier to conduct a mini competition, RFP, or other competitive tender process when sourcing a charter or lease. The Supplier shall comply.</text:p>
            </text:list-item>
            <text:list-item>
              <text:p text:style-name="P96">The Buyer may request the Supplier to contract a particular airline, broker, or other subcontractor. The Supplier shall comply unless they can demonstrate that the provider is unsuitable, unviable, or otherwise provide reasonable rationale for why the requested provider is not appropriate.</text:p>
            </text:list-item>
            <text:list-item>
              <text:p text:style-name="P97">Where required, the Supplier shall provide in-flight Food and Beverage. This may range from beverages and snacks, to multi-course full hot meals. The Supplier shall cater for different dietary requirements including but not limited to vegetarian, vegan, gluten free, kosher, halal, other faith-based dietary requirements, and children's and babies options.</text:p>
            </text:list-item>
          </text:list>
        </text:list-item>
      </text:list>
      <text:h text:style-name="P98" text:outline-level="3"><text:bookmark-start text:name="_uv0fut6916lk"/><text:bookmark-end text:name="_uv0fut6916lk"/>Aircraft</text:h>
      <text:list text:style-name="WWNum1" text:continue-numbering="true">
        <text:list-item>
          <text:list>
            <text:list-item>
              <text:p text:style-name="P99">For any Air Service requested under this lot, the Supplier must meet the Aircraft Specification outlined in the Buyers Call-Off contract. The required aircrafts may be, but are not limited to:</text:p>
              <text:list text:continue-numbering="true">
                <text:list-item>
                  <text:p text:style-name="P100">Fixed-wing or rotary-wing</text:p>
                </text:list-item>
                <text:list-item>
                  <text:p text:style-name="P101">Jet or turboprop</text:p>
                </text:list-item>
                <text:list-item>
                  <text:p text:style-name="P102">A capacity of 4 up to 300+ passengers</text:p>
                </text:list-item>
              </text:list>
            </text:list-item>
            <text:list-item>
              <text:p text:style-name="P103">The Supplier shall have the capability to provide access to a diverse fleet capable of fulfilling Buyers requirements.</text:p>
            </text:list-item>
            <text:list-item>
              <text:p text:style-name="P104">The Supplier is responsible for ensuring that all<text:s/>aircraft have valid Certificates of Airworthiness and Registration.</text:p>
            </text:list-item>
            <text:list-item>
              <text:p text:style-name="P105">If the aircraft is grounded for any reason, it is the Suppliers responsibility to provide a replacement aircraft or alternative transportation to meet the Buyers requirements.</text:p>
            </text:list-item>
            <text:list-item>
              <text:p text:style-name="P106">Where required, the Supplier shall provide additional aircraft requirements such as children's seat belts or baby bassinets.</text:p>
            </text:list-item>
          </text:list>
        </text:list-item>
      </text:list>
      <text:h text:style-name="P107" text:outline-level="3"><text:bookmark-start text:name="_ejwndu5g4jl"/><text:bookmark-end text:name="_ejwndu5g4jl"/>Crew</text:h>
      <text:list text:style-name="WWNum1" text:continue-numbering="true">
        <text:list-item>
          <text:list>
            <text:list-item>
              <text:p text:style-name="P108">All flight and cabin crew must hold valid licenses and medical certificates appropriate<text:s/><text:soft-page-break/>for the aircraft type and operation being<text:s/>conducted. Crew rest and duty periods must strictly comply with regulatory requirements.</text:p>
            </text:list-item>
            <text:list-item>
              <text:p text:style-name="P109">If required, the Supplier shall ensure all crew have the appropriate security clearances, including but not limited to Disclosure and Barring Service (DBS) checks.</text:p>
            </text:list-item>
            <text:list-item>
              <text:p text:style-name="P110">Where the Supplier is sourcing a Aircraft on a charter or lease basis, any proposal submitted must include details of the crew’s relevant visa and right-to-work status.</text:p>
            </text:list-item>
            <text:list-item>
              <text:p text:style-name="P111">The Supplier shall also ensure that the appropriate General Declarations, crew licenses,<text:s/>and VISAs are in place.</text:p>
            </text:list-item>
          </text:list>
        </text:list-item>
      </text:list>
      <text:h text:style-name="P112" text:outline-level="3"><text:bookmark-start text:name="_h8z2j16k4aqz"/><text:bookmark-end text:name="_h8z2j16k4aqz"/>Maintenance</text:h>
      <text:list text:style-name="WWNum1" text:continue-numbering="true">
        <text:list-item>
          <text:list>
            <text:list-item>
              <text:p text:style-name="P113">The Supplier is responsible for ensuring that all aircraft are maintained in accordance with the manufacturer’s recommendations and all applicable regulatory requirements (e.g., CAA, EASA, FAA, or other equivalent relevant aviation regulatory body). Comprehensive, up-to-date maintenance records must be available upon request.</text:p>
            </text:list-item>
            <text:list-item>
              <text:p text:style-name="P114">The Supplier shall ensure that all required scheduled and unplanned maintenance is carried out in accordance with the manufacturer’s recommendations and all applicable regulatory requirements (e.g., CAA, EASA, FAA, or other equivalent relevant aviation regulatory body). Comprehensive, up-to-date maintenance records must be available upon request.</text:p>
            </text:list-item>
          </text:list>
        </text:list-item>
      </text:list>
      <text:h text:style-name="P115" text:outline-level="3"><text:bookmark-start text:name="_xz5z5y8521a2"/><text:bookmark-end text:name="_xz5z5y8521a2"/>Insurance</text:h>
      <text:list text:style-name="WWNum1" text:continue-numbering="true">
        <text:list-item>
          <text:list>
            <text:list-item>
              <text:p text:style-name="P116">In addition to the Insurance requirements set out in Schedule 3.94, the Supplier must hold, or ensure that the appropriate member of its supply chain holds, comprehensive insurance coverage, including but not limited to:</text:p>
              <text:list text:continue-numbering="true">
                <text:list-item>
                  <text:p text:style-name="P117">Third-Party Liability Insurance</text:p>
                </text:list-item>
                <text:list-item>
                  <text:p text:style-name="P118">Passenger Liability Insurance</text:p>
                </text:list-item>
                <text:list-item>
                  <text:p text:style-name="P119">Cargo Insurance</text:p>
                </text:list-item>
                <text:list-item>
                  <text:p text:style-name="P120">‘War risk’ Insurance</text:p>
                </text:list-item>
                <text:list-item>
                  <text:p text:style-name="P121">Hull All Risks Insurance</text:p>
                </text:list-item>
              </text:list>
            </text:list-item>
            <text:list-item>
              <text:p text:style-name="P122">The Supplier must comply with The Civil Aviation (Insurance) Regulations 2005, or equivalent relevant legislation such as EC 785/2004.</text:p>
            </text:list-item>
          </text:list>
        </text:list-item>
      </text:list>
      <text:list text:style-name="WWNum1" text:continue-numbering="true">
        <text:list-item>
          <text:p text:style-name="P123"><text:bookmark-start text:name="_6asuwc1v4l2x"/><text:bookmark-end text:name="_6asuwc1v4l2x"/><text:soft-page-break/>Air Charters</text:p>
          <text:list text:continue-numbering="true">
            <text:list-item>
              <text:p text:style-name="P124">Buyers may put in place a contract for a single journey, or for multiple scheduled journeys (a rotation), or for the provision of ad-hoc journeys to be confirmed throughout the life of the contract.</text:p>
            </text:list-item>
            <text:list-item>
              <text:p text:style-name="P125">The Supplier shall use their industry and market expertise to source options which best meet the Buyers requirements whilst delivering Value for Money.</text:p>
            </text:list-item>
            <text:list-item>
              <text:p text:style-name="P126">The Supplier shall deliver a solution which meets the Buyers requirements with regards to take off and landing location, required aircraft capacity, and any other requirements set out by the Buyer. Where requirements can not be met, the Supplier shall put forward alternative options, highlighting where these don’t meet the original requirements.</text:p>
            </text:list-item>
            <text:list-item>
              <text:p text:style-name="P127">The Supplier shall be responsible for full technical and operational control of the aircraft or aircrafts. Where multiple aircrafts and/or journeys are required, the Supplier shall assume responsibility for the central coordination of these.</text:p>
            </text:list-item>
          </text:list>
        </text:list-item>
      </text:list>
      <text:list text:style-name="WWNum1" text:continue-numbering="true">
        <text:list-item>
          <text:p text:style-name="P128"><text:bookmark-start text:name="_46wpiv24e5bj"/><text:bookmark-end text:name="_46wpiv24e5bj"/>Leases</text:p>
        </text:list-item>
      </text:list>
      <text:h text:style-name="P129" text:outline-level="3"><text:bookmark-start text:name="_k00iclesuts"/><text:bookmark-end text:name="_k00iclesuts"/>Wet Lease</text:h>
      <text:list text:style-name="WWNum1" text:continue-numbering="true">
        <text:list-item>
          <text:list>
            <text:list-item>
              <text:p text:style-name="P130">For the purpose of this Lot, Wet Lease shall have the following meaning: whereby the Buyer leases an aircraft with full crew, maintenance and insurance. The Supplier, or the appropriate member of its supply chain, shall keep operational control of the aircraft under their own Air Operator’s Certificate (AOC).</text:p>
            </text:list-item>
            <text:list-item>
              <text:p text:style-name="P131">The Supplier shall provide and operate a fully crewed aircraft, maintained and insured, for the Buyers exclusive use for scheduled or non-scheduled services globally. The supplier, or a member of its supply chain, shall retain technical and operational control, while the Buyer shall be responsible for providing the requirements.</text:p>
            </text:list-item>
            <text:list-item>
              <text:p text:style-name="P132">The Supplier shall use their industry and market expertise to source options which best meet the Buyers requirements whilst delivering Value for Money.</text:p>
            </text:list-item>
            <text:list-item>
              <text:p text:style-name="P133">The Supplier shall deliver a solution which meets the Buyers specification. Where requirements can not be met, the Supplier shall put forward alternative options, highlighting where these do not meet the original requirements.</text:p>
            </text:list-item>
            <text:list-item>
              <text:p text:style-name="P134">The Supplier will secure approval from the relevant civil aviation authorities for the Wet Lease Agreement (e.g., CAA,<text:s/>Department for Transport, EASA, FAA, or other equivalent relevant aviation regulatory body).</text:p>
            </text:list-item>
            <text:list-item>
              <text:p text:style-name="P135">All crew members must be on the Suppliers payroll and meet all licensing, medical, and training requirements necessary for the operation of the specific aircraft type and planned routes.</text:p>
            </text:list-item>
            <text:list-item>
              <text:p text:style-name="P136">The wet lease pricing model will be agreed at Call Off, but may be based on a block hour basis, a fixed monthly fee, and variable costs, or any other model as agreed at Call Off.</text:p>
            </text:list-item>
          </text:list>
        </text:list-item>
      </text:list>
      <text:h text:style-name="P137" text:outline-level="3"><text:bookmark-start text:name="_b8ouk7sidow5"/><text:bookmark-end text:name="_b8ouk7sidow5"/>Damp Lease</text:h>
      <text:list text:style-name="WWNum1" text:continue-numbering="true">
        <text:list-item>
          <text:list>
            <text:list-item>
              <text:p text:style-name="P138">For the purpose of this Lot, Damp Lease shall have the following meaning: whereby the Buyer leases an aircraft with cockpit crew (and partial cabin crew as required), maintenance and insurance. The Buyer is responsible for providing the remaining crew. The Supplier, or the appropriate member of its supply chain, shall retain technical and operational control under their Air Operator Certificate (AOC).</text:p>
            </text:list-item>
            <text:list-item>
              <text:p text:style-name="P139">The Supplier shall provide and operate the aircraft, maintenance, and insurance, alongside a partial crew complement as per the Buyers requirements,<text:s/>with the Buyer responsible for providing the remaining crew. The Supplier, or the appropriate member of its supply chain, shall retain technical and operational control under their Air Operator Certificate (AOC).</text:p>
            </text:list-item>
            <text:list-item>
              <text:p text:style-name="P140">The Supplier shall use their industry and<text:s/>market expertise to source options which best meet the Buyers requirements whilst delivering Value for Money.</text:p>
            </text:list-item>
            <text:list-item>
              <text:p text:style-name="P141">The Supplier shall deliver a solution which meets the Buyers specification. Where requirements can not be met, the Supplier shall put forward alternative options, highlighting where these do not meet the original requirements.</text:p>
            </text:list-item>
            <text:list-item>
              <text:p text:style-name="P142">The Supplier will secure approval from the relevant civil aviation authorities for the Damp Lease Agreement (e.g., EASA, FAA, or national authority of the Lessee and Lessor).</text:p>
            </text:list-item>
            <text:list-item>
              <text:p text:style-name="P143">All crew members provided by the Supplier must be on the Suppliers (or a member of its supply chain) payroll and meet all licensing, medical, and training requirements necessary for the operation of the specific aircraft type and planned routes. For the Buyer-provisioned elements of a Damp Lease, the Supplier shall ensure the aircraft<text:s/><text:soft-page-break/>is delivered in a condition that permits the integration of the Buyer’s operational crew and systems.</text:p>
            </text:list-item>
            <text:list-item>
              <text:p text:style-name="P144">The damp lease pricing model will be agreed at Call Off, but may be<text:s/>based on a block hour basis, a fixed monthly fee, and variable costs, or any other model as agreed at Call Off.</text:p>
            </text:list-item>
          </text:list>
        </text:list-item>
      </text:list>
      <text:h text:style-name="P145" text:outline-level="3"><text:bookmark-start text:name="_esdsjvxqk649"/><text:bookmark-end text:name="_esdsjvxqk649"/>Dry Lease</text:h>
      <text:list text:style-name="WWNum1" text:continue-numbering="true">
        <text:list-item>
          <text:list>
            <text:list-item>
              <text:p text:style-name="P146">For the purpose of this Lot, Dry Lease shall have the following meaning: whereby the Buyer leases an aircraft only, without crew, maintenance, or insurance. The Buyer shall assume full technical, operational, and regulatory control, operating the aircraft under their own Air Operator Certificate (AOC), and shall be responsible for sourcing all crew, provisioning maintenance, and securing appropriate insurances.</text:p>
            </text:list-item>
            <text:list-item>
              <text:p text:style-name="P147">The Supplier shall use their industry and market expertise to source options which best meet the Buyers requirements whilst delivering Value for Money.</text:p>
            </text:list-item>
            <text:list-item>
              <text:p text:style-name="P148">The Supplier shall deliver a solution which meets the Buyers specification.<text:s/>Where requirements can not be met, the Supplier shall put forward alternative options, highlighting where these do not meet the original requirements.</text:p>
            </text:list-item>
            <text:list-item>
              <text:p text:style-name="P149">The Supplier will secure approval from the relevant civil aviation authorities for the Damp or Dry Lease<text:s/>Agreement (e.g., EASA, FAA, or national authority of the Lessee and Lessor).</text:p>
            </text:list-item>
            <text:list-item>
              <text:p text:style-name="P150">The Supplier shall ensure the aircraft is delivered in a condition that permits the integration of the Buyer’s operational crew and systems.</text:p>
            </text:list-item>
            <text:list-item>
              <text:p text:style-name="P151">The dry lease pricing model<text:s/>will be agreed at Call Off, but may be based on a fixed monthly rate and variable hourly fee, or any other model as agreed at Call Off.</text:p>
            </text:list-item>
          </text:list>
        </text:list-item>
      </text:list>
      <text:list text:style-name="WWNum1" text:continue-numbering="true">
        <text:list-item>
          <text:p text:style-name="P152"><text:bookmark-start text:name="_nz9ocd9lrpjj"/><text:bookmark-end text:name="_nz9ocd9lrpjj"/>Executive Air Services</text:p>
          <text:list text:continue-numbering="true">
            <text:list-item>
              <text:p text:style-name="P153">The Supplier shall provide a dedicated offline team for UK and Devolved Governments Ministerial<text:s/>and Executive Services, where required.</text:p>
            </text:list-item>
            <text:list-item>
              <text:p text:style-name="P154">The Supplier shall provide a team who shall deliver Executive Service(s) to the Bookers and Travellers. The Supplier team members shall have the appropriate skills and experience, as required by the Buyer.</text:p>
            </text:list-item>
            <text:list-item>
              <text:p text:style-name="P155">Supplier Staff handling these bookings shall have a minimum of SC level security clearance with costs to be borne by the Supplier.</text:p>
            </text:list-item>
            <text:list-item>
              <text:p text:style-name="P156">The Supplier may be required to provide additional security services, such as security staff, which may be subcontracted to a security<text:s/>specialist.</text:p>
            </text:list-item>
            <text:list-item>
              <text:p text:style-name="P157">Where required, the Supplier shall facilitate the acquisition of diplomatic permits.</text:p>
            </text:list-item>
            <text:list-item>
              <text:p text:style-name="P158">Where required, the Supplier shall facilitate acquisition of diplomatic clearances.</text:p>
            </text:list-item>
            <text:list-item>
              <text:p text:style-name="P159">The Supplier shall utilise VIP terminals where required.</text:p>
            </text:list-item>
            <text:list-item>
              <text:p text:style-name="P160">Further<text:s/>required executive services shall be agreed at Call Off.</text:p>
            </text:list-item>
          </text:list>
        </text:list-item>
      </text:list>
      <text:list text:style-name="WWNum1" text:continue-numbering="true">
        <text:list-item>
          <text:p text:style-name="P161"><text:bookmark-start text:name="_kka7c8esgjw"/><text:bookmark-end text:name="_kka7c8esgjw"/>Crisis Response</text:p>
          <text:list text:continue-numbering="true">
            <text:list-item>
              <text:p text:style-name="P162">This Lot can also be used for Buyers who wish to provide any of the core services, booked for the specific purpose of responding to an unplanned Event, for example, a local or global<text:s/>crisis situation, including but not limited to pandemics, conflicts, natural disasters and a new surge in demand for support for Asylum Seeker and/or Refugee cohorts.</text:p>
            </text:list-item>
            <text:list-item>
              <text:p text:style-name="P163">Service Users may include any Cohort including, but not limited to, Staff, Ministers, Foreign Dignitaries, Civilians (UK or foreign nationals), Patients, Prisoners, Military Personnel, and Victims of Abuse or Storm Damage.</text:p>
            </text:list-item>
            <text:list-item>
              <text:p text:style-name="P164">There are no restrictions on the cohort of Service Users eligible to use these services, providing that they are under the care of an eligible Buyer, the Buyer has given the Supplier the appropriate permission, and the appropriate Call Off Contract is in place to cover the required services.</text:p>
            </text:list-item>
            <text:list-item>
              <text:p text:style-name="P165">If requested by the Buyer, the Supplier shall provide crisis management services including repatriation and medical evacuation or MEDEVAC via Air Services.</text:p>
            </text:list-item>
            <text:list-item>
              <text:p text:style-name="P166">The chartering or leasing of flights as part of the Buyer’s response to a crisis situation is to cover a number of eventualities. For example this could be a global requirement to return British Nationals back to the UK, at short notice, from anywhere in the world. Flights may be required when there are either no or limited commercial flights or usage of such scheduled commercial flights is not deemed appropriate by the Buyer.</text:p>
            </text:list-item>
            <text:list-item>
              <text:p text:style-name="P167">The Supplier will be responsible for sourcing flight solutions in accordance with the Buyer’s specific requirements.</text:p>
            </text:list-item>
            <text:list-item>
              <text:p text:style-name="P168">Where agreed by both the Supplier and Buyer in writing, this Lot may be used for additional services required to facilitate the delivery of the core<text:s/>Air Services in<text:s/><text:soft-page-break/>response to a Crisis.</text:p>
            </text:list-item>
            <text:list-item>
              <text:p text:style-name="P169">In exceptional circumstances, for example in a national emergency situation, and if required by the Buyer, the Supplier must provide the capability for Civilians to book their own space on a chartered flight either offline or via a Registration Portal. The Supplier should work with the Buyer to agree reasonable and acceptable timelines for delivery of any such bespoke booking solution.</text:p>
            </text:list-item>
            <text:list-item>
              <text:p text:style-name="P170">The Supplier shall ensure that the Buyer has access to the back-end of the platform<text:s/>to enable them to pull reports and view the number of registrations.</text:p>
            </text:list-item>
            <text:list-item>
              <text:p text:style-name="P171">The Supplier platform shall be customisable to align with Buyer requirements.</text:p>
            </text:list-item>
            <text:list-item>
              <text:p text:style-name="P172">The Supplier shall ensure that any such platform as detailed in 7.8 is able to integrate with the Buyers own<text:s/>platform.</text:p>
            </text:list-item>
            <text:list-item>
              <text:p text:style-name="P173">The Supplier shall have the capability to process payments from Service Users, who may be required to pay for a ticket on a charter flight.</text:p>
            </text:list-item>
            <text:list-item>
              <text:p text:style-name="P174">Where required and appropriate during a crisis, the Supplier shall co-locate staff to the Buyers<text:s/>premise in support of an urgent crisis response.</text:p>
            </text:list-item>
            <text:list-item>
              <text:p text:style-name="P175">Where required and appropriate during a crisis, the Supplier shall put staff on rota’s to ensure 24/7 coverage to mirror that of the Buyers crisis response team.</text:p>
            </text:list-item>
            <text:list-item>
              <text:p text:style-name="P176">In a crisis scenario, the Authority or a Buyer may contact the Supplier to ensure readiness and market availability. In such cases, there is no guarantee or commitment to spend, as this is crisis preparatory activity and Air Services may not ultimately be required.</text:p>
            </text:list-item>
          </text:list>
        </text:list-item>
      </text:list>
      <text:list text:style-name="WWNum1" text:continue-numbering="true">
        <text:list-item>
          <text:p text:style-name="P177"><text:bookmark-start text:name="_yua6br1dm5zg"/><text:bookmark-end text:name="_yua6br1dm5zg"/>Additional Requirements</text:p>
        </text:list-item>
      </text:list>
      <text:h text:style-name="P178" text:outline-level="3"><text:bookmark-start text:name="_5a2zpfjdhazu"/><text:bookmark-end text:name="_5a2zpfjdhazu"/>Reporting Requirements</text:h>
      <text:list text:style-name="WWNum1" text:continue-numbering="true">
        <text:list-item>
          <text:list>
            <text:list-item>
              <text:p text:style-name="P179">In addition to General Data, Management Information provision and data in support of HEART the Supplier shall operate and maintain appropriate systems, processes and records to ensure that it can, at all times, deliver (or otherwise make available) timely and accurate management information in support of the delivery of all services in respect of each Call Off contract. For example, the Buyer may require information on the number of bookings made through their Call Off to help inform future strategy.</text:p>
            </text:list-item>
            <text:list-item>
              <text:p text:style-name="P180">The Supplier should have the capability to provide reporting to the Buyer on civilians<text:s/><text:soft-page-break/>booking directly via the Supplier (where permitted), and / or self-funding for a particular Approved Programme or Event.</text:p>
            </text:list-item>
            <text:list-item>
              <text:p text:style-name="P181">Should the Authority require commercial data (not personal data) to support activity that is in response to a Global or National Crisis, the Supplier shall provide this within a service level of no later than 4 hours. Failure to comply with this clause would result in a breach of contract.</text:p>
            </text:list-item>
            <text:list-item>
              <text:p text:style-name="P182">Should<text:s/>the Authority require commercial data (not personal data) to support any other activity, the Supplier shall provide this within a service level of no later than 4 hours, unless the scale of the task requires an extended deadline. Failure to comply with this clause would result in a breach of contract.</text:p>
            </text:list-item>
            <text:list-item>
              <text:p text:style-name="P183">This commercial data shall include but is not limited to: number of flights booked, number of passengers transported, departure and arrival times of flights, savings delivered, social value delivered, and a<text:s/>breakdown of costs. The data must clearly break down the pricing to show inc/ex VAT and exactly what costs will be passed through to 3rd Party Providers and what costs will be charged and retained by the Framework Provider.</text:p>
            </text:list-item>
            <text:list-item>
              <text:p text:style-name="P184">The Supplier should make the Buyer fully aware prior to entering into the Contract, the full terms and conditions of the Framework, including the above data requirement. Should the sharing of data between Government Departments, in a controlled manner, be of concern to the Buyer, then the Supplier should discuss whether the CCS Framework is the best route to market for that particular event and/or discuss directly with the Authority.</text:p>
            </text:list-item>
            <text:list-item>
              <text:p text:style-name="P185">The Supplier shall notify CCS within 4 hours of any new request for an aircraft and or charter flights by<text:s/>a new Buyer, or an existing Buyer for a new Programme of work, or following the Suppliers decision to proactively offer support.</text:p>
            </text:list-item>
            <text:list-item>
              <text:p text:style-name="P186">Where required by the Authority, the Supplier shall provide a Situation Report (SitRep) in accordance with Schedule [<text:span text:style-name="T187">to be conf</text:span><text:span text:style-name="T188">irmed</text:span>]. The SitRep must include a summary of all bookings made for a particular Crisis, Event or Special Project that is deemed to be of sufficient Ministerial or Senior Official interest.</text:p>
            </text:list-item>
            <text:list-item>
              <text:p text:style-name="P189">Where requested, the Supplier shall proactively provide and update<text:s/>the SitRep within a maximum service level of every four hours.</text:p>
            </text:list-item>
            <text:list-item>
              <text:p text:style-name="P190">Once the crisis response activity has concluded, the Supplier shall provide a<text:s/><text:soft-page-break/>commercial project report within one week detailing:</text:p>
              <text:list text:continue-numbering="true">
                <text:list-item>
                  <text:p text:style-name="P191">the total number of flights delivered</text:p>
                </text:list-item>
                <text:list-item>
                  <text:p text:style-name="P192">the total number of passengers per flight</text:p>
                </text:list-item>
                <text:list-item>
                  <text:p text:style-name="P193">A breakdown of all costs</text:p>
                </text:list-item>
                <text:list-item>
                  <text:p text:style-name="P194">Savings delivered</text:p>
                </text:list-item>
                <text:list-item>
                  <text:p text:style-name="P195">Added value delivered</text:p>
                </text:list-item>
                <text:list-item>
                  <text:p text:style-name="P196">Any other pertinent information</text:p>
                </text:list-item>
              </text:list>
            </text:list-item>
            <text:list-item>
              <text:p text:style-name="P197">The only exception to the above reporting requirements will be where the disclosure of such information would not compromise<text:s/>national security in any way, and the Buyer confirms this in writing.</text:p>
            </text:list-item>
          </text:list>
        </text:list-item>
      </text:list>
      <text:h text:style-name="P198" text:outline-level="3"><text:bookmark-start text:name="_vykzm9fpwssx"/><text:bookmark-end text:name="_vykzm9fpwssx"/>Pricing</text:h>
      <text:list text:style-name="WWNum1" text:continue-numbering="true">
        <text:list-item>
          <text:list>
            <text:list-item>
              <text:p text:style-name="P199">The Supplier shall pass all costs through from the relevant end provider to the Buyer without any markup or margin applied.</text:p>
            </text:list-item>
            <text:list-item>
              <text:p text:style-name="P200">[<text:span text:style-name="T201">To be finalised</text:span>].</text:p>
            </text:list-item>
            <text:list-item>
              <text:p text:style-name="P202">The only exception to this is a service which is being delivered in-house, in which case no Booking Fee or Service Management Fee shall be applied to this. For example, if the Supplier is providing their own Aircraft which they own, then no Management Fee shall be applied to this, as all<text:s/>costs should be built into the proposed pricing.</text:p>
            </text:list-item>
            <text:list-item>
              <text:p text:style-name="P203">Where there are multiple tiers to the supply chain, the Suppliers framework fees must cover any markup applied by any mid-tier supplier, such that the Buyer is paying only the end providers passthrough costs<text:s/>plus the framework fee. For example, where a Travel Management Company uses a Charter Broker to contract with an Airline, the Buyer must only be charged the Airline’s passthrough costs plus the Suppliers fee, with no separate fee from the Broker. It is at<text:s/>the Suppliers discretion to arrange with its supply chain whether its framework fee will be shared with them.</text:p>
            </text:list-item>
            <text:list-item>
              <text:p text:style-name="P204">The Supplier shall make available all Commissionable and Non-Commissionable rates and any other available Non-Commissionable special offers for the Buyer to consider and book.</text:p>
            </text:list-item>
            <text:list-item>
              <text:p text:style-name="P205">The Supplier shall operate an open book policy with regards to any commission, overrides, rebates, or any other form of payment received from the market. The Supplier is obliged to disclose all commissions received under the<text:s/>Framework and any Call Off.</text:p>
            </text:list-item>
            <text:list-item>
              <text:p text:style-name="P206">[<text:span text:style-name="T207">To be finalised</text:span>].</text:p>
            </text:list-item>
          </text:list>
        </text:list-item>
      </text:list>
      <text:h text:style-name="P208" text:outline-level="3"><text:bookmark-start text:name="_ihozll7ziyxx"/><text:bookmark-end text:name="_ihozll7ziyxx"/>Invoicing Requirements</text:h>
      <text:list text:style-name="WWNum1" text:continue-numbering="true">
        <text:list-item>
          <text:list>
            <text:list-item>
              <text:p text:style-name="P209">The Supplier shall provide a full itemised breakdown of fees, e.g. management fees, card surcharge fees, and any additional charges indicated on the Supplier’s invoice and the<text:s/>breakdown shall provide for any applicable VAT (or any other similar or equivalent taxes) payable in respect of those fees.</text:p>
            </text:list-item>
            <text:list-item>
              <text:p text:style-name="P210">The Invoices must provide a breakdown between any fees in line with clause 8.19, <text:s/>and any third party passthrough costs, such that it is clear on each invoice what costs are being passed through to a third party, and which are being retained by the Supplier in accordance with the Framework and Call-Off Terms and Conditions.</text:p>
            </text:list-item>
            <text:list-item>
              <text:p text:style-name="P211">If requested by the Buyer, the Supplier shall use their own card solution to facilitate all bookings that require prepayment.</text:p>
            </text:list-item>
          </text:list>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Linux Libertine G" svg:font-family="Linux Libertine G" style:font-family-generic="system" style:font-pitch="variable"/>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5in"/>
      <style:text-properties style:font-name="Arial" style:font-name-asian="Arial"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zh" style:country-asian="CN" style:language-complex="hi" style:country-complex="IN" style:text-combine="none" fo:hyphenate="true"/>
    </style:default-style>
    <style:style style:name="Heading1" style:display-name="Heading 1" style:family="paragraph" style:parent-style-name="Normal" style:next-style-name="Standard" style:default-outline-level="1">
      <style:paragraph-properties fo:keep-with-next="always" fo:keep-together="always" fo:margin-top="0.2777in" fo:margin-bottom="0.0833in"/>
      <style:text-properties fo:font-size="20pt" style:font-size-asian="20pt" style:font-size-complex="20pt" fo:hyphenate="false"/>
    </style:style>
    <style:style style:name="Heading2" style:display-name="Heading 2" style:family="paragraph" style:parent-style-name="Normal" style:next-style-name="Standard" style:default-outline-level="2">
      <style:paragraph-properties fo:keep-with-next="always" fo:keep-together="always" fo:margin-top="0.25in" fo:margin-bottom="0.1388in"/>
      <style:text-properties fo:font-weight="bold" style:font-weight-asian="bold" style:font-weight-complex="bold" fo:font-size="16pt" style:font-size-asian="16pt" style:font-size-complex="16pt" fo:hyphenate="false"/>
    </style:style>
    <style:style style:name="Heading3" style:display-name="Heading 3" style:family="paragraph" style:parent-style-name="Normal" style:next-style-name="Standard" style:default-outline-level="3">
      <style:paragraph-properties fo:keep-with-next="always" fo:keep-together="always" fo:margin-top="0.2222in" fo:margin-bottom="0.1388in"/>
      <style:text-properties fo:font-weight="bold" style:font-weight-asian="bold" style:font-weight-complex="bold" fo:font-size="14pt" style:font-size-asian="14pt" style:font-size-complex="14pt" fo:hyphenate="false"/>
    </style:style>
    <style:style style:name="Heading4" style:display-name="Heading 4" style:family="paragraph" style:parent-style-name="Normal" style:next-style-name="Standard" style:default-outline-level="4">
      <style:paragraph-properties fo:keep-with-next="always" fo:keep-together="always" fo:margin-top="0.1944in" fo:margin-bottom="0.0555in"/>
      <style:text-properties fo:color="#666666" fo:font-size="12pt" style:font-size-asian="12pt" style:font-size-complex="12pt" fo:hyphenate="false"/>
    </style:style>
    <style:style style:name="Heading5" style:display-name="Heading 5" style:family="paragraph" style:parent-style-name="Normal" style:next-style-name="Standard" style:default-outline-level="5">
      <style:paragraph-properties fo:keep-with-next="always" fo:keep-together="always" fo:margin-top="0.1666in" fo:margin-bottom="0.0555in"/>
      <style:text-properties fo:color="#666666" fo:hyphenate="false"/>
    </style:style>
    <style:style style:name="Heading6" style:display-name="Heading 6" style:family="paragraph" style:parent-style-name="Normal" style:next-style-name="Standard" style:default-outline-level="6">
      <style:paragraph-properties fo:keep-with-next="always" fo:keep-together="always" fo:margin-top="0.1666in" fo:margin-bottom="0.0555in"/>
      <style:text-properties fo:font-style="italic" style:font-style-asian="italic" style:font-style-complex="italic" fo:color="#666666" fo:hyphenate="false"/>
    </style:style>
    <style:style style:name="Normal" style:display-name="Normal" style:family="paragraph">
      <style:paragraph-properties fo:widows="2" fo:orphans="2"/>
      <style:text-properties fo:hyphenate="false"/>
    </style:style>
    <style:style style:name="DefaultParagraphFont" style:display-name="Default Paragraph Font" style:family="text"/>
    <style:style style:name="Standard" style:display-name="Standard" style:family="paragraph">
      <style:paragraph-properties fo:line-height="115%"/>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Linux Libertine G" style:font-name-complex="Linux Libertine G" fo:font-size="14pt" style:font-size-asian="14pt" style:font-size-complex="14pt" fo:hyphenate="false"/>
    </style:style>
    <style:style style:name="Textbody" style:display-name="Text body" style:family="paragraph" style:parent-style-name="Standard">
      <style:paragraph-properties fo:margin-bottom="0.0972in"/>
      <style:text-properties fo:hyphenate="false"/>
    </style:style>
    <style:style style:name="List" style:display-name="List" style:family="paragraph" style:parent-style-name="Textbody">
      <style:text-properties fo:font-size="12pt" style:font-size-asian="12pt" fo:hyphenate="false"/>
    </style:style>
    <style:style style:name="Caption" style:display-name="Caption" style:family="paragraph" style:parent-style-name="Standard">
      <style:paragraph-properties text:number-lines="false" fo:margin-top="0.0833in" fo:margin-bottom="0.0833in"/>
      <style:text-properties fo:font-style="italic" style:font-style-asian="italic" style:font-style-complex="italic" fo:font-size="12pt" style:font-size-asian="12pt" style:font-size-complex="12pt" fo:hyphenate="false"/>
    </style:style>
    <style:style style:name="Index" style:display-name="Index" style:family="paragraph" style:parent-style-name="Standard">
      <style:paragraph-properties text:number-lines="false"/>
      <style:text-properties fo:font-size="12pt" style:font-size-asian="12pt" fo:hyphenate="false"/>
    </style:style>
    <style:style style:name="Title" style:display-name="Title" style:family="paragraph" style:parent-style-name="Normal" style:next-style-name="Standard">
      <style:paragraph-properties fo:keep-with-next="always" fo:keep-together="always" fo:margin-bottom="0.0416in"/>
      <style:text-properties fo:font-size="26pt" style:font-size-asian="26pt" style:font-size-complex="26pt" fo:hyphenate="false"/>
    </style:style>
    <style:style style:name="Subtitle" style:display-name="Subtitle" style:family="paragraph" style:parent-style-name="Normal" style:next-style-name="Standard">
      <style:paragraph-properties fo:keep-with-next="always" fo:keep-together="always" fo:margin-bottom="0.2222in"/>
      <style:text-properties fo:color="#666666" fo:font-size="15pt" style:font-size-asian="15pt" style:font-size-complex="15pt" fo:hyphenate="false"/>
    </style:style>
    <style:style style:name="Header" style:display-name="Header" style:family="paragraph" style:parent-style-name="Standard">
      <style:text-properties fo:hyphenate="false"/>
    </style:style>
    <style:style style:name="Footer" style:display-name="Footer" style:family="paragraph" style:parent-style-name="Standard">
      <style:text-properties fo:hyphenate="false"/>
    </style:style>
    <style:style style:name="ListLabel1" style:display-name="ListLabel 1" style:family="text">
      <style:text-properties style:text-underline-type="none" style:text-underline-color="font-color"/>
    </style:style>
    <style:style style:name="ListLabel2" style:display-name="ListLabel 2" style:family="text">
      <style:text-properties style:text-underline-type="none" style:text-underline-color="font-color"/>
    </style:style>
    <style:style style:name="ListLabel3" style:display-name="ListLabel 3" style:family="text">
      <style:text-properties style:text-underline-type="none" style:text-underline-color="font-color"/>
    </style:style>
    <style:style style:name="ListLabel4" style:display-name="ListLabel 4" style:family="text">
      <style:text-properties style:text-underline-type="none" style:text-underline-color="font-color"/>
    </style:style>
    <style:style style:name="ListLabel5" style:display-name="ListLabel 5" style:family="text">
      <style:text-properties style:text-underline-type="none" style:text-underline-color="font-color"/>
    </style:style>
    <style:style style:name="ListLabel6" style:display-name="ListLabel 6" style:family="text">
      <style:text-properties style:text-underline-type="none" style:text-underline-color="font-color"/>
    </style:style>
    <style:style style:name="ListLabel7" style:display-name="ListLabel 7" style:family="text">
      <style:text-properties style:text-underline-type="none" style:text-underline-color="font-color"/>
    </style:style>
    <style:style style:name="ListLabel8" style:display-name="ListLabel 8" style:family="text">
      <style:text-properties style:text-underline-type="none" style:text-underline-color="font-color"/>
    </style:style>
    <style:style style:name="ListLabel9" style:display-name="ListLabel 9" style:family="text">
      <style:text-properties style:text-underline-type="none" style:text-underline-color="font-color"/>
    </style:style>
    <style:style style:name="Internetlink" style:display-name="Internet link" style:family="text">
      <style:text-properties fo:color="#000080" style:text-underline-type="single" style:text-underline-style="solid" style:text-underline-width="auto" style:text-underline-mode="continuous" style:text-underline-color="font-color"/>
    </style:style>
    <style:style style:name="IndexLink" style:display-name="Index Link" style:family="text"/>
    <style:style style:name="WW_CharLFO1LVL1" style:family="text">
      <style:text-properties style:text-underline-type="none" style:text-underline-color="font-color"/>
    </style:style>
    <style:style style:name="WW_CharLFO1LVL2" style:family="text">
      <style:text-properties style:text-underline-type="none" style:text-underline-color="font-color"/>
    </style:style>
    <style:style style:name="WW_CharLFO1LVL3" style:family="text">
      <style:text-properties style:text-underline-type="none" style:text-underline-color="font-color"/>
    </style:style>
    <style:style style:name="WW_CharLFO1LVL4" style:family="text">
      <style:text-properties style:text-underline-type="none" style:text-underline-color="font-color"/>
    </style:style>
    <style:style style:name="WW_CharLFO1LVL5" style:family="text">
      <style:text-properties style:text-underline-type="none" style:text-underline-color="font-color"/>
    </style:style>
    <style:style style:name="WW_CharLFO1LVL6" style:family="text">
      <style:text-properties style:text-underline-type="none" style:text-underline-color="font-color"/>
    </style:style>
    <style:style style:name="WW_CharLFO1LVL7" style:family="text">
      <style:text-properties style:text-underline-type="none" style:text-underline-color="font-color"/>
    </style:style>
    <style:style style:name="WW_CharLFO1LVL8" style:family="text">
      <style:text-properties style:text-underline-type="none" style:text-underline-color="font-color"/>
    </style:style>
    <style:style style:name="WW_CharLFO1LVL9" style:family="text">
      <style:text-properties style:text-underline-type="none" style:text-underline-color="font-color"/>
    </style:style>
    <text:list-style style:name="WWNum1" style:display-name="WWNum1">
      <text:list-level-style-number text:level="1" text:style-name="WW_CharLFO1LVL1" style:num-suffix="." style:num-format="1">
        <style:list-level-properties fo:text-align="end"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1LVL2" style:num-suffix="." style:num-format="1" text:display-levels="2">
        <style:list-level-properties fo:text-align="end"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1LVL3" style:num-suffix="." style:num-format="1" text:display-levels="3">
        <style:list-level-properties fo:text-align="end" text:space-before="1.25in" text:min-label-width="0.25in" text:list-level-position-and-space-mode="label-alignment">
          <style:list-level-label-alignment text:label-followed-by="listtab" fo:margin-left="1.5in" fo:text-indent="-0.25in"/>
        </style:list-level-properties>
      </text:list-level-style-number>
      <text:list-level-style-number text:level="4" text:style-name="WW_CharLFO1LVL4" style:num-suffix="." style:num-format="1" text:display-levels="4">
        <style:list-level-properties fo:text-align="end"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1LVL5" style:num-suffix="." style:num-format="1" text:display-levels="5">
        <style:list-level-properties fo:text-align="end"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1LVL6" style:num-suffix="." style:num-format="1" text:display-levels="6">
        <style:list-level-properties fo:text-align="end" text:space-before="2.75in" text:min-label-width="0.25in" text:list-level-position-and-space-mode="label-alignment">
          <style:list-level-label-alignment text:label-followed-by="listtab" fo:margin-left="3in" fo:text-indent="-0.25in"/>
        </style:list-level-properties>
      </text:list-level-style-number>
      <text:list-level-style-number text:level="7" text:style-name="WW_CharLFO1LVL7" style:num-suffix="." style:num-format="1" text:display-levels="7">
        <style:list-level-properties fo:text-align="end"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1LVL8" style:num-suffix="." style:num-format="1" text:display-levels="8">
        <style:list-level-properties fo:text-align="end"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1LVL9" style:num-suffix="." style:num-format="1" text:display-levels="9">
        <style:list-level-properties fo:text-align="end" text:space-before="4.25in" text:min-label-width="0.25in" text:list-level-position-and-space-mode="label-alignment">
          <style:list-level-label-alignment text:label-followed-by="listtab" fo:margin-left="4.5in" fo:text-indent="-0.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5in" fo:margin-left="1in" fo:margin-bottom="0.5in" fo:margin-right="1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T2" style:parent-style-name="DefaultParagraphFont" style:family="text">
      <style:text-properties fo:font-weight="bold" style:font-weight-asian="bold" style:font-weight-complex="bold" fo:color="#CC0000"/>
    </style:style>
    <style:style style:name="P3" style:parent-style-name="Standard" style:family="paragraph">
      <style:paragraph-properties fo:text-align="end"/>
    </style:style>
    <style:style style:family="text" style:name="a0">
      <style:text-properties fo:font-variant="normal" fo:text-transform="none" fo:color="#c0c0c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01389in" style:font-size-asian="0.01389in" style:font-size-complex="0.013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
      <style:graphic-properties fo:wrap-option="no-wrap" fo:padding-top="0.05in" fo:padding-bottom="0.05in" fo:padding-left="0.1in" fo:padding-right="0.1in" draw:textarea-vertical-align="top" draw:textarea-horizontal-align="center" style:wrap="run-through" style:run-through="foreground" style:writing-mode="lr-tb" draw:fill="solid" draw:fill-color="#c0c0c0" draw:opacity="50%" draw:stroke="none" style:horizontal-rel="page-content" style:vertical-rel="page-content" style:horizontal-pos="center" style:vertical-pos="middle" draw:auto-grow-width="false" draw:auto-grow-height="false"/>
      <style:paragraph-properties style:font-independent-line-spacing="false" style:writing-mode="lr-tb"/>
    </style:style>
    <style:style style:family="text" style:name="a3">
      <style:text-properties fo:font-variant="normal" fo:text-transform="none" fo:color="#e8eaed" style:text-line-through-type="none" style:text-line-through-style="none" style:text-line-through-width="auto" style:text-line-through-color="font-color" style:text-position="0% 100%" fo:font-family="quo"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
      <style:graphic-properties fo:wrap-option="no-wrap" fo:padding-top="0.05in" fo:padding-bottom="0.05in" fo:padding-left="0.1in" fo:padding-right="0.1in" draw:textarea-vertical-align="top" draw:textarea-horizontal-align="left" style:wrap="run-through" style:run-through="background" style:writing-mode="lr-tb" draw:fill="solid" draw:fill-color="#e8eaed" draw:opacity="100%" draw:stroke="none" style:horizontal-rel="paragraph" style:vertical-rel="page-content" style:horizontal-pos="center" style:vertical-pos="middle" draw:auto-grow-width="false" draw:auto-grow-height="false"/>
      <style:paragraph-properties style:font-independent-line-spacing="false" style:writing-mode="lr-tb"/>
    </style:style>
  </office:automatic-styles>
  <office:master-styles>
    <style:master-page style:name="MP0" style:page-layout-name="PL0">
      <style:header>
        <text:p text:style-name="Standard"><draw:custom-shape svg:width="6.3125in" svg:height="2.525in" draw:z-index="251665408" draw:id="id0" draw:style-name="a2" draw:transform="translate(-3.15625in -1.2625in) rotate(-5.49779) translate(2.15625in 0.7625in)" draw:name="PowerPlusWaterMarkObject9419986" text:anchor-type="paragraph"><svg:title/><svg:desc/><text:p text:style-name="a1" text:class-names="" text:cond-style-name=""><text:span text:style-name="a0" text:class-names="">DRAFT</text:span></text:p><draw:enhanced-geometry draw:type="non-primitive" svg:viewBox="0 0 21600 21600" draw:enhanced-path="M ?f20 ?f2 L ?f21 ?f2 N M ?f22 ?f3 L ?f23 ?f3 N" draw:text-areas="?f24 ?f26 ?f25 ?f27" draw:text-path-mode="shape" draw:modifiers="50000" draw:text-path="true"><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draw:equation draw:name="f7" draw:formula="?f0 + ?f6"/><draw:equation draw:name="f8" draw:formula="?f5 / 21600"/><draw:equation draw:name="f9" draw:formula="?f4 / 21600"/><draw:equation draw:name="f10" draw:formula="$0"/><draw:equation draw:name="f11" draw:formula="?f10 * ?f5 / 100000"/><draw:equation draw:name="f12" draw:formula="?f11 - ?f7"/><draw:equation draw:name="f13" draw:formula="?f11 - ?f0"/><draw:equation draw:name="f14" draw:formula="?f1 - ?f11"/><draw:equation draw:name="f15" draw:formula="?f13 * 2"/><draw:equation draw:name="f16" draw:formula="?f14 * 2"/><draw:equation draw:name="f17" draw:formula="if(?f12, ?f16, ?f15)"/><draw:equation draw:name="f18" draw:formula="?f0 + ?f17"/><draw:equation draw:name="f19" draw:formula="?f1 - ?f17"/><draw:equation draw:name="f20" draw:formula="if(?f12, ?f0, ?f19)"/><draw:equation draw:name="f21" draw:formula="if(?f12, ?f18, ?f1)"/><draw:equation draw:name="f22" draw:formula="if(?f12, ?f19, ?f0)"/><draw:equation draw:name="f23" draw:formula="if(?f12, ?f1, ?f18)"/><draw:equation draw:name="f24" draw:formula="0 / ?f8"/><draw:equation draw:name="f25" draw:formula="21600 / ?f8"/><draw:equation draw:name="f26" draw:formula="0 / ?f9"/><draw:equation draw:name="f27" draw:formula="21600 / ?f9"/></draw:enhanced-geometry></draw:custom-shape><text:span text:style-name="T2">DRAFT — FOR INTERNAL REVIEW ONLY — NOT FOR PUBLICATION</text:span><draw:custom-shape svg:width="0.01667in" svg:height="0.04444in" draw:z-index="251659264" draw:id="id1" draw:style-name="a5" draw:transform="translate(-0.00833in -0.02222in) rotate(-0.7854) translate(3.12222in 5.12778in)" draw:name="WordArt 1" text:anchor-type="paragraph"><svg:title/><svg:desc/><text:p text:style-name="a4" text:class-names="" text:cond-style-name=""><text:span text:style-name="a3" text:class-names="">DRAFT</text:span></text:p><draw:enhanced-geometry draw:type="non-primitive" svg:viewBox="0 0 21600 21600" draw:enhanced-path="M ?f20 ?f2 L ?f21 ?f2 N M ?f22 ?f3 L ?f23 ?f3 N" draw:text-areas="?f24 ?f26 ?f25 ?f27" draw:text-path-mode="shape" draw:modifiers="50000" draw:text-path="true"><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draw:equation draw:name="f7" draw:formula="?f0 + ?f6"/><draw:equation draw:name="f8" draw:formula="?f5 / 21600"/><draw:equation draw:name="f9" draw:formula="?f4 / 21600"/><draw:equation draw:name="f10" draw:formula="$0"/><draw:equation draw:name="f11" draw:formula="?f10 * ?f5 / 100000"/><draw:equation draw:name="f12" draw:formula="?f11 - ?f7"/><draw:equation draw:name="f13" draw:formula="?f11 - ?f0"/><draw:equation draw:name="f14" draw:formula="?f1 - ?f11"/><draw:equation draw:name="f15" draw:formula="?f13 * 2"/><draw:equation draw:name="f16" draw:formula="?f14 * 2"/><draw:equation draw:name="f17" draw:formula="if(?f12, ?f16, ?f15)"/><draw:equation draw:name="f18" draw:formula="?f0 + ?f17"/><draw:equation draw:name="f19" draw:formula="?f1 - ?f17"/><draw:equation draw:name="f20" draw:formula="if(?f12, ?f0, ?f19)"/><draw:equation draw:name="f21" draw:formula="if(?f12, ?f18, ?f1)"/><draw:equation draw:name="f22" draw:formula="if(?f12, ?f19, ?f0)"/><draw:equation draw:name="f23" draw:formula="if(?f12, ?f1, ?f18)"/><draw:equation draw:name="f24" draw:formula="0 / ?f8"/><draw:equation draw:name="f25" draw:formula="21600 / ?f8"/><draw:equation draw:name="f26" draw:formula="0 / ?f9"/><draw:equation draw:name="f27" draw:formula="21600 / ?f9"/></draw:enhanced-geometry></draw:custom-shape></text:p>
      </style:header>
      <style:footer>
        <text:p text:style-name="P3">Lot 5 -<text:s/><text:page-number text:fixed="false">10</text:page-number><text:s/>v1.0</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creator>Nicola Murray</dc:creator>
    <meta:creation-date>2026-08-10T10:35:00Z</meta:creation-date>
    <dc:date>2026-08-10T10:35:00Z</dc:date>
    <meta:template xlink:href="Normal" xlink:type="simple"/>
    <meta:editing-cycles>2</meta:editing-cycles>
    <meta:editing-duration>PT0S</meta:editing-duration>
    <meta:document-statistic meta:page-count="16" meta:paragraph-count="60" meta:word-count="4541" meta:character-count="30368" meta:row-count="215" meta:non-whitespace-character-count="25887"/>
  </office:meta>
</office:document-meta>
</file>