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fo:margin-top="0in" fo:margin-bottom="0.1388in" fo:text-indent="-0.25in" style:page-number="1"/>
    </style:style>
    <style:style style:name="T5" style:parent-style-name="DefaultParagraphFont" style:family="text">
      <style:text-properties fo:font-weight="bold" style:font-weight-asian="bold" style:font-weight-complex="bold" fo:font-size="26pt" style:font-size-asian="26pt" style:font-size-complex="26pt"/>
    </style:style>
    <style:style style:name="P6" style:parent-style-name="Standard" style:family="paragraph">
      <style:paragraph-properties fo:margin-top="0.1666in" fo:line-height="100%" fo:margin-left="0.5in" fo:text-indent="0in">
        <style:tab-stops/>
      </style:paragraph-properties>
    </style:style>
    <style:style style:name="P7" style:parent-style-name="Standard" style:family="paragraph">
      <style:paragraph-properties fo:margin-top="0.0416in" fo:margin-bottom="0in" fo:line-height="100%" fo:margin-left="0in" fo:text-indent="0in">
        <style:tab-stops>
          <style:tab-stop style:type="right" style:leader-style="dotted" style:leader-text="." style:position="8.3333in"/>
        </style:tab-stops>
      </style:paragraph-properties>
    </style:style>
    <style:style style:name="T8" style:parent-style-name="DefaultParagraphFont" style:family="text">
      <style:text-properties fo:font-weight="bold" style:font-weight-asian="bold" style:font-weight-complex="bold"/>
    </style:style>
    <style:style style:name="T9" style:parent-style-name="DefaultParagraphFont" style:family="text">
      <style:text-properties fo:font-weight="bold" style:font-weight-asian="bold" style:font-weight-complex="bold"/>
    </style:style>
    <style:style style:name="P10" style:parent-style-name="Standard" style:family="paragraph">
      <style:paragraph-properties fo:margin-top="0.0416in" fo:margin-bottom="0in" fo:line-height="100%" fo:margin-left="0.25in" fo:text-indent="0in">
        <style:tab-stops>
          <style:tab-stop style:type="right" style:leader-style="dotted" style:leader-text="." style:position="8.3333in"/>
        </style:tab-stops>
      </style:paragraph-properties>
    </style:style>
    <style:style style:name="P11"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2"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3"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4"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5"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6"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7"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8"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19"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20"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21" style:parent-style-name="Standard" style:family="paragraph">
      <style:paragraph-properties fo:margin-top="0.0416in" fo:margin-bottom="0in" fo:line-height="100%" fo:margin-left="0.25in" fo:text-indent="0in">
        <style:tab-stops>
          <style:tab-stop style:type="right" style:leader-style="dotted" style:leader-text="." style:position="8.3333in"/>
        </style:tab-stops>
      </style:paragraph-properties>
    </style:style>
    <style:style style:name="T22" style:parent-style-name="DefaultParagraphFont" style:family="text">
      <style:text-properties fo:font-weight="bold" style:font-weight-asian="bold" style:font-weight-complex="bold"/>
    </style:style>
    <style:style style:name="T23" style:parent-style-name="DefaultParagraphFont" style:family="text">
      <style:text-properties fo:font-weight="bold" style:font-weight-asian="bold" style:font-weight-complex="bold"/>
    </style:style>
    <style:style style:name="P24"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25"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26"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27"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28"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29"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30"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31"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32"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33"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34"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35"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36" style:parent-style-name="Standard" style:family="paragraph">
      <style:paragraph-properties fo:margin-top="0.0416in" fo:margin-bottom="0in" fo:line-height="100%" fo:margin-left="0.25in" fo:text-indent="0in">
        <style:tab-stops>
          <style:tab-stop style:type="right" style:leader-style="dotted" style:leader-text="." style:position="8.3333in"/>
        </style:tab-stops>
      </style:paragraph-properties>
    </style:style>
    <style:style style:name="T37" style:parent-style-name="DefaultParagraphFont" style:family="text">
      <style:text-properties fo:font-weight="bold" style:font-weight-asian="bold" style:font-weight-complex="bold"/>
    </style:style>
    <style:style style:name="T38" style:parent-style-name="DefaultParagraphFont" style:family="text">
      <style:text-properties fo:font-weight="bold" style:font-weight-asian="bold" style:font-weight-complex="bold"/>
    </style:style>
    <style:style style:name="P39"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40"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41"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42"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43"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44"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45"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46"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47"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48"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49"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50"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51" style:parent-style-name="Standard" style:family="paragraph">
      <style:paragraph-properties fo:margin-top="0.0416in" fo:margin-bottom="0in" fo:line-height="100%" fo:margin-left="0.25in" fo:text-indent="0in">
        <style:tab-stops>
          <style:tab-stop style:type="right" style:leader-style="dotted" style:leader-text="." style:position="8.3333in"/>
        </style:tab-stops>
      </style:paragraph-properties>
    </style:style>
    <style:style style:name="T52" style:parent-style-name="DefaultParagraphFont" style:family="text">
      <style:text-properties fo:font-weight="bold" style:font-weight-asian="bold" style:font-weight-complex="bold"/>
    </style:style>
    <style:style style:name="T53" style:parent-style-name="DefaultParagraphFont" style:family="text">
      <style:text-properties fo:font-weight="bold" style:font-weight-asian="bold" style:font-weight-complex="bold"/>
    </style:style>
    <style:style style:name="T54" style:parent-style-name="DefaultParagraphFont" style:family="text">
      <style:text-properties fo:font-weight="bold" style:font-weight-asian="bold" style:font-weight-complex="bold"/>
    </style:style>
    <style:style style:name="P55"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56"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57"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58"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59"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60"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61"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62" style:parent-style-name="Standard" style:family="paragraph">
      <style:paragraph-properties fo:margin-top="0.0416in" fo:margin-bottom="0in" fo:line-height="100%" fo:margin-left="0.75in" fo:text-indent="0in">
        <style:tab-stops>
          <style:tab-stop style:type="right" style:leader-style="dotted" style:leader-text="." style:position="8.3333in"/>
        </style:tab-stops>
      </style:paragraph-properties>
    </style:style>
    <style:style style:name="P63"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64"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65"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66"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67" style:parent-style-name="Standard" style:family="paragraph">
      <style:paragraph-properties fo:margin-top="0.0416in" fo:margin-bottom="0in" fo:line-height="100%" fo:margin-left="0.5in" fo:text-indent="0in">
        <style:tab-stops>
          <style:tab-stop style:type="right" style:leader-style="dotted" style:leader-text="." style:position="8.3333in"/>
        </style:tab-stops>
      </style:paragraph-properties>
    </style:style>
    <style:style style:name="P68" style:parent-style-name="Standard" style:family="paragraph">
      <style:paragraph-properties fo:margin-top="0.1666in" fo:line-height="100%" fo:margin-left="0.5in" fo:text-indent="0in">
        <style:tab-stops/>
      </style:paragraph-properties>
    </style:style>
    <style:style style:name="P69" style:parent-style-name="Standard" style:family="paragraph">
      <style:paragraph-properties fo:line-height="100%" fo:margin-left="0in" fo:text-indent="0in">
        <style:tab-stops/>
      </style:paragraph-properties>
    </style:style>
    <style:style style:name="P70" style:parent-style-name="Heading2" style:family="paragraph">
      <style:paragraph-properties fo:break-before="page" fo:margin-left="-0.4916in">
        <style:tab-stops/>
      </style:paragraph-properties>
    </style:style>
    <style:style style:name="T71" style:parent-style-name="DefaultParagraphFont" style:family="text">
      <style:text-properties fo:font-weight="bold" style:font-weight-asian="bold" style:font-weight-complex="bold" fo:font-size="17pt" style:font-size-asian="17pt" style:font-size-complex="17pt"/>
    </style:style>
    <style:style style:name="P72" style:parent-style-name="Heading3" style:family="paragraph"/>
    <style:style style:name="P73" style:parent-style-name="Standard" style:family="paragraph">
      <style:paragraph-properties fo:line-height="100%" fo:text-indent="-0.25in"/>
    </style:style>
    <style:style style:name="P74" style:parent-style-name="Standard" style:family="paragraph">
      <style:paragraph-properties fo:line-height="100%" fo:text-indent="-0.25in"/>
    </style:style>
    <style:style style:name="P75" style:parent-style-name="Standard" style:family="paragraph">
      <style:paragraph-properties fo:line-height="100%" fo:text-indent="-0.25in"/>
    </style:style>
    <style:style style:name="P76" style:parent-style-name="Standard" style:family="paragraph">
      <style:paragraph-properties fo:line-height="100%" fo:text-indent="-0.25in"/>
    </style:style>
    <style:style style:name="P77" style:parent-style-name="Standard" style:family="paragraph">
      <style:paragraph-properties fo:line-height="100%" fo:text-indent="-0.25in"/>
    </style:style>
    <style:style style:name="P78" style:parent-style-name="Standard" style:family="paragraph">
      <style:paragraph-properties fo:line-height="100%" fo:text-indent="-0.25in"/>
    </style:style>
    <style:style style:name="P79" style:parent-style-name="Standard" style:family="paragraph">
      <style:paragraph-properties fo:line-height="100%" fo:text-indent="-0.25in"/>
    </style:style>
    <style:style style:name="P80" style:parent-style-name="Standard" style:family="paragraph">
      <style:paragraph-properties fo:line-height="100%" fo:text-indent="-0.25in"/>
    </style:style>
    <style:style style:name="P81" style:parent-style-name="Standard" style:family="paragraph">
      <style:paragraph-properties fo:line-height="100%" fo:text-indent="-0.25in"/>
    </style:style>
    <style:style style:name="P82" style:parent-style-name="Standard" style:family="paragraph">
      <style:paragraph-properties fo:line-height="100%" fo:text-indent="-0.25in"/>
    </style:style>
    <style:style style:name="P83" style:parent-style-name="Standard" style:family="paragraph">
      <style:paragraph-properties fo:line-height="100%" fo:text-indent="-0.25in"/>
    </style:style>
    <style:style style:name="P84" style:parent-style-name="Standard" style:family="paragraph">
      <style:paragraph-properties fo:line-height="100%" fo:text-indent="-0.25in"/>
    </style:style>
    <style:style style:name="P85" style:parent-style-name="Standard" style:family="paragraph">
      <style:paragraph-properties fo:line-height="100%" fo:text-indent="-0.25in"/>
    </style:style>
    <style:style style:name="P86" style:parent-style-name="Standard" style:family="paragraph">
      <style:paragraph-properties fo:line-height="100%" fo:text-indent="-0.25in"/>
    </style:style>
    <style:style style:name="P87" style:parent-style-name="Standard" style:family="paragraph">
      <style:paragraph-properties fo:line-height="100%" fo:text-indent="-0.25in"/>
    </style:style>
    <style:style style:name="P88" style:parent-style-name="Heading3" style:family="paragraph"/>
    <style:style style:name="P89" style:parent-style-name="Standard" style:family="paragraph">
      <style:paragraph-properties fo:line-height="100%" fo:text-indent="-0.25in"/>
    </style:style>
    <style:style style:name="P90" style:parent-style-name="Standard" style:family="paragraph">
      <style:paragraph-properties fo:line-height="100%" fo:text-indent="-0.25in"/>
    </style:style>
    <style:style style:name="P91" style:parent-style-name="Standard" style:family="paragraph">
      <style:paragraph-properties fo:line-height="100%" fo:text-indent="-0.25in"/>
    </style:style>
    <style:style style:name="P92" style:parent-style-name="Standard" style:family="paragraph">
      <style:paragraph-properties fo:line-height="100%" fo:text-indent="-0.25in"/>
    </style:style>
    <style:style style:name="P93" style:parent-style-name="Standard" style:family="paragraph">
      <style:paragraph-properties fo:line-height="100%" fo:text-indent="-0.25in"/>
    </style:style>
    <style:style style:name="P94" style:parent-style-name="Standard" style:family="paragraph">
      <style:paragraph-properties fo:line-height="100%" fo:margin-left="0in" fo:text-indent="0in">
        <style:tab-stops/>
      </style:paragraph-properties>
    </style:style>
    <style:style style:name="P95" style:parent-style-name="Standard" style:family="paragraph">
      <style:paragraph-properties fo:margin-top="0.1666in" fo:margin-bottom="0in"/>
    </style:style>
    <style:style style:name="P96" style:parent-style-name="Standard" style:family="paragraph">
      <style:paragraph-properties fo:margin-bottom="0in"/>
    </style:style>
    <style:style style:name="P97" style:parent-style-name="Standard" style:family="paragraph">
      <style:paragraph-properties fo:margin-bottom="0.1666in"/>
    </style:style>
    <style:style style:name="P98" style:parent-style-name="Standard" style:family="paragraph">
      <style:paragraph-properties fo:margin-top="0.1666in" fo:margin-bottom="0.1666in" fo:line-height="100%" fo:margin-left="0in" fo:text-indent="0in">
        <style:tab-stops/>
      </style:paragraph-properties>
    </style:style>
    <style:style style:name="P99" style:parent-style-name="Heading3" style:family="paragraph"/>
    <style:style style:name="P100" style:parent-style-name="Standard" style:family="paragraph">
      <style:paragraph-properties fo:line-height="100%" fo:text-indent="-0.25in"/>
    </style:style>
    <style:style style:name="P101" style:parent-style-name="Heading3" style:family="paragraph">
      <style:paragraph-properties fo:keep-with-next="auto" fo:keep-together="auto"/>
    </style:style>
    <style:style style:name="P102" style:parent-style-name="Standard" style:family="paragraph">
      <style:paragraph-properties fo:line-height="100%" fo:margin-left="0.393in" fo:text-indent="0in">
        <style:tab-stops/>
      </style:paragraph-properties>
    </style:style>
    <style:style style:name="P103" style:parent-style-name="Standard" style:family="paragraph">
      <style:paragraph-properties fo:line-height="100%" fo:text-indent="-0.25in"/>
    </style:style>
    <style:style style:name="P104" style:parent-style-name="Standard" style:family="paragraph">
      <style:paragraph-properties fo:line-height="100%" fo:text-indent="-0.25in"/>
    </style:style>
    <style:style style:name="P105" style:parent-style-name="Standard" style:family="paragraph">
      <style:paragraph-properties fo:line-height="100%" fo:text-indent="-0.25in"/>
    </style:style>
    <style:style style:name="P106" style:parent-style-name="Standard" style:family="paragraph">
      <style:paragraph-properties fo:line-height="100%" fo:text-indent="-0.25in"/>
    </style:style>
    <style:style style:name="P107" style:parent-style-name="Standard" style:family="paragraph">
      <style:paragraph-properties fo:line-height="100%" fo:text-indent="-0.25in"/>
    </style:style>
    <style:style style:name="P108" style:parent-style-name="Heading3" style:family="paragraph">
      <style:paragraph-properties fo:keep-with-next="auto" fo:keep-together="auto"/>
    </style:style>
    <style:style style:name="P109" style:parent-style-name="Standard" style:family="paragraph">
      <style:paragraph-properties fo:line-height="100%" fo:text-indent="-0.25in"/>
    </style:style>
    <style:style style:name="P110" style:parent-style-name="Standard" style:family="paragraph">
      <style:paragraph-properties fo:line-height="100%" fo:text-indent="-0.25in"/>
    </style:style>
    <style:style style:name="P111" style:parent-style-name="Standard" style:family="paragraph">
      <style:paragraph-properties fo:line-height="100%" fo:text-indent="-0.25in"/>
    </style:style>
    <style:style style:name="P112" style:parent-style-name="Standard" style:family="paragraph">
      <style:paragraph-properties fo:line-height="100%" fo:text-indent="-0.25in"/>
    </style:style>
    <style:style style:name="P113" style:parent-style-name="Heading3" style:family="paragraph">
      <style:paragraph-properties fo:keep-with-next="auto" fo:keep-together="auto"/>
    </style:style>
    <style:style style:name="P114" style:parent-style-name="Standard" style:family="paragraph">
      <style:paragraph-properties fo:line-height="100%" fo:text-indent="-0.25in"/>
    </style:style>
    <style:style style:name="P115" style:parent-style-name="Standard" style:family="paragraph">
      <style:paragraph-properties fo:line-height="100%" fo:text-indent="-0.25in"/>
    </style:style>
    <style:style style:name="P116" style:parent-style-name="Standard" style:family="paragraph">
      <style:paragraph-properties fo:line-height="100%" fo:text-indent="-0.25in"/>
    </style:style>
    <style:style style:name="P117" style:parent-style-name="Standard" style:family="paragraph">
      <style:paragraph-properties fo:line-height="100%" fo:text-indent="-0.25in"/>
    </style:style>
    <style:style style:name="P118" style:parent-style-name="Standard" style:family="paragraph">
      <style:paragraph-properties fo:line-height="100%" fo:text-indent="-0.25in"/>
    </style:style>
    <style:style style:name="P119" style:parent-style-name="Standard" style:family="paragraph">
      <style:paragraph-properties fo:line-height="100%" fo:text-indent="-0.25in"/>
    </style:style>
    <style:style style:name="P120" style:parent-style-name="Heading3" style:family="paragraph"/>
    <style:style style:name="P121" style:parent-style-name="Standard" style:family="paragraph">
      <style:paragraph-properties fo:line-height="100%" fo:text-indent="-0.25in"/>
    </style:style>
    <style:style style:name="P122" style:parent-style-name="Standard" style:family="paragraph">
      <style:paragraph-properties fo:line-height="100%" fo:text-indent="-0.25in"/>
    </style:style>
    <style:style style:name="P123" style:parent-style-name="Heading3" style:family="paragraph">
      <style:paragraph-properties fo:keep-with-next="auto" fo:keep-together="auto"/>
    </style:style>
    <style:style style:name="P124" style:parent-style-name="Standard" style:family="paragraph">
      <style:paragraph-properties fo:line-height="100%" fo:text-indent="-0.25in"/>
    </style:style>
    <style:style style:name="P125" style:parent-style-name="Standard" style:family="paragraph">
      <style:paragraph-properties fo:line-height="100%" fo:text-indent="-0.25in"/>
    </style:style>
    <style:style style:name="P126" style:parent-style-name="Standard" style:family="paragraph">
      <style:paragraph-properties fo:line-height="100%" fo:text-indent="-0.25in"/>
    </style:style>
    <style:style style:name="P127" style:parent-style-name="Heading3" style:family="paragraph">
      <style:paragraph-properties fo:keep-with-next="auto" fo:keep-together="auto"/>
    </style:style>
    <style:style style:name="P128" style:parent-style-name="Standard" style:family="paragraph">
      <style:paragraph-properties fo:line-height="100%" fo:text-indent="-0.25in"/>
    </style:style>
    <style:style style:name="P129" style:parent-style-name="Standard" style:family="paragraph">
      <style:paragraph-properties fo:line-height="100%" fo:text-indent="-0.25in"/>
    </style:style>
    <style:style style:name="P130" style:parent-style-name="Standard" style:family="paragraph">
      <style:paragraph-properties fo:line-height="100%" fo:text-indent="-0.25in"/>
    </style:style>
    <style:style style:name="P131" style:parent-style-name="Standard" style:family="paragraph">
      <style:paragraph-properties fo:line-height="100%" fo:text-indent="-0.25in"/>
    </style:style>
    <style:style style:name="P132" style:parent-style-name="Standard" style:family="paragraph">
      <style:paragraph-properties fo:line-height="100%" fo:text-indent="-0.25in"/>
    </style:style>
    <style:style style:name="P133" style:parent-style-name="Standard" style:family="paragraph">
      <style:paragraph-properties fo:line-height="100%" fo:text-indent="-0.25in"/>
    </style:style>
    <style:style style:name="P134" style:parent-style-name="Standard" style:family="paragraph">
      <style:paragraph-properties fo:line-height="100%" fo:text-indent="-0.25in"/>
    </style:style>
    <style:style style:name="P135" style:parent-style-name="Heading3" style:family="paragraph">
      <style:paragraph-properties fo:keep-with-next="auto" fo:keep-together="auto"/>
    </style:style>
    <style:style style:name="P136" style:parent-style-name="Standard" style:family="paragraph">
      <style:paragraph-properties fo:line-height="100%" fo:text-indent="-0.25in"/>
    </style:style>
    <style:style style:name="P137" style:parent-style-name="Standard" style:family="paragraph">
      <style:paragraph-properties fo:line-height="100%" fo:text-indent="-0.25in"/>
    </style:style>
    <style:style style:name="P138" style:parent-style-name="Standard" style:family="paragraph">
      <style:paragraph-properties fo:line-height="100%" fo:text-indent="-0.25in"/>
    </style:style>
    <style:style style:name="P139" style:parent-style-name="Standard" style:family="paragraph">
      <style:paragraph-properties fo:line-height="100%" fo:text-indent="-0.25in"/>
    </style:style>
    <style:style style:name="P140" style:parent-style-name="Standard" style:family="paragraph">
      <style:paragraph-properties fo:line-height="100%" fo:text-indent="-0.25in"/>
    </style:style>
    <style:style style:name="P141" style:parent-style-name="Standard" style:family="paragraph">
      <style:paragraph-properties fo:line-height="100%" fo:text-indent="-0.25in"/>
    </style:style>
    <style:style style:name="P142" style:parent-style-name="Standard" style:family="paragraph">
      <style:paragraph-properties fo:line-height="100%" fo:text-indent="-0.25in"/>
    </style:style>
    <style:style style:name="P143" style:parent-style-name="Standard" style:family="paragraph">
      <style:paragraph-properties fo:line-height="100%" fo:text-indent="-0.25in"/>
    </style:style>
    <style:style style:name="P144" style:parent-style-name="Standard" style:family="paragraph">
      <style:paragraph-properties fo:line-height="100%" fo:text-indent="-0.25in"/>
    </style:style>
    <style:style style:name="P145" style:parent-style-name="Standard" style:family="paragraph">
      <style:paragraph-properties fo:line-height="100%" fo:text-indent="-0.25in"/>
    </style:style>
    <style:style style:name="P146" style:parent-style-name="Standard" style:family="paragraph">
      <style:paragraph-properties fo:line-height="100%" fo:text-indent="-0.25in"/>
    </style:style>
    <style:style style:name="P147" style:parent-style-name="Standard" style:family="paragraph">
      <style:paragraph-properties fo:line-height="100%" fo:text-indent="-0.25in"/>
    </style:style>
    <style:style style:name="P148" style:parent-style-name="Standard" style:family="paragraph">
      <style:paragraph-properties fo:line-height="100%" fo:text-indent="-0.25in"/>
    </style:style>
    <style:style style:name="P149" style:parent-style-name="Heading2" style:family="paragraph">
      <style:paragraph-properties fo:margin-top="0in" fo:margin-bottom="0.1388in" fo:margin-left="-0.5902in">
        <style:tab-stops/>
      </style:paragraph-properties>
    </style:style>
    <style:style style:name="T150" style:parent-style-name="DefaultParagraphFont" style:family="text">
      <style:text-properties fo:font-weight="bold" style:font-weight-asian="bold" style:font-weight-complex="bold"/>
    </style:style>
    <style:style style:name="P151" style:parent-style-name="Standard" style:family="paragraph">
      <style:paragraph-properties fo:margin-top="0.1944in" fo:line-height="100%" fo:margin-left="0in" fo:text-indent="0in">
        <style:tab-stops/>
      </style:paragraph-properties>
    </style:style>
    <style:style style:name="P152" style:parent-style-name="Heading3" style:family="paragraph"/>
    <style:style style:name="P153" style:parent-style-name="Standard" style:family="paragraph">
      <style:paragraph-properties fo:line-height="100%" fo:text-indent="-0.25in"/>
    </style:style>
    <style:style style:name="P154" style:parent-style-name="Standard" style:family="paragraph">
      <style:paragraph-properties fo:line-height="100%" fo:text-indent="-0.25in"/>
    </style:style>
    <style:style style:name="P155" style:parent-style-name="Standard" style:family="paragraph">
      <style:paragraph-properties fo:line-height="100%" fo:text-indent="-0.25in"/>
    </style:style>
    <style:style style:name="P156" style:parent-style-name="Standard" style:family="paragraph">
      <style:paragraph-properties fo:line-height="100%" fo:text-indent="-0.25in"/>
    </style:style>
    <style:style style:name="P157" style:parent-style-name="Standard" style:family="paragraph">
      <style:paragraph-properties fo:line-height="100%" fo:text-indent="-0.25in"/>
    </style:style>
    <style:style style:name="P158" style:parent-style-name="Standard" style:family="paragraph">
      <style:paragraph-properties fo:line-height="100%" fo:text-indent="-0.25in"/>
    </style:style>
    <style:style style:name="P159" style:parent-style-name="Standard" style:family="paragraph">
      <style:paragraph-properties fo:line-height="100%" fo:text-indent="-0.25in"/>
    </style:style>
    <style:style style:name="P160" style:parent-style-name="Standard" style:family="paragraph">
      <style:paragraph-properties fo:line-height="100%" fo:text-indent="-0.25in"/>
    </style:style>
    <style:style style:name="P161" style:parent-style-name="Standard" style:family="paragraph">
      <style:paragraph-properties fo:line-height="100%" fo:margin-left="0in" fo:text-indent="0in">
        <style:tab-stops/>
      </style:paragraph-properties>
    </style:style>
    <style:style style:name="P162" style:parent-style-name="Heading3" style:family="paragraph"/>
    <style:style style:name="P163" style:parent-style-name="Standard" style:family="paragraph">
      <style:paragraph-properties fo:line-height="100%" fo:text-indent="-0.25in"/>
    </style:style>
    <style:style style:name="P164" style:parent-style-name="Standard" style:family="paragraph">
      <style:paragraph-properties fo:line-height="100%" fo:text-indent="-0.25in"/>
    </style:style>
    <style:style style:name="P165" style:parent-style-name="Standard" style:family="paragraph">
      <style:paragraph-properties fo:line-height="100%" fo:text-indent="-0.25in"/>
    </style:style>
    <style:style style:name="P166" style:parent-style-name="Standard" style:family="paragraph">
      <style:paragraph-properties fo:line-height="100%" fo:text-indent="-0.25in"/>
    </style:style>
    <style:style style:name="P167" style:parent-style-name="Standard" style:family="paragraph">
      <style:paragraph-properties fo:line-height="100%" fo:text-indent="-0.25in"/>
    </style:style>
    <style:style style:name="P168" style:parent-style-name="Standard" style:family="paragraph">
      <style:paragraph-properties fo:line-height="100%" fo:text-indent="-0.25in"/>
    </style:style>
    <style:style style:name="P169" style:parent-style-name="Standard" style:family="paragraph">
      <style:paragraph-properties fo:line-height="100%" fo:text-indent="-0.25in"/>
    </style:style>
    <style:style style:name="P170" style:parent-style-name="Standard" style:family="paragraph">
      <style:paragraph-properties fo:line-height="100%" fo:text-indent="-0.25in"/>
    </style:style>
    <style:style style:name="P171" style:parent-style-name="Standard" style:family="paragraph">
      <style:paragraph-properties fo:line-height="100%" fo:text-indent="-0.25in"/>
    </style:style>
    <style:style style:name="T172" style:parent-style-name="DefaultParagraphFont" style:family="text">
      <style:text-properties fo:font-weight="bold" style:font-weight-asian="bold" style:font-weight-complex="bold"/>
    </style:style>
    <style:style style:name="T173" style:parent-style-name="DefaultParagraphFont" style:family="text">
      <style:text-properties fo:font-weight="bold" style:font-weight-asian="bold" style:font-weight-complex="bold"/>
    </style:style>
    <style:style style:name="T174" style:parent-style-name="DefaultParagraphFont" style:family="text">
      <style:text-properties fo:font-weight="bold" style:font-weight-asian="bold" style:font-weight-complex="bold"/>
    </style:style>
    <style:style style:name="P175" style:parent-style-name="Standard" style:family="paragraph">
      <style:paragraph-properties fo:line-height="100%" fo:margin-left="-0.0979in" fo:text-indent="0in">
        <style:tab-stops/>
      </style:paragraph-properties>
      <style:text-properties fo:font-weight="bold" style:font-weight-asian="bold" style:font-weight-complex="bold"/>
    </style:style>
    <style:style style:name="P176" style:parent-style-name="Heading3" style:family="paragraph"/>
    <style:style style:name="P177" style:parent-style-name="Standard" style:family="paragraph">
      <style:paragraph-properties fo:text-indent="-0.25in"/>
    </style:style>
    <style:style style:name="P178" style:parent-style-name="Standard" style:family="paragraph">
      <style:paragraph-properties fo:text-indent="-0.25in"/>
    </style:style>
    <style:style style:name="P179" style:parent-style-name="Standard" style:family="paragraph">
      <style:paragraph-properties fo:text-indent="-0.25in"/>
    </style:style>
    <style:style style:name="P180" style:parent-style-name="Standard" style:family="paragraph">
      <style:paragraph-properties fo:text-indent="-0.25in"/>
    </style:style>
    <style:style style:name="P181" style:parent-style-name="Standard" style:family="paragraph">
      <style:paragraph-properties fo:text-indent="-0.25in"/>
    </style:style>
    <style:style style:name="P182" style:parent-style-name="Standard" style:family="paragraph">
      <style:paragraph-properties fo:text-indent="-0.25in"/>
    </style:style>
    <style:style style:name="P183" style:parent-style-name="Heading3" style:family="paragraph"/>
    <style:style style:name="P184" style:parent-style-name="Standard" style:family="paragraph">
      <style:paragraph-properties fo:line-height="100%" fo:text-indent="-0.25in"/>
    </style:style>
    <style:style style:name="P185" style:parent-style-name="Heading3" style:family="paragraph"/>
    <style:style style:name="P186" style:parent-style-name="Standard" style:family="paragraph">
      <style:paragraph-properties fo:line-height="100%" fo:text-indent="-0.25in"/>
    </style:style>
    <style:style style:name="P187" style:parent-style-name="Standard" style:family="paragraph">
      <style:paragraph-properties fo:line-height="100%" fo:text-indent="-0.25in"/>
    </style:style>
    <style:style style:name="P188" style:parent-style-name="Heading3" style:family="paragraph"/>
    <style:style style:name="P189" style:parent-style-name="Standard" style:family="paragraph">
      <style:paragraph-properties fo:line-height="100%" fo:text-indent="-0.25in"/>
    </style:style>
    <style:style style:name="P190" style:parent-style-name="Standard" style:family="paragraph">
      <style:paragraph-properties fo:text-indent="-0.25in"/>
    </style:style>
    <style:style style:name="P191" style:parent-style-name="Standard" style:family="paragraph">
      <style:paragraph-properties fo:line-height="100%" fo:text-indent="-0.25in"/>
    </style:style>
    <style:style style:name="P192" style:parent-style-name="Standard" style:family="paragraph">
      <style:paragraph-properties fo:line-height="100%" fo:text-indent="-0.25in"/>
    </style:style>
    <style:style style:name="P193" style:parent-style-name="Standard" style:family="paragraph">
      <style:paragraph-properties fo:line-height="100%" fo:text-indent="-0.25in"/>
    </style:style>
    <style:style style:name="P194" style:parent-style-name="Heading3" style:family="paragraph"/>
    <style:style style:name="P195" style:parent-style-name="Standard" style:family="paragraph">
      <style:paragraph-properties fo:line-height="100%" fo:text-indent="-0.25in"/>
    </style:style>
    <style:style style:name="P196" style:parent-style-name="Standard" style:family="paragraph">
      <style:paragraph-properties fo:line-height="100%" fo:text-indent="-0.25in"/>
    </style:style>
    <style:style style:name="P197" style:parent-style-name="Standard" style:family="paragraph">
      <style:paragraph-properties fo:line-height="100%" fo:text-indent="-0.25in"/>
    </style:style>
    <style:style style:name="P198" style:parent-style-name="Heading3" style:family="paragraph">
      <style:paragraph-properties fo:keep-with-next="auto" fo:keep-together="auto"/>
    </style:style>
    <style:style style:name="P199" style:parent-style-name="Standard" style:family="paragraph">
      <style:paragraph-properties fo:line-height="100%" fo:text-indent="-0.25in"/>
    </style:style>
    <style:style style:name="P200" style:parent-style-name="Standard" style:family="paragraph">
      <style:paragraph-properties fo:text-indent="-0.25in"/>
    </style:style>
    <style:style style:name="P201" style:parent-style-name="Standard" style:family="paragraph">
      <style:paragraph-properties fo:line-height="100%" fo:text-indent="-0.25in"/>
    </style:style>
    <style:style style:name="P202" style:parent-style-name="Standard" style:family="paragraph">
      <style:paragraph-properties fo:text-indent="-0.25in"/>
    </style:style>
    <style:style style:name="P203" style:parent-style-name="Standard" style:family="paragraph">
      <style:paragraph-properties fo:line-height="100%" fo:text-indent="-0.25in"/>
    </style:style>
    <style:style style:name="P204" style:parent-style-name="Standard" style:family="paragraph">
      <style:paragraph-properties fo:line-height="100%" fo:text-indent="-0.25in"/>
    </style:style>
    <style:style style:name="P205" style:parent-style-name="Standard" style:family="paragraph">
      <style:paragraph-properties fo:line-height="100%" fo:text-indent="-0.25in"/>
    </style:style>
    <style:style style:name="P206" style:parent-style-name="Standard" style:family="paragraph">
      <style:paragraph-properties fo:line-height="100%" fo:text-indent="-0.25in"/>
    </style:style>
    <style:style style:name="P207" style:parent-style-name="Heading3" style:family="paragraph"/>
    <style:style style:name="P208" style:parent-style-name="Standard" style:family="paragraph">
      <style:paragraph-properties fo:line-height="100%" fo:text-indent="-0.25in"/>
    </style:style>
    <style:style style:name="P209" style:parent-style-name="Standard" style:family="paragraph">
      <style:paragraph-properties fo:line-height="100%" fo:text-indent="-0.25in"/>
    </style:style>
    <style:style style:name="P210" style:parent-style-name="Standard" style:family="paragraph">
      <style:paragraph-properties fo:line-height="100%" fo:text-indent="-0.25in"/>
    </style:style>
    <style:style style:name="P211" style:parent-style-name="Heading3" style:family="paragraph"/>
    <style:style style:name="P212" style:parent-style-name="Standard" style:family="paragraph">
      <style:paragraph-properties fo:line-height="100%" fo:text-indent="-0.25in"/>
    </style:style>
    <style:style style:name="P213" style:parent-style-name="Standard" style:family="paragraph">
      <style:paragraph-properties fo:line-height="100%" fo:text-indent="-0.25in"/>
    </style:style>
    <style:style style:name="P214" style:parent-style-name="Standard" style:family="paragraph">
      <style:paragraph-properties fo:line-height="100%" fo:text-indent="-0.25in"/>
    </style:style>
    <style:style style:name="P215" style:parent-style-name="Standard" style:family="paragraph">
      <style:paragraph-properties fo:line-height="100%" fo:text-indent="-0.25in"/>
    </style:style>
    <style:style style:name="P216" style:parent-style-name="Standard" style:family="paragraph">
      <style:paragraph-properties fo:line-height="100%" fo:text-indent="-0.25in"/>
    </style:style>
    <style:style style:name="P217" style:parent-style-name="Standard" style:family="paragraph">
      <style:paragraph-properties fo:line-height="100%" fo:text-indent="-0.25in"/>
    </style:style>
    <style:style style:name="P218" style:parent-style-name="Standard" style:family="paragraph">
      <style:paragraph-properties fo:line-height="100%" fo:text-indent="-0.25in"/>
    </style:style>
    <style:style style:name="P219" style:parent-style-name="Standard" style:family="paragraph">
      <style:paragraph-properties fo:line-height="100%" fo:text-indent="-0.25in"/>
    </style:style>
    <style:style style:name="P220" style:parent-style-name="Standard" style:family="paragraph">
      <style:paragraph-properties fo:line-height="100%" fo:text-indent="-0.25in"/>
    </style:style>
    <style:style style:name="P221" style:parent-style-name="Standard" style:family="paragraph">
      <style:paragraph-properties fo:line-height="100%" fo:text-indent="-0.25in"/>
    </style:style>
    <style:style style:name="P222" style:parent-style-name="Standard" style:family="paragraph">
      <style:paragraph-properties fo:line-height="100%" fo:text-indent="-0.25in"/>
    </style:style>
    <style:style style:name="P223" style:parent-style-name="Heading3" style:family="paragraph">
      <style:paragraph-properties fo:keep-with-next="auto" fo:keep-together="auto" fo:margin-left="0.7868in" fo:text-indent="-0.0979in">
        <style:tab-stops/>
      </style:paragraph-properties>
      <style:text-properties fo:font-size="12pt" style:font-size-asian="12pt" style:font-size-complex="12pt"/>
    </style:style>
    <style:style style:name="P224" style:parent-style-name="Heading3" style:family="paragraph"/>
    <style:style style:name="P225" style:parent-style-name="Standard" style:family="paragraph">
      <style:paragraph-properties fo:line-height="100%" fo:text-indent="-0.25in"/>
    </style:style>
    <style:style style:name="P226" style:parent-style-name="Standard" style:family="paragraph">
      <style:paragraph-properties fo:line-height="100%" fo:text-indent="-0.25in"/>
    </style:style>
    <style:style style:name="P227" style:parent-style-name="Standard" style:family="paragraph">
      <style:paragraph-properties fo:line-height="100%" fo:text-indent="-0.25in"/>
    </style:style>
    <style:style style:name="P228" style:parent-style-name="Standard" style:family="paragraph">
      <style:paragraph-properties fo:line-height="100%" fo:text-indent="-0.25in"/>
    </style:style>
    <style:style style:name="P229" style:parent-style-name="Standard" style:family="paragraph">
      <style:paragraph-properties fo:line-height="100%" fo:text-indent="-0.25in"/>
    </style:style>
    <style:style style:name="P230" style:parent-style-name="Standard" style:family="paragraph">
      <style:paragraph-properties fo:line-height="100%" fo:text-indent="-0.25in"/>
    </style:style>
    <style:style style:name="P231" style:parent-style-name="Standard" style:family="paragraph">
      <style:paragraph-properties fo:line-height="100%" fo:text-indent="-0.25in"/>
    </style:style>
    <style:style style:name="P232" style:parent-style-name="Standard" style:family="paragraph">
      <style:paragraph-properties fo:line-height="100%" fo:text-indent="-0.25in"/>
    </style:style>
    <style:style style:name="P233" style:parent-style-name="Standard" style:family="paragraph">
      <style:paragraph-properties fo:line-height="100%" fo:text-indent="-0.25in"/>
    </style:style>
    <style:style style:name="P234" style:parent-style-name="Heading3" style:family="paragraph"/>
    <style:style style:name="P235" style:parent-style-name="Standard" style:family="paragraph">
      <style:paragraph-properties fo:line-height="100%" fo:margin-left="-0.0979in" fo:text-indent="0in">
        <style:tab-stops/>
      </style:paragraph-properties>
      <style:text-properties fo:font-weight="bold" style:font-weight-asian="bold" style:font-weight-complex="bold"/>
    </style:style>
    <style:style style:name="P236" style:parent-style-name="Standard" style:family="paragraph">
      <style:paragraph-properties fo:line-height="100%"/>
    </style:style>
    <style:style style:name="T237" style:parent-style-name="DefaultParagraphFont" style:family="text">
      <style:text-properties fo:font-weight="bold" style:font-weight-asian="bold" style:font-weight-complex="bold"/>
    </style:style>
    <style:style style:name="P238" style:parent-style-name="Standard" style:family="paragraph">
      <style:paragraph-properties fo:line-height="100%" fo:text-indent="-0.25in"/>
    </style:style>
    <style:style style:name="T239" style:parent-style-name="DefaultParagraphFont" style:family="text">
      <style:text-properties fo:font-weight="bold" style:font-weight-asian="bold" style:font-weight-complex="bold"/>
    </style:style>
    <style:style style:name="P240" style:parent-style-name="Standard" style:family="paragraph">
      <style:paragraph-properties fo:line-height="100%" fo:text-indent="-0.25in"/>
    </style:style>
    <style:style style:name="P241" style:parent-style-name="Heading2" style:family="paragraph">
      <style:paragraph-properties fo:break-before="page" fo:margin-top="0in" fo:margin-bottom="0.1388in" fo:margin-left="-0.5902in">
        <style:tab-stops/>
      </style:paragraph-properties>
    </style:style>
    <style:style style:name="T242" style:parent-style-name="DefaultParagraphFont" style:family="text">
      <style:text-properties fo:font-weight="bold" style:font-weight-asian="bold" style:font-weight-complex="bold"/>
    </style:style>
    <style:style style:name="P243" style:parent-style-name="Standard" style:family="paragraph">
      <style:paragraph-properties fo:line-height="100%" fo:margin-left="-0.0979in" fo:text-indent="0in">
        <style:tab-stops/>
      </style:paragraph-properties>
      <style:text-properties fo:font-weight="bold" style:font-weight-asian="bold" style:font-weight-complex="bold"/>
    </style:style>
    <style:style style:name="P244" style:parent-style-name="Heading3" style:family="paragraph"/>
    <style:style style:name="P245" style:parent-style-name="Standard" style:family="paragraph">
      <style:paragraph-properties fo:line-height="100%" fo:text-indent="-0.25in"/>
    </style:style>
    <style:style style:name="P246" style:parent-style-name="Standard" style:family="paragraph">
      <style:paragraph-properties fo:line-height="100%" fo:text-indent="-0.25in"/>
    </style:style>
    <style:style style:name="P247" style:parent-style-name="Standard" style:family="paragraph">
      <style:paragraph-properties fo:line-height="100%" fo:text-indent="-0.25in"/>
    </style:style>
    <style:style style:name="P248" style:parent-style-name="Standard" style:family="paragraph">
      <style:paragraph-properties fo:line-height="100%" fo:text-indent="-0.25in"/>
    </style:style>
    <style:style style:name="P249" style:parent-style-name="Standard" style:family="paragraph">
      <style:paragraph-properties fo:line-height="100%" fo:text-indent="-0.25in"/>
    </style:style>
    <style:style style:name="P250" style:parent-style-name="Standard" style:family="paragraph">
      <style:paragraph-properties fo:line-height="100%" fo:text-indent="-0.25in"/>
    </style:style>
    <style:style style:name="P251" style:parent-style-name="Standard" style:family="paragraph">
      <style:paragraph-properties fo:line-height="100%" fo:text-indent="-0.25in"/>
    </style:style>
    <style:style style:name="P252" style:parent-style-name="Standard" style:family="paragraph">
      <style:paragraph-properties fo:line-height="100%" fo:text-indent="-0.25in"/>
    </style:style>
    <style:style style:name="P253" style:parent-style-name="Standard" style:family="paragraph">
      <style:paragraph-properties fo:line-height="100%" fo:text-indent="-0.25in"/>
    </style:style>
    <style:style style:name="P254" style:parent-style-name="Heading3" style:family="paragraph"/>
    <style:style style:name="P255" style:parent-style-name="Standard" style:family="paragraph">
      <style:paragraph-properties fo:line-height="100%" fo:margin-left="-0.0979in" fo:text-indent="0in">
        <style:tab-stops/>
      </style:paragraph-properties>
      <style:text-properties fo:font-weight="bold" style:font-weight-asian="bold" style:font-weight-complex="bold"/>
    </style:style>
    <style:style style:name="P256" style:parent-style-name="Standard" style:family="paragraph">
      <style:paragraph-properties fo:line-height="100%" fo:text-indent="-0.25in"/>
    </style:style>
    <style:style style:name="P257" style:parent-style-name="Standard" style:family="paragraph">
      <style:paragraph-properties fo:line-height="100%" fo:text-indent="-0.25in"/>
    </style:style>
    <style:style style:name="P258" style:parent-style-name="Standard" style:family="paragraph">
      <style:paragraph-properties fo:line-height="100%" fo:text-indent="-0.25in"/>
    </style:style>
    <style:style style:name="P259" style:parent-style-name="Standard" style:family="paragraph">
      <style:paragraph-properties fo:line-height="100%" fo:text-indent="-0.25in"/>
    </style:style>
    <style:style style:name="P260" style:parent-style-name="Standard" style:family="paragraph">
      <style:paragraph-properties fo:line-height="100%" fo:text-indent="-0.25in"/>
    </style:style>
    <style:style style:name="P261" style:parent-style-name="Standard" style:family="paragraph">
      <style:paragraph-properties fo:line-height="100%" fo:text-indent="-0.25in"/>
    </style:style>
    <style:style style:name="P262" style:parent-style-name="Standard" style:family="paragraph">
      <style:paragraph-properties fo:line-height="100%" fo:text-indent="-0.25in"/>
    </style:style>
    <style:style style:name="P263" style:parent-style-name="Standard" style:family="paragraph">
      <style:paragraph-properties fo:line-height="100%" fo:margin-left="-0.0979in" fo:text-indent="0in">
        <style:tab-stops/>
      </style:paragraph-properties>
    </style:style>
    <style:style style:name="P264" style:parent-style-name="Heading3" style:family="paragraph"/>
    <style:style style:name="P265" style:parent-style-name="Standard" style:family="paragraph">
      <style:paragraph-properties fo:line-height="100%" fo:text-indent="-0.25in"/>
    </style:style>
    <style:style style:name="P266" style:parent-style-name="Standard" style:family="paragraph">
      <style:paragraph-properties fo:line-height="100%" fo:text-indent="-0.25in"/>
    </style:style>
    <style:style style:name="P267" style:parent-style-name="Standard" style:family="paragraph">
      <style:paragraph-properties fo:line-height="100%" fo:text-indent="-0.25in"/>
    </style:style>
    <style:style style:name="P268" style:parent-style-name="Standard" style:family="paragraph">
      <style:paragraph-properties fo:line-height="100%" fo:text-indent="-0.25in"/>
    </style:style>
    <style:style style:name="P269" style:parent-style-name="Heading3" style:family="paragraph"/>
    <style:style style:name="P270" style:parent-style-name="Heading4" style:family="paragraph">
      <style:paragraph-properties fo:margin-left="0.7868in" fo:text-indent="-0.0979in">
        <style:tab-stops/>
      </style:paragraph-properties>
    </style:style>
    <style:style style:name="P271" style:parent-style-name="Standard" style:family="paragraph">
      <style:paragraph-properties fo:line-height="100%" fo:text-indent="-0.25in"/>
    </style:style>
    <style:style style:name="P272" style:parent-style-name="Standard" style:family="paragraph">
      <style:paragraph-properties fo:line-height="100%" fo:text-indent="-0.25in"/>
    </style:style>
    <style:style style:name="P273" style:parent-style-name="Standard" style:family="paragraph">
      <style:paragraph-properties fo:line-height="100%" fo:text-indent="-0.25in"/>
    </style:style>
    <style:style style:name="P274" style:parent-style-name="Standard" style:family="paragraph">
      <style:paragraph-properties fo:line-height="100%" fo:text-indent="-0.25in"/>
    </style:style>
    <style:style style:name="P275" style:parent-style-name="Standard" style:family="paragraph">
      <style:paragraph-properties fo:line-height="100%" fo:text-indent="-0.25in"/>
    </style:style>
    <style:style style:name="P276" style:parent-style-name="Standard" style:family="paragraph">
      <style:paragraph-properties fo:line-height="100%" fo:text-indent="-0.25in"/>
    </style:style>
    <style:style style:name="P277" style:parent-style-name="Heading3" style:family="paragraph">
      <style:paragraph-properties fo:text-indent="0in"/>
    </style:style>
    <style:style style:name="P278" style:parent-style-name="Standard" style:family="paragraph">
      <style:paragraph-properties fo:line-height="100%" fo:text-indent="-0.25in"/>
    </style:style>
    <style:style style:name="P279" style:parent-style-name="Standard" style:family="paragraph">
      <style:paragraph-properties fo:line-height="100%" fo:text-indent="-0.25in"/>
    </style:style>
    <style:style style:name="P280" style:parent-style-name="Standard" style:family="paragraph">
      <style:paragraph-properties fo:line-height="100%" fo:text-indent="-0.25in"/>
    </style:style>
    <style:style style:name="P281" style:parent-style-name="Standard" style:family="paragraph">
      <style:paragraph-properties fo:line-height="100%" fo:text-indent="-0.25in"/>
    </style:style>
    <style:style style:name="P282" style:parent-style-name="Standard" style:family="paragraph">
      <style:paragraph-properties fo:line-height="100%" fo:text-indent="-0.25in"/>
    </style:style>
    <style:style style:name="P283" style:parent-style-name="Standard" style:family="paragraph">
      <style:paragraph-properties fo:line-height="100%" fo:text-indent="-0.25in"/>
    </style:style>
    <style:style style:name="P284" style:parent-style-name="Standard" style:family="paragraph">
      <style:paragraph-properties fo:line-height="100%" fo:text-indent="-0.25in"/>
    </style:style>
    <style:style style:name="P285" style:parent-style-name="Standard" style:family="paragraph">
      <style:paragraph-properties fo:line-height="100%" fo:text-indent="-0.25in"/>
    </style:style>
    <style:style style:name="P286" style:parent-style-name="Standard" style:family="paragraph">
      <style:paragraph-properties fo:line-height="100%" fo:text-indent="-0.25in"/>
    </style:style>
    <style:style style:name="P287" style:parent-style-name="Standard" style:family="paragraph">
      <style:paragraph-properties fo:line-height="100%" fo:text-indent="-0.25in"/>
    </style:style>
    <style:style style:name="P288" style:parent-style-name="Standard" style:family="paragraph">
      <style:paragraph-properties fo:line-height="100%" fo:text-indent="-0.25in"/>
    </style:style>
    <style:style style:name="P289" style:parent-style-name="Heading4" style:family="paragraph">
      <style:paragraph-properties fo:margin-left="0.7868in" fo:text-indent="-0.0979in">
        <style:tab-stops/>
      </style:paragraph-properties>
    </style:style>
    <style:style style:name="P290" style:parent-style-name="Standard" style:family="paragraph">
      <style:paragraph-properties fo:line-height="100%" fo:text-indent="-0.25in"/>
    </style:style>
    <style:style style:name="T291" style:parent-style-name="DefaultParagraphFont" style:family="text">
      <style:text-properties style:text-underline-type="single" style:text-underline-style="solid" style:text-underline-width="auto" style:text-underline-mode="continuous"/>
    </style:style>
    <style:style style:name="T292" style:parent-style-name="DefaultParagraphFont" style:family="text">
      <style:text-properties style:text-underline-type="single" style:text-underline-style="solid" style:text-underline-width="auto" style:text-underline-mode="continuous"/>
    </style:style>
    <style:style style:name="P293" style:parent-style-name="Heading3" style:family="paragraph"/>
    <style:style style:name="P294" style:parent-style-name="Heading4" style:family="paragraph">
      <style:paragraph-properties fo:margin-left="0.7868in" fo:text-indent="-0.0979in">
        <style:tab-stops/>
      </style:paragraph-properties>
    </style:style>
    <style:style style:name="P295" style:parent-style-name="Standard" style:family="paragraph">
      <style:paragraph-properties fo:line-height="100%" fo:text-indent="-0.25in"/>
    </style:style>
    <style:style style:name="P296" style:parent-style-name="Standard" style:family="paragraph">
      <style:paragraph-properties fo:line-height="100%" fo:text-indent="-0.25in"/>
    </style:style>
    <style:style style:name="P297" style:parent-style-name="Standard" style:family="paragraph">
      <style:paragraph-properties fo:line-height="100%" fo:text-indent="-0.25in"/>
    </style:style>
    <style:style style:name="P298" style:parent-style-name="Heading4" style:family="paragraph">
      <style:paragraph-properties fo:keep-with-next="auto" fo:keep-together="auto" fo:margin-left="0.7868in" fo:text-indent="-0.0979in">
        <style:tab-stops/>
      </style:paragraph-properties>
    </style:style>
    <style:style style:name="P299" style:parent-style-name="Standard" style:family="paragraph">
      <style:paragraph-properties fo:line-height="100%" fo:text-indent="-0.25in"/>
    </style:style>
    <style:style style:name="P300" style:parent-style-name="Standard" style:family="paragraph">
      <style:paragraph-properties fo:line-height="100%" fo:text-indent="-0.25in"/>
    </style:style>
    <style:style style:name="P301" style:parent-style-name="Standard" style:family="paragraph">
      <style:paragraph-properties fo:line-height="100%" fo:text-indent="-0.25in"/>
    </style:style>
    <style:style style:name="P302" style:parent-style-name="Heading4" style:family="paragraph">
      <style:paragraph-properties fo:keep-with-next="auto" fo:keep-together="auto" fo:margin-left="0.7868in" fo:text-indent="-0.0979in">
        <style:tab-stops/>
      </style:paragraph-properties>
    </style:style>
    <style:style style:name="P303" style:parent-style-name="Standard" style:family="paragraph">
      <style:paragraph-properties fo:line-height="100%" fo:text-indent="-0.25in"/>
    </style:style>
    <style:style style:name="P304" style:parent-style-name="Standard" style:family="paragraph">
      <style:paragraph-properties fo:line-height="100%" fo:text-indent="-0.25in"/>
    </style:style>
    <style:style style:name="P305" style:parent-style-name="Standard" style:family="paragraph">
      <style:paragraph-properties fo:line-height="100%" fo:text-indent="-0.25in"/>
    </style:style>
    <style:style style:name="P306" style:parent-style-name="Standard" style:family="paragraph">
      <style:paragraph-properties fo:line-height="100%" fo:text-indent="-0.25in"/>
    </style:style>
    <style:style style:name="P307" style:parent-style-name="Standard" style:family="paragraph">
      <style:paragraph-properties fo:line-height="100%" fo:text-indent="-0.25in"/>
    </style:style>
    <style:style style:name="P308" style:parent-style-name="Standard" style:family="paragraph">
      <style:paragraph-properties fo:line-height="100%" fo:text-indent="-0.25in"/>
    </style:style>
    <style:style style:name="P309" style:parent-style-name="Standard" style:family="paragraph">
      <style:paragraph-properties fo:line-height="100%" fo:text-indent="-0.25in"/>
    </style:style>
    <style:style style:name="P310" style:parent-style-name="Standard" style:family="paragraph">
      <style:paragraph-properties fo:line-height="100%" fo:text-indent="-0.25in"/>
    </style:style>
    <style:style style:name="P311" style:parent-style-name="Standard" style:family="paragraph">
      <style:paragraph-properties fo:line-height="100%" fo:text-indent="-0.25in"/>
    </style:style>
    <style:style style:name="P312" style:parent-style-name="Standard" style:family="paragraph">
      <style:paragraph-properties fo:line-height="100%" fo:text-indent="0in"/>
    </style:style>
    <style:style style:name="P313" style:parent-style-name="Heading2" style:family="paragraph">
      <style:paragraph-properties fo:margin-top="0in" fo:margin-bottom="0.1388in" fo:margin-left="-0.0979in">
        <style:tab-stops/>
      </style:paragraph-properties>
    </style:style>
    <style:style style:name="T314" style:parent-style-name="DefaultParagraphFont" style:family="text">
      <style:text-properties fo:font-weight="bold" style:font-weight-asian="bold" style:font-weight-complex="bold"/>
    </style:style>
    <style:style style:name="P315" style:parent-style-name="Standard" style:family="paragraph">
      <style:paragraph-properties fo:line-height="100%" fo:margin-left="-0.0979in" fo:text-indent="0in">
        <style:tab-stops/>
      </style:paragraph-properties>
      <style:text-properties fo:font-weight="bold" style:font-weight-asian="bold" style:font-weight-complex="bold"/>
    </style:style>
    <style:style style:name="P316" style:parent-style-name="Heading3" style:family="paragraph"/>
    <style:style style:name="P317" style:parent-style-name="Standard" style:family="paragraph">
      <style:paragraph-properties fo:line-height="100%" fo:text-indent="-0.25in"/>
    </style:style>
    <style:style style:name="P318" style:parent-style-name="Standard" style:family="paragraph">
      <style:paragraph-properties fo:line-height="100%" fo:text-indent="-0.25in"/>
    </style:style>
    <style:style style:name="P319" style:parent-style-name="Standard" style:family="paragraph">
      <style:paragraph-properties fo:line-height="100%" fo:text-indent="-0.25in"/>
    </style:style>
    <style:style style:name="P320" style:parent-style-name="Heading3" style:family="paragraph"/>
    <style:style style:name="P321" style:parent-style-name="Standard" style:family="paragraph">
      <style:paragraph-properties fo:line-height="100%" fo:text-indent="-0.25in"/>
    </style:style>
    <style:style style:name="P322" style:parent-style-name="Standard" style:family="paragraph">
      <style:paragraph-properties fo:line-height="100%" fo:text-indent="-0.25in"/>
    </style:style>
    <style:style style:name="P323" style:parent-style-name="Standard" style:family="paragraph">
      <style:paragraph-properties fo:line-height="100%" fo:text-indent="-0.25in"/>
    </style:style>
    <style:style style:name="P324" style:parent-style-name="Standard" style:family="paragraph">
      <style:paragraph-properties fo:line-height="100%" fo:text-indent="-0.25in"/>
    </style:style>
    <style:style style:name="P325" style:parent-style-name="Standard" style:family="paragraph">
      <style:paragraph-properties fo:line-height="100%" fo:text-indent="-0.25in"/>
    </style:style>
    <style:style style:name="P326" style:parent-style-name="Standard" style:family="paragraph">
      <style:paragraph-properties fo:line-height="100%" fo:text-indent="-0.25in" fo:background-color="#FFFFFF"/>
    </style:style>
    <style:style style:name="P327" style:parent-style-name="Heading3" style:family="paragraph"/>
    <style:style style:name="P328" style:parent-style-name="Standard" style:family="paragraph">
      <style:paragraph-properties fo:line-height="100%" fo:text-indent="-0.25in"/>
    </style:style>
    <style:style style:name="P329" style:parent-style-name="Standard" style:family="paragraph">
      <style:paragraph-properties fo:line-height="100%" fo:text-indent="-0.25in"/>
    </style:style>
    <style:style style:name="P330" style:parent-style-name="Standard" style:family="paragraph">
      <style:paragraph-properties fo:line-height="100%" fo:text-indent="-0.25in"/>
    </style:style>
    <style:style style:name="P331" style:parent-style-name="Heading3" style:family="paragraph"/>
    <style:style style:name="P332" style:parent-style-name="Heading4" style:family="paragraph">
      <style:paragraph-properties fo:text-indent="0in"/>
    </style:style>
    <style:style style:name="P333" style:parent-style-name="Standard" style:family="paragraph">
      <style:paragraph-properties fo:line-height="100%" fo:text-indent="-0.25in"/>
    </style:style>
    <style:style style:name="P334" style:parent-style-name="Standard" style:family="paragraph">
      <style:paragraph-properties fo:line-height="100%" fo:text-indent="-0.25in"/>
    </style:style>
    <style:style style:name="P335" style:parent-style-name="Standard" style:family="paragraph">
      <style:paragraph-properties fo:line-height="100%" fo:text-indent="-0.25in"/>
    </style:style>
    <style:style style:name="P336" style:parent-style-name="Standard" style:family="paragraph">
      <style:paragraph-properties fo:line-height="100%" fo:text-indent="-0.25in"/>
    </style:style>
    <style:style style:name="P337" style:parent-style-name="Heading4" style:family="paragraph">
      <style:paragraph-properties fo:text-indent="0in"/>
    </style:style>
    <style:style style:name="P338" style:parent-style-name="Standard" style:family="paragraph">
      <style:paragraph-properties fo:line-height="100%" fo:text-indent="-0.25in"/>
    </style:style>
    <style:style style:name="P339" style:parent-style-name="Standard" style:family="paragraph">
      <style:paragraph-properties fo:line-height="100%" fo:text-indent="-0.25in"/>
    </style:style>
    <style:style style:name="P340" style:parent-style-name="Standard" style:family="paragraph">
      <style:paragraph-properties fo:line-height="100%" fo:text-indent="-0.25in"/>
    </style:style>
    <style:style style:name="P341" style:parent-style-name="Standard" style:family="paragraph">
      <style:paragraph-properties fo:line-height="100%" fo:text-indent="-0.25in"/>
    </style:style>
    <style:style style:name="P342" style:parent-style-name="Standard" style:family="paragraph">
      <style:paragraph-properties fo:line-height="100%" fo:text-indent="-0.25in"/>
    </style:style>
    <style:style style:name="P343" style:parent-style-name="Standard" style:family="paragraph">
      <style:paragraph-properties fo:line-height="100%" fo:text-indent="-0.25in"/>
    </style:style>
    <style:style style:name="P344" style:parent-style-name="Standard" style:family="paragraph">
      <style:paragraph-properties fo:line-height="100%" fo:text-indent="-0.25in"/>
    </style:style>
    <style:style style:name="P345" style:parent-style-name="Standard" style:family="paragraph">
      <style:paragraph-properties fo:line-height="100%" fo:text-indent="-0.25in"/>
    </style:style>
    <style:style style:name="P346" style:parent-style-name="Standard" style:family="paragraph">
      <style:paragraph-properties fo:line-height="100%" fo:text-indent="-0.25in"/>
    </style:style>
    <style:style style:name="P347" style:parent-style-name="Standard" style:family="paragraph">
      <style:paragraph-properties fo:line-height="100%" fo:text-indent="-0.25in"/>
    </style:style>
    <style:style style:name="P348" style:parent-style-name="Heading4" style:family="paragraph">
      <style:paragraph-properties fo:text-indent="0in"/>
    </style:style>
    <style:style style:name="P349" style:parent-style-name="Standard" style:family="paragraph">
      <style:paragraph-properties fo:line-height="100%" fo:text-indent="-0.25in"/>
    </style:style>
    <style:style style:name="P350" style:parent-style-name="Standard" style:family="paragraph">
      <style:paragraph-properties fo:line-height="100%" fo:text-indent="-0.25in"/>
    </style:style>
    <style:style style:name="P351" style:parent-style-name="Standard" style:family="paragraph">
      <style:paragraph-properties fo:line-height="100%" fo:text-indent="-0.25in"/>
    </style:style>
    <style:style style:name="P352" style:parent-style-name="Standard" style:family="paragraph">
      <style:paragraph-properties fo:line-height="100%" fo:text-indent="-0.25in"/>
    </style:style>
    <style:style style:name="P353" style:parent-style-name="Heading4" style:family="paragraph">
      <style:paragraph-properties fo:text-indent="0in"/>
    </style:style>
    <style:style style:name="P354" style:parent-style-name="Standard" style:family="paragraph">
      <style:paragraph-properties fo:line-height="100%" fo:text-indent="-0.25in"/>
    </style:style>
    <style:style style:name="P355" style:parent-style-name="Standard" style:family="paragraph">
      <style:paragraph-properties fo:line-height="100%" fo:text-indent="-0.25in"/>
    </style:style>
    <style:style style:name="P356" style:parent-style-name="Standard" style:family="paragraph">
      <style:paragraph-properties fo:line-height="100%" fo:text-indent="-0.25in"/>
    </style:style>
    <style:style style:name="P357" style:parent-style-name="Heading3" style:family="paragraph"/>
    <style:style style:name="P358" style:parent-style-name="Standard" style:family="paragraph">
      <style:paragraph-properties fo:line-height="100%" fo:text-indent="-0.25in"/>
    </style:style>
    <style:style style:name="P359" style:parent-style-name="Standard" style:family="paragraph">
      <style:paragraph-properties fo:line-height="100%" fo:text-indent="-0.25in"/>
    </style:style>
    <style:style style:name="P360" style:parent-style-name="Standard" style:family="paragraph">
      <style:paragraph-properties fo:line-height="100%" fo:text-indent="-0.25in"/>
    </style:style>
    <style:style style:name="P361" style:parent-style-name="Standard" style:family="paragraph">
      <style:paragraph-properties fo:line-height="100%" fo:text-indent="-0.25in"/>
    </style:style>
    <style:style style:name="P362" style:parent-style-name="Standard" style:family="paragraph">
      <style:paragraph-properties fo:line-height="100%" fo:text-indent="-0.25in"/>
    </style:style>
    <style:style style:name="P363" style:parent-style-name="Standard" style:family="paragraph">
      <style:paragraph-properties fo:line-height="100%" fo:text-indent="-0.25in"/>
    </style:style>
    <style:style style:name="P364" style:parent-style-name="Standard" style:family="paragraph">
      <style:paragraph-properties fo:line-height="100%" fo:text-indent="-0.25in"/>
    </style:style>
    <style:style style:name="P365" style:parent-style-name="Standard" style:family="paragraph">
      <style:paragraph-properties fo:line-height="100%" fo:text-indent="-0.25in"/>
    </style:style>
    <style:style style:name="P366" style:parent-style-name="Heading3" style:family="paragraph"/>
    <style:style style:name="P367" style:parent-style-name="Standard" style:family="paragraph">
      <style:paragraph-properties fo:line-height="100%" fo:text-indent="-0.25in"/>
    </style:style>
    <style:style style:name="P368" style:parent-style-name="Standard" style:family="paragraph">
      <style:paragraph-properties fo:line-height="100%" fo:text-indent="-0.25in"/>
    </style:style>
    <style:style style:name="P369" style:parent-style-name="Heading3" style:family="paragraph"/>
    <style:style style:name="P370" style:parent-style-name="Standard" style:family="paragraph">
      <style:paragraph-properties fo:line-height="100%" fo:text-indent="-0.25in"/>
    </style:style>
    <style:style style:name="P371" style:parent-style-name="Standard" style:family="paragraph">
      <style:paragraph-properties fo:line-height="100%" fo:text-indent="-0.25in"/>
    </style:style>
    <style:style style:name="P372" style:parent-style-name="Standard" style:family="paragraph">
      <style:paragraph-properties fo:line-height="100%" fo:text-indent="-0.25in"/>
    </style:style>
    <style:style style:name="P373" style:parent-style-name="Standard" style:family="paragraph">
      <style:paragraph-properties fo:line-height="100%" fo:text-indent="-0.25in"/>
    </style:style>
    <style:style style:name="P374" style:parent-style-name="Standard" style:family="paragraph">
      <style:paragraph-properties fo:line-height="100%" fo:text-indent="-0.25in"/>
    </style:style>
    <style:style style:name="P375" style:parent-style-name="Standard" style:family="paragraph">
      <style:paragraph-properties fo:line-height="100%" fo:text-indent="-0.25in"/>
    </style:style>
    <style:style style:name="P376" style:parent-style-name="Heading3" style:family="paragraph"/>
    <style:style style:name="P377" style:parent-style-name="Heading3" style:family="paragraph">
      <style:paragraph-properties fo:text-indent="-0.25in"/>
    </style:style>
    <style:style style:name="T378" style:parent-style-name="DefaultParagraphFont" style:family="text">
      <style:text-properties fo:font-weight="normal" style:font-weight-asian="normal" style:font-weight-complex="normal" fo:font-size="12pt" style:font-size-asian="12pt" style:font-size-complex="12pt"/>
    </style:style>
    <style:style style:name="P379" style:parent-style-name="Standard" style:family="paragraph">
      <style:paragraph-properties fo:line-height="100%" fo:text-indent="-0.25in"/>
    </style:style>
    <style:style style:name="P380" style:parent-style-name="Standard" style:family="paragraph">
      <style:paragraph-properties fo:line-height="100%" fo:text-indent="-0.25in"/>
    </style:style>
    <style:style style:name="P381" style:parent-style-name="Standard" style:family="paragraph">
      <style:paragraph-properties fo:line-height="100%" fo:text-indent="-0.25in"/>
    </style:style>
    <style:style style:name="P382" style:parent-style-name="Standard" style:family="paragraph">
      <style:paragraph-properties fo:line-height="100%" fo:text-indent="-0.25in"/>
    </style:style>
    <style:style style:name="P383" style:parent-style-name="Standard" style:family="paragraph">
      <style:paragraph-properties fo:margin-top="0.1666in" fo:line-height="100%" fo:margin-left="-0.0979in" fo:text-indent="0in">
        <style:tab-stops/>
      </style:paragraph-properties>
    </style:style>
  </office:automatic-styles>
  <office:body>
    <office:text text:use-soft-page-breaks="true">
      <text:h text:style-name="P1" text:outline-level="1"><text:bookmark-start text:name="_xm65kmwa66i6"/><text:bookmark-end text:name="_xm65kmwa66i6"/><text:span text:style-name="T5">Lot 6: Passenger Transport</text:span></text:h>
      <text:p text:style-name="P6"/>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7"><text:a xlink:href="#_xm65kmwa66i6" office:target-frame-name="_top" xlink:show="replace"><text:span text:style-name="T8">Lot 6: Passenger Transport</text:span><text:span text:style-name="T9"><text:tab/>1</text:span></text:a></text:p>
          <text:p text:style-name="P10"><text:a xlink:href="#_x5aihtyl6pu9" office:target-frame-name="_top" xlink:show="replace">Part A. Requirements Applying to All Lot 6 Services<text:tab/>3</text:a></text:p>
          <text:p text:style-name="P11"><text:a xlink:href="#_emwgkpqnef03" office:target-frame-name="_top" xlink:show="replace">1. Introduction and Purpose<text:tab/>3</text:a></text:p>
          <text:p text:style-name="P12"><text:a xlink:href="#_th4ebpngat6w" office:target-frame-name="_top" xlink:show="replace">2. Minimum Vehicle Standards<text:tab/>3</text:a></text:p>
          <text:p text:style-name="P13"><text:a xlink:href="#_lqccttghovs3" office:target-frame-name="_top" xlink:show="replace">3. Accessibility for Online Booking<text:tab/>4</text:a></text:p>
          <text:p text:style-name="P14"><text:a xlink:href="#_jsruz8m1z1k9" office:target-frame-name="_top" xlink:show="replace">4. Cancellations<text:tab/>4</text:a></text:p>
          <text:p text:style-name="P15"><text:a xlink:href="#_ror3acfq52am" office:target-frame-name="_top" xlink:show="replace">5. Insurances, Tax and Liability Coverages<text:tab/>4</text:a></text:p>
          <text:p text:style-name="P16"><text:a xlink:href="#_l5y78xqbgjsr" office:target-frame-name="_top" xlink:show="replace">6. Safeguarding and Enhanced Vetting<text:tab/>5</text:a></text:p>
          <text:p text:style-name="P17"><text:a xlink:href="#_o4k1x38nxzgz" office:target-frame-name="_top" xlink:show="replace">7. Documentary Evidence and Compliance (Education Only)<text:tab/>5</text:a></text:p>
          <text:p text:style-name="P18"><text:a xlink:href="#_c9tt9l9yumc9" office:target-frame-name="_top" xlink:show="replace">8. Near Miss, Incident or Accident<text:tab/>6</text:a></text:p>
          <text:p text:style-name="P19"><text:a xlink:href="#_ep6qzuknf6bk" office:target-frame-name="_top" xlink:show="replace">9. Document Submission and Enforcement<text:tab/>6</text:a></text:p>
          <text:p text:style-name="P20"><text:a xlink:href="#_g7p023rur0we" office:target-frame-name="_top" xlink:show="replace">10. Complaints Handling<text:tab/>6</text:a></text:p>
          <text:p text:style-name="P21"><text:a xlink:href="#_visn4gbad7r9" office:target-frame-name="_top" xlink:show="replace"><text:span text:style-name="T22">Part B. Taxis and Private Hire Vehicles (PHV)</text:span><text:span text:style-name="T23"><text:tab/>7</text:span></text:a></text:p>
          <text:p text:style-name="P24"><text:a xlink:href="#_3zmg6aycimx1" office:target-frame-name="_top" xlink:show="replace">11. Purpose<text:tab/>8</text:a></text:p>
          <text:p text:style-name="P25"><text:a xlink:href="#_4kby1b9nw7tc" office:target-frame-name="_top" xlink:show="replace">12. Provision of Taxi and PHV Services<text:tab/>8</text:a></text:p>
          <text:p text:style-name="P26"><text:a xlink:href="#_pf8pbuwcrn72" office:target-frame-name="_top" xlink:show="replace">13. Legal &amp; Licensing Compliance for Taxis and PHVs<text:tab/>9</text:a></text:p>
          <text:p text:style-name="P27"><text:a xlink:href="#_794ygobt2low" office:target-frame-name="_top" xlink:show="replace">14. Booking Arrangements for Taxi and Private Hire<text:tab/>9</text:a></text:p>
          <text:p text:style-name="P28"><text:a xlink:href="#_th1db1bfjx9j" office:target-frame-name="_top" xlink:show="replace">15. Cancellations for Taxi and Private Hire<text:tab/>9</text:a></text:p>
          <text:p text:style-name="P29"><text:a xlink:href="#_nfz7c2ou94au" office:target-frame-name="_top" xlink:show="replace">16. Aborted Journey<text:tab/>10</text:a></text:p>
          <text:p text:style-name="P30"><text:a xlink:href="#_zhbg5kzef43y" office:target-frame-name="_top" xlink:show="replace">17. Aborted Journey - Pricing, Billing, and Cost Implications<text:tab/>10</text:a></text:p>
          <text:p text:style-name="P31"><text:a xlink:href="#_di49wctnmuy6" office:target-frame-name="_top" xlink:show="replace">18. Taxi and Private Hire Vehicle Technical Specification/Regulations<text:tab/>10</text:a></text:p>
          <text:p text:style-name="P32"><text:a xlink:href="#_oygf0iufbm91" office:target-frame-name="_top" xlink:show="replace">19. Capacity and Configuration<text:tab/>11</text:a></text:p>
          <text:p text:style-name="P33"><text:a xlink:href="#_se9t2bwt0hxr" office:target-frame-name="_top" xlink:show="replace">20. Accessibility and Assistance<text:tab/>11</text:a></text:p>
          <text:p text:style-name="P34"><text:a xlink:href="#_t8fl9wjc0e1p" office:target-frame-name="_top" xlink:show="replace">21. Vehicle Safety, Maintenance and Equipment<text:tab/>12</text:a></text:p>
          <text:p text:style-name="P35"><text:a xlink:href="#_2ch6fwemluh8" office:target-frame-name="_top" xlink:show="replace">22. Carbon Net Zero for Taxi and Private Hire vehicles<text:tab/>12</text:a></text:p>
          <text:p text:style-name="P36"><text:a xlink:href="#_egul628uyk70" office:target-frame-name="_top" xlink:show="replace"><text:span text:style-name="T37">Part C. Coaches, Buses and Minibuses</text:span><text:span text:style-name="T38"><text:tab/>14</text:span></text:a></text:p>
          <text:p text:style-name="P39"><text:a xlink:href="#_2gjnewu49mub" office:target-frame-name="_top" xlink:show="replace">24. Purpose<text:tab/>14</text:a></text:p>
          <text:p text:style-name="P40"><text:a xlink:href="#_eqiqb943f1uf" office:target-frame-name="_top" xlink:show="replace">25. Service Outcomes and Additional Services<text:tab/>14</text:a></text:p>
          <text:p text:style-name="P41"><text:a xlink:href="#_3eappab71p8n" office:target-frame-name="_top" xlink:show="replace">26. Booking Arrangements for Coaches, Buses, and Minibuses<text:tab/>15</text:a></text:p>
          <text:p text:style-name="P42"><text:a xlink:href="#_gwm1ahuczfyy" office:target-frame-name="_top" xlink:show="replace">27. Vehicle Standards<text:tab/>15</text:a></text:p>
          <text:p text:style-name="P43"><text:a xlink:href="#_2cc5r847q3q7" office:target-frame-name="_top" xlink:show="replace">Legal &amp; Licensing Compliance for Coaches, Buses, and Minibuses<text:tab/>15</text:a></text:p>
          <text:p text:style-name="P44"><text:a xlink:href="#_an5280vc8x0i" office:target-frame-name="_top" xlink:show="replace">Maintenance &amp; Safety Standards<text:tab/>15</text:a></text:p>
          <text:p text:style-name="P45"><text:a xlink:href="#_28uaugjyb331" office:target-frame-name="_top" xlink:show="replace">Operational &amp; Passenger Standards<text:tab/>16</text:a></text:p>
          <text:p text:style-name="P46"><text:a xlink:href="#_dmo5mu2vp7pq" office:target-frame-name="_top" xlink:show="replace">Accessibility<text:tab/>16</text:a></text:p>
          <text:p text:style-name="P47"><text:a xlink:href="#_80iizxrjkmba" office:target-frame-name="_top" xlink:show="replace">28. Driver Operational Requirements<text:tab/>16</text:a></text:p>
          <text:p text:style-name="P48"><text:a xlink:href="#_u3g0ph17y3rw" office:target-frame-name="_top" xlink:show="replace">Driving Hours &amp; Fatigue Management<text:tab/>16</text:a></text:p>
          <text:p text:style-name="P49"><text:a xlink:href="#_tomlipfwwd4t" office:target-frame-name="_top" xlink:show="replace">Breakdown Recovery &amp; Service Continuity<text:tab/>17</text:a></text:p>
          <text:p text:style-name="P50"><text:a xlink:href="#_eq6261ok21xi" office:target-frame-name="_top" xlink:show="replace">Driver Competencies &amp; Qualifications<text:tab/>17</text:a></text:p>
          <text:p text:style-name="P51"><text:a xlink:href="#_br3fntxt0s6u" office:target-frame-name="_top" xlink:show="replace"><text:span text:style-name="T52">Part D. No</text:span><text:span text:style-name="T53">n-Emergency Patient Transport Ambulance (NEPT) (DESIRABLE)</text:span><text:span text:style-name="T54"><text:tab/>18</text:span></text:a></text:p>
          <text:p text:style-name="P55"><text:a xlink:href="#_nw5zh8ncli3q" office:target-frame-name="_top" xlink:show="replace">29. Purpose<text:tab/>18</text:a></text:p>
          <text:p text:style-name="P56"><text:a xlink:href="#_sewdw9kzy8lc" office:target-frame-name="_top" xlink:show="replace">30. Deliverables<text:tab/>18</text:a></text:p>
          <text:p text:style-name="P57"><text:a xlink:href="#_cd68oj3agt1s" office:target-frame-name="_top" xlink:show="replace">31. Booking Procedures<text:tab/>18</text:a></text:p>
          <text:p text:style-name="P58"><text:a xlink:href="#_bvslaxow8qqd" office:target-frame-name="_top" xlink:show="replace">32. Service Requirements<text:tab/>19</text:a></text:p>
          <text:p text:style-name="P59"><text:a xlink:href="#_jfz0zcjlcmub" office:target-frame-name="_top" xlink:show="replace">Accessibility and Inclusion<text:tab/>19</text:a></text:p>
          <text:p text:style-name="P60"><text:a xlink:href="#_tag22jl7ebmy" office:target-frame-name="_top" xlink:show="replace">Safety and Compliance<text:tab/>19</text:a></text:p>
          <text:p text:style-name="P61"><text:a xlink:href="#_7h1vvj3bbdde" office:target-frame-name="_top" xlink:show="replace">Eligibility &amp; Assessment<text:tab/>19</text:a></text:p>
          <text:p text:style-name="P62"><text:a xlink:href="#_id13todll27m" office:target-frame-name="_top" xlink:show="replace">Journey Management<text:tab/>20</text:a></text:p>
          <text:p text:style-name="P63"><text:a xlink:href="#_hkwuz1f0ygr5" office:target-frame-name="_top" xlink:show="replace">33. Vehicle and Equipment Specifications<text:tab/>20</text:a></text:p>
          <text:p text:style-name="P64"><text:a xlink:href="#_yhfsxe3bcl40" office:target-frame-name="_top" xlink:show="replace">34. Insurances<text:tab/>20</text:a></text:p>
          <text:p text:style-name="P65"><text:a xlink:href="#_vaaz91qp0k4n" office:target-frame-name="_top" xlink:show="replace">35. Clinical Safety<text:tab/>21</text:a></text:p>
          <text:p text:style-name="P66"><text:a xlink:href="#_q65w7wtrhi4g" office:target-frame-name="_top" xlink:show="replace">36. Breakdown Procedures<text:tab/>21</text:a></text:p>
          <text:p text:style-name="P67"><text:a xlink:href="#_dwobf5z4jav" office:target-frame-name="_top" xlink:show="replace">36.1. In the event of a breakdown, the Driver must:<text:tab/>21</text:a></text:p>
        </text:index-body>
      </text:table-of-content>
      <text:p text:style-name="P68"/>
      <text:p text:style-name="P69"/>
      <text:h text:style-name="P70" text:outline-level="2"><text:bookmark-start text:name="_x5aihtyl6pu9"/><text:bookmark-end text:name="_x5aihtyl6pu9"/><text:soft-page-break/><text:span text:style-name="T71">Part A. Requirements Applying to All Lot 6 Services</text:span></text:h>
      <text:list text:style-name="WWNum1">
        <text:list-item text:start-value="1">
          <text:p text:style-name="P72"><text:bookmark-start text:name="_emwgkpqnef03"/><text:bookmark-end text:name="_emwgkpqnef03"/>Introduction and Purpose</text:p>
          <text:list text:continue-numbering="true">
            <text:list-item>
              <text:p text:style-name="P73">This specification defines the requirements for the<text:s/>provision of safe, reliable and high-quality Passenger Transport services (with a driver) for Contracting Authorities. Services under this Lot will include, but are not limited to:</text:p>
              <text:list text:continue-numbering="true">
                <text:list-item>
                  <text:p text:style-name="P74">Home-to-school transport for children, including those with Special Educational Needs (SEND);</text:p>
                </text:list-item>
                <text:list-item>
                  <text:p text:style-name="P75">Transport for vulnerable children and adults, including those with medical, mobility, cognitive and behavioural needs;</text:p>
                </text:list-item>
                <text:list-item>
                  <text:p text:style-name="P76">Rail Replacement Services;</text:p>
                </text:list-item>
                <text:list-item>
                  <text:p text:style-name="P77">Ad-hoc and pre-booked journeys for staff, service users and authorised<text:s/>individuals;</text:p>
                </text:list-item>
                <text:list-item>
                  <text:p text:style-name="P78">Prisoner transport services;</text:p>
                </text:list-item>
                <text:list-item>
                  <text:p text:style-name="P79">Wheelchair-accessible and specialist vehicle provision, where required;</text:p>
                </text:list-item>
                <text:list-item>
                  <text:p text:style-name="P80">Non-Emergency Passenger Transport (NEPTS).</text:p>
                </text:list-item>
              </text:list>
            </text:list-item>
            <text:list-item>
              <text:p text:style-name="P81">The core requirements of the Supplier in this agreement is to provide:</text:p>
              <text:list text:continue-numbering="true">
                <text:list-item>
                  <text:p text:style-name="P82">Pre-booked and on-demand Passenger Transport services;</text:p>
                </text:list-item>
                <text:list-item>
                  <text:p text:style-name="P83">Regular scheduled routes (e.g school runs);</text:p>
                </text:list-item>
                <text:list-item>
                  <text:p text:style-name="P84">One-off emergency journeys</text:p>
                </text:list-item>
                <text:list-item>
                  <text:p text:style-name="P85">Multi-Passenger Transport</text:p>
                </text:list-item>
                <text:list-item>
                  <text:p text:style-name="P86">Transport for passengers with complex needs (e.g cognitive, medical, behavioural or mobility)</text:p>
                </text:list-item>
              </text:list>
            </text:list-item>
            <text:list-item>
              <text:p text:style-name="P87">The service is available to all<text:s/>Public Sector bodies, including Central Government departments, and Wider Public Sector organisations including, but not limited to, Local Authorities and Health and Education. <text:s/>The full list of all authorised customers is available in the Contract notice<text:s/>in Find a Tender (FTS) Tender documents listing.</text:p>
            </text:list-item>
          </text:list>
        </text:list-item>
      </text:list>
      <text:list text:style-name="WWNum1" text:continue-numbering="true">
        <text:list-item>
          <text:p text:style-name="P88"><text:bookmark-start text:name="_th4ebpngat6w"/><text:bookmark-end text:name="_th4ebpngat6w"/>Minimum Vehicle Standards</text:p>
          <text:list text:continue-numbering="true">
            <text:list-item>
              <text:p text:style-name="P89">All Vehicles must include, but not limited to:</text:p>
              <text:list text:continue-numbering="true">
                <text:list-item>
                  <text:p text:style-name="P90">Be licenced by the relevant local authority</text:p>
                </text:list-item>
                <text:list-item>
                  <text:p text:style-name="P91">Be clean, well-maintained and smoke-free</text:p>
                </text:list-item>
                <text:list-item>
                  <text:p text:style-name="P92">Be suitable for the passengers' needs as outlined in the Buyers Call-Off contract</text:p>
                </text:list-item>
                <text:list-item>
                  <text:p text:style-name="P93">Display clear identification and licensing plates</text:p>
                </text:list-item>
              </text:list>
            </text:list-item>
          </text:list>
        </text:list-item>
      </text:list>
      <text:p text:style-name="P94">2.2<text:tab/>The vehicle shall be equipped with fully functional, purpose-built seatbelts and occupant restraint systems tailored to the specific operational requirements of the vehicle. This includes, but is not limited to:</text:p>
      <text:list text:style-name="WWNum2">
        <text:list-item>
          <text:p text:style-name="P95">3-point seatbelts for all standard passenger seating positions;</text:p>
        </text:list-item>
        <text:list-item>
          <text:p text:style-name="P96">Compliant harness systems for stretchers and ISO-compliant wheelchair tie-down and occupant restraint systems (WTORS), where applicable;</text:p>
        </text:list-item>
        <text:list-item>
          <text:p text:style-name="P97">Specialized, tamper-resistant, or heavy-duty restraints suitable for secure/prisoner transport, designed to ensure both occupant safety and operational security.</text:p>
        </text:list-item>
      </text:list>
      <text:p text:style-name="P98">All restraints shall meet current national safety standards and regulations for their specific use case.</text:p>
      <text:list text:style-name="WWNum1" text:continue-numbering="true">
        <text:list-item>
          <text:p text:style-name="P99"><text:bookmark-start text:name="_lqccttghovs3"/><text:bookmark-end text:name="_lqccttghovs3"/>Accessibility for Online Booking</text:p>
          <text:list text:continue-numbering="true">
            <text:list-item>
              <text:p text:style-name="P100">Where requested by the Buyer, the supplier shall ensure its online booking system complies with relevant accessibility requirements, such as WCAG 2.2AA. Please see Framework Schedule 1 - All Lots Specification for further information.</text:p>
            </text:list-item>
          </text:list>
        </text:list-item>
      </text:list>
      <text:list text:style-name="WWNum1" text:continue-numbering="true">
        <text:list-item>
          <text:p text:style-name="P101"><text:bookmark-start text:name="_jsruz8m1z1k9"/><text:bookmark-end text:name="_jsruz8m1z1k9"/>Cancellations</text:p>
        </text:list-item>
      </text:list>
      <text:p text:style-name="P102"/>
      <text:list text:style-name="WWNum1" text:continue-numbering="true">
        <text:list-item>
          <text:list>
            <text:list-item>
              <text:p text:style-name="P103">The Supplier shall provide a transparent, fair, and consistent cancellation policy that minimises financial impact on the Buyer while ensuring driver remuneration for committed services. All cancellation terms must be clearly communicated to the Buyer at the time of booking.</text:p>
            </text:list-item>
            <text:list-item>
              <text:p text:style-name="P104">The Buyer is entitled to cancel an on-demand booking free of charge at any point prior to the vehicle being dispatched by the Supplier.</text:p>
            </text:list-item>
            <text:list-item>
              <text:p text:style-name="P105">If a cancellation occurs after the vehicle has been<text:s/>dispatched, the Supplier may apply a standardised, pre-agreed late cancellation fee or minimum fare, provided that this fee structure is transparently disclosed at the point of booking.</text:p>
            </text:list-item>
            <text:list-item>
              <text:p text:style-name="P106">The Buyer is entitled to cancel a pre-booked journey (e.g., regular scheduled school runs or staff travel) free of charge until the driver is dispatched to the collection point.</text:p>
            </text:list-item>
            <text:list-item>
              <text:p text:style-name="P107">Where a journey requires specific operational preparation (e.g., specialist vehicle allocation, restraint systems or harnesses or vetted/ skilled escorts etc), the Supplier may request an extended notice period for free cancellation, provided this is explicitly defined in the Call-Off Contract.</text:p>
            </text:list-item>
          </text:list>
        </text:list-item>
      </text:list>
      <text:list text:style-name="WWNum1" text:continue-numbering="true">
        <text:list-item>
          <text:p text:style-name="P108"><text:bookmark-start text:name="_ror3acfq52am"/><text:bookmark-end text:name="_ror3acfq52am"/>Insurances, Tax and Liability Coverages</text:p>
          <text:list text:continue-numbering="true">
            <text:list-item>
              <text:p text:style-name="P109">The Supplier shall ensure that:</text:p>
              <text:list text:continue-numbering="true">
                <text:list-item>
                  <text:p text:style-name="P110">All drivers hold a valid full UK, NI<text:s/>or EU driving licence for a minimum of 12 months (this can vary depending on the local authority);</text:p>
                </text:list-item>
                <text:list-item>
                  <text:p text:style-name="P111">All drivers hold a valid certificate of insurance for their vehicle;</text:p>
                </text:list-item>
                <text:list-item>
                  <text:p text:style-name="P112">All Vehicles are taxed at the appropriate rate of Vehicle Excise Duty (VED).</text:p>
                </text:list-item>
              </text:list>
            </text:list-item>
          </text:list>
        </text:list-item>
      </text:list>
      <text:list text:style-name="WWNum1" text:continue-numbering="true">
        <text:list-item>
          <text:p text:style-name="P113"><text:bookmark-start text:name="_l5y78xqbgjsr"/><text:bookmark-end text:name="_l5y78xqbgjsr"/>Safeguarding and Enhanced Vetting</text:p>
          <text:list text:continue-numbering="true">
            <text:list-item>
              <text:p text:style-name="P114">The Supplier must ensure drivers hold a valid Enhanced <text:s/>Disclosure and Barring Service (DBS) Certificate with checks against the relevant Barred Lists ie Children’s and Adults for example.</text:p>
            </text:list-item>
            <text:list-item>
              <text:p text:style-name="P115">The Supplier shall maintain a register of DBS issue dates and certificate numbers, ensuring no driver is deployed to a sensitive route without cleared status.</text:p>
            </text:list-item>
            <text:list-item>
              <text:p text:style-name="P116">Drivers must receive basic safeguarding awareness training, enabling them to identify and report concerns regarding the welfare of passengers. The driver is expected to<text:s/>renew this training every 2 years.</text:p>
            </text:list-item>
            <text:list-item>
              <text:p text:style-name="P117">The Supplier shall ensure that all drivers assigned to journeys involving children, the elderly, or individuals with disabilities strictly adhere to the standards mandated by the Relevant Local Authority Licensing Departments and national UK legislation.</text:p>
            </text:list-item>
            <text:list-item>
              <text:p text:style-name="P118">The Supplier must have an appropriate safeguarding policy in place (or implement the Buyer’s policy) and have a Designated Safeguarding Lead who takes responsibility for managing all safeguarding policies and training, while acting as a first point of contact for all child protection concerns.</text:p>
            </text:list-item>
            <text:list-item>
              <text:p text:style-name="P119">The Supplier shall maintain a formal digital register of all driver credentials, including DBS information and issue dates. This register must be made available to the Buyer for audit purposes upon formal request, adhering to GDPR.</text:p>
            </text:list-item>
          </text:list>
        </text:list-item>
      </text:list>
      <text:list text:style-name="WWNum1" text:continue-numbering="true">
        <text:list-item>
          <text:p text:style-name="P120"><text:bookmark-start text:name="_o4k1x38nxzgz"/><text:bookmark-end text:name="_o4k1x38nxzgz"/>Documentary Evidence and Compliance (Education Only)</text:p>
          <text:list text:continue-numbering="true">
            <text:list-item>
              <text:p text:style-name="P121">Following route allocation (Special Educational Needs, Social Care, or School transport) and before service commencement, the Supplier must provide a comprehensive list of all personnel who may interact with vulnerable persons. This data must include names, addresses, contact details, National Insurance numbers, and dates/places of birth as requested by the Buyer.</text:p>
            </text:list-item>
            <text:list-item>
              <text:p text:style-name="P122">Any individual deemed unsuitable by the Buyer — whether due to Disclosure and Barring Service (DBS) or Independent Safeguarding Authority (ISA) findings, or a failure to cooperate with the vetting process—is strictly prohibited from performing services under this agreement.</text:p>
            </text:list-item>
          </text:list>
        </text:list-item>
      </text:list>
      <text:list text:style-name="WWNum1" text:continue-numbering="true">
        <text:list-item>
          <text:p text:style-name="P123"><text:bookmark-start text:name="_c9tt9l9yumc9"/><text:bookmark-end text:name="_c9tt9l9yumc9"/>Near Miss, Incident or Accident</text:p>
          <text:list text:continue-numbering="true">
            <text:list-item>
              <text:p text:style-name="P124">In the event of a near miss, incident, or accident occurring, the supplier will notify the Customer immediately;</text:p>
              <text:list text:continue-numbering="true">
                <text:list-item>
                  <text:p text:style-name="P125">The Supplier will be responsible for conducting a full investigation and report the findings to the<text:s/>customer along with a summary and any improvement actions required (if applicable);</text:p>
                </text:list-item>
                <text:list-item>
                  <text:p text:style-name="P126">The Supplier will take all legally required steps, such as reporting the occurrence to the police and other necessary authorities.</text:p>
                </text:list-item>
              </text:list>
            </text:list-item>
          </text:list>
        </text:list-item>
      </text:list>
      <text:list text:style-name="WWNum1" text:continue-numbering="true">
        <text:list-item>
          <text:p text:style-name="P127"><text:bookmark-start text:name="_ep6qzuknf6bk"/><text:bookmark-end text:name="_ep6qzuknf6bk"/>Document Submission and Enforcement</text:p>
          <text:list text:continue-numbering="true">
            <text:list-item>
              <text:p text:style-name="P128">The Supplier must produce the following documentation within 48 hours of a formal request by the Buyer:</text:p>
              <text:list text:continue-numbering="true">
                <text:list-item>
                  <text:p text:style-name="P129">Current Safeguarding Policy and details of the Designated Safeguarding Lead (DSL);</text:p>
                </text:list-item>
                <text:list-item>
                  <text:p text:style-name="P130">Comprehensive Health and Safety and "Driving at Work" policies such as<text:s/>ISO39001<text:s/>and<text:s/>ISO45001;</text:p>
                </text:list-item>
                <text:list-item>
                  <text:p text:style-name="P131">Verified employment records (including payroll evidence) and staff training logs;</text:p>
                </text:list-item>
                <text:list-item>
                  <text:p text:style-name="P132">Valid Vehicle MOT certificates, Insurance certificates, Operator Licenses, and Driver Licenses.</text:p>
                </text:list-item>
              </text:list>
            </text:list-item>
            <text:list-item>
              <text:p text:style-name="P133">The Supplier must submit valid documentation to the Buyer before the Contract commencement date.</text:p>
            </text:list-item>
            <text:list-item>
              <text:p text:style-name="P134">Failure to provide required documentation within the specified timeframe or maintain valid insurance/vetting will result in the immediate termination or withdrawal of Buyer Call-off Contracts offers, termination of<text:s/>existing services, and removal of the Supplier from the Framework Agreement DPS.</text:p>
            </text:list-item>
          </text:list>
        </text:list-item>
      </text:list>
      <text:list text:style-name="WWNum1" text:continue-numbering="true">
        <text:list-item>
          <text:p text:style-name="P135"><text:bookmark-start text:name="_g7p023rur0we"/><text:bookmark-end text:name="_g7p023rur0we"/>Complaints Handling</text:p>
          <text:list text:continue-numbering="true">
            <text:list-item>
              <text:p text:style-name="P136">The Supplier shall be responsible for the management and resolution of all issues and complaints associated with Orders placed by Buyers through the Booking System and other Channels (including online booking tools and telephone services).</text:p>
            </text:list-item>
            <text:list-item>
              <text:p text:style-name="P137">The Supplier shall provide a robust and auditable complaints procedure for logging, tracking, investigating, managing, escalating, and resolving complaints initiated by Buyers.</text:p>
            </text:list-item>
            <text:list-item>
              <text:p text:style-name="P138">The Supplier shall analyse complaint data to identify systemic patterns or operational trends (such as frequent driver lateness, vehicle cleanliness failures, or booking system/telephony dropouts), enabling prompt mitigation, channel rectification,<text:s/>and a continuous reduction in the overall volume of complaints i.e. continuous improvement.</text:p>
            </text:list-item>
            <text:list-item>
              <text:p text:style-name="P139">The Supplier's complaints procedure shall comply with the following mandatory parameters:</text:p>
              <text:list text:continue-numbering="true">
                <text:list-item>
                  <text:p text:style-name="P140">All complaints shall be formally logged and acknowledged within twenty-four (24) hours of receipt.</text:p>
                </text:list-item>
                <text:list-item>
                  <text:p text:style-name="P141">All complaints shall be fully resolved within ten (10) Working Days of the original complaint being submitted, unless an extended timescale is expressly agreed in writing with the Buyer.</text:p>
                </text:list-item>
                <text:list-item>
                  <text:p text:style-name="P142">All complaints shall be comprehensively recorded—including the root cause, remedial actions taken, and timescales to resolution—and reported within the monthly Management Information (MI) submitted to GCA.</text:p>
                </text:list-item>
              </text:list>
            </text:list-item>
            <text:list-item>
              <text:p text:style-name="P143">The Supplier shall provide a transparent, multi-tiered escalation route for any complaints that have not been resolved within the specified contract timescales.</text:p>
            </text:list-item>
            <text:list-item>
              <text:p text:style-name="P144">The Supplier shall proactively inform the Buyer who originated the complaint of the proposed course of corrective action, anticipated response times, and final resolution. All such communications shall be formally documented and trackable.</text:p>
            </text:list-item>
            <text:list-item>
              <text:p text:style-name="P145">The Supplier shall endeavour to provide proactive, advance warning to Buyers regarding system, telephony, or macro-travel environment issues likely to trigger a surge in customer support interventions or impact transport schedules. These issues include, but are not limited to:</text:p>
            </text:list-item>
            <text:list-item>
              <text:p text:style-name="P146">Major online booking platform, dispatch network, or telephone system outages;</text:p>
            </text:list-item>
            <text:list-item>
              <text:p text:style-name="P147">Widespread, scheduled, or short-notice road and travel network disruptions (e.g., severe weather conditions, national rail strikes affecting rail replacement services, or major traffic delays affecting home-to-school routes; and</text:p>
            </text:list-item>
            <text:list-item>
              <text:p text:style-name="P148">Critical fulfillment failures, such as immediate vehicle breakdowns, driver non-attendance, or short-notice cancellation of regular<text:s/>scheduled routes.</text:p>
            </text:list-item>
          </text:list>
        </text:list-item>
      </text:list>
      <text:h text:style-name="P149" text:outline-level="2"><text:bookmark-start text:name="_visn4gbad7r9"/><text:bookmark-end text:name="_visn4gbad7r9"/><text:span text:style-name="T150">Part B. Taxis and Private Hire Vehicles (PHV)</text:span></text:h>
      <text:p text:style-name="P151">TAXIS AND PRIVATE HIRE VEHICLES</text:p>
      <text:list text:style-name="WWNum1" text:continue-numbering="true">
        <text:list-item>
          <text:p text:style-name="P152"><text:bookmark-start text:name="_3zmg6aycimx1"/><text:bookmark-end text:name="_3zmg6aycimx1"/>Purpose</text:p>
          <text:list text:continue-numbering="true">
            <text:list-item>
              <text:p text:style-name="P153">This Lot provides Taxi and Private Hire Vehicles (PHV) for Buyers . Usage includes, but is not limited to:</text:p>
              <text:list text:continue-numbering="true">
                <text:list-item>
                  <text:p text:style-name="P154">Home-to-school transport provision for<text:s/>eligible pupils and students.</text:p>
                </text:list-item>
                <text:list-item>
                  <text:p text:style-name="P155">Social care and SEND needs</text:p>
                </text:list-item>
                <text:list-item>
                  <text:p text:style-name="P156">NEPTS</text:p>
                </text:list-item>
                <text:list-item>
                  <text:p text:style-name="P157">Staff Travel</text:p>
                </text:list-item>
                <text:list-item>
                  <text:p text:style-name="P158">Community Transport for vulnerable, elderly or disabled individuals</text:p>
                </text:list-item>
                <text:list-item>
                  <text:p text:style-name="P159">Emergency and Contingency Transport, including those who have medical needs or are vulnerable individuals</text:p>
                </text:list-item>
              </text:list>
            </text:list-item>
            <text:list-item>
              <text:p text:style-name="P160">The Supplier shall deliver the Services in accordance with this schedule and any additional requirements specified in the relevant Call-Off Contract.</text:p>
            </text:list-item>
          </text:list>
        </text:list-item>
      </text:list>
      <text:p text:style-name="P161"/>
      <text:list text:style-name="WWNum1" text:continue-numbering="true">
        <text:list-item>
          <text:p text:style-name="P162"><text:bookmark-start text:name="_4kby1b9nw7tc"/><text:bookmark-end text:name="_4kby1b9nw7tc"/>Provision of Taxi and PHV Services</text:p>
          <text:list text:continue-numbering="true">
            <text:list-item>
              <text:p text:style-name="P163">The Supplier shall be able to provide Taxis and Private Hire Vehicles within the UK. These vehicles may include, but not limited to:</text:p>
              <text:list text:continue-numbering="true">
                <text:list-item>
                  <text:p text:style-name="P164">Hackney Carriages (Black Cabs);</text:p>
                </text:list-item>
                <text:list-item>
                  <text:p text:style-name="P165">Private Hire Vehicles (Standard Cars, Minicabs);</text:p>
                </text:list-item>
                <text:list-item>
                  <text:p text:style-name="P166">Executive/Luxury Taxis;</text:p>
                </text:list-item>
                <text:list-item>
                  <text:p text:style-name="P167">Wheelchair Accessible Vehicles (WAVs);</text:p>
                </text:list-item>
                <text:list-item>
                  <text:p text:style-name="P168">Electric/Hybris Taxis;</text:p>
                </text:list-item>
                <text:list-item>
                  <text:p text:style-name="P169">Minibus/MPV Taxis.</text:p>
                </text:list-item>
              </text:list>
            </text:list-item>
            <text:list-item>
              <text:p text:style-name="P170">The Supplier shall supply Taxi and Private Hire Vehicles on an ‘as-and-when required’ basis, 24 hours a day, 365 days a year, unless otherwise specified.</text:p>
            </text:list-item>
            <text:list-item>
              <text:p text:style-name="P171">The Supplier shall maintain a Nationwide service network for Taxi and Private Hire operations across the UK<text:s/>and have the capacity to perform long-distance transfers which may be out of area <text:s/>i.e. Cross-Border<text:span text:style-name="T172"><text:s/></text:span>Hiring<text:span text:style-name="T173"><text:s/>(or<text:s/></text:span>Cross-Border Licensing/Operation<text:span text:style-name="T174">)</text:span></text:p>
            </text:list-item>
          </text:list>
        </text:list-item>
      </text:list>
      <text:p text:style-name="P175"/>
      <text:list text:style-name="WWNum1" text:continue-numbering="true">
        <text:list-item>
          <text:p text:style-name="P176"><text:bookmark-start text:name="_pf8pbuwcrn72"/><text:bookmark-end text:name="_pf8pbuwcrn72"/>Legal &amp; Licensing Compliance for Taxis and PHVs</text:p>
          <text:list text:continue-numbering="true">
            <text:list-item>
              <text:p text:style-name="P177">The Supplier shall ensure that each Vehicle:</text:p>
              <text:list text:continue-numbering="true">
                <text:list-item>
                  <text:p text:style-name="P178">displays a<text:s/>valid Hackney Carriage or Private Hire Vehicle (PHV) licence plate (and/or windscreen disc if required by the licensing authority), positioned so it is easily legible from the outside. The plate/disc must clearly show the licensing authority’s name, the vehicle licence number, the vehicle registration number, the maximum number of passengers it is licensed to carry (up to 8 seats), and the expiry date.</text:p>
                </text:list-item>
                <text:list-item>
                  <text:p text:style-name="P179">is taxed at the appropriate rate of Vehicle Excise Duty (VED) for a hackney carriage or private hire vehicle.</text:p>
                </text:list-item>
                <text:list-item>
                  <text:p text:style-name="P180">is covered by a valid certificate of insurance or a formal cover note specifically covering public or private hire use (commonly known as "Hire and Reward" insurance).</text:p>
                </text:list-item>
                <text:list-item>
                  <text:p text:style-name="P181">drivers have a sufficient command of the English language (to the standard required<text:s/>by the local licensing authority, such as B1 CEFR or local council assessment) to communicate safety instructions and respond to passenger emergencies.</text:p>
                </text:list-item>
                <text:list-item>
                  <text:p text:style-name="P182">drivers hold a valid UK Right to Work visa (subject to mandatory local authority immigration checks).</text:p>
                </text:list-item>
              </text:list>
            </text:list-item>
          </text:list>
        </text:list-item>
      </text:list>
      <text:list text:style-name="WWNum1" text:continue-numbering="true">
        <text:list-item>
          <text:p text:style-name="P183"><text:bookmark-start text:name="_794ygobt2low"/><text:bookmark-end text:name="_794ygobt2low"/>Booking Arrangements for Taxi and Private Hire</text:p>
          <text:list text:continue-numbering="true">
            <text:list-item>
              <text:p text:style-name="P184">The supplier shall offer an online booking system that operates 24 hours a day, 365 days a year, and allows the Buyer to book a Taxi Vehicle within 5 to 15 minutes of application in urban areas and upto 60 minutes in rural areas.</text:p>
            </text:list-item>
          </text:list>
        </text:list-item>
      </text:list>
      <text:list text:style-name="WWNum1" text:continue-numbering="true">
        <text:list-item>
          <text:p text:style-name="P185"><text:bookmark-start text:name="_th1db1bfjx9j"/><text:bookmark-end text:name="_th1db1bfjx9j"/>Cancellations for Taxi and Private Hire</text:p>
          <text:list text:continue-numbering="true">
            <text:list-item>
              <text:p text:style-name="P186">The Buyer shall be entitled to cancel an on-demand booking free of charge at any point prior to the vehicle being dispatched by the Supplier. If a cancellation occurs after dispatch, the Supplier may apply a standardised, pre-agreed late cancellation fee (or minimum fare).</text:p>
            </text:list-item>
            <text:list-item>
              <text:p text:style-name="P187">The Buyer shall be entitled to cancel a pre-booked journey (e.g., regular scheduled school runs or staff travel) free of charge up to thirty (30) minutes before the scheduled pickup time.</text:p>
            </text:list-item>
          </text:list>
        </text:list-item>
      </text:list>
      <text:list text:style-name="WWNum1" text:continue-numbering="true">
        <text:list-item>
          <text:p text:style-name="P188"><text:bookmark-start text:name="_nfz7c2ou94au"/><text:bookmark-end text:name="_nfz7c2ou94au"/>Aborted Journey</text:p>
          <text:list text:continue-numbering="true">
            <text:list-item>
              <text:p text:style-name="P189">Where a vehicle dispatched by the Supplier arrives at the scheduled pickup point at the designated time, but the passenger is unavailable, or the service cannot proceed due to factors wholly outside the Supplier's control, the following shall apply:</text:p>
            </text:list-item>
            <text:list-item>
              <text:p text:style-name="P190">If a passenger is not present upon the vehicle's arrival at the designated location, the Supplier shall immediately notify the Buyer or their designated contact via the mandatory communication protocols defined in the Call-Off Contract.</text:p>
            </text:list-item>
            <text:list-item>
              <text:p text:style-name="P191">The Supplier must formally confirm and log the aborted status electronically via the booking platform or dispatch network before the vehicle departs the pickup point.</text:p>
            </text:list-item>
            <text:list-item>
              <text:p text:style-name="P192">The Supplier shall ensure that the driver observes a mandatory waiting period (Grace Period) of exactly ten (10) minutes from the scheduled pickup time—or the actual arrival time of the vehicle, whichever is later—before marking a journey as aborted.</text:p>
            </text:list-item>
            <text:list-item>
              <text:p text:style-name="P193">This fixed timeframe must be strictly adhered to across all transport services to prevent arbitrary driver departures and unauthorised charges.</text:p>
            </text:list-item>
          </text:list>
        </text:list-item>
      </text:list>
      <text:list text:style-name="WWNum1" text:continue-numbering="true">
        <text:list-item>
          <text:p text:style-name="P194"><text:bookmark-start text:name="_zhbg5kzef43y"/><text:bookmark-end text:name="_zhbg5kzef43y"/>Aborted Journey - Pricing, Billing, and Cost Implications</text:p>
          <text:list text:continue-numbering="true">
            <text:list-item>
              <text:p text:style-name="P195">Any charges associated with an Aborted Journey must be standardised, pre-agreed, and explicitly detailed within the pricing model of the relevant Call-Off Contract. Charges calculated on a variable, case-by-case basis are strictly prohibited.</text:p>
            </text:list-item>
            <text:list-item>
              <text:p text:style-name="P196">All Aborted Journey fees must be clearly documented, justified, and invoiced entirely separately from completed journeys.</text:p>
            </text:list-item>
            <text:list-item>
              <text:p text:style-name="P197">Invoices for Aborted Journeys must map<text:s/>directly to the original booking reference and include an itemised, clear audit trail containing exact vehicle arrival timestamps, notification logs, and waiting durations, which must be provided to the Buyer upon request.</text:p>
            </text:list-item>
          </text:list>
        </text:list-item>
      </text:list>
      <text:list text:style-name="WWNum1" text:continue-numbering="true">
        <text:list-item>
          <text:p text:style-name="P198"><text:bookmark-start text:name="_di49wctnmuy6"/><text:bookmark-end text:name="_di49wctnmuy6"/>Taxi and Private Hire Vehicle Technical Specification/Regulations</text:p>
          <text:list text:continue-numbering="true">
            <text:list-item>
              <text:p text:style-name="P199">The Supplier shall ensure that:</text:p>
              <text:list text:continue-numbering="true">
                <text:list-item>
                  <text:p text:style-name="P200">all vehicles are right-hand drive;</text:p>
                </text:list-item>
                <text:list-item>
                  <text:p text:style-name="P201">all vehicles are in a safe and roadworthy condition and legal to drive;</text:p>
                </text:list-item>
                <text:list-item>
                  <text:p text:style-name="P202">all vehicles provided under this Lot are licensed by a relevant UK<text:s/>Licensing Authority as either a Hackney Carriage or a Private Hire Vehicle (PHV);</text:p>
                </text:list-item>
                <text:list-item>
                  <text:p text:style-name="P203">all vehicles have M1 European Whole Vehicle Type Approval. Any aftermarket conversions (e.g., wheelchair ramps) must possess a Voluntary Single Vehicle Approval (VSVA) or a Certificate of Conformity (CoC);</text:p>
                </text:list-item>
                <text:list-item>
                  <text:p text:style-name="P204">all vehicles display valid Local Authority plates/stickers;</text:p>
                </text:list-item>
                <text:list-item>
                  <text:p text:style-name="P205">all vehicles are no older than 15 years at the commencement of the framework.</text:p>
                </text:list-item>
                <text:list-item>
                  <text:p text:style-name="P206">no vehicle shall exceed 12 years of age (15 years for Specialist/WAV) during the contract term.</text:p>
                </text:list-item>
              </text:list>
            </text:list-item>
          </text:list>
        </text:list-item>
      </text:list>
      <text:list text:style-name="WWNum1" text:continue-numbering="true">
        <text:list-item>
          <text:p text:style-name="P207"><text:bookmark-start text:name="_oygf0iufbm91"/><text:bookmark-end text:name="_oygf0iufbm91"/>Capacity and Configuration</text:p>
          <text:list text:continue-numbering="true">
            <text:list-item>
              <text:p text:style-name="P208">The Supplier shall ensure that all vehicles are capable of carrying between 4 and 8 passengers comfortably.</text:p>
            </text:list-item>
            <text:list-item>
              <text:p text:style-name="P209">The Supplier shall ensure that all vehicles have a minimum of 4 doors. Seating must be arranged so that any passenger can exit the vehicle without the need to fold or move another passenger's seat (except in the case of approved 7/8 seater configurations).</text:p>
            </text:list-item>
            <text:list-item>
              <text:p text:style-name="P210">The Supplier shall ensure that vehicles must have a dedicated, internal, or secured luggage compartment capable of carrying a minimum of two large suitcases and two pieces of hand luggage simultaneously.</text:p>
            </text:list-item>
          </text:list>
        </text:list-item>
      </text:list>
      <text:list text:style-name="WWNum1" text:continue-numbering="true">
        <text:list-item>
          <text:p text:style-name="P211"><text:bookmark-start text:name="_se9t2bwt0hxr"/><text:bookmark-end text:name="_se9t2bwt0hxr"/>Accessibility and Assistance</text:p>
          <text:list text:continue-numbering="true">
            <text:list-item>
              <text:p text:style-name="P212">Where Wheelchair Accessible Vehicles (WAV) are required, the Supplier must ensure that selected vehicles:</text:p>
              <text:list text:continue-numbering="true">
                <text:list-item>
                  <text:p text:style-name="P213">be capable of carrying a passenger seated in a "Reference Wheelchair" (as defined by the DfT);</text:p>
                </text:list-item>
                <text:list-item>
                  <text:p text:style-name="P214">be fitted with a certified, well-maintained slip-resistant ramp or lift and a multi-point wheelchair restraint system;</text:p>
                </text:list-item>
                <text:list-item>
                  <text:p text:style-name="P215">include high-visibility grab handles;</text:p>
                </text:list-item>
                <text:list-item>
                  <text:p text:style-name="P216">have an induction loop for the<text:s/>hearing impaired;</text:p>
                </text:list-item>
                <text:list-item>
                  <text:p text:style-name="P217">have adequate head and floor room to accommodate standard and oversized wheelchairs.</text:p>
                </text:list-item>
              </text:list>
            </text:list-item>
            <text:list-item>
              <text:p text:style-name="P218">The Supplier shall ensure that drivers assigned to these journeys must have completed practical training in:</text:p>
              <text:list text:continue-numbering="true">
                <text:list-item>
                  <text:p text:style-name="P219">Safe Loading;</text:p>
                </text:list-item>
                <text:list-item>
                  <text:p text:style-name="P220">Passenger<text:s/>Stability;</text:p>
                </text:list-item>
                <text:list-item>
                  <text:p text:style-name="P221">Manual Handling.</text:p>
                </text:list-item>
              </text:list>
            </text:list-item>
            <text:list-item>
              <text:p text:style-name="P222">In accordance with the Equality Act 2010, all drivers must carry recognised assistance animals at no extra charge, unless the driver holds a valid medical exemption certificate issued by the Licensing Authority. <text:s/>In this case alternative options should be made available to transport individuals with an assistance animal.</text:p>
            </text:list-item>
          </text:list>
        </text:list-item>
      </text:list>
      <text:h text:style-name="P223" text:outline-level="3"><text:bookmark-start text:name="_s7q459cg526s"/><text:bookmark-end text:name="_s7q459cg526s"/></text:h>
      <text:list text:style-name="WWNum1" text:continue-numbering="true">
        <text:list-item>
          <text:p text:style-name="P224"><text:bookmark-start text:name="_t8fl9wjc0e1p"/><text:bookmark-end text:name="_t8fl9wjc0e1p"/>Vehicle Safety, Maintenance and Equipment</text:p>
          <text:list text:continue-numbering="true">
            <text:list-item>
              <text:p text:style-name="P225">The Supplier must ensure that:</text:p>
              <text:list text:continue-numbering="true">
                <text:list-item>
                  <text:p text:style-name="P226">all vehicles must be in a fit and road worthy condition and maintained in a fit and<text:s/>roadworthy condition.</text:p>
                </text:list-item>
                <text:list-item>
                  <text:p text:style-name="P227">vehicles must undergo a Certificate of Compliance (CoC) as mandated by the local authority.</text:p>
                </text:list-item>
                <text:list-item>
                  <text:p text:style-name="P228">vehicles have adequate recovery response in the event of a breakdown.</text:p>
                </text:list-item>
              </text:list>
            </text:list-item>
            <text:list-item>
              <text:p text:style-name="P229">The Supplier shall ensure each vehicle is equipped with:</text:p>
              <text:list text:continue-numbering="true">
                <text:list-item>
                  <text:p text:style-name="P230">a functional,<text:s/>dry-powder fire extinguisher (min 1kg) secured in the cab;</text:p>
                </text:list-item>
                <text:list-item>
                  <text:p text:style-name="P231">a first aid kit compliant with HSE standards;</text:p>
                </text:list-item>
                <text:list-item>
                  <text:p text:style-name="P232">encrypted CCTV systems meeting ICO data protection guidelines, where required;</text:p>
                </text:list-item>
                <text:list-item>
                  <text:p text:style-name="P233">front windscreens that allow 75% light transmission; front side windows<text:s/>that allow 70%.</text:p>
                </text:list-item>
              </text:list>
            </text:list-item>
          </text:list>
        </text:list-item>
      </text:list>
      <text:list text:style-name="WWNum1" text:continue-numbering="true">
        <text:list-item>
          <text:p text:style-name="P234"><text:bookmark-start text:name="_2ch6fwemluh8"/><text:bookmark-end text:name="_2ch6fwemluh8"/>Carbon Net Zero for Taxi and Private Hire vehicles</text:p>
        </text:list-item>
      </text:list>
      <text:p text:style-name="P235"/>
      <text:list text:style-name="WWNum1" text:continue-numbering="true">
        <text:list-item>
          <text:p text:style-name="P236">To support<text:s/><text:span text:style-name="T237">Carbon Net Zero</text:span><text:s/>targets, all vehicles must meet the following minimum standards:</text:p>
          <text:list text:continue-numbering="true">
            <text:list-item>
              <text:list>
                <text:list-item>
                  <text:p text:style-name="P238">Must be<text:s/><text:span text:style-name="T239">Zero Emission Capable (ZEC)</text:span>, emitting no more than 75g/km CO2, and have a minimum 30-mile (48.28 km) zero-emission range;</text:p>
                </text:list-item>
                <text:list-item>
                  <text:p text:style-name="P240">For some private hire vehicles, this can also be defined as emitting no more than 75g/km CO2 and having a minimum 20-mile (32.187km) zero-emission range.</text:p>
                </text:list-item>
              </text:list>
            </text:list-item>
          </text:list>
        </text:list-item>
      </text:list>
      <text:h text:style-name="P241" text:outline-level="2"><text:bookmark-start text:name="_egul628uyk70"/><text:bookmark-end text:name="_egul628uyk70"/><text:span text:style-name="T242">Part C. Coaches, Buses and Minibuses</text:span></text:h>
      <text:p text:style-name="P243"/>
      <text:list text:style-name="WWNum1" text:continue-numbering="true">
        <text:list-item>
          <text:p text:style-name="P244"><text:bookmark-start text:name="_2gjnewu49mub"/><text:bookmark-end text:name="_2gjnewu49mub"/>Purpose</text:p>
          <text:list text:continue-numbering="true">
            <text:list-item>
              <text:p text:style-name="P245">This Lot provides Buyers access to coaches, buses and/or minibuses. Usage includes, but is not limited to:</text:p>
              <text:list text:continue-numbering="true">
                <text:list-item>
                  <text:p text:style-name="P246">Home-to-school transport provision for eligible pupils and students</text:p>
                </text:list-item>
                <text:list-item>
                  <text:p text:style-name="P247">Rail replacement services: planned engineering works, emergency disruption and other circumstances where the rail services cannot operate</text:p>
                </text:list-item>
                <text:list-item>
                  <text:p text:style-name="P248">Government and Official transport</text:p>
                </text:list-item>
                <text:list-item>
                  <text:p text:style-name="P249">Public transport and Local services</text:p>
                </text:list-item>
                <text:list-item>
                  <text:p text:style-name="P250">Community transport</text:p>
                </text:list-item>
                <text:list-item>
                  <text:p text:style-name="P251">Tourism and Leisure services</text:p>
                </text:list-item>
                <text:list-item>
                  <text:p text:style-name="P252">Accessibility Services</text:p>
                </text:list-item>
              </text:list>
            </text:list-item>
            <text:list-item>
              <text:p text:style-name="P253">The Supplier shall deliver the Services in accordance with this<text:s/>Framework Schedule and any additional requirements specified in the relevant Call-Off Contract.</text:p>
            </text:list-item>
          </text:list>
        </text:list-item>
      </text:list>
      <text:list text:style-name="WWNum1" text:continue-numbering="true">
        <text:list-item>
          <text:p text:style-name="P254"><text:bookmark-start text:name="_eqiqb943f1uf"/><text:bookmark-end text:name="_eqiqb943f1uf"/>Service Outcomes and Additional Services</text:p>
        </text:list-item>
      </text:list>
      <text:p text:style-name="P255"/>
      <text:list text:style-name="WWNum1" text:continue-numbering="true">
        <text:list-item>
          <text:list>
            <text:list-item>
              <text:p text:style-name="P256">The Supplier shall ensure the provision of coaches, buses and minibuses within the UK, adhering strictly to all applicable legislation, statutory regulations, and recognised industry standards.</text:p>
            </text:list-item>
            <text:list-item>
              <text:p text:style-name="P257">19.2 <text:s/>The deliverables that fall within the scope of Lot 6 are described below:</text:p>
              <text:list text:continue-numbering="true">
                <text:list-item>
                  <text:p text:style-name="P258">Minibuses (8-25 seats)</text:p>
                </text:list-item>
                <text:list-item>
                  <text:p text:style-name="P259">Buses (40-85 seats)</text:p>
                </text:list-item>
                <text:list-item>
                  <text:p text:style-name="P260">Coaches (30-70+ seats)</text:p>
                </text:list-item>
              </text:list>
            </text:list-item>
            <text:list-item>
              <text:p text:style-name="P261">The Supplier shall, provide sufficient vehicles and drivers to meet passenger demand, mobilising and operating services within agreed response times to minimise delays and maintain continuity of passenger journeys.</text:p>
            </text:list-item>
            <text:list-item>
              <text:p text:style-name="P262">For rail replacement services, the Supplier shall, when requested for planned and unplanned rail disruptions, provide replacement vehicles, driver and any Additional services detailed within the Call-Off Contract, this could include but is not limited to, onsite coordination and marshalling for crowd management and prioritisation<text:s/>of vulnerable passengers.</text:p>
            </text:list-item>
          </text:list>
        </text:list-item>
      </text:list>
      <text:p text:style-name="P263"/>
      <text:list text:style-name="WWNum1" text:continue-numbering="true">
        <text:list-item>
          <text:p text:style-name="P264"><text:bookmark-start text:name="_3eappab71p8n"/><text:bookmark-end text:name="_3eappab71p8n"/>Booking Arrangements for Coaches, Buses, and Minibuses</text:p>
          <text:list text:continue-numbering="true">
            <text:list-item>
              <text:p text:style-name="P265">The Supplier shall provide a booking system that allows the Buyer to book coaches, buses and mini-buses on both an 'as-and-when required' basis (e.g., rail replacement services) and for scheduled, repeated services (e.g., school transport routes).</text:p>
            </text:list-item>
            <text:list-item>
              <text:p text:style-name="P266">The booking system must be available 24 hours a day, 365 days a year, unless otherwise specified in the Call-Off Contract.</text:p>
            </text:list-item>
            <text:list-item>
              <text:p text:style-name="P267">The Supplier shall acknowledge receipt of a booking<text:s/>request within 24 hours, or within 1 hour for emergency bookings.</text:p>
            </text:list-item>
            <text:list-item>
              <text:p text:style-name="P268">The Supplier will supply the driver's name and contact details to the Buyer at least 24 hours before the service commences.</text:p>
            </text:list-item>
          </text:list>
        </text:list-item>
      </text:list>
      <text:list text:style-name="WWNum1" text:continue-numbering="true">
        <text:list-item>
          <text:p text:style-name="P269"><text:bookmark-start text:name="_gwm1ahuczfyy"/><text:bookmark-end text:name="_gwm1ahuczfyy"/>Vehicle Standards</text:p>
        </text:list-item>
      </text:list>
      <text:h text:style-name="P270" text:outline-level="4"><text:bookmark-start text:name="_2cc5r847q3q7"/><text:bookmark-end text:name="_2cc5r847q3q7"/>Legal &amp; Licensing Compliance for Coaches, Buses, and Minibuses</text:h>
      <text:list text:style-name="WWNum1" text:continue-numbering="true">
        <text:list-item>
          <text:list>
            <text:list-item>
              <text:p text:style-name="P271">The Supplier shall ensure that each Vehicle: <text:s/></text:p>
              <text:list text:continue-numbering="true">
                <text:list-item>
                  <text:p text:style-name="P272">displays a valid PSV Operator's Licence disc on the windscreen, positioned so it is easily legible from the outside. The disc must clearly show the driver's name, licence number, a<text:s/>description of the vehicle, the number of passengers it is licensed to carry, and effective/expiry dates.</text:p>
                </text:list-item>
                <text:list-item>
                  <text:p text:style-name="P273">is taxed at the appropriate rate of Vehicle Excise Duty (VED).</text:p>
                </text:list-item>
                <text:list-item>
                  <text:p text:style-name="P274">is covered by a valid certificate of insurance or a formal cover note.</text:p>
                </text:list-item>
                <text:list-item>
                  <text:p text:style-name="P275">drivers have a sufficient command of the English language to communicate safety instructions and respond to passenger emergencies.</text:p>
                </text:list-item>
                <text:list-item>
                  <text:p text:style-name="P276">drivers hold a valid UK<text:s/>Right to Work Visa.</text:p>
                </text:list-item>
              </text:list>
            </text:list-item>
          </text:list>
        </text:list-item>
      </text:list>
      <text:h text:style-name="P277" text:outline-level="3"><text:bookmark-start text:name="_an5280vc8x0i"/><text:bookmark-end text:name="_an5280vc8x0i"/>Maintenance &amp; Safety Standards</text:h>
      <text:list text:style-name="WWNum1" text:continue-numbering="true">
        <text:list-item>
          <text:list>
            <text:list-item>
              <text:p text:style-name="P278">The Supplier shall ensure that:</text:p>
              <text:list text:continue-numbering="true">
                <text:list-item>
                  <text:p text:style-name="P279">all Vehicles are maintained in a<text:s/>fit and roadworthy condition at all times;</text:p>
                </text:list-item>
                <text:list-item>
                  <text:p text:style-name="P280">all Vehicles undergo preventative maintenance inspections in strict accordance with the Supplier’s PSV Operator's Licence undertakings and any statements of intent provided to the Traffic Commissioner;</text:p>
                </text:list-item>
                <text:list-item>
                  <text:p text:style-name="P281">before any<text:s/>Service commences, the driver performs and records a written pre-use check to ensure, as far as reasonably practicable, that the Vehicle is fit and roadworthy;</text:p>
                </text:list-item>
                <text:list-item>
                  <text:p text:style-name="P282">Each vehicle is equipped with an appropriate first aid kit (where applicable) and a functional<text:s/>fire extinguisher;</text:p>
                </text:list-item>
                <text:list-item>
                  <text:p text:style-name="P283">Each Vehicle is fitted with seatbelts and all legally required safety signage, excluding the use of buses with standing passenger facilities.</text:p>
                </text:list-item>
              </text:list>
            </text:list-item>
          </text:list>
        </text:list-item>
      </text:list>
      <text:h text:style-name="Heading4" text:outline-level="4"><text:bookmark-start text:name="_28uaugjyb331"/><text:bookmark-end text:name="_28uaugjyb331"/>Operational &amp; Passenger Standards</text:h>
      <text:list text:style-name="WWNum1" text:continue-numbering="true">
        <text:list-item>
          <text:list>
            <text:list-item>
              <text:p text:style-name="P284">The driver shall ensure that:</text:p>
              <text:list text:continue-numbering="true">
                <text:list-item>
                  <text:p text:style-name="P285">each vehicle is clean and well-presented, both internally and externally;</text:p>
                </text:list-item>
                <text:list-item>
                  <text:p text:style-name="P286">each vehicle’s heating and air conditioning systems are in good working order, maintaining the cabin at a comfortable temperature for passengers;</text:p>
                </text:list-item>
                <text:list-item>
                  <text:p text:style-name="P287">where relevant, Vehicles display prominent window banners and destination boards providing specific details of the Service.</text:p>
                </text:list-item>
                <text:list-item>
                  <text:p text:style-name="P288">The Buyer, in its reasonable assessment, may refuse to accept a vehicle which does not meet the appropriate standards of the regulatory or legal requirements or where it is deemed that the condition<text:s/>and cleanliness of the vehicle do not meet the standards required, at no additional cost.</text:p>
                </text:list-item>
              </text:list>
            </text:list-item>
          </text:list>
        </text:list-item>
      </text:list>
      <text:h text:style-name="P289" text:outline-level="4"><text:bookmark-start text:name="_dmo5mu2vp7pq"/><text:bookmark-end text:name="_dmo5mu2vp7pq"/>Accessibility</text:h>
      <text:list text:style-name="WWNum1" text:continue-numbering="true">
        <text:list-item>
          <text:list>
            <text:list-item>
              <text:p text:style-name="P290">The supplier shall ensure that, where required, all vehicles (buses or coaches) over 7.5 tonnes will adhere to the Public Service Vehicle Accessibility Regulations (PSVAR). Further information on this, can be found at:<text:s/><text:a xlink:href="https://www.gov.uk/government/publications/accessible-buses-and-coaches/bus-and-coach-accessibility-and-the-public-service-vehicle-accessibility-regulations-2000" office:target-frame-name="_top" xlink:show="replace"><text:span text:style-name="T291">Bus and<text:s/></text:span><text:span text:style-name="T292">coach accessibility and the Public Service Vehicles Accessibility Regulations 2000 - GOV.UK</text:span></text:a></text:p>
            </text:list-item>
          </text:list>
        </text:list-item>
      </text:list>
      <text:list text:style-name="WWNum1" text:continue-numbering="true">
        <text:list-item>
          <text:p text:style-name="P293"><text:bookmark-start text:name="_80iizxrjkmba"/><text:bookmark-end text:name="_80iizxrjkmba"/>Driver Operational Requirements</text:p>
        </text:list-item>
      </text:list>
      <text:h text:style-name="P294" text:outline-level="4"><text:bookmark-start text:name="_u3g0ph17y3rw"/><text:bookmark-end text:name="_u3g0ph17y3rw"/>Driving Hours &amp; Fatigue Management</text:h>
      <text:list text:style-name="WWNum1" text:continue-numbering="true">
        <text:list-item>
          <text:list>
            <text:list-item>
              <text:p text:style-name="P295">The Supplier must ensure all drivers strictly adhere to EU Drivers’ Hours Rules (Regulation (EC)<text:s/>561/2006) or UK Domestic Drivers’ Hours as applicable.</text:p>
            </text:list-item>
            <text:list-item>
              <text:p text:style-name="P296">The Supplier must maintain digital or analogue tachograph records for a minimum of 12 months and make them available for audit by the Buyer upon request.</text:p>
            </text:list-item>
            <text:list-item>
              <text:p text:style-name="P297">The Supplier shall have a robust fatigue<text:s/>management policy, ensuring drivers have sufficient rest between shifts, particularly for split-duty school routes or long-distance business travel.</text:p>
            </text:list-item>
          </text:list>
        </text:list-item>
      </text:list>
      <text:h text:style-name="P298" text:outline-level="4"><text:bookmark-start text:name="_tomlipfwwd4t"/><text:bookmark-end text:name="_tomlipfwwd4t"/>Breakdown Recovery &amp; Service Continuity</text:h>
      <text:list text:style-name="WWNum1" text:continue-numbering="true">
        <text:list-item>
          <text:list>
            <text:list-item>
              <text:p text:style-name="P299">In the event of a mechanical failure, the Supplier must provide a breakdown recovery response acknowledgement within 60 minutes.</text:p>
            </text:list-item>
            <text:list-item>
              <text:p text:style-name="P300">The Supplier is responsible for providing a replacement vehicle of equal or better specification to ensure passengers reach their destination with minimal delay.</text:p>
            </text:list-item>
            <text:list-item>
              <text:p text:style-name="P301">The Supplier must provide a 24/7<text:s/>emergency contact number for the Buyer to track the status of any recovery or delay in real-time.</text:p>
            </text:list-item>
          </text:list>
        </text:list-item>
      </text:list>
      <text:h text:style-name="P302" text:outline-level="4"><text:bookmark-start text:name="_eq6261ok21xi"/><text:bookmark-end text:name="_eq6261ok21xi"/>Driver Competencies &amp; Qualifications</text:h>
      <text:list text:style-name="WWNum1" text:continue-numbering="true">
        <text:list-item>
          <text:list>
            <text:list-item>
              <text:p text:style-name="P303">The Supplier must ensure that:</text:p>
              <text:list text:continue-numbering="true">
                <text:list-item>
                  <text:p text:style-name="P304">Every driver holds a valid Passenger Carrying Vehicle (PCV): Category D or D1, driving licence with no more than [6] penalty points.</text:p>
                </text:list-item>
                <text:list-item>
                  <text:p text:style-name="P305">drivers hold a current Driver Qualification Card (DQC), proving completion of the mandatory 35 hours of Driver CPC periodic training.</text:p>
                </text:list-item>
                <text:list-item>
                  <text:p text:style-name="P306">drivers have a sufficient command of the English language to communicate safety instructions and respond to passenger emergencies.</text:p>
                </text:list-item>
                <text:list-item>
                  <text:p text:style-name="P307">drivers hold a valid UK<text:s/>Right to Work visa.</text:p>
                </text:list-item>
              </text:list>
            </text:list-item>
            <text:list-item>
              <text:p text:style-name="P308">The Supplier will inform the Buyer, as soon as practically possible if any driver under their employment:</text:p>
              <text:list text:continue-numbering="true">
                <text:list-item>
                  <text:p text:style-name="P309">has their licence revoked;</text:p>
                </text:list-item>
                <text:list-item>
                  <text:p text:style-name="P310">is notified of<text:s/>pending criminal prosecution, or;</text:p>
                </text:list-item>
                <text:list-item>
                  <text:p text:style-name="P311">is under investigation for a criminal offence.</text:p>
                </text:list-item>
              </text:list>
            </text:list-item>
          </text:list>
        </text:list-item>
      </text:list>
      <text:p text:style-name="P312"/>
      <text:h text:style-name="P313" text:outline-level="2"><text:bookmark-start text:name="_br3fntxt0s6u"/><text:bookmark-end text:name="_br3fntxt0s6u"/><text:span text:style-name="T314">Part D. Non-Emergency Patient Transport Ambulance (NEPT) (DESIRABLE)</text:span></text:h>
      <text:p text:style-name="P315"/>
      <text:list text:style-name="WWNum1" text:continue-numbering="true">
        <text:list-item>
          <text:p text:style-name="P316"><text:bookmark-start text:name="_nw5zh8ncli3q"/><text:bookmark-end text:name="_nw5zh8ncli3q"/>Purpose</text:p>
          <text:list text:continue-numbering="true">
            <text:list-item>
              <text:p text:style-name="P317">As desirable for this Lot, at the request of the Buyer, the Supplier may be able to provide specialised transport for patients who have a specific medical, mobility, or cognitive need that prevents them from using public or private transport safely. The service facilitates journeys to and from NHS-funded healthcare appointments, inter-hospital transfers, and discharges.</text:p>
            </text:list-item>
            <text:list-item>
              <text:p text:style-name="P318">The aim of this provision is for the Supplier to support the clinical pathway by minimising patient wait times for healthcare access, if practical with the Supply Chain.</text:p>
            </text:list-item>
            <text:list-item>
              <text:p text:style-name="P319">All services will be delivered in accordance with the Care<text:s/>Quality Commission (CQC) standards and adhering strictly to all applicable legislation, statutory regulations, and recognised industry standards.</text:p>
            </text:list-item>
          </text:list>
        </text:list-item>
      </text:list>
      <text:list text:style-name="WWNum1" text:continue-numbering="true">
        <text:list-item>
          <text:p text:style-name="P320"><text:bookmark-start text:name="_sewdw9kzy8lc"/><text:bookmark-end text:name="_sewdw9kzy8lc"/>Deliverables</text:p>
          <text:list text:continue-numbering="true">
            <text:list-item>
              <text:p text:style-name="P321">If requested by the Buyer, the schedule covers the provision of transport services including, but not limited to:</text:p>
              <text:list text:continue-numbering="true">
                <text:list-item>
                  <text:p text:style-name="P322">Non-emergency patient transport to and from healthcare appointments;</text:p>
                </text:list-item>
                <text:list-item>
                  <text:p text:style-name="P323">Non-emergency inter-facility transfers;</text:p>
                </text:list-item>
                <text:list-item>
                  <text:p text:style-name="P324">Hospital admissions and discharge transport;</text:p>
                </text:list-item>
                <text:list-item>
                  <text:p text:style-name="P325">Social care and community transport services;</text:p>
                </text:list-item>
                <text:list-item>
                  <text:p text:style-name="P326">Special Educational Needs and Disabilities (SEND) transport.</text:p>
                </text:list-item>
              </text:list>
            </text:list-item>
          </text:list>
        </text:list-item>
      </text:list>
      <text:list text:style-name="WWNum1" text:continue-numbering="true">
        <text:list-item>
          <text:p text:style-name="P327"><text:bookmark-start text:name="_cd68oj3agt1s"/><text:bookmark-end text:name="_cd68oj3agt1s"/>Booking Procedures</text:p>
          <text:list text:continue-numbering="true">
            <text:list-item>
              <text:p text:style-name="P328">The Supplier shall provide<text:s/>an offline or online booking and assistance<text:s/>system capable of operating 24 hours a day, 365 days a year, unless otherwise specified in the Call-Off Contract.</text:p>
            </text:list-item>
            <text:list-item>
              <text:p text:style-name="P329">The Supplier must be capable<text:s/>of responding to short-notice requests within 2 hours.</text:p>
            </text:list-item>
            <text:list-item>
              <text:p text:style-name="P330">The Supplier must offer a flexible service model capable of handling scheduled and ad hoc journeys.</text:p>
            </text:list-item>
          </text:list>
        </text:list-item>
      </text:list>
      <text:list text:style-name="WWNum1" text:continue-numbering="true">
        <text:list-item>
          <text:p text:style-name="P331"><text:bookmark-start text:name="_bvslaxow8qqd"/><text:bookmark-end text:name="_bvslaxow8qqd"/>Service Requirements</text:p>
        </text:list-item>
      </text:list>
      <text:h text:style-name="P332" text:outline-level="4"><text:bookmark-start text:name="_jfz0zcjlcmub"/><text:bookmark-end text:name="_jfz0zcjlcmub"/>Accessibility and Inclusion</text:h>
      <text:list text:style-name="WWNum1" text:continue-numbering="true">
        <text:list-item>
          <text:list>
            <text:list-item>
              <text:p text:style-name="P333">The Supplier shall provide wheelchair-accessible vehicles (WAVs) where required.</text:p>
            </text:list-item>
            <text:list-item>
              <text:p text:style-name="P334">The Supplier shall provide support for passengers with physical, sensory or cognitive impairments.</text:p>
            </text:list-item>
            <text:list-item>
              <text:p text:style-name="P335">The Supplier shall ensure that all drivers are trained in passenger assistance and safeguarding.</text:p>
            </text:list-item>
            <text:list-item>
              <text:p text:style-name="P336">The Supplier shall ensure that all drivers comply with the equality legislation (e.g., Equality Act 2010).</text:p>
            </text:list-item>
          </text:list>
        </text:list-item>
      </text:list>
      <text:h text:style-name="P337" text:outline-level="4"><text:bookmark-start text:name="_tag22jl7ebmy"/><text:bookmark-end text:name="_tag22jl7ebmy"/>Safety and Compliance</text:h>
      <text:list text:style-name="WWNum1" text:continue-numbering="true">
        <text:list-item>
          <text:list>
            <text:list-item>
              <text:p text:style-name="P338">The Supplier shall ensure that all drivers hold appropriate licences to drive the vehicle in the UK.</text:p>
            </text:list-item>
            <text:list-item>
              <text:p text:style-name="P339">The Supplier shall ensure that all drivers undergo enhanced DBS checks with Barred List checks every 1-3 years depending on the requirement.</text:p>
            </text:list-item>
            <text:list-item>
              <text:p text:style-name="P340">The Supplier shall maintain a single central record of all staff qualifications and immunity statuses.</text:p>
            </text:list-item>
            <text:list-item>
              <text:p text:style-name="P341">The Supplier shall ensure that all drivers are trained in the following, which will be renewed in line with the recommended renewal period, including but not limited to:</text:p>
              <text:list text:continue-numbering="true">
                <text:list-item>
                  <text:p text:style-name="P342">Manual Handling;</text:p>
                </text:list-item>
                <text:list-item>
                  <text:p text:style-name="P343">Safeguarding (adults and children), level 2 as a minimum;</text:p>
                </text:list-item>
                <text:list-item>
                  <text:p text:style-name="P344">Conflict resolution;</text:p>
                </text:list-item>
                <text:list-item>
                  <text:p text:style-name="P345">First Aid skills, including, but not limited to,<text:s/>Basic Life Support and Oxygen therapy;</text:p>
                </text:list-item>
                <text:list-item>
                  <text:p text:style-name="P346">Specialised training for Neurodiverse and BAME patients.</text:p>
                </text:list-item>
              </text:list>
            </text:list-item>
            <text:list-item>
              <text:p text:style-name="P347">The Supplier must ensure that any safeguarding ‘Alerts’ are reported to the Contracting Authority within 2 hours of the incident.</text:p>
            </text:list-item>
          </text:list>
        </text:list-item>
      </text:list>
      <text:h text:style-name="P348" text:outline-level="4"><text:bookmark-start text:name="_7h1vvj3bbdde"/><text:bookmark-end text:name="_7h1vvj3bbdde"/>Eligibility &amp; Assessment</text:h>
      <text:list text:style-name="WWNum1" text:continue-numbering="true">
        <text:list-item>
          <text:list>
            <text:list-item>
              <text:p text:style-name="P349">The Supplier shall ensure that:</text:p>
              <text:list text:continue-numbering="true">
                <text:list-item>
                  <text:p text:style-name="P350">Services must be delivered in strict accordance with the NHS England NEPTS National Eligibility Criteria;</text:p>
                </text:list-item>
                <text:list-item>
                  <text:p text:style-name="P351">Transport is reserved for patients where the journey is essential for clinical safety, condition management, or recovery.</text:p>
                </text:list-item>
                <text:list-item>
                  <text:p text:style-name="P352">The Supplier must conduct a robust eligibility assessment at the point of booking, covering medical needs (e.g., oxygen), mobility (e.g., stretcher/wheelchair), and safeguarding risks.</text:p>
                </text:list-item>
              </text:list>
            </text:list-item>
          </text:list>
        </text:list-item>
      </text:list>
      <text:h text:style-name="P353" text:outline-level="4"><text:bookmark-start text:name="_id13todll27m"/><text:bookmark-end text:name="_id13todll27m"/>Journey Management</text:h>
      <text:list text:style-name="WWNum1" text:continue-numbering="true">
        <text:list-item>
          <text:list>
            <text:list-item>
              <text:p text:style-name="P354">The Supplier shall ensure that the patient arrives no earlier than 45 minutes and no later than 5 minutes before their appointment, unless otherwise agreed.</text:p>
            </text:list-item>
            <text:list-item>
              <text:p text:style-name="P355">The Supplier shall ensure that the patient is collected within 60 minutes of the completion of their appointment, unless otherwise agreed.</text:p>
            </text:list-item>
            <text:list-item>
              <text:p text:style-name="P356">The<text:s/>Supplier shall ensure that the driver reports any aborted journeys, i.e. patient not ready or a vehicle did not arrive.</text:p>
            </text:list-item>
          </text:list>
        </text:list-item>
      </text:list>
      <text:list text:style-name="WWNum1" text:continue-numbering="true">
        <text:list-item>
          <text:p text:style-name="P357"><text:bookmark-start text:name="_hkwuz1f0ygr5"/><text:bookmark-end text:name="_hkwuz1f0ygr5"/>Vehicle and Equipment Specifications</text:p>
          <text:list text:continue-numbering="true">
            <text:list-item>
              <text:p text:style-name="P358">The Supplier must ensure that:</text:p>
              <text:list text:continue-numbering="true">
                <text:list-item>
                  <text:p text:style-name="P359">all vehicles are roadworthy and meet DVLA guidelines;</text:p>
                </text:list-item>
                <text:list-item>
                  <text:p text:style-name="P360">all vehicles<text:s/>are less than 7 years old and must meet Euro 6(VI) emission standards;</text:p>
                </text:list-item>
                <text:list-item>
                  <text:p text:style-name="P361">vehicles are fitted with a vehicle monitoring system, which is integrated with the Supplier's dispatch system.</text:p>
                </text:list-item>
              </text:list>
            </text:list-item>
            <text:list-item>
              <text:p text:style-name="P362">The Supplier must ensure that essential equipment is onboard the vehicle<text:s/>including, but not limited to:</text:p>
              <text:list text:continue-numbering="true">
                <text:list-item>
                  <text:p text:style-name="P363">Automated External Defibrillator (AED), suction units, and carry-chairs with safety harnesses;</text:p>
                </text:list-item>
                <text:list-item>
                  <text:p text:style-name="P364">Integral piped oxygen or secured portable cylinders (BOC/Air Liquide compliant);</text:p>
                </text:list-item>
                <text:list-item>
                  <text:p text:style-name="P365">Hands-free communication and data terminals for<text:s/>digital “Electronic Patient Report Forms” (ePRFs).</text:p>
                </text:list-item>
              </text:list>
            </text:list-item>
          </text:list>
        </text:list-item>
      </text:list>
      <text:list text:style-name="WWNum1" text:continue-numbering="true">
        <text:list-item>
          <text:p text:style-name="P366"><text:bookmark-start text:name="_yhfsxe3bcl40"/><text:bookmark-end text:name="_yhfsxe3bcl40"/>Insurances</text:p>
          <text:list text:continue-numbering="true">
            <text:list-item>
              <text:p text:style-name="P367">The Supplier shall have Public Liability and Professional Indemnity Insurance up to £5m.</text:p>
            </text:list-item>
            <text:list-item>
              <text:p text:style-name="P368">The Supplier shall have Employer’s Liability Insurance.</text:p>
            </text:list-item>
          </text:list>
        </text:list-item>
      </text:list>
      <text:list text:style-name="WWNum1" text:continue-numbering="true">
        <text:list-item>
          <text:p text:style-name="P369"><text:bookmark-start text:name="_vaaz91qp0k4n"/><text:bookmark-end text:name="_vaaz91qp0k4n"/>Clinical Safety</text:p>
          <text:list text:continue-numbering="true">
            <text:list-item>
              <text:p text:style-name="P370">The Supplier must be<text:s/>registered with the CQC for “Patient Transport Services” (PTS) <text:s/>and maintain a “Good” or “Outstanding” rating.</text:p>
            </text:list-item>
            <text:list-item>
              <text:p text:style-name="P371">The Supplier must ensure they adhere to all health and safety regulations.</text:p>
            </text:list-item>
            <text:list-item>
              <text:p text:style-name="P372">The Supplier shall ensure that infection prevention and control (IPC)<text:s/>is in place by:</text:p>
              <text:list text:continue-numbering="true">
                <text:list-item>
                  <text:p text:style-name="P373">Implement the National Standards of Healthcare Cleanliness (2025);</text:p>
                </text:list-item>
                <text:list-item>
                  <text:p text:style-name="P374">Ensure that all fleet vehicles will undergo a daily deep clean and a between-patient clean-up/touch-point cleaning;</text:p>
                </text:list-item>
                <text:list-item>
                  <text:p text:style-name="P375">Using specialist PPE and post-journey nebulised disinfection where required.</text:p>
                </text:list-item>
              </text:list>
            </text:list-item>
          </text:list>
        </text:list-item>
      </text:list>
      <text:list text:style-name="WWNum1" text:continue-numbering="true">
        <text:list-item>
          <text:p text:style-name="P376"><text:bookmark-start text:name="_q65w7wtrhi4g"/><text:bookmark-end text:name="_q65w7wtrhi4g"/>Breakdown Procedures</text:p>
        </text:list-item>
      </text:list>
      <text:list text:style-name="WWNum1" text:continue-numbering="true">
        <text:list-item>
          <text:list>
            <text:list-item>
              <text:p text:style-name="P377"><text:bookmark-start text:name="_dwobf5z4jav"/><text:bookmark-end text:name="_dwobf5z4jav"/><text:span text:style-name="T378">In the event of a breakdown, the Driver must:</text:span></text:p>
              <text:list text:continue-numbering="true">
                <text:list-item>
                  <text:p text:style-name="P379">notify the Supplier immediately with vehicle location, number of patients on board, the nature of the fault and if any oxygen is on board;</text:p>
                </text:list-item>
                <text:list-item>
                  <text:p text:style-name="P380">complete the vehicle defect<text:s/>book in the vehicle;</text:p>
                </text:list-item>
                <text:list-item>
                  <text:p text:style-name="P381">Raise a formal incident report if a patient is affected or delayed.</text:p>
                </text:list-item>
              </text:list>
            </text:list-item>
            <text:list-item>
              <text:p text:style-name="P382">The Supplier must provide a spare vehicle or alternative transport to collect patients.</text:p>
            </text:list-item>
          </text:list>
        </text:list-item>
      </text:list>
      <text:p text:style-name="P3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bottom="0.1388in" fo:margin-left="-0.0979in" fo:text-indent="-0.25in">
        <style:tab-stops/>
      </style:paragraph-properties>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bottom="0.1388in" fo:margin-left="-0.0979in" fo:text-indent="-0.25in">
        <style:tab-stops/>
      </style:paragraph-properties>
      <style:text-properties fo:font-weight="bold" style:font-weight-asian="bold" style:font-weight-complex="bold"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font-size="11pt" style:font-size-asian="11pt" style:font-size-complex="11pt"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font-size="11pt" style:font-size-asian="11pt" style:font-size-complex="11pt"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1388in" fo:line-height="115%" fo:margin-left="0.7868in" fo:text-indent="-0.25in">
        <style:tab-stops/>
      </style:paragraph-properties>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fo:font-size="12pt" style:font-size-asian="12pt" style:text-underline-type="none" style:text-underline-color="font-color"/>
    </style:style>
    <style:style style:name="ListLabel2" style:display-name="ListLabel 2" style:family="text">
      <style:text-properties fo:font-weight="normal" style:font-weight-asian="normal" fo:font-size="12pt" style:font-size-asian="12pt" style:text-underline-type="none" style:text-underline-color="font-color"/>
    </style:style>
    <style:style style:name="ListLabel3" style:display-name="ListLabel 3" style:family="text">
      <style:text-properties fo:font-size="12pt" style:font-size-asian="12pt"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19" style:display-name="ListLabel 19" style:family="text">
      <style:text-properties fo:font-size="12pt" style:font-size-asian="12pt" style:font-size-complex="12pt" style:text-underline-type="single" style:text-underline-style="solid" style:text-underline-width="auto" style:text-underline-mode="continuous" style:text-underline-color="font-color"/>
    </style:style>
    <style:style style:name="WW_CharLFO1LVL1" style:family="text">
      <style:text-properties fo:font-size="12pt" style:font-size-asian="12pt" style:text-underline-type="none" style:text-underline-color="font-color"/>
    </style:style>
    <style:style style:name="WW_CharLFO1LVL2" style:family="text">
      <style:text-properties fo:font-weight="normal" style:font-weight-asian="normal" fo:font-size="12pt" style:font-size-asian="12pt" style:text-underline-type="none" style:text-underline-color="font-color"/>
    </style:style>
    <style:style style:name="WW_CharLFO1LVL3" style:family="text">
      <style:text-properties fo:font-size="12pt" style:font-size-asian="12pt"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number text:level="1" text:style-name="WW_CharLFO1LVL1" style:num-suffix="." style:num-format="1">
        <style:list-level-properties fo:text-align="end" text:space-before="-0.3479in" text:min-label-width="0.25in" text:list-level-position-and-space-mode="label-alignment">
          <style:list-level-label-alignment text:label-followed-by="listtab" fo:margin-left="-0.0979in" fo:text-indent="-0.25in"/>
        </style:list-level-properties>
      </text:list-level-style-number>
      <text:list-level-style-number text:level="2" text:style-name="WW_CharLFO1LVL2" style:num-suffix="." style:num-format="1" text:display-levels="2">
        <style:list-level-properties fo:text-align="end" text:space-before="0.1437in" text:min-label-width="0.2493in" text:list-level-position-and-space-mode="label-alignment">
          <style:list-level-label-alignment text:label-followed-by="listtab" fo:margin-left="0.393in" fo:text-indent="-0.2493in"/>
        </style:list-level-properties>
      </text:list-level-style-number>
      <text:list-level-style-bullet text:level="3" text:style-name="WW_CharLFO1LVL3" text:bullet-char="●">
        <style:list-level-properties text:space-before="0.5375in" text:min-label-width="0.2493in" text:list-level-position-and-space-mode="label-alignment">
          <style:list-level-label-alignment text:label-followed-by="listtab" fo:margin-left="0.7868in" fo:text-indent="-0.2493in"/>
        </style:list-level-properties>
      </text:list-level-style-bullet>
      <text:list-level-style-number text:level="4" text:style-name="WW_CharLFO1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margin-top="0.1388in" fo:margin-bottom="0in" fo:line-height="100%" fo:margin-left="0in" fo:margin-right="-0.5861in" fo:text-indent="0in">
        <style:tab-stops/>
      </style:paragraph-properties>
    </style:style>
    <style:style style:name="T3" style:parent-style-name="DefaultParagraphFont" style:family="text">
      <style:text-properties fo:font-weight="bold" style:font-weight-asian="bold" style:font-weight-complex="bold" fo:color="#CC0000" fo:font-size="11pt" style:font-size-asian="11pt" style:font-size-complex="11pt"/>
    </style:style>
    <style:style style:name="P4" style:parent-style-name="Standard" style:family="paragraph">
      <style:paragraph-properties fo:text-align="end" fo:margin-left="0in" fo:text-indent="0in">
        <style:tab-stops/>
      </style:paragraph-properties>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P2"><draw:custom-shape svg:width="6.3125in" svg:height="2.525in" draw:z-index="251665408" draw:id="id0" draw:style-name="a2" draw:transform="translate(-3.15625in -1.2625in) rotate(-5.49779) translate(2.15625in 0.7625in)" draw:name="PowerPlusWaterMarkObject9470142"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3">DRAFT — FOR INTERNAL REVIEW ONLY — NOT FOR PUBLICATION</text:span></text:p>
        <text:p text:style-name="Standard"><draw:custom-shape svg:width="0.01667in" svg:height="0.04444in" draw:z-index="251659264" draw:id="id1" draw:style-name="a5" draw:transform="translate(-0.00833in -0.02222in) rotate(-0.7854) translate(3.12222in 5.12431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4">Lot 6 <text:s text:c="7"/><text:page-number text:fixed="false">18</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36:00Z</meta:creation-date>
    <dc:date>2026-08-10T10:36:00Z</dc:date>
    <meta:template xlink:href="Normal" xlink:type="simple"/>
    <meta:editing-cycles>2</meta:editing-cycles>
    <meta:editing-duration>PT0S</meta:editing-duration>
    <meta:document-statistic meta:page-count="3" meta:paragraph-count="69" meta:word-count="5200" meta:character-count="34773" meta:row-count="247" meta:non-whitespace-character-count="29642"/>
  </office:meta>
</office:document-meta>
</file>