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Roboto" svg:font-family="Roboto"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fo:text-align="justify" fo:margin-top="0.0833in" fo:margin-bottom="0in" fo:text-indent="-0.25in" style:page-number="1"/>
    </style:style>
    <style:style style:name="T5" style:parent-style-name="DefaultParagraphFont" style:family="text">
      <style:text-properties fo:font-weight="normal" style:font-weight-asian="normal" style:font-weight-complex="normal" fo:font-size="20pt" style:font-size-asian="20pt" style:font-size-complex="20pt"/>
    </style:style>
    <style:style style:name="P6"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7" style:parent-style-name="DefaultParagraphFont" style:family="text">
      <style:text-properties fo:font-weight="bold" style:font-weight-asian="bold" style:font-weight-complex="bold" fo:color="#000000"/>
    </style:style>
    <style:style style:name="T8" style:parent-style-name="DefaultParagraphFont" style:family="text">
      <style:text-properties fo:font-weight="bold" style:font-weight-asian="bold" style:font-weight-complex="bold" fo:color="#000000"/>
    </style:style>
    <style:style style:name="P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0" style:parent-style-name="DefaultParagraphFont" style:family="text">
      <style:text-properties fo:color="#000000"/>
    </style:style>
    <style:style style:name="T11" style:parent-style-name="DefaultParagraphFont" style:family="text">
      <style:text-properties fo:color="#000000"/>
    </style:style>
    <style:style style:name="T12" style:parent-style-name="DefaultParagraphFont" style:family="text">
      <style:text-properties fo:color="#000000"/>
    </style:style>
    <style:style style:name="P1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4" style:parent-style-name="DefaultParagraphFont" style:family="text">
      <style:text-properties fo:color="#000000"/>
    </style:style>
    <style:style style:name="T15" style:parent-style-name="DefaultParagraphFont" style:family="text">
      <style:text-properties fo:color="#000000"/>
    </style:style>
    <style:style style:name="P1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7" style:parent-style-name="DefaultParagraphFont" style:family="text">
      <style:text-properties fo:color="#000000"/>
    </style:style>
    <style:style style:name="T18" style:parent-style-name="DefaultParagraphFont" style:family="text">
      <style:text-properties fo:color="#000000"/>
    </style:style>
    <style:style style:name="P1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0" style:parent-style-name="DefaultParagraphFont" style:family="text">
      <style:text-properties fo:color="#000000"/>
    </style:style>
    <style:style style:name="T21" style:parent-style-name="DefaultParagraphFont" style:family="text">
      <style:text-properties fo:color="#000000"/>
    </style:style>
    <style:style style:name="P2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3" style:parent-style-name="DefaultParagraphFont" style:family="text">
      <style:text-properties fo:color="#000000"/>
    </style:style>
    <style:style style:name="T24" style:parent-style-name="DefaultParagraphFont" style:family="text">
      <style:text-properties fo:color="#000000"/>
    </style:style>
    <style:style style:name="P2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6" style:parent-style-name="DefaultParagraphFont" style:family="text">
      <style:text-properties fo:color="#000000"/>
    </style:style>
    <style:style style:name="T27" style:parent-style-name="DefaultParagraphFont" style:family="text">
      <style:text-properties fo:color="#000000"/>
    </style:style>
    <style:style style:name="T28" style:parent-style-name="DefaultParagraphFont" style:family="text">
      <style:text-properties fo:color="#000000"/>
    </style:style>
    <style:style style:name="P2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0" style:parent-style-name="DefaultParagraphFont" style:family="text">
      <style:text-properties fo:color="#000000"/>
    </style:style>
    <style:style style:name="T31" style:parent-style-name="DefaultParagraphFont" style:family="text">
      <style:text-properties fo:color="#000000"/>
    </style:style>
    <style:style style:name="P3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3" style:parent-style-name="DefaultParagraphFont" style:family="text">
      <style:text-properties fo:color="#000000"/>
    </style:style>
    <style:style style:name="T34" style:parent-style-name="DefaultParagraphFont" style:family="text">
      <style:text-properties fo:color="#000000"/>
    </style:style>
    <style:style style:name="P3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6" style:parent-style-name="DefaultParagraphFont" style:family="text">
      <style:text-properties fo:color="#000000"/>
    </style:style>
    <style:style style:name="T37" style:parent-style-name="DefaultParagraphFont" style:family="text">
      <style:text-properties fo:color="#000000"/>
    </style:style>
    <style:style style:name="T38" style:parent-style-name="DefaultParagraphFont" style:family="text">
      <style:text-properties fo:color="#000000"/>
    </style:style>
    <style:style style:name="P3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40" style:parent-style-name="DefaultParagraphFont" style:family="text">
      <style:text-properties fo:color="#000000"/>
    </style:style>
    <style:style style:name="T41" style:parent-style-name="DefaultParagraphFont" style:family="text">
      <style:text-properties fo:color="#000000"/>
    </style:style>
    <style:style style:name="P4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43" style:parent-style-name="DefaultParagraphFont" style:family="text">
      <style:text-properties fo:color="#000000"/>
    </style:style>
    <style:style style:name="T44" style:parent-style-name="DefaultParagraphFont" style:family="text">
      <style:text-properties fo:color="#000000"/>
    </style:style>
    <style:style style:name="P4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46" style:parent-style-name="DefaultParagraphFont" style:family="text">
      <style:text-properties fo:color="#000000"/>
    </style:style>
    <style:style style:name="T47" style:parent-style-name="DefaultParagraphFont" style:family="text">
      <style:text-properties fo:color="#000000"/>
    </style:style>
    <style:style style:name="P4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49" style:parent-style-name="DefaultParagraphFont" style:family="text">
      <style:text-properties fo:color="#000000"/>
    </style:style>
    <style:style style:name="T50" style:parent-style-name="DefaultParagraphFont" style:family="text">
      <style:text-properties fo:color="#000000"/>
    </style:style>
    <style:style style:name="P5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52" style:parent-style-name="DefaultParagraphFont" style:family="text">
      <style:text-properties fo:color="#000000"/>
    </style:style>
    <style:style style:name="T53" style:parent-style-name="DefaultParagraphFont" style:family="text">
      <style:text-properties fo:color="#000000"/>
    </style:style>
    <style:style style:name="P5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55" style:parent-style-name="DefaultParagraphFont" style:family="text">
      <style:text-properties fo:color="#000000"/>
    </style:style>
    <style:style style:name="T56" style:parent-style-name="DefaultParagraphFont" style:family="text">
      <style:text-properties fo:color="#000000"/>
    </style:style>
    <style:style style:name="P5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58" style:parent-style-name="DefaultParagraphFont" style:family="text">
      <style:text-properties fo:color="#000000"/>
    </style:style>
    <style:style style:name="T59" style:parent-style-name="DefaultParagraphFont" style:family="text">
      <style:text-properties fo:color="#000000"/>
    </style:style>
    <style:style style:name="P6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61" style:parent-style-name="DefaultParagraphFont" style:family="text">
      <style:text-properties fo:color="#000000"/>
    </style:style>
    <style:style style:name="T62" style:parent-style-name="DefaultParagraphFont" style:family="text">
      <style:text-properties fo:color="#000000"/>
    </style:style>
    <style:style style:name="P6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64" style:parent-style-name="DefaultParagraphFont" style:family="text">
      <style:text-properties fo:color="#000000"/>
    </style:style>
    <style:style style:name="T65" style:parent-style-name="DefaultParagraphFont" style:family="text">
      <style:text-properties fo:color="#000000"/>
    </style:style>
    <style:style style:name="P6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67" style:parent-style-name="DefaultParagraphFont" style:family="text">
      <style:text-properties fo:color="#000000"/>
    </style:style>
    <style:style style:name="T68" style:parent-style-name="DefaultParagraphFont" style:family="text">
      <style:text-properties fo:color="#000000"/>
    </style:style>
    <style:style style:name="P6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70" style:parent-style-name="DefaultParagraphFont" style:family="text">
      <style:text-properties fo:color="#000000"/>
    </style:style>
    <style:style style:name="T71" style:parent-style-name="DefaultParagraphFont" style:family="text">
      <style:text-properties fo:color="#000000"/>
    </style:style>
    <style:style style:name="P7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73" style:parent-style-name="DefaultParagraphFont" style:family="text">
      <style:text-properties fo:color="#000000"/>
    </style:style>
    <style:style style:name="T74" style:parent-style-name="DefaultParagraphFont" style:family="text">
      <style:text-properties fo:color="#000000"/>
    </style:style>
    <style:style style:name="T75" style:parent-style-name="DefaultParagraphFont" style:family="text">
      <style:text-properties fo:color="#000000"/>
    </style:style>
    <style:style style:name="P7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77" style:parent-style-name="DefaultParagraphFont" style:family="text">
      <style:text-properties fo:color="#000000"/>
    </style:style>
    <style:style style:name="T78" style:parent-style-name="DefaultParagraphFont" style:family="text">
      <style:text-properties fo:color="#000000"/>
    </style:style>
    <style:style style:name="P7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80" style:parent-style-name="DefaultParagraphFont" style:family="text">
      <style:text-properties fo:color="#000000"/>
    </style:style>
    <style:style style:name="T81" style:parent-style-name="DefaultParagraphFont" style:family="text">
      <style:text-properties fo:color="#000000"/>
    </style:style>
    <style:style style:name="P8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83" style:parent-style-name="DefaultParagraphFont" style:family="text">
      <style:text-properties fo:color="#000000"/>
    </style:style>
    <style:style style:name="T84" style:parent-style-name="DefaultParagraphFont" style:family="text">
      <style:text-properties fo:color="#000000"/>
    </style:style>
    <style:style style:name="P8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86" style:parent-style-name="DefaultParagraphFont" style:family="text">
      <style:text-properties fo:color="#000000"/>
    </style:style>
    <style:style style:name="T87" style:parent-style-name="DefaultParagraphFont" style:family="text">
      <style:text-properties fo:color="#000000"/>
    </style:style>
    <style:style style:name="T88" style:parent-style-name="DefaultParagraphFont" style:family="text">
      <style:text-properties fo:color="#000000"/>
    </style:style>
    <style:style style:name="P8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90" style:parent-style-name="DefaultParagraphFont" style:family="text">
      <style:text-properties fo:color="#000000"/>
    </style:style>
    <style:style style:name="T91" style:parent-style-name="DefaultParagraphFont" style:family="text">
      <style:text-properties fo:color="#000000"/>
    </style:style>
    <style:style style:name="P9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93" style:parent-style-name="DefaultParagraphFont" style:family="text">
      <style:text-properties fo:color="#000000"/>
    </style:style>
    <style:style style:name="T94" style:parent-style-name="DefaultParagraphFont" style:family="text">
      <style:text-properties fo:color="#000000"/>
    </style:style>
    <style:style style:name="P9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96" style:parent-style-name="DefaultParagraphFont" style:family="text">
      <style:text-properties fo:color="#000000"/>
    </style:style>
    <style:style style:name="T97" style:parent-style-name="DefaultParagraphFont" style:family="text">
      <style:text-properties fo:color="#000000"/>
    </style:style>
    <style:style style:name="P9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99" style:parent-style-name="DefaultParagraphFont" style:family="text">
      <style:text-properties fo:color="#000000"/>
    </style:style>
    <style:style style:name="T100" style:parent-style-name="DefaultParagraphFont" style:family="text">
      <style:text-properties fo:color="#000000"/>
    </style:style>
    <style:style style:name="P10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02" style:parent-style-name="DefaultParagraphFont" style:family="text">
      <style:text-properties fo:color="#000000"/>
    </style:style>
    <style:style style:name="T103" style:parent-style-name="DefaultParagraphFont" style:family="text">
      <style:text-properties fo:color="#000000"/>
    </style:style>
    <style:style style:name="P10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05" style:parent-style-name="DefaultParagraphFont" style:family="text">
      <style:text-properties fo:color="#000000"/>
    </style:style>
    <style:style style:name="T106" style:parent-style-name="DefaultParagraphFont" style:family="text">
      <style:text-properties fo:color="#000000"/>
    </style:style>
    <style:style style:name="P10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08" style:parent-style-name="DefaultParagraphFont" style:family="text">
      <style:text-properties fo:color="#000000"/>
    </style:style>
    <style:style style:name="T109" style:parent-style-name="DefaultParagraphFont" style:family="text">
      <style:text-properties fo:color="#000000"/>
    </style:style>
    <style:style style:name="P11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11" style:parent-style-name="DefaultParagraphFont" style:family="text">
      <style:text-properties fo:color="#000000"/>
    </style:style>
    <style:style style:name="T112" style:parent-style-name="DefaultParagraphFont" style:family="text">
      <style:text-properties fo:color="#000000"/>
    </style:style>
    <style:style style:name="P11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14" style:parent-style-name="DefaultParagraphFont" style:family="text">
      <style:text-properties fo:color="#000000"/>
    </style:style>
    <style:style style:name="T115" style:parent-style-name="DefaultParagraphFont" style:family="text">
      <style:text-properties fo:color="#000000"/>
    </style:style>
    <style:style style:name="P11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17" style:parent-style-name="DefaultParagraphFont" style:family="text">
      <style:text-properties fo:color="#000000"/>
    </style:style>
    <style:style style:name="T118" style:parent-style-name="DefaultParagraphFont" style:family="text">
      <style:text-properties fo:color="#000000"/>
    </style:style>
    <style:style style:name="P11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20" style:parent-style-name="DefaultParagraphFont" style:family="text">
      <style:text-properties fo:color="#000000"/>
    </style:style>
    <style:style style:name="T121" style:parent-style-name="DefaultParagraphFont" style:family="text">
      <style:text-properties fo:color="#000000"/>
    </style:style>
    <style:style style:name="P12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23" style:parent-style-name="DefaultParagraphFont" style:family="text">
      <style:text-properties fo:color="#000000"/>
    </style:style>
    <style:style style:name="T124" style:parent-style-name="DefaultParagraphFont" style:family="text">
      <style:text-properties fo:color="#000000"/>
    </style:style>
    <style:style style:name="P12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26" style:parent-style-name="DefaultParagraphFont" style:family="text">
      <style:text-properties fo:color="#000000"/>
    </style:style>
    <style:style style:name="T127" style:parent-style-name="DefaultParagraphFont" style:family="text">
      <style:text-properties fo:color="#000000"/>
    </style:style>
    <style:style style:name="P12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29" style:parent-style-name="DefaultParagraphFont" style:family="text">
      <style:text-properties fo:color="#000000"/>
    </style:style>
    <style:style style:name="T130" style:parent-style-name="DefaultParagraphFont" style:family="text">
      <style:text-properties fo:color="#000000"/>
    </style:style>
    <style:style style:name="P13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32" style:parent-style-name="DefaultParagraphFont" style:family="text">
      <style:text-properties fo:color="#000000"/>
    </style:style>
    <style:style style:name="T133" style:parent-style-name="DefaultParagraphFont" style:family="text">
      <style:text-properties fo:color="#000000"/>
    </style:style>
    <style:style style:name="P13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35" style:parent-style-name="DefaultParagraphFont" style:family="text">
      <style:text-properties fo:color="#000000"/>
    </style:style>
    <style:style style:name="T136" style:parent-style-name="DefaultParagraphFont" style:family="text">
      <style:text-properties fo:color="#000000"/>
    </style:style>
    <style:style style:name="P13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38" style:parent-style-name="DefaultParagraphFont" style:family="text">
      <style:text-properties fo:color="#000000"/>
    </style:style>
    <style:style style:name="T139" style:parent-style-name="DefaultParagraphFont" style:family="text">
      <style:text-properties fo:color="#000000"/>
    </style:style>
    <style:style style:name="P14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41" style:parent-style-name="DefaultParagraphFont" style:family="text">
      <style:text-properties fo:color="#000000"/>
    </style:style>
    <style:style style:name="T142" style:parent-style-name="DefaultParagraphFont" style:family="text">
      <style:text-properties fo:color="#000000"/>
    </style:style>
    <style:style style:name="T143" style:parent-style-name="DefaultParagraphFont" style:family="text">
      <style:text-properties fo:color="#000000"/>
    </style:style>
    <style:style style:name="P14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45" style:parent-style-name="DefaultParagraphFont" style:family="text">
      <style:text-properties fo:color="#000000"/>
    </style:style>
    <style:style style:name="T146" style:parent-style-name="DefaultParagraphFont" style:family="text">
      <style:text-properties fo:color="#000000"/>
    </style:style>
    <style:style style:name="P14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48" style:parent-style-name="DefaultParagraphFont" style:family="text">
      <style:text-properties fo:color="#000000"/>
    </style:style>
    <style:style style:name="T149" style:parent-style-name="DefaultParagraphFont" style:family="text">
      <style:text-properties fo:color="#000000"/>
    </style:style>
    <style:style style:name="P15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51" style:parent-style-name="DefaultParagraphFont" style:family="text">
      <style:text-properties fo:color="#000000"/>
    </style:style>
    <style:style style:name="T152" style:parent-style-name="DefaultParagraphFont" style:family="text">
      <style:text-properties fo:color="#000000"/>
    </style:style>
    <style:style style:name="T153" style:parent-style-name="DefaultParagraphFont" style:family="text">
      <style:text-properties fo:color="#000000"/>
    </style:style>
    <style:style style:name="P15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55" style:parent-style-name="DefaultParagraphFont" style:family="text">
      <style:text-properties fo:color="#000000"/>
    </style:style>
    <style:style style:name="T156" style:parent-style-name="DefaultParagraphFont" style:family="text">
      <style:text-properties fo:color="#000000"/>
    </style:style>
    <style:style style:name="P157"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158" style:parent-style-name="DefaultParagraphFont" style:family="text">
      <style:text-properties fo:font-weight="bold" style:font-weight-asian="bold" style:font-weight-complex="bold" fo:color="#000000"/>
    </style:style>
    <style:style style:name="T159" style:parent-style-name="DefaultParagraphFont" style:family="text">
      <style:text-properties fo:font-weight="bold" style:font-weight-asian="bold" style:font-weight-complex="bold" fo:color="#000000"/>
    </style:style>
    <style:style style:name="P16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61" style:parent-style-name="DefaultParagraphFont" style:family="text">
      <style:text-properties fo:color="#000000"/>
    </style:style>
    <style:style style:name="T162" style:parent-style-name="DefaultParagraphFont" style:family="text">
      <style:text-properties fo:color="#000000"/>
    </style:style>
    <style:style style:name="P16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64" style:parent-style-name="DefaultParagraphFont" style:family="text">
      <style:text-properties fo:color="#000000"/>
    </style:style>
    <style:style style:name="T165" style:parent-style-name="DefaultParagraphFont" style:family="text">
      <style:text-properties fo:color="#000000"/>
    </style:style>
    <style:style style:name="T166" style:parent-style-name="DefaultParagraphFont" style:family="text">
      <style:text-properties fo:color="#000000"/>
    </style:style>
    <style:style style:name="P16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68" style:parent-style-name="DefaultParagraphFont" style:family="text">
      <style:text-properties fo:color="#000000"/>
    </style:style>
    <style:style style:name="T169" style:parent-style-name="DefaultParagraphFont" style:family="text">
      <style:text-properties fo:color="#000000"/>
    </style:style>
    <style:style style:name="P17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71" style:parent-style-name="DefaultParagraphFont" style:family="text">
      <style:text-properties fo:color="#000000"/>
    </style:style>
    <style:style style:name="T172" style:parent-style-name="DefaultParagraphFont" style:family="text">
      <style:text-properties fo:color="#000000"/>
    </style:style>
    <style:style style:name="P17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74" style:parent-style-name="DefaultParagraphFont" style:family="text">
      <style:text-properties fo:color="#000000"/>
    </style:style>
    <style:style style:name="T175" style:parent-style-name="DefaultParagraphFont" style:family="text">
      <style:text-properties fo:color="#000000"/>
    </style:style>
    <style:style style:name="P17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77" style:parent-style-name="DefaultParagraphFont" style:family="text">
      <style:text-properties fo:color="#000000"/>
    </style:style>
    <style:style style:name="T178" style:parent-style-name="DefaultParagraphFont" style:family="text">
      <style:text-properties fo:color="#000000"/>
    </style:style>
    <style:style style:name="T179" style:parent-style-name="DefaultParagraphFont" style:family="text">
      <style:text-properties fo:color="#000000"/>
    </style:style>
    <style:style style:name="P18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81" style:parent-style-name="DefaultParagraphFont" style:family="text">
      <style:text-properties fo:color="#000000"/>
    </style:style>
    <style:style style:name="T182" style:parent-style-name="DefaultParagraphFont" style:family="text">
      <style:text-properties fo:color="#000000"/>
    </style:style>
    <style:style style:name="P18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84" style:parent-style-name="DefaultParagraphFont" style:family="text">
      <style:text-properties fo:color="#000000"/>
    </style:style>
    <style:style style:name="T185" style:parent-style-name="DefaultParagraphFont" style:family="text">
      <style:text-properties fo:color="#000000"/>
    </style:style>
    <style:style style:name="P18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87" style:parent-style-name="DefaultParagraphFont" style:family="text">
      <style:text-properties fo:color="#000000"/>
    </style:style>
    <style:style style:name="T188" style:parent-style-name="DefaultParagraphFont" style:family="text">
      <style:text-properties fo:color="#000000"/>
    </style:style>
    <style:style style:name="P18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90" style:parent-style-name="DefaultParagraphFont" style:family="text">
      <style:text-properties fo:color="#000000"/>
    </style:style>
    <style:style style:name="T191" style:parent-style-name="DefaultParagraphFont" style:family="text">
      <style:text-properties fo:color="#000000"/>
    </style:style>
    <style:style style:name="T192" style:parent-style-name="DefaultParagraphFont" style:family="text">
      <style:text-properties fo:color="#000000"/>
    </style:style>
    <style:style style:name="P19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94" style:parent-style-name="DefaultParagraphFont" style:family="text">
      <style:text-properties fo:color="#000000"/>
    </style:style>
    <style:style style:name="T195" style:parent-style-name="DefaultParagraphFont" style:family="text">
      <style:text-properties fo:color="#000000"/>
    </style:style>
    <style:style style:name="P19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197" style:parent-style-name="DefaultParagraphFont" style:family="text">
      <style:text-properties fo:color="#000000"/>
    </style:style>
    <style:style style:name="T198" style:parent-style-name="DefaultParagraphFont" style:family="text">
      <style:text-properties fo:color="#000000"/>
    </style:style>
    <style:style style:name="P19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00" style:parent-style-name="DefaultParagraphFont" style:family="text">
      <style:text-properties fo:color="#000000"/>
    </style:style>
    <style:style style:name="T201" style:parent-style-name="DefaultParagraphFont" style:family="text">
      <style:text-properties fo:color="#000000"/>
    </style:style>
    <style:style style:name="P20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03" style:parent-style-name="DefaultParagraphFont" style:family="text">
      <style:text-properties fo:color="#000000"/>
    </style:style>
    <style:style style:name="T204" style:parent-style-name="DefaultParagraphFont" style:family="text">
      <style:text-properties fo:color="#000000"/>
    </style:style>
    <style:style style:name="T205" style:parent-style-name="DefaultParagraphFont" style:family="text">
      <style:text-properties fo:color="#000000"/>
    </style:style>
    <style:style style:name="P20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07" style:parent-style-name="DefaultParagraphFont" style:family="text">
      <style:text-properties fo:color="#000000"/>
    </style:style>
    <style:style style:name="T208" style:parent-style-name="DefaultParagraphFont" style:family="text">
      <style:text-properties fo:color="#000000"/>
    </style:style>
    <style:style style:name="P20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10" style:parent-style-name="DefaultParagraphFont" style:family="text">
      <style:text-properties fo:color="#000000"/>
    </style:style>
    <style:style style:name="T211" style:parent-style-name="DefaultParagraphFont" style:family="text">
      <style:text-properties fo:color="#000000"/>
    </style:style>
    <style:style style:name="P21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13" style:parent-style-name="DefaultParagraphFont" style:family="text">
      <style:text-properties fo:color="#000000"/>
    </style:style>
    <style:style style:name="T214" style:parent-style-name="DefaultParagraphFont" style:family="text">
      <style:text-properties fo:color="#000000"/>
    </style:style>
    <style:style style:name="P215"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216" style:parent-style-name="DefaultParagraphFont" style:family="text">
      <style:text-properties fo:font-weight="bold" style:font-weight-asian="bold" style:font-weight-complex="bold" fo:color="#000000"/>
    </style:style>
    <style:style style:name="T217" style:parent-style-name="DefaultParagraphFont" style:family="text">
      <style:text-properties fo:font-weight="bold" style:font-weight-asian="bold" style:font-weight-complex="bold" fo:color="#000000"/>
    </style:style>
    <style:style style:name="T218" style:parent-style-name="DefaultParagraphFont" style:family="text">
      <style:text-properties fo:font-weight="bold" style:font-weight-asian="bold" style:font-weight-complex="bold" fo:color="#000000"/>
    </style:style>
    <style:style style:name="P21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20" style:parent-style-name="DefaultParagraphFont" style:family="text">
      <style:text-properties fo:color="#000000"/>
    </style:style>
    <style:style style:name="T221" style:parent-style-name="DefaultParagraphFont" style:family="text">
      <style:text-properties fo:color="#000000"/>
    </style:style>
    <style:style style:name="P22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23" style:parent-style-name="DefaultParagraphFont" style:family="text">
      <style:text-properties fo:color="#000000"/>
    </style:style>
    <style:style style:name="T224" style:parent-style-name="DefaultParagraphFont" style:family="text">
      <style:text-properties fo:color="#000000"/>
    </style:style>
    <style:style style:name="P22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26" style:parent-style-name="DefaultParagraphFont" style:family="text">
      <style:text-properties fo:color="#000000"/>
    </style:style>
    <style:style style:name="T227" style:parent-style-name="DefaultParagraphFont" style:family="text">
      <style:text-properties fo:color="#000000"/>
    </style:style>
    <style:style style:name="P22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29" style:parent-style-name="DefaultParagraphFont" style:family="text">
      <style:text-properties fo:color="#000000"/>
    </style:style>
    <style:style style:name="T230" style:parent-style-name="DefaultParagraphFont" style:family="text">
      <style:text-properties fo:color="#000000"/>
    </style:style>
    <style:style style:name="T231" style:parent-style-name="DefaultParagraphFont" style:family="text">
      <style:text-properties fo:color="#000000"/>
    </style:style>
    <style:style style:name="P23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33" style:parent-style-name="DefaultParagraphFont" style:family="text">
      <style:text-properties fo:color="#000000"/>
    </style:style>
    <style:style style:name="T234" style:parent-style-name="DefaultParagraphFont" style:family="text">
      <style:text-properties fo:color="#000000"/>
    </style:style>
    <style:style style:name="P23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36" style:parent-style-name="DefaultParagraphFont" style:family="text">
      <style:text-properties fo:color="#000000"/>
    </style:style>
    <style:style style:name="T237" style:parent-style-name="DefaultParagraphFont" style:family="text">
      <style:text-properties fo:color="#000000"/>
    </style:style>
    <style:style style:name="P238"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239" style:parent-style-name="DefaultParagraphFont" style:family="text">
      <style:text-properties fo:font-weight="bold" style:font-weight-asian="bold" style:font-weight-complex="bold" fo:color="#000000"/>
    </style:style>
    <style:style style:name="T240" style:parent-style-name="DefaultParagraphFont" style:family="text">
      <style:text-properties fo:font-weight="bold" style:font-weight-asian="bold" style:font-weight-complex="bold" fo:color="#000000"/>
    </style:style>
    <style:style style:name="P241"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242" style:parent-style-name="DefaultParagraphFont" style:family="text">
      <style:text-properties fo:font-weight="bold" style:font-weight-asian="bold" style:font-weight-complex="bold" fo:color="#000000"/>
    </style:style>
    <style:style style:name="T243" style:parent-style-name="DefaultParagraphFont" style:family="text">
      <style:text-properties fo:font-weight="bold" style:font-weight-asian="bold" style:font-weight-complex="bold" fo:color="#000000"/>
    </style:style>
    <style:style style:name="P24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45" style:parent-style-name="DefaultParagraphFont" style:family="text">
      <style:text-properties fo:color="#000000"/>
    </style:style>
    <style:style style:name="T246" style:parent-style-name="DefaultParagraphFont" style:family="text">
      <style:text-properties fo:color="#000000"/>
    </style:style>
    <style:style style:name="P24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48" style:parent-style-name="DefaultParagraphFont" style:family="text">
      <style:text-properties fo:color="#000000"/>
    </style:style>
    <style:style style:name="T249" style:parent-style-name="DefaultParagraphFont" style:family="text">
      <style:text-properties fo:color="#000000"/>
    </style:style>
    <style:style style:name="P25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51" style:parent-style-name="DefaultParagraphFont" style:family="text">
      <style:text-properties fo:color="#000000"/>
    </style:style>
    <style:style style:name="T252" style:parent-style-name="DefaultParagraphFont" style:family="text">
      <style:text-properties fo:color="#000000"/>
    </style:style>
    <style:style style:name="P25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54" style:parent-style-name="DefaultParagraphFont" style:family="text">
      <style:text-properties fo:color="#000000"/>
    </style:style>
    <style:style style:name="T255" style:parent-style-name="DefaultParagraphFont" style:family="text">
      <style:text-properties fo:color="#000000"/>
    </style:style>
    <style:style style:name="P25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57" style:parent-style-name="DefaultParagraphFont" style:family="text">
      <style:text-properties fo:color="#000000"/>
    </style:style>
    <style:style style:name="T258" style:parent-style-name="DefaultParagraphFont" style:family="text">
      <style:text-properties fo:color="#000000"/>
    </style:style>
    <style:style style:name="P25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260" style:parent-style-name="DefaultParagraphFont" style:family="text">
      <style:text-properties fo:color="#000000"/>
    </style:style>
    <style:style style:name="T261" style:parent-style-name="DefaultParagraphFont" style:family="text">
      <style:text-properties fo:color="#000000"/>
    </style:style>
    <style:style style:name="P26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63" style:parent-style-name="DefaultParagraphFont" style:family="text">
      <style:text-properties fo:color="#000000"/>
    </style:style>
    <style:style style:name="T264" style:parent-style-name="DefaultParagraphFont" style:family="text">
      <style:text-properties fo:color="#000000"/>
    </style:style>
    <style:style style:name="P26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66" style:parent-style-name="DefaultParagraphFont" style:family="text">
      <style:text-properties fo:color="#000000"/>
    </style:style>
    <style:style style:name="T267" style:parent-style-name="DefaultParagraphFont" style:family="text">
      <style:text-properties fo:color="#000000"/>
    </style:style>
    <style:style style:name="P26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69" style:parent-style-name="DefaultParagraphFont" style:family="text">
      <style:text-properties fo:color="#000000"/>
    </style:style>
    <style:style style:name="T270" style:parent-style-name="DefaultParagraphFont" style:family="text">
      <style:text-properties fo:color="#000000"/>
    </style:style>
    <style:style style:name="P27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72" style:parent-style-name="DefaultParagraphFont" style:family="text">
      <style:text-properties fo:color="#000000"/>
    </style:style>
    <style:style style:name="T273" style:parent-style-name="DefaultParagraphFont" style:family="text">
      <style:text-properties fo:color="#000000"/>
    </style:style>
    <style:style style:name="P27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75" style:parent-style-name="DefaultParagraphFont" style:family="text">
      <style:text-properties fo:color="#000000"/>
    </style:style>
    <style:style style:name="T276" style:parent-style-name="DefaultParagraphFont" style:family="text">
      <style:text-properties fo:color="#000000"/>
    </style:style>
    <style:style style:name="P27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78" style:parent-style-name="DefaultParagraphFont" style:family="text">
      <style:text-properties fo:color="#000000"/>
    </style:style>
    <style:style style:name="T279" style:parent-style-name="DefaultParagraphFont" style:family="text">
      <style:text-properties fo:color="#000000"/>
    </style:style>
    <style:style style:name="P28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81" style:parent-style-name="DefaultParagraphFont" style:family="text">
      <style:text-properties fo:color="#000000"/>
    </style:style>
    <style:style style:name="T282" style:parent-style-name="DefaultParagraphFont" style:family="text">
      <style:text-properties fo:color="#000000"/>
    </style:style>
    <style:style style:name="P28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84" style:parent-style-name="DefaultParagraphFont" style:family="text">
      <style:text-properties fo:color="#000000"/>
    </style:style>
    <style:style style:name="T285" style:parent-style-name="DefaultParagraphFont" style:family="text">
      <style:text-properties fo:color="#000000"/>
    </style:style>
    <style:style style:name="T286" style:parent-style-name="DefaultParagraphFont" style:family="text">
      <style:text-properties fo:color="#000000"/>
    </style:style>
    <style:style style:name="P28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88" style:parent-style-name="DefaultParagraphFont" style:family="text">
      <style:text-properties fo:color="#000000"/>
    </style:style>
    <style:style style:name="T289" style:parent-style-name="DefaultParagraphFont" style:family="text">
      <style:text-properties fo:color="#000000"/>
    </style:style>
    <style:style style:name="P29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91" style:parent-style-name="DefaultParagraphFont" style:family="text">
      <style:text-properties fo:color="#000000"/>
    </style:style>
    <style:style style:name="T292" style:parent-style-name="DefaultParagraphFont" style:family="text">
      <style:text-properties fo:color="#000000"/>
    </style:style>
    <style:style style:name="P29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94" style:parent-style-name="DefaultParagraphFont" style:family="text">
      <style:text-properties fo:color="#000000"/>
    </style:style>
    <style:style style:name="T295" style:parent-style-name="DefaultParagraphFont" style:family="text">
      <style:text-properties fo:color="#000000"/>
    </style:style>
    <style:style style:name="T296" style:parent-style-name="DefaultParagraphFont" style:family="text">
      <style:text-properties fo:color="#000000"/>
    </style:style>
    <style:style style:name="P29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98" style:parent-style-name="DefaultParagraphFont" style:family="text">
      <style:text-properties fo:color="#000000"/>
    </style:style>
    <style:style style:name="T299" style:parent-style-name="DefaultParagraphFont" style:family="text">
      <style:text-properties fo:color="#000000"/>
    </style:style>
    <style:style style:name="P30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01" style:parent-style-name="DefaultParagraphFont" style:family="text">
      <style:text-properties fo:color="#000000"/>
    </style:style>
    <style:style style:name="T302" style:parent-style-name="DefaultParagraphFont" style:family="text">
      <style:text-properties fo:color="#000000"/>
    </style:style>
    <style:style style:name="P30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04" style:parent-style-name="DefaultParagraphFont" style:family="text">
      <style:text-properties fo:color="#000000"/>
    </style:style>
    <style:style style:name="T305" style:parent-style-name="DefaultParagraphFont" style:family="text">
      <style:text-properties fo:color="#000000"/>
    </style:style>
    <style:style style:name="P30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07" style:parent-style-name="DefaultParagraphFont" style:family="text">
      <style:text-properties fo:color="#000000"/>
    </style:style>
    <style:style style:name="T308" style:parent-style-name="DefaultParagraphFont" style:family="text">
      <style:text-properties fo:color="#000000"/>
    </style:style>
    <style:style style:name="P30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10" style:parent-style-name="DefaultParagraphFont" style:family="text">
      <style:text-properties fo:color="#000000"/>
    </style:style>
    <style:style style:name="T311" style:parent-style-name="DefaultParagraphFont" style:family="text">
      <style:text-properties fo:color="#000000"/>
    </style:style>
    <style:style style:name="P31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13" style:parent-style-name="DefaultParagraphFont" style:family="text">
      <style:text-properties fo:color="#000000"/>
    </style:style>
    <style:style style:name="T314" style:parent-style-name="DefaultParagraphFont" style:family="text">
      <style:text-properties fo:color="#000000"/>
    </style:style>
    <style:style style:name="P31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16" style:parent-style-name="DefaultParagraphFont" style:family="text">
      <style:text-properties fo:color="#000000"/>
    </style:style>
    <style:style style:name="T317" style:parent-style-name="DefaultParagraphFont" style:family="text">
      <style:text-properties fo:color="#000000"/>
    </style:style>
    <style:style style:name="P31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19" style:parent-style-name="DefaultParagraphFont" style:family="text">
      <style:text-properties fo:color="#000000"/>
    </style:style>
    <style:style style:name="T320" style:parent-style-name="DefaultParagraphFont" style:family="text">
      <style:text-properties fo:color="#000000"/>
    </style:style>
    <style:style style:name="P32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22" style:parent-style-name="DefaultParagraphFont" style:family="text">
      <style:text-properties fo:color="#000000"/>
    </style:style>
    <style:style style:name="T323" style:parent-style-name="DefaultParagraphFont" style:family="text">
      <style:text-properties fo:color="#000000"/>
    </style:style>
    <style:style style:name="T324" style:parent-style-name="DefaultParagraphFont" style:family="text">
      <style:text-properties fo:color="#000000"/>
    </style:style>
    <style:style style:name="P32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26" style:parent-style-name="DefaultParagraphFont" style:family="text">
      <style:text-properties fo:color="#000000"/>
    </style:style>
    <style:style style:name="T327" style:parent-style-name="DefaultParagraphFont" style:family="text">
      <style:text-properties fo:color="#000000"/>
    </style:style>
    <style:style style:name="P32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29" style:parent-style-name="DefaultParagraphFont" style:family="text">
      <style:text-properties fo:color="#000000"/>
    </style:style>
    <style:style style:name="T330" style:parent-style-name="DefaultParagraphFont" style:family="text">
      <style:text-properties fo:color="#000000"/>
    </style:style>
    <style:style style:name="P33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32" style:parent-style-name="DefaultParagraphFont" style:family="text">
      <style:text-properties fo:color="#000000"/>
    </style:style>
    <style:style style:name="T333" style:parent-style-name="DefaultParagraphFont" style:family="text">
      <style:text-properties fo:color="#000000"/>
    </style:style>
    <style:style style:name="P33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35" style:parent-style-name="DefaultParagraphFont" style:family="text">
      <style:text-properties fo:color="#000000"/>
    </style:style>
    <style:style style:name="T336" style:parent-style-name="DefaultParagraphFont" style:family="text">
      <style:text-properties fo:color="#000000"/>
    </style:style>
    <style:style style:name="T337" style:parent-style-name="DefaultParagraphFont" style:family="text">
      <style:text-properties fo:color="#000000"/>
    </style:style>
    <style:style style:name="P33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39" style:parent-style-name="DefaultParagraphFont" style:family="text">
      <style:text-properties fo:color="#000000"/>
    </style:style>
    <style:style style:name="T340" style:parent-style-name="DefaultParagraphFont" style:family="text">
      <style:text-properties fo:color="#000000"/>
    </style:style>
    <style:style style:name="P34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42" style:parent-style-name="DefaultParagraphFont" style:family="text">
      <style:text-properties fo:color="#000000"/>
    </style:style>
    <style:style style:name="T343" style:parent-style-name="DefaultParagraphFont" style:family="text">
      <style:text-properties fo:color="#000000"/>
    </style:style>
    <style:style style:name="P34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45" style:parent-style-name="DefaultParagraphFont" style:family="text">
      <style:text-properties fo:color="#000000"/>
    </style:style>
    <style:style style:name="T346" style:parent-style-name="DefaultParagraphFont" style:family="text">
      <style:text-properties fo:color="#000000"/>
    </style:style>
    <style:style style:name="P34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48" style:parent-style-name="DefaultParagraphFont" style:family="text">
      <style:text-properties fo:color="#000000"/>
    </style:style>
    <style:style style:name="T349" style:parent-style-name="DefaultParagraphFont" style:family="text">
      <style:text-properties fo:color="#000000"/>
    </style:style>
    <style:style style:name="P35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51" style:parent-style-name="DefaultParagraphFont" style:family="text">
      <style:text-properties fo:color="#000000"/>
    </style:style>
    <style:style style:name="T352" style:parent-style-name="DefaultParagraphFont" style:family="text">
      <style:text-properties fo:color="#000000"/>
    </style:style>
    <style:style style:name="P35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54" style:parent-style-name="DefaultParagraphFont" style:family="text">
      <style:text-properties fo:color="#000000"/>
    </style:style>
    <style:style style:name="T355" style:parent-style-name="DefaultParagraphFont" style:family="text">
      <style:text-properties fo:color="#000000"/>
    </style:style>
    <style:style style:name="P35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57" style:parent-style-name="DefaultParagraphFont" style:family="text">
      <style:text-properties fo:color="#000000"/>
    </style:style>
    <style:style style:name="T358" style:parent-style-name="DefaultParagraphFont" style:family="text">
      <style:text-properties fo:color="#000000"/>
    </style:style>
    <style:style style:name="P35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60" style:parent-style-name="DefaultParagraphFont" style:family="text">
      <style:text-properties fo:color="#000000"/>
    </style:style>
    <style:style style:name="T361" style:parent-style-name="DefaultParagraphFont" style:family="text">
      <style:text-properties fo:color="#000000"/>
    </style:style>
    <style:style style:name="P36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63" style:parent-style-name="DefaultParagraphFont" style:family="text">
      <style:text-properties fo:color="#000000"/>
    </style:style>
    <style:style style:name="T364" style:parent-style-name="DefaultParagraphFont" style:family="text">
      <style:text-properties fo:color="#000000"/>
    </style:style>
    <style:style style:name="P36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66" style:parent-style-name="DefaultParagraphFont" style:family="text">
      <style:text-properties fo:color="#000000"/>
    </style:style>
    <style:style style:name="T367" style:parent-style-name="DefaultParagraphFont" style:family="text">
      <style:text-properties fo:color="#000000"/>
    </style:style>
    <style:style style:name="P36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69" style:parent-style-name="DefaultParagraphFont" style:family="text">
      <style:text-properties fo:color="#000000"/>
    </style:style>
    <style:style style:name="T370" style:parent-style-name="DefaultParagraphFont" style:family="text">
      <style:text-properties fo:color="#000000"/>
    </style:style>
    <style:style style:name="P37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72" style:parent-style-name="DefaultParagraphFont" style:family="text">
      <style:text-properties fo:color="#000000"/>
    </style:style>
    <style:style style:name="T373" style:parent-style-name="DefaultParagraphFont" style:family="text">
      <style:text-properties fo:color="#000000"/>
    </style:style>
    <style:style style:name="P37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75" style:parent-style-name="DefaultParagraphFont" style:family="text">
      <style:text-properties fo:color="#000000"/>
    </style:style>
    <style:style style:name="T376" style:parent-style-name="DefaultParagraphFont" style:family="text">
      <style:text-properties fo:color="#000000"/>
    </style:style>
    <style:style style:name="P37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78" style:parent-style-name="DefaultParagraphFont" style:family="text">
      <style:text-properties fo:color="#000000"/>
    </style:style>
    <style:style style:name="T379" style:parent-style-name="DefaultParagraphFont" style:family="text">
      <style:text-properties fo:color="#000000"/>
    </style:style>
    <style:style style:name="P38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381" style:parent-style-name="DefaultParagraphFont" style:family="text">
      <style:text-properties fo:color="#000000"/>
    </style:style>
    <style:style style:name="T382" style:parent-style-name="DefaultParagraphFont" style:family="text">
      <style:text-properties fo:color="#000000"/>
    </style:style>
    <style:style style:name="P38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84" style:parent-style-name="DefaultParagraphFont" style:family="text">
      <style:text-properties fo:color="#000000"/>
    </style:style>
    <style:style style:name="T385" style:parent-style-name="DefaultParagraphFont" style:family="text">
      <style:text-properties fo:color="#000000"/>
    </style:style>
    <style:style style:name="P38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87" style:parent-style-name="DefaultParagraphFont" style:family="text">
      <style:text-properties fo:color="#000000"/>
    </style:style>
    <style:style style:name="T388" style:parent-style-name="DefaultParagraphFont" style:family="text">
      <style:text-properties fo:color="#000000"/>
    </style:style>
    <style:style style:name="P38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90" style:parent-style-name="DefaultParagraphFont" style:family="text">
      <style:text-properties fo:color="#000000"/>
    </style:style>
    <style:style style:name="T391" style:parent-style-name="DefaultParagraphFont" style:family="text">
      <style:text-properties fo:color="#000000"/>
    </style:style>
    <style:style style:name="T392" style:parent-style-name="DefaultParagraphFont" style:family="text">
      <style:text-properties fo:color="#000000"/>
    </style:style>
    <style:style style:name="P39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94" style:parent-style-name="DefaultParagraphFont" style:family="text">
      <style:text-properties fo:color="#000000"/>
    </style:style>
    <style:style style:name="T395" style:parent-style-name="DefaultParagraphFont" style:family="text">
      <style:text-properties fo:color="#000000"/>
    </style:style>
    <style:style style:name="P39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97" style:parent-style-name="DefaultParagraphFont" style:family="text">
      <style:text-properties fo:color="#000000"/>
    </style:style>
    <style:style style:name="T398" style:parent-style-name="DefaultParagraphFont" style:family="text">
      <style:text-properties fo:color="#000000"/>
    </style:style>
    <style:style style:name="P39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00" style:parent-style-name="DefaultParagraphFont" style:family="text">
      <style:text-properties fo:color="#000000"/>
    </style:style>
    <style:style style:name="T401" style:parent-style-name="DefaultParagraphFont" style:family="text">
      <style:text-properties fo:color="#000000"/>
    </style:style>
    <style:style style:name="P402"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403" style:parent-style-name="DefaultParagraphFont" style:family="text">
      <style:text-properties fo:font-weight="bold" style:font-weight-asian="bold" style:font-weight-complex="bold" fo:color="#000000"/>
    </style:style>
    <style:style style:name="T404" style:parent-style-name="DefaultParagraphFont" style:family="text">
      <style:text-properties fo:font-weight="bold" style:font-weight-asian="bold" style:font-weight-complex="bold" fo:color="#000000"/>
    </style:style>
    <style:style style:name="P40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06" style:parent-style-name="DefaultParagraphFont" style:family="text">
      <style:text-properties fo:color="#000000"/>
    </style:style>
    <style:style style:name="T407" style:parent-style-name="DefaultParagraphFont" style:family="text">
      <style:text-properties fo:color="#000000"/>
    </style:style>
    <style:style style:name="P40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09" style:parent-style-name="DefaultParagraphFont" style:family="text">
      <style:text-properties fo:color="#000000"/>
    </style:style>
    <style:style style:name="T410" style:parent-style-name="DefaultParagraphFont" style:family="text">
      <style:text-properties fo:color="#000000"/>
    </style:style>
    <style:style style:name="P41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12" style:parent-style-name="DefaultParagraphFont" style:family="text">
      <style:text-properties fo:color="#000000"/>
    </style:style>
    <style:style style:name="T413" style:parent-style-name="DefaultParagraphFont" style:family="text">
      <style:text-properties fo:color="#000000"/>
    </style:style>
    <style:style style:name="P41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15" style:parent-style-name="DefaultParagraphFont" style:family="text">
      <style:text-properties fo:color="#000000"/>
    </style:style>
    <style:style style:name="T416" style:parent-style-name="DefaultParagraphFont" style:family="text">
      <style:text-properties fo:color="#000000"/>
    </style:style>
    <style:style style:name="P41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18" style:parent-style-name="DefaultParagraphFont" style:family="text">
      <style:text-properties fo:color="#000000"/>
    </style:style>
    <style:style style:name="T419" style:parent-style-name="DefaultParagraphFont" style:family="text">
      <style:text-properties fo:color="#000000"/>
    </style:style>
    <style:style style:name="P420"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421" style:parent-style-name="DefaultParagraphFont" style:family="text">
      <style:text-properties fo:font-weight="bold" style:font-weight-asian="bold" style:font-weight-complex="bold" fo:color="#000000"/>
    </style:style>
    <style:style style:name="T422" style:parent-style-name="DefaultParagraphFont" style:family="text">
      <style:text-properties fo:font-weight="bold" style:font-weight-asian="bold" style:font-weight-complex="bold" fo:color="#000000"/>
    </style:style>
    <style:style style:name="P423"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424" style:parent-style-name="DefaultParagraphFont" style:family="text">
      <style:text-properties fo:font-weight="bold" style:font-weight-asian="bold" style:font-weight-complex="bold" fo:color="#000000"/>
    </style:style>
    <style:style style:name="T425" style:parent-style-name="DefaultParagraphFont" style:family="text">
      <style:text-properties fo:font-weight="bold" style:font-weight-asian="bold" style:font-weight-complex="bold" fo:color="#000000"/>
    </style:style>
    <style:style style:name="P426"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427" style:parent-style-name="DefaultParagraphFont" style:family="text">
      <style:text-properties fo:font-weight="bold" style:font-weight-asian="bold" style:font-weight-complex="bold" fo:color="#000000"/>
    </style:style>
    <style:style style:name="T428" style:parent-style-name="DefaultParagraphFont" style:family="text">
      <style:text-properties fo:font-weight="bold" style:font-weight-asian="bold" style:font-weight-complex="bold" fo:color="#000000"/>
    </style:style>
    <style:style style:name="P429" style:parent-style-name="Standard" style:family="paragraph">
      <style:paragraph-properties fo:margin-top="0.2361in" fo:margin-bottom="0.1666in" fo:line-height="100%" fo:margin-right="0.1666in"/>
    </style:style>
    <style:style style:name="P430" style:parent-style-name="Standard" style:family="paragraph">
      <style:paragraph-properties fo:text-align="center" fo:margin-top="0.0694in" fo:margin-bottom="0.1666in" fo:line-height="100%" fo:margin-left="0.1666in" fo:margin-right="0.1666in" fo:background-color="#FFFFFF">
        <style:tab-stops/>
      </style:paragraph-properties>
      <style:text-properties style:font-name="Roboto" style:font-name-asian="Roboto" style:font-name-complex="Roboto" fo:font-size="10pt" style:font-size-asian="10pt" style:font-size-complex="10pt" style:text-underline-type="single" style:text-underline-style="solid" style:text-underline-width="auto" style:text-underline-mode="continuous"/>
    </style:style>
    <style:style style:name="P431" style:parent-style-name="Standard" style:family="paragraph">
      <style:paragraph-properties fo:margin-top="0.0694in" fo:margin-bottom="0.1666in" fo:line-height="100%" fo:margin-left="0.1666in" fo:margin-right="0.1666in" fo:background-color="#FFFFFF">
        <style:tab-stops/>
      </style:paragraph-properties>
      <style:text-properties style:font-name="Roboto" style:font-name-asian="Roboto" style:font-name-complex="Roboto" fo:font-size="10pt" style:font-size-asian="10pt" style:font-size-complex="10pt"/>
    </style:style>
    <style:style style:name="P432" style:parent-style-name="Heading2" style:family="paragraph">
      <style:paragraph-properties fo:margin-bottom="0.0694in"/>
    </style:style>
    <style:style style:name="T433" style:parent-style-name="DefaultParagraphFont" style:family="text">
      <style:text-properties fo:font-size="16pt" style:font-size-asian="16pt" style:font-size-complex="16pt"/>
    </style:style>
    <style:style style:name="P434" style:parent-style-name="Standard" style:family="paragraph"/>
    <style:style style:name="T435" style:parent-style-name="DefaultParagraphFont" style:family="text">
      <style:text-properties fo:font-weight="bold" style:font-weight-asian="bold" style:font-weight-complex="bold"/>
    </style:style>
    <style:style style:name="P436" style:parent-style-name="Standard" style:family="paragraph">
      <style:paragraph-properties fo:margin-left="0.4916in">
        <style:tab-stops/>
      </style:paragraph-properties>
    </style:style>
    <style:style style:name="P437" style:parent-style-name="Standard" style:family="paragraph"/>
    <style:style style:name="P438" style:parent-style-name="Standard" style:family="paragraph">
      <style:paragraph-properties fo:margin-left="0.4916in">
        <style:tab-stops/>
      </style:paragraph-properties>
    </style:style>
    <style:style style:name="P439" style:parent-style-name="Standard" style:family="paragraph"/>
    <style:style style:name="P440" style:parent-style-name="Standard" style:family="paragraph">
      <style:paragraph-properties fo:margin-left="0.4916in">
        <style:tab-stops/>
      </style:paragraph-properties>
    </style:style>
    <style:style style:name="P441" style:parent-style-name="Standard" style:family="paragraph"/>
    <style:style style:name="P442" style:parent-style-name="Standard" style:family="paragraph">
      <style:paragraph-properties fo:margin-left="0.4916in">
        <style:tab-stops/>
      </style:paragraph-properties>
    </style:style>
    <style:style style:name="P443" style:parent-style-name="Standard" style:family="paragraph"/>
    <style:style style:name="P444" style:parent-style-name="Standard" style:family="paragraph"/>
    <style:style style:name="P445" style:parent-style-name="Standard" style:family="paragraph"/>
    <style:style style:name="T446" style:parent-style-name="DefaultParagraphFont" style:family="text">
      <style:text-properties fo:font-weight="bold" style:font-weight-asian="bold" style:font-weight-complex="bold"/>
    </style:style>
    <style:style style:name="P447" style:parent-style-name="Standard" style:family="paragraph"/>
    <style:style style:name="T448" style:parent-style-name="DefaultParagraphFont" style:family="text">
      <style:text-properties fo:font-weight="bold" style:font-weight-asian="bold" style:font-weight-complex="bold"/>
    </style:style>
    <style:style style:name="P449" style:parent-style-name="Standard" style:family="paragraph"/>
    <style:style style:name="P450" style:parent-style-name="Standard" style:family="paragraph">
      <style:paragraph-properties fo:margin-left="1.5in">
        <style:tab-stops/>
      </style:paragraph-properties>
    </style:style>
    <style:style style:name="P451" style:parent-style-name="Standard" style:family="paragraph"/>
    <style:style style:name="P452" style:parent-style-name="Standard" style:family="paragraph">
      <style:paragraph-properties fo:margin-left="0.4916in">
        <style:tab-stops/>
      </style:paragraph-properties>
    </style:style>
    <style:style style:name="P453" style:parent-style-name="Standard" style:family="paragraph"/>
    <style:style style:name="P454" style:parent-style-name="Standard" style:family="paragraph">
      <style:paragraph-properties fo:margin-left="0.4916in">
        <style:tab-stops/>
      </style:paragraph-properties>
    </style:style>
    <style:style style:name="P455" style:parent-style-name="Standard" style:family="paragraph"/>
    <style:style style:name="P456" style:parent-style-name="Standard" style:family="paragraph">
      <style:paragraph-properties fo:margin-left="0.4916in">
        <style:tab-stops/>
      </style:paragraph-properties>
    </style:style>
    <style:style style:name="P457" style:parent-style-name="Standard" style:family="paragraph"/>
    <style:style style:name="P458" style:parent-style-name="Standard" style:family="paragraph">
      <style:paragraph-properties fo:margin-left="0.4916in">
        <style:tab-stops/>
      </style:paragraph-properties>
    </style:style>
    <style:style style:name="P459" style:parent-style-name="Heading3" style:family="paragraph">
      <style:paragraph-properties fo:text-align="justify" fo:margin-top="0.0833in" fo:margin-bottom="0.0833in" fo:margin-left="0.1888in" fo:text-indent="-0.3854in">
        <style:tab-stops/>
      </style:paragraph-properties>
    </style:style>
    <style:style style:name="T460" style:parent-style-name="DefaultParagraphFont" style:family="text">
      <style:text-properties fo:font-weight="bold" style:font-weight-asian="bold" style:font-weight-complex="bold" fo:color="#000000" fo:font-size="13pt" style:font-size-asian="13pt" style:font-size-complex="13pt"/>
    </style:style>
    <style:style style:name="P461" style:parent-style-name="Standard" style:family="paragraph"/>
    <style:style style:name="P462" style:parent-style-name="Standard" style:family="paragraph"/>
    <style:style style:name="P463" style:parent-style-name="Standard" style:family="paragraph"/>
    <style:style style:name="P464" style:parent-style-name="Standard" style:family="paragraph"/>
    <style:style style:name="P465" style:parent-style-name="Standard" style:family="paragraph"/>
    <style:style style:name="P466" style:parent-style-name="Standard" style:family="paragraph"/>
    <style:style style:name="P467" style:parent-style-name="Standard" style:family="paragraph"/>
    <style:style style:name="P468" style:parent-style-name="Standard" style:family="paragraph"/>
    <style:style style:name="P469" style:parent-style-name="Standard" style:family="paragraph"/>
    <style:style style:name="P470" style:parent-style-name="Standard" style:family="paragraph"/>
    <style:style style:name="P471" style:parent-style-name="Standard" style:family="paragraph"/>
    <style:style style:name="P472" style:parent-style-name="Standard" style:family="paragraph"/>
    <style:style style:name="P473" style:parent-style-name="Standard" style:family="paragraph"/>
    <style:style style:name="P474" style:parent-style-name="Standard" style:family="paragraph"/>
    <style:style style:name="P475" style:parent-style-name="Standard" style:family="paragraph"/>
    <style:style style:name="T476" style:parent-style-name="DefaultParagraphFont" style:family="text">
      <style:text-properties fo:font-weight="bold" style:font-weight-asian="bold" style:font-weight-complex="bold"/>
    </style:style>
    <style:style style:name="P477" style:parent-style-name="Heading3" style:family="paragraph">
      <style:paragraph-properties fo:text-align="justify" fo:margin-top="0.0833in" fo:margin-bottom="0.0833in" fo:margin-left="0.1888in" fo:text-indent="-0.3854in">
        <style:tab-stops/>
      </style:paragraph-properties>
    </style:style>
    <style:style style:name="T478" style:parent-style-name="DefaultParagraphFont" style:family="text">
      <style:text-properties fo:font-weight="bold" style:font-weight-asian="bold" style:font-weight-complex="bold" fo:color="#000000" fo:font-size="13pt" style:font-size-asian="13pt" style:font-size-complex="13pt"/>
    </style:style>
    <style:style style:name="P479" style:parent-style-name="Standard" style:family="paragraph"/>
    <style:style style:name="P480" style:parent-style-name="Standard" style:family="paragraph">
      <style:paragraph-properties fo:margin-left="0.4916in">
        <style:tab-stops/>
      </style:paragraph-properties>
    </style:style>
    <style:style style:name="P481" style:parent-style-name="Heading2" style:family="paragraph">
      <style:paragraph-properties fo:margin-bottom="0.0694in"/>
    </style:style>
    <style:style style:name="T482" style:parent-style-name="DefaultParagraphFont" style:family="text">
      <style:text-properties fo:font-size="16pt" style:font-size-asian="16pt" style:font-size-complex="16pt"/>
    </style:style>
    <style:style style:name="P483" style:parent-style-name="Heading3" style:family="paragraph">
      <style:paragraph-properties fo:text-align="justify" fo:margin-top="0.1388in" fo:margin-left="0.1888in" fo:text-indent="-0.3854in">
        <style:tab-stops/>
      </style:paragraph-properties>
    </style:style>
    <style:style style:name="T484" style:parent-style-name="DefaultParagraphFont" style:family="text">
      <style:text-properties fo:font-weight="bold" style:font-weight-asian="bold" style:font-weight-complex="bold" fo:color="#000000" fo:font-size="11pt" style:font-size-asian="11pt" style:font-size-complex="11pt"/>
    </style:style>
    <style:style style:name="P485" style:parent-style-name="Standard" style:family="paragraph">
      <style:paragraph-properties fo:margin-left="1in">
        <style:tab-stops/>
      </style:paragraph-properties>
      <style:text-properties fo:font-weight="bold" style:font-weight-asian="bold" style:font-weight-complex="bold"/>
    </style:style>
    <style:style style:name="P486" style:parent-style-name="Standard" style:family="paragraph">
      <style:paragraph-properties fo:margin-left="0.5in">
        <style:tab-stops/>
      </style:paragraph-properties>
    </style:style>
    <style:style style:name="P487" style:parent-style-name="Standard" style:family="paragraph">
      <style:paragraph-properties fo:margin-top="0.1388in" fo:line-height="100%"/>
    </style:style>
    <style:style style:name="P488" style:parent-style-name="Standard" style:family="paragraph">
      <style:paragraph-properties fo:margin-top="0.1388in" fo:line-height="100%"/>
    </style:style>
    <style:style style:name="P489" style:parent-style-name="Standard" style:family="paragraph">
      <style:paragraph-properties fo:margin-top="0.1388in" fo:line-height="100%"/>
    </style:style>
    <style:style style:name="P490" style:parent-style-name="Standard" style:family="paragraph">
      <style:paragraph-properties fo:margin-top="0.1388in" fo:line-height="100%"/>
    </style:style>
    <style:style style:name="P491" style:parent-style-name="Standard" style:family="paragraph">
      <style:paragraph-properties fo:margin-top="0.1388in" fo:line-height="100%"/>
    </style:style>
    <style:style style:name="P492" style:parent-style-name="Standard" style:family="paragraph">
      <style:paragraph-properties fo:margin-top="0.1388in" fo:margin-bottom="0.1388in" fo:line-height="100%"/>
    </style:style>
    <style:style style:name="P493" style:parent-style-name="Standard" style:family="paragraph">
      <style:paragraph-properties fo:margin-top="0.1388in" fo:line-height="100%"/>
    </style:style>
    <style:style style:name="P494" style:parent-style-name="Standard" style:family="paragraph">
      <style:paragraph-properties fo:line-height="100%"/>
    </style:style>
    <style:style style:name="P495" style:parent-style-name="Standard" style:family="paragraph">
      <style:paragraph-properties fo:margin-top="0.1388in" fo:line-height="100%"/>
    </style:style>
    <style:style style:name="P496" style:parent-style-name="Standard" style:family="paragraph">
      <style:paragraph-properties fo:margin-top="0.1388in" fo:line-height="100%"/>
    </style:style>
    <style:style style:name="P497" style:parent-style-name="Heading3" style:family="paragraph">
      <style:paragraph-properties fo:text-align="justify" fo:margin-top="0.1388in" fo:margin-left="0.1888in" fo:text-indent="-0.3854in">
        <style:tab-stops/>
      </style:paragraph-properties>
    </style:style>
    <style:style style:name="T498" style:parent-style-name="DefaultParagraphFont" style:family="text">
      <style:text-properties fo:font-weight="bold" style:font-weight-asian="bold" style:font-weight-complex="bold" fo:color="#000000" fo:font-size="11pt" style:font-size-asian="11pt" style:font-size-complex="11pt"/>
    </style:style>
    <style:style style:name="P499" style:parent-style-name="Standard" style:family="paragraph">
      <style:paragraph-properties fo:margin-left="1in">
        <style:tab-stops/>
      </style:paragraph-properties>
      <style:text-properties fo:font-weight="bold" style:font-weight-asian="bold" style:font-weight-complex="bold"/>
    </style:style>
    <style:style style:name="P500" style:parent-style-name="Standard" style:family="paragraph">
      <style:paragraph-properties fo:margin-top="0.1388in" fo:margin-bottom="0.1388in" fo:line-height="100%"/>
    </style:style>
    <style:style style:name="P501" style:parent-style-name="Standard" style:family="paragraph">
      <style:paragraph-properties fo:margin-bottom="0.1388in" fo:line-height="100%"/>
    </style:style>
    <style:style style:name="P502" style:parent-style-name="Standard" style:family="paragraph">
      <style:paragraph-properties fo:margin-bottom="0.1388in" fo:line-height="100%"/>
    </style:style>
    <style:style style:name="P503" style:parent-style-name="Standard" style:family="paragraph">
      <style:paragraph-properties fo:margin-bottom="0.1388in" fo:line-height="100%"/>
    </style:style>
    <style:style style:name="P504" style:parent-style-name="Standard" style:family="paragraph">
      <style:paragraph-properties fo:margin-top="0.1388in" fo:line-height="100%"/>
    </style:style>
    <style:style style:name="P505" style:parent-style-name="Standard" style:family="paragraph">
      <style:paragraph-properties fo:line-height="100%"/>
    </style:style>
    <style:style style:name="P506" style:parent-style-name="Standard" style:family="paragraph">
      <style:paragraph-properties fo:line-height="100%"/>
    </style:style>
    <style:style style:name="P507" style:parent-style-name="Standard" style:family="paragraph">
      <style:paragraph-properties fo:line-height="100%"/>
    </style:style>
    <style:style style:name="P508" style:parent-style-name="Standard" style:family="paragraph">
      <style:paragraph-properties fo:line-height="100%"/>
    </style:style>
    <style:style style:name="P509" style:parent-style-name="Standard" style:family="paragraph">
      <style:paragraph-properties fo:margin-top="0.1388in" fo:line-height="100%" fo:margin-left="1in">
        <style:tab-stops/>
      </style:paragraph-properties>
    </style:style>
    <style:style style:name="P510" style:parent-style-name="Standard" style:family="paragraph">
      <style:paragraph-properties fo:margin-top="0.1388in" fo:line-height="100%"/>
    </style:style>
    <style:style style:name="P511" style:parent-style-name="Standard" style:family="paragraph">
      <style:paragraph-properties fo:margin-top="0.1388in" fo:line-height="100%"/>
    </style:style>
    <style:style style:name="P512" style:parent-style-name="Standard" style:family="paragraph">
      <style:paragraph-properties fo:margin-top="0.1388in" fo:line-height="100%"/>
    </style:style>
    <style:style style:name="P513" style:parent-style-name="Heading3" style:family="paragraph">
      <style:paragraph-properties fo:text-align="justify" fo:margin-top="0.1388in" fo:margin-left="0.1888in" fo:text-indent="-0.3854in">
        <style:tab-stops/>
      </style:paragraph-properties>
    </style:style>
    <style:style style:name="T514" style:parent-style-name="DefaultParagraphFont" style:family="text">
      <style:text-properties fo:font-weight="bold" style:font-weight-asian="bold" style:font-weight-complex="bold" fo:color="#000000" fo:font-size="11pt" style:font-size-asian="11pt" style:font-size-complex="11pt"/>
    </style:style>
    <style:style style:name="P515" style:parent-style-name="Standard" style:family="paragraph">
      <style:text-properties fo:font-weight="bold" style:font-weight-asian="bold" style:font-weight-complex="bold"/>
    </style:style>
    <style:style style:name="P516" style:parent-style-name="Standard" style:family="paragraph">
      <style:paragraph-properties fo:margin-top="0.1388in" fo:margin-bottom="0.1388in" fo:line-height="100%"/>
    </style:style>
    <style:style style:name="P517" style:parent-style-name="Standard" style:family="paragraph"/>
    <style:style style:name="P518" style:parent-style-name="Standard" style:family="paragraph">
      <style:paragraph-properties fo:line-height="100%"/>
    </style:style>
    <style:style style:name="P519" style:parent-style-name="Standard" style:family="paragraph">
      <style:paragraph-properties fo:line-height="100%"/>
    </style:style>
    <style:style style:name="P520" style:parent-style-name="Standard" style:family="paragraph">
      <style:paragraph-properties fo:line-height="100%"/>
    </style:style>
    <style:style style:name="P521" style:parent-style-name="Standard" style:family="paragraph">
      <style:paragraph-properties fo:line-height="100%"/>
    </style:style>
    <style:style style:name="P522" style:parent-style-name="Standard" style:family="paragraph">
      <style:paragraph-properties fo:line-height="100%"/>
    </style:style>
    <style:style style:name="P523" style:parent-style-name="Standard" style:family="paragraph">
      <style:paragraph-properties fo:line-height="100%"/>
    </style:style>
    <style:style style:name="P524" style:parent-style-name="Standard" style:family="paragraph">
      <style:paragraph-properties fo:margin-top="0.1388in" fo:line-height="100%"/>
    </style:style>
    <style:style style:name="P525" style:parent-style-name="Standard" style:family="paragraph">
      <style:paragraph-properties fo:margin-top="0.1388in" fo:line-height="100%"/>
    </style:style>
    <style:style style:name="P526" style:parent-style-name="Heading3" style:family="paragraph">
      <style:paragraph-properties fo:text-align="justify" fo:margin-top="0.1388in" fo:margin-left="0.1888in" fo:text-indent="-0.3854in">
        <style:tab-stops/>
      </style:paragraph-properties>
    </style:style>
    <style:style style:name="T527" style:parent-style-name="DefaultParagraphFont" style:family="text">
      <style:text-properties fo:font-weight="bold" style:font-weight-asian="bold" style:font-weight-complex="bold" fo:color="#000000" fo:font-size="11pt" style:font-size-asian="11pt" style:font-size-complex="11pt"/>
    </style:style>
    <style:style style:name="P528" style:parent-style-name="Standard" style:family="paragraph">
      <style:text-properties fo:font-weight="bold" style:font-weight-asian="bold" style:font-weight-complex="bold"/>
    </style:style>
    <style:style style:name="P529" style:parent-style-name="Standard" style:family="paragraph">
      <style:paragraph-properties fo:margin-top="0.1388in" fo:line-height="100%"/>
    </style:style>
    <style:style style:name="P530" style:parent-style-name="Standard" style:family="paragraph">
      <style:paragraph-properties fo:margin-top="0.1388in" fo:line-height="100%"/>
    </style:style>
    <style:style style:name="P531" style:parent-style-name="Standard" style:family="paragraph">
      <style:paragraph-properties fo:margin-top="0.1388in" fo:line-height="100%"/>
    </style:style>
    <style:style style:name="P532" style:parent-style-name="Standard" style:family="paragraph">
      <style:paragraph-properties fo:margin-left="1in">
        <style:tab-stops/>
      </style:paragraph-properties>
      <style:text-properties fo:font-size="16pt" style:font-size-asian="16pt" style:font-size-complex="16pt"/>
    </style:style>
    <style:style style:name="P533" style:parent-style-name="Heading2" style:family="paragraph">
      <style:paragraph-properties fo:margin-bottom="0.0694in"/>
    </style:style>
    <style:style style:name="T534" style:parent-style-name="DefaultParagraphFont" style:family="text">
      <style:text-properties fo:font-size="16pt" style:font-size-asian="16pt" style:font-size-complex="16pt"/>
    </style:style>
    <style:style style:name="P535" style:parent-style-name="Heading3" style:family="paragraph">
      <style:paragraph-properties fo:text-align="justify" fo:margin-top="0.1388in" fo:margin-left="0.1888in" fo:text-indent="-0.3854in">
        <style:tab-stops/>
      </style:paragraph-properties>
    </style:style>
    <style:style style:name="T536" style:parent-style-name="DefaultParagraphFont" style:family="text">
      <style:text-properties fo:font-weight="bold" style:font-weight-asian="bold" style:font-weight-complex="bold" fo:color="#000000" fo:font-size="11pt" style:font-size-asian="11pt" style:font-size-complex="11pt"/>
    </style:style>
    <style:style style:name="P537" style:parent-style-name="Standard" style:family="paragraph">
      <style:paragraph-properties fo:margin-top="0.1388in" fo:line-height="100%"/>
    </style:style>
    <style:style style:name="P538" style:parent-style-name="Standard" style:family="paragraph">
      <style:paragraph-properties fo:margin-top="0.1388in" fo:line-height="100%"/>
    </style:style>
    <style:style style:name="P539" style:parent-style-name="Standard" style:family="paragraph">
      <style:paragraph-properties fo:margin-top="0.1388in" fo:line-height="100%"/>
    </style:style>
    <style:style style:name="P540" style:parent-style-name="Heading3" style:family="paragraph">
      <style:paragraph-properties fo:text-align="justify" fo:margin-top="0.1388in" fo:margin-left="0.1888in" fo:text-indent="-0.3854in">
        <style:tab-stops/>
      </style:paragraph-properties>
    </style:style>
    <style:style style:name="T541" style:parent-style-name="DefaultParagraphFont" style:family="text">
      <style:text-properties fo:font-weight="bold" style:font-weight-asian="bold" style:font-weight-complex="bold" fo:color="#000000" fo:font-size="11pt" style:font-size-asian="11pt" style:font-size-complex="11pt"/>
    </style:style>
    <style:style style:name="P542" style:parent-style-name="Standard" style:family="paragraph">
      <style:paragraph-properties fo:margin-top="0.1388in" fo:line-height="100%"/>
    </style:style>
    <style:style style:name="P543" style:parent-style-name="Standard" style:family="paragraph">
      <style:paragraph-properties fo:keep-together="always" fo:margin-top="0.1388in" fo:line-height="100%"/>
    </style:style>
    <style:style style:name="P544" style:parent-style-name="Heading3" style:family="paragraph">
      <style:paragraph-properties fo:text-align="justify" fo:margin-top="0.1388in" fo:margin-left="0.1888in" fo:text-indent="-0.3854in">
        <style:tab-stops/>
      </style:paragraph-properties>
    </style:style>
    <style:style style:name="T545" style:parent-style-name="DefaultParagraphFont" style:family="text">
      <style:text-properties fo:font-weight="bold" style:font-weight-asian="bold" style:font-weight-complex="bold" fo:color="#000000" fo:font-size="11pt" style:font-size-asian="11pt" style:font-size-complex="11pt"/>
    </style:style>
    <style:style style:name="P546" style:parent-style-name="Standard" style:family="paragraph">
      <style:paragraph-properties fo:keep-together="always" fo:margin-left="1in">
        <style:tab-stops/>
      </style:paragraph-properties>
    </style:style>
    <style:style style:name="P547" style:parent-style-name="Standard" style:family="paragraph">
      <style:paragraph-properties fo:keep-together="always"/>
    </style:style>
    <style:style style:name="P548" style:parent-style-name="Standard" style:family="paragraph">
      <style:paragraph-properties fo:keep-together="always" fo:margin-left="0.5in">
        <style:tab-stops/>
      </style:paragraph-properties>
    </style:style>
    <style:style style:name="P549" style:parent-style-name="Standard" style:family="paragraph">
      <style:paragraph-properties fo:line-height="100%"/>
    </style:style>
    <style:style style:name="P550" style:parent-style-name="Standard" style:family="paragraph">
      <style:paragraph-properties fo:line-height="100%"/>
    </style:style>
    <style:style style:name="P551" style:parent-style-name="Standard" style:family="paragraph">
      <style:paragraph-properties fo:line-height="100%"/>
    </style:style>
    <style:style style:name="P552" style:parent-style-name="Standard" style:family="paragraph">
      <style:paragraph-properties fo:line-height="100%"/>
    </style:style>
    <style:style style:name="P553" style:parent-style-name="Standard" style:family="paragraph"/>
    <style:style style:name="P554" style:parent-style-name="Standard" style:family="paragraph">
      <style:paragraph-properties fo:margin-top="0.1388in" fo:margin-bottom="0.1388in" fo:line-height="100%"/>
    </style:style>
    <style:style style:name="P555" style:parent-style-name="Standard" style:family="paragraph">
      <style:paragraph-properties fo:margin-top="0.1388in" fo:line-height="100%"/>
    </style:style>
    <style:style style:name="P556" style:parent-style-name="Standard" style:family="paragraph">
      <style:paragraph-properties fo:line-height="100%"/>
    </style:style>
    <style:style style:name="P557" style:parent-style-name="Standard" style:family="paragraph">
      <style:paragraph-properties fo:line-height="100%"/>
    </style:style>
    <style:style style:name="P558" style:parent-style-name="Standard" style:family="paragraph">
      <style:paragraph-properties fo:line-height="100%"/>
    </style:style>
    <style:style style:name="P559" style:parent-style-name="Standard" style:family="paragraph">
      <style:paragraph-properties fo:line-height="100%"/>
    </style:style>
    <style:style style:name="P560" style:parent-style-name="Standard" style:family="paragraph">
      <style:paragraph-properties fo:line-height="100%"/>
    </style:style>
    <style:style style:name="P561" style:parent-style-name="Standard" style:family="paragraph">
      <style:paragraph-properties fo:margin-bottom="0.0694in" fo:line-height="100%"/>
    </style:style>
    <style:style style:name="P562" style:parent-style-name="Heading3" style:family="paragraph">
      <style:paragraph-properties fo:text-align="justify" fo:margin-top="0.1388in" fo:margin-left="0.1888in" fo:text-indent="-0.3854in">
        <style:tab-stops/>
      </style:paragraph-properties>
    </style:style>
    <style:style style:name="T563" style:parent-style-name="DefaultParagraphFont" style:family="text">
      <style:text-properties fo:font-weight="bold" style:font-weight-asian="bold" style:font-weight-complex="bold" fo:color="#000000" fo:font-size="11pt" style:font-size-asian="11pt" style:font-size-complex="11pt"/>
    </style:style>
    <style:style style:name="P564" style:parent-style-name="Standard" style:family="paragraph">
      <style:paragraph-properties fo:margin-left="1.5in">
        <style:tab-stops/>
      </style:paragraph-properties>
    </style:style>
    <style:style style:name="P565" style:parent-style-name="Standard" style:family="paragraph">
      <style:paragraph-properties fo:margin-bottom="0.1388in" fo:line-height="100%"/>
    </style:style>
    <style:style style:name="P566" style:parent-style-name="Standard" style:family="paragraph">
      <style:paragraph-properties fo:margin-bottom="0.1388in" fo:line-height="100%"/>
    </style:style>
    <style:style style:name="P567" style:parent-style-name="Standard" style:family="paragraph">
      <style:paragraph-properties fo:margin-bottom="0.1388in" fo:line-height="100%"/>
    </style:style>
    <style:style style:name="P568" style:parent-style-name="Standard" style:family="paragraph">
      <style:paragraph-properties fo:margin-bottom="0.1388in" fo:line-height="100%"/>
    </style:style>
    <style:style style:name="P569" style:parent-style-name="Standard" style:family="paragraph">
      <style:paragraph-properties fo:margin-bottom="0.1388in" fo:line-height="100%"/>
    </style:style>
    <style:style style:name="P570" style:parent-style-name="Standard" style:family="paragraph">
      <style:paragraph-properties fo:margin-bottom="0.1388in" fo:line-height="100%"/>
    </style:style>
    <style:style style:name="P571" style:parent-style-name="Standard" style:family="paragraph">
      <style:paragraph-properties fo:margin-bottom="0.1388in" fo:line-height="100%"/>
    </style:style>
    <style:style style:name="P572" style:parent-style-name="Heading2" style:family="paragraph">
      <style:paragraph-properties fo:margin-top="0in" fo:margin-bottom="0.1388in"/>
    </style:style>
    <style:style style:name="T573" style:parent-style-name="DefaultParagraphFont" style:family="text">
      <style:text-properties fo:font-size="16pt" style:font-size-asian="16pt" style:font-size-complex="16pt"/>
    </style:style>
    <style:style style:name="P574" style:parent-style-name="Heading3" style:family="paragraph">
      <style:paragraph-properties fo:text-align="justify" fo:margin-top="0.1388in" fo:margin-left="0.1888in" fo:text-indent="-0.3854in">
        <style:tab-stops/>
      </style:paragraph-properties>
    </style:style>
    <style:style style:name="T575" style:parent-style-name="DefaultParagraphFont" style:family="text">
      <style:text-properties fo:font-weight="bold" style:font-weight-asian="bold" style:font-weight-complex="bold" fo:color="#000000" fo:font-size="11pt" style:font-size-asian="11pt" style:font-size-complex="11pt"/>
    </style:style>
    <style:style style:name="P576" style:parent-style-name="Standard" style:family="paragraph"/>
    <style:style style:name="P577" style:parent-style-name="Standard" style:family="paragraph">
      <style:paragraph-properties fo:margin-left="0.7868in">
        <style:tab-stops/>
      </style:paragraph-properties>
    </style:style>
    <style:style style:name="P578" style:parent-style-name="Standard" style:family="paragraph">
      <style:paragraph-properties fo:line-height="100%"/>
    </style:style>
    <style:style style:name="P579" style:parent-style-name="Standard" style:family="paragraph">
      <style:paragraph-properties fo:line-height="100%"/>
    </style:style>
    <style:style style:name="P580" style:parent-style-name="Standard" style:family="paragraph">
      <style:paragraph-properties fo:line-height="100%"/>
    </style:style>
    <style:style style:name="T581" style:parent-style-name="DefaultParagraphFont" style:family="text">
      <style:text-properties fo:font-size="7pt" style:font-size-asian="7pt" style:font-size-complex="7pt"/>
    </style:style>
    <style:style style:name="P582" style:parent-style-name="Standard" style:family="paragraph">
      <style:paragraph-properties fo:line-height="100%"/>
    </style:style>
    <style:style style:name="P583" style:parent-style-name="Standard" style:family="paragraph">
      <style:paragraph-properties fo:margin-bottom="0.1388in" fo:line-height="100%"/>
    </style:style>
    <style:style style:name="P584" style:parent-style-name="Standard" style:family="paragraph">
      <style:paragraph-properties fo:margin-bottom="0.1388in" fo:line-height="100%"/>
    </style:style>
    <style:style style:name="T585" style:parent-style-name="DefaultParagraphFont" style:family="text">
      <style:text-properties style:text-underline-type="single" style:text-underline-style="solid" style:text-underline-width="auto" style:text-underline-mode="continuous"/>
    </style:style>
    <style:style style:name="P586" style:parent-style-name="Standard" style:family="paragraph">
      <style:paragraph-properties fo:margin-bottom="0.1388in" fo:line-height="100%"/>
    </style:style>
    <style:style style:name="P587" style:parent-style-name="Heading3" style:family="paragraph">
      <style:paragraph-properties fo:text-align="justify" fo:margin-top="0.1388in" fo:margin-bottom="0.1388in" fo:margin-left="0.1888in" fo:text-indent="-0.3854in">
        <style:tab-stops/>
      </style:paragraph-properties>
    </style:style>
    <style:style style:name="T588" style:parent-style-name="DefaultParagraphFont" style:family="text">
      <style:text-properties fo:font-weight="bold" style:font-weight-asian="bold" style:font-weight-complex="bold" fo:color="#000000" fo:font-size="11pt" style:font-size-asian="11pt" style:font-size-complex="11pt"/>
    </style:style>
    <style:style style:name="P589" style:parent-style-name="Standard" style:family="paragraph">
      <style:paragraph-properties fo:margin-bottom="0.1388in" fo:line-height="100%"/>
    </style:style>
    <style:style style:name="P590" style:parent-style-name="Standard" style:family="paragraph">
      <style:paragraph-properties fo:margin-bottom="0.1388in" fo:line-height="100%"/>
    </style:style>
    <style:style style:name="P591" style:parent-style-name="Standard" style:family="paragraph">
      <style:paragraph-properties fo:margin-bottom="0.1388in" fo:line-height="100%"/>
    </style:style>
    <style:style style:name="P592" style:parent-style-name="Standard" style:family="paragraph">
      <style:paragraph-properties fo:margin-bottom="0.1388in" fo:line-height="100%"/>
    </style:style>
    <style:style style:name="P593" style:parent-style-name="Heading3" style:family="paragraph">
      <style:paragraph-properties fo:text-align="justify" fo:margin-top="0.1388in" fo:margin-bottom="0.1388in" fo:margin-left="0.1888in" fo:text-indent="-0.3854in">
        <style:tab-stops/>
      </style:paragraph-properties>
    </style:style>
    <style:style style:name="T594" style:parent-style-name="DefaultParagraphFont" style:family="text">
      <style:text-properties fo:font-weight="bold" style:font-weight-asian="bold" style:font-weight-complex="bold" fo:color="#000000" fo:font-size="11pt" style:font-size-asian="11pt" style:font-size-complex="11pt"/>
    </style:style>
    <style:style style:name="P595" style:parent-style-name="Standard" style:family="paragraph">
      <style:paragraph-properties fo:margin-bottom="0.0694in" fo:line-height="100%"/>
    </style:style>
    <style:style style:name="P596" style:parent-style-name="Standard" style:family="paragraph">
      <style:paragraph-properties fo:margin-bottom="0.0694in" fo:line-height="100%"/>
    </style:style>
    <style:style style:name="P597" style:parent-style-name="Heading3" style:family="paragraph">
      <style:paragraph-properties fo:text-align="justify" fo:margin-top="0.1388in" fo:margin-bottom="0.0694in" fo:margin-left="0.1888in" fo:text-indent="-0.3854in">
        <style:tab-stops/>
      </style:paragraph-properties>
    </style:style>
    <style:style style:name="T598" style:parent-style-name="DefaultParagraphFont" style:family="text">
      <style:text-properties fo:font-weight="bold" style:font-weight-asian="bold" style:font-weight-complex="bold" fo:color="#000000" fo:font-size="11pt" style:font-size-asian="11pt" style:font-size-complex="11pt"/>
    </style:style>
    <style:style style:name="T599" style:parent-style-name="DefaultParagraphFont" style:family="text">
      <style:text-properties fo:font-weight="bold" style:font-weight-asian="bold" style:font-weight-complex="bold" fo:color="#000000" fo:font-size="11pt" style:font-size-asian="11pt" style:font-size-complex="11pt"/>
    </style:style>
    <style:style style:name="P600" style:parent-style-name="Standard" style:family="paragraph">
      <style:paragraph-properties fo:margin-bottom="0.1388in" fo:line-height="100%"/>
    </style:style>
    <style:style style:name="P601" style:parent-style-name="Standard" style:family="paragraph">
      <style:paragraph-properties fo:margin-bottom="0.1388in" fo:line-height="100%"/>
    </style:style>
    <style:style style:name="P602" style:parent-style-name="Heading3" style:family="paragraph">
      <style:paragraph-properties fo:text-align="justify" fo:margin-top="0.1388in" fo:margin-bottom="0.1388in" fo:margin-left="0.1888in" fo:text-indent="-0.3854in">
        <style:tab-stops/>
      </style:paragraph-properties>
    </style:style>
    <style:style style:name="T603" style:parent-style-name="DefaultParagraphFont" style:family="text">
      <style:text-properties fo:font-weight="bold" style:font-weight-asian="bold" style:font-weight-complex="bold" fo:color="#000000" fo:font-size="11pt" style:font-size-asian="11pt" style:font-size-complex="11pt"/>
    </style:style>
    <style:style style:name="P604" style:parent-style-name="Standard" style:family="paragraph">
      <style:paragraph-properties fo:margin-bottom="0.0694in" fo:line-height="100%"/>
    </style:style>
    <style:style style:name="P605" style:parent-style-name="Standard" style:family="paragraph">
      <style:paragraph-properties fo:margin-bottom="0.0694in" fo:line-height="100%"/>
    </style:style>
    <style:style style:name="P606" style:parent-style-name="Standard" style:family="paragraph">
      <style:paragraph-properties fo:margin-bottom="0.0694in" fo:line-height="100%"/>
    </style:style>
    <style:style style:name="P607" style:parent-style-name="Standard" style:family="paragraph">
      <style:paragraph-properties fo:line-height="100%" fo:margin-left="1.7715in">
        <style:tab-stops/>
      </style:paragraph-properties>
    </style:style>
    <style:style style:name="P608" style:parent-style-name="Standard" style:family="paragraph">
      <style:paragraph-properties fo:line-height="100%" fo:margin-left="1.7715in">
        <style:tab-stops/>
      </style:paragraph-properties>
    </style:style>
    <style:style style:name="P609" style:parent-style-name="Standard" style:family="paragraph">
      <style:paragraph-properties fo:line-height="100%" fo:margin-left="1.7715in">
        <style:tab-stops/>
      </style:paragraph-properties>
    </style:style>
    <style:style style:name="P610" style:parent-style-name="Standard" style:family="paragraph">
      <style:paragraph-properties fo:line-height="100%" fo:margin-left="1.7715in">
        <style:tab-stops/>
      </style:paragraph-properties>
    </style:style>
    <style:style style:name="P611" style:parent-style-name="Standard" style:family="paragraph">
      <style:paragraph-properties fo:line-height="100%" fo:margin-left="1.7715in">
        <style:tab-stops/>
      </style:paragraph-properties>
    </style:style>
    <style:style style:name="P612" style:parent-style-name="Standard" style:family="paragraph">
      <style:paragraph-properties fo:margin-bottom="0.0694in" fo:line-height="100%" fo:margin-left="1.7715in">
        <style:tab-stops/>
      </style:paragraph-properties>
    </style:style>
    <style:style style:name="P613" style:parent-style-name="Standard" style:family="paragraph">
      <style:paragraph-properties fo:margin-bottom="0.1388in" fo:line-height="100%" fo:margin-left="0.4916in">
        <style:tab-stops/>
      </style:paragraph-properties>
      <style:text-properties fo:font-size="16pt" style:font-size-asian="16pt" style:font-size-complex="16pt"/>
    </style:style>
    <style:style style:name="P614" style:parent-style-name="Heading2" style:family="paragraph">
      <style:paragraph-properties fo:margin-top="0in" fo:margin-bottom="0.1388in"/>
    </style:style>
    <style:style style:name="T615" style:parent-style-name="DefaultParagraphFont" style:family="text">
      <style:text-properties fo:font-size="16pt" style:font-size-asian="16pt" style:font-size-complex="16pt"/>
    </style:style>
    <style:style style:name="P616" style:parent-style-name="Heading3" style:family="paragraph">
      <style:paragraph-properties fo:text-align="justify" fo:margin-top="0.1388in" fo:margin-left="0.1888in" fo:text-indent="-0.3854in">
        <style:tab-stops/>
      </style:paragraph-properties>
    </style:style>
    <style:style style:name="T617" style:parent-style-name="DefaultParagraphFont" style:family="text">
      <style:text-properties fo:font-weight="bold" style:font-weight-asian="bold" style:font-weight-complex="bold" fo:color="#000000" fo:font-size="11pt" style:font-size-asian="11pt" style:font-size-complex="11pt"/>
    </style:style>
    <style:style style:name="P618" style:parent-style-name="Standard" style:family="paragraph"/>
    <style:style style:name="P619" style:parent-style-name="Standard" style:family="paragraph">
      <style:paragraph-properties fo:margin-left="0.7868in">
        <style:tab-stops/>
      </style:paragraph-properties>
    </style:style>
    <style:style style:name="P620" style:parent-style-name="Standard" style:family="paragraph"/>
    <style:style style:name="P621" style:parent-style-name="Standard" style:family="paragraph"/>
    <style:style style:name="P622" style:parent-style-name="Standard" style:family="paragraph"/>
    <style:style style:name="P623" style:parent-style-name="Standard" style:family="paragraph"/>
    <style:style style:name="P624" style:parent-style-name="Standard" style:family="paragraph"/>
    <style:style style:name="P625" style:parent-style-name="Standard" style:family="paragraph"/>
    <style:style style:name="P626" style:parent-style-name="Standard" style:family="paragraph">
      <style:paragraph-properties fo:margin-bottom="0.1388in" fo:line-height="100%"/>
    </style:style>
    <style:style style:name="P627" style:parent-style-name="Standard" style:family="paragraph">
      <style:paragraph-properties fo:margin-top="0.0833in" fo:margin-bottom="0.1666in" fo:line-height="100%" fo:margin-right="0.4027in"/>
    </style:style>
    <style:style style:name="P628" style:parent-style-name="Heading3" style:family="paragraph">
      <style:paragraph-properties fo:text-align="justify" fo:margin-top="0.1388in" fo:margin-bottom="0.1388in" fo:margin-left="0.1888in" fo:text-indent="-0.3854in">
        <style:tab-stops/>
      </style:paragraph-properties>
    </style:style>
    <style:style style:name="T629" style:parent-style-name="DefaultParagraphFont" style:family="text">
      <style:text-properties fo:font-weight="bold" style:font-weight-asian="bold" style:font-weight-complex="bold" fo:color="#000000" fo:font-size="11pt" style:font-size-asian="11pt" style:font-size-complex="11pt"/>
    </style:style>
    <style:style style:name="P630" style:parent-style-name="Standard" style:family="paragraph">
      <style:paragraph-properties fo:margin-bottom="0.1388in" fo:line-height="100%"/>
    </style:style>
    <style:style style:name="P631" style:parent-style-name="Standard" style:family="paragraph">
      <style:paragraph-properties fo:margin-bottom="0.1388in" fo:line-height="100%"/>
    </style:style>
    <style:style style:name="P632" style:parent-style-name="Heading3" style:family="paragraph">
      <style:paragraph-properties fo:text-align="justify" fo:margin-top="0.1388in" fo:margin-left="0.1888in" fo:text-indent="-0.3854in">
        <style:tab-stops/>
      </style:paragraph-properties>
    </style:style>
    <style:style style:name="T633" style:parent-style-name="DefaultParagraphFont" style:family="text">
      <style:text-properties fo:font-weight="bold" style:font-weight-asian="bold" style:font-weight-complex="bold" fo:color="#000000" fo:font-size="11pt" style:font-size-asian="11pt" style:font-size-complex="11pt"/>
    </style:style>
    <style:style style:name="P634" style:parent-style-name="Standard" style:family="paragraph">
      <style:paragraph-properties fo:margin-bottom="0.1388in" fo:line-height="100%"/>
    </style:style>
    <style:style style:name="P635" style:parent-style-name="Standard" style:family="paragraph"/>
    <style:style style:name="P636" style:parent-style-name="Heading3" style:family="paragraph">
      <style:paragraph-properties fo:text-align="justify" fo:margin-top="0.1388in" fo:margin-bottom="0.1388in" fo:margin-left="0.1888in" fo:text-indent="-0.3854in">
        <style:tab-stops/>
      </style:paragraph-properties>
    </style:style>
    <style:style style:name="T637" style:parent-style-name="DefaultParagraphFont" style:family="text">
      <style:text-properties fo:font-weight="bold" style:font-weight-asian="bold" style:font-weight-complex="bold" fo:color="#000000" fo:font-size="11pt" style:font-size-asian="11pt" style:font-size-complex="11pt"/>
    </style:style>
    <style:style style:name="P638" style:parent-style-name="Standard" style:family="paragraph">
      <style:paragraph-properties fo:margin-bottom="0.1388in" fo:line-height="100%"/>
    </style:style>
    <style:style style:name="P639" style:parent-style-name="Standard" style:family="paragraph">
      <style:paragraph-properties fo:margin-bottom="0.1388in" fo:line-height="100%"/>
    </style:style>
    <style:style style:name="P640" style:parent-style-name="Standard" style:family="paragraph">
      <style:paragraph-properties fo:margin-bottom="0.1388in" fo:line-height="100%"/>
    </style:style>
    <style:style style:name="P641" style:parent-style-name="Heading3" style:family="paragraph">
      <style:paragraph-properties fo:text-align="justify" fo:margin-top="0.1388in" fo:margin-left="0.1888in" fo:text-indent="-0.3854in">
        <style:tab-stops/>
      </style:paragraph-properties>
    </style:style>
    <style:style style:name="T642" style:parent-style-name="DefaultParagraphFont" style:family="text">
      <style:text-properties fo:font-weight="bold" style:font-weight-asian="bold" style:font-weight-complex="bold" fo:color="#000000" fo:font-size="11pt" style:font-size-asian="11pt" style:font-size-complex="11pt"/>
    </style:style>
    <style:style style:name="P643" style:parent-style-name="Standard" style:family="paragraph"/>
    <style:style style:name="P644" style:parent-style-name="Heading3" style:family="paragraph">
      <style:paragraph-properties fo:keep-with-next="auto" fo:keep-together="auto" fo:text-align="justify" fo:margin-top="0.1388in" fo:margin-left="0.1888in" fo:text-indent="-0.3854in">
        <style:tab-stops/>
      </style:paragraph-properties>
    </style:style>
    <style:style style:name="T645" style:parent-style-name="DefaultParagraphFont" style:family="text">
      <style:text-properties fo:font-weight="bold" style:font-weight-asian="bold" style:font-weight-complex="bold" fo:color="#000000" fo:font-size="11pt" style:font-size-asian="11pt" style:font-size-complex="11pt"/>
    </style:style>
    <style:style style:name="T646" style:parent-style-name="DefaultParagraphFont" style:family="text">
      <style:text-properties fo:font-weight="bold" style:font-weight-asian="bold" style:font-weight-complex="bold" fo:color="#000000" fo:font-size="11pt" style:font-size-asian="11pt" style:font-size-complex="11pt"/>
    </style:style>
    <style:style style:name="P647" style:parent-style-name="Standard" style:family="paragraph">
      <style:paragraph-properties fo:margin-bottom="0.1388in" fo:line-height="100%"/>
    </style:style>
    <style:style style:name="P648" style:parent-style-name="Standard" style:family="paragraph">
      <style:paragraph-properties fo:line-height="100%"/>
    </style:style>
    <style:style style:name="P649" style:parent-style-name="Standard" style:family="paragraph">
      <style:paragraph-properties fo:line-height="100%"/>
    </style:style>
    <style:style style:name="P650" style:parent-style-name="Standard" style:family="paragraph">
      <style:paragraph-properties fo:line-height="100%"/>
    </style:style>
    <style:style style:name="P651" style:parent-style-name="Standard" style:family="paragraph">
      <style:paragraph-properties fo:line-height="100%"/>
    </style:style>
    <style:style style:name="P652" style:parent-style-name="Standard" style:family="paragraph">
      <style:paragraph-properties fo:line-height="100%"/>
    </style:style>
    <style:style style:name="P653" style:parent-style-name="Standard" style:family="paragraph">
      <style:paragraph-properties fo:line-height="100%"/>
    </style:style>
    <style:style style:name="P654" style:parent-style-name="Standard" style:family="paragraph">
      <style:paragraph-properties fo:line-height="100%"/>
    </style:style>
    <style:style style:name="P655" style:parent-style-name="Standard" style:family="paragraph">
      <style:paragraph-properties fo:margin-bottom="0.1388in" fo:line-height="100%"/>
    </style:style>
    <style:style style:name="P656" style:parent-style-name="Standard" style:family="paragraph">
      <style:paragraph-properties fo:margin-bottom="0.0694in" fo:line-height="100%"/>
    </style:style>
    <style:style style:name="P657" style:parent-style-name="Heading2" style:family="paragraph">
      <style:paragraph-properties fo:margin-bottom="0.1388in"/>
    </style:style>
    <style:style style:name="T658" style:parent-style-name="DefaultParagraphFont" style:family="text">
      <style:text-properties fo:font-size="16pt" style:font-size-asian="16pt" style:font-size-complex="16pt"/>
    </style:style>
    <style:style style:name="P659" style:parent-style-name="Heading3" style:family="paragraph">
      <style:paragraph-properties fo:text-align="justify" fo:margin-top="0.1388in" fo:margin-left="0.1888in" fo:text-indent="-0.3854in">
        <style:tab-stops/>
      </style:paragraph-properties>
    </style:style>
    <style:style style:name="T660" style:parent-style-name="DefaultParagraphFont" style:family="text">
      <style:text-properties fo:font-weight="bold" style:font-weight-asian="bold" style:font-weight-complex="bold" fo:color="#000000" fo:font-size="13pt" style:font-size-asian="13pt" style:font-size-complex="13pt"/>
    </style:style>
    <style:style style:name="P661" style:parent-style-name="Standard" style:family="paragraph">
      <style:paragraph-properties fo:margin-bottom="0.1388in" fo:line-height="100%"/>
    </style:style>
    <style:style style:name="P662" style:parent-style-name="Standard" style:family="paragraph">
      <style:paragraph-properties fo:margin-bottom="0.1388in" fo:line-height="100%"/>
    </style:style>
    <style:style style:name="P663" style:parent-style-name="Standard" style:family="paragraph">
      <style:paragraph-properties fo:margin-bottom="0.1388in" fo:line-height="100%"/>
    </style:style>
    <style:style style:name="P664" style:parent-style-name="Standard" style:family="paragraph">
      <style:paragraph-properties fo:margin-bottom="0.1388in" fo:line-height="100%"/>
    </style:style>
    <style:style style:name="P665" style:parent-style-name="Standard" style:family="paragraph">
      <style:paragraph-properties fo:margin-bottom="0.1388in" fo:line-height="100%"/>
    </style:style>
    <style:style style:name="P666" style:parent-style-name="Standard" style:family="paragraph">
      <style:paragraph-properties fo:margin-bottom="0.1388in" fo:line-height="100%"/>
    </style:style>
    <style:style style:name="P667" style:parent-style-name="Standard" style:family="paragraph">
      <style:paragraph-properties fo:margin-bottom="0.1388in" fo:line-height="100%"/>
    </style:style>
    <style:style style:name="P668" style:parent-style-name="Standard" style:family="paragraph">
      <style:paragraph-properties fo:margin-bottom="0.1388in" fo:line-height="100%"/>
    </style:style>
    <style:style style:name="P669" style:parent-style-name="Standard" style:family="paragraph">
      <style:paragraph-properties fo:margin-bottom="0.1388in" fo:line-height="100%"/>
    </style:style>
    <style:style style:name="P670" style:parent-style-name="Heading3" style:family="paragraph">
      <style:paragraph-properties fo:text-align="justify" fo:margin-top="0.1388in" fo:margin-left="-0.1965in">
        <style:tab-stops/>
      </style:paragraph-properties>
    </style:style>
    <style:style style:name="T671" style:parent-style-name="DefaultParagraphFont" style:family="text">
      <style:text-properties fo:font-weight="bold" style:font-weight-asian="bold" style:font-weight-complex="bold" fo:color="#000000" fo:font-size="13pt" style:font-size-asian="13pt" style:font-size-complex="13pt"/>
    </style:style>
    <style:style style:name="P672" style:parent-style-name="Standard" style:family="paragraph">
      <style:paragraph-properties fo:text-align="justify" fo:margin-top="0.1388in" fo:line-height="100%"/>
    </style:style>
    <style:style style:name="P673" style:parent-style-name="Standard" style:family="paragraph">
      <style:paragraph-properties fo:text-align="justify" fo:margin-top="0.1388in" fo:line-height="100%"/>
    </style:style>
    <style:style style:name="P674" style:parent-style-name="Standard" style:family="paragraph">
      <style:paragraph-properties fo:text-align="justify" fo:margin-top="0.1388in" fo:line-height="100%"/>
    </style:style>
    <style:style style:name="P675" style:parent-style-name="Standard" style:family="paragraph">
      <style:paragraph-properties fo:text-align="justify" fo:margin-top="0.1388in" fo:line-height="100%"/>
    </style:style>
    <style:style style:name="P676" style:parent-style-name="Standard" style:family="paragraph">
      <style:paragraph-properties fo:text-align="justify" fo:margin-top="0.1388in" fo:line-height="100%"/>
    </style:style>
    <style:style style:name="P677" style:parent-style-name="Standard" style:family="paragraph">
      <style:paragraph-properties fo:text-align="justify" fo:margin-top="0.1388in" fo:line-height="100%"/>
    </style:style>
    <style:style style:name="P678" style:parent-style-name="Standard" style:family="paragraph">
      <style:paragraph-properties fo:text-align="justify" fo:margin-top="0.1388in" fo:line-height="100%"/>
    </style:style>
    <style:style style:name="P679" style:parent-style-name="Standard" style:family="paragraph">
      <style:paragraph-properties fo:text-align="justify" fo:margin-top="0.1388in" fo:line-height="100%"/>
    </style:style>
    <style:style style:name="P680" style:parent-style-name="Standard" style:family="paragraph">
      <style:paragraph-properties fo:text-align="justify" fo:margin-top="0.1388in" fo:line-height="100%"/>
    </style:style>
    <style:style style:name="P681" style:parent-style-name="Standard" style:family="paragraph">
      <style:paragraph-properties fo:text-align="justify" fo:margin-top="0.1388in" fo:line-height="100%"/>
    </style:style>
    <style:style style:name="P682" style:parent-style-name="Standard" style:family="paragraph">
      <style:paragraph-properties fo:text-align="justify" fo:margin-top="0.1388in" fo:line-height="100%"/>
    </style:style>
    <style:style style:name="P683" style:parent-style-name="Standard" style:family="paragraph">
      <style:paragraph-properties fo:margin-left="0.4916in">
        <style:tab-stops/>
      </style:paragraph-properties>
    </style:style>
    <style:style style:name="P684" style:parent-style-name="Heading3" style:family="paragraph">
      <style:paragraph-properties fo:text-align="justify" fo:margin-top="0.1388in" fo:margin-left="0.1888in" fo:text-indent="-0.3854in">
        <style:tab-stops/>
      </style:paragraph-properties>
    </style:style>
    <style:style style:name="T685" style:parent-style-name="DefaultParagraphFont" style:family="text">
      <style:text-properties fo:font-weight="bold" style:font-weight-asian="bold" style:font-weight-complex="bold" fo:color="#000000" fo:font-size="13pt" style:font-size-asian="13pt" style:font-size-complex="13pt"/>
    </style:style>
    <style:style style:name="P686" style:parent-style-name="Standard" style:family="paragraph">
      <style:paragraph-properties fo:text-align="justify" fo:margin-top="0.1388in" fo:line-height="100%"/>
    </style:style>
    <style:style style:name="P687" style:parent-style-name="Standard" style:family="paragraph">
      <style:paragraph-properties fo:text-align="justify" fo:margin-top="0.1388in" fo:line-height="100%"/>
    </style:style>
    <style:style style:name="P688" style:parent-style-name="Heading3" style:family="paragraph">
      <style:paragraph-properties fo:text-align="justify" fo:margin-top="0.1388in" fo:margin-left="0.1888in" fo:text-indent="-0.3854in">
        <style:tab-stops/>
      </style:paragraph-properties>
    </style:style>
    <style:style style:name="T689" style:parent-style-name="DefaultParagraphFont" style:family="text">
      <style:text-properties fo:font-weight="bold" style:font-weight-asian="bold" style:font-weight-complex="bold" fo:color="#000000" fo:font-size="13pt" style:font-size-asian="13pt" style:font-size-complex="13pt"/>
    </style:style>
    <style:style style:name="T690" style:parent-style-name="DefaultParagraphFont" style:family="text">
      <style:text-properties fo:font-weight="bold" style:font-weight-asian="bold" style:font-weight-complex="bold" fo:color="#000000" fo:font-size="13pt" style:font-size-asian="13pt" style:font-size-complex="13pt"/>
    </style:style>
    <style:style style:name="P691" style:parent-style-name="Standard" style:family="paragraph">
      <style:paragraph-properties fo:text-align="justify" fo:margin-top="0.1388in" fo:line-height="100%"/>
    </style:style>
    <style:style style:name="P692" style:parent-style-name="Standard" style:family="paragraph">
      <style:paragraph-properties fo:text-align="justify" fo:margin-top="0.1388in" fo:line-height="100%"/>
    </style:style>
    <style:style style:name="P693" style:parent-style-name="Heading3" style:family="paragraph">
      <style:paragraph-properties fo:text-align="justify" fo:margin-top="0.1388in" fo:margin-left="0.1888in" fo:text-indent="-0.3854in">
        <style:tab-stops/>
      </style:paragraph-properties>
    </style:style>
    <style:style style:name="T694" style:parent-style-name="DefaultParagraphFont" style:family="text">
      <style:text-properties fo:font-weight="bold" style:font-weight-asian="bold" style:font-weight-complex="bold" fo:color="#000000" fo:font-size="13pt" style:font-size-asian="13pt" style:font-size-complex="13pt"/>
    </style:style>
    <style:style style:name="P695" style:parent-style-name="Standard" style:family="paragraph">
      <style:paragraph-properties fo:text-align="justify" fo:margin-top="0.1388in" fo:line-height="100%"/>
    </style:style>
    <style:style style:name="P696" style:parent-style-name="Heading3" style:family="paragraph">
      <style:paragraph-properties fo:text-align="justify" fo:margin-top="0.1388in" fo:margin-bottom="0.1388in" fo:margin-left="0.1888in" fo:text-indent="-0.3854in">
        <style:tab-stops/>
      </style:paragraph-properties>
    </style:style>
    <style:style style:name="T697" style:parent-style-name="DefaultParagraphFont" style:family="text">
      <style:text-properties fo:font-weight="bold" style:font-weight-asian="bold" style:font-weight-complex="bold" fo:color="#000000" fo:font-size="13pt" style:font-size-asian="13pt" style:font-size-complex="13pt"/>
    </style:style>
    <style:style style:name="P698" style:parent-style-name="Standard" style:family="paragraph">
      <style:paragraph-properties fo:text-align="justify" fo:margin-top="0.1388in" fo:line-height="100%"/>
    </style:style>
    <style:style style:name="P699" style:parent-style-name="Standard" style:family="paragraph">
      <style:paragraph-properties fo:text-align="justify" fo:margin-top="0.1388in" fo:line-height="100%"/>
    </style:style>
    <style:style style:name="P700" style:parent-style-name="Standard" style:family="paragraph">
      <style:paragraph-properties fo:text-align="justify" fo:margin-top="0.1388in" fo:margin-bottom="0.1388in" fo:line-height="100%"/>
    </style:style>
    <style:style style:name="P701" style:parent-style-name="Standard" style:family="paragraph">
      <style:paragraph-properties fo:margin-bottom="0.1388in" fo:line-height="100%"/>
    </style:style>
    <style:style style:name="P702" style:parent-style-name="Standard" style:family="paragraph">
      <style:paragraph-properties fo:margin-bottom="0.1388in" fo:line-height="100%"/>
    </style:style>
    <style:style style:name="T703" style:parent-style-name="DefaultParagraphFont" style:family="text">
      <style:text-properties fo:font-weight="bold" style:font-weight-asian="bold" style:font-weight-complex="bold"/>
    </style:style>
    <style:style style:name="P704" style:parent-style-name="Standard" style:family="paragraph">
      <style:paragraph-properties fo:margin-bottom="0.1388in" fo:line-height="100%"/>
    </style:style>
    <style:style style:name="P705" style:parent-style-name="Standard" style:family="paragraph">
      <style:paragraph-properties fo:text-align="justify" fo:margin-top="0.1388in" fo:line-height="100%"/>
    </style:style>
    <style:style style:name="P706" style:parent-style-name="Standard" style:family="paragraph">
      <style:paragraph-properties fo:text-align="justify" fo:margin-top="0.1388in" fo:line-height="100%"/>
    </style:style>
    <style:style style:name="P707" style:parent-style-name="Standard" style:family="paragraph">
      <style:paragraph-properties fo:text-align="justify" fo:margin-top="0.1388in" fo:line-height="100%"/>
    </style:style>
    <style:style style:name="P708" style:parent-style-name="Standard" style:family="paragraph">
      <style:paragraph-properties fo:text-align="justify" fo:margin-top="0.1388in" fo:line-height="100%"/>
    </style:style>
    <style:style style:name="P709" style:parent-style-name="Standard" style:family="paragraph">
      <style:paragraph-properties fo:text-align="justify" fo:margin-top="0.1388in" fo:line-height="100%"/>
    </style:style>
    <style:style style:name="P710" style:parent-style-name="Standard" style:family="paragraph">
      <style:paragraph-properties fo:text-align="justify" fo:margin-top="0.1388in" fo:line-height="100%"/>
    </style:style>
    <style:style style:name="P711" style:parent-style-name="Standard" style:family="paragraph">
      <style:paragraph-properties fo:margin-left="0.4916in">
        <style:tab-stops/>
      </style:paragraph-properties>
    </style:style>
    <style:style style:name="P712" style:parent-style-name="Heading2" style:family="paragraph">
      <style:paragraph-properties fo:margin-bottom="0.1388in"/>
    </style:style>
    <style:style style:name="T713" style:parent-style-name="DefaultParagraphFont" style:family="text">
      <style:text-properties fo:font-size="16pt" style:font-size-asian="16pt" style:font-size-complex="16pt"/>
    </style:style>
    <style:style style:name="P714" style:parent-style-name="Heading2" style:family="paragraph">
      <style:paragraph-properties fo:margin-bottom="0.1388in"/>
    </style:style>
    <style:style style:name="T715" style:parent-style-name="DefaultParagraphFont" style:family="text">
      <style:text-properties fo:font-size="12pt" style:font-size-asian="12pt" style:font-size-complex="12pt"/>
    </style:style>
    <style:style style:name="P716" style:parent-style-name="Standard" style:family="paragraph">
      <style:paragraph-properties fo:margin-top="0.1388in" fo:margin-bottom="0.1388in" fo:line-height="100%" fo:margin-right="-0.5861in"/>
    </style:style>
    <style:style style:name="P717" style:parent-style-name="Standard" style:family="paragraph">
      <style:paragraph-properties fo:margin-bottom="0.1388in" fo:line-height="100%" fo:margin-right="-0.5861in"/>
    </style:style>
    <style:style style:name="P718" style:parent-style-name="Standard" style:family="paragraph">
      <style:paragraph-properties fo:margin-top="0.1388in" fo:margin-bottom="0.1388in" fo:line-height="100%" fo:margin-right="-0.5861in"/>
    </style:style>
    <style:style style:name="P719" style:parent-style-name="Standard" style:family="paragraph">
      <style:paragraph-properties fo:margin-top="0.1388in" fo:margin-bottom="0.1388in" fo:line-height="100%" fo:margin-left="-0.0979in" fo:margin-right="-0.5861in">
        <style:tab-stops/>
      </style:paragraph-properties>
    </style:style>
    <style:style style:name="T720" style:parent-style-name="DefaultParagraphFont" style:family="text">
      <style:text-properties fo:font-weight="bold" style:font-weight-asian="bold" style:font-weight-complex="bold" fo:font-size="12pt" style:font-size-asian="12pt" style:font-size-complex="12pt"/>
    </style:style>
    <style:style style:name="P721" style:parent-style-name="Standard" style:family="paragraph">
      <style:paragraph-properties fo:margin-top="0.1388in" fo:line-height="100%" fo:margin-right="-0.5861in"/>
    </style:style>
    <style:style style:name="P722" style:parent-style-name="Standard" style:family="paragraph">
      <style:paragraph-properties fo:margin-top="0.1388in" fo:margin-bottom="0.1388in" fo:line-height="100%" fo:margin-right="-0.5861in"/>
    </style:style>
    <style:style style:name="P723" style:parent-style-name="Standard" style:family="paragraph">
      <style:paragraph-properties fo:margin-top="0.1388in" fo:margin-bottom="0.1388in" fo:line-height="100%" fo:margin-right="-0.5861in"/>
    </style:style>
    <style:style style:name="P724" style:parent-style-name="Standard" style:family="paragraph">
      <style:paragraph-properties fo:margin-top="0.1388in" fo:margin-bottom="0.1388in" fo:line-height="100%" fo:margin-right="-0.5861in"/>
    </style:style>
    <style:style style:name="P725" style:parent-style-name="Standard" style:family="paragraph">
      <style:paragraph-properties fo:margin-top="0.1388in" fo:margin-bottom="0.1388in" fo:line-height="100%" fo:margin-right="-0.5861in"/>
    </style:style>
    <style:style style:name="P726" style:parent-style-name="Standard" style:family="paragraph">
      <style:paragraph-properties fo:margin-top="0.1388in" fo:margin-bottom="0.1388in" fo:line-height="100%" fo:margin-right="-0.5861in"/>
    </style:style>
    <style:style style:name="P727" style:parent-style-name="Standard" style:family="paragraph">
      <style:paragraph-properties fo:margin-top="0.1388in" fo:margin-bottom="0.1388in" fo:line-height="100%" fo:margin-right="-0.5861in"/>
    </style:style>
    <style:style style:name="P728" style:parent-style-name="Standard" style:family="paragraph">
      <style:paragraph-properties fo:margin-top="0.1388in" fo:margin-bottom="0.1388in" fo:line-height="100%" fo:margin-right="-0.5861in"/>
    </style:style>
    <style:style style:name="P729" style:parent-style-name="Standard" style:family="paragraph">
      <style:paragraph-properties fo:margin-top="0.1388in" fo:margin-bottom="0.1388in" fo:line-height="100%" fo:margin-right="-0.5861in"/>
    </style:style>
    <style:style style:name="P730" style:parent-style-name="Standard" style:family="paragraph">
      <style:paragraph-properties fo:margin-top="0.1388in" fo:margin-bottom="0.1388in" fo:line-height="100%" fo:margin-right="-0.5861in"/>
    </style:style>
    <style:style style:name="P731" style:parent-style-name="Standard" style:family="paragraph">
      <style:paragraph-properties fo:margin-top="0.1388in" fo:margin-bottom="0.1388in" fo:line-height="100%" fo:margin-right="-0.5861in"/>
    </style:style>
    <style:style style:name="P732" style:parent-style-name="Standard" style:family="paragraph">
      <style:paragraph-properties fo:margin-top="0.1388in" fo:margin-bottom="0.1388in" fo:line-height="100%" fo:margin-right="-0.5861in"/>
    </style:style>
    <style:style style:name="P733" style:parent-style-name="Standard" style:family="paragraph">
      <style:paragraph-properties fo:margin-top="0.1388in" fo:margin-bottom="0.1388in" fo:line-height="100%" fo:margin-right="-0.5861in"/>
    </style:style>
    <style:style style:name="P734" style:parent-style-name="Standard" style:family="paragraph">
      <style:paragraph-properties fo:margin-top="0.1388in" fo:margin-bottom="0.1388in" fo:line-height="100%" fo:margin-right="-0.5861in"/>
    </style:style>
    <style:style style:name="P735" style:parent-style-name="Standard" style:family="paragraph">
      <style:paragraph-properties fo:margin-top="0.1388in" fo:margin-bottom="0.1388in" fo:line-height="100%" fo:margin-right="-0.5861in"/>
    </style:style>
    <style:style style:name="P736" style:parent-style-name="Standard" style:family="paragraph">
      <style:paragraph-properties fo:margin-top="0.1388in" fo:margin-bottom="0.1388in" fo:line-height="100%" fo:margin-right="-0.5861in"/>
    </style:style>
    <style:style style:name="P737" style:parent-style-name="Standard" style:family="paragraph">
      <style:paragraph-properties fo:margin-top="0.1388in" fo:line-height="100%" fo:margin-left="0.5in" fo:margin-right="-0.5861in">
        <style:tab-stops/>
      </style:paragraph-properties>
    </style:style>
    <style:style style:name="P738" style:parent-style-name="Heading2" style:family="paragraph">
      <style:paragraph-properties fo:keep-with-next="auto" fo:keep-together="auto" fo:margin-top="0.1388in" fo:margin-bottom="0.1388in" fo:margin-right="-0.5861in"/>
    </style:style>
    <style:style style:name="T739" style:parent-style-name="DefaultParagraphFont" style:family="text">
      <style:text-properties fo:font-size="11pt" style:font-size-asian="11pt" style:font-size-complex="11pt"/>
    </style:style>
    <style:style style:name="T740" style:parent-style-name="DefaultParagraphFont" style:family="text">
      <style:text-properties fo:font-size="11pt" style:font-size-asian="11pt" style:font-size-complex="11pt"/>
    </style:style>
    <style:style style:name="P741" style:parent-style-name="Heading3" style:family="paragraph">
      <style:paragraph-properties fo:keep-with-next="auto" fo:keep-together="auto" fo:margin-bottom="0in" fo:margin-left="-0.0979in">
        <style:tab-stops/>
      </style:paragraph-properties>
    </style:style>
    <style:style style:name="T742" style:parent-style-name="DefaultParagraphFont" style:family="text">
      <style:text-properties fo:font-weight="bold" style:font-weight-asian="bold" style:font-weight-complex="bold" fo:color="#000000" fo:font-size="11pt" style:font-size-asian="11pt" style:font-size-complex="11pt"/>
    </style:style>
    <style:style style:name="P743" style:parent-style-name="Standard" style:family="paragraph">
      <style:paragraph-properties fo:margin-bottom="0.1388in" fo:line-height="100%" fo:margin-right="-0.5861in"/>
    </style:style>
    <style:style style:name="P744" style:parent-style-name="Standard" style:family="paragraph">
      <style:paragraph-properties fo:margin-right="-0.5861in"/>
    </style:style>
    <style:style style:name="P745" style:parent-style-name="Standard" style:family="paragraph">
      <style:paragraph-properties fo:margin-right="-0.5861in"/>
    </style:style>
    <style:style style:name="P746" style:parent-style-name="Standard" style:family="paragraph">
      <style:paragraph-properties fo:margin-bottom="0.1388in" fo:line-height="100%" fo:margin-right="-0.5861in"/>
    </style:style>
    <style:style style:name="P747" style:parent-style-name="Standard" style:family="paragraph">
      <style:paragraph-properties fo:margin-bottom="0.1388in" fo:line-height="100%" fo:margin-right="-0.5861in"/>
    </style:style>
    <style:style style:name="P748" style:parent-style-name="Standard" style:family="paragraph">
      <style:paragraph-properties fo:margin-bottom="0.1388in" fo:line-height="100%" fo:margin-right="-0.5861in"/>
    </style:style>
    <style:style style:name="P749" style:parent-style-name="Standard" style:family="paragraph">
      <style:paragraph-properties fo:margin-top="0.1388in" fo:margin-bottom="0.1388in" fo:line-height="100%" fo:margin-right="-0.5861in"/>
    </style:style>
    <style:style style:name="P750" style:parent-style-name="Standard" style:family="paragraph">
      <style:paragraph-properties fo:margin-top="0.1388in" fo:margin-bottom="0.1388in" fo:line-height="100%" fo:margin-right="-0.5861in"/>
    </style:style>
    <style:style style:name="P751" style:parent-style-name="Standard" style:family="paragraph">
      <style:paragraph-properties fo:margin-top="0.1388in" fo:margin-bottom="0.1388in" fo:line-height="100%" fo:margin-right="-0.5861in"/>
    </style:style>
    <style:style style:name="P752" style:parent-style-name="Standard" style:family="paragraph">
      <style:paragraph-properties fo:margin-top="0.1388in" fo:margin-bottom="0.1388in" fo:line-height="100%" fo:margin-right="-0.5861in"/>
    </style:style>
    <style:style style:name="P753" style:parent-style-name="Standard" style:family="paragraph">
      <style:paragraph-properties fo:margin-top="0.1388in" fo:margin-bottom="0.1388in" fo:line-height="100%" fo:margin-right="-0.5861in"/>
    </style:style>
    <style:style style:name="P754" style:parent-style-name="Standard" style:family="paragraph">
      <style:paragraph-properties fo:margin-top="0.1388in" fo:margin-bottom="0.1388in" fo:line-height="100%" fo:margin-right="-0.5861in"/>
    </style:style>
    <style:style style:name="T755" style:parent-style-name="DefaultParagraphFont" style:family="text">
      <style:text-properties fo:font-style="italic" style:font-style-asian="italic" style:font-style-complex="italic"/>
    </style:style>
    <style:style style:name="P756" style:parent-style-name="Heading3" style:family="paragraph">
      <style:paragraph-properties fo:keep-with-next="auto" fo:keep-together="auto" fo:line-height="200%" fo:margin-left="-0.0979in">
        <style:tab-stops/>
      </style:paragraph-properties>
    </style:style>
    <style:style style:name="T757" style:parent-style-name="DefaultParagraphFont" style:family="text">
      <style:text-properties fo:font-weight="bold" style:font-weight-asian="bold" style:font-weight-complex="bold" fo:color="#000000" fo:font-size="12pt" style:font-size-asian="12pt" style:font-size-complex="12pt"/>
    </style:style>
    <style:style style:name="P758" style:parent-style-name="Standard" style:family="paragraph">
      <style:paragraph-properties fo:margin-top="0.1388in" fo:margin-bottom="0.1388in" fo:line-height="100%" fo:margin-right="-0.5861in"/>
    </style:style>
    <style:style style:name="P759" style:parent-style-name="Standard" style:family="paragraph">
      <style:paragraph-properties fo:margin-right="-0.5861in"/>
    </style:style>
    <style:style style:name="P760" style:parent-style-name="Standard" style:family="paragraph">
      <style:paragraph-properties fo:margin-right="-0.5861in"/>
    </style:style>
    <style:style style:name="P761" style:parent-style-name="Standard" style:family="paragraph">
      <style:paragraph-properties fo:margin-right="-0.5861in"/>
    </style:style>
    <style:style style:name="P762" style:parent-style-name="Standard" style:family="paragraph">
      <style:paragraph-properties fo:margin-right="-0.5861in"/>
    </style:style>
    <style:style style:name="P763" style:parent-style-name="Standard" style:family="paragraph">
      <style:paragraph-properties fo:margin-right="-0.5861in"/>
    </style:style>
    <style:style style:name="P764" style:parent-style-name="Heading3" style:family="paragraph">
      <style:paragraph-properties fo:keep-with-next="auto" fo:keep-together="auto"/>
    </style:style>
    <style:style style:name="T765" style:parent-style-name="DefaultParagraphFont" style:family="text">
      <style:text-properties fo:font-weight="bold" style:font-weight-asian="bold" style:font-weight-complex="bold" fo:color="#000000" fo:font-size="12pt" style:font-size-asian="12pt" style:font-size-complex="12pt"/>
    </style:style>
    <style:style style:name="T766" style:parent-style-name="DefaultParagraphFont" style:family="text">
      <style:text-properties fo:font-weight="bold" style:font-weight-asian="bold" style:font-weight-complex="bold" fo:color="#000000" fo:font-size="12pt" style:font-size-asian="12pt" style:font-size-complex="12pt"/>
    </style:style>
    <style:style style:name="P767" style:parent-style-name="Standard" style:family="paragraph">
      <style:paragraph-properties fo:margin-top="0.1388in" fo:line-height="100%" fo:margin-right="-0.5861in"/>
    </style:style>
    <style:style style:name="P768" style:parent-style-name="Standard" style:family="paragraph">
      <style:paragraph-properties fo:margin-right="-0.5861in"/>
    </style:style>
    <style:style style:name="P769" style:parent-style-name="Standard" style:family="paragraph">
      <style:paragraph-properties fo:margin-right="-0.5861in"/>
    </style:style>
    <style:style style:name="P770" style:parent-style-name="Standard" style:family="paragraph">
      <style:paragraph-properties fo:margin-right="-0.5861in"/>
    </style:style>
    <style:style style:name="P771" style:parent-style-name="Standard" style:family="paragraph">
      <style:paragraph-properties fo:margin-top="0.1388in" fo:line-height="100%" fo:margin-right="-0.5861in"/>
    </style:style>
    <style:style style:name="P772" style:parent-style-name="Standard" style:family="paragraph">
      <style:paragraph-properties fo:margin-top="0.1388in" fo:line-height="100%" fo:margin-right="-0.5861in"/>
    </style:style>
    <style:style style:name="P773" style:parent-style-name="Heading2" style:family="paragraph">
      <style:paragraph-properties fo:keep-with-next="auto" fo:keep-together="auto" fo:margin-top="0in" fo:margin-bottom="0in" fo:margin-right="-0.5861in"/>
    </style:style>
    <style:style style:name="T774" style:parent-style-name="DefaultParagraphFont" style:family="text">
      <style:text-properties fo:font-size="12pt" style:font-size-asian="12pt" style:font-size-complex="12pt"/>
    </style:style>
    <style:style style:name="P775" style:parent-style-name="Standard" style:family="paragraph">
      <style:paragraph-properties fo:line-height="100%" fo:margin-right="-0.5861in"/>
    </style:style>
    <style:style style:name="P776" style:parent-style-name="Heading3" style:family="paragraph">
      <style:paragraph-properties fo:keep-with-next="auto" fo:keep-together="auto" fo:line-height="200%" fo:margin-left="-0.0979in">
        <style:tab-stops/>
      </style:paragraph-properties>
    </style:style>
    <style:style style:name="T777" style:parent-style-name="DefaultParagraphFont" style:family="text">
      <style:text-properties fo:font-weight="bold" style:font-weight-asian="bold" style:font-weight-complex="bold" fo:color="#000000" fo:font-size="12pt" style:font-size-asian="12pt" style:font-size-complex="12pt"/>
    </style:style>
    <style:style style:name="P778" style:parent-style-name="Standard" style:family="paragraph">
      <style:paragraph-properties fo:margin-top="0.1388in" fo:margin-bottom="0.1388in" fo:line-height="100%" fo:margin-right="-0.5861in"/>
    </style:style>
    <style:style style:name="P779" style:parent-style-name="Standard" style:family="paragraph">
      <style:paragraph-properties fo:margin-top="0.1388in" fo:margin-bottom="0.1388in" fo:line-height="100%" fo:margin-right="-0.5861in"/>
    </style:style>
    <style:style style:name="P780" style:parent-style-name="Standard" style:family="paragraph">
      <style:paragraph-properties fo:margin-top="0.1388in" fo:margin-bottom="0.1388in" fo:line-height="100%" fo:margin-right="-0.5861in"/>
    </style:style>
    <style:style style:name="P781" style:parent-style-name="Heading3" style:family="paragraph">
      <style:paragraph-properties fo:keep-with-next="auto" fo:keep-together="auto" fo:line-height="200%" fo:margin-left="-0.0979in">
        <style:tab-stops/>
      </style:paragraph-properties>
    </style:style>
    <style:style style:name="T782" style:parent-style-name="DefaultParagraphFont" style:family="text">
      <style:text-properties fo:font-weight="bold" style:font-weight-asian="bold" style:font-weight-complex="bold" fo:color="#000000" fo:font-size="12pt" style:font-size-asian="12pt" style:font-size-complex="12pt"/>
    </style:style>
    <style:style style:name="T783" style:parent-style-name="DefaultParagraphFont" style:family="text">
      <style:text-properties fo:font-weight="bold" style:font-weight-asian="bold" style:font-weight-complex="bold" fo:color="#000000" fo:font-size="12pt" style:font-size-asian="12pt" style:font-size-complex="12pt"/>
    </style:style>
    <style:style style:name="P784" style:parent-style-name="Standard" style:family="paragraph">
      <style:paragraph-properties fo:margin-top="0.1388in" fo:line-height="100%" fo:margin-right="-0.5861in"/>
    </style:style>
    <style:style style:name="P785" style:parent-style-name="Heading2" style:family="paragraph">
      <style:paragraph-properties fo:keep-with-next="auto" fo:keep-together="auto" fo:margin-top="0.1388in" fo:margin-bottom="0in" fo:line-height="200%" fo:margin-left="-0.0979in" fo:margin-right="-0.5861in">
        <style:tab-stops/>
      </style:paragraph-properties>
    </style:style>
    <style:style style:name="T786" style:parent-style-name="DefaultParagraphFont" style:family="text">
      <style:text-properties fo:font-size="12pt" style:font-size-asian="12pt" style:font-size-complex="12pt"/>
    </style:style>
    <style:style style:name="P787" style:parent-style-name="Standard" style:family="paragraph">
      <style:paragraph-properties fo:margin-top="0.1388in" fo:line-height="100%" fo:margin-right="-0.5861in"/>
    </style:style>
    <style:style style:name="P788" style:parent-style-name="Standard" style:family="paragraph">
      <style:paragraph-properties fo:margin-top="0.1388in" fo:line-height="100%" fo:margin-right="-0.5861in"/>
    </style:style>
    <style:style style:name="P789" style:parent-style-name="Standard" style:family="paragraph">
      <style:paragraph-properties fo:margin-top="0.1388in" fo:line-height="100%" fo:margin-right="-0.5861in"/>
    </style:style>
    <style:style style:name="P790" style:parent-style-name="Standard" style:family="paragraph">
      <style:paragraph-properties fo:margin-top="0.1388in" fo:margin-bottom="0.0416in" fo:line-height="100%"/>
    </style:style>
    <style:style style:name="P791" style:parent-style-name="Heading3" style:family="paragraph">
      <style:paragraph-properties fo:keep-with-next="auto" fo:keep-together="auto" fo:margin-left="0.5in">
        <style:tab-stops/>
      </style:paragraph-properties>
    </style:style>
    <style:style style:name="T792" style:parent-style-name="DefaultParagraphFont" style:family="text">
      <style:text-properties fo:font-weight="bold" style:font-weight-asian="bold" style:font-weight-complex="bold" fo:color="#000000" fo:font-size="12pt" style:font-size-asian="12pt" style:font-size-complex="12pt"/>
    </style:style>
    <style:style style:name="P793" style:parent-style-name="Standard" style:family="paragraph">
      <style:paragraph-properties fo:margin-top="0.1388in" fo:margin-bottom="0.1388in" fo:line-height="100%" fo:margin-right="-0.5861in"/>
    </style:style>
    <style:style style:name="P794" style:parent-style-name="Standard" style:family="paragraph">
      <style:paragraph-properties fo:margin-right="-0.5861in"/>
    </style:style>
    <style:style style:name="P795" style:parent-style-name="Standard" style:family="paragraph">
      <style:paragraph-properties fo:margin-right="-0.5861in"/>
    </style:style>
    <style:style style:name="P796" style:parent-style-name="Standard" style:family="paragraph">
      <style:paragraph-properties fo:margin-right="-0.5861in"/>
    </style:style>
    <style:style style:name="P797" style:parent-style-name="Standard" style:family="paragraph">
      <style:paragraph-properties fo:margin-right="-0.5861in"/>
    </style:style>
    <style:style style:name="P798" style:parent-style-name="Standard" style:family="paragraph">
      <style:paragraph-properties fo:margin-right="-0.5861in"/>
    </style:style>
    <style:style style:name="P799" style:parent-style-name="Standard" style:family="paragraph">
      <style:paragraph-properties fo:margin-right="-0.5861in"/>
    </style:style>
    <style:style style:name="P800" style:parent-style-name="Standard" style:family="paragraph">
      <style:paragraph-properties fo:margin-right="-0.5861in"/>
    </style:style>
    <style:style style:name="P801" style:parent-style-name="Standard" style:family="paragraph">
      <style:paragraph-properties fo:margin-right="-0.5861in"/>
    </style:style>
    <style:style style:name="P802" style:parent-style-name="Heading3" style:family="paragraph">
      <style:paragraph-properties fo:keep-with-next="auto" fo:keep-together="auto" fo:margin-bottom="0.1388in" fo:margin-left="0.5in">
        <style:tab-stops/>
      </style:paragraph-properties>
    </style:style>
    <style:style style:name="T803" style:parent-style-name="DefaultParagraphFont" style:family="text">
      <style:text-properties fo:font-weight="bold" style:font-weight-asian="bold" style:font-weight-complex="bold" fo:color="#000000" fo:font-size="12pt" style:font-size-asian="12pt" style:font-size-complex="12pt"/>
    </style:style>
    <style:style style:name="P804" style:parent-style-name="Standard" style:family="paragraph">
      <style:paragraph-properties fo:margin-bottom="0.1388in" fo:line-height="100%" fo:margin-right="-0.5861in"/>
    </style:style>
    <style:style style:name="P805" style:parent-style-name="Standard" style:family="paragraph">
      <style:paragraph-properties fo:margin-bottom="0.1388in" fo:line-height="100%" fo:margin-right="-0.5861in"/>
    </style:style>
    <style:style style:name="P806" style:parent-style-name="Heading3" style:family="paragraph">
      <style:paragraph-properties fo:keep-with-next="auto" fo:keep-together="auto" fo:margin-left="0.5in">
        <style:tab-stops/>
      </style:paragraph-properties>
    </style:style>
    <style:style style:name="T807" style:parent-style-name="DefaultParagraphFont" style:family="text">
      <style:text-properties fo:font-weight="bold" style:font-weight-asian="bold" style:font-weight-complex="bold" fo:color="#000000" fo:font-size="12pt" style:font-size-asian="12pt" style:font-size-complex="12pt"/>
    </style:style>
    <style:style style:name="P808" style:parent-style-name="Standard" style:family="paragraph">
      <style:paragraph-properties fo:margin-top="0.1388in" fo:margin-bottom="0.1388in" fo:line-height="100%" fo:margin-right="-0.5861in"/>
    </style:style>
    <style:style style:name="P809" style:parent-style-name="Standard" style:family="paragraph">
      <style:paragraph-properties fo:margin-right="-0.5861in"/>
    </style:style>
    <style:style style:name="P810" style:parent-style-name="Standard" style:family="paragraph">
      <style:paragraph-properties fo:margin-right="-0.5861in"/>
    </style:style>
    <style:style style:name="P811" style:parent-style-name="Standard" style:family="paragraph">
      <style:paragraph-properties fo:margin-right="-0.5861in"/>
    </style:style>
    <style:style style:name="P812" style:parent-style-name="Standard" style:family="paragraph">
      <style:paragraph-properties fo:margin-right="-0.5861in"/>
    </style:style>
    <style:style style:name="P813" style:parent-style-name="Standard" style:family="paragraph">
      <style:paragraph-properties fo:margin-right="-0.5861in"/>
    </style:style>
    <style:style style:name="P814" style:parent-style-name="Standard" style:family="paragraph">
      <style:paragraph-properties fo:margin-right="-0.5861in"/>
    </style:style>
    <style:style style:name="P815" style:parent-style-name="Heading2" style:family="paragraph">
      <style:paragraph-properties fo:keep-with-next="auto" fo:keep-together="auto" fo:margin-top="0.1388in" fo:margin-bottom="0in" fo:margin-left="0.7868in" fo:margin-right="-0.5861in">
        <style:tab-stops/>
      </style:paragraph-properties>
    </style:style>
    <style:style style:name="T816" style:parent-style-name="DefaultParagraphFont" style:family="text">
      <style:text-properties fo:font-size="12pt" style:font-size-asian="12pt" style:font-size-complex="12pt"/>
    </style:style>
    <style:style style:name="P817" style:parent-style-name="Standard" style:family="paragraph">
      <style:paragraph-properties fo:margin-top="0.1388in" fo:line-height="100%" fo:margin-right="-0.5861in"/>
    </style:style>
    <style:style style:name="P818" style:parent-style-name="Standard" style:family="paragraph">
      <style:paragraph-properties fo:margin-top="0.1388in" fo:line-height="100%" fo:margin-right="-0.5861in"/>
    </style:style>
    <style:style style:name="T819" style:parent-style-name="DefaultParagraphFont" style:family="text">
      <style:text-properties fo:font-weight="bold" style:font-weight-asian="bold" style:font-weight-complex="bold" fo:font-size="12pt" style:font-size-asian="12pt" style:font-size-complex="12pt"/>
    </style:style>
    <style:style style:name="P820" style:parent-style-name="Standard" style:family="paragraph">
      <style:paragraph-properties fo:margin-top="0.1388in" fo:margin-bottom="0.1388in" fo:line-height="100%" fo:margin-right="-0.5861in"/>
    </style:style>
    <style:style style:name="P821" style:parent-style-name="Standard" style:family="paragraph">
      <style:paragraph-properties fo:margin-top="0.1388in" fo:margin-bottom="0.1388in" fo:line-height="100%" fo:margin-left="0.7868in" fo:margin-right="-0.5861in">
        <style:tab-stops/>
      </style:paragraph-properties>
    </style:style>
    <style:style style:name="P822" style:parent-style-name="Standard" style:family="paragraph">
      <style:paragraph-properties fo:margin-bottom="0.1388in" fo:line-height="100%" fo:margin-right="-0.5861in"/>
    </style:style>
    <style:style style:name="P823" style:parent-style-name="Standard" style:family="paragraph">
      <style:paragraph-properties fo:margin-bottom="0.1388in" fo:line-height="100%" fo:margin-right="-0.5861in"/>
    </style:style>
    <style:style style:name="P824" style:parent-style-name="Standard" style:family="paragraph">
      <style:paragraph-properties fo:margin-right="-0.5861in"/>
    </style:style>
    <style:style style:name="P825" style:parent-style-name="Standard" style:family="paragraph">
      <style:paragraph-properties fo:margin-right="-0.5861in"/>
    </style:style>
    <style:style style:name="P826" style:parent-style-name="Standard" style:family="paragraph">
      <style:paragraph-properties fo:margin-right="-0.5861in"/>
    </style:style>
    <style:style style:name="P827" style:parent-style-name="Standard" style:family="paragraph">
      <style:paragraph-properties fo:margin-right="-0.5861in"/>
    </style:style>
    <style:style style:name="P828" style:parent-style-name="Standard" style:family="paragraph">
      <style:paragraph-properties fo:margin-top="0.1388in" fo:margin-bottom="0.1388in" fo:line-height="100%" fo:margin-right="-0.5861in"/>
    </style:style>
    <style:style style:name="P829" style:parent-style-name="Standard" style:family="paragraph">
      <style:paragraph-properties fo:margin-top="0.1388in" fo:line-height="100%" fo:margin-right="-0.5861in"/>
    </style:style>
    <style:style style:name="T830" style:parent-style-name="DefaultParagraphFont" style:family="text">
      <style:text-properties fo:font-weight="bold" style:font-weight-asian="bold" style:font-weight-complex="bold" fo:font-size="12pt" style:font-size-asian="12pt" style:font-size-complex="12pt"/>
    </style:style>
    <style:style style:name="P831" style:parent-style-name="Standard" style:family="paragraph">
      <style:paragraph-properties fo:margin-top="0.1388in" fo:margin-bottom="0.1388in" fo:line-height="100%" fo:margin-right="-0.5861in"/>
    </style:style>
    <style:style style:name="P832" style:parent-style-name="Standard" style:family="paragraph">
      <style:paragraph-properties fo:margin-top="0.1388in" fo:margin-bottom="0.1388in" fo:line-height="100%" fo:margin-right="-0.5861in"/>
    </style:style>
    <style:style style:name="T833" style:parent-style-name="DefaultParagraphFont" style:family="text">
      <style:text-properties fo:font-weight="bold" style:font-weight-asian="bold" style:font-weight-complex="bold" fo:font-size="12pt" style:font-size-asian="12pt" style:font-size-complex="12pt"/>
    </style:style>
    <style:style style:name="P834" style:parent-style-name="Standard" style:family="paragraph">
      <style:paragraph-properties fo:margin-top="0.1388in" fo:line-height="100%" fo:margin-right="-0.5861in"/>
    </style:style>
    <style:style style:name="P835" style:parent-style-name="Standard" style:family="paragraph">
      <style:paragraph-properties fo:margin-top="0.0416in" fo:margin-bottom="0.1388in" fo:line-height="100%"/>
    </style:style>
    <style:style style:name="P836" style:parent-style-name="Standard" style:family="paragraph">
      <style:paragraph-properties fo:margin-top="0.0416in" fo:margin-bottom="0.1388in" fo:line-height="100%"/>
    </style:style>
    <style:style style:name="P837" style:parent-style-name="Standard" style:family="paragraph">
      <style:paragraph-properties fo:margin-top="0.0416in" fo:margin-bottom="0.1388in" fo:line-height="100%"/>
    </style:style>
    <style:style style:name="P838" style:parent-style-name="Standard" style:family="paragraph">
      <style:paragraph-properties fo:margin-top="0.0416in" fo:margin-bottom="0.1388in" fo:line-height="100%"/>
    </style:style>
    <style:style style:name="P839" style:parent-style-name="Standard" style:family="paragraph">
      <style:paragraph-properties fo:margin-top="0.1388in" fo:line-height="100%" fo:margin-right="-0.5861in"/>
    </style:style>
    <style:style style:name="P840" style:parent-style-name="Heading1" style:family="paragraph">
      <style:paragraph-properties fo:margin-right="-0.5861in"/>
    </style:style>
    <style:style style:name="T841" style:parent-style-name="DefaultParagraphFont" style:family="text">
      <style:text-properties fo:font-size="12pt" style:font-size-asian="12pt" style:font-size-complex="12pt"/>
    </style:style>
    <style:style style:name="P842" style:parent-style-name="Heading2" style:family="paragraph">
      <style:paragraph-properties fo:keep-with-next="auto" fo:keep-together="auto" fo:margin-top="0.1388in" fo:margin-bottom="0in" fo:margin-left="0.2868in" fo:margin-right="-0.5861in" fo:text-indent="-0.25in">
        <style:tab-stops/>
      </style:paragraph-properties>
    </style:style>
    <style:style style:name="T843" style:parent-style-name="DefaultParagraphFont" style:family="text">
      <style:text-properties fo:font-size="12pt" style:font-size-asian="12pt" style:font-size-complex="12pt"/>
    </style:style>
    <style:style style:name="P844" style:parent-style-name="Standard" style:family="paragraph">
      <style:paragraph-properties fo:margin-top="0.0416in" fo:margin-bottom="0.1388in" fo:line-height="100%"/>
    </style:style>
    <style:style style:name="P845" style:parent-style-name="Standard" style:family="paragraph">
      <style:paragraph-properties fo:margin-top="0.0416in" fo:margin-bottom="0.1388in" fo:line-height="100%"/>
    </style:style>
    <style:style style:name="T846" style:parent-style-name="DefaultParagraphFont" style:family="text">
      <style:text-properties fo:font-weight="bold" style:font-weight-asian="bold" style:font-weight-complex="bold" fo:font-size="12pt" style:font-size-asian="12pt" style:font-size-complex="12pt"/>
    </style:style>
    <style:style style:name="P847" style:parent-style-name="Standard" style:family="paragraph">
      <style:paragraph-properties fo:margin-top="0.0416in" fo:margin-bottom="0.1388in" fo:line-height="100%"/>
    </style:style>
    <style:style style:name="P848" style:parent-style-name="Standard" style:family="paragraph">
      <style:paragraph-properties fo:margin-top="0.0416in" fo:margin-bottom="0.1388in" fo:line-height="100%" fo:margin-left="2.2715in">
        <style:tab-stops/>
      </style:paragraph-properties>
    </style:style>
    <style:style style:name="P849" style:parent-style-name="Standard" style:family="paragraph">
      <style:paragraph-properties fo:margin-top="0.0416in" fo:margin-bottom="0.1388in" fo:line-height="100%" fo:margin-left="2.2715in">
        <style:tab-stops/>
      </style:paragraph-properties>
    </style:style>
    <style:style style:name="P850" style:parent-style-name="Standard" style:family="paragraph">
      <style:paragraph-properties fo:margin-top="0.0416in" fo:margin-bottom="0.1388in" fo:line-height="100%" fo:margin-left="2.2715in">
        <style:tab-stops/>
      </style:paragraph-properties>
    </style:style>
    <style:style style:name="P851" style:parent-style-name="Standard" style:family="paragraph">
      <style:paragraph-properties fo:margin-top="0.0416in" fo:margin-bottom="0.1388in" fo:line-height="100%" fo:margin-left="2.2715in">
        <style:tab-stops/>
      </style:paragraph-properties>
    </style:style>
    <style:style style:name="P852" style:parent-style-name="Standard" style:family="paragraph">
      <style:paragraph-properties fo:margin-top="0.0416in" fo:margin-bottom="0.1388in" fo:line-height="100%" fo:margin-left="2.2715in">
        <style:tab-stops/>
      </style:paragraph-properties>
    </style:style>
    <style:style style:name="P853" style:parent-style-name="Heading2" style:family="paragraph">
      <style:paragraph-properties fo:keep-with-next="auto" fo:keep-together="auto" fo:margin-top="0.1388in" fo:margin-bottom="0in" fo:margin-right="-0.5861in"/>
    </style:style>
    <style:style style:name="T854" style:parent-style-name="DefaultParagraphFont" style:family="text">
      <style:text-properties fo:font-size="12pt" style:font-size-asian="12pt" style:font-size-complex="12pt"/>
    </style:style>
    <style:style style:name="P855" style:parent-style-name="Standard" style:family="paragraph">
      <style:paragraph-properties fo:margin-top="0.0416in" fo:line-height="100%"/>
    </style:style>
    <style:style style:name="P856" style:parent-style-name="Standard" style:family="paragraph">
      <style:paragraph-properties fo:line-height="100%"/>
    </style:style>
    <style:style style:name="P857" style:parent-style-name="Standard" style:family="paragraph">
      <style:paragraph-properties fo:line-height="100%" fo:margin-left="2.2715in">
        <style:tab-stops/>
      </style:paragraph-properties>
    </style:style>
    <style:style style:name="P858" style:parent-style-name="Standard" style:family="paragraph">
      <style:paragraph-properties fo:line-height="100%" fo:margin-left="2.2715in">
        <style:tab-stops/>
      </style:paragraph-properties>
    </style:style>
    <style:style style:name="P859" style:parent-style-name="Standard" style:family="paragraph">
      <style:paragraph-properties fo:line-height="100%" fo:margin-left="2.2715in">
        <style:tab-stops/>
      </style:paragraph-properties>
    </style:style>
    <style:style style:name="P860" style:parent-style-name="Standard" style:family="paragraph">
      <style:paragraph-properties fo:margin-bottom="0.0416in" fo:line-height="100%"/>
    </style:style>
    <style:style style:name="P861" style:parent-style-name="Standard" style:family="paragraph">
      <style:paragraph-properties fo:margin-bottom="0.1388in" fo:line-height="100%" fo:margin-left="-0.0979in" fo:margin-right="-0.5861in">
        <style:tab-stops/>
      </style:paragraph-properties>
      <style:text-properties fo:font-size="12pt" style:font-size-asian="12pt" style:font-size-complex="12pt"/>
    </style:style>
    <style:style style:name="P862" style:parent-style-name="Standard" style:family="paragraph">
      <style:paragraph-properties fo:margin-bottom="0.1388in" fo:line-height="100%" fo:margin-right="-0.5861in"/>
    </style:style>
    <style:style style:name="T863" style:parent-style-name="DefaultParagraphFont" style:family="text">
      <style:text-properties fo:font-weight="bold" style:font-weight-asian="bold" style:font-weight-complex="bold" fo:font-size="12pt" style:font-size-asian="12pt" style:font-size-complex="12pt"/>
    </style:style>
    <style:style style:name="P864" style:parent-style-name="Standard" style:family="paragraph">
      <style:paragraph-properties fo:margin-top="0.0416in" fo:margin-bottom="0.1388in" fo:line-height="100%"/>
    </style:style>
    <style:style style:name="P865" style:parent-style-name="Standard" style:family="paragraph">
      <style:paragraph-properties fo:margin-bottom="0.1388in" fo:line-height="100%"/>
    </style:style>
    <style:style style:name="P866" style:parent-style-name="Standard" style:family="paragraph">
      <style:paragraph-properties fo:margin-bottom="0.1388in" fo:line-height="100%"/>
    </style:style>
    <style:style style:name="P867" style:parent-style-name="Standard" style:family="paragraph">
      <style:paragraph-properties fo:margin-top="0.0416in" fo:margin-bottom="0.1388in" fo:line-height="100%"/>
    </style:style>
    <style:style style:name="P868" style:parent-style-name="Standard" style:family="paragraph">
      <style:paragraph-properties fo:margin-top="0.0416in" fo:margin-bottom="0.0416in" fo:line-height="100%"/>
    </style:style>
    <style:style style:name="P869" style:parent-style-name="Heading2" style:family="paragraph">
      <style:paragraph-properties fo:keep-with-next="auto" fo:keep-together="auto" fo:margin-top="0.1388in" fo:margin-bottom="0in" fo:margin-right="-0.5861in"/>
    </style:style>
    <style:style style:name="T870" style:parent-style-name="DefaultParagraphFont" style:family="text">
      <style:text-properties fo:font-size="12pt" style:font-size-asian="12pt" style:font-size-complex="12pt"/>
    </style:style>
    <style:style style:name="P871" style:parent-style-name="Standard" style:family="paragraph">
      <style:paragraph-properties fo:margin-right="-0.5861in"/>
    </style:style>
    <style:style style:name="P872" style:parent-style-name="Standard" style:family="paragraph">
      <style:paragraph-properties fo:margin-right="-0.5861in"/>
    </style:style>
    <style:style style:name="P873" style:parent-style-name="Standard" style:family="paragraph">
      <style:paragraph-properties fo:margin-left="0.7868in" fo:margin-right="-0.5861in">
        <style:tab-stops/>
      </style:paragraph-properties>
    </style:style>
    <style:style style:name="P874" style:parent-style-name="Standard" style:family="paragraph">
      <style:paragraph-properties fo:margin-right="-0.5861in"/>
    </style:style>
    <style:style style:name="P875" style:parent-style-name="Standard" style:family="paragraph">
      <style:paragraph-properties fo:margin-right="-0.5861in"/>
    </style:style>
    <style:style style:name="P876" style:parent-style-name="Standard" style:family="paragraph">
      <style:paragraph-properties fo:margin-right="-0.5861in"/>
    </style:style>
    <style:style style:name="P877" style:parent-style-name="Standard" style:family="paragraph">
      <style:paragraph-properties fo:margin-right="-0.5861in"/>
    </style:style>
    <style:style style:name="P878" style:parent-style-name="Standard" style:family="paragraph">
      <style:paragraph-properties fo:margin-right="-0.5861in"/>
    </style:style>
    <style:style style:name="P879" style:parent-style-name="Standard" style:family="paragraph">
      <style:paragraph-properties fo:margin-right="-0.5861in"/>
    </style:style>
    <style:style style:name="P880" style:parent-style-name="Standard" style:family="paragraph">
      <style:paragraph-properties fo:margin-top="0.1388in" fo:line-height="100%" fo:margin-right="-0.5861in"/>
    </style:style>
    <style:style style:name="T881" style:parent-style-name="DefaultParagraphFont" style:family="text">
      <style:text-properties fo:font-weight="bold" style:font-weight-asian="bold" style:font-weight-complex="bold" fo:font-size="12pt" style:font-size-asian="12pt" style:font-size-complex="12pt"/>
    </style:style>
    <style:style style:name="P882" style:parent-style-name="Heading2" style:family="paragraph">
      <style:paragraph-properties fo:keep-with-next="auto" fo:keep-together="auto" fo:margin-top="0.1388in" fo:margin-bottom="0in" fo:margin-right="-0.5861in"/>
    </style:style>
    <style:style style:name="T883" style:parent-style-name="DefaultParagraphFont" style:family="text">
      <style:text-properties fo:font-size="12pt" style:font-size-asian="12pt" style:font-size-complex="12pt"/>
    </style:style>
    <style:style style:name="P884" style:parent-style-name="Standard" style:family="paragraph">
      <style:paragraph-properties fo:margin-top="0.1388in" fo:margin-bottom="0.1388in" fo:line-height="100%" fo:margin-right="-0.5861in"/>
    </style:style>
    <style:style style:name="P885" style:parent-style-name="Standard" style:family="paragraph">
      <style:paragraph-properties fo:margin-bottom="0.1388in" fo:line-height="100%" fo:margin-right="-0.5861in"/>
    </style:style>
    <style:style style:name="P886" style:parent-style-name="Standard" style:family="paragraph">
      <style:paragraph-properties fo:margin-top="0.1388in" fo:margin-bottom="0.1388in" fo:line-height="100%" fo:margin-right="-0.5861in"/>
    </style:style>
    <style:style style:name="P887" style:parent-style-name="Heading2" style:family="paragraph">
      <style:paragraph-properties fo:keep-with-next="auto" fo:keep-together="auto" fo:margin-top="0.1388in" fo:margin-bottom="0.1388in" fo:margin-left="0.2868in" fo:margin-right="-0.5861in" fo:text-indent="-0.25in">
        <style:tab-stops/>
      </style:paragraph-properties>
    </style:style>
    <style:style style:name="T888" style:parent-style-name="DefaultParagraphFont" style:family="text">
      <style:text-properties fo:font-size="12pt" style:font-size-asian="12pt" style:font-size-complex="12pt"/>
    </style:style>
    <style:style style:name="T889" style:parent-style-name="DefaultParagraphFont" style:family="text">
      <style:text-properties fo:font-size="12pt" style:font-size-asian="12pt" style:font-size-complex="12pt"/>
    </style:style>
    <style:style style:name="P890" style:parent-style-name="Standard" style:family="paragraph">
      <style:paragraph-properties fo:margin-bottom="0.1388in" fo:line-height="100%" fo:margin-right="-0.5861in"/>
    </style:style>
    <style:style style:name="T891" style:parent-style-name="DefaultParagraphFont" style:family="text">
      <style:text-properties style:text-underline-type="single" style:text-underline-style="solid" style:text-underline-width="auto" style:text-underline-mode="continuous"/>
    </style:style>
    <style:style style:name="P892" style:parent-style-name="Standard" style:family="paragraph">
      <style:paragraph-properties fo:margin-bottom="0.1388in" fo:line-height="100%" fo:margin-right="-0.5861in"/>
    </style:style>
    <style:style style:name="T893" style:parent-style-name="DefaultParagraphFont" style:family="text">
      <style:text-properties style:text-underline-type="single" style:text-underline-style="solid" style:text-underline-width="auto" style:text-underline-mode="continuous"/>
    </style:style>
    <style:style style:name="P894" style:parent-style-name="Heading3" style:family="paragraph">
      <style:paragraph-properties fo:keep-with-next="auto" fo:keep-together="auto" fo:margin-bottom="0.1388in" fo:margin-left="0.2868in" fo:text-indent="-0.25in">
        <style:tab-stops/>
      </style:paragraph-properties>
    </style:style>
    <style:style style:name="T895" style:parent-style-name="DefaultParagraphFont" style:family="text">
      <style:text-properties fo:font-weight="bold" style:font-weight-asian="bold" style:font-weight-complex="bold" fo:color="#000000" fo:font-size="12pt" style:font-size-asian="12pt" style:font-size-complex="12pt"/>
    </style:style>
    <style:style style:name="P896" style:parent-style-name="Standard" style:family="paragraph">
      <style:paragraph-properties fo:margin-bottom="0.1388in" fo:line-height="100%" fo:margin-right="-0.5861in"/>
    </style:style>
    <style:style style:name="P897" style:parent-style-name="Standard" style:family="paragraph">
      <style:paragraph-properties fo:margin-bottom="0.1388in" fo:line-height="100%" fo:margin-right="-0.5861in"/>
    </style:style>
    <style:style style:name="P898" style:parent-style-name="Standard" style:family="paragraph">
      <style:paragraph-properties fo:margin-bottom="0.1388in" fo:line-height="100%" fo:margin-right="-0.5861in"/>
    </style:style>
    <style:style style:name="P899" style:parent-style-name="Standard" style:family="paragraph">
      <style:paragraph-properties fo:margin-bottom="0.1388in" fo:line-height="100%" fo:margin-right="-0.5861in"/>
    </style:style>
    <style:style style:name="P900" style:parent-style-name="Standard" style:family="paragraph">
      <style:paragraph-properties fo:margin-bottom="0.1388in" fo:line-height="100%" fo:margin-right="-0.5861in"/>
    </style:style>
    <style:style style:name="P901" style:parent-style-name="Standard" style:family="paragraph">
      <style:paragraph-properties fo:margin-bottom="0.1388in" fo:line-height="100%" fo:margin-right="-0.5861in"/>
    </style:style>
    <style:style style:name="P902" style:parent-style-name="Standard" style:family="paragraph">
      <style:paragraph-properties fo:margin-bottom="0.1388in" fo:line-height="100%" fo:margin-right="-0.5861in"/>
    </style:style>
    <style:style style:name="T903" style:parent-style-name="DefaultParagraphFont" style:family="text">
      <style:text-properties fo:font-weight="bold" style:font-weight-asian="bold" style:font-weight-complex="bold" fo:font-size="12pt" style:font-size-asian="12pt" style:font-size-complex="12pt"/>
    </style:style>
    <style:style style:name="P904" style:parent-style-name="Standard" style:family="paragraph">
      <style:paragraph-properties fo:margin-bottom="0.1388in" fo:line-height="100%" fo:margin-right="-0.5861in"/>
    </style:style>
    <style:style style:name="P905" style:parent-style-name="Standard" style:family="paragraph">
      <style:paragraph-properties fo:margin-top="0.1388in" fo:margin-bottom="0.1388in" fo:line-height="100%" fo:margin-right="-0.5861in"/>
    </style:style>
    <style:style style:name="P906" style:parent-style-name="Heading2" style:family="paragraph">
      <style:paragraph-properties fo:margin-top="0in" fo:margin-bottom="0.0694in"/>
    </style:style>
    <style:style style:name="T907" style:parent-style-name="DefaultParagraphFont" style:family="text">
      <style:text-properties fo:font-size="16pt" style:font-size-asian="16pt" style:font-size-complex="16pt"/>
    </style:style>
    <style:style style:name="P908" style:parent-style-name="Heading3" style:family="paragraph">
      <style:paragraph-properties fo:keep-with-next="auto" fo:keep-together="auto" fo:text-align="justify" fo:margin-top="0.1805in" fo:margin-left="0.1888in" fo:text-indent="-0.3854in">
        <style:tab-stops/>
      </style:paragraph-properties>
    </style:style>
    <style:style style:name="T909" style:parent-style-name="DefaultParagraphFont" style:family="text">
      <style:text-properties fo:font-weight="bold" style:font-weight-asian="bold" style:font-weight-complex="bold" fo:color="#000000" fo:font-size="13pt" style:font-size-asian="13pt" style:font-size-complex="13pt"/>
    </style:style>
    <style:style style:name="T910" style:parent-style-name="DefaultParagraphFont" style:family="text">
      <style:text-properties fo:font-weight="bold" style:font-weight-asian="bold" style:font-weight-complex="bold" fo:color="#000000" fo:font-size="13pt" style:font-size-asian="13pt" style:font-size-complex="13pt"/>
    </style:style>
    <style:style style:name="P911" style:parent-style-name="Standard" style:family="paragraph">
      <style:paragraph-properties fo:margin-bottom="0.1388in"/>
    </style:style>
    <style:style style:name="P912" style:parent-style-name="Standard" style:family="paragraph">
      <style:paragraph-properties fo:margin-bottom="0.1111in"/>
    </style:style>
    <style:style style:name="P913" style:parent-style-name="Heading3" style:family="paragraph">
      <style:paragraph-properties fo:keep-with-next="auto" fo:keep-together="auto" fo:text-align="justify" fo:margin-top="0.1805in" fo:line-height="115%"/>
    </style:style>
    <style:style style:name="T914" style:parent-style-name="DefaultParagraphFont" style:family="text">
      <style:text-properties fo:font-weight="bold" style:font-weight-asian="bold" style:font-weight-complex="bold" fo:color="#000000" fo:font-size="13pt" style:font-size-asian="13pt" style:font-size-complex="13pt"/>
    </style:style>
    <style:style style:name="P915" style:parent-style-name="Standard" style:family="paragraph">
      <style:paragraph-properties fo:margin-bottom="0.1388in"/>
    </style:style>
    <style:style style:name="P916" style:parent-style-name="Standard" style:family="paragraph">
      <style:paragraph-properties fo:margin-bottom="0.1388in"/>
    </style:style>
    <style:style style:name="T917" style:parent-style-name="DefaultParagraphFont" style:family="text">
      <style:text-properties style:font-name="Times New Roman" style:font-name-asian="Times New Roman" style:font-name-complex="Times New Roman" fo:font-size="7pt" style:font-size-asian="7pt" style:font-size-complex="7pt"/>
    </style:style>
    <style:style style:name="P918" style:parent-style-name="Standard" style:family="paragraph">
      <style:paragraph-properties fo:margin-bottom="0.1388in"/>
    </style:style>
    <style:style style:name="P919" style:parent-style-name="Standard" style:family="paragraph">
      <style:paragraph-properties fo:margin-bottom="0.1388in"/>
    </style:style>
    <style:style style:name="T920" style:parent-style-name="DefaultParagraphFont" style:family="text">
      <style:text-properties style:font-name="Times New Roman" style:font-name-asian="Times New Roman" style:font-name-complex="Times New Roman" fo:font-size="7pt" style:font-size-asian="7pt" style:font-size-complex="7pt"/>
    </style:style>
    <style:style style:name="P921" style:parent-style-name="Standard" style:family="paragraph">
      <style:paragraph-properties fo:margin-bottom="0.1388in"/>
    </style:style>
    <style:style style:name="P922" style:parent-style-name="Standard" style:family="paragraph">
      <style:paragraph-properties fo:margin-bottom="0.1388in"/>
    </style:style>
    <style:style style:name="P923" style:parent-style-name="Standard" style:family="paragraph">
      <style:paragraph-properties fo:margin-bottom="0.1388in"/>
    </style:style>
    <style:style style:name="P924" style:parent-style-name="Standard" style:family="paragraph">
      <style:paragraph-properties fo:margin-bottom="0.1388in"/>
    </style:style>
    <style:style style:name="P925" style:parent-style-name="Standard" style:family="paragraph">
      <style:paragraph-properties fo:margin-bottom="0.1388in"/>
    </style:style>
    <style:style style:name="P926" style:parent-style-name="Standard" style:family="paragraph">
      <style:paragraph-properties fo:margin-bottom="0.1388in"/>
    </style:style>
    <style:style style:name="T927" style:parent-style-name="DefaultParagraphFont" style:family="text">
      <style:text-properties style:font-name="Times New Roman" style:font-name-asian="Times New Roman" style:font-name-complex="Times New Roman" fo:font-size="7pt" style:font-size-asian="7pt" style:font-size-complex="7pt"/>
    </style:style>
    <style:style style:name="P928" style:parent-style-name="Standard" style:family="paragraph">
      <style:paragraph-properties fo:margin-bottom="0.1388in"/>
    </style:style>
    <style:style style:name="P929" style:parent-style-name="Heading3" style:family="paragraph">
      <style:paragraph-properties fo:keep-with-next="auto" fo:keep-together="auto" fo:text-align="justify" fo:margin-top="0.1805in" fo:line-height="115%"/>
    </style:style>
    <style:style style:name="T930" style:parent-style-name="DefaultParagraphFont" style:family="text">
      <style:text-properties fo:font-weight="bold" style:font-weight-asian="bold" style:font-weight-complex="bold" fo:color="#000000" fo:font-size="13pt" style:font-size-asian="13pt" style:font-size-complex="13pt"/>
    </style:style>
    <style:style style:name="P931" style:parent-style-name="Standard" style:family="paragraph">
      <style:paragraph-properties fo:margin-bottom="0.1388in"/>
    </style:style>
    <style:style style:name="P932" style:parent-style-name="Standard" style:family="paragraph">
      <style:paragraph-properties fo:margin-bottom="0.1388in"/>
    </style:style>
    <style:style style:name="P933" style:parent-style-name="Standard" style:family="paragraph">
      <style:paragraph-properties fo:margin-bottom="0.1388in"/>
    </style:style>
    <style:style style:name="P934" style:parent-style-name="Standard" style:family="paragraph">
      <style:paragraph-properties fo:margin-bottom="0.1388in"/>
    </style:style>
    <style:style style:name="P935" style:parent-style-name="Standard" style:family="paragraph">
      <style:paragraph-properties fo:margin-bottom="0.1388in"/>
    </style:style>
    <style:style style:name="P936" style:parent-style-name="Standard" style:family="paragraph">
      <style:paragraph-properties fo:margin-bottom="0.1388in"/>
    </style:style>
    <style:style style:name="P937" style:parent-style-name="Standard" style:family="paragraph">
      <style:paragraph-properties fo:margin-bottom="0.1388in"/>
    </style:style>
    <style:style style:name="P938" style:parent-style-name="Heading3" style:family="paragraph">
      <style:paragraph-properties fo:keep-with-next="auto" fo:keep-together="auto" fo:text-align="justify" fo:margin-top="0.1805in" fo:line-height="115%"/>
    </style:style>
    <style:style style:name="T939" style:parent-style-name="DefaultParagraphFont" style:family="text">
      <style:text-properties fo:font-weight="bold" style:font-weight-asian="bold" style:font-weight-complex="bold" fo:color="#000000" fo:font-size="13pt" style:font-size-asian="13pt" style:font-size-complex="13pt"/>
    </style:style>
    <style:style style:name="P940" style:parent-style-name="Standard" style:family="paragraph">
      <style:paragraph-properties fo:margin-bottom="0.1388in"/>
    </style:style>
    <style:style style:name="P941" style:parent-style-name="Standard" style:family="paragraph">
      <style:paragraph-properties fo:margin-bottom="0.1388in"/>
    </style:style>
    <style:style style:name="P942" style:parent-style-name="Standard" style:family="paragraph">
      <style:paragraph-properties fo:margin-bottom="0.1388in"/>
    </style:style>
    <style:style style:name="P943" style:parent-style-name="Standard" style:family="paragraph">
      <style:paragraph-properties fo:margin-bottom="0.1388in"/>
    </style:style>
    <style:style style:name="P944" style:parent-style-name="Heading3" style:family="paragraph">
      <style:paragraph-properties fo:keep-with-next="auto" fo:keep-together="auto" fo:text-align="justify" fo:margin-top="0.1805in" fo:line-height="115%"/>
    </style:style>
    <style:style style:name="T945" style:parent-style-name="DefaultParagraphFont" style:family="text">
      <style:text-properties fo:font-weight="bold" style:font-weight-asian="bold" style:font-weight-complex="bold" fo:color="#000000" fo:font-size="13pt" style:font-size-asian="13pt" style:font-size-complex="13pt"/>
    </style:style>
    <style:style style:name="P946" style:parent-style-name="Standard" style:family="paragraph">
      <style:paragraph-properties fo:margin-bottom="0.1388in"/>
    </style:style>
    <style:style style:name="P947" style:parent-style-name="Standard" style:family="paragraph">
      <style:paragraph-properties fo:margin-bottom="0.1388in"/>
    </style:style>
    <style:style style:name="P948" style:parent-style-name="Standard" style:family="paragraph">
      <style:paragraph-properties fo:margin-bottom="0.1388in"/>
    </style:style>
    <style:style style:name="P949" style:parent-style-name="Standard" style:family="paragraph">
      <style:paragraph-properties fo:margin-bottom="0.1388in"/>
    </style:style>
    <style:style style:name="P950" style:parent-style-name="Standard" style:family="paragraph">
      <style:paragraph-properties fo:margin-bottom="0.1388in"/>
    </style:style>
    <style:style style:name="P951" style:parent-style-name="Standard" style:family="paragraph">
      <style:paragraph-properties fo:margin-bottom="0.1388in"/>
    </style:style>
    <style:style style:name="P952" style:parent-style-name="Standard" style:family="paragraph">
      <style:paragraph-properties fo:margin-bottom="0.1388in"/>
    </style:style>
    <style:style style:name="P953" style:parent-style-name="Standard" style:family="paragraph">
      <style:paragraph-properties fo:margin-bottom="0.1388in"/>
    </style:style>
    <style:style style:name="P954" style:parent-style-name="Heading3" style:family="paragraph">
      <style:paragraph-properties fo:keep-with-next="auto" fo:keep-together="auto" fo:text-align="justify" fo:margin-top="0.1805in" fo:line-height="115%"/>
    </style:style>
    <style:style style:name="T955" style:parent-style-name="DefaultParagraphFont" style:family="text">
      <style:text-properties fo:font-weight="bold" style:font-weight-asian="bold" style:font-weight-complex="bold" fo:color="#000000" fo:font-size="13pt" style:font-size-asian="13pt" style:font-size-complex="13pt"/>
    </style:style>
    <style:style style:name="P956" style:parent-style-name="Standard" style:family="paragraph">
      <style:paragraph-properties fo:margin-bottom="0.1388in"/>
    </style:style>
    <style:style style:name="P957" style:parent-style-name="Standard" style:family="paragraph">
      <style:paragraph-properties fo:margin-bottom="0.1388in"/>
    </style:style>
    <style:style style:name="T958" style:parent-style-name="DefaultParagraphFont" style:family="text">
      <style:text-properties style:font-name="Times New Roman" style:font-name-asian="Times New Roman" style:font-name-complex="Times New Roman" fo:font-size="7pt" style:font-size-asian="7pt" style:font-size-complex="7pt"/>
    </style:style>
    <style:style style:name="P959" style:parent-style-name="Standard" style:family="paragraph">
      <style:paragraph-properties fo:margin-bottom="0.1388in"/>
    </style:style>
    <style:style style:name="T960" style:parent-style-name="DefaultParagraphFont" style:family="text">
      <style:text-properties style:font-name="Times New Roman" style:font-name-asian="Times New Roman" style:font-name-complex="Times New Roman" fo:font-size="7pt" style:font-size-asian="7pt" style:font-size-complex="7pt"/>
    </style:style>
    <style:style style:name="P961" style:parent-style-name="Standard" style:family="paragraph">
      <style:paragraph-properties fo:margin-bottom="0.1388in"/>
    </style:style>
    <style:style style:name="P962" style:parent-style-name="Standard" style:family="paragraph">
      <style:paragraph-properties fo:margin-bottom="0.1388in"/>
    </style:style>
    <style:style style:name="P963" style:parent-style-name="Standard" style:family="paragraph">
      <style:paragraph-properties fo:margin-bottom="0.1388in"/>
    </style:style>
    <style:style style:name="P964" style:parent-style-name="Standard" style:family="paragraph">
      <style:paragraph-properties fo:margin-bottom="0.1388in"/>
    </style:style>
    <style:style style:name="P965" style:parent-style-name="Standard" style:family="paragraph">
      <style:paragraph-properties fo:margin-bottom="0.1388in"/>
    </style:style>
    <style:style style:name="P966" style:parent-style-name="Standard" style:family="paragraph">
      <style:paragraph-properties fo:margin-bottom="0.1388in"/>
    </style:style>
    <style:style style:name="T967" style:parent-style-name="DefaultParagraphFont" style:family="text">
      <style:text-properties style:font-name="Times New Roman" style:font-name-asian="Times New Roman" style:font-name-complex="Times New Roman" fo:font-size="7pt" style:font-size-asian="7pt" style:font-size-complex="7pt"/>
    </style:style>
    <style:style style:name="P968" style:parent-style-name="Standard" style:family="paragraph">
      <style:paragraph-properties fo:margin-bottom="0.1388in"/>
    </style:style>
    <style:style style:name="P969" style:parent-style-name="Standard" style:family="paragraph">
      <style:paragraph-properties fo:margin-bottom="0.1388in"/>
    </style:style>
    <style:style style:name="P970" style:parent-style-name="Heading3" style:family="paragraph">
      <style:paragraph-properties fo:keep-with-next="auto" fo:keep-together="auto" fo:text-align="justify" fo:margin-top="0.1805in" fo:margin-bottom="0.1388in" fo:line-height="115%"/>
    </style:style>
    <style:style style:name="T971" style:parent-style-name="DefaultParagraphFont" style:family="text">
      <style:text-properties fo:font-weight="bold" style:font-weight-asian="bold" style:font-weight-complex="bold" fo:color="#000000" fo:font-size="13pt" style:font-size-asian="13pt" style:font-size-complex="13pt"/>
    </style:style>
    <style:style style:name="T972" style:parent-style-name="DefaultParagraphFont" style:family="text">
      <style:text-properties fo:font-weight="bold" style:font-weight-asian="bold" style:font-weight-complex="bold" fo:color="#000000" fo:font-size="13pt" style:font-size-asian="13pt" style:font-size-complex="13pt"/>
    </style:style>
    <style:style style:name="P973" style:parent-style-name="Standard" style:family="paragraph">
      <style:paragraph-properties fo:margin-bottom="0.1388in"/>
    </style:style>
    <style:style style:name="P974" style:parent-style-name="Standard" style:family="paragraph">
      <style:paragraph-properties fo:margin-bottom="0.1388in"/>
    </style:style>
    <style:style style:name="P975" style:parent-style-name="Heading3" style:family="paragraph">
      <style:paragraph-properties fo:keep-with-next="auto" fo:keep-together="auto" fo:text-align="justify" fo:margin-top="0.1805in" fo:margin-bottom="0.1388in" fo:line-height="115%"/>
    </style:style>
    <style:style style:name="T976" style:parent-style-name="DefaultParagraphFont" style:family="text">
      <style:text-properties fo:font-weight="bold" style:font-weight-asian="bold" style:font-weight-complex="bold" fo:color="#000000" fo:font-size="13pt" style:font-size-asian="13pt" style:font-size-complex="13pt"/>
    </style:style>
    <style:style style:name="P977" style:parent-style-name="Standard" style:family="paragraph">
      <style:paragraph-properties fo:margin-bottom="0.1388in"/>
    </style:style>
    <style:style style:name="P978" style:parent-style-name="Standard" style:family="paragraph">
      <style:paragraph-properties fo:margin-bottom="0.1388in"/>
    </style:style>
    <style:style style:name="P979" style:parent-style-name="Standard" style:family="paragraph">
      <style:paragraph-properties fo:margin-bottom="0.1388in"/>
    </style:style>
    <style:style style:name="P980" style:parent-style-name="Standard" style:family="paragraph">
      <style:paragraph-properties fo:margin-bottom="0.1388in"/>
    </style:style>
    <style:style style:name="P981" style:parent-style-name="Standard" style:family="paragraph">
      <style:paragraph-properties fo:margin-bottom="0.1388in"/>
    </style:style>
    <style:style style:name="P982" style:parent-style-name="Standard" style:family="paragraph">
      <style:paragraph-properties fo:margin-bottom="0.1388in"/>
    </style:style>
    <style:style style:name="P983" style:parent-style-name="Standard" style:family="paragraph">
      <style:paragraph-properties fo:margin-bottom="0.1388in"/>
    </style:style>
    <style:style style:name="P984" style:parent-style-name="Standard" style:family="paragraph">
      <style:paragraph-properties fo:margin-bottom="0.1388in"/>
    </style:style>
    <style:style style:name="P985" style:parent-style-name="Heading3" style:family="paragraph">
      <style:paragraph-properties fo:keep-with-next="auto" fo:keep-together="auto" fo:text-align="justify" fo:margin-top="0.1805in" fo:margin-bottom="0.1388in" fo:line-height="115%"/>
    </style:style>
    <style:style style:name="T986" style:parent-style-name="DefaultParagraphFont" style:family="text">
      <style:text-properties fo:font-weight="bold" style:font-weight-asian="bold" style:font-weight-complex="bold" fo:color="#000000" fo:font-size="13pt" style:font-size-asian="13pt" style:font-size-complex="13pt"/>
    </style:style>
    <style:style style:name="T987" style:parent-style-name="DefaultParagraphFont" style:family="text">
      <style:text-properties fo:font-weight="bold" style:font-weight-asian="bold" style:font-weight-complex="bold" fo:color="#000000" fo:font-size="13pt" style:font-size-asian="13pt" style:font-size-complex="13pt"/>
    </style:style>
    <style:style style:name="P988" style:parent-style-name="Standard" style:family="paragraph">
      <style:paragraph-properties fo:margin-bottom="0.1388in"/>
    </style:style>
    <style:style style:name="P989" style:parent-style-name="Standard" style:family="paragraph">
      <style:paragraph-properties fo:margin-bottom="0.1388in"/>
    </style:style>
    <style:style style:name="P990" style:parent-style-name="Standard" style:family="paragraph">
      <style:paragraph-properties fo:margin-bottom="0.1388in"/>
    </style:style>
    <style:style style:name="P991" style:parent-style-name="Heading3" style:family="paragraph">
      <style:paragraph-properties fo:keep-with-next="auto" fo:keep-together="auto" fo:text-align="justify" fo:margin-top="0.1805in" fo:margin-bottom="0.1388in" fo:line-height="115%"/>
    </style:style>
    <style:style style:name="T992" style:parent-style-name="DefaultParagraphFont" style:family="text">
      <style:text-properties fo:font-weight="bold" style:font-weight-asian="bold" style:font-weight-complex="bold" fo:color="#000000" fo:font-size="13pt" style:font-size-asian="13pt" style:font-size-complex="13pt"/>
    </style:style>
    <style:style style:name="P993" style:parent-style-name="Standard" style:family="paragraph">
      <style:paragraph-properties fo:margin-bottom="0.1388in"/>
    </style:style>
    <style:style style:name="P994" style:parent-style-name="Standard" style:family="paragraph">
      <style:paragraph-properties fo:margin-bottom="0.1388in"/>
    </style:style>
    <style:style style:name="P995" style:parent-style-name="Standard" style:family="paragraph">
      <style:paragraph-properties fo:margin-bottom="0.1388in"/>
    </style:style>
    <style:style style:name="P996" style:parent-style-name="Standard" style:family="paragraph">
      <style:paragraph-properties fo:margin-bottom="0.1388in"/>
    </style:style>
    <style:style style:name="P997" style:parent-style-name="Heading1" style:family="paragraph">
      <style:paragraph-properties fo:margin-top="0.1388in" fo:margin-bottom="0.1388in" fo:margin-right="-0.5861in"/>
    </style:style>
    <style:style style:name="T998" style:parent-style-name="DefaultParagraphFont" style:family="text">
      <style:text-properties fo:font-size="12pt" style:font-size-asian="12pt" style:font-size-complex="12pt"/>
    </style:style>
    <style:style style:name="P999" style:parent-style-name="Heading2" style:family="paragraph">
      <style:paragraph-properties fo:margin-top="0.1388in" fo:margin-bottom="0.1388in" fo:margin-left="0.2868in" fo:margin-right="-0.5861in" fo:text-indent="-0.25in">
        <style:tab-stops/>
      </style:paragraph-properties>
    </style:style>
    <style:style style:name="T1000" style:parent-style-name="DefaultParagraphFont" style:family="text">
      <style:text-properties fo:font-size="12pt" style:font-size-asian="12pt" style:font-size-complex="12pt"/>
    </style:style>
    <style:style style:name="T1001" style:parent-style-name="DefaultParagraphFont" style:family="text">
      <style:text-properties fo:font-size="12pt" style:font-size-asian="12pt" style:font-size-complex="12pt"/>
    </style:style>
    <style:style style:name="P1002" style:parent-style-name="Standard" style:family="paragraph">
      <style:paragraph-properties fo:margin-top="0.1388in" fo:margin-bottom="0.1388in" fo:line-height="100%" fo:margin-right="-0.5861in"/>
    </style:style>
    <style:style style:name="P1003" style:parent-style-name="Standard" style:family="paragraph">
      <style:paragraph-properties fo:margin-top="0.1388in" fo:margin-bottom="0.1388in" fo:line-height="100%" fo:margin-right="-0.5861in"/>
    </style:style>
    <style:style style:name="P1004" style:parent-style-name="Standard" style:family="paragraph">
      <style:paragraph-properties fo:margin-top="0.1388in" fo:margin-bottom="0.1388in" fo:line-height="100%" fo:margin-right="-0.5861in"/>
    </style:style>
    <style:style style:name="P1005" style:parent-style-name="Standard" style:family="paragraph">
      <style:paragraph-properties fo:margin-top="0.1388in" fo:margin-bottom="0.1388in" fo:line-height="100%" fo:margin-right="-0.5861in"/>
    </style:style>
    <style:style style:name="P1006" style:parent-style-name="Standard" style:family="paragraph">
      <style:paragraph-properties fo:margin-top="0.1388in" fo:margin-bottom="0.1388in" fo:line-height="100%" fo:margin-right="-0.5861in"/>
    </style:style>
    <style:style style:name="P1007" style:parent-style-name="Heading2" style:family="paragraph">
      <style:paragraph-properties fo:margin-top="0.1388in" fo:margin-bottom="0.1388in" fo:margin-left="0.2868in" fo:margin-right="-0.5861in" fo:text-indent="-0.25in">
        <style:tab-stops/>
      </style:paragraph-properties>
    </style:style>
    <style:style style:name="T1008" style:parent-style-name="DefaultParagraphFont" style:family="text">
      <style:text-properties fo:font-size="12pt" style:font-size-asian="12pt" style:font-size-complex="12pt"/>
    </style:style>
    <style:style style:name="P1009" style:parent-style-name="Standard" style:family="paragraph">
      <style:paragraph-properties fo:margin-top="0.0416in" fo:margin-bottom="0.0416in" fo:line-height="100%"/>
    </style:style>
    <style:style style:name="P1010" style:parent-style-name="Standard" style:family="paragraph">
      <style:paragraph-properties fo:margin-top="0.0416in" fo:margin-bottom="0.0416in" fo:line-height="100%"/>
    </style:style>
    <style:style style:name="P1011" style:parent-style-name="Standard" style:family="paragraph">
      <style:paragraph-properties fo:margin-right="-0.5861in"/>
    </style:style>
    <style:style style:name="P1012" style:parent-style-name="Standard" style:family="paragraph">
      <style:paragraph-properties fo:margin-right="-0.5861in"/>
    </style:style>
    <style:style style:name="P1013" style:parent-style-name="Standard" style:family="paragraph">
      <style:paragraph-properties fo:margin-right="-0.5861in"/>
    </style:style>
    <style:style style:name="P1014" style:parent-style-name="Standard" style:family="paragraph">
      <style:paragraph-properties fo:margin-right="-0.5861in"/>
    </style:style>
    <style:style style:name="P1015" style:parent-style-name="Standard" style:family="paragraph">
      <style:paragraph-properties fo:margin-right="-0.5861in"/>
    </style:style>
    <style:style style:name="P1016" style:parent-style-name="Standard" style:family="paragraph">
      <style:paragraph-properties fo:margin-right="-0.5861in"/>
    </style:style>
    <style:style style:name="P1017" style:parent-style-name="Standard" style:family="paragraph">
      <style:paragraph-properties fo:margin-right="-0.5861in"/>
    </style:style>
    <style:style style:name="P1018" style:parent-style-name="Standard" style:family="paragraph">
      <style:paragraph-properties fo:margin-top="0.0277in" fo:margin-bottom="0.0277in" fo:line-height="100%"/>
    </style:style>
    <style:style style:name="P1019" style:parent-style-name="Standard" style:family="paragraph">
      <style:paragraph-properties fo:margin-top="0.0416in" fo:margin-bottom="0.0416in" fo:line-height="100%"/>
    </style:style>
    <style:style style:name="P1020" style:parent-style-name="Heading2" style:family="paragraph">
      <style:paragraph-properties fo:margin-top="0.1388in" fo:margin-bottom="0.1388in" fo:margin-left="0.2868in" fo:margin-right="-0.5861in" fo:text-indent="-0.25in">
        <style:tab-stops/>
      </style:paragraph-properties>
    </style:style>
    <style:style style:name="T1021" style:parent-style-name="DefaultParagraphFont" style:family="text">
      <style:text-properties fo:font-size="12pt" style:font-size-asian="12pt" style:font-size-complex="12pt"/>
    </style:style>
    <style:style style:name="P1022" style:parent-style-name="Standard" style:family="paragraph">
      <style:paragraph-properties fo:margin-top="0.0416in" fo:margin-bottom="0.1388in" fo:line-height="100%"/>
    </style:style>
    <style:style style:name="P1023" style:parent-style-name="Standard" style:family="paragraph">
      <style:paragraph-properties fo:margin-top="0.0416in" fo:margin-bottom="0.1388in" fo:line-height="100%"/>
    </style:style>
    <style:style style:name="P1024" style:parent-style-name="Heading2" style:family="paragraph">
      <style:paragraph-properties fo:margin-top="0.1388in" fo:margin-bottom="0.1388in" fo:margin-left="0.2868in" fo:margin-right="-0.5861in" fo:text-indent="-0.25in">
        <style:tab-stops/>
      </style:paragraph-properties>
    </style:style>
    <style:style style:name="T1025" style:parent-style-name="DefaultParagraphFont" style:family="text">
      <style:text-properties fo:font-size="12pt" style:font-size-asian="12pt" style:font-size-complex="12pt"/>
    </style:style>
    <style:style style:name="T1026" style:parent-style-name="DefaultParagraphFont" style:family="text">
      <style:text-properties fo:font-size="12pt" style:font-size-asian="12pt" style:font-size-complex="12pt"/>
    </style:style>
    <style:style style:name="P1027" style:parent-style-name="Standard" style:family="paragraph">
      <style:paragraph-properties fo:margin-top="0.0416in" fo:margin-bottom="0.1388in" fo:line-height="100%"/>
    </style:style>
    <style:style style:name="P1028" style:parent-style-name="Standard" style:family="paragraph">
      <style:paragraph-properties fo:margin-top="0.0416in" fo:margin-bottom="0.1388in" fo:line-height="100%"/>
    </style:style>
    <style:style style:name="T1029" style:parent-style-name="DefaultParagraphFont" style:family="text">
      <style:text-properties fo:font-size="10pt" style:font-size-asian="10pt" style:font-size-complex="10pt"/>
    </style:style>
    <style:style style:name="P1030" style:parent-style-name="Heading2" style:family="paragraph">
      <style:paragraph-properties fo:margin-top="0.0416in" fo:margin-bottom="0.1388in" fo:margin-right="-0.5861in"/>
    </style:style>
    <style:style style:name="T1031" style:parent-style-name="DefaultParagraphFont" style:family="text">
      <style:text-properties fo:font-size="12pt" style:font-size-asian="12pt" style:font-size-complex="12pt"/>
    </style:style>
    <style:style style:name="P1032" style:parent-style-name="Standard" style:family="paragraph">
      <style:paragraph-properties fo:margin-top="0.0416in" fo:margin-bottom="0.1388in" fo:line-height="100%"/>
    </style:style>
    <style:style style:name="P1033" style:parent-style-name="Standard" style:family="paragraph">
      <style:paragraph-properties fo:margin-top="0.0416in" fo:margin-bottom="0.1388in" fo:line-height="100%"/>
    </style:style>
    <style:style style:name="P1034" style:parent-style-name="Standard" style:family="paragraph">
      <style:paragraph-properties fo:margin-bottom="0.1388in" fo:line-height="100%" fo:margin-right="-0.5861in"/>
    </style:style>
    <style:style style:name="P1035" style:parent-style-name="Heading2" style:family="paragraph">
      <style:paragraph-properties fo:keep-with-next="auto" fo:keep-together="auto" fo:margin-top="0.1388in" fo:margin-bottom="0.1388in" fo:margin-right="-0.5861in"/>
    </style:style>
    <style:style style:name="T1036" style:parent-style-name="DefaultParagraphFont" style:family="text">
      <style:text-properties fo:font-size="12pt" style:font-size-asian="12pt" style:font-size-complex="12pt"/>
    </style:style>
    <style:style style:name="P1037" style:parent-style-name="Standard" style:family="paragraph">
      <style:paragraph-properties fo:margin-bottom="0.1388in" fo:line-height="100%" fo:margin-right="-0.5861in"/>
    </style:style>
    <style:style style:name="P1038" style:parent-style-name="Standard" style:family="paragraph">
      <style:paragraph-properties fo:margin-bottom="0.1388in" fo:line-height="100%" fo:margin-right="-0.5861in"/>
    </style:style>
    <style:style style:name="P1039" style:parent-style-name="Standard" style:family="paragraph">
      <style:paragraph-properties fo:margin-bottom="0.1388in" fo:line-height="100%" fo:margin-right="-0.5861in"/>
    </style:style>
    <style:style style:name="P1040" style:parent-style-name="Standard" style:family="paragraph">
      <style:paragraph-properties fo:margin-bottom="0.1388in" fo:line-height="100%" fo:margin-right="-0.5861in"/>
    </style:style>
    <style:style style:name="P1041" style:parent-style-name="Standard" style:family="paragraph">
      <style:paragraph-properties fo:margin-bottom="0.1388in" fo:line-height="100%" fo:margin-right="-0.5861in"/>
    </style:style>
    <style:style style:name="P1042" style:parent-style-name="Standard" style:family="paragraph">
      <style:paragraph-properties fo:margin-right="-0.5861in"/>
    </style:style>
    <style:style style:name="P1043" style:parent-style-name="Standard" style:family="paragraph">
      <style:paragraph-properties fo:margin-right="-0.5861in"/>
    </style:style>
    <style:style style:name="P1044" style:parent-style-name="Standard" style:family="paragraph">
      <style:paragraph-properties fo:margin-right="-0.5861in"/>
    </style:style>
    <style:style style:name="P1045" style:parent-style-name="Standard" style:family="paragraph">
      <style:paragraph-properties fo:margin-right="-0.5861in"/>
    </style:style>
    <style:style style:name="P1046" style:parent-style-name="Standard" style:family="paragraph">
      <style:paragraph-properties fo:margin-right="-0.5861in"/>
    </style:style>
    <style:style style:name="P1047" style:parent-style-name="Standard" style:family="paragraph">
      <style:paragraph-properties fo:margin-left="1.1805in" fo:margin-right="-0.5861in">
        <style:tab-stops/>
      </style:paragraph-properties>
    </style:style>
    <style:style style:name="P1048" style:parent-style-name="Standard" style:family="paragraph">
      <style:paragraph-properties fo:margin-bottom="0.1388in" fo:line-height="100%" fo:margin-right="-0.5861in"/>
    </style:style>
    <style:style style:name="P1049" style:parent-style-name="Heading1" style:family="paragraph">
      <style:paragraph-properties fo:keep-with-next="auto" fo:keep-together="auto" fo:margin-top="0.1388in" fo:margin-bottom="0.1388in" fo:margin-right="-0.5861in"/>
    </style:style>
    <style:style style:name="T1050" style:parent-style-name="DefaultParagraphFont" style:family="text">
      <style:text-properties fo:font-size="12pt" style:font-size-asian="12pt" style:font-size-complex="12pt"/>
    </style:style>
    <style:style style:name="P1051" style:parent-style-name="Standard" style:family="paragraph">
      <style:paragraph-properties fo:margin-bottom="0.1388in" fo:line-height="100%" fo:margin-right="-0.5861in"/>
    </style:style>
    <style:style style:name="P1052" style:parent-style-name="Standard" style:family="paragraph">
      <style:paragraph-properties fo:margin-bottom="0.1388in" fo:line-height="100%" fo:margin-right="-0.5861in"/>
    </style:style>
    <style:style style:name="P1053" style:parent-style-name="Standard" style:family="paragraph">
      <style:paragraph-properties fo:margin-bottom="0.1388in" fo:line-height="100%"/>
    </style:style>
    <style:style style:name="P1054" style:parent-style-name="Heading1" style:family="paragraph">
      <style:paragraph-properties fo:keep-with-next="auto" fo:keep-together="auto" fo:margin-top="0.1388in" fo:margin-bottom="0in" fo:margin-right="-0.5861in"/>
    </style:style>
    <style:style style:name="T1055" style:parent-style-name="DefaultParagraphFont" style:family="text">
      <style:text-properties fo:font-size="19pt" style:font-size-asian="19pt" style:font-size-complex="19pt"/>
    </style:style>
    <style:style style:name="P1056" style:parent-style-name="Heading3" style:family="paragraph">
      <style:paragraph-properties fo:margin-left="-0.1965in">
        <style:tab-stops/>
      </style:paragraph-properties>
    </style:style>
    <style:style style:name="T1057" style:parent-style-name="DefaultParagraphFont" style:family="text">
      <style:text-properties fo:font-weight="bold" style:font-weight-asian="bold" style:font-weight-complex="bold" fo:color="#000000" fo:font-size="12pt" style:font-size-asian="12pt" style:font-size-complex="12pt"/>
    </style:style>
    <style:style style:name="P1058" style:parent-style-name="Standard" style:family="paragraph">
      <style:paragraph-properties fo:margin-top="0.1388in" fo:margin-bottom="0.1388in" fo:line-height="100%" fo:margin-right="-0.5861in"/>
    </style:style>
    <style:style style:name="P1059" style:parent-style-name="Standard" style:family="paragraph">
      <style:paragraph-properties fo:margin-top="0.1388in" fo:margin-bottom="0.1388in" fo:line-height="100%" fo:margin-right="-0.5861in"/>
    </style:style>
    <style:style style:name="P1060" style:parent-style-name="Standard" style:family="paragraph">
      <style:paragraph-properties fo:margin-right="-0.5861in"/>
    </style:style>
    <style:style style:name="P1061" style:parent-style-name="Standard" style:family="paragraph">
      <style:paragraph-properties fo:margin-right="-0.5861in"/>
    </style:style>
    <style:style style:name="P1062" style:parent-style-name="Standard" style:family="paragraph">
      <style:paragraph-properties fo:margin-right="-0.5861in"/>
    </style:style>
    <style:style style:name="P1063" style:parent-style-name="Standard" style:family="paragraph">
      <style:paragraph-properties fo:margin-right="-0.5861in"/>
    </style:style>
    <style:style style:name="P1064" style:parent-style-name="Standard" style:family="paragraph">
      <style:paragraph-properties fo:margin-right="-0.5861in"/>
    </style:style>
    <style:style style:name="P1065" style:parent-style-name="Standard" style:family="paragraph">
      <style:paragraph-properties fo:margin-right="-0.5861in"/>
    </style:style>
    <style:style style:name="P1066" style:parent-style-name="Standard" style:family="paragraph">
      <style:paragraph-properties fo:margin-right="-0.5861in"/>
    </style:style>
    <style:style style:name="P1067" style:parent-style-name="Standard" style:family="paragraph">
      <style:paragraph-properties fo:margin-right="-0.5861in"/>
    </style:style>
    <style:style style:name="P1068" style:parent-style-name="Standard" style:family="paragraph">
      <style:paragraph-properties fo:margin-right="-0.5861in"/>
    </style:style>
    <style:style style:name="P1069" style:parent-style-name="Standard" style:family="paragraph">
      <style:paragraph-properties fo:margin-right="-0.5861in"/>
    </style:style>
    <style:style style:name="P1070" style:parent-style-name="Standard" style:family="paragraph">
      <style:paragraph-properties fo:margin-bottom="0.1388in" fo:line-height="100%" fo:margin-right="-0.5861in"/>
    </style:style>
    <style:style style:name="P1071" style:parent-style-name="Standard" style:family="paragraph">
      <style:paragraph-properties fo:margin-bottom="0.1388in" fo:line-height="100%" fo:margin-right="-0.5861in"/>
    </style:style>
    <style:style style:name="P1072" style:parent-style-name="Standard" style:family="paragraph">
      <style:paragraph-properties fo:margin-right="-0.5861in"/>
    </style:style>
    <style:style style:name="P1073" style:parent-style-name="Standard" style:family="paragraph">
      <style:paragraph-properties fo:margin-right="-0.5861in"/>
    </style:style>
    <style:style style:name="P1074" style:parent-style-name="Standard" style:family="paragraph">
      <style:paragraph-properties fo:margin-right="-0.5861in"/>
    </style:style>
    <style:style style:name="P1075" style:parent-style-name="Standard" style:family="paragraph">
      <style:paragraph-properties fo:margin-right="-0.5861in"/>
    </style:style>
    <style:style style:name="P1076" style:parent-style-name="Standard" style:family="paragraph">
      <style:paragraph-properties fo:margin-right="-0.5861in"/>
    </style:style>
    <style:style style:name="P1077" style:parent-style-name="Standard" style:family="paragraph"/>
    <style:style style:name="P1078" style:parent-style-name="Standard" style:family="paragraph"/>
    <style:style style:name="P1079" style:parent-style-name="Standard" style:family="paragraph">
      <style:paragraph-properties fo:margin-left="1.1805in">
        <style:tab-stops/>
      </style:paragraph-properties>
    </style:style>
    <style:style style:name="P1080" style:parent-style-name="Standard" style:family="paragraph">
      <style:paragraph-properties fo:margin-bottom="0.1388in" fo:line-height="100%" fo:margin-right="-0.5861in"/>
    </style:style>
    <style:style style:name="P1081" style:parent-style-name="Standard" style:family="paragraph">
      <style:paragraph-properties fo:margin-right="-0.5861in"/>
    </style:style>
    <style:style style:name="P1082" style:parent-style-name="Standard" style:family="paragraph">
      <style:paragraph-properties fo:margin-right="-0.5861in"/>
    </style:style>
    <style:style style:name="P1083" style:parent-style-name="Standard" style:family="paragraph">
      <style:paragraph-properties fo:margin-right="-0.5861in"/>
    </style:style>
    <style:style style:name="P1084" style:parent-style-name="Standard" style:family="paragraph">
      <style:paragraph-properties fo:margin-right="-0.5861in"/>
    </style:style>
    <style:style style:name="P1085" style:parent-style-name="Standard" style:family="paragraph">
      <style:paragraph-properties fo:margin-right="-0.5861in"/>
    </style:style>
    <style:style style:name="P1086" style:parent-style-name="Standard" style:family="paragraph">
      <style:paragraph-properties fo:margin-top="0.1388in" fo:line-height="100%" fo:margin-right="-0.5861in"/>
    </style:style>
    <style:style style:name="P1087" style:parent-style-name="Standard" style:family="paragraph">
      <style:paragraph-properties fo:margin-top="0.1388in" fo:margin-bottom="0.1388in" fo:line-height="100%" fo:margin-right="-0.5861in"/>
    </style:style>
    <style:style style:name="P1088" style:parent-style-name="Heading3" style:family="paragraph">
      <style:paragraph-properties fo:margin-left="-0.1965in">
        <style:tab-stops/>
      </style:paragraph-properties>
    </style:style>
    <style:style style:name="T1089" style:parent-style-name="DefaultParagraphFont" style:family="text">
      <style:text-properties fo:font-weight="bold" style:font-weight-asian="bold" style:font-weight-complex="bold" fo:color="#000000" fo:font-size="12pt" style:font-size-asian="12pt" style:font-size-complex="12pt"/>
    </style:style>
    <style:style style:name="P1090" style:parent-style-name="Standard" style:family="paragraph">
      <style:paragraph-properties fo:margin-top="0.1666in" fo:margin-bottom="0.1388in" fo:line-height="100%"/>
    </style:style>
    <style:style style:name="P1091" style:parent-style-name="Standard" style:family="paragraph">
      <style:paragraph-properties fo:margin-bottom="0.1388in" fo:line-height="100%"/>
    </style:style>
    <style:style style:name="P1092" style:parent-style-name="Standard" style:family="paragraph">
      <style:paragraph-properties fo:margin-bottom="0.1388in" fo:line-height="100%"/>
    </style:style>
    <style:style style:name="P1093" style:parent-style-name="Standard" style:family="paragraph">
      <style:paragraph-properties fo:margin-bottom="0.1388in" fo:line-height="100%"/>
    </style:style>
    <style:style style:name="P1094" style:parent-style-name="Standard" style:family="paragraph">
      <style:paragraph-properties fo:margin-bottom="0.1388in" fo:line-height="100%"/>
    </style:style>
    <style:style style:name="P1095" style:parent-style-name="Standard" style:family="paragraph">
      <style:paragraph-properties fo:margin-bottom="0.1388in" fo:line-height="100%"/>
    </style:style>
    <style:style style:name="P1096" style:parent-style-name="Standard" style:family="paragraph">
      <style:paragraph-properties fo:margin-bottom="0.1388in" fo:line-height="100%"/>
    </style:style>
    <style:style style:name="P1097" style:parent-style-name="Standard" style:family="paragraph">
      <style:paragraph-properties fo:margin-bottom="0.1388in" fo:line-height="100%"/>
    </style:style>
    <style:style style:name="P1098" style:parent-style-name="Heading3" style:family="paragraph">
      <style:paragraph-properties fo:margin-bottom="0.1388in" fo:margin-left="-0.0979in">
        <style:tab-stops/>
      </style:paragraph-properties>
    </style:style>
    <style:style style:name="T1099" style:parent-style-name="DefaultParagraphFont" style:family="text">
      <style:text-properties fo:font-weight="bold" style:font-weight-asian="bold" style:font-weight-complex="bold" fo:color="#000000" fo:font-size="12pt" style:font-size-asian="12pt" style:font-size-complex="12pt"/>
    </style:style>
    <style:style style:name="P1100" style:parent-style-name="Standard" style:family="paragraph">
      <style:paragraph-properties fo:margin-top="0.1666in" fo:margin-bottom="0.1666in" fo:line-height="100%"/>
    </style:style>
    <style:style style:name="P1101" style:parent-style-name="Standard" style:family="paragraph">
      <style:paragraph-properties fo:margin-top="0.1666in" fo:margin-bottom="0.1666in" fo:line-height="100%"/>
    </style:style>
    <style:style style:name="P1102" style:parent-style-name="Standard" style:family="paragraph">
      <style:paragraph-properties fo:margin-top="0.1666in" fo:margin-bottom="0.1666in" fo:line-height="100%"/>
    </style:style>
    <style:style style:name="P1103" style:parent-style-name="Standard" style:family="paragraph">
      <style:paragraph-properties fo:margin-top="0.1666in" fo:margin-bottom="0.1666in" fo:line-height="100%"/>
    </style:style>
    <style:style style:name="P1104" style:parent-style-name="Heading3" style:family="paragraph">
      <style:paragraph-properties fo:margin-top="0.1666in" fo:margin-bottom="0.1666in" fo:margin-left="-0.2951in">
        <style:tab-stops/>
      </style:paragraph-properties>
    </style:style>
    <style:style style:name="T1105" style:parent-style-name="DefaultParagraphFont" style:family="text">
      <style:text-properties fo:font-weight="bold" style:font-weight-asian="bold" style:font-weight-complex="bold" fo:color="#000000" fo:font-size="12pt" style:font-size-asian="12pt" style:font-size-complex="12pt"/>
    </style:style>
    <style:style style:name="P1106" style:parent-style-name="Standard" style:family="paragraph">
      <style:paragraph-properties fo:margin-top="0.1666in" fo:margin-bottom="0.1388in" fo:line-height="100%"/>
    </style:style>
    <style:style style:name="P1107" style:parent-style-name="Standard" style:family="paragraph">
      <style:paragraph-properties fo:margin-top="0.1666in" fo:margin-bottom="0.1388in" fo:line-height="100%"/>
    </style:style>
    <style:style style:name="P1108" style:parent-style-name="Heading3" style:family="paragraph">
      <style:paragraph-properties fo:margin-top="0.1666in" fo:margin-bottom="0.1666in" fo:margin-left="-0.2951in">
        <style:tab-stops/>
      </style:paragraph-properties>
    </style:style>
    <style:style style:name="T1109" style:parent-style-name="DefaultParagraphFont" style:family="text">
      <style:text-properties fo:font-weight="bold" style:font-weight-asian="bold" style:font-weight-complex="bold" fo:color="#000000" fo:font-size="12pt" style:font-size-asian="12pt" style:font-size-complex="12pt"/>
    </style:style>
    <style:style style:name="T1110" style:parent-style-name="DefaultParagraphFont" style:family="text">
      <style:text-properties fo:font-weight="bold" style:font-weight-asian="bold" style:font-weight-complex="bold" fo:color="#000000" fo:font-size="12pt" style:font-size-asian="12pt" style:font-size-complex="12pt"/>
    </style:style>
    <style:style style:name="P1111" style:parent-style-name="Standard" style:family="paragraph">
      <style:paragraph-properties fo:margin-top="0.1666in" fo:margin-bottom="0.1388in" fo:line-height="100%"/>
    </style:style>
    <style:style style:name="P1112" style:parent-style-name="Standard" style:family="paragraph">
      <style:paragraph-properties fo:margin-bottom="0.1388in" fo:line-height="100%" fo:margin-left="0.2951in">
        <style:tab-stops/>
      </style:paragraph-properties>
    </style:style>
    <style:style style:name="P1113" style:parent-style-name="Heading3" style:family="paragraph">
      <style:paragraph-properties fo:keep-with-next="auto" fo:keep-together="auto" fo:margin-bottom="0.1388in" fo:margin-left="-0.2951in">
        <style:tab-stops/>
      </style:paragraph-properties>
    </style:style>
    <style:style style:name="T1114" style:parent-style-name="DefaultParagraphFont" style:family="text">
      <style:text-properties fo:font-weight="bold" style:font-weight-asian="bold" style:font-weight-complex="bold" fo:color="#000000" fo:font-size="12pt" style:font-size-asian="12pt" style:font-size-complex="12pt"/>
    </style:style>
    <style:style style:name="P1115" style:parent-style-name="Standard" style:family="paragraph">
      <style:paragraph-properties fo:margin-bottom="0.1388in" fo:line-height="100%" fo:margin-right="-0.5861in"/>
    </style:style>
    <style:style style:name="P1116" style:parent-style-name="Standard" style:family="paragraph">
      <style:paragraph-properties fo:margin-right="-0.5861in"/>
    </style:style>
    <style:style style:name="P1117" style:parent-style-name="Standard" style:family="paragraph">
      <style:paragraph-properties fo:margin-right="-0.5861in"/>
    </style:style>
    <style:style style:name="P1118" style:parent-style-name="Standard" style:family="paragraph">
      <style:paragraph-properties fo:margin-right="-0.5861in"/>
    </style:style>
    <style:style style:name="P1119" style:parent-style-name="Standard" style:family="paragraph">
      <style:paragraph-properties fo:margin-right="-0.5861in"/>
    </style:style>
    <style:style style:name="P1120" style:parent-style-name="Standard" style:family="paragraph">
      <style:paragraph-properties fo:margin-right="-0.5861in"/>
    </style:style>
    <style:style style:name="P1121" style:parent-style-name="Standard" style:family="paragraph">
      <style:paragraph-properties fo:margin-right="-0.5861in"/>
    </style:style>
    <style:style style:name="P1122" style:parent-style-name="Standard" style:family="paragraph">
      <style:paragraph-properties fo:margin-right="-0.5861in"/>
    </style:style>
    <style:style style:name="P1123" style:parent-style-name="Standard" style:family="paragraph">
      <style:paragraph-properties fo:margin-right="-0.5861in"/>
    </style:style>
    <style:style style:name="P1124" style:parent-style-name="Standard" style:family="paragraph">
      <style:paragraph-properties fo:margin-right="-0.5861in"/>
    </style:style>
    <style:style style:name="P1125" style:parent-style-name="Standard" style:family="paragraph">
      <style:paragraph-properties fo:margin-right="-0.5861in"/>
    </style:style>
    <style:style style:name="P1126" style:parent-style-name="Standard" style:family="paragraph">
      <style:paragraph-properties fo:margin-right="-0.5861in"/>
    </style:style>
    <style:style style:name="P1127" style:parent-style-name="Standard" style:family="paragraph">
      <style:paragraph-properties fo:margin-right="-0.5861in"/>
    </style:style>
    <style:style style:name="P1128" style:parent-style-name="Standard" style:family="paragraph">
      <style:paragraph-properties fo:margin-right="-0.5861in"/>
    </style:style>
    <style:style style:name="P1129" style:parent-style-name="Standard" style:family="paragraph">
      <style:paragraph-properties fo:margin-right="-0.5861in"/>
    </style:style>
    <style:style style:name="P1130" style:parent-style-name="Standard" style:family="paragraph">
      <style:paragraph-properties fo:margin-top="0.1388in" fo:line-height="100%" fo:margin-right="-0.5861in"/>
    </style:style>
    <style:style style:name="TableColumn1132" style:family="table-column">
      <style:table-column-properties style:column-width="2.3958in" style:use-optimal-column-width="false"/>
    </style:style>
    <style:style style:name="TableColumn1133" style:family="table-column">
      <style:table-column-properties style:column-width="4.5208in" style:use-optimal-column-width="false"/>
    </style:style>
    <style:style style:name="Table1131" style:family="table">
      <style:table-properties style:width="6.9166in" fo:margin-left="-0.0833in" table:align="left"/>
    </style:style>
    <style:style style:name="TableRow1134" style:family="table-row">
      <style:table-row-properties style:use-optimal-row-height="false"/>
    </style:style>
    <style:style style:name="TableCell1135" style:family="table-cell">
      <style:table-cell-properties fo:border="0.0069in solid #000000" fo:background-color="#EFEFEF" style:writing-mode="lr-tb" fo:padding-top="0.0416in" fo:padding-left="0.0833in" fo:padding-bottom="0.0416in" fo:padding-right="0.0833in"/>
    </style:style>
    <style:style style:name="P1136" style:parent-style-name="Standard" style:family="paragraph">
      <style:paragraph-properties fo:line-height="100%"/>
    </style:style>
    <style:style style:name="T1137" style:parent-style-name="DefaultParagraphFont" style:family="text">
      <style:text-properties fo:font-weight="bold" style:font-weight-asian="bold" style:font-weight-complex="bold"/>
    </style:style>
    <style:style style:name="TableCell1138" style:family="table-cell">
      <style:table-cell-properties fo:border-top="0.0069in solid #000000" fo:border-left="none" fo:border-bottom="0.0069in solid #000000" fo:border-right="0.0069in solid #000000" fo:background-color="#EFEFEF" style:writing-mode="lr-tb" fo:padding-top="0.0416in" fo:padding-left="0.0833in" fo:padding-bottom="0.0416in" fo:padding-right="0.0833in"/>
    </style:style>
    <style:style style:name="P1139" style:parent-style-name="Standard" style:family="paragraph">
      <style:paragraph-properties fo:line-height="100%"/>
    </style:style>
    <style:style style:name="T1140" style:parent-style-name="DefaultParagraphFont" style:family="text">
      <style:text-properties fo:font-weight="bold" style:font-weight-asian="bold" style:font-weight-complex="bold"/>
    </style:style>
    <style:style style:name="TableRow1141" style:family="table-row">
      <style:table-row-properties style:use-optimal-row-height="false"/>
    </style:style>
    <style:style style:name="TableCell1142"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43" style:parent-style-name="Standard" style:family="paragraph">
      <style:paragraph-properties fo:line-height="100%"/>
    </style:style>
    <style:style style:name="TableCell1144"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45" style:parent-style-name="Standard" style:family="paragraph">
      <style:paragraph-properties fo:line-height="100%"/>
    </style:style>
    <style:style style:name="TableRow1146" style:family="table-row">
      <style:table-row-properties style:use-optimal-row-height="false"/>
    </style:style>
    <style:style style:name="TableCell1147"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48" style:parent-style-name="Standard" style:family="paragraph">
      <style:paragraph-properties fo:line-height="100%"/>
    </style:style>
    <style:style style:name="TableCell1149"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50" style:parent-style-name="Standard" style:family="paragraph">
      <style:paragraph-properties fo:line-height="100%"/>
    </style:style>
    <style:style style:name="TableRow1151" style:family="table-row">
      <style:table-row-properties style:use-optimal-row-height="false"/>
    </style:style>
    <style:style style:name="TableCell1152"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53" style:parent-style-name="Standard" style:family="paragraph">
      <style:paragraph-properties fo:line-height="100%"/>
    </style:style>
    <style:style style:name="TableCell1154"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55" style:parent-style-name="Standard" style:family="paragraph">
      <style:paragraph-properties fo:line-height="100%"/>
    </style:style>
    <style:style style:name="TableRow1156" style:family="table-row">
      <style:table-row-properties style:use-optimal-row-height="false"/>
    </style:style>
    <style:style style:name="TableCell1157"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58" style:parent-style-name="Standard" style:family="paragraph">
      <style:paragraph-properties fo:line-height="100%"/>
    </style:style>
    <style:style style:name="TableCell1159"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60" style:parent-style-name="Standard" style:family="paragraph">
      <style:paragraph-properties fo:line-height="100%"/>
    </style:style>
    <style:style style:name="TableRow1161" style:family="table-row">
      <style:table-row-properties style:use-optimal-row-height="false"/>
    </style:style>
    <style:style style:name="TableCell1162"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63" style:parent-style-name="Standard" style:family="paragraph">
      <style:paragraph-properties fo:line-height="100%"/>
    </style:style>
    <style:style style:name="TableCell1164"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65" style:parent-style-name="Standard" style:family="paragraph">
      <style:paragraph-properties fo:line-height="100%"/>
    </style:style>
    <style:style style:name="TableRow1166" style:family="table-row">
      <style:table-row-properties style:use-optimal-row-height="false"/>
    </style:style>
    <style:style style:name="TableCell1167"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68" style:parent-style-name="Standard" style:family="paragraph">
      <style:paragraph-properties fo:line-height="100%"/>
    </style:style>
    <style:style style:name="TableCell1169"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70" style:parent-style-name="Standard" style:family="paragraph">
      <style:paragraph-properties fo:line-height="100%"/>
    </style:style>
    <style:style style:name="TableRow1171" style:family="table-row">
      <style:table-row-properties style:use-optimal-row-height="false"/>
    </style:style>
    <style:style style:name="TableCell1172"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73" style:parent-style-name="Standard" style:family="paragraph">
      <style:paragraph-properties fo:line-height="100%"/>
    </style:style>
    <style:style style:name="TableCell1174"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75" style:parent-style-name="Standard" style:family="paragraph">
      <style:paragraph-properties fo:line-height="100%"/>
    </style:style>
    <style:style style:name="TableRow1176" style:family="table-row">
      <style:table-row-properties style:use-optimal-row-height="false"/>
    </style:style>
    <style:style style:name="TableCell1177"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78" style:parent-style-name="Standard" style:family="paragraph">
      <style:paragraph-properties fo:line-height="100%"/>
    </style:style>
    <style:style style:name="TableCell1179"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80" style:parent-style-name="Standard" style:family="paragraph">
      <style:paragraph-properties fo:line-height="100%"/>
    </style:style>
    <style:style style:name="TableRow1181" style:family="table-row">
      <style:table-row-properties style:use-optimal-row-height="false"/>
    </style:style>
    <style:style style:name="TableCell1182"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83" style:parent-style-name="Standard" style:family="paragraph">
      <style:paragraph-properties fo:line-height="100%"/>
    </style:style>
    <style:style style:name="TableCell1184"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85" style:parent-style-name="Standard" style:family="paragraph">
      <style:paragraph-properties fo:line-height="100%"/>
    </style:style>
    <style:style style:name="TableRow1186" style:family="table-row">
      <style:table-row-properties style:use-optimal-row-height="false"/>
    </style:style>
    <style:style style:name="TableCell1187"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88" style:parent-style-name="Standard" style:family="paragraph">
      <style:paragraph-properties fo:line-height="100%"/>
    </style:style>
    <style:style style:name="TableCell1189"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190" style:parent-style-name="Standard" style:family="paragraph">
      <style:paragraph-properties fo:line-height="100%"/>
    </style:style>
    <style:style style:name="TableRow1191" style:family="table-row">
      <style:table-row-properties style:use-optimal-row-height="false"/>
    </style:style>
    <style:style style:name="TableCell1192" style:family="table-cell">
      <style:table-cell-properties fo:border="0.0069in solid #000000" fo:background-color="#FFFFFF" style:writing-mode="lr-tb" fo:padding-top="0.0416in" fo:padding-left="0.0833in" fo:padding-bottom="0.0416in" fo:padding-right="0.0833in"/>
    </style:style>
    <style:style style:name="P1193" style:parent-style-name="Standard" style:family="paragraph">
      <style:paragraph-properties fo:line-height="100%"/>
    </style:style>
    <style:style style:name="TableCell1194" style:family="table-cell">
      <style:table-cell-properties fo:border-top="0.0069in solid #000000" fo:border-left="none" fo:border-bottom="0.0069in solid #000000" fo:border-right="0.0069in solid #000000" fo:background-color="#FFFFFF" style:writing-mode="lr-tb" fo:padding-top="0.0416in" fo:padding-left="0.0833in" fo:padding-bottom="0.0416in" fo:padding-right="0.0833in"/>
    </style:style>
    <style:style style:name="P1195" style:parent-style-name="Standard" style:family="paragraph">
      <style:paragraph-properties fo:line-height="100%"/>
    </style:style>
    <style:style style:name="TableRow1196" style:family="table-row">
      <style:table-row-properties style:use-optimal-row-height="false"/>
    </style:style>
    <style:style style:name="TableCell1197"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198" style:parent-style-name="Standard" style:family="paragraph">
      <style:paragraph-properties fo:line-height="100%"/>
    </style:style>
    <style:style style:name="TableCell1199"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200" style:parent-style-name="Standard" style:family="paragraph">
      <style:paragraph-properties fo:line-height="100%"/>
    </style:style>
    <style:style style:name="TableRow1201" style:family="table-row">
      <style:table-row-properties style:use-optimal-row-height="false"/>
    </style:style>
    <style:style style:name="TableCell1202"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203" style:parent-style-name="Standard" style:family="paragraph">
      <style:paragraph-properties fo:line-height="100%"/>
    </style:style>
    <style:style style:name="TableCell1204"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205" style:parent-style-name="Standard" style:family="paragraph">
      <style:paragraph-properties fo:line-height="100%"/>
    </style:style>
    <style:style style:name="TableRow1206" style:family="table-row">
      <style:table-row-properties style:use-optimal-row-height="false"/>
    </style:style>
    <style:style style:name="TableCell1207"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208" style:parent-style-name="Standard" style:family="paragraph">
      <style:paragraph-properties fo:line-height="100%"/>
    </style:style>
    <style:style style:name="TableCell1209"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210" style:parent-style-name="Standard" style:family="paragraph">
      <style:paragraph-properties fo:line-height="100%"/>
    </style:style>
    <style:style style:name="TableRow1211" style:family="table-row">
      <style:table-row-properties style:use-optimal-row-height="false"/>
    </style:style>
    <style:style style:name="TableCell1212"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1213" style:parent-style-name="Standard" style:family="paragraph">
      <style:paragraph-properties fo:line-height="100%"/>
    </style:style>
    <style:style style:name="TableCell1214"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1215" style:parent-style-name="Standard" style:family="paragraph">
      <style:paragraph-properties fo:line-height="100%"/>
    </style:style>
    <style:style style:name="P1216" style:parent-style-name="Standard" style:family="paragraph">
      <style:paragraph-properties fo:margin-top="0.1388in" fo:line-height="100%" fo:margin-right="-0.5861in"/>
    </style:style>
    <style:style style:name="P1217" style:parent-style-name="Standard" style:family="paragraph">
      <style:paragraph-properties fo:margin-top="0.1388in" fo:margin-bottom="0.1388in" fo:line-height="100%" fo:margin-right="-0.5861in"/>
    </style:style>
    <style:style style:name="P1218" style:parent-style-name="Standard" style:family="paragraph">
      <style:paragraph-properties fo:margin-top="0.1388in" fo:margin-bottom="0.1388in" fo:line-height="100%" fo:margin-right="-0.5861in"/>
    </style:style>
    <style:style style:name="P1219" style:parent-style-name="Standard" style:family="paragraph">
      <style:paragraph-properties fo:margin-top="0.1388in" fo:margin-bottom="0.1388in" fo:line-height="100%" fo:margin-right="-0.5861in"/>
    </style:style>
    <style:style style:name="P1220" style:parent-style-name="Heading2" style:family="paragraph">
      <style:paragraph-properties fo:text-align="justify" fo:margin-top="0.1388in" fo:margin-bottom="0.1388in" fo:margin-right="-0.5861in"/>
    </style:style>
    <style:style style:name="T1221" style:parent-style-name="DefaultParagraphFont" style:family="text">
      <style:text-properties fo:font-size="12pt" style:font-size-asian="12pt" style:font-size-complex="12pt"/>
    </style:style>
    <style:style style:name="P1222" style:parent-style-name="Standard" style:family="paragraph">
      <style:paragraph-properties fo:text-align="justify" fo:margin-top="0.1388in" fo:line-height="100%"/>
    </style:style>
    <style:style style:name="P1223" style:parent-style-name="Standard" style:family="paragraph">
      <style:paragraph-properties fo:text-align="justify" fo:margin-top="0.1388in" fo:line-height="100%"/>
    </style:style>
    <style:style style:name="P1224" style:parent-style-name="Standard" style:family="paragraph">
      <style:paragraph-properties fo:text-align="justify" fo:margin-top="0.1388in" fo:margin-bottom="0.1388in" fo:line-height="100%"/>
    </style:style>
    <style:style style:name="P1225" style:parent-style-name="Standard" style:family="paragraph">
      <style:paragraph-properties fo:margin-bottom="0.1388in" fo:line-height="100%"/>
    </style:style>
    <style:style style:name="P1226" style:parent-style-name="Standard" style:family="paragraph">
      <style:paragraph-properties fo:margin-bottom="0.1388in" fo:line-height="100%"/>
    </style:style>
    <style:style style:name="P1227" style:parent-style-name="Standard" style:family="paragraph">
      <style:paragraph-properties fo:text-align="justify" fo:margin-top="0.1388in" fo:line-height="100%"/>
    </style:style>
    <style:style style:name="P1228" style:parent-style-name="Standard" style:family="paragraph">
      <style:paragraph-properties fo:text-align="justify" fo:margin-top="0.1388in" fo:line-height="100%"/>
    </style:style>
    <style:style style:name="P1229" style:parent-style-name="Standard" style:family="paragraph">
      <style:paragraph-properties fo:margin-top="0.1388in" fo:line-height="100%" fo:margin-left="0.5in" fo:margin-right="-0.5861in">
        <style:tab-stops/>
      </style:paragraph-properties>
    </style:style>
    <style:style style:name="P1230" style:parent-style-name="Heading2" style:family="paragraph">
      <style:paragraph-properties fo:margin-top="0.1388in" fo:margin-bottom="0.1388in" fo:margin-right="-0.5861in"/>
    </style:style>
    <style:style style:name="T1231" style:parent-style-name="DefaultParagraphFont" style:family="text">
      <style:text-properties fo:font-size="12pt" style:font-size-asian="12pt" style:font-size-complex="12pt"/>
    </style:style>
    <style:style style:name="P1232" style:parent-style-name="Standard" style:family="paragraph">
      <style:paragraph-properties fo:margin-bottom="0.1388in" fo:line-height="100%"/>
    </style:style>
    <style:style style:name="P1233" style:parent-style-name="Standard" style:family="paragraph">
      <style:paragraph-properties fo:margin-right="-0.5861in"/>
    </style:style>
    <style:style style:name="P1234" style:parent-style-name="Standard" style:family="paragraph">
      <style:paragraph-properties fo:margin-right="-0.5861in"/>
    </style:style>
    <style:style style:name="P1235" style:parent-style-name="Standard" style:family="paragraph">
      <style:paragraph-properties fo:margin-right="-0.5861in"/>
    </style:style>
    <style:style style:name="P1236" style:parent-style-name="Standard" style:family="paragraph">
      <style:paragraph-properties fo:margin-right="-0.5861in"/>
    </style:style>
    <style:style style:name="P1237" style:parent-style-name="Standard" style:family="paragraph">
      <style:paragraph-properties fo:margin-right="-0.5861in"/>
    </style:style>
    <style:style style:name="P1238" style:parent-style-name="Standard" style:family="paragraph">
      <style:paragraph-properties fo:margin-right="-0.5861in"/>
    </style:style>
    <style:style style:name="P1239" style:parent-style-name="Standard" style:family="paragraph">
      <style:paragraph-properties fo:margin-right="-0.5861in"/>
    </style:style>
    <style:style style:name="P1240" style:parent-style-name="Standard" style:family="paragraph">
      <style:paragraph-properties fo:margin-right="-0.5861in"/>
    </style:style>
    <style:style style:name="P1241" style:parent-style-name="Standard" style:family="paragraph">
      <style:paragraph-properties fo:margin-bottom="0.1388in" fo:line-height="100%" fo:margin-right="-0.5861in"/>
    </style:style>
    <style:style style:name="P1242" style:parent-style-name="Standard" style:family="paragraph">
      <style:paragraph-properties fo:margin-bottom="0.1388in" fo:line-height="100%" fo:margin-right="-0.5861in"/>
    </style:style>
    <style:style style:name="P1243" style:parent-style-name="Standard" style:family="paragraph">
      <style:paragraph-properties fo:margin-bottom="0.1388in" fo:line-height="100%" fo:margin-right="-0.5861in"/>
    </style:style>
    <style:style style:name="P1244" style:parent-style-name="Standard" style:family="paragraph">
      <style:paragraph-properties fo:margin-bottom="0.1388in" fo:line-height="100%" fo:margin-right="-0.5861in"/>
    </style:style>
    <style:style style:name="P1245" style:parent-style-name="Heading2" style:family="paragraph">
      <style:paragraph-properties fo:margin-top="0.1388in" fo:margin-bottom="0.1388in" fo:margin-right="-0.5861in"/>
    </style:style>
    <style:style style:name="T1246" style:parent-style-name="DefaultParagraphFont" style:family="text">
      <style:text-properties fo:font-size="12pt" style:font-size-asian="12pt" style:font-size-complex="12pt"/>
    </style:style>
    <style:style style:name="P1247" style:parent-style-name="Standard" style:family="paragraph">
      <style:paragraph-properties fo:margin-top="0.1388in" fo:margin-bottom="0.1388in" fo:line-height="100%" fo:margin-right="-0.5861in"/>
    </style:style>
    <style:style style:name="P1248" style:parent-style-name="Standard" style:family="paragraph">
      <style:paragraph-properties fo:margin-top="0.1388in" fo:margin-bottom="0.1388in" fo:line-height="100%" fo:margin-right="-0.5861in"/>
    </style:style>
    <style:style style:name="P1249" style:parent-style-name="Heading2" style:family="paragraph">
      <style:paragraph-properties fo:margin-top="0.1388in" fo:margin-bottom="0.1388in" fo:margin-right="-0.5861in"/>
    </style:style>
    <style:style style:name="T1250" style:parent-style-name="DefaultParagraphFont" style:family="text">
      <style:text-properties fo:font-size="12pt" style:font-size-asian="12pt" style:font-size-complex="12pt"/>
    </style:style>
    <style:style style:name="P1251" style:parent-style-name="Heading2" style:family="paragraph">
      <style:paragraph-properties fo:keep-with-next="auto" fo:keep-together="auto" fo:margin-top="0.1388in" fo:margin-bottom="0in" fo:margin-right="-0.5861in"/>
    </style:style>
    <style:style style:name="T1252" style:parent-style-name="DefaultParagraphFont" style:family="text">
      <style:text-properties fo:font-size="12pt" style:font-size-asian="12pt" style:font-size-complex="12pt"/>
    </style:style>
    <style:style style:name="P1253" style:parent-style-name="Standard" style:family="paragraph">
      <style:paragraph-properties fo:margin-top="0.0416in" fo:margin-bottom="0.1388in" fo:line-height="100%"/>
    </style:style>
    <style:style style:name="P1254" style:parent-style-name="Standard" style:family="paragraph">
      <style:paragraph-properties fo:margin-bottom="0.1388in" fo:line-height="100%"/>
    </style:style>
    <style:style style:name="P1255" style:parent-style-name="Standard" style:family="paragraph">
      <style:paragraph-properties fo:margin-bottom="0.1388in" fo:line-height="100%"/>
    </style:style>
    <style:style style:name="P1256" style:parent-style-name="Standard" style:family="paragraph">
      <style:paragraph-properties fo:margin-bottom="0.1388in" fo:line-height="100%"/>
    </style:style>
    <style:style style:name="P1257" style:parent-style-name="Standard" style:family="paragraph">
      <style:paragraph-properties fo:margin-bottom="0.1388in" fo:line-height="100%"/>
    </style:style>
    <style:style style:name="P1258" style:parent-style-name="Standard" style:family="paragraph">
      <style:paragraph-properties fo:margin-bottom="0.1388in" fo:line-height="100%"/>
    </style:style>
    <style:style style:name="P1259" style:parent-style-name="Standard" style:family="paragraph">
      <style:paragraph-properties fo:margin-bottom="0.1388in" fo:line-height="100%"/>
    </style:style>
    <style:style style:name="P1260" style:parent-style-name="Heading2" style:family="paragraph">
      <style:paragraph-properties fo:keep-with-next="auto" fo:keep-together="auto" fo:margin-top="0.1388in" fo:margin-bottom="0in" fo:margin-right="-0.5861in"/>
    </style:style>
    <style:style style:name="T1261" style:parent-style-name="DefaultParagraphFont" style:family="text">
      <style:text-properties fo:font-size="12pt" style:font-size-asian="12pt" style:font-size-complex="12pt"/>
    </style:style>
    <style:style style:name="P1262" style:parent-style-name="Standard" style:family="paragraph">
      <style:paragraph-properties fo:margin-top="0.1388in" fo:line-height="100%" fo:margin-right="-0.5861in"/>
    </style:style>
    <style:style style:name="P1263" style:parent-style-name="Standard" style:family="paragraph">
      <style:paragraph-properties fo:line-height="100%" fo:margin-right="-0.5861in"/>
    </style:style>
    <style:style style:name="P1264" style:parent-style-name="Heading2" style:family="paragraph">
      <style:paragraph-properties fo:keep-with-next="auto" fo:keep-together="auto" fo:margin-top="0.1388in" fo:margin-bottom="0in" fo:margin-right="-0.5861in"/>
    </style:style>
    <style:style style:name="T1265" style:parent-style-name="DefaultParagraphFont" style:family="text">
      <style:text-properties fo:font-size="12pt" style:font-size-asian="12pt" style:font-size-complex="12pt"/>
    </style:style>
    <style:style style:name="P1266" style:parent-style-name="Standard" style:family="paragraph">
      <style:paragraph-properties fo:margin-top="0.1388in" fo:margin-bottom="0.1388in" fo:line-height="100%" fo:margin-right="-0.5861in"/>
    </style:style>
    <style:style style:name="P1267" style:parent-style-name="Heading2" style:family="paragraph">
      <style:paragraph-properties fo:margin-top="0.1388in" fo:margin-bottom="0.1388in" fo:margin-right="-0.5861in"/>
    </style:style>
    <style:style style:name="T1268" style:parent-style-name="DefaultParagraphFont" style:family="text">
      <style:text-properties fo:font-size="12pt" style:font-size-asian="12pt" style:font-size-complex="12pt"/>
    </style:style>
    <style:style style:name="P1269" style:parent-style-name="Standard" style:family="paragraph">
      <style:paragraph-properties fo:margin-top="0.1388in" fo:margin-bottom="0.1388in" fo:line-height="100%" fo:margin-right="-0.5861in"/>
    </style:style>
    <style:style style:name="P1270" style:parent-style-name="Heading2" style:family="paragraph">
      <style:paragraph-properties fo:margin-top="0.1388in" fo:margin-bottom="0.1388in" fo:margin-right="-0.5861in"/>
    </style:style>
    <style:style style:name="T1271" style:parent-style-name="DefaultParagraphFont" style:family="text">
      <style:text-properties fo:font-size="12pt" style:font-size-asian="12pt" style:font-size-complex="12pt"/>
    </style:style>
    <style:style style:name="P1272" style:parent-style-name="Standard" style:family="paragraph">
      <style:paragraph-properties fo:margin-bottom="0.1388in" fo:line-height="100%"/>
    </style:style>
    <style:style style:name="P1273" style:parent-style-name="Standard" style:family="paragraph">
      <style:paragraph-properties fo:margin-bottom="0.1388in" fo:line-height="100%"/>
    </style:style>
    <style:style style:name="P1274" style:parent-style-name="Standard" style:family="paragraph">
      <style:paragraph-properties fo:margin-bottom="0.1388in" fo:line-height="100%"/>
    </style:style>
    <style:style style:name="P1275" style:parent-style-name="Standard" style:family="paragraph">
      <style:paragraph-properties fo:margin-bottom="0.1388in" fo:line-height="100%"/>
    </style:style>
    <style:style style:name="T1276" style:parent-style-name="DefaultParagraphFont" style:family="text">
      <style:text-properties fo:font-size="16pt" style:font-size-asian="16pt" style:font-size-complex="16pt"/>
    </style:style>
    <style:style style:name="P1277" style:parent-style-name="Standard" style:family="paragraph">
      <style:paragraph-properties fo:margin-bottom="0.1388in" fo:line-height="100%" fo:margin-left="0.4916in">
        <style:tab-stops/>
      </style:paragraph-properties>
    </style:style>
    <style:style style:name="T1278" style:parent-style-name="DefaultParagraphFont" style:family="text">
      <style:text-properties fo:font-weight="bold" style:font-weight-asian="bold" style:font-weight-complex="bold"/>
    </style:style>
    <style:style style:name="P1279" style:parent-style-name="Standard" style:family="paragraph">
      <style:paragraph-properties fo:margin-bottom="0.1388in" fo:line-height="100%"/>
    </style:style>
    <style:style style:name="P1280" style:parent-style-name="Standard" style:family="paragraph">
      <style:paragraph-properties fo:margin-bottom="0.1388in" fo:line-height="100%" fo:margin-left="0.4916in">
        <style:tab-stops/>
      </style:paragraph-properties>
    </style:style>
    <style:style style:name="T1281" style:parent-style-name="DefaultParagraphFont" style:family="text">
      <style:text-properties fo:font-weight="bold" style:font-weight-asian="bold" style:font-weight-complex="bold"/>
    </style:style>
    <style:style style:name="P1282" style:parent-style-name="Standard" style:family="paragraph">
      <style:paragraph-properties fo:text-align="justify" fo:margin-top="0.0833in" fo:margin-bottom="0.0833in" fo:line-height="100%"/>
    </style:style>
    <style:style style:name="P1283" style:parent-style-name="Standard" style:family="paragraph">
      <style:paragraph-properties fo:text-align="justify" fo:margin-top="0.0833in" fo:margin-bottom="0.0833in" fo:line-height="100%"/>
    </style:style>
    <style:style style:name="P1284" style:parent-style-name="Standard" style:family="paragraph">
      <style:paragraph-properties fo:text-align="justify" fo:margin-top="0.0833in" fo:margin-bottom="0.0833in" fo:line-height="100%"/>
    </style:style>
    <style:style style:name="P1285" style:parent-style-name="Standard" style:family="paragraph">
      <style:paragraph-properties fo:text-align="justify" fo:margin-top="0.0833in" fo:margin-bottom="0.0833in" fo:line-height="100%"/>
    </style:style>
    <style:style style:name="P1286" style:parent-style-name="Standard" style:family="paragraph">
      <style:paragraph-properties fo:text-align="justify" fo:margin-top="0.0833in" fo:margin-bottom="0.0833in" fo:line-height="100%"/>
    </style:style>
    <style:style style:name="T1287" style:parent-style-name="DefaultParagraphFont" style:family="text">
      <style:text-properties style:script-type="complex"/>
    </style:style>
    <style:style style:name="P1288" style:parent-style-name="Standard" style:family="paragraph">
      <style:paragraph-properties fo:text-align="justify" fo:margin-top="0.0833in" fo:margin-bottom="0.0833in" fo:line-height="100%"/>
    </style:style>
    <style:style style:name="P1289" style:parent-style-name="Standard" style:family="paragraph">
      <style:paragraph-properties fo:text-align="justify" fo:margin-top="0.0833in" fo:margin-bottom="0.0833in" fo:line-height="100%"/>
    </style:style>
    <style:style style:name="P1290" style:parent-style-name="Standard" style:family="paragraph">
      <style:paragraph-properties fo:text-align="justify" fo:margin-top="0.0833in" fo:margin-bottom="0.0833in" fo:line-height="100%"/>
    </style:style>
    <style:style style:name="P1291" style:parent-style-name="Standard" style:family="paragraph">
      <style:paragraph-properties fo:text-align="justify" fo:margin-top="0.0833in" fo:margin-bottom="0.0833in" fo:line-height="100%"/>
    </style:style>
    <style:style style:name="P1292" style:parent-style-name="Standard" style:family="paragraph">
      <style:paragraph-properties fo:text-align="justify" fo:margin-top="0.0833in" fo:margin-bottom="0.0833in" fo:line-height="100%"/>
    </style:style>
    <style:style style:name="P1293" style:parent-style-name="Standard" style:family="paragraph">
      <style:paragraph-properties fo:text-align="justify" fo:margin-top="0.0833in" fo:margin-bottom="0.0833in" fo:line-height="100%"/>
    </style:style>
    <style:style style:name="P1294" style:parent-style-name="Standard" style:family="paragraph">
      <style:paragraph-properties fo:text-align="justify" fo:margin-top="0.0833in" fo:margin-bottom="0.0833in" fo:line-height="100%" fo:margin-left="0.4916in">
        <style:tab-stops/>
      </style:paragraph-properties>
    </style:style>
    <style:style style:name="P1295" style:parent-style-name="Standard" style:family="paragraph">
      <style:paragraph-properties fo:text-align="justify" fo:margin-top="0.0833in" fo:margin-bottom="0.0833in" fo:line-height="100%"/>
    </style:style>
    <style:style style:name="P1296" style:parent-style-name="Standard" style:family="paragraph">
      <style:paragraph-properties fo:text-align="justify" fo:margin-top="0.0833in" fo:margin-bottom="0.0833in" fo:line-height="100%"/>
    </style:style>
    <style:style style:name="P1297" style:parent-style-name="Standard" style:family="paragraph">
      <style:paragraph-properties fo:text-align="justify" fo:margin-top="0.0833in" fo:margin-bottom="0.0833in" fo:line-height="100%"/>
    </style:style>
    <style:style style:name="P1298" style:parent-style-name="Standard" style:family="paragraph">
      <style:paragraph-properties fo:text-align="justify" fo:margin-top="0.0833in" fo:margin-bottom="0.0833in" fo:line-height="100%"/>
    </style:style>
    <style:style style:name="P1299" style:parent-style-name="Standard" style:family="paragraph">
      <style:paragraph-properties fo:text-align="justify" fo:margin-top="0.0833in" fo:margin-bottom="0.0833in" fo:line-height="100%"/>
    </style:style>
    <style:style style:name="P1300" style:parent-style-name="Standard" style:family="paragraph">
      <style:paragraph-properties fo:text-align="justify" fo:margin-top="0.0833in" fo:margin-bottom="0.0833in" fo:line-height="100%"/>
    </style:style>
    <style:style style:name="P1301" style:parent-style-name="Standard" style:family="paragraph">
      <style:paragraph-properties fo:text-align="justify" fo:margin-top="0.0833in" fo:margin-bottom="0.0833in" fo:line-height="100%"/>
    </style:style>
    <style:style style:name="P1302" style:parent-style-name="Standard" style:family="paragraph">
      <style:paragraph-properties fo:text-align="justify" fo:margin-top="0.0833in" fo:margin-bottom="0.0833in" fo:line-height="100%"/>
    </style:style>
    <style:style style:name="P1303" style:parent-style-name="Standard" style:family="paragraph">
      <style:paragraph-properties fo:text-align="justify" fo:margin-top="0.0833in" fo:margin-bottom="0.0833in" fo:line-height="100%"/>
    </style:style>
    <style:style style:name="P1304" style:parent-style-name="Standard" style:family="paragraph">
      <style:paragraph-properties fo:text-align="justify" fo:margin-top="0.0833in" fo:margin-bottom="0.0833in" fo:line-height="100%"/>
    </style:style>
    <style:style style:name="P1305" style:parent-style-name="Standard" style:family="paragraph">
      <style:paragraph-properties fo:text-align="justify" fo:margin-top="0.0833in" fo:margin-bottom="0.0833in" fo:line-height="100%"/>
    </style:style>
    <style:style style:name="P1306" style:parent-style-name="Standard" style:family="paragraph">
      <style:paragraph-properties fo:text-align="justify" fo:margin-top="0.0833in" fo:margin-bottom="0.0833in" fo:line-height="100%"/>
    </style:style>
    <style:style style:name="P1307" style:parent-style-name="Standard" style:family="paragraph">
      <style:paragraph-properties fo:text-align="justify" fo:margin-top="0.0833in" fo:margin-bottom="0.0833in" fo:line-height="100%"/>
    </style:style>
    <style:style style:name="P1308" style:parent-style-name="Standard" style:family="paragraph">
      <style:paragraph-properties fo:margin-bottom="0.1388in" fo:line-height="100%" fo:margin-left="0.4916in">
        <style:tab-stops/>
      </style:paragraph-properties>
    </style:style>
    <style:style style:name="T1309" style:parent-style-name="DefaultParagraphFont" style:family="text">
      <style:text-properties fo:font-weight="bold" style:font-weight-asian="bold" style:font-weight-complex="bold"/>
    </style:style>
    <style:style style:name="P1310" style:parent-style-name="Standard" style:family="paragraph">
      <style:paragraph-properties fo:text-align="justify" fo:margin-top="0.0833in" fo:margin-bottom="0.0833in" fo:line-height="100%"/>
    </style:style>
    <style:style style:name="P1311" style:parent-style-name="Standard" style:family="paragraph">
      <style:paragraph-properties fo:text-align="justify" fo:margin-top="0.0833in" fo:margin-bottom="0.0833in" fo:line-height="100%"/>
    </style:style>
    <style:style style:name="P1312" style:parent-style-name="Standard" style:family="paragraph">
      <style:paragraph-properties fo:text-align="justify" fo:margin-top="0.0833in" fo:margin-bottom="0.0833in" fo:line-height="100%"/>
    </style:style>
    <style:style style:name="P1313" style:parent-style-name="Standard" style:family="paragraph">
      <style:paragraph-properties fo:text-align="justify" fo:margin-top="0.0833in" fo:margin-bottom="0.0833in" fo:line-height="100%"/>
    </style:style>
    <style:style style:name="P1314" style:parent-style-name="Standard" style:family="paragraph">
      <style:paragraph-properties fo:text-align="justify" fo:margin-top="0.0833in" fo:margin-bottom="0.0833in" fo:line-height="100%"/>
    </style:style>
    <style:style style:name="P1315" style:parent-style-name="Standard" style:family="paragraph">
      <style:paragraph-properties fo:text-align="justify" fo:margin-top="0.0833in" fo:margin-bottom="0.0833in" fo:line-height="100%"/>
    </style:style>
    <style:style style:name="P1316" style:parent-style-name="Standard" style:family="paragraph">
      <style:paragraph-properties fo:text-align="justify" fo:margin-top="0.0833in" fo:margin-bottom="0.0833in" fo:line-height="100%"/>
    </style:style>
    <style:style style:name="P1317" style:parent-style-name="Standard" style:family="paragraph">
      <style:paragraph-properties fo:text-align="justify" fo:margin-top="0.0833in" fo:margin-bottom="0.0833in" fo:line-height="100%"/>
    </style:style>
    <style:style style:name="P1318" style:parent-style-name="Standard" style:family="paragraph">
      <style:paragraph-properties fo:text-align="justify" fo:margin-top="0.0833in" fo:margin-bottom="0.0833in" fo:line-height="100%"/>
    </style:style>
    <style:style style:name="P1319" style:parent-style-name="Standard" style:family="paragraph">
      <style:paragraph-properties fo:text-align="justify" fo:margin-top="0.0833in" fo:margin-bottom="0.0833in" fo:line-height="100%"/>
    </style:style>
    <style:style style:name="P1320" style:parent-style-name="Standard" style:family="paragraph">
      <style:paragraph-properties fo:margin-bottom="0.1388in" fo:line-height="100%"/>
      <style:text-properties fo:font-size="16pt" style:font-size-asian="16pt" style:font-size-complex="16pt"/>
    </style:style>
    <style:style style:name="P1321" style:parent-style-name="Heading2" style:family="paragraph">
      <style:paragraph-properties fo:margin-top="0in" fo:margin-bottom="0.1388in"/>
    </style:style>
    <style:style style:name="T1322" style:parent-style-name="DefaultParagraphFont" style:family="text">
      <style:text-properties fo:font-size="16pt" style:font-size-asian="16pt" style:font-size-complex="16pt"/>
    </style:style>
    <style:style style:name="P1323" style:parent-style-name="Standard" style:family="paragraph">
      <style:paragraph-properties fo:text-align="justify" fo:margin-top="0.0833in" fo:margin-bottom="0.0833in" fo:line-height="100%"/>
    </style:style>
    <style:style style:name="P1324" style:parent-style-name="Standard" style:family="paragraph">
      <style:paragraph-properties fo:text-align="justify" fo:margin-top="0.0833in" fo:margin-bottom="0.0833in" fo:line-height="100%"/>
    </style:style>
    <style:style style:name="P1325" style:parent-style-name="Standard" style:family="paragraph">
      <style:paragraph-properties fo:text-align="justify" fo:margin-top="0.0833in" fo:margin-bottom="0.0833in" fo:line-height="100%"/>
    </style:style>
    <style:style style:name="P1326" style:parent-style-name="Standard" style:family="paragraph">
      <style:text-properties fo:font-size="16pt" style:font-size-asian="16pt" style:font-size-complex="16pt"/>
    </style:style>
    <style:style style:name="P1327" style:parent-style-name="Heading2" style:family="paragraph">
      <style:paragraph-properties fo:margin-top="0in" fo:margin-bottom="0.1388in"/>
    </style:style>
    <style:style style:name="T1328" style:parent-style-name="DefaultParagraphFont" style:family="text">
      <style:text-properties fo:font-size="16pt" style:font-size-asian="16pt" style:font-size-complex="16pt"/>
    </style:style>
    <style:style style:name="P1329" style:parent-style-name="Standard" style:family="paragraph">
      <style:paragraph-properties fo:line-height="100%" fo:margin-left="0.4916in">
        <style:tab-stops/>
      </style:paragraph-properties>
    </style:style>
    <style:style style:name="P1330" style:parent-style-name="Standard" style:family="paragraph">
      <style:paragraph-properties fo:line-height="100%"/>
    </style:style>
    <style:style style:name="P1331" style:parent-style-name="Standard" style:family="paragraph">
      <style:paragraph-properties fo:line-height="100%"/>
    </style:style>
    <style:style style:name="P1332" style:parent-style-name="Standard" style:family="paragraph">
      <style:paragraph-properties fo:line-height="100%"/>
    </style:style>
    <style:style style:name="P1333" style:parent-style-name="Standard" style:family="paragraph">
      <style:paragraph-properties fo:line-height="100%" fo:margin-left="0.4916in">
        <style:tab-stops/>
      </style:paragraph-properties>
    </style:style>
    <style:style style:name="P1334" style:parent-style-name="Standard" style:family="paragraph">
      <style:paragraph-properties fo:line-height="100%"/>
    </style:style>
    <style:style style:name="T1335" style:parent-style-name="DefaultParagraphFont" style:family="text">
      <style:text-properties fo:font-weight="bold" style:font-weight-asian="bold" style:font-weight-complex="bold"/>
    </style:style>
    <style:style style:name="P1336" style:parent-style-name="Standard" style:family="paragraph">
      <style:paragraph-properties fo:line-height="100%"/>
    </style:style>
    <style:style style:name="P1337" style:parent-style-name="Standard" style:family="paragraph">
      <style:paragraph-properties fo:line-height="100%" fo:margin-left="0.4916in">
        <style:tab-stops/>
      </style:paragraph-properties>
    </style:style>
    <style:style style:name="P1338" style:parent-style-name="Standard" style:family="paragraph">
      <style:paragraph-properties fo:line-height="100%"/>
    </style:style>
    <style:style style:name="P1339" style:parent-style-name="Standard" style:family="paragraph">
      <style:paragraph-properties fo:line-height="100%"/>
    </style:style>
    <style:style style:name="P1340" style:parent-style-name="Standard" style:family="paragraph">
      <style:paragraph-properties fo:line-height="100%"/>
    </style:style>
    <style:style style:name="P1341" style:parent-style-name="Standard" style:family="paragraph">
      <style:paragraph-properties fo:line-height="100%"/>
    </style:style>
    <style:style style:name="P1342" style:parent-style-name="Standard" style:family="paragraph">
      <style:paragraph-properties fo:line-height="100%"/>
    </style:style>
    <style:style style:name="P1343" style:parent-style-name="Standard" style:family="paragraph">
      <style:paragraph-properties fo:text-align="justify" fo:margin-top="0.0833in" fo:margin-bottom="0.0833in" fo:margin-left="0.4916in">
        <style:tab-stops/>
      </style:paragraph-properties>
    </style:style>
    <style:style style:name="P1344" style:parent-style-name="Standard" style:family="paragraph">
      <style:paragraph-properties fo:line-height="100%"/>
    </style:style>
    <style:style style:name="P1345" style:parent-style-name="Standard" style:family="paragraph">
      <style:paragraph-properties fo:line-height="100%"/>
    </style:style>
    <style:style style:name="P1346" style:parent-style-name="Standard" style:family="paragraph">
      <style:paragraph-properties fo:line-height="100%"/>
    </style:style>
    <style:style style:name="P1347" style:parent-style-name="Standard" style:family="paragraph">
      <style:paragraph-properties fo:line-height="100%"/>
    </style:style>
    <style:style style:name="P1348" style:parent-style-name="Standard" style:family="paragraph">
      <style:paragraph-properties fo:line-height="100%"/>
    </style:style>
    <style:style style:name="P1349" style:parent-style-name="Standard" style:family="paragraph">
      <style:paragraph-properties fo:line-height="100%"/>
    </style:style>
    <style:style style:name="P1350" style:parent-style-name="Standard" style:family="paragraph">
      <style:paragraph-properties fo:line-height="100%"/>
    </style:style>
    <style:style style:name="P1351" style:parent-style-name="Standard" style:family="paragraph">
      <style:paragraph-properties fo:text-align="justify" fo:margin-top="0.0833in" fo:margin-bottom="0.0833in" fo:line-height="100%" fo:background-color="#FFFFFF"/>
    </style:style>
    <style:style style:name="P1352" style:parent-style-name="Heading2" style:family="paragraph">
      <style:paragraph-properties fo:keep-with-next="auto" fo:keep-together="auto" fo:margin-top="0.0833in" fo:line-height="115%"/>
    </style:style>
    <style:style style:name="T1353" style:parent-style-name="DefaultParagraphFont" style:family="text">
      <style:text-properties fo:font-size="11pt" style:font-size-asian="11pt" style:font-size-complex="11pt"/>
    </style:style>
    <style:style style:name="P1354" style:parent-style-name="Standard" style:family="paragraph">
      <style:paragraph-properties fo:line-height="100%"/>
    </style:style>
    <style:style style:name="P1355" style:parent-style-name="Standard" style:family="paragraph">
      <style:paragraph-properties fo:line-height="100%"/>
    </style:style>
    <style:style style:name="P1356" style:parent-style-name="Standard" style:family="paragraph">
      <style:paragraph-properties fo:line-height="100%"/>
    </style:style>
    <style:style style:name="P1357" style:parent-style-name="Standard" style:family="paragraph">
      <style:paragraph-properties fo:line-height="100%"/>
    </style:style>
    <style:style style:name="P1358" style:parent-style-name="Standard" style:family="paragraph">
      <style:paragraph-properties fo:line-height="100%"/>
    </style:style>
    <style:style style:name="P1359" style:parent-style-name="Standard" style:family="paragraph">
      <style:paragraph-properties fo:line-height="100%"/>
    </style:style>
    <style:style style:name="P1360" style:parent-style-name="Standard" style:family="paragraph">
      <style:paragraph-properties fo:line-height="100%"/>
    </style:style>
    <style:style style:name="P1361" style:parent-style-name="Standard" style:family="paragraph">
      <style:paragraph-properties fo:line-height="100%"/>
    </style:style>
    <style:style style:name="P1362" style:parent-style-name="Standard" style:family="paragraph">
      <style:paragraph-properties fo:line-height="100%"/>
    </style:style>
    <style:style style:name="P1363" style:parent-style-name="Standard" style:family="paragraph">
      <style:paragraph-properties fo:text-align="justify" fo:margin-top="0.0833in" fo:margin-bottom="0.0833in" fo:background-color="#FFFFFF"/>
    </style:style>
    <style:style style:name="P1364" style:parent-style-name="Heading2" style:family="paragraph">
      <style:paragraph-properties fo:keep-with-next="auto" fo:keep-together="auto" fo:margin-top="0.0833in" fo:line-height="115%"/>
    </style:style>
    <style:style style:name="T1365" style:parent-style-name="DefaultParagraphFont" style:family="text">
      <style:text-properties fo:font-size="11pt" style:font-size-asian="11pt" style:font-size-complex="11pt"/>
    </style:style>
    <style:style style:name="P1366" style:parent-style-name="Standard" style:family="paragraph">
      <style:paragraph-properties fo:line-height="100%"/>
    </style:style>
    <style:style style:name="P1367" style:parent-style-name="Standard" style:family="paragraph">
      <style:paragraph-properties fo:line-height="100%"/>
    </style:style>
    <style:style style:name="P1368" style:parent-style-name="Standard" style:family="paragraph">
      <style:paragraph-properties fo:line-height="100%"/>
    </style:style>
    <style:style style:name="P1369" style:parent-style-name="Standard" style:family="paragraph">
      <style:paragraph-properties fo:line-height="100%"/>
    </style:style>
    <style:style style:name="P1370" style:parent-style-name="Standard" style:family="paragraph">
      <style:paragraph-properties fo:line-height="100%"/>
    </style:style>
    <style:style style:name="P1371" style:parent-style-name="Standard" style:family="paragraph">
      <style:paragraph-properties fo:line-height="100%"/>
    </style:style>
    <style:style style:name="P1372" style:parent-style-name="Standard" style:family="paragraph">
      <style:paragraph-properties fo:line-height="100%"/>
    </style:style>
    <style:style style:name="P1373" style:parent-style-name="Standard" style:family="paragraph">
      <style:paragraph-properties fo:line-height="100%" fo:margin-left="0.4916in">
        <style:tab-stops/>
      </style:paragraph-properties>
    </style:style>
    <style:style style:name="P1374" style:parent-style-name="Standard" style:family="paragraph">
      <style:paragraph-properties fo:line-height="100%"/>
    </style:style>
    <style:style style:name="P1375" style:parent-style-name="Standard" style:family="paragraph">
      <style:paragraph-properties fo:line-height="100%" fo:margin-left="0.4916in">
        <style:tab-stops/>
      </style:paragraph-properties>
    </style:style>
    <style:style style:name="P1376" style:parent-style-name="Standard" style:family="paragraph">
      <style:paragraph-properties fo:line-height="100%"/>
    </style:style>
    <style:style style:name="P1377" style:parent-style-name="Standard" style:family="paragraph">
      <style:paragraph-properties fo:line-height="100%" fo:margin-left="0.4916in">
        <style:tab-stops/>
      </style:paragraph-properties>
    </style:style>
    <style:style style:name="P1378" style:parent-style-name="Standard" style:family="paragraph">
      <style:paragraph-properties fo:line-height="100%"/>
    </style:style>
    <style:style style:name="P1379" style:parent-style-name="Standard" style:family="paragraph">
      <style:paragraph-properties fo:line-height="100%" fo:margin-left="1.5in">
        <style:tab-stops/>
      </style:paragraph-properties>
    </style:style>
    <style:style style:name="P1380" style:parent-style-name="Standard" style:family="paragraph">
      <style:paragraph-properties fo:line-height="100%"/>
    </style:style>
    <style:style style:name="P1381" style:parent-style-name="Standard" style:family="paragraph">
      <style:paragraph-properties fo:line-height="100%" fo:margin-left="1.5in">
        <style:tab-stops/>
      </style:paragraph-properties>
    </style:style>
    <style:style style:name="P1382" style:parent-style-name="Standard" style:family="paragraph">
      <style:paragraph-properties fo:line-height="100%"/>
    </style:style>
    <style:style style:name="P1383" style:parent-style-name="Standard" style:family="paragraph">
      <style:paragraph-properties fo:line-height="100%"/>
    </style:style>
    <style:style style:name="P1384" style:parent-style-name="Standard" style:family="paragraph">
      <style:paragraph-properties fo:line-height="100%" fo:margin-left="0.4916in">
        <style:tab-stops/>
      </style:paragraph-properties>
    </style:style>
    <style:style style:name="P1385" style:parent-style-name="Standard" style:family="paragraph">
      <style:paragraph-properties fo:line-height="100%"/>
    </style:style>
    <style:style style:name="P1386" style:parent-style-name="Standard" style:family="paragraph">
      <style:paragraph-properties fo:line-height="100%" fo:margin-left="0.4916in">
        <style:tab-stops/>
      </style:paragraph-properties>
    </style:style>
    <style:style style:name="P1387" style:parent-style-name="Standard" style:family="paragraph">
      <style:paragraph-properties fo:line-height="100%"/>
    </style:style>
    <style:style style:name="P1388" style:parent-style-name="Standard" style:family="paragraph">
      <style:paragraph-properties fo:line-height="100%" fo:margin-left="0.4916in">
        <style:tab-stops/>
      </style:paragraph-properties>
    </style:style>
    <style:style style:name="P1389" style:parent-style-name="Standard" style:family="paragraph">
      <style:paragraph-properties fo:line-height="100%"/>
    </style:style>
    <style:style style:name="P1390" style:parent-style-name="Standard" style:family="paragraph">
      <style:paragraph-properties fo:line-height="100%" fo:margin-left="0.4916in">
        <style:tab-stops/>
      </style:paragraph-properties>
    </style:style>
    <style:style style:name="P1391" style:parent-style-name="Standard" style:family="paragraph">
      <style:paragraph-properties fo:line-height="100%"/>
    </style:style>
    <style:style style:name="P1392" style:parent-style-name="Standard" style:family="paragraph">
      <style:paragraph-properties fo:line-height="100%" fo:margin-left="0.4916in">
        <style:tab-stops/>
      </style:paragraph-properties>
    </style:style>
    <style:style style:name="P1393" style:parent-style-name="Standard" style:family="paragraph">
      <style:paragraph-properties fo:line-height="100%"/>
    </style:style>
    <style:style style:name="P1394" style:parent-style-name="Standard" style:family="paragraph">
      <style:paragraph-properties fo:line-height="100%" fo:margin-left="0.4916in">
        <style:tab-stops/>
      </style:paragraph-properties>
    </style:style>
    <style:style style:name="P1395" style:parent-style-name="Standard" style:family="paragraph">
      <style:paragraph-properties fo:line-height="100%"/>
    </style:style>
    <style:style style:name="P1396" style:parent-style-name="Standard" style:family="paragraph">
      <style:paragraph-properties fo:line-height="100%" fo:margin-left="0.4916in">
        <style:tab-stops/>
      </style:paragraph-properties>
    </style:style>
    <style:style style:name="P1397" style:parent-style-name="Standard" style:family="paragraph">
      <style:paragraph-properties fo:line-height="100%"/>
    </style:style>
    <style:style style:name="P1398" style:parent-style-name="Standard" style:family="paragraph">
      <style:paragraph-properties fo:line-height="100%" fo:margin-left="0.4916in">
        <style:tab-stops/>
      </style:paragraph-properties>
    </style:style>
    <style:style style:name="P1399" style:parent-style-name="Standard" style:family="paragraph">
      <style:paragraph-properties fo:line-height="100%"/>
    </style:style>
    <style:style style:name="P1400" style:parent-style-name="Standard" style:family="paragraph">
      <style:paragraph-properties fo:line-height="100%"/>
    </style:style>
    <style:style style:name="P1401" style:parent-style-name="Standard" style:family="paragraph">
      <style:paragraph-properties fo:line-height="100%"/>
    </style:style>
    <style:style style:name="T1402" style:parent-style-name="DefaultParagraphFont" style:family="text">
      <style:text-properties fo:font-weight="bold" style:font-weight-asian="bold" style:font-weight-complex="bold"/>
    </style:style>
    <style:style style:name="P1403" style:parent-style-name="Standard" style:family="paragraph">
      <style:paragraph-properties fo:line-height="100%"/>
    </style:style>
    <style:style style:name="P1404" style:parent-style-name="Standard" style:family="paragraph">
      <style:paragraph-properties fo:line-height="100%"/>
    </style:style>
    <style:style style:name="P1405" style:parent-style-name="Standard" style:family="paragraph">
      <style:paragraph-properties fo:line-height="100%"/>
    </style:style>
    <style:style style:name="P1406" style:parent-style-name="Standard" style:family="paragraph">
      <style:paragraph-properties fo:line-height="100%"/>
    </style:style>
    <style:style style:name="P1407" style:parent-style-name="Standard" style:family="paragraph">
      <style:paragraph-properties fo:line-height="100%" fo:margin-left="0.4916in">
        <style:tab-stops/>
      </style:paragraph-properties>
    </style:style>
    <style:style style:name="P1408" style:parent-style-name="Standard" style:family="paragraph">
      <style:paragraph-properties fo:line-height="100%"/>
    </style:style>
    <style:style style:name="P1409" style:parent-style-name="Standard" style:family="paragraph">
      <style:paragraph-properties fo:line-height="100%"/>
    </style:style>
    <style:style style:name="P1410" style:parent-style-name="Standard" style:family="paragraph">
      <style:paragraph-properties fo:line-height="100%"/>
    </style:style>
    <style:style style:name="P1411" style:parent-style-name="Standard" style:family="paragraph">
      <style:paragraph-properties fo:line-height="100%"/>
    </style:style>
    <style:style style:name="P1412" style:parent-style-name="Standard" style:family="paragraph">
      <style:paragraph-properties fo:line-height="100%"/>
    </style:style>
    <style:style style:name="P1413" style:parent-style-name="Standard" style:family="paragraph">
      <style:paragraph-properties fo:line-height="100%"/>
    </style:style>
    <style:style style:name="P1414" style:parent-style-name="Standard" style:family="paragraph">
      <style:paragraph-properties fo:line-height="100%"/>
    </style:style>
    <style:style style:name="P1415" style:parent-style-name="Standard" style:family="paragraph">
      <style:paragraph-properties fo:margin-top="0.0833in" fo:margin-bottom="0.0833in"/>
    </style:style>
    <style:style style:name="P1416" style:parent-style-name="Heading2" style:family="paragraph">
      <style:paragraph-properties fo:keep-with-next="auto" fo:keep-together="auto" fo:margin-top="0.0833in" fo:line-height="115%" fo:margin-left="0.4916in">
        <style:tab-stops/>
      </style:paragraph-properties>
    </style:style>
    <style:style style:name="T1417" style:parent-style-name="DefaultParagraphFont" style:family="text">
      <style:text-properties fo:font-size="11pt" style:font-size-asian="11pt" style:font-size-complex="11pt"/>
    </style:style>
    <style:style style:name="T1418" style:parent-style-name="DefaultParagraphFont" style:family="text">
      <style:text-properties fo:font-size="11pt" style:font-size-asian="11pt" style:font-size-complex="11pt"/>
    </style:style>
    <style:style style:name="P1419" style:parent-style-name="Standard" style:family="paragraph">
      <style:paragraph-properties fo:line-height="100%"/>
    </style:style>
    <style:style style:name="P1420" style:parent-style-name="Standard" style:family="paragraph">
      <style:paragraph-properties fo:line-height="100%"/>
    </style:style>
    <style:style style:name="P1421" style:parent-style-name="Standard" style:family="paragraph">
      <style:paragraph-properties fo:line-height="100%"/>
    </style:style>
    <style:style style:name="P1422" style:parent-style-name="Standard" style:family="paragraph">
      <style:paragraph-properties fo:line-height="100%"/>
    </style:style>
    <style:style style:name="P1423" style:parent-style-name="Standard" style:family="paragraph">
      <style:paragraph-properties fo:line-height="100%"/>
    </style:style>
    <style:style style:name="P1424" style:parent-style-name="Standard" style:family="paragraph">
      <style:paragraph-properties fo:line-height="100%"/>
    </style:style>
    <style:style style:name="P1425" style:parent-style-name="Standard" style:family="paragraph">
      <style:paragraph-properties fo:line-height="100%"/>
    </style:style>
    <style:style style:name="P1426" style:parent-style-name="Heading2" style:family="paragraph">
      <style:paragraph-properties fo:keep-with-next="auto" fo:keep-together="auto" fo:margin-top="0.0833in" fo:line-height="115%"/>
    </style:style>
    <style:style style:name="T1427" style:parent-style-name="DefaultParagraphFont" style:family="text">
      <style:text-properties fo:font-size="11pt" style:font-size-asian="11pt" style:font-size-complex="11pt"/>
    </style:style>
    <style:style style:name="P1428" style:parent-style-name="Standard" style:family="paragraph">
      <style:paragraph-properties fo:text-align="justify" fo:margin-top="0.0833in" fo:margin-bottom="0.0833in" fo:background-color="#FFFFFF"/>
    </style:style>
    <style:style style:name="P1429" style:parent-style-name="Standard" style:family="paragraph"/>
    <style:style style:name="P1430" style:parent-style-name="Standard" style:family="paragraph"/>
    <style:style style:name="T1431" style:parent-style-name="DefaultParagraphFont" style:family="text">
      <style:text-properties style:text-underline-type="single" style:text-underline-style="solid" style:text-underline-width="auto" style:text-underline-mode="continuous"/>
    </style:style>
    <style:style style:name="P1432" style:parent-style-name="Standard" style:family="paragraph"/>
    <style:style style:name="T1433" style:parent-style-name="DefaultParagraphFont" style:family="text">
      <style:text-properties style:text-underline-type="single" style:text-underline-style="solid" style:text-underline-width="auto" style:text-underline-mode="continuous"/>
    </style:style>
    <style:style style:name="P1434" style:parent-style-name="Standard" style:family="paragraph">
      <style:paragraph-properties fo:margin-top="0.0833in"/>
    </style:style>
    <style:style style:name="P1435" style:parent-style-name="Standard" style:family="paragraph">
      <style:paragraph-properties fo:margin-bottom="0.0833in"/>
    </style:style>
    <style:style style:name="P1436" style:parent-style-name="Standard" style:family="paragraph">
      <style:paragraph-properties fo:margin-top="0.0833in" fo:margin-bottom="0.0833in" fo:margin-left="0.4916in">
        <style:tab-stops/>
      </style:paragraph-properties>
    </style:style>
    <style:style style:name="P1437" style:parent-style-name="Standard" style:family="paragraph">
      <style:paragraph-properties fo:margin-top="0.0833in" fo:margin-bottom="0.0833in"/>
    </style:style>
    <style:style style:name="P1438" style:parent-style-name="Standard" style:family="paragraph">
      <style:paragraph-properties fo:text-align="justify" fo:margin-top="0.0833in" fo:margin-bottom="0.0833in" fo:margin-left="0.4916in" fo:background-color="#FFFFFF">
        <style:tab-stops/>
      </style:paragraph-properties>
    </style:style>
    <style:style style:name="P1439" style:parent-style-name="Heading2" style:family="paragraph">
      <style:paragraph-properties fo:keep-with-next="auto" fo:keep-together="auto" fo:margin-top="0.0833in" fo:line-height="115%"/>
    </style:style>
    <style:style style:name="T1440" style:parent-style-name="DefaultParagraphFont" style:family="text">
      <style:text-properties fo:font-size="11pt" style:font-size-asian="11pt" style:font-size-complex="11pt"/>
    </style:style>
    <style:style style:name="P1441" style:parent-style-name="Standard" style:family="paragraph">
      <style:paragraph-properties fo:margin-top="0.0833in" fo:margin-bottom="0.0833in"/>
    </style:style>
    <style:style style:name="P1442" style:parent-style-name="Heading2" style:family="paragraph">
      <style:paragraph-properties fo:keep-with-next="auto" fo:keep-together="auto" fo:margin-top="0.0833in" fo:line-height="115%"/>
    </style:style>
    <style:style style:name="T1443" style:parent-style-name="DefaultParagraphFont" style:family="text">
      <style:text-properties fo:font-size="11pt" style:font-size-asian="11pt" style:font-size-complex="11pt"/>
    </style:style>
    <style:style style:name="P1444" style:parent-style-name="Standard" style:family="paragraph">
      <style:paragraph-properties fo:margin-top="0.0833in" fo:margin-bottom="0.0833in"/>
    </style:style>
    <style:style style:name="P1445" style:parent-style-name="Standard" style:family="paragraph">
      <style:paragraph-properties fo:margin-top="0.0833in" fo:margin-bottom="0.0833in" fo:margin-left="0.4916in">
        <style:tab-stops/>
      </style:paragraph-properties>
    </style:style>
    <style:style style:name="P1446" style:parent-style-name="Heading2" style:family="paragraph">
      <style:paragraph-properties fo:keep-with-next="auto" fo:keep-together="auto" fo:margin-top="0.0833in" fo:line-height="115%"/>
    </style:style>
    <style:style style:name="T1447" style:parent-style-name="DefaultParagraphFont" style:family="text">
      <style:text-properties fo:font-size="11pt" style:font-size-asian="11pt" style:font-size-complex="11pt"/>
    </style:style>
    <style:style style:name="P1448" style:parent-style-name="Standard" style:family="paragraph">
      <style:paragraph-properties fo:text-align="justify" fo:margin-top="0.0833in" fo:margin-bottom="0.0833in" fo:background-color="#FFFFFF"/>
    </style:style>
    <style:style style:name="P1449" style:parent-style-name="Standard" style:family="paragraph">
      <style:paragraph-properties fo:line-height="100%"/>
    </style:style>
    <style:style style:name="P1450" style:parent-style-name="Standard" style:family="paragraph">
      <style:paragraph-properties fo:line-height="100%" fo:margin-left="0.4916in">
        <style:tab-stops/>
      </style:paragraph-properties>
    </style:style>
    <style:style style:name="P1451" style:parent-style-name="Standard" style:family="paragraph">
      <style:paragraph-properties fo:line-height="100%"/>
    </style:style>
    <style:style style:name="P1452" style:parent-style-name="Standard" style:family="paragraph">
      <style:paragraph-properties fo:line-height="100%" fo:margin-left="0.4916in">
        <style:tab-stops/>
      </style:paragraph-properties>
    </style:style>
    <style:style style:name="P1453" style:parent-style-name="Standard" style:family="paragraph">
      <style:paragraph-properties fo:line-height="100%"/>
    </style:style>
    <style:style style:name="P1454" style:parent-style-name="Standard" style:family="paragraph">
      <style:paragraph-properties fo:line-height="100%" fo:margin-left="0.4916in">
        <style:tab-stops/>
      </style:paragraph-properties>
    </style:style>
    <style:style style:name="P1455" style:parent-style-name="Heading2" style:family="paragraph">
      <style:paragraph-properties fo:keep-with-next="auto" fo:keep-together="auto" fo:margin-top="0.0833in" fo:line-height="115%"/>
    </style:style>
    <style:style style:name="T1456" style:parent-style-name="DefaultParagraphFont" style:family="text">
      <style:text-properties fo:font-size="11pt" style:font-size-asian="11pt" style:font-size-complex="11pt"/>
    </style:style>
    <style:style style:name="P1457" style:parent-style-name="Standard" style:family="paragraph">
      <style:paragraph-properties fo:line-height="100%"/>
    </style:style>
    <style:style style:name="P1458" style:parent-style-name="Standard" style:family="paragraph">
      <style:paragraph-properties fo:line-height="100%"/>
    </style:style>
    <style:style style:name="P1459" style:parent-style-name="Standard" style:family="paragraph">
      <style:paragraph-properties fo:line-height="100%"/>
    </style:style>
    <style:style style:name="P1460" style:parent-style-name="Standard" style:family="paragraph">
      <style:paragraph-properties fo:line-height="100%" fo:margin-left="0.4916in">
        <style:tab-stops/>
      </style:paragraph-properties>
    </style:style>
    <style:style style:name="P1461" style:parent-style-name="Standard" style:family="paragraph">
      <style:paragraph-properties fo:margin-top="0.0833in" fo:margin-bottom="0.0833in"/>
    </style:style>
    <style:style style:name="T1462" style:parent-style-name="DefaultParagraphFont" style:family="text">
      <style:text-properties fo:font-weight="bold" style:font-weight-asian="bold" style:font-weight-complex="bold"/>
    </style:style>
    <style:style style:name="P1463" style:parent-style-name="Standard" style:family="paragraph">
      <style:paragraph-properties fo:text-align="justify" fo:margin-top="0.0833in" fo:margin-bottom="0.0833in" fo:background-color="#FFFFFF"/>
    </style:style>
    <style:style style:name="P1464" style:parent-style-name="Standard" style:family="paragraph">
      <style:paragraph-properties fo:line-height="100%"/>
    </style:style>
    <style:style style:name="T1465" style:parent-style-name="DefaultParagraphFont" style:family="text">
      <style:text-properties fo:font-weight="bold" style:font-weight-asian="bold" style:font-weight-complex="bold"/>
    </style:style>
    <style:style style:name="P1466" style:parent-style-name="Standard" style:family="paragraph">
      <style:paragraph-properties fo:line-height="100%"/>
      <style:text-properties fo:font-weight="bold" style:font-weight-asian="bold" style:font-weight-complex="bold"/>
    </style:style>
    <style:style style:name="P1467" style:parent-style-name="Standard" style:family="paragraph">
      <style:paragraph-properties fo:line-height="100%"/>
    </style:style>
    <style:style style:name="P1468" style:parent-style-name="Standard" style:family="paragraph">
      <style:paragraph-properties fo:line-height="100%" fo:margin-left="0.4916in">
        <style:tab-stops/>
      </style:paragraph-properties>
    </style:style>
    <style:style style:name="P1469" style:parent-style-name="Standard" style:family="paragraph">
      <style:paragraph-properties fo:line-height="100%"/>
    </style:style>
    <style:style style:name="P1470" style:parent-style-name="Standard" style:family="paragraph">
      <style:paragraph-properties fo:line-height="100%"/>
    </style:style>
    <style:style style:name="P1471" style:parent-style-name="Standard" style:family="paragraph">
      <style:paragraph-properties fo:line-height="100%"/>
    </style:style>
    <style:style style:name="P1472" style:parent-style-name="Standard" style:family="paragraph">
      <style:paragraph-properties fo:line-height="100%"/>
    </style:style>
    <style:style style:name="P1473" style:parent-style-name="Standard" style:family="paragraph">
      <style:paragraph-properties fo:line-height="100%" fo:margin-left="1.5in">
        <style:tab-stops/>
      </style:paragraph-properties>
    </style:style>
    <style:style style:name="P1474" style:parent-style-name="Standard" style:family="paragraph">
      <style:paragraph-properties fo:line-height="100%"/>
    </style:style>
    <style:style style:name="P1475" style:parent-style-name="Standard" style:family="paragraph">
      <style:paragraph-properties fo:line-height="100%" fo:margin-left="1.5in">
        <style:tab-stops/>
      </style:paragraph-properties>
    </style:style>
    <style:style style:name="P1476" style:parent-style-name="Standard" style:family="paragraph">
      <style:paragraph-properties fo:line-height="100%"/>
    </style:style>
    <style:style style:name="P1477" style:parent-style-name="Standard" style:family="paragraph">
      <style:paragraph-properties fo:line-height="100%" fo:margin-left="1.5in">
        <style:tab-stops/>
      </style:paragraph-properties>
    </style:style>
    <style:style style:name="P1478" style:parent-style-name="Standard" style:family="paragraph">
      <style:paragraph-properties fo:line-height="100%"/>
    </style:style>
    <style:style style:name="P1479" style:parent-style-name="Standard" style:family="paragraph">
      <style:paragraph-properties fo:line-height="100%" fo:margin-left="1.5in">
        <style:tab-stops/>
      </style:paragraph-properties>
    </style:style>
    <style:style style:name="P1480" style:parent-style-name="Standard" style:family="paragraph">
      <style:paragraph-properties fo:line-height="100%"/>
    </style:style>
    <style:style style:name="P1481" style:parent-style-name="Standard" style:family="paragraph">
      <style:paragraph-properties fo:line-height="100%" fo:margin-left="1.5in">
        <style:tab-stops/>
      </style:paragraph-properties>
    </style:style>
    <style:style style:name="P1482" style:parent-style-name="Standard" style:family="paragraph">
      <style:paragraph-properties fo:line-height="100%"/>
    </style:style>
    <style:style style:name="P1483" style:parent-style-name="Standard" style:family="paragraph">
      <style:paragraph-properties fo:line-height="100%" fo:margin-left="1.5in">
        <style:tab-stops/>
      </style:paragraph-properties>
    </style:style>
    <style:style style:name="P1484" style:parent-style-name="Standard" style:family="paragraph">
      <style:paragraph-properties fo:line-height="100%"/>
    </style:style>
    <style:style style:name="P1485" style:parent-style-name="Standard" style:family="paragraph">
      <style:paragraph-properties fo:line-height="100%" fo:margin-left="1.5in">
        <style:tab-stops/>
      </style:paragraph-properties>
    </style:style>
    <style:style style:name="P1486" style:parent-style-name="Standard" style:family="paragraph">
      <style:paragraph-properties fo:line-height="100%"/>
    </style:style>
    <style:style style:name="P1487" style:parent-style-name="Standard" style:family="paragraph">
      <style:paragraph-properties fo:line-height="100%" fo:margin-left="1.5in">
        <style:tab-stops/>
      </style:paragraph-properties>
    </style:style>
    <style:style style:name="P1488" style:parent-style-name="Standard" style:family="paragraph">
      <style:paragraph-properties fo:line-height="100%"/>
    </style:style>
    <style:style style:name="P1489" style:parent-style-name="Standard" style:family="paragraph">
      <style:paragraph-properties fo:line-height="100%" fo:margin-left="1.5in">
        <style:tab-stops/>
      </style:paragraph-properties>
    </style:style>
    <style:style style:name="P1490" style:parent-style-name="Standard" style:family="paragraph">
      <style:paragraph-properties fo:line-height="100%"/>
    </style:style>
    <style:style style:name="P1491" style:parent-style-name="Standard" style:family="paragraph">
      <style:paragraph-properties fo:line-height="100%"/>
    </style:style>
    <style:style style:name="P1492" style:parent-style-name="Heading2" style:family="paragraph">
      <style:paragraph-properties fo:keep-with-next="auto" fo:keep-together="auto" fo:margin-top="0.0833in" fo:line-height="115%"/>
    </style:style>
    <style:style style:name="T1493" style:parent-style-name="DefaultParagraphFont" style:family="text">
      <style:text-properties fo:font-size="11pt" style:font-size-asian="11pt" style:font-size-complex="11pt"/>
    </style:style>
    <style:style style:name="P1494" style:parent-style-name="Standard" style:family="paragraph">
      <style:paragraph-properties fo:margin-top="0.0833in" fo:margin-bottom="0.0833in"/>
    </style:style>
    <style:style style:name="P1495" style:parent-style-name="Standard" style:family="paragraph">
      <style:paragraph-properties fo:text-align="justify" fo:margin-top="0.0833in" fo:margin-bottom="0.0833in" fo:background-color="#FFFFFF"/>
    </style:style>
    <style:style style:name="P1496" style:parent-style-name="Heading2" style:family="paragraph">
      <style:paragraph-properties fo:keep-with-next="auto" fo:keep-together="auto" fo:margin-top="0.0833in" fo:line-height="115%"/>
    </style:style>
    <style:style style:name="T1497" style:parent-style-name="DefaultParagraphFont" style:family="text">
      <style:text-properties fo:font-size="11pt" style:font-size-asian="11pt" style:font-size-complex="11pt"/>
    </style:style>
    <style:style style:name="P1498" style:parent-style-name="Standard" style:family="paragraph">
      <style:paragraph-properties fo:text-align="justify" fo:margin-top="0.0833in" fo:margin-bottom="0.0833in" fo:background-color="#FFFFFF"/>
      <style:text-properties fo:font-weight="bold" style:font-weight-asian="bold" style:font-weight-complex="bold"/>
    </style:style>
    <style:style style:name="P1499" style:parent-style-name="Standard" style:family="paragraph">
      <style:paragraph-properties fo:line-height="100%"/>
    </style:style>
    <style:style style:name="P1500" style:parent-style-name="Standard" style:family="paragraph">
      <style:paragraph-properties fo:line-height="100%"/>
    </style:style>
    <style:style style:name="P1501" style:parent-style-name="Standard" style:family="paragraph">
      <style:paragraph-properties fo:line-height="100%"/>
    </style:style>
    <style:style style:name="P1502" style:parent-style-name="Standard" style:family="paragraph">
      <style:paragraph-properties fo:line-height="100%"/>
    </style:style>
    <style:style style:name="P1503" style:parent-style-name="Standard" style:family="paragraph">
      <style:paragraph-properties fo:line-height="100%"/>
    </style:style>
    <style:style style:name="P1504" style:parent-style-name="Standard" style:family="paragraph">
      <style:paragraph-properties fo:line-height="100%"/>
    </style:style>
    <style:style style:name="P1505" style:parent-style-name="Standard" style:family="paragraph">
      <style:paragraph-properties fo:line-height="100%"/>
    </style:style>
    <style:style style:name="P1506" style:parent-style-name="Standard" style:family="paragraph">
      <style:paragraph-properties fo:line-height="100%" fo:margin-left="0.4916in">
        <style:tab-stops/>
      </style:paragraph-properties>
    </style:style>
    <style:style style:name="P1507" style:parent-style-name="Standard" style:family="paragraph">
      <style:paragraph-properties fo:line-height="100%"/>
    </style:style>
    <style:style style:name="P1508" style:parent-style-name="Standard" style:family="paragraph">
      <style:paragraph-properties fo:line-height="100%" fo:margin-left="0.4916in">
        <style:tab-stops/>
      </style:paragraph-properties>
    </style:style>
    <style:style style:name="P1509" style:parent-style-name="Standard" style:family="paragraph">
      <style:paragraph-properties fo:line-height="100%"/>
    </style:style>
    <style:style style:name="P1510" style:parent-style-name="Standard" style:family="paragraph">
      <style:paragraph-properties fo:line-height="100%" fo:margin-left="0.4916in">
        <style:tab-stops/>
      </style:paragraph-properties>
    </style:style>
    <style:style style:name="P1511" style:parent-style-name="Standard" style:family="paragraph">
      <style:paragraph-properties fo:line-height="100%"/>
    </style:style>
    <style:style style:name="P1512" style:parent-style-name="Standard" style:family="paragraph">
      <style:paragraph-properties fo:line-height="100%" fo:margin-left="0.4916in">
        <style:tab-stops/>
      </style:paragraph-properties>
    </style:style>
    <style:style style:name="P1513" style:parent-style-name="Standard" style:family="paragraph">
      <style:paragraph-properties fo:line-height="100%"/>
    </style:style>
    <style:style style:name="P1514" style:parent-style-name="Standard" style:family="paragraph">
      <style:paragraph-properties fo:text-align="justify" fo:margin-top="0.0833in" fo:margin-bottom="0.0833in" fo:background-color="#FFFFFF"/>
    </style:style>
    <style:style style:name="P1515" style:parent-style-name="Heading2" style:family="paragraph">
      <style:paragraph-properties fo:keep-with-next="auto" fo:keep-together="auto" fo:margin-top="0.0833in" fo:line-height="115%"/>
    </style:style>
    <style:style style:name="T1516" style:parent-style-name="DefaultParagraphFont" style:family="text">
      <style:text-properties fo:font-size="11pt" style:font-size-asian="11pt" style:font-size-complex="11pt"/>
    </style:style>
    <style:style style:name="T1517" style:parent-style-name="DefaultParagraphFont" style:family="text">
      <style:text-properties fo:font-size="11pt" style:font-size-asian="11pt" style:font-size-complex="11pt"/>
    </style:style>
    <style:style style:name="P1518" style:parent-style-name="Standard" style:family="paragraph">
      <style:paragraph-properties fo:line-height="100%"/>
    </style:style>
    <style:style style:name="P1519" style:parent-style-name="Standard" style:family="paragraph">
      <style:paragraph-properties fo:line-height="100%" fo:margin-left="0.4916in">
        <style:tab-stops/>
      </style:paragraph-properties>
    </style:style>
    <style:style style:name="P1520" style:parent-style-name="Standard" style:family="paragraph">
      <style:paragraph-properties fo:line-height="100%"/>
    </style:style>
    <style:style style:name="P1521" style:parent-style-name="Standard" style:family="paragraph">
      <style:paragraph-properties fo:line-height="100%" fo:margin-left="0.4916in">
        <style:tab-stops/>
      </style:paragraph-properties>
    </style:style>
    <style:style style:name="P1522" style:parent-style-name="Standard" style:family="paragraph">
      <style:paragraph-properties fo:line-height="100%"/>
    </style:style>
    <style:style style:name="P1523" style:parent-style-name="Standard" style:family="paragraph">
      <style:paragraph-properties fo:line-height="100%" fo:margin-left="0.4916in">
        <style:tab-stops/>
      </style:paragraph-properties>
    </style:style>
    <style:style style:name="P1524" style:parent-style-name="Standard" style:family="paragraph">
      <style:paragraph-properties fo:line-height="100%"/>
    </style:style>
    <style:style style:name="P1525" style:parent-style-name="Standard" style:family="paragraph">
      <style:paragraph-properties fo:line-height="100%" fo:margin-left="0.4916in">
        <style:tab-stops/>
      </style:paragraph-properties>
    </style:style>
    <style:style style:name="P1526" style:parent-style-name="Standard" style:family="paragraph">
      <style:paragraph-properties fo:line-height="100%"/>
    </style:style>
    <style:style style:name="P1527" style:parent-style-name="Standard" style:family="paragraph">
      <style:paragraph-properties fo:line-height="100%" fo:margin-left="0.4916in">
        <style:tab-stops/>
      </style:paragraph-properties>
    </style:style>
    <style:style style:name="P1528" style:parent-style-name="Standard" style:family="paragraph">
      <style:paragraph-properties fo:line-height="100%"/>
    </style:style>
    <style:style style:name="P1529" style:parent-style-name="Standard" style:family="paragraph">
      <style:paragraph-properties fo:line-height="100%" fo:margin-left="0.4916in">
        <style:tab-stops/>
      </style:paragraph-properties>
    </style:style>
    <style:style style:name="P1530" style:parent-style-name="Standard" style:family="paragraph">
      <style:paragraph-properties fo:line-height="100%"/>
    </style:style>
    <style:style style:name="P1531" style:parent-style-name="Standard" style:family="paragraph">
      <style:paragraph-properties fo:line-height="100%" fo:margin-left="0.4916in">
        <style:tab-stops/>
      </style:paragraph-properties>
    </style:style>
    <style:style style:name="P1532" style:parent-style-name="Standard" style:family="paragraph">
      <style:paragraph-properties fo:line-height="100%"/>
    </style:style>
    <style:style style:name="P1533" style:parent-style-name="Standard" style:family="paragraph">
      <style:paragraph-properties fo:text-align="justify" fo:margin-top="0.0833in" fo:margin-bottom="0.0833in" fo:background-color="#FFFFFF"/>
    </style:style>
    <style:style style:name="P1534" style:parent-style-name="Heading2" style:family="paragraph">
      <style:paragraph-properties fo:keep-with-next="auto" fo:keep-together="auto" fo:margin-top="0.0833in" fo:line-height="115%"/>
    </style:style>
    <style:style style:name="T1535" style:parent-style-name="DefaultParagraphFont" style:family="text">
      <style:text-properties fo:font-size="11pt" style:font-size-asian="11pt" style:font-size-complex="11pt"/>
    </style:style>
    <style:style style:name="P1536" style:parent-style-name="Standard" style:family="paragraph">
      <style:paragraph-properties fo:margin-top="0.1666in" fo:margin-bottom="0.1666in"/>
    </style:style>
    <style:style style:name="P1537" style:parent-style-name="Standard" style:family="paragraph">
      <style:paragraph-properties fo:line-height="100%"/>
    </style:style>
    <style:style style:name="P1538" style:parent-style-name="Standard" style:family="paragraph">
      <style:paragraph-properties fo:line-height="100%" fo:margin-left="0.4916in">
        <style:tab-stops/>
      </style:paragraph-properties>
    </style:style>
    <style:style style:name="P1539" style:parent-style-name="Standard" style:family="paragraph">
      <style:paragraph-properties fo:line-height="100%"/>
    </style:style>
    <style:style style:name="P1540" style:parent-style-name="Standard" style:family="paragraph">
      <style:paragraph-properties fo:line-height="100%" fo:margin-left="0.4916in">
        <style:tab-stops/>
      </style:paragraph-properties>
    </style:style>
    <style:style style:name="P1541" style:parent-style-name="Standard" style:family="paragraph">
      <style:paragraph-properties fo:line-height="100%"/>
    </style:style>
    <style:style style:name="P1542" style:parent-style-name="Standard" style:family="paragraph">
      <style:paragraph-properties fo:line-height="100%" fo:margin-left="0.4916in">
        <style:tab-stops/>
      </style:paragraph-properties>
    </style:style>
    <style:style style:name="P1543" style:parent-style-name="Standard" style:family="paragraph">
      <style:paragraph-properties fo:line-height="100%"/>
    </style:style>
    <style:style style:name="P1544" style:parent-style-name="Standard" style:family="paragraph">
      <style:paragraph-properties fo:line-height="100%" fo:margin-left="0.4916in">
        <style:tab-stops/>
      </style:paragraph-properties>
    </style:style>
    <style:style style:name="P1545" style:parent-style-name="Standard" style:family="paragraph">
      <style:paragraph-properties fo:line-height="100%"/>
    </style:style>
    <style:style style:name="P1546" style:parent-style-name="Standard" style:family="paragraph">
      <style:paragraph-properties fo:line-height="100%" fo:margin-left="0.4916in">
        <style:tab-stops/>
      </style:paragraph-properties>
    </style:style>
    <style:style style:name="P1547" style:parent-style-name="Standard" style:family="paragraph">
      <style:paragraph-properties fo:line-height="100%"/>
    </style:style>
    <style:style style:name="P1548" style:parent-style-name="Standard" style:family="paragraph">
      <style:paragraph-properties fo:line-height="100%" fo:margin-left="0.4916in">
        <style:tab-stops/>
      </style:paragraph-properties>
    </style:style>
    <style:style style:name="P1549" style:parent-style-name="Standard" style:family="paragraph">
      <style:paragraph-properties fo:line-height="100%"/>
    </style:style>
    <style:style style:name="P1550" style:parent-style-name="Standard" style:family="paragraph">
      <style:paragraph-properties fo:line-height="100%" fo:margin-left="0.4916in">
        <style:tab-stops/>
      </style:paragraph-properties>
    </style:style>
    <style:style style:name="P1551" style:parent-style-name="Standard" style:family="paragraph">
      <style:paragraph-properties fo:line-height="100%"/>
    </style:style>
    <style:style style:name="P1552" style:parent-style-name="Standard" style:family="paragraph">
      <style:paragraph-properties fo:line-height="100%" fo:margin-left="0.4916in">
        <style:tab-stops/>
      </style:paragraph-properties>
    </style:style>
    <style:style style:name="P1553" style:parent-style-name="Standard" style:family="paragraph">
      <style:paragraph-properties fo:line-height="100%"/>
    </style:style>
    <style:style style:name="P1554" style:parent-style-name="Standard" style:family="paragraph">
      <style:paragraph-properties fo:line-height="100%" fo:margin-left="0.4916in">
        <style:tab-stops/>
      </style:paragraph-properties>
    </style:style>
    <style:style style:name="P1555" style:parent-style-name="Standard" style:family="paragraph">
      <style:paragraph-properties fo:line-height="100%"/>
    </style:style>
    <style:style style:name="P1556" style:parent-style-name="Standard" style:family="paragraph">
      <style:paragraph-properties fo:line-height="100%" fo:margin-left="0.4916in">
        <style:tab-stops/>
      </style:paragraph-properties>
    </style:style>
    <style:style style:name="P1557" style:parent-style-name="Standard" style:family="paragraph">
      <style:paragraph-properties fo:line-height="100%"/>
    </style:style>
    <style:style style:name="P1558" style:parent-style-name="Standard" style:family="paragraph">
      <style:paragraph-properties fo:line-height="100%" fo:margin-left="0.4916in">
        <style:tab-stops/>
      </style:paragraph-properties>
    </style:style>
    <style:style style:name="P1559" style:parent-style-name="Standard" style:family="paragraph">
      <style:paragraph-properties fo:line-height="100%"/>
    </style:style>
    <style:style style:name="P1560" style:parent-style-name="Standard" style:family="paragraph">
      <style:paragraph-properties fo:line-height="100%" fo:margin-left="0.4916in">
        <style:tab-stops/>
      </style:paragraph-properties>
    </style:style>
    <style:style style:name="P1561" style:parent-style-name="Standard" style:family="paragraph">
      <style:paragraph-properties fo:line-height="100%"/>
    </style:style>
    <style:style style:name="P1562" style:parent-style-name="Standard" style:family="paragraph">
      <style:paragraph-properties fo:line-height="100%" fo:margin-left="0.4916in">
        <style:tab-stops/>
      </style:paragraph-properties>
    </style:style>
    <style:style style:name="P1563" style:parent-style-name="Standard" style:family="paragraph">
      <style:paragraph-properties fo:line-height="100%"/>
    </style:style>
    <style:style style:name="P1564" style:parent-style-name="Standard" style:family="paragraph">
      <style:paragraph-properties fo:line-height="100%" fo:margin-left="0.4916in">
        <style:tab-stops/>
      </style:paragraph-properties>
    </style:style>
    <style:style style:name="P1565" style:parent-style-name="Standard" style:family="paragraph">
      <style:paragraph-properties fo:line-height="100%"/>
    </style:style>
    <style:style style:name="P1566" style:parent-style-name="Standard" style:family="paragraph">
      <style:paragraph-properties fo:line-height="100%" fo:margin-left="0.4916in">
        <style:tab-stops/>
      </style:paragraph-properties>
    </style:style>
    <style:style style:name="P1567" style:parent-style-name="Standard" style:family="paragraph">
      <style:paragraph-properties fo:line-height="100%"/>
    </style:style>
    <style:style style:name="P1568" style:parent-style-name="Standard" style:family="paragraph">
      <style:paragraph-properties fo:line-height="100%"/>
    </style:style>
    <style:style style:name="P1569" style:parent-style-name="Standard" style:family="paragraph">
      <style:paragraph-properties fo:line-height="100%"/>
    </style:style>
    <style:style style:name="P1570" style:parent-style-name="Standard" style:family="paragraph">
      <style:paragraph-properties fo:line-height="100%" fo:margin-left="0.4916in">
        <style:tab-stops/>
      </style:paragraph-properties>
    </style:style>
    <style:style style:name="P1571" style:parent-style-name="Standard" style:family="paragraph">
      <style:paragraph-properties fo:line-height="100%"/>
    </style:style>
    <style:style style:name="P1572" style:parent-style-name="Standard" style:family="paragraph">
      <style:paragraph-properties fo:line-height="100%" fo:margin-left="0.4916in">
        <style:tab-stops/>
      </style:paragraph-properties>
    </style:style>
    <style:style style:name="P1573" style:parent-style-name="Standard" style:family="paragraph">
      <style:paragraph-properties fo:line-height="100%"/>
    </style:style>
    <style:style style:name="T1574" style:parent-style-name="DefaultParagraphFont" style:family="text">
      <style:text-properties style:text-position="super 63.6%"/>
    </style:style>
    <style:style style:name="P1575" style:parent-style-name="Standard" style:family="paragraph">
      <style:paragraph-properties fo:line-height="100%"/>
    </style:style>
    <style:style style:name="P1576" style:parent-style-name="Standard" style:family="paragraph">
      <style:paragraph-properties fo:line-height="100%"/>
    </style:style>
    <style:style style:name="P1577" style:parent-style-name="Standard" style:family="paragraph">
      <style:paragraph-properties fo:line-height="100%"/>
    </style:style>
    <style:style style:name="P1578" style:parent-style-name="Standard" style:family="paragraph">
      <style:paragraph-properties fo:line-height="100%"/>
    </style:style>
    <style:style style:name="P1579" style:parent-style-name="Standard" style:family="paragraph">
      <style:paragraph-properties fo:line-height="100%"/>
    </style:style>
    <style:style style:name="P1580" style:parent-style-name="Standard" style:family="paragraph">
      <style:paragraph-properties fo:line-height="100%"/>
    </style:style>
    <style:style style:name="P1581" style:parent-style-name="Standard" style:family="paragraph">
      <style:paragraph-properties fo:line-height="100%"/>
    </style:style>
    <style:style style:name="P1582" style:parent-style-name="Standard" style:family="paragraph">
      <style:paragraph-properties fo:line-height="100%"/>
    </style:style>
    <style:style style:name="P1583" style:parent-style-name="Standard" style:family="paragraph">
      <style:paragraph-properties fo:line-height="100%" fo:margin-left="2in">
        <style:tab-stops/>
      </style:paragraph-properties>
    </style:style>
    <style:style style:name="P1584" style:parent-style-name="Standard" style:family="paragraph">
      <style:paragraph-properties fo:line-height="100%" fo:margin-left="2in">
        <style:tab-stops/>
      </style:paragraph-properties>
    </style:style>
    <style:style style:name="P1585" style:parent-style-name="Standard" style:family="paragraph">
      <style:paragraph-properties fo:line-height="100%"/>
    </style:style>
    <style:style style:name="P1586" style:parent-style-name="Standard" style:family="paragraph">
      <style:paragraph-properties fo:line-height="100%" fo:margin-left="0.4916in">
        <style:tab-stops/>
      </style:paragraph-properties>
    </style:style>
    <style:style style:name="P1587" style:parent-style-name="Heading2" style:family="paragraph">
      <style:paragraph-properties fo:keep-with-next="auto" fo:keep-together="auto" fo:margin-top="0.0833in" fo:line-height="115%"/>
    </style:style>
    <style:style style:name="T1588" style:parent-style-name="DefaultParagraphFont" style:family="text">
      <style:text-properties fo:font-size="11pt" style:font-size-asian="11pt" style:font-size-complex="11pt"/>
    </style:style>
    <style:style style:name="P1589" style:parent-style-name="Standard" style:family="paragraph"/>
    <style:style style:name="P1590" style:parent-style-name="Standard" style:family="paragraph"/>
    <style:style style:name="P1591" style:parent-style-name="Standard" style:family="paragraph"/>
    <style:style style:name="P1592" style:parent-style-name="Standard" style:family="paragraph">
      <style:paragraph-properties fo:margin-left="1.5in">
        <style:tab-stops/>
      </style:paragraph-properties>
    </style:style>
    <style:style style:name="P1593" style:parent-style-name="Heading2" style:family="paragraph">
      <style:paragraph-properties fo:keep-with-next="auto" fo:keep-together="auto" fo:margin-top="0.0833in" fo:line-height="115%"/>
    </style:style>
    <style:style style:name="T1594" style:parent-style-name="DefaultParagraphFont" style:family="text">
      <style:text-properties fo:font-size="11pt" style:font-size-asian="11pt" style:font-size-complex="11pt"/>
    </style:style>
    <style:style style:name="P1595" style:parent-style-name="Standard" style:family="paragraph">
      <style:paragraph-properties fo:margin-top="0.0833in" fo:margin-bottom="0.0833in" fo:line-height="100%"/>
    </style:style>
    <style:style style:name="P1596" style:parent-style-name="Standard" style:family="paragraph">
      <style:paragraph-properties fo:margin-top="0.0833in" fo:margin-bottom="0.0833in" fo:line-height="100%" fo:margin-left="0.4916in">
        <style:tab-stops/>
      </style:paragraph-properties>
    </style:style>
    <style:style style:name="P1597" style:parent-style-name="Standard" style:family="paragraph">
      <style:paragraph-properties fo:margin-top="0.0833in" fo:margin-bottom="0.0833in" fo:line-height="100%"/>
    </style:style>
    <style:style style:name="T1598" style:parent-style-name="DefaultParagraphFont" style:family="text">
      <style:text-properties fo:font-size="7pt" style:font-size-asian="7pt" style:font-size-complex="7pt"/>
    </style:style>
    <style:style style:name="P1599" style:parent-style-name="Standard" style:family="paragraph">
      <style:paragraph-properties fo:margin-top="0.0833in" fo:margin-bottom="0.0833in" fo:line-height="100%" fo:margin-left="0.4916in">
        <style:tab-stops/>
      </style:paragraph-properties>
    </style:style>
    <style:style style:name="P1600" style:parent-style-name="Standard" style:family="paragraph">
      <style:paragraph-properties fo:margin-top="0.0833in" fo:margin-bottom="0.0833in" fo:line-height="100%"/>
    </style:style>
    <style:style style:name="T1601" style:parent-style-name="DefaultParagraphFont" style:family="text">
      <style:text-properties fo:font-size="7pt" style:font-size-asian="7pt" style:font-size-complex="7pt"/>
    </style:style>
    <style:style style:name="P1602" style:parent-style-name="Standard" style:family="paragraph">
      <style:paragraph-properties fo:margin-top="0.0833in" fo:margin-bottom="0.0833in" fo:line-height="100%" fo:margin-left="0.4916in">
        <style:tab-stops/>
      </style:paragraph-properties>
    </style:style>
    <style:style style:name="P1603" style:parent-style-name="Standard" style:family="paragraph">
      <style:paragraph-properties fo:margin-top="0.0833in" fo:margin-bottom="0.0833in" fo:line-height="100%"/>
    </style:style>
    <style:style style:name="P1604" style:parent-style-name="Standard" style:family="paragraph">
      <style:paragraph-properties fo:margin-top="0.0833in" fo:margin-bottom="0.0833in" fo:line-height="100%" fo:margin-left="0.4916in">
        <style:tab-stops/>
      </style:paragraph-properties>
    </style:style>
    <style:style style:name="P1605" style:parent-style-name="Standard" style:family="paragraph">
      <style:paragraph-properties fo:margin-top="0.0833in" fo:margin-bottom="0.0833in" fo:line-height="100%"/>
    </style:style>
    <style:style style:name="P1606" style:parent-style-name="Standard" style:family="paragraph">
      <style:paragraph-properties fo:margin-top="0.0833in" fo:margin-bottom="0.0833in" fo:line-height="100%" fo:margin-left="0.4916in">
        <style:tab-stops/>
      </style:paragraph-properties>
    </style:style>
    <style:style style:name="P1607" style:parent-style-name="Standard" style:family="paragraph">
      <style:paragraph-properties fo:margin-top="0.0833in" fo:margin-bottom="0.0833in"/>
    </style:style>
    <style:style style:name="P1608" style:parent-style-name="Standard" style:family="paragraph">
      <style:paragraph-properties fo:margin-top="0.0833in" fo:margin-bottom="0.0833in" fo:margin-left="0.4916in">
        <style:tab-stops/>
      </style:paragraph-properties>
    </style:style>
    <style:style style:name="P1609" style:parent-style-name="Standard" style:family="paragraph">
      <style:paragraph-properties fo:margin-top="0.0833in"/>
    </style:style>
    <style:style style:name="P1610" style:parent-style-name="Standard" style:family="paragraph">
      <style:paragraph-properties fo:margin-bottom="0.0833in" fo:line-height="100%"/>
    </style:style>
    <style:style style:name="P1611" style:parent-style-name="Standard" style:family="paragraph">
      <style:paragraph-properties fo:margin-top="0.0833in" fo:margin-bottom="0.0833in" fo:line-height="100%" fo:margin-left="0.4916in">
        <style:tab-stops/>
      </style:paragraph-properties>
    </style:style>
    <style:style style:name="P1612" style:parent-style-name="Standard" style:family="paragraph">
      <style:paragraph-properties fo:margin-top="0.0833in" fo:line-height="100%"/>
    </style:style>
    <style:style style:name="P1613" style:parent-style-name="Standard" style:family="paragraph">
      <style:paragraph-properties fo:line-height="100%"/>
    </style:style>
    <style:style style:name="P1614" style:parent-style-name="Standard" style:family="paragraph">
      <style:paragraph-properties fo:margin-bottom="0.0833in" fo:line-height="100%"/>
    </style:style>
    <style:style style:name="T1615" style:parent-style-name="DefaultParagraphFont" style:family="text">
      <style:text-properties fo:font-size="7pt" style:font-size-asian="7pt" style:font-size-complex="7pt"/>
    </style:style>
    <style:style style:name="P1616" style:parent-style-name="Standard" style:family="paragraph">
      <style:paragraph-properties fo:margin-top="0.0833in" fo:margin-bottom="0.0833in" fo:line-height="100%" fo:margin-left="1.5in">
        <style:tab-stops/>
      </style:paragraph-properties>
    </style:style>
    <style:style style:name="P1617" style:parent-style-name="Standard" style:family="paragraph">
      <style:paragraph-properties fo:margin-top="0.0833in" fo:margin-bottom="0.0833in" fo:line-height="100%"/>
    </style:style>
    <style:style style:name="T1618" style:parent-style-name="DefaultParagraphFont" style:family="text">
      <style:text-properties fo:font-size="7pt" style:font-size-asian="7pt" style:font-size-complex="7pt"/>
    </style:style>
    <style:style style:name="P1619" style:parent-style-name="Standard" style:family="paragraph">
      <style:paragraph-properties fo:margin-top="0.0833in" fo:margin-bottom="0.0833in" fo:line-height="100%" fo:margin-left="0.4916in">
        <style:tab-stops/>
      </style:paragraph-properties>
    </style:style>
    <style:style style:name="P1620" style:parent-style-name="Standard" style:family="paragraph">
      <style:paragraph-properties fo:margin-top="0.0833in" fo:margin-bottom="0.0833in" fo:line-height="100%"/>
    </style:style>
    <style:style style:name="P1621" style:parent-style-name="Standard" style:family="paragraph">
      <style:paragraph-properties fo:margin-top="0.0833in" fo:margin-bottom="0.0833in" fo:line-height="100%" fo:margin-left="0.4916in">
        <style:tab-stops/>
      </style:paragraph-properties>
    </style:style>
    <style:style style:name="P1622" style:parent-style-name="Standard" style:family="paragraph">
      <style:paragraph-properties fo:margin-top="0.0833in" fo:margin-bottom="0.0833in" fo:line-height="100%"/>
    </style:style>
    <style:style style:name="P1623" style:parent-style-name="Standard" style:family="paragraph">
      <style:paragraph-properties fo:margin-top="0.0833in" fo:margin-bottom="0.0833in" fo:line-height="100%" fo:margin-left="0.4916in">
        <style:tab-stops/>
      </style:paragraph-properties>
    </style:style>
    <style:style style:name="P1624" style:parent-style-name="Standard" style:family="paragraph">
      <style:paragraph-properties fo:margin-top="0.0833in" fo:margin-bottom="0.0833in" fo:line-height="100%"/>
    </style:style>
    <style:style style:name="P1625" style:parent-style-name="Standard" style:family="paragraph">
      <style:paragraph-properties fo:margin-top="0.0833in" fo:margin-bottom="0.0833in" fo:line-height="100%" fo:margin-left="0.4916in">
        <style:tab-stops/>
      </style:paragraph-properties>
    </style:style>
    <style:style style:name="P1626" style:parent-style-name="Standard" style:family="paragraph">
      <style:paragraph-properties fo:margin-top="0.0833in" fo:margin-bottom="0.0833in" fo:line-height="100%"/>
    </style:style>
    <style:style style:name="P1627" style:parent-style-name="Standard" style:family="paragraph">
      <style:paragraph-properties fo:text-align="justify" fo:margin-top="0.0833in" fo:margin-bottom="0.0833in" fo:background-color="#FFFFFF"/>
    </style:style>
    <style:style style:name="P1628" style:parent-style-name="Heading2" style:family="paragraph">
      <style:paragraph-properties fo:keep-with-next="auto" fo:keep-together="auto" fo:margin-top="0.0833in" fo:line-height="115%"/>
    </style:style>
    <style:style style:name="T1629" style:parent-style-name="DefaultParagraphFont" style:family="text">
      <style:text-properties fo:font-size="11pt" style:font-size-asian="11pt" style:font-size-complex="11pt"/>
    </style:style>
    <style:style style:name="P1630" style:parent-style-name="Standard" style:family="paragraph">
      <style:paragraph-properties fo:margin-left="0.4916in">
        <style:tab-stops/>
      </style:paragraph-properties>
    </style:style>
    <style:style style:name="P1631" style:parent-style-name="Standard" style:family="paragraph">
      <style:paragraph-properties fo:line-height="100%"/>
    </style:style>
    <style:style style:name="P1632" style:parent-style-name="Standard" style:family="paragraph">
      <style:paragraph-properties fo:line-height="100%"/>
    </style:style>
    <style:style style:name="P1633" style:parent-style-name="Standard" style:family="paragraph">
      <style:paragraph-properties fo:line-height="100%"/>
    </style:style>
    <style:style style:name="P1634" style:parent-style-name="Standard" style:family="paragraph">
      <style:paragraph-properties fo:line-height="100%"/>
    </style:style>
    <style:style style:name="P1635" style:parent-style-name="Standard" style:family="paragraph">
      <style:paragraph-properties fo:line-height="100%"/>
    </style:style>
    <style:style style:name="P1636" style:parent-style-name="Standard" style:family="paragraph">
      <style:paragraph-properties fo:line-height="100%"/>
    </style:style>
    <style:style style:name="P1637" style:parent-style-name="Standard" style:family="paragraph">
      <style:paragraph-properties fo:line-height="100%"/>
    </style:style>
    <style:style style:name="P1638" style:parent-style-name="Standard" style:family="paragraph">
      <style:paragraph-properties fo:line-height="100%" fo:margin-left="0.4916in">
        <style:tab-stops/>
      </style:paragraph-properties>
    </style:style>
    <style:style style:name="P1639" style:parent-style-name="Heading2" style:family="paragraph">
      <style:paragraph-properties fo:margin-top="0in" fo:margin-bottom="0.1388in"/>
    </style:style>
    <style:style style:name="T1640" style:parent-style-name="DefaultParagraphFont" style:family="text">
      <style:text-properties fo:font-size="16pt" style:font-size-asian="16pt" style:font-size-complex="16pt"/>
    </style:style>
    <style:style style:name="P1641" style:parent-style-name="Standard" style:family="paragraph"/>
    <style:style style:name="P1642" style:parent-style-name="Standard" style:family="paragraph">
      <style:paragraph-properties fo:margin-left="0.4916in">
        <style:tab-stops/>
      </style:paragraph-properties>
    </style:style>
    <style:style style:name="P1643" style:parent-style-name="Standard" style:family="paragraph">
      <style:paragraph-properties fo:margin-left="0.4916in">
        <style:tab-stops/>
      </style:paragraph-properties>
    </style:style>
    <style:style style:name="P1644" style:parent-style-name="Heading3" style:family="paragraph">
      <style:paragraph-properties fo:text-align="justify" fo:margin-top="0.1388in" fo:margin-left="0.1888in" fo:text-indent="-0.3854in">
        <style:tab-stops/>
      </style:paragraph-properties>
    </style:style>
    <style:style style:name="T1645" style:parent-style-name="DefaultParagraphFont" style:family="text">
      <style:text-properties fo:font-weight="bold" style:font-weight-asian="bold" style:font-weight-complex="bold" fo:color="#000000" fo:font-size="13pt" style:font-size-asian="13pt" style:font-size-complex="13pt"/>
    </style:style>
    <style:style style:name="P1646" style:parent-style-name="Standard" style:family="paragraph">
      <style:text-properties fo:font-weight="bold" style:font-weight-asian="bold" style:font-weight-complex="bold"/>
    </style:style>
    <style:style style:name="P1647" style:parent-style-name="Standard" style:family="paragraph"/>
    <style:style style:name="P1648" style:parent-style-name="Standard" style:family="paragraph"/>
    <style:style style:name="P1649" style:parent-style-name="Standard" style:family="paragraph"/>
    <style:style style:name="P1650" style:parent-style-name="Standard" style:family="paragraph"/>
    <style:style style:name="P1651" style:parent-style-name="Standard" style:family="paragraph"/>
    <style:style style:name="P1652" style:parent-style-name="Standard" style:family="paragraph"/>
    <style:style style:name="P1653" style:parent-style-name="Standard" style:family="paragraph"/>
    <style:style style:name="P1654" style:parent-style-name="Standard" style:family="paragraph"/>
    <style:style style:name="P1655" style:parent-style-name="Standard" style:family="paragraph"/>
    <style:style style:name="P1656" style:parent-style-name="Heading3" style:family="paragraph">
      <style:paragraph-properties fo:text-align="justify" fo:margin-top="0.1388in" fo:margin-left="0.1888in" fo:text-indent="-0.3854in">
        <style:tab-stops/>
      </style:paragraph-properties>
    </style:style>
    <style:style style:name="T1657" style:parent-style-name="DefaultParagraphFont" style:family="text">
      <style:text-properties fo:font-weight="bold" style:font-weight-asian="bold" style:font-weight-complex="bold" fo:color="#000000" fo:font-size="13pt" style:font-size-asian="13pt" style:font-size-complex="13pt"/>
    </style:style>
    <style:style style:name="P1658" style:parent-style-name="Standard" style:family="paragraph">
      <style:text-properties fo:font-weight="bold" style:font-weight-asian="bold" style:font-weight-complex="bold"/>
    </style:style>
    <style:style style:name="P1659" style:parent-style-name="Standard" style:family="paragraph"/>
    <style:style style:name="P1660" style:parent-style-name="Standard" style:family="paragraph"/>
    <style:style style:name="P1661" style:parent-style-name="Standard" style:family="paragraph"/>
    <style:style style:name="P1662" style:parent-style-name="Standard" style:family="paragraph"/>
    <style:style style:name="P1663" style:parent-style-name="Standard" style:family="paragraph"/>
    <style:style style:name="P1664" style:parent-style-name="Standard" style:family="paragraph"/>
    <style:style style:name="P1665" style:parent-style-name="Standard" style:family="paragraph"/>
    <style:style style:name="P1666" style:parent-style-name="Standard" style:family="paragraph"/>
    <style:style style:name="P1667" style:parent-style-name="Standard" style:family="paragraph"/>
    <style:style style:name="P1668" style:parent-style-name="Standard" style:family="paragraph"/>
    <style:style style:name="P1669" style:parent-style-name="Standard" style:family="paragraph"/>
    <style:style style:name="P1670" style:parent-style-name="Standard" style:family="paragraph"/>
    <style:style style:name="P1671" style:parent-style-name="Standard" style:family="paragraph"/>
    <style:style style:name="P1672" style:parent-style-name="Standard" style:family="paragraph"/>
    <style:style style:name="P1673" style:parent-style-name="Standard" style:family="paragraph"/>
    <style:style style:name="P1674" style:parent-style-name="Standard" style:family="paragraph"/>
    <style:style style:name="P1675" style:parent-style-name="Standard" style:family="paragraph"/>
    <style:style style:name="P1676" style:parent-style-name="Standard" style:family="paragraph"/>
    <style:style style:name="P1677" style:parent-style-name="Standard" style:family="paragraph"/>
    <style:style style:name="P1678" style:parent-style-name="Standard" style:family="paragraph">
      <style:paragraph-properties fo:margin-left="1.5in">
        <style:tab-stops/>
      </style:paragraph-properties>
    </style:style>
    <style:style style:name="P1679" style:parent-style-name="Standard" style:family="paragraph"/>
    <style:style style:name="P1680" style:parent-style-name="Standard" style:family="paragraph"/>
    <style:style style:name="P1681" style:parent-style-name="Standard" style:family="paragraph"/>
    <style:style style:name="P1682" style:parent-style-name="Standard" style:family="paragraph"/>
    <style:style style:name="P1683" style:parent-style-name="Standard" style:family="paragraph"/>
    <style:style style:name="P1684" style:parent-style-name="Standard" style:family="paragraph">
      <style:paragraph-properties fo:margin-left="1.5in">
        <style:tab-stops/>
      </style:paragraph-properties>
    </style:style>
    <style:style style:name="P1685" style:parent-style-name="Standard" style:family="paragraph"/>
    <style:style style:name="P1686" style:parent-style-name="Standard" style:family="paragraph"/>
    <style:style style:name="P1687" style:parent-style-name="Standard" style:family="paragraph"/>
    <style:style style:name="P1688" style:parent-style-name="Standard" style:family="paragraph"/>
    <style:style style:name="P1689" style:parent-style-name="Standard" style:family="paragraph"/>
    <style:style style:name="P1690" style:parent-style-name="Standard" style:family="paragraph"/>
    <style:style style:name="P1691" style:parent-style-name="Standard" style:family="paragraph"/>
    <style:style style:name="P1692" style:parent-style-name="Standard" style:family="paragraph"/>
    <style:style style:name="P1693" style:parent-style-name="Standard" style:family="paragraph"/>
    <style:style style:name="P1694" style:parent-style-name="Standard" style:family="paragraph"/>
    <style:style style:name="P1695" style:parent-style-name="Standard" style:family="paragraph">
      <style:paragraph-properties fo:margin-left="1.5in">
        <style:tab-stops/>
      </style:paragraph-properties>
    </style:style>
    <style:style style:name="P1696" style:parent-style-name="Heading3" style:family="paragraph">
      <style:paragraph-properties fo:text-align="justify" fo:margin-top="0.1388in" fo:margin-left="0.1888in" fo:text-indent="-0.3854in">
        <style:tab-stops/>
      </style:paragraph-properties>
    </style:style>
    <style:style style:name="T1697" style:parent-style-name="DefaultParagraphFont" style:family="text">
      <style:text-properties fo:font-weight="bold" style:font-weight-asian="bold" style:font-weight-complex="bold" fo:color="#000000" fo:font-size="13pt" style:font-size-asian="13pt" style:font-size-complex="13pt"/>
    </style:style>
    <style:style style:name="P1698" style:parent-style-name="Standard" style:family="paragraph">
      <style:text-properties fo:font-weight="bold" style:font-weight-asian="bold" style:font-weight-complex="bold"/>
    </style:style>
    <style:style style:name="P1699" style:parent-style-name="Standard" style:family="paragraph"/>
    <style:style style:name="P1700" style:parent-style-name="Standard" style:family="paragraph"/>
    <style:style style:name="P1701" style:parent-style-name="Standard" style:family="paragraph"/>
    <style:style style:name="P1702" style:parent-style-name="Standard" style:family="paragraph"/>
    <style:style style:name="P1703" style:parent-style-name="Standard" style:family="paragraph"/>
    <style:style style:name="P1704" style:parent-style-name="Standard" style:family="paragraph">
      <style:paragraph-properties fo:margin-left="1.5in">
        <style:tab-stops/>
      </style:paragraph-properties>
    </style:style>
    <style:style style:name="P1705" style:parent-style-name="Heading3" style:family="paragraph">
      <style:paragraph-properties fo:text-align="justify" fo:margin-top="0.1388in" fo:margin-left="0.1888in" fo:text-indent="-0.3854in">
        <style:tab-stops/>
      </style:paragraph-properties>
    </style:style>
    <style:style style:name="T1706" style:parent-style-name="DefaultParagraphFont" style:family="text">
      <style:text-properties fo:font-weight="bold" style:font-weight-asian="bold" style:font-weight-complex="bold" fo:color="#000000" fo:font-size="13pt" style:font-size-asian="13pt" style:font-size-complex="13pt"/>
    </style:style>
    <style:style style:name="P1707" style:parent-style-name="Standard" style:family="paragraph"/>
    <style:style style:name="P1708" style:parent-style-name="Standard" style:family="paragraph"/>
    <style:style style:name="P1709" style:parent-style-name="Standard" style:family="paragraph"/>
    <style:style style:name="P1710" style:parent-style-name="Standard" style:family="paragraph"/>
    <style:style style:name="P1711" style:parent-style-name="Standard" style:family="paragraph"/>
    <style:style style:name="P1712" style:parent-style-name="Standard" style:family="paragraph"/>
    <style:style style:name="P1713" style:parent-style-name="Standard" style:family="paragraph"/>
    <style:style style:name="P1714" style:parent-style-name="Heading3" style:family="paragraph">
      <style:paragraph-properties fo:text-align="justify" fo:margin-top="0.1388in" fo:margin-left="0.1888in" fo:text-indent="-0.3854in">
        <style:tab-stops/>
      </style:paragraph-properties>
    </style:style>
    <style:style style:name="T1715" style:parent-style-name="DefaultParagraphFont" style:family="text">
      <style:text-properties fo:font-weight="bold" style:font-weight-asian="bold" style:font-weight-complex="bold" fo:color="#000000" fo:font-size="13pt" style:font-size-asian="13pt" style:font-size-complex="13pt"/>
    </style:style>
    <style:style style:name="P1716" style:parent-style-name="Standard" style:family="paragraph">
      <style:text-properties fo:font-weight="bold" style:font-weight-asian="bold" style:font-weight-complex="bold"/>
    </style:style>
    <style:style style:name="P1717" style:parent-style-name="Standard" style:family="paragraph"/>
    <style:style style:name="P1718" style:parent-style-name="Standard" style:family="paragraph"/>
    <style:style style:name="P1719" style:parent-style-name="Standard" style:family="paragraph"/>
    <style:style style:name="P1720" style:parent-style-name="Standard" style:family="paragraph"/>
    <style:style style:name="P1721" style:parent-style-name="Standard" style:family="paragraph"/>
    <style:style style:name="P1722" style:parent-style-name="Standard" style:family="paragraph">
      <style:paragraph-properties fo:margin-left="1in">
        <style:tab-stops/>
      </style:paragraph-properties>
    </style:style>
    <style:style style:name="P1723" style:parent-style-name="Standard" style:family="paragraph"/>
    <style:style style:name="P1724" style:parent-style-name="Standard" style:family="paragraph"/>
    <style:style style:name="P1725" style:parent-style-name="Standard" style:family="paragraph"/>
    <style:style style:name="P1726" style:parent-style-name="Standard" style:family="paragraph"/>
    <style:style style:name="P1727" style:parent-style-name="Standard" style:family="paragraph"/>
    <style:style style:name="P1728" style:parent-style-name="Standard" style:family="paragraph"/>
    <style:style style:name="P1729" style:parent-style-name="Standard" style:family="paragraph">
      <style:paragraph-properties fo:margin-left="1in">
        <style:tab-stops/>
      </style:paragraph-properties>
    </style:style>
    <style:style style:name="P1730" style:parent-style-name="Standard" style:family="paragraph"/>
    <style:style style:name="P1731" style:parent-style-name="Standard" style:family="paragraph"/>
    <style:style style:name="P1732" style:parent-style-name="Standard" style:family="paragraph"/>
    <style:style style:name="P1733" style:parent-style-name="Standard" style:family="paragraph"/>
    <style:style style:name="P1734" style:parent-style-name="Standard" style:family="paragraph"/>
    <style:style style:name="P1735" style:parent-style-name="Standard" style:family="paragraph"/>
    <style:style style:name="P1736" style:parent-style-name="Standard" style:family="paragraph"/>
    <style:style style:name="P1737" style:parent-style-name="Standard" style:family="paragraph"/>
    <style:style style:name="P1738" style:parent-style-name="Standard" style:family="paragraph"/>
    <style:style style:name="P1739" style:parent-style-name="Standard" style:family="paragraph">
      <style:paragraph-properties fo:margin-left="1in">
        <style:tab-stops/>
      </style:paragraph-properties>
    </style:style>
    <style:style style:name="P1740" style:parent-style-name="Heading3" style:family="paragraph">
      <style:paragraph-properties fo:text-align="justify" fo:margin-top="0.1388in" fo:margin-left="0.1888in" fo:text-indent="-0.3854in">
        <style:tab-stops/>
      </style:paragraph-properties>
    </style:style>
    <style:style style:name="T1741" style:parent-style-name="DefaultParagraphFont" style:family="text">
      <style:text-properties fo:font-weight="bold" style:font-weight-asian="bold" style:font-weight-complex="bold" fo:color="#000000" fo:font-size="13pt" style:font-size-asian="13pt" style:font-size-complex="13pt"/>
    </style:style>
    <style:style style:name="P1742" style:parent-style-name="Standard" style:family="paragraph">
      <style:text-properties fo:font-weight="bold" style:font-weight-asian="bold" style:font-weight-complex="bold"/>
    </style:style>
    <style:style style:name="P1743" style:parent-style-name="Standard" style:family="paragraph"/>
    <style:style style:name="P1744" style:parent-style-name="Standard" style:family="paragraph"/>
    <style:style style:name="P1745" style:parent-style-name="Standard" style:family="paragraph"/>
    <style:style style:name="P1746" style:parent-style-name="Standard" style:family="paragraph"/>
    <style:style style:name="P1747" style:parent-style-name="Standard" style:family="paragraph"/>
    <style:style style:name="P1748" style:parent-style-name="Standard" style:family="paragraph"/>
    <style:style style:name="P1749" style:parent-style-name="Standard" style:family="paragraph">
      <style:paragraph-properties fo:margin-left="1.5in">
        <style:tab-stops/>
      </style:paragraph-properties>
    </style:style>
    <style:style style:name="P1750" style:parent-style-name="Heading2" style:family="paragraph">
      <style:paragraph-properties fo:margin-bottom="0.0694in"/>
    </style:style>
    <style:style style:name="T1751" style:parent-style-name="DefaultParagraphFont" style:family="text">
      <style:text-properties fo:font-size="16pt" style:font-size-asian="16pt" style:font-size-complex="16pt"/>
    </style:style>
    <style:style style:name="P1752" style:parent-style-name="Standard" style:family="paragraph">
      <style:paragraph-properties fo:margin-left="-0.1965in">
        <style:tab-stops/>
      </style:paragraph-properties>
    </style:style>
    <style:style style:name="T1753" style:parent-style-name="DefaultParagraphFont" style:family="text">
      <style:text-properties fo:font-weight="bold" style:font-weight-asian="bold" style:font-weight-complex="bold" fo:font-size="13pt" style:font-size-asian="13pt" style:font-size-complex="13pt"/>
    </style:style>
    <style:style style:name="P1754" style:parent-style-name="Standard" style:family="paragraph">
      <style:paragraph-properties fo:margin-left="-0.1965in">
        <style:tab-stops/>
      </style:paragraph-properties>
      <style:text-properties fo:font-weight="bold" style:font-weight-asian="bold" style:font-weight-complex="bold" fo:font-size="13pt" style:font-size-asian="13pt" style:font-size-complex="13pt"/>
    </style:style>
    <style:style style:name="P1755" style:parent-style-name="Standard" style:family="paragraph">
      <style:paragraph-properties fo:margin-bottom="0.0694in" fo:line-height="100%"/>
    </style:style>
    <style:style style:name="P1756" style:parent-style-name="Standard" style:family="paragraph">
      <style:paragraph-properties fo:margin-bottom="0.0694in" fo:line-height="100%"/>
    </style:style>
    <style:style style:name="P1757" style:parent-style-name="Standard" style:family="paragraph">
      <style:paragraph-properties fo:margin-bottom="0.0694in" fo:line-height="100%"/>
    </style:style>
    <style:style style:name="P1758" style:parent-style-name="Standard" style:family="paragraph">
      <style:paragraph-properties fo:margin-bottom="0.0694in" fo:line-height="100%"/>
    </style:style>
    <style:style style:name="P1759" style:parent-style-name="Standard" style:family="paragraph">
      <style:paragraph-properties fo:margin-bottom="0.0694in" fo:line-height="100%"/>
    </style:style>
    <style:style style:name="P1760" style:parent-style-name="Standard" style:family="paragraph">
      <style:paragraph-properties fo:margin-bottom="0.0694in" fo:line-height="100%"/>
    </style:style>
    <style:style style:name="P1761" style:parent-style-name="Standard" style:family="paragraph">
      <style:paragraph-properties fo:margin-bottom="0.0694in" fo:line-height="100%"/>
    </style:style>
    <style:style style:name="P1762" style:parent-style-name="Standard" style:family="paragraph">
      <style:paragraph-properties fo:margin-bottom="0.0694in" fo:line-height="100%"/>
    </style:style>
    <style:style style:name="P1763" style:parent-style-name="Standard" style:family="paragraph">
      <style:paragraph-properties fo:margin-bottom="0.0694in" fo:line-height="100%"/>
    </style:style>
    <style:style style:name="P1764" style:parent-style-name="Heading3" style:family="paragraph">
      <style:paragraph-properties fo:text-align="justify" fo:margin-top="0.1111in" fo:margin-left="0.0979in" fo:text-indent="-0.3854in">
        <style:tab-stops/>
      </style:paragraph-properties>
    </style:style>
    <style:style style:name="T1765" style:parent-style-name="DefaultParagraphFont" style:family="text">
      <style:text-properties fo:font-weight="bold" style:font-weight-asian="bold" style:font-weight-complex="bold" fo:color="#000000" fo:font-size="13pt" style:font-size-asian="13pt" style:font-size-complex="13pt"/>
    </style:style>
    <style:style style:name="T1766" style:parent-style-name="DefaultParagraphFont" style:family="text">
      <style:text-properties fo:font-weight="bold" style:font-weight-asian="bold" style:font-weight-complex="bold" fo:color="#000000" fo:font-size="13pt" style:font-size-asian="13pt" style:font-size-complex="13pt"/>
    </style:style>
    <style:style style:name="P1767" style:parent-style-name="Standard" style:family="paragraph">
      <style:paragraph-properties fo:margin-top="0.1388in" fo:margin-bottom="0.1388in" fo:line-height="100%"/>
    </style:style>
    <style:style style:name="P1768" style:parent-style-name="Standard" style:family="paragraph">
      <style:paragraph-properties fo:margin-bottom="0.1388in" fo:line-height="100%"/>
    </style:style>
    <style:style style:name="P1769" style:parent-style-name="Standard" style:family="paragraph">
      <style:paragraph-properties fo:margin-bottom="0.1388in" fo:line-height="100%"/>
    </style:style>
    <style:style style:name="P1770" style:parent-style-name="Standard" style:family="paragraph">
      <style:paragraph-properties fo:margin-bottom="0.1388in" fo:line-height="100%"/>
    </style:style>
    <style:style style:name="P1771" style:parent-style-name="Standard" style:family="paragraph">
      <style:paragraph-properties fo:margin-bottom="0.1388in" fo:line-height="100%"/>
    </style:style>
    <style:style style:name="P1772" style:parent-style-name="Standard" style:family="paragraph">
      <style:paragraph-properties fo:margin-bottom="0.1388in" fo:line-height="100%"/>
    </style:style>
    <style:style style:name="P1773" style:parent-style-name="Standard" style:family="paragraph">
      <style:paragraph-properties fo:margin-bottom="0.1388in" fo:line-height="100%"/>
    </style:style>
    <style:style style:name="P1774" style:parent-style-name="Standard" style:family="paragraph">
      <style:paragraph-properties fo:margin-bottom="0.1388in" fo:line-height="100%"/>
    </style:style>
    <style:style style:name="P1775" style:parent-style-name="Standard" style:family="paragraph">
      <style:paragraph-properties fo:margin-bottom="0.1388in" fo:line-height="100%"/>
    </style:style>
    <style:style style:name="P1776" style:parent-style-name="Heading3" style:family="paragraph">
      <style:paragraph-properties fo:text-align="justify" fo:margin-top="0.1388in" fo:margin-left="-0.1965in">
        <style:tab-stops/>
      </style:paragraph-properties>
      <style:text-properties fo:font-weight="bold" style:font-weight-asian="bold" style:font-weight-complex="bold" fo:color="#000000" fo:font-size="13pt" style:font-size-asian="13pt" style:font-size-complex="13pt"/>
    </style:style>
    <style:style style:name="P1777" style:parent-style-name="Heading3" style:family="paragraph">
      <style:paragraph-properties fo:text-align="justify" fo:margin-top="0.1388in" fo:margin-left="-0.393in">
        <style:tab-stops/>
      </style:paragraph-properties>
    </style:style>
    <style:style style:name="T1778" style:parent-style-name="DefaultParagraphFont" style:family="text">
      <style:text-properties fo:font-weight="bold" style:font-weight-asian="bold" style:font-weight-complex="bold" fo:color="#000000" fo:font-size="13pt" style:font-size-asian="13pt" style:font-size-complex="13pt"/>
    </style:style>
    <style:style style:name="P1779" style:parent-style-name="Standard" style:family="paragraph">
      <style:paragraph-properties fo:margin-bottom="0.1388in" fo:line-height="100%"/>
    </style:style>
    <style:style style:name="P1780" style:parent-style-name="Standard" style:family="paragraph"/>
    <style:style style:name="P1781" style:parent-style-name="Standard" style:family="paragraph"/>
    <style:style style:name="P1782" style:parent-style-name="Standard" style:family="paragraph"/>
    <style:style style:name="P1783" style:parent-style-name="Standard" style:family="paragraph"/>
    <style:style style:name="P1784" style:parent-style-name="Standard" style:family="paragraph"/>
    <style:style style:name="P1785" style:parent-style-name="Standard" style:family="paragraph">
      <style:paragraph-properties fo:margin-bottom="0.1388in" fo:line-height="100%"/>
    </style:style>
    <style:style style:name="P1786" style:parent-style-name="Standard" style:family="paragraph"/>
    <style:style style:name="T1787" style:parent-style-name="DefaultParagraphFont" style:family="text">
      <style:text-properties fo:font-size="12pt" style:font-size-asian="12pt" style:font-size-complex="12pt"/>
    </style:style>
    <style:style style:name="P1788" style:parent-style-name="Heading3" style:family="paragraph">
      <style:paragraph-properties fo:text-align="justify" fo:margin-top="0.1388in" fo:margin-bottom="0.1388in" fo:margin-left="0.1888in" fo:text-indent="-0.3854in">
        <style:tab-stops/>
      </style:paragraph-properties>
    </style:style>
    <style:style style:name="T1789" style:parent-style-name="DefaultParagraphFont" style:family="text">
      <style:text-properties fo:font-weight="bold" style:font-weight-asian="bold" style:font-weight-complex="bold" fo:color="#000000" fo:font-size="13pt" style:font-size-asian="13pt" style:font-size-complex="13pt"/>
    </style:style>
    <style:style style:name="P1790" style:parent-style-name="Standard" style:family="paragraph"/>
    <style:style style:name="P1791" style:parent-style-name="Standard" style:family="paragraph"/>
    <style:style style:name="P1792" style:parent-style-name="Standard" style:family="paragraph">
      <style:paragraph-properties fo:margin-bottom="0.1388in" fo:line-height="100%"/>
    </style:style>
    <style:style style:name="P1793" style:parent-style-name="Standard" style:family="paragraph">
      <style:paragraph-properties fo:margin-bottom="0.1388in" fo:line-height="100%"/>
    </style:style>
    <style:style style:name="P1794" style:parent-style-name="Standard" style:family="paragraph">
      <style:paragraph-properties fo:margin-top="0.1111in" fo:line-height="100%"/>
    </style:style>
    <style:style style:name="P1795" style:parent-style-name="Heading3" style:family="paragraph">
      <style:paragraph-properties fo:text-align="justify" fo:margin-top="0.1388in" fo:margin-bottom="0.1388in" fo:margin-left="0.1888in" fo:text-indent="-0.3854in">
        <style:tab-stops/>
      </style:paragraph-properties>
    </style:style>
    <style:style style:name="T1796" style:parent-style-name="DefaultParagraphFont" style:family="text">
      <style:text-properties fo:font-weight="bold" style:font-weight-asian="bold" style:font-weight-complex="bold" fo:color="#000000" fo:font-size="13pt" style:font-size-asian="13pt" style:font-size-complex="13pt"/>
    </style:style>
    <style:style style:name="P1797" style:parent-style-name="Standard" style:family="paragraph">
      <style:paragraph-properties fo:margin-bottom="0.1388in" fo:line-height="100%"/>
    </style:style>
    <style:style style:name="P1798" style:parent-style-name="Standard" style:family="paragraph">
      <style:paragraph-properties fo:margin-bottom="0.1388in" fo:line-height="100%"/>
    </style:style>
    <style:style style:name="P1799" style:parent-style-name="Heading3" style:family="paragraph">
      <style:paragraph-properties fo:text-align="justify" fo:margin-top="0.1388in" fo:margin-bottom="0.1388in" fo:margin-left="-0.1965in">
        <style:tab-stops/>
      </style:paragraph-properties>
    </style:style>
    <style:style style:name="T1800" style:parent-style-name="DefaultParagraphFont" style:family="text">
      <style:text-properties fo:font-weight="bold" style:font-weight-asian="bold" style:font-weight-complex="bold" fo:color="#000000" fo:font-size="13pt" style:font-size-asian="13pt" style:font-size-complex="13pt"/>
    </style:style>
    <style:style style:name="P1801" style:parent-style-name="Standard" style:family="paragraph">
      <style:paragraph-properties fo:margin-bottom="0.0694in" fo:line-height="100%"/>
    </style:style>
    <style:style style:name="P1802" style:parent-style-name="Standard" style:family="paragraph">
      <style:paragraph-properties fo:margin-bottom="0.1388in" fo:line-height="100%"/>
    </style:style>
    <style:style style:name="P1803" style:parent-style-name="Heading2" style:family="paragraph">
      <style:paragraph-properties fo:margin-top="0in" fo:margin-bottom="0.1388in"/>
    </style:style>
    <style:style style:name="T1804" style:parent-style-name="DefaultParagraphFont" style:family="text">
      <style:text-properties fo:font-size="16pt" style:font-size-asian="16pt" style:font-size-complex="16pt"/>
    </style:style>
    <style:style style:name="P1805" style:parent-style-name="Standard" style:family="paragraph"/>
    <style:style style:name="P1806" style:parent-style-name="Heading2" style:family="paragraph">
      <style:paragraph-properties fo:margin-top="0.0833in" fo:margin-bottom="0.0694in" fo:margin-left="0.5in">
        <style:tab-stops/>
      </style:paragraph-properties>
    </style:style>
    <style:style style:name="T1807" style:parent-style-name="DefaultParagraphFont" style:family="text">
      <style:text-properties fo:font-size="11pt" style:font-size-asian="11pt" style:font-size-complex="11pt"/>
    </style:style>
    <style:style style:name="P1808" style:parent-style-name="Standard" style:family="paragraph"/>
    <style:style style:name="P1809" style:parent-style-name="Standard" style:family="paragraph">
      <style:paragraph-properties fo:margin-left="0.2951in">
        <style:tab-stops/>
      </style:paragraph-properties>
    </style:style>
    <style:style style:name="P1810" style:parent-style-name="Standard" style:family="paragraph"/>
    <style:style style:name="P1811" style:parent-style-name="Standard" style:family="paragraph">
      <style:paragraph-properties fo:text-align="justify" fo:margin-top="0.0833in" fo:margin-bottom="0.0833in" fo:line-height="100%"/>
    </style:style>
    <style:style style:name="P1812" style:parent-style-name="Standard" style:family="paragraph">
      <style:paragraph-properties fo:text-align="justify" fo:margin-top="0.0833in" fo:margin-bottom="0.0833in" fo:line-height="100%"/>
    </style:style>
    <style:style style:name="P1813" style:parent-style-name="Standard" style:family="paragraph">
      <style:paragraph-properties fo:text-align="justify" fo:margin-top="0.0833in" fo:margin-bottom="0.0833in" fo:line-height="100%"/>
    </style:style>
    <style:style style:name="P1814" style:parent-style-name="Standard" style:family="paragraph">
      <style:paragraph-properties fo:text-align="justify" fo:margin-top="0.0833in" fo:margin-bottom="0.0833in" fo:line-height="100%"/>
    </style:style>
    <style:style style:name="P1815" style:parent-style-name="Standard" style:family="paragraph">
      <style:paragraph-properties fo:text-align="justify" fo:margin-top="0.0833in" fo:margin-bottom="0.0833in" fo:line-height="100%"/>
    </style:style>
    <style:style style:name="P1816" style:parent-style-name="Standard" style:family="paragraph">
      <style:paragraph-properties fo:text-align="justify" fo:margin-top="0.0833in" fo:margin-bottom="0.0833in" fo:line-height="100%"/>
    </style:style>
    <style:style style:name="P1817" style:parent-style-name="Standard" style:family="paragraph">
      <style:paragraph-properties fo:text-align="justify" fo:margin-top="0.0833in" fo:margin-bottom="0.0833in" fo:line-height="100%"/>
    </style:style>
    <style:style style:name="P1818" style:parent-style-name="Standard" style:family="paragraph">
      <style:paragraph-properties fo:text-align="justify" fo:margin-top="0.0833in" fo:margin-bottom="0.0833in" fo:line-height="100%"/>
    </style:style>
    <style:style style:name="P1819" style:parent-style-name="Standard" style:family="paragraph">
      <style:paragraph-properties fo:text-align="justify" fo:margin-top="0.0833in" fo:margin-bottom="0.0833in" fo:line-height="100%"/>
    </style:style>
    <style:style style:name="P1820" style:parent-style-name="Standard" style:family="paragraph">
      <style:paragraph-properties fo:text-align="justify" fo:margin-top="0.0833in" fo:margin-bottom="0.0833in" fo:line-height="100%"/>
    </style:style>
    <style:style style:name="P1821" style:parent-style-name="Standard" style:family="paragraph">
      <style:paragraph-properties fo:text-align="justify" fo:margin-top="0.0833in" fo:margin-bottom="0.0833in" fo:line-height="100%"/>
    </style:style>
    <style:style style:name="P1822" style:parent-style-name="Standard" style:family="paragraph">
      <style:paragraph-properties fo:text-align="justify" fo:margin-top="0.0833in" fo:margin-bottom="0.0833in" fo:line-height="100%"/>
    </style:style>
    <style:style style:name="P1823" style:parent-style-name="Standard" style:family="paragraph">
      <style:paragraph-properties fo:text-align="justify" fo:margin-top="0.0833in" fo:margin-bottom="0.0833in" fo:line-height="100%"/>
    </style:style>
    <style:style style:name="P1824" style:parent-style-name="Standard" style:family="paragraph">
      <style:paragraph-properties fo:text-align="justify" fo:margin-top="0.0833in" fo:margin-bottom="0.0833in" fo:line-height="100%"/>
    </style:style>
    <style:style style:name="P1825" style:parent-style-name="Standard" style:family="paragraph">
      <style:paragraph-properties fo:text-align="justify" fo:margin-top="0.0833in" fo:margin-bottom="0.0833in" fo:line-height="100%"/>
    </style:style>
    <style:style style:name="P1826" style:parent-style-name="Standard" style:family="paragraph">
      <style:paragraph-properties fo:text-align="justify" fo:margin-top="0.0833in" fo:margin-bottom="0.0833in" fo:line-height="100%"/>
    </style:style>
    <style:style style:name="P1827" style:parent-style-name="Standard" style:family="paragraph">
      <style:paragraph-properties fo:text-align="justify" fo:margin-top="0.0833in" fo:margin-bottom="0.0833in" fo:line-height="100%"/>
    </style:style>
    <style:style style:name="P1828" style:parent-style-name="Standard" style:family="paragraph">
      <style:paragraph-properties fo:text-align="justify" fo:margin-top="0.0833in" fo:margin-bottom="0.0833in" fo:line-height="100%" fo:background-color="#FFFFFF"/>
    </style:style>
    <style:style style:name="P1829" style:parent-style-name="Standard" style:family="paragraph">
      <style:paragraph-properties fo:text-align="justify" fo:margin-top="0.0833in" fo:margin-bottom="0.0833in" fo:line-height="100%"/>
    </style:style>
    <style:style style:name="P1830" style:parent-style-name="Standard" style:family="paragraph">
      <style:paragraph-properties fo:text-align="justify" fo:margin-top="0.0833in" fo:margin-bottom="0.0833in" fo:line-height="100%"/>
    </style:style>
    <style:style style:name="P1831" style:parent-style-name="Standard" style:family="paragraph">
      <style:paragraph-properties fo:text-align="justify" fo:margin-top="0.0833in" fo:margin-bottom="0.0833in" fo:line-height="100%"/>
    </style:style>
    <style:style style:name="P1832" style:parent-style-name="Standard" style:family="paragraph">
      <style:paragraph-properties fo:text-align="justify" fo:margin-top="0.0833in" fo:margin-bottom="0.0833in" fo:line-height="100%"/>
    </style:style>
    <style:style style:name="P1833" style:parent-style-name="Standard" style:family="paragraph">
      <style:paragraph-properties fo:text-align="justify" fo:margin-top="0.0833in" fo:margin-bottom="0.0833in" fo:line-height="100%"/>
    </style:style>
    <style:style style:name="P1834" style:parent-style-name="Standard" style:family="paragraph">
      <style:paragraph-properties fo:text-align="justify" fo:margin-top="0.0833in" fo:margin-bottom="0.0833in" fo:line-height="100%"/>
    </style:style>
    <style:style style:name="P1835" style:parent-style-name="Standard" style:family="paragraph">
      <style:paragraph-properties fo:text-align="justify" fo:margin-top="0.0833in" fo:margin-bottom="0.0833in" fo:line-height="100%"/>
    </style:style>
    <style:style style:name="P1836" style:parent-style-name="Standard" style:family="paragraph">
      <style:paragraph-properties fo:text-align="justify" fo:margin-top="0.0833in" fo:margin-bottom="0.0833in" fo:line-height="100%"/>
    </style:style>
    <style:style style:name="T1837" style:parent-style-name="DefaultParagraphFont" style:family="text">
      <style:text-properties style:text-underline-type="single" style:text-underline-style="solid" style:text-underline-width="auto" style:text-underline-mode="continuous"/>
    </style:style>
    <style:style style:name="P1838" style:parent-style-name="Standard" style:family="paragraph">
      <style:paragraph-properties fo:text-align="justify" fo:margin-top="0.0833in" fo:margin-bottom="0.0833in" fo:line-height="100%" fo:margin-left="0.5in">
        <style:tab-stops/>
      </style:paragraph-properties>
    </style:style>
    <style:style style:name="P1839" style:parent-style-name="Heading2" style:family="paragraph">
      <style:paragraph-properties fo:margin-top="0.0833in" fo:margin-bottom="0.0694in" fo:margin-left="0.5in">
        <style:tab-stops/>
      </style:paragraph-properties>
    </style:style>
    <style:style style:name="T1840" style:parent-style-name="DefaultParagraphFont" style:family="text">
      <style:text-properties fo:font-size="11pt" style:font-size-asian="11pt" style:font-size-complex="11pt"/>
    </style:style>
    <style:style style:name="T1841" style:parent-style-name="DefaultParagraphFont" style:family="text">
      <style:text-properties fo:font-size="11pt" style:font-size-asian="11pt" style:font-size-complex="11pt"/>
    </style:style>
    <style:style style:name="P1842" style:parent-style-name="Standard" style:family="paragraph">
      <style:paragraph-properties fo:text-align="justify" fo:margin-top="0.0833in" fo:margin-bottom="0.0833in" fo:line-height="100%" fo:margin-left="0.5in">
        <style:tab-stops/>
      </style:paragraph-properties>
    </style:style>
    <style:style style:name="P1843" style:parent-style-name="Standard" style:family="paragraph">
      <style:paragraph-properties fo:text-align="justify" fo:margin-top="0.0833in" fo:margin-bottom="0.0833in" fo:line-height="100%"/>
    </style:style>
    <style:style style:name="P1844" style:parent-style-name="Standard" style:family="paragraph">
      <style:paragraph-properties fo:text-align="justify" fo:margin-top="0.0833in" fo:margin-bottom="0.0833in" fo:line-height="100%"/>
    </style:style>
    <style:style style:name="P1845" style:parent-style-name="Standard" style:family="paragraph">
      <style:paragraph-properties fo:text-align="justify" fo:margin-top="0.0833in" fo:margin-bottom="0.0833in" fo:line-height="100%"/>
    </style:style>
    <style:style style:name="P1846" style:parent-style-name="Standard" style:family="paragraph">
      <style:paragraph-properties fo:text-align="justify" fo:margin-top="0.0833in" fo:margin-bottom="0.0833in" fo:line-height="100%"/>
    </style:style>
    <style:style style:name="P1847" style:parent-style-name="Standard" style:family="paragraph">
      <style:paragraph-properties fo:text-align="justify" fo:margin-top="0.0833in" fo:margin-bottom="0.0833in" fo:line-height="100%"/>
    </style:style>
    <style:style style:name="P1848" style:parent-style-name="Standard" style:family="paragraph">
      <style:paragraph-properties fo:text-align="justify" fo:margin-top="0.0833in" fo:margin-bottom="0.0833in" fo:line-height="100%"/>
    </style:style>
    <style:style style:name="P1849" style:parent-style-name="Standard" style:family="paragraph">
      <style:paragraph-properties fo:text-align="justify" fo:margin-top="0.0833in" fo:margin-bottom="0.0833in" fo:line-height="100%"/>
    </style:style>
    <style:style style:name="P1850" style:parent-style-name="Standard" style:family="paragraph">
      <style:paragraph-properties fo:text-align="justify" fo:margin-top="0.0833in" fo:margin-bottom="0.0833in" fo:line-height="100%"/>
    </style:style>
    <style:style style:name="P1851" style:parent-style-name="Standard" style:family="paragraph">
      <style:paragraph-properties fo:text-align="justify" fo:margin-top="0.0833in" fo:margin-bottom="0.0833in" fo:line-height="100%"/>
    </style:style>
    <style:style style:name="P1852" style:parent-style-name="Standard" style:family="paragraph">
      <style:paragraph-properties fo:text-align="justify" fo:margin-top="0.0833in" fo:margin-bottom="0.0833in" fo:line-height="100%"/>
    </style:style>
    <style:style style:name="P1853" style:parent-style-name="Standard" style:family="paragraph">
      <style:paragraph-properties fo:text-align="justify" fo:margin-top="0.0833in" fo:margin-bottom="0.0833in" fo:line-height="100%"/>
    </style:style>
    <style:style style:name="P1854" style:parent-style-name="Standard" style:family="paragraph">
      <style:paragraph-properties fo:text-align="justify" fo:margin-top="0.0833in" fo:margin-bottom="0.0833in" fo:line-height="100%"/>
    </style:style>
    <style:style style:name="P1855" style:parent-style-name="Standard" style:family="paragraph">
      <style:paragraph-properties fo:text-align="justify" fo:margin-top="0.0833in" fo:margin-bottom="0.0833in" fo:line-height="100%"/>
    </style:style>
    <style:style style:name="P1856" style:parent-style-name="Standard" style:family="paragraph">
      <style:paragraph-properties fo:text-align="justify" fo:margin-top="0.0833in" fo:margin-bottom="0.0833in" fo:line-height="100%"/>
    </style:style>
    <style:style style:name="P1857" style:parent-style-name="Standard" style:family="paragraph">
      <style:paragraph-properties fo:text-align="justify" fo:margin-top="0.0833in" fo:margin-bottom="0.0833in" fo:line-height="100%"/>
    </style:style>
    <style:style style:name="P1858" style:parent-style-name="Standard" style:family="paragraph">
      <style:paragraph-properties fo:text-align="justify" fo:margin-top="0.0833in" fo:margin-bottom="0.0833in" fo:line-height="100%"/>
    </style:style>
    <style:style style:name="P1859" style:parent-style-name="Standard" style:family="paragraph">
      <style:paragraph-properties fo:text-align="justify" fo:margin-top="0.0833in" fo:margin-bottom="0.0833in" fo:line-height="100%"/>
    </style:style>
    <style:style style:name="P1860" style:parent-style-name="Standard" style:family="paragraph">
      <style:paragraph-properties fo:text-align="justify" fo:margin-top="0.0833in" fo:margin-bottom="0.0833in" fo:line-height="100%"/>
    </style:style>
    <style:style style:name="P1861" style:parent-style-name="Standard" style:family="paragraph">
      <style:paragraph-properties fo:text-align="justify" fo:margin-top="0.0833in" fo:margin-bottom="0.0833in" fo:line-height="100%"/>
    </style:style>
    <style:style style:name="P1862" style:parent-style-name="Standard" style:family="paragraph">
      <style:paragraph-properties fo:text-align="justify" fo:margin-top="0.0833in" fo:margin-bottom="0.0833in" fo:line-height="100%" fo:margin-left="0.5in">
        <style:tab-stops/>
      </style:paragraph-properties>
      <style:text-properties fo:font-weight="bold" style:font-weight-asian="bold" style:font-weight-complex="bold"/>
    </style:style>
    <style:style style:name="P1863" style:parent-style-name="Heading2" style:family="paragraph">
      <style:paragraph-properties fo:margin-top="0.0833in" fo:margin-bottom="0.0694in" fo:margin-left="0.5in">
        <style:tab-stops/>
      </style:paragraph-properties>
    </style:style>
    <style:style style:name="T1864" style:parent-style-name="DefaultParagraphFont" style:family="text">
      <style:text-properties fo:font-size="11pt" style:font-size-asian="11pt" style:font-size-complex="11pt"/>
    </style:style>
    <style:style style:name="P1865" style:parent-style-name="Standard" style:family="paragraph">
      <style:paragraph-properties fo:text-align="justify" fo:margin-top="0.0833in" fo:margin-bottom="0.0833in" fo:line-height="100%" fo:margin-left="0.5in">
        <style:tab-stops/>
      </style:paragraph-properties>
    </style:style>
    <style:style style:name="P1866" style:parent-style-name="Standard" style:family="paragraph">
      <style:paragraph-properties fo:text-align="justify" fo:margin-top="0.0833in" fo:margin-bottom="0.0833in" fo:line-height="100%"/>
    </style:style>
    <style:style style:name="P1867" style:parent-style-name="Standard" style:family="paragraph">
      <style:paragraph-properties fo:text-align="justify" fo:margin-top="0.0833in" fo:margin-bottom="0.0833in" fo:line-height="100%"/>
    </style:style>
    <style:style style:name="P1868" style:parent-style-name="Standard" style:family="paragraph">
      <style:paragraph-properties fo:text-align="justify" fo:margin-top="0.0833in" fo:margin-bottom="0.0833in" fo:line-height="100%"/>
    </style:style>
    <style:style style:name="P1869" style:parent-style-name="Standard" style:family="paragraph">
      <style:paragraph-properties fo:text-align="justify" fo:margin-top="0.0833in" fo:margin-bottom="0.0833in" fo:line-height="100%"/>
    </style:style>
    <style:style style:name="P1870" style:parent-style-name="Standard" style:family="paragraph">
      <style:paragraph-properties fo:text-align="justify" fo:margin-top="0.0833in" fo:margin-bottom="0.0833in" fo:line-height="100%"/>
    </style:style>
    <style:style style:name="P1871" style:parent-style-name="Standard" style:family="paragraph">
      <style:paragraph-properties fo:text-align="justify" fo:margin-top="0.0833in" fo:margin-bottom="0.0833in" fo:line-height="100%"/>
      <style:text-properties fo:font-size="10pt" style:font-size-asian="10pt" style:font-size-complex="10pt"/>
    </style:style>
    <style:style style:name="P1872" style:parent-style-name="Heading2" style:family="paragraph">
      <style:paragraph-properties fo:margin-top="0.0833in" fo:margin-bottom="0.0694in" fo:margin-left="0.5in">
        <style:tab-stops/>
      </style:paragraph-properties>
    </style:style>
    <style:style style:name="T1873" style:parent-style-name="DefaultParagraphFont" style:family="text">
      <style:text-properties fo:font-size="11pt" style:font-size-asian="11pt" style:font-size-complex="11pt"/>
    </style:style>
    <style:style style:name="P1874" style:parent-style-name="Standard" style:family="paragraph">
      <style:paragraph-properties fo:text-align="justify" fo:margin-top="0.0833in" fo:margin-bottom="0.0833in" fo:line-height="100%" fo:margin-left="0.5in">
        <style:tab-stops/>
      </style:paragraph-properties>
      <style:text-properties fo:font-weight="bold" style:font-weight-asian="bold" style:font-weight-complex="bold"/>
    </style:style>
    <style:style style:name="P1875" style:parent-style-name="Standard" style:family="paragraph">
      <style:paragraph-properties fo:text-align="justify" fo:margin-top="0.0833in" fo:margin-bottom="0.0833in" fo:line-height="100%"/>
    </style:style>
    <style:style style:name="P1876" style:parent-style-name="Standard" style:family="paragraph">
      <style:paragraph-properties fo:text-align="justify" fo:margin-top="0.0833in" fo:margin-bottom="0.0833in" fo:line-height="100%"/>
    </style:style>
    <style:style style:name="P1877" style:parent-style-name="Standard" style:family="paragraph">
      <style:paragraph-properties fo:margin-top="0.0833in" fo:margin-bottom="0.0833in" fo:line-height="100%"/>
      <style:text-properties fo:font-weight="bold" style:font-weight-asian="bold" style:font-weight-complex="bold" style:text-underline-type="single" style:text-underline-style="solid" style:text-underline-width="auto" style:text-underline-mode="continuous"/>
    </style:style>
    <style:style style:name="P1878" style:parent-style-name="Heading2" style:family="paragraph">
      <style:paragraph-properties fo:margin-top="0.0833in" fo:margin-bottom="0.0694in" fo:margin-left="0.5in">
        <style:tab-stops/>
      </style:paragraph-properties>
    </style:style>
    <style:style style:name="T1879" style:parent-style-name="DefaultParagraphFont" style:family="text">
      <style:text-properties fo:font-size="11pt" style:font-size-asian="11pt" style:font-size-complex="11pt"/>
    </style:style>
    <style:style style:name="T1880" style:parent-style-name="DefaultParagraphFont" style:family="text">
      <style:text-properties fo:font-size="11pt" style:font-size-asian="11pt" style:font-size-complex="11pt"/>
    </style:style>
    <style:style style:name="P1881" style:parent-style-name="Standard" style:family="paragraph">
      <style:paragraph-properties fo:text-align="justify" fo:margin-top="0.0833in" fo:margin-bottom="0.0833in" fo:line-height="100%"/>
      <style:text-properties fo:font-weight="bold" style:font-weight-asian="bold" style:font-weight-complex="bold" style:text-underline-type="single" style:text-underline-style="solid" style:text-underline-width="auto" style:text-underline-mode="continuous"/>
    </style:style>
    <style:style style:name="P1882" style:parent-style-name="Standard" style:family="paragraph">
      <style:paragraph-properties fo:text-align="justify" fo:margin-top="0.0833in" fo:margin-bottom="0.0833in" fo:line-height="100%"/>
    </style:style>
    <style:style style:name="P1883" style:parent-style-name="Standard" style:family="paragraph">
      <style:paragraph-properties fo:text-align="justify" fo:margin-top="0.0833in" fo:margin-bottom="0.0833in" fo:line-height="100%"/>
    </style:style>
    <style:style style:name="P1884" style:parent-style-name="Standard" style:family="paragraph">
      <style:paragraph-properties fo:text-align="justify" fo:margin-top="0.0833in" fo:margin-bottom="0.0833in" fo:line-height="100%"/>
    </style:style>
    <style:style style:name="P1885" style:parent-style-name="Standard" style:family="paragraph">
      <style:paragraph-properties fo:text-align="justify" fo:margin-top="0.0833in" fo:margin-bottom="0.0833in" fo:line-height="100%"/>
    </style:style>
    <style:style style:name="P1886" style:parent-style-name="Standard" style:family="paragraph">
      <style:paragraph-properties fo:text-align="justify" fo:margin-top="0.0833in" fo:margin-bottom="0.0833in" fo:line-height="100%"/>
    </style:style>
    <style:style style:name="P1887" style:parent-style-name="Standard" style:family="paragraph">
      <style:paragraph-properties fo:text-align="justify" fo:margin-top="0.0833in" fo:margin-bottom="0.0833in" fo:line-height="100%"/>
    </style:style>
    <style:style style:name="P1888" style:parent-style-name="Standard" style:family="paragraph">
      <style:paragraph-properties fo:text-align="justify" fo:margin-top="0.0833in" fo:margin-bottom="0.0833in" fo:line-height="100%"/>
    </style:style>
    <style:style style:name="P1889" style:parent-style-name="Standard" style:family="paragraph">
      <style:paragraph-properties fo:text-align="justify" fo:margin-top="0.0833in" fo:margin-bottom="0.0833in" fo:line-height="100%"/>
    </style:style>
    <style:style style:name="P1890" style:parent-style-name="Standard" style:family="paragraph">
      <style:paragraph-properties fo:text-align="justify" fo:margin-top="0.0833in" fo:margin-bottom="0.0833in" fo:line-height="100%"/>
    </style:style>
    <style:style style:name="P1891" style:parent-style-name="Standard" style:family="paragraph">
      <style:paragraph-properties fo:text-align="justify" fo:margin-top="0.0833in" fo:margin-bottom="0.0833in" fo:line-height="100%"/>
    </style:style>
    <style:style style:name="P1892" style:parent-style-name="Standard" style:family="paragraph">
      <style:paragraph-properties fo:text-align="justify" fo:margin-top="0.0833in" fo:margin-bottom="0.0833in" fo:line-height="100%"/>
    </style:style>
    <style:style style:name="P1893" style:parent-style-name="Standard" style:family="paragraph">
      <style:paragraph-properties fo:text-align="justify" fo:margin-top="0.0833in" fo:margin-bottom="0.0833in" fo:line-height="100%"/>
    </style:style>
    <style:style style:name="P1894" style:parent-style-name="Standard" style:family="paragraph">
      <style:paragraph-properties fo:text-align="justify" fo:margin-top="0.0833in" fo:margin-bottom="0.0833in" fo:line-height="100%"/>
    </style:style>
    <style:style style:name="P1895" style:parent-style-name="Heading1" style:family="paragraph">
      <style:paragraph-properties fo:text-align="justify" fo:margin-top="0in" fo:margin-bottom="0in"/>
    </style:style>
    <style:style style:name="T1896" style:parent-style-name="DefaultParagraphFont" style:family="text">
      <style:text-properties fo:font-size="16pt" style:font-size-asian="16pt" style:font-size-complex="16pt"/>
    </style:style>
    <style:style style:name="P1897" style:parent-style-name="Standard" style:family="paragraph">
      <style:paragraph-properties fo:text-align="justify" fo:line-height="100%" fo:margin-left="0.5in">
        <style:tab-stops/>
      </style:paragraph-properties>
      <style:text-properties fo:font-weight="bold" style:font-weight-asian="bold" style:font-weight-complex="bold"/>
    </style:style>
    <style:style style:name="P1898" style:parent-style-name="Heading2" style:family="paragraph">
      <style:paragraph-properties fo:text-align="justify" fo:margin-top="0in" fo:margin-bottom="0in" fo:margin-left="0.5in">
        <style:tab-stops/>
      </style:paragraph-properties>
    </style:style>
    <style:style style:name="T1899" style:parent-style-name="DefaultParagraphFont" style:family="text">
      <style:text-properties fo:font-size="11pt" style:font-size-asian="11pt" style:font-size-complex="11pt"/>
    </style:style>
    <style:style style:name="P1900" style:parent-style-name="Standard" style:family="paragraph">
      <style:paragraph-properties fo:text-align="justify" fo:margin-top="0.1388in" fo:line-height="100%"/>
    </style:style>
    <style:style style:name="T1901" style:parent-style-name="DefaultParagraphFont" style:family="text">
      <style:text-properties style:script-type="complex"/>
    </style:style>
    <style:style style:name="P1902" style:parent-style-name="Standard" style:family="paragraph">
      <style:paragraph-properties fo:text-align="justify" fo:margin-top="0.1388in" fo:line-height="100%"/>
    </style:style>
    <style:style style:name="P1903" style:parent-style-name="Standard" style:family="paragraph">
      <style:paragraph-properties fo:text-align="justify" fo:margin-top="0.1388in" fo:line-height="100%"/>
    </style:style>
    <style:style style:name="P1904" style:parent-style-name="Standard" style:family="paragraph">
      <style:paragraph-properties fo:text-align="justify" fo:line-height="100%" fo:margin-left="0.5in">
        <style:tab-stops/>
      </style:paragraph-properties>
    </style:style>
    <style:style style:name="P1905" style:parent-style-name="Heading2" style:family="paragraph">
      <style:paragraph-properties fo:text-align="justify" fo:margin-top="0in" fo:margin-bottom="0in" fo:margin-left="0.5in">
        <style:tab-stops/>
      </style:paragraph-properties>
    </style:style>
    <style:style style:name="T1906" style:parent-style-name="DefaultParagraphFont" style:family="text">
      <style:text-properties fo:font-size="11pt" style:font-size-asian="11pt" style:font-size-complex="11pt"/>
    </style:style>
    <style:style style:name="P1907" style:parent-style-name="Standard" style:family="paragraph">
      <style:paragraph-properties fo:text-align="justify" fo:margin-top="0.1388in" fo:line-height="100%"/>
    </style:style>
    <style:style style:name="P1908" style:parent-style-name="Standard" style:family="paragraph">
      <style:paragraph-properties fo:text-align="justify" fo:margin-top="0.1388in" fo:line-height="100%"/>
    </style:style>
    <style:style style:name="P1909" style:parent-style-name="Standard" style:family="paragraph">
      <style:paragraph-properties fo:text-align="justify" fo:line-height="100%"/>
    </style:style>
    <style:style style:name="P1910" style:parent-style-name="Standard" style:family="paragraph">
      <style:paragraph-properties fo:text-align="justify" fo:line-height="100%"/>
    </style:style>
    <style:style style:name="P1911" style:parent-style-name="Standard" style:family="paragraph">
      <style:paragraph-properties fo:text-align="justify" fo:line-height="100%"/>
    </style:style>
    <style:style style:name="P1912" style:parent-style-name="Standard" style:family="paragraph">
      <style:paragraph-properties fo:text-align="justify" fo:margin-top="0.1388in" fo:line-height="100%"/>
    </style:style>
    <style:style style:name="P1913" style:parent-style-name="Standard" style:family="paragraph">
      <style:paragraph-properties fo:text-align="justify" fo:margin-top="0.1388in" fo:line-height="100%"/>
    </style:style>
    <style:style style:name="P1914" style:parent-style-name="Standard" style:family="paragraph">
      <style:paragraph-properties fo:text-align="justify" fo:line-height="100%" fo:margin-left="1.2597in">
        <style:tab-stops/>
      </style:paragraph-properties>
    </style:style>
    <style:style style:name="P1915" style:parent-style-name="Heading2" style:family="paragraph">
      <style:paragraph-properties fo:text-align="justify" fo:margin-top="0in" fo:margin-bottom="0in" fo:margin-left="-0.1965in">
        <style:tab-stops/>
      </style:paragraph-properties>
    </style:style>
    <style:style style:name="T1916" style:parent-style-name="DefaultParagraphFont" style:family="text">
      <style:text-properties fo:font-size="11pt" style:font-size-asian="11pt" style:font-size-complex="11pt"/>
    </style:style>
    <style:style style:name="P1917" style:parent-style-name="Standard" style:family="paragraph">
      <style:paragraph-properties fo:text-align="justify" fo:margin-top="0.1388in" fo:line-height="100%"/>
    </style:style>
    <style:style style:name="P1918" style:parent-style-name="Standard" style:family="paragraph">
      <style:paragraph-properties fo:text-align="justify" fo:margin-top="0.1388in" fo:line-height="100%"/>
    </style:style>
    <style:style style:name="P1919" style:parent-style-name="Standard" style:family="paragraph">
      <style:paragraph-properties fo:text-align="justify" fo:margin-top="0.1388in" fo:line-height="100%"/>
    </style:style>
    <style:style style:name="P1920" style:parent-style-name="Standard" style:family="paragraph">
      <style:paragraph-properties fo:text-align="justify" fo:margin-top="0.1388in" fo:line-height="100%"/>
    </style:style>
    <style:style style:name="P1921" style:parent-style-name="Standard" style:family="paragraph">
      <style:paragraph-properties fo:text-align="justify" fo:line-height="100%" fo:margin-left="0.5in">
        <style:tab-stops/>
      </style:paragraph-properties>
    </style:style>
    <style:style style:name="P1922" style:parent-style-name="Heading2" style:family="paragraph">
      <style:paragraph-properties fo:text-align="justify" fo:margin-top="0in" fo:margin-bottom="0in" fo:margin-left="0.5in">
        <style:tab-stops/>
      </style:paragraph-properties>
    </style:style>
    <style:style style:name="T1923" style:parent-style-name="DefaultParagraphFont" style:family="text">
      <style:text-properties fo:font-size="11pt" style:font-size-asian="11pt" style:font-size-complex="11pt"/>
    </style:style>
    <style:style style:name="P1924" style:parent-style-name="Standard" style:family="paragraph">
      <style:paragraph-properties fo:text-align="justify" fo:margin-top="0.1388in" fo:line-height="100%"/>
    </style:style>
    <style:style style:name="P1925" style:parent-style-name="Standard" style:family="paragraph">
      <style:paragraph-properties fo:text-align="justify" fo:margin-top="0.1388in" fo:line-height="100%"/>
    </style:style>
    <style:style style:name="P1926" style:parent-style-name="Standard" style:family="paragraph">
      <style:paragraph-properties fo:text-align="justify" fo:margin-top="0.1388in" fo:line-height="100%"/>
    </style:style>
    <style:style style:name="P1927" style:parent-style-name="Standard" style:family="paragraph">
      <style:paragraph-properties fo:text-align="justify" fo:margin-top="0.1388in" fo:line-height="100%"/>
    </style:style>
    <style:style style:name="P1928" style:parent-style-name="Standard" style:family="paragraph">
      <style:paragraph-properties fo:text-align="justify" fo:margin-top="0.1388in" fo:line-height="100%"/>
    </style:style>
    <style:style style:name="P1929" style:parent-style-name="Standard" style:family="paragraph">
      <style:paragraph-properties fo:text-align="justify" fo:margin-top="0.1388in" fo:line-height="100%"/>
    </style:style>
    <style:style style:name="P1930" style:parent-style-name="Standard" style:family="paragraph">
      <style:paragraph-properties fo:text-align="justify" fo:margin-top="0.1388in" fo:line-height="100%"/>
    </style:style>
    <style:style style:name="P1931" style:parent-style-name="Standard" style:family="paragraph">
      <style:paragraph-properties fo:text-align="justify" fo:margin-top="0.1388in" fo:line-height="100%"/>
    </style:style>
    <style:style style:name="P1932" style:parent-style-name="Standard" style:family="paragraph">
      <style:paragraph-properties fo:text-align="justify" fo:line-height="100%" fo:margin-left="0.5in">
        <style:tab-stops/>
      </style:paragraph-properties>
    </style:style>
    <style:style style:name="P1933" style:parent-style-name="Heading2" style:family="paragraph">
      <style:paragraph-properties fo:text-align="justify" fo:margin-top="0in" fo:margin-bottom="0in" fo:margin-left="0.5in">
        <style:tab-stops/>
      </style:paragraph-properties>
    </style:style>
    <style:style style:name="T1934" style:parent-style-name="DefaultParagraphFont" style:family="text">
      <style:text-properties fo:font-size="11pt" style:font-size-asian="11pt" style:font-size-complex="11pt"/>
    </style:style>
    <style:style style:name="P1935" style:parent-style-name="Standard" style:family="paragraph">
      <style:paragraph-properties fo:text-align="justify" fo:margin-top="0.1388in" fo:line-height="100%"/>
    </style:style>
    <style:style style:name="P1936" style:parent-style-name="Standard" style:family="paragraph">
      <style:paragraph-properties fo:text-align="justify" fo:margin-top="0.1388in" fo:line-height="100%"/>
    </style:style>
    <style:style style:name="P1937" style:parent-style-name="Standard" style:family="paragraph">
      <style:paragraph-properties fo:text-align="justify" fo:margin-top="0.1388in" fo:line-height="100%"/>
    </style:style>
    <style:style style:name="P1938" style:parent-style-name="Standard" style:family="paragraph">
      <style:paragraph-properties fo:text-align="justify" fo:margin-top="0.1388in" fo:margin-bottom="0.1388in" fo:line-height="100%"/>
    </style:style>
    <style:style style:name="P1939" style:parent-style-name="Heading1" style:family="paragraph">
      <style:paragraph-properties fo:text-align="justify" fo:margin-top="0.0833in" fo:margin-bottom="0in"/>
    </style:style>
    <style:style style:name="T1940" style:parent-style-name="DefaultParagraphFont" style:family="text">
      <style:text-properties fo:font-size="16pt" style:font-size-asian="16pt" style:font-size-complex="16pt"/>
    </style:style>
    <style:style style:name="P1941" style:parent-style-name="Standard" style:family="paragraph">
      <style:paragraph-properties fo:line-height="100%"/>
    </style:style>
    <style:style style:name="P1942" style:parent-style-name="Standard" style:family="paragraph">
      <style:paragraph-properties fo:line-height="100%" fo:margin-left="0.4916in">
        <style:tab-stops/>
      </style:paragraph-properties>
    </style:style>
    <style:style style:name="P1943" style:parent-style-name="Standard" style:family="paragraph">
      <style:paragraph-properties fo:line-height="100%"/>
    </style:style>
    <style:style style:name="P1944" style:parent-style-name="Standard" style:family="paragraph">
      <style:paragraph-properties fo:line-height="100%" fo:margin-left="0.4916in">
        <style:tab-stops/>
      </style:paragraph-properties>
    </style:style>
    <style:style style:name="P1945" style:parent-style-name="Standard" style:family="paragraph">
      <style:paragraph-properties fo:line-height="100%"/>
    </style:style>
    <style:style style:name="P1946" style:parent-style-name="Standard" style:family="paragraph">
      <style:paragraph-properties fo:line-height="100%" fo:margin-left="0.4916in">
        <style:tab-stops/>
      </style:paragraph-properties>
    </style:style>
    <style:style style:name="P1947" style:parent-style-name="Standard" style:family="paragraph">
      <style:paragraph-properties fo:line-height="100%"/>
    </style:style>
    <style:style style:name="T1948" style:parent-style-name="DefaultParagraphFont" style:family="text">
      <style:text-properties style:text-underline-type="single" style:text-underline-style="solid" style:text-underline-width="auto" style:text-underline-mode="continuous"/>
    </style:style>
    <style:style style:name="P1949" style:parent-style-name="Standard" style:family="paragraph">
      <style:paragraph-properties fo:line-height="100%" fo:margin-left="0.4916in">
        <style:tab-stops/>
      </style:paragraph-properties>
    </style:style>
    <style:style style:name="P1950" style:parent-style-name="Standard" style:family="paragraph">
      <style:paragraph-properties fo:line-height="100%"/>
    </style:style>
    <style:style style:name="P1951" style:parent-style-name="Standard" style:family="paragraph">
      <style:paragraph-properties fo:line-height="100%" fo:margin-left="0.4916in">
        <style:tab-stops/>
      </style:paragraph-properties>
    </style:style>
    <style:style style:name="P1952" style:parent-style-name="Standard" style:family="paragraph">
      <style:paragraph-properties fo:line-height="100%"/>
    </style:style>
    <style:style style:name="P1953" style:parent-style-name="Standard" style:family="paragraph">
      <style:paragraph-properties fo:line-height="100%" fo:margin-left="0.4916in">
        <style:tab-stops/>
      </style:paragraph-properties>
    </style:style>
    <style:style style:name="P1954" style:parent-style-name="Standard" style:family="paragraph">
      <style:paragraph-properties fo:line-height="100%"/>
    </style:style>
    <style:style style:name="P1955" style:parent-style-name="Standard" style:family="paragraph">
      <style:paragraph-properties fo:line-height="100%" fo:margin-left="1.5in">
        <style:tab-stops/>
      </style:paragraph-properties>
    </style:style>
    <style:style style:name="P1956" style:parent-style-name="Standard" style:family="paragraph">
      <style:paragraph-properties fo:line-height="100%"/>
    </style:style>
    <style:style style:name="P1957" style:parent-style-name="Standard" style:family="paragraph">
      <style:paragraph-properties fo:line-height="100%"/>
    </style:style>
    <style:style style:name="P1958" style:parent-style-name="Standard" style:family="paragraph">
      <style:paragraph-properties fo:line-height="100%" fo:margin-left="0.4916in">
        <style:tab-stops/>
      </style:paragraph-properties>
    </style:style>
    <style:style style:name="P1959" style:parent-style-name="Standard" style:family="paragraph">
      <style:paragraph-properties fo:line-height="100%"/>
    </style:style>
    <style:style style:name="P1960" style:parent-style-name="Standard" style:family="paragraph">
      <style:paragraph-properties fo:line-height="100%" fo:margin-left="0.4916in">
        <style:tab-stops/>
      </style:paragraph-properties>
    </style:style>
    <style:style style:name="P1961" style:parent-style-name="Standard" style:family="paragraph">
      <style:paragraph-properties fo:line-height="100%"/>
    </style:style>
    <style:style style:name="P1962" style:parent-style-name="Standard" style:family="paragraph">
      <style:paragraph-properties fo:line-height="100%" fo:margin-left="0.4916in">
        <style:tab-stops/>
      </style:paragraph-properties>
    </style:style>
    <style:style style:name="P1963" style:parent-style-name="Standard" style:family="paragraph">
      <style:paragraph-properties fo:line-height="100%"/>
    </style:style>
    <style:style style:name="P1964" style:parent-style-name="Standard" style:family="paragraph">
      <style:paragraph-properties fo:line-height="100%" fo:margin-left="0.4916in">
        <style:tab-stops/>
      </style:paragraph-properties>
    </style:style>
    <style:style style:name="P1965" style:parent-style-name="Standard" style:family="paragraph">
      <style:paragraph-properties fo:line-height="100%"/>
    </style:style>
    <style:style style:name="P1966" style:parent-style-name="Standard" style:family="paragraph">
      <style:paragraph-properties fo:line-height="100%" fo:margin-left="0.4916in">
        <style:tab-stops/>
      </style:paragraph-properties>
    </style:style>
    <style:style style:name="P1967" style:parent-style-name="Standard" style:family="paragraph">
      <style:paragraph-properties fo:line-height="100%"/>
    </style:style>
    <style:style style:name="P1968" style:parent-style-name="Standard" style:family="paragraph">
      <style:paragraph-properties fo:line-height="100%" fo:margin-left="0.4916in">
        <style:tab-stops/>
      </style:paragraph-properties>
    </style:style>
    <style:style style:name="P1969" style:parent-style-name="Standard" style:family="paragraph">
      <style:paragraph-properties fo:line-height="100%"/>
    </style:style>
    <style:style style:name="P1970" style:parent-style-name="Standard" style:family="paragraph">
      <style:paragraph-properties fo:line-height="100%" fo:margin-left="0.4916in">
        <style:tab-stops/>
      </style:paragraph-properties>
    </style:style>
    <style:style style:name="P1971" style:parent-style-name="Standard" style:family="paragraph">
      <style:paragraph-properties fo:line-height="100%"/>
    </style:style>
    <style:style style:name="P1972" style:parent-style-name="Standard" style:family="paragraph">
      <style:paragraph-properties fo:line-height="100%" fo:margin-left="0.4916in">
        <style:tab-stops/>
      </style:paragraph-properties>
    </style:style>
    <style:style style:name="P1973" style:parent-style-name="Standard" style:family="paragraph">
      <style:paragraph-properties fo:line-height="100%"/>
    </style:style>
    <style:style style:name="P1974" style:parent-style-name="Standard" style:family="paragraph">
      <style:paragraph-properties fo:line-height="100%"/>
    </style:style>
    <style:style style:name="P1975" style:parent-style-name="Standard" style:family="paragraph">
      <style:paragraph-properties fo:line-height="100%"/>
    </style:style>
    <style:style style:name="P1976" style:parent-style-name="Standard" style:family="paragraph">
      <style:paragraph-properties fo:line-height="100%" fo:margin-left="1.5in">
        <style:tab-stops/>
      </style:paragraph-properties>
    </style:style>
    <style:style style:name="P1977" style:parent-style-name="Standard" style:family="paragraph">
      <style:paragraph-properties fo:line-height="100%"/>
    </style:style>
    <style:style style:name="T1978" style:parent-style-name="DefaultParagraphFont" style:family="text">
      <style:text-properties style:text-underline-type="single" style:text-underline-style="solid" style:text-underline-width="auto" style:text-underline-mode="continuous"/>
    </style:style>
    <style:style style:name="P1979" style:parent-style-name="Standard" style:family="paragraph">
      <style:paragraph-properties fo:line-height="100%" fo:margin-left="1.5in">
        <style:tab-stops/>
      </style:paragraph-properties>
    </style:style>
    <style:style style:name="P1980" style:parent-style-name="Standard" style:family="paragraph">
      <style:paragraph-properties fo:line-height="100%"/>
    </style:style>
    <style:style style:name="P1981" style:parent-style-name="Standard" style:family="paragraph">
      <style:paragraph-properties fo:line-height="100%" fo:margin-left="1.5in">
        <style:tab-stops/>
      </style:paragraph-properties>
    </style:style>
    <style:style style:name="P1982" style:parent-style-name="Standard" style:family="paragraph">
      <style:paragraph-properties fo:line-height="100%"/>
    </style:style>
    <style:style style:name="P1983" style:parent-style-name="Standard" style:family="paragraph">
      <style:paragraph-properties fo:line-height="100%" fo:margin-left="0.4916in">
        <style:tab-stops/>
      </style:paragraph-properties>
    </style:style>
    <style:style style:name="P1984" style:parent-style-name="Standard" style:family="paragraph">
      <style:paragraph-properties fo:line-height="100%"/>
    </style:style>
    <style:style style:name="P1985" style:parent-style-name="Standard" style:family="paragraph">
      <style:paragraph-properties fo:line-height="100%" fo:margin-left="1.5in">
        <style:tab-stops/>
      </style:paragraph-properties>
    </style:style>
    <style:style style:name="P1986" style:parent-style-name="Standard" style:family="paragraph">
      <style:paragraph-properties fo:line-height="100%"/>
    </style:style>
    <style:style style:name="P1987" style:parent-style-name="Standard" style:family="paragraph">
      <style:paragraph-properties fo:line-height="100%" fo:margin-left="1.5in">
        <style:tab-stops/>
      </style:paragraph-properties>
    </style:style>
    <style:style style:name="P1988" style:parent-style-name="Standard" style:family="paragraph">
      <style:paragraph-properties fo:line-height="100%"/>
    </style:style>
    <style:style style:name="P1989" style:parent-style-name="Standard" style:family="paragraph">
      <style:paragraph-properties fo:line-height="100%" fo:margin-left="1.5in">
        <style:tab-stops/>
      </style:paragraph-properties>
    </style:style>
    <style:style style:name="P1990" style:parent-style-name="Standard" style:family="paragraph">
      <style:paragraph-properties fo:line-height="100%"/>
    </style:style>
    <style:style style:name="P1991" style:parent-style-name="Standard" style:family="paragraph">
      <style:paragraph-properties fo:line-height="100%" fo:margin-left="1.5in">
        <style:tab-stops/>
      </style:paragraph-properties>
    </style:style>
    <style:style style:name="P1992" style:parent-style-name="Standard" style:family="paragraph">
      <style:paragraph-properties fo:line-height="100%"/>
    </style:style>
    <style:style style:name="P1993" style:parent-style-name="Standard" style:family="paragraph">
      <style:paragraph-properties fo:line-height="100%" fo:margin-left="0.4916in">
        <style:tab-stops/>
      </style:paragraph-properties>
    </style:style>
    <style:style style:name="P1994" style:parent-style-name="Standard" style:family="paragraph">
      <style:paragraph-properties fo:line-height="100%"/>
    </style:style>
    <style:style style:name="P1995" style:parent-style-name="Standard" style:family="paragraph">
      <style:paragraph-properties fo:line-height="100%" fo:margin-left="0.4916in">
        <style:tab-stops/>
      </style:paragraph-properties>
    </style:style>
    <style:style style:name="P1996" style:parent-style-name="Standard" style:family="paragraph">
      <style:paragraph-properties fo:line-height="100%"/>
    </style:style>
    <style:style style:name="P1997" style:parent-style-name="Standard" style:family="paragraph">
      <style:paragraph-properties fo:line-height="100%" fo:margin-left="0.4916in">
        <style:tab-stops/>
      </style:paragraph-properties>
    </style:style>
    <style:style style:name="P1998" style:parent-style-name="Standard" style:family="paragraph">
      <style:paragraph-properties fo:line-height="100%"/>
    </style:style>
    <style:style style:name="P1999" style:parent-style-name="Standard" style:family="paragraph">
      <style:paragraph-properties fo:line-height="100%"/>
    </style:style>
    <style:style style:name="P2000" style:parent-style-name="Standard" style:family="paragraph">
      <style:paragraph-properties fo:line-height="100%" fo:margin-left="1.5in">
        <style:tab-stops/>
      </style:paragraph-properties>
    </style:style>
    <style:style style:name="P2001" style:parent-style-name="Standard" style:family="paragraph">
      <style:paragraph-properties fo:line-height="100%"/>
    </style:style>
    <style:style style:name="P2002" style:parent-style-name="Standard" style:family="paragraph">
      <style:paragraph-properties fo:line-height="100%" fo:margin-left="1.5in">
        <style:tab-stops/>
      </style:paragraph-properties>
    </style:style>
    <style:style style:name="P2003" style:parent-style-name="Standard" style:family="paragraph">
      <style:paragraph-properties fo:line-height="100%"/>
    </style:style>
    <style:style style:name="P2004" style:parent-style-name="Standard" style:family="paragraph">
      <style:paragraph-properties fo:line-height="100%" fo:margin-left="1.5in">
        <style:tab-stops/>
      </style:paragraph-properties>
    </style:style>
    <style:style style:name="P2005" style:parent-style-name="Standard" style:family="paragraph">
      <style:paragraph-properties fo:line-height="100%"/>
    </style:style>
    <style:style style:name="P2006" style:parent-style-name="Standard" style:family="paragraph">
      <style:paragraph-properties fo:line-height="100%"/>
    </style:style>
    <style:style style:name="P2007" style:parent-style-name="Standard" style:family="paragraph">
      <style:paragraph-properties fo:line-height="100%" fo:margin-left="0.4916in">
        <style:tab-stops/>
      </style:paragraph-properties>
    </style:style>
    <style:style style:name="P2008" style:parent-style-name="Standard" style:family="paragraph">
      <style:paragraph-properties fo:line-height="100%"/>
    </style:style>
    <style:style style:name="P2009" style:parent-style-name="Standard" style:family="paragraph">
      <style:paragraph-properties fo:line-height="100%" fo:margin-left="0.4916in">
        <style:tab-stops/>
      </style:paragraph-properties>
    </style:style>
    <style:style style:name="P2010" style:parent-style-name="Standard" style:family="paragraph">
      <style:paragraph-properties fo:line-height="100%"/>
    </style:style>
    <style:style style:name="P2011" style:parent-style-name="Standard" style:family="paragraph">
      <style:paragraph-properties fo:line-height="100%" fo:margin-left="0.4916in">
        <style:tab-stops/>
      </style:paragraph-properties>
    </style:style>
    <style:style style:name="P2012" style:parent-style-name="Standard" style:family="paragraph">
      <style:paragraph-properties fo:line-height="100%"/>
    </style:style>
    <style:style style:name="P2013" style:parent-style-name="Standard" style:family="paragraph">
      <style:paragraph-properties fo:line-height="100%" fo:margin-left="0.4916in">
        <style:tab-stops/>
      </style:paragraph-properties>
    </style:style>
    <style:style style:name="P2014" style:parent-style-name="Standard" style:family="paragraph">
      <style:paragraph-properties fo:line-height="100%"/>
    </style:style>
    <style:style style:name="P2015" style:parent-style-name="Standard" style:family="paragraph">
      <style:paragraph-properties fo:line-height="100%" fo:margin-left="0.4916in">
        <style:tab-stops/>
      </style:paragraph-properties>
    </style:style>
    <style:style style:name="P2016" style:parent-style-name="Standard" style:family="paragraph">
      <style:paragraph-properties fo:line-height="100%"/>
    </style:style>
    <style:style style:name="P2017" style:parent-style-name="Standard" style:family="paragraph">
      <style:paragraph-properties fo:line-height="100%" fo:margin-left="0.4916in">
        <style:tab-stops/>
      </style:paragraph-properties>
    </style:style>
    <style:style style:name="P2018" style:parent-style-name="Standard" style:family="paragraph">
      <style:paragraph-properties fo:line-height="100%"/>
    </style:style>
    <style:style style:name="P2019" style:parent-style-name="Standard" style:family="paragraph">
      <style:paragraph-properties fo:line-height="100%" fo:margin-left="0.4916in">
        <style:tab-stops/>
      </style:paragraph-properties>
    </style:style>
    <style:style style:name="P2020" style:parent-style-name="Standard" style:family="paragraph">
      <style:paragraph-properties fo:line-height="100%"/>
    </style:style>
    <style:style style:name="P2021" style:parent-style-name="Standard" style:family="paragraph">
      <style:paragraph-properties fo:line-height="100%" fo:margin-left="0.4916in">
        <style:tab-stops/>
      </style:paragraph-properties>
    </style:style>
    <style:style style:name="P2022" style:parent-style-name="Standard" style:family="paragraph">
      <style:paragraph-properties fo:line-height="100%"/>
    </style:style>
    <style:style style:name="P2023" style:parent-style-name="Standard" style:family="paragraph">
      <style:paragraph-properties fo:line-height="100%" fo:margin-left="0.4916in">
        <style:tab-stops/>
      </style:paragraph-properties>
    </style:style>
    <style:style style:name="P2024" style:parent-style-name="Standard" style:family="paragraph">
      <style:paragraph-properties fo:line-height="100%"/>
    </style:style>
    <style:style style:name="P2025" style:parent-style-name="Standard" style:family="paragraph">
      <style:paragraph-properties fo:line-height="100%" fo:margin-left="0.4916in">
        <style:tab-stops/>
      </style:paragraph-properties>
    </style:style>
    <style:style style:name="P2026" style:parent-style-name="Standard" style:family="paragraph">
      <style:paragraph-properties fo:line-height="100%"/>
    </style:style>
    <style:style style:name="P2027" style:parent-style-name="Standard" style:family="paragraph">
      <style:paragraph-properties fo:line-height="100%" fo:margin-left="0.4916in">
        <style:tab-stops/>
      </style:paragraph-properties>
    </style:style>
    <style:style style:name="P2028" style:parent-style-name="Standard" style:family="paragraph">
      <style:paragraph-properties fo:line-height="100%"/>
    </style:style>
    <style:style style:name="P2029" style:parent-style-name="Standard" style:family="paragraph">
      <style:paragraph-properties fo:line-height="100%" fo:margin-left="0.4916in">
        <style:tab-stops/>
      </style:paragraph-properties>
    </style:style>
    <style:style style:name="P2030" style:parent-style-name="Standard" style:family="paragraph">
      <style:paragraph-properties fo:line-height="100%"/>
    </style:style>
    <style:style style:name="T2031" style:parent-style-name="DefaultParagraphFont" style:family="text">
      <style:text-properties style:text-underline-type="single" style:text-underline-style="solid" style:text-underline-width="auto" style:text-underline-mode="continuous"/>
    </style:style>
    <style:style style:name="P2032" style:parent-style-name="Standard" style:family="paragraph">
      <style:paragraph-properties fo:line-height="100%" fo:margin-left="1.5in">
        <style:tab-stops/>
      </style:paragraph-properties>
    </style:style>
    <style:style style:name="P2033" style:parent-style-name="Standard" style:family="paragraph">
      <style:paragraph-properties fo:line-height="100%"/>
    </style:style>
    <style:style style:name="P2034" style:parent-style-name="Standard" style:family="paragraph">
      <style:paragraph-properties fo:line-height="100%" fo:margin-left="0.4916in">
        <style:tab-stops/>
      </style:paragraph-properties>
    </style:style>
    <style:style style:name="P2035" style:parent-style-name="Standard" style:family="paragraph">
      <style:paragraph-properties fo:line-height="100%"/>
    </style:style>
    <style:style style:name="P2036" style:parent-style-name="Standard" style:family="paragraph">
      <style:paragraph-properties fo:line-height="100%" fo:margin-left="0.4916in">
        <style:tab-stops/>
      </style:paragraph-properties>
    </style:style>
    <style:style style:name="P2037" style:parent-style-name="Standard" style:family="paragraph">
      <style:paragraph-properties fo:line-height="100%"/>
    </style:style>
    <style:style style:name="T2038" style:parent-style-name="DefaultParagraphFont" style:family="text">
      <style:text-properties style:text-underline-type="single" style:text-underline-style="solid" style:text-underline-width="auto" style:text-underline-mode="continuous"/>
    </style:style>
    <style:style style:name="T2039" style:parent-style-name="DefaultParagraphFont" style:family="text">
      <style:text-properties style:text-underline-type="single" style:text-underline-style="solid" style:text-underline-width="auto" style:text-underline-mode="continuous"/>
    </style:style>
    <style:style style:name="P2040" style:parent-style-name="Standard" style:family="paragraph">
      <style:paragraph-properties fo:line-height="100%" fo:margin-left="1.5in">
        <style:tab-stops/>
      </style:paragraph-properties>
    </style:style>
    <style:style style:name="P2041" style:parent-style-name="Standard" style:family="paragraph">
      <style:paragraph-properties fo:line-height="100%"/>
    </style:style>
    <style:style style:name="P2042" style:parent-style-name="Standard" style:family="paragraph">
      <style:paragraph-properties fo:line-height="100%"/>
    </style:style>
    <style:style style:name="P2043" style:parent-style-name="Standard" style:family="paragraph">
      <style:paragraph-properties fo:line-height="100%"/>
    </style:style>
    <style:style style:name="P2044" style:parent-style-name="Standard" style:family="paragraph">
      <style:paragraph-properties fo:line-height="100%" fo:margin-left="1.5in">
        <style:tab-stops/>
      </style:paragraph-properties>
    </style:style>
    <style:style style:name="P2045" style:parent-style-name="Standard" style:family="paragraph">
      <style:paragraph-properties fo:line-height="100%"/>
    </style:style>
    <style:style style:name="P2046" style:parent-style-name="Standard" style:family="paragraph">
      <style:paragraph-properties fo:line-height="100%"/>
    </style:style>
    <style:style style:name="P2047" style:parent-style-name="Standard" style:family="paragraph">
      <style:paragraph-properties fo:line-height="100%" fo:margin-left="0.4916in">
        <style:tab-stops/>
      </style:paragraph-properties>
    </style:style>
    <style:style style:name="P2048" style:parent-style-name="Standard" style:family="paragraph">
      <style:paragraph-properties fo:line-height="100%"/>
    </style:style>
    <style:style style:name="P2049" style:parent-style-name="Standard" style:family="paragraph">
      <style:paragraph-properties fo:line-height="100%" fo:margin-left="0.4916in">
        <style:tab-stops/>
      </style:paragraph-properties>
    </style:style>
    <style:style style:name="P2050" style:parent-style-name="Standard" style:family="paragraph">
      <style:paragraph-properties fo:line-height="100%"/>
    </style:style>
    <style:style style:name="P2051" style:parent-style-name="Standard" style:family="paragraph">
      <style:paragraph-properties fo:line-height="100%" fo:margin-left="0.4916in">
        <style:tab-stops/>
      </style:paragraph-properties>
    </style:style>
    <style:style style:name="P2052" style:parent-style-name="Standard" style:family="paragraph">
      <style:paragraph-properties fo:line-height="100%"/>
    </style:style>
    <style:style style:name="P2053" style:parent-style-name="Standard" style:family="paragraph">
      <style:paragraph-properties fo:line-height="100%" fo:margin-left="0.4916in">
        <style:tab-stops/>
      </style:paragraph-properties>
    </style:style>
    <style:style style:name="P2054" style:parent-style-name="Standard" style:family="paragraph">
      <style:paragraph-properties fo:line-height="100%"/>
    </style:style>
    <style:style style:name="P2055" style:parent-style-name="Standard" style:family="paragraph">
      <style:paragraph-properties fo:line-height="100%" fo:margin-left="0.4916in">
        <style:tab-stops/>
      </style:paragraph-properties>
    </style:style>
    <style:style style:name="P2056" style:parent-style-name="Standard" style:family="paragraph">
      <style:paragraph-properties fo:line-height="100%"/>
    </style:style>
    <style:style style:name="P2057" style:parent-style-name="Standard" style:family="paragraph">
      <style:paragraph-properties fo:line-height="100%" fo:margin-left="0.4916in">
        <style:tab-stops/>
      </style:paragraph-properties>
    </style:style>
    <style:style style:name="P2058" style:parent-style-name="Standard" style:family="paragraph">
      <style:paragraph-properties fo:line-height="100%"/>
    </style:style>
    <style:style style:name="P2059" style:parent-style-name="Standard" style:family="paragraph">
      <style:paragraph-properties fo:line-height="100%" fo:margin-left="0.4916in">
        <style:tab-stops/>
      </style:paragraph-properties>
    </style:style>
    <style:style style:name="P2060" style:parent-style-name="Standard" style:family="paragraph">
      <style:paragraph-properties fo:line-height="100%"/>
    </style:style>
    <style:style style:name="P2061" style:parent-style-name="Standard" style:family="paragraph">
      <style:paragraph-properties fo:line-height="100%" fo:margin-left="0.4916in">
        <style:tab-stops/>
      </style:paragraph-properties>
    </style:style>
    <style:style style:name="P2062" style:parent-style-name="Standard" style:family="paragraph">
      <style:paragraph-properties fo:line-height="100%"/>
    </style:style>
    <style:style style:name="P2063" style:parent-style-name="Standard" style:family="paragraph">
      <style:paragraph-properties fo:line-height="100%" fo:margin-left="0.4916in">
        <style:tab-stops/>
      </style:paragraph-properties>
    </style:style>
    <style:style style:name="P2064" style:parent-style-name="Standard" style:family="paragraph">
      <style:paragraph-properties fo:line-height="100%"/>
    </style:style>
    <style:style style:name="P2065" style:parent-style-name="Standard" style:family="paragraph">
      <style:paragraph-properties fo:text-align="justify" fo:line-height="100%" fo:margin-left="0.5in">
        <style:tab-stops/>
      </style:paragraph-properties>
    </style:style>
    <style:style style:name="P2066" style:parent-style-name="Heading1" style:family="paragraph">
      <style:paragraph-properties fo:text-align="justify" fo:margin-top="0in" fo:margin-bottom="0in"/>
    </style:style>
    <style:style style:name="T2067" style:parent-style-name="DefaultParagraphFont" style:family="text">
      <style:text-properties fo:font-size="16pt" style:font-size-asian="16pt" style:font-size-complex="16pt"/>
    </style:style>
    <style:style style:name="P2068" style:parent-style-name="Standard" style:family="paragraph">
      <style:paragraph-properties fo:text-align="justify" fo:margin-top="0.1388in" fo:line-height="100%"/>
    </style:style>
    <style:style style:name="P2069" style:parent-style-name="Standard" style:family="paragraph">
      <style:paragraph-properties fo:text-align="justify" fo:margin-top="0.1388in" fo:line-height="100%"/>
    </style:style>
    <style:style style:name="P2070" style:parent-style-name="Standard" style:family="paragraph">
      <style:text-properties fo:font-size="16pt" style:font-size-asian="16pt" style:font-size-complex="16pt"/>
    </style:style>
    <style:style style:name="P2071" style:parent-style-name="Heading1" style:family="paragraph">
      <style:paragraph-properties fo:text-align="justify" fo:margin-top="0.1388in" fo:margin-bottom="0.1388in"/>
    </style:style>
    <style:style style:name="T2072" style:parent-style-name="DefaultParagraphFont" style:family="text">
      <style:text-properties fo:font-size="16pt" style:font-size-asian="16pt" style:font-size-complex="16pt"/>
    </style:style>
    <style:style style:name="P2073" style:parent-style-name="Standard" style:family="paragraph"/>
    <style:style style:name="P2074" style:parent-style-name="Standard" style:family="paragraph">
      <style:paragraph-properties fo:text-align="justify" fo:margin-top="0.0833in" fo:margin-bottom="0.0833in" fo:line-height="100%"/>
    </style:style>
    <style:style style:name="P2075" style:parent-style-name="Standard" style:family="paragraph">
      <style:paragraph-properties fo:text-align="justify" fo:margin-top="0.0833in" fo:margin-bottom="0.0833in" fo:line-height="100%"/>
    </style:style>
    <style:style style:name="P2076" style:parent-style-name="Standard" style:family="paragraph">
      <style:paragraph-properties fo:text-align="justify" fo:margin-top="0.0833in" fo:margin-bottom="0.0833in" fo:line-height="100%"/>
    </style:style>
  </office:automatic-styles>
  <office:body>
    <office:text text:use-soft-page-breaks="true">
      <text:h text:style-name="P1" text:outline-level="1"><text:bookmark-start text:name="_90vhjc6ebdvp"/><text:bookmark-end text:name="_90vhjc6ebdvp"/><text:span text:style-name="T5">Lot 8. Defence and Other Specialist Travel Services</text:span></text:h>
      <text:p text:style-name="Standard"/>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6"><text:a xlink:href="#_90vhjc6ebdvp" office:target-frame-name="_top" xlink:show="replace"><text:span text:style-name="T7">Lot 8. Defence and Other Specialist Travel Services</text:span><text:span text:style-name="T8"><text:tab/>1</text:span></text:a></text:p>
          <text:p text:style-name="P9"><text:a xlink:href="#_umzy1acg9oyo" office:target-frame-name="_top" xlink:show="replace"><text:span text:style-name="T10">1. Introduction and Purpose of this Lot</text:span><text:span text:style-name="T11"><text:tab/></text:span><text:span text:style-name="T12">5</text:span></text:a></text:p>
          <text:p text:style-name="P13"><text:a xlink:href="#_z89f9cv0hbds" office:target-frame-name="_top" xlink:show="replace"><text:span text:style-name="T14">Core Services</text:span><text:span text:style-name="T15"><text:tab/>6</text:span></text:a></text:p>
          <text:p text:style-name="P16"><text:a xlink:href="#_fvjv23jyyqy1" office:target-frame-name="_top" xlink:show="replace"><text:span text:style-name="T17">Optional Services</text:span><text:span text:style-name="T18"><text:tab/>6</text:span></text:a></text:p>
          <text:p text:style-name="P19"><text:a xlink:href="#_pgszvf58ny0" office:target-frame-name="_top" xlink:show="replace"><text:span text:style-name="T20">2. Air Travel</text:span><text:span text:style-name="T21"><text:tab/>7</text:span></text:a></text:p>
          <text:p text:style-name="P22"><text:a xlink:href="#_kxtsfr7rnng3" office:target-frame-name="_top" xlink:show="replace"><text:span text:style-name="T23">Booking Functionality and Requirements</text:span><text:span text:style-name="T24"><text:tab/>7</text:span></text:a></text:p>
          <text:p text:style-name="P25"><text:a xlink:href="#_wn77pg0e13s" office:target-frame-name="_top" xlink:show="replace"><text:span text:style-name="T26">Val</text:span><text:span text:style-name="T27">ue for Money and Ticketing Requirement</text:span><text:span text:style-name="T28"><text:tab/>7</text:span></text:a></text:p>
          <text:p text:style-name="P29"><text:a xlink:href="#_ihypxpvmnplq" office:target-frame-name="_top" xlink:show="replace"><text:span text:style-name="T30">Confirmations and Passenger Tracking</text:span><text:span text:style-name="T31"><text:tab/>8</text:span></text:a></text:p>
          <text:p text:style-name="P32"><text:a xlink:href="#_l4aqm31bt85" office:target-frame-name="_top" xlink:show="replace"><text:span text:style-name="T33">Sustainability and Value for the Nation</text:span><text:span text:style-name="T34"><text:tab/>9</text:span></text:a></text:p>
          <text:p text:style-name="P35"><text:a xlink:href="#_3kfkmkj8b8gc" office:target-frame-name="_top" xlink:show="replace"><text:span text:style-name="T36">3. Rail Travel (including<text:s/></text:span><text:span text:style-name="T37">Eurostar)</text:span><text:span text:style-name="T38"><text:tab/>9</text:span></text:a></text:p>
          <text:p text:style-name="P39"><text:a xlink:href="#_msjtni4jwbco" office:target-frame-name="_top" xlink:show="replace"><text:span text:style-name="T40">UK Rail Fares and Ticketing</text:span><text:span text:style-name="T41"><text:tab/>9</text:span></text:a></text:p>
          <text:p text:style-name="P42"><text:a xlink:href="#_rewzo8jars6n" office:target-frame-name="_top" xlink:show="replace"><text:span text:style-name="T43">International Rail and Eurostar</text:span><text:span text:style-name="T44"><text:tab/>10</text:span></text:a></text:p>
          <text:p text:style-name="P45"><text:a xlink:href="#_jql8w7yrj7nj" office:target-frame-name="_top" xlink:show="replace"><text:span text:style-name="T46">Ticket Fulfilment and Booking Confirmation</text:span><text:span text:style-name="T47"><text:tab/>10</text:span></text:a></text:p>
          <text:p text:style-name="P48"><text:a xlink:href="#_i469rgv6931g" office:target-frame-name="_top" xlink:show="replace"><text:span text:style-name="T49">Additional Rail Facilities</text:span><text:span text:style-name="T50"><text:tab/>11</text:span></text:a></text:p>
          <text:p text:style-name="P51"><text:a xlink:href="#_jpn9e0mrnrry" office:target-frame-name="_top" xlink:show="replace"><text:span text:style-name="T52">4. Other Transport</text:span><text:span text:style-name="T53"><text:tab/>11</text:span></text:a></text:p>
          <text:p text:style-name="P54"><text:a xlink:href="#_e1678ka4bmc5" office:target-frame-name="_top" xlink:show="replace"><text:span text:style-name="T55">Passenger Transportation</text:span><text:span text:style-name="T56"><text:tab/>11</text:span></text:a></text:p>
          <text:p text:style-name="P57"><text:a xlink:href="#_h22wi6scr284" office:target-frame-name="_top" xlink:show="replace"><text:span text:style-name="T58">Taxis and Minicabs</text:span><text:span text:style-name="T59"><text:tab/>12</text:span></text:a></text:p>
          <text:p text:style-name="P60"><text:a xlink:href="#_j19dhx1i1m8" office:target-frame-name="_top" xlink:show="replace"><text:span text:style-name="T61">Vehicle Hire (Without Driver)</text:span><text:span text:style-name="T62"><text:tab/>13</text:span></text:a></text:p>
          <text:p text:style-name="P63"><text:a xlink:href="#_fq00amrh6gno" office:target-frame-name="_top" xlink:show="replace"><text:span text:style-name="T64">Mobility as a Service (MaaS)</text:span><text:span text:style-name="T65"><text:tab/>13</text:span></text:a></text:p>
          <text:p text:style-name="P66"><text:a xlink:href="#_5ncn56ulsl62" office:target-frame-name="_top" xlink:show="replace"><text:span text:style-name="T67">Ferry Services and Eurotunnel</text:span><text:span text:style-name="T68"><text:tab/>13</text:span></text:a></text:p>
          <text:p text:style-name="P69"><text:a xlink:href="#_867tjx7xu6g" office:target-frame-name="_top" xlink:show="replace"><text:span text:style-name="T70">5. Accommodation</text:span><text:span text:style-name="T71"><text:tab/>14</text:span></text:a></text:p>
          <text:p text:style-name="P72"><text:a xlink:href="#_sg1supqoqcy6" office:target-frame-name="_top" xlink:show="replace"><text:span text:style-name="T73">Search a</text:span><text:span text:style-name="T74">nd Display</text:span><text:span text:style-name="T75"><text:tab/>14</text:span></text:a></text:p>
          <text:p text:style-name="P76"><text:a xlink:href="#_z56r5wkvsx8y" office:target-frame-name="_top" xlink:show="replace"><text:span text:style-name="T77">Late Arrival and ‘Walking’</text:span><text:span text:style-name="T78"><text:tab/>14</text:span></text:a></text:p>
          <text:p text:style-name="P79"><text:a xlink:href="#_kxw8664f7lkm" office:target-frame-name="_top" xlink:show="replace"><text:span text:style-name="T80">Provider Exclusions and Special Requests</text:span><text:span text:style-name="T81"><text:tab/>14</text:span></text:a></text:p>
          <text:p text:style-name="P82"><text:a xlink:href="#_8g5r69brm6m" office:target-frame-name="_top" xlink:show="replace"><text:span text:style-name="T83">Group and Long-Stay Bookings</text:span><text:span text:style-name="T84"><text:tab/>15</text:span></text:a></text:p>
          <text:p text:style-name="P85"><text:a xlink:href="#_z0cor6falbf8" office:target-frame-name="_top" xlink:show="replace"><text:span text:style-name="T86">Billback<text:s/></text:span><text:span text:style-name="T87">and Payment Accuracy</text:span><text:span text:style-name="T88"><text:tab/>15</text:span></text:a></text:p>
          <text:p text:style-name="P89"><text:a xlink:href="#_tgj9gtkkyjbn" office:target-frame-name="_top" xlink:show="replace"><text:span text:style-name="T90">Booking Confirmation, Accommodation</text:span><text:span text:style-name="T91"><text:tab/>15</text:span></text:a></text:p>
          <text:p text:style-name="P92"><text:a xlink:href="#_q7lvkynjdqvh" office:target-frame-name="_top" xlink:show="replace"><text:span text:style-name="T93">6. Booking Amendments, Exchanges, Cancellations and Refunds</text:span><text:span text:style-name="T94"><text:tab/>16</text:span></text:a></text:p>
          <text:p text:style-name="P95"><text:a xlink:href="#_ib8yelpeckow" office:target-frame-name="_top" xlink:show="replace"><text:span text:style-name="T96">General</text:span><text:span text:style-name="T97"><text:tab/>16</text:span></text:a></text:p>
          <text:p text:style-name="P98"><text:a xlink:href="#_go6iifibob7j" office:target-frame-name="_top" xlink:show="replace"><text:span text:style-name="T99">Rail</text:span><text:span text:style-name="T100"><text:tab/>17</text:span></text:a></text:p>
          <text:p text:style-name="P101"><text:a xlink:href="#_uja3qiskfunc" office:target-frame-name="_top" xlink:show="replace"><text:span text:style-name="T102">Air</text:span><text:span text:style-name="T103"><text:tab/>18</text:span></text:a></text:p>
          <text:p text:style-name="P104"><text:a xlink:href="#_cazs07wzgocl" office:target-frame-name="_top" xlink:show="replace"><text:span text:style-name="T105">Accommodation</text:span><text:span text:style-name="T106"><text:tab/>18</text:span></text:a></text:p>
          <text:p text:style-name="P107"><text:a xlink:href="#_oyxu80haznfm" office:target-frame-name="_top" xlink:show="replace"><text:span text:style-name="T108">Venues</text:span><text:span text:style-name="T109"><text:tab/>18</text:span></text:a></text:p>
          <text:p text:style-name="P110"><text:a xlink:href="#_cxdzmn523frl" office:target-frame-name="_top" xlink:show="replace"><text:span text:style-name="T111">Booking Requirements and Inventory Access</text:span><text:span text:style-name="T112"><text:tab/>19</text:span></text:a></text:p>
          <text:p text:style-name="P113"><text:a xlink:href="#_2yrap7m9cxl5" office:target-frame-name="_top" xlink:show="replace"><text:span text:style-name="T114">7. Venue Find, Meetings, Conferences, Events and Group Bookings</text:span><text:span text:style-name="T115"><text:tab/>20</text:span></text:a></text:p>
          <text:p text:style-name="P116"><text:a xlink:href="#_bnh1gcrou7hr" office:target-frame-name="_top" xlink:show="replace"><text:span text:style-name="T117">Overview</text:span><text:span text:style-name="T118"><text:tab/>20</text:span></text:a></text:p>
          <text:p text:style-name="P119"><text:a xlink:href="#_j5jrl8w649l5" office:target-frame-name="_top" xlink:show="replace"><text:span text:style-name="T120">7.2. Preferred Venue Solutions – Government Estate First</text:span><text:span text:style-name="T121"><text:tab/>21</text:span></text:a></text:p>
          <text:p text:style-name="P122"><text:a xlink:href="#_6034p6w06zrg" office:target-frame-name="_top" xlink:show="replace"><text:span text:style-name="T123">Tier 1 – Free Government Estate (Primary Consideration)</text:span><text:span text:style-name="T124"><text:tab/>21</text:span></text:a></text:p>
          <text:p text:style-name="P125"><text:a xlink:href="#_a3bl4wdyit3b" office:target-frame-name="_top" xlink:show="replace"><text:span text:style-name="T126">Tier 2 – Paid or Reduced Government and Third Sector Estate</text:span><text:span text:style-name="T127"><text:tab/>22</text:span></text:a></text:p>
          <text:p text:style-name="P128"><text:a xlink:href="#_tljc0f5v166z" office:target-frame-name="_top" xlink:show="replace"><text:span text:style-name="T129">Tier 3 – Commercial Providers</text:span><text:span text:style-name="T130"><text:tab/>23</text:span></text:a></text:p>
          <text:p text:style-name="P131"><text:a xlink:href="#_55bysrafy1x0" office:target-frame-name="_top" xlink:show="replace"><text:span text:style-name="T132">7.16. Venue Find Service – Including Virtual, Digital, and Hybrid Events</text:span><text:span text:style-name="T133"><text:tab/>23</text:span></text:a></text:p>
          <text:p text:style-name="P134"><text:a xlink:href="#_93i6bctxtfkc" office:target-frame-name="_top" xlink:show="replace"><text:span text:style-name="T135">Options and Recommendations</text:span><text:span text:style-name="T136"><text:tab/>23</text:span></text:a></text:p>
          <text:p text:style-name="P137"><text:a xlink:href="#_5ss18fq5chup" office:target-frame-name="_top" xlink:show="replace"><text:span text:style-name="T138">Flexibility and Hybrid Delivery</text:span><text:span text:style-name="T139"><text:tab/>23</text:span></text:a></text:p>
          <text:p text:style-name="P140"><text:a xlink:href="#_85znr0ruumai" office:target-frame-name="_top" xlink:show="replace"><text:span text:style-name="T141">GCA<text:s/></text:span><text:span text:style-name="T142">Preferred Venue Standard Terms and Conditions</text:span><text:span text:style-name="T143"><text:tab/>24</text:span></text:a></text:p>
          <text:p text:style-name="P144"><text:a xlink:href="#_33g9mig9t2qx" office:target-frame-name="_top" xlink:show="replace"><text:span text:style-name="T145">Quotation Requirements</text:span><text:span text:style-name="T146"><text:tab/>24</text:span></text:a></text:p>
          <text:p text:style-name="P147"><text:a xlink:href="#_ca3iygjhwr1b" office:target-frame-name="_top" xlink:show="replace"><text:span text:style-name="T148">Authorisation, Pre-Approval, and Cost Management</text:span><text:span text:style-name="T149"><text:tab/>24</text:span></text:a></text:p>
          <text:p text:style-name="P150"><text:a xlink:href="#_d27tk4vi79qh" office:target-frame-name="_top" xlink:show="replace"><text:span text:style-name="T151">Complex and Specialist Requiremen</text:span><text:span text:style-name="T152">ts</text:span><text:span text:style-name="T153"><text:tab/>25</text:span></text:a></text:p>
          <text:p text:style-name="P154"><text:a xlink:href="#_o85kc0fb6749" office:target-frame-name="_top" xlink:show="replace"><text:span text:style-name="T155">Venue Exclusions</text:span><text:span text:style-name="T156"><text:tab/>25</text:span></text:a></text:p>
          <text:p text:style-name="P157"><text:a xlink:href="#_qry54x5y1zzq" office:target-frame-name="_top" xlink:show="replace"><text:span text:style-name="T158">9. Meetings, Conferences and Event Services</text:span><text:span text:style-name="T159"><text:tab/>26</text:span></text:a></text:p>
          <text:p text:style-name="P160"><text:a xlink:href="#_v9737c4vmxi0" office:target-frame-name="_top" xlink:show="replace"><text:span text:style-name="T161">Venue Provided Services</text:span><text:span text:style-name="T162"><text:tab/>26</text:span></text:a></text:p>
          <text:p text:style-name="P163"><text:a xlink:href="#_ti56mqfaha0e" office:target-frame-name="_top" xlink:show="replace"><text:span text:style-name="T164">Audio-Visual and Event and C</text:span><text:span text:style-name="T165">onference Technology</text:span><text:span text:style-name="T166"><text:tab/>27</text:span></text:a></text:p>
          <text:p text:style-name="P167"><text:a xlink:href="#_3jtchkfqxkrw" office:target-frame-name="_top" xlink:show="replace"><text:span text:style-name="T168">Delegate Management</text:span><text:span text:style-name="T169"><text:tab/>28</text:span></text:a></text:p>
          <text:p text:style-name="P170"><text:a xlink:href="#_rwbcwfmg8pyf" office:target-frame-name="_top" xlink:show="replace"><text:span text:style-name="T171">Onsite Liaison and Support</text:span><text:span text:style-name="T172"><text:tab/>28</text:span></text:a></text:p>
          <text:p text:style-name="P173"><text:a xlink:href="#_t7mwwr7y3niv" office:target-frame-name="_top" xlink:show="replace"><text:span text:style-name="T174">Food and Catering Services</text:span><text:span text:style-name="T175"><text:tab/>29</text:span></text:a></text:p>
          <text:p text:style-name="P176"><text:a xlink:href="#_e9v627adjx5n" office:target-frame-name="_top" xlink:show="replace"><text:span text:style-name="T177">Events personal infor</text:span><text:span text:style-name="T178">mation</text:span><text:span text:style-name="T179"><text:tab/>29</text:span></text:a></text:p>
          <text:p text:style-name="P180"><text:a xlink:href="#_k260fdwhuz34" office:target-frame-name="_top" xlink:show="replace"><text:span text:style-name="T181">11. Price Match Guarantee</text:span><text:span text:style-name="T182"><text:tab/>30</text:span></text:a></text:p>
          <text:p text:style-name="P183"><text:a xlink:href="#_4geb4y23sax" office:target-frame-name="_top" xlink:show="replace"><text:span text:style-name="T184">Scope and Purpose</text:span><text:span text:style-name="T185"><text:tab/>30</text:span></text:a></text:p>
          <text:p text:style-name="P186"><text:a xlink:href="#_c0ol6a9todfv" office:target-frame-name="_top" xlink:show="replace"><text:span text:style-name="T187">Travel and Accommodation Challenges</text:span><text:span text:style-name="T188"><text:tab/>30</text:span></text:a></text:p>
          <text:p text:style-name="P189"><text:a xlink:href="#_k1zoaks31b1p" office:target-frame-name="_top" xlink:show="replace"><text:span text:style-name="T190">Venue and Event Package<text:s/></text:span><text:span text:style-name="T191">Challenges</text:span><text:span text:style-name="T192"><text:tab/>31</text:span></text:a></text:p>
          <text:p text:style-name="P193"><text:a xlink:href="#_8qqs1s8p171q" office:target-frame-name="_top" xlink:show="replace"><text:span text:style-name="T194">Acknowledgement and Resolution</text:span><text:span text:style-name="T195"><text:tab/>32</text:span></text:a></text:p>
          <text:p text:style-name="P196"><text:a xlink:href="#_mn4xpzfih60o" office:target-frame-name="_top" xlink:show="replace"><text:span text:style-name="T197">Differences in Booking Conditions</text:span><text:span text:style-name="T198"><text:tab/>33</text:span></text:a></text:p>
          <text:p text:style-name="P199"><text:a xlink:href="#_bzi4wk5fzkcr" office:target-frame-name="_top" xlink:show="replace"><text:span text:style-name="T200">Price Match Exclusions</text:span><text:span text:style-name="T201"><text:tab/>33</text:span></text:a></text:p>
          <text:p text:style-name="P202"><text:a xlink:href="#_ocs5wv761pd7" office:target-frame-name="_top" xlink:show="replace"><text:span text:style-name="T203">Availability and<text:s/></text:span><text:span text:style-name="T204">Monitoring</text:span><text:span text:style-name="T205"><text:tab/>34</text:span></text:a></text:p>
          <text:p text:style-name="P206"><text:a xlink:href="#_oapx3g5s3qoz" office:target-frame-name="_top" xlink:show="replace"><text:span text:style-name="T207">Reporting</text:span><text:span text:style-name="T208"><text:tab/>35</text:span></text:a></text:p>
          <text:p text:style-name="P209"><text:a xlink:href="#_z0nrtd3fpm1t" office:target-frame-name="_top" xlink:show="replace"><text:span text:style-name="T210">Continuous Improvement and Performance</text:span><text:span text:style-name="T211"><text:tab/>35</text:span></text:a></text:p>
          <text:p text:style-name="P212"><text:a xlink:href="#_q0uffnwdossm" office:target-frame-name="_top" xlink:show="replace"><text:span text:style-name="T213">Security and Specialist Requirements</text:span><text:span text:style-name="T214"><text:tab/>36</text:span></text:a></text:p>
          <text:p text:style-name="P215"><text:a xlink:href="#_ef2r2ayv4u5e" office:target-frame-name="_top" xlink:show="replace"><text:span text:style-name="T216">12. Accommodation G</text:span><text:span text:style-name="T217">roup Booking Services</text:span><text:span text:style-name="T218"><text:tab/>36</text:span></text:a></text:p>
          <text:p text:style-name="P219"><text:a xlink:href="#_xu1lwhbjvgcq" office:target-frame-name="_top" xlink:show="replace"><text:span text:style-name="T220">Scope and Definition</text:span><text:span text:style-name="T221"><text:tab/>36</text:span></text:a></text:p>
          <text:p text:style-name="P222"><text:a xlink:href="#_74lvjvr9811j" office:target-frame-name="_top" xlink:show="replace"><text:span text:style-name="T223">Quotations and Booking Process</text:span><text:span text:style-name="T224"><text:tab/>37</text:span></text:a></text:p>
          <text:p text:style-name="P225"><text:a xlink:href="#_odjb6kp5vd8h" office:target-frame-name="_top" xlink:show="replace"><text:span text:style-name="T226">Offline Parity and Inventory Access</text:span><text:span text:style-name="T227"><text:tab/>37</text:span></text:a></text:p>
          <text:p text:style-name="P228"><text:a xlink:href="#_maog3k4u9nit" office:target-frame-name="_top" xlink:show="replace"><text:span text:style-name="T229">Value</text:span><text:span text:style-name="T230"><text:s/>for Money and Transparency</text:span><text:span text:style-name="T231"><text:tab/>38</text:span></text:a></text:p>
          <text:p text:style-name="P232"><text:a xlink:href="#_eeivyou547la" office:target-frame-name="_top" xlink:show="replace"><text:span text:style-name="T233">Duty of Care - Accommodation Group Bookings</text:span><text:span text:style-name="T234"><text:tab/>38</text:span></text:a></text:p>
          <text:p text:style-name="P235"><text:a xlink:href="#_hwazzrfe9l1i" office:target-frame-name="_top" xlink:show="replace"><text:span text:style-name="T236">Passenger Transportation in Connection with Events and Group Accommodation Bookings</text:span><text:span text:style-name="T237"><text:tab/>38</text:span></text:a></text:p>
          <text:p text:style-name="P238"><text:a xlink:href="#_upzxcf5enwfi" office:target-frame-name="_top" xlink:show="replace"><text:span text:style-name="T239">14. Pre-Sourced Venue Bookings and Transition Venue Bookings</text:span><text:span text:style-name="T240"><text:tab/>39</text:span></text:a></text:p>
          <text:p text:style-name="P241"><text:a xlink:href="#_hgeuqx2be63g" office:target-frame-name="_top" xlink:show="replace"><text:span text:style-name="T242">15. Venue Confirmations, Amendments, Cancellations and Invoicing</text:span><text:span text:style-name="T243"><text:tab/>39</text:span></text:a></text:p>
          <text:p text:style-name="P244"><text:a xlink:href="#_g5e9t6nty3nz" office:target-frame-name="_top" xlink:show="replace"><text:span text:style-name="T245">Bookings Confirmations</text:span><text:span text:style-name="T246"><text:tab/>40</text:span></text:a></text:p>
          <text:p text:style-name="P247"><text:a xlink:href="#_ddmdav19vcy4" office:target-frame-name="_top" xlink:show="replace"><text:span text:style-name="T248">Amendments and Exchanges</text:span><text:span text:style-name="T249"><text:tab/>41</text:span></text:a></text:p>
          <text:p text:style-name="P250"><text:a xlink:href="#_9xdhpf3jhsdt" office:target-frame-name="_top" xlink:show="replace"><text:span text:style-name="T251">Cancellations</text:span><text:span text:style-name="T252"><text:tab/>42</text:span></text:a></text:p>
          <text:p text:style-name="P253"><text:a xlink:href="#_6e157412c7lz" office:target-frame-name="_top" xlink:show="replace"><text:span text:style-name="T254">Refunds</text:span><text:span text:style-name="T255"><text:tab/>42</text:span></text:a></text:p>
          <text:p text:style-name="P256"><text:a xlink:href="#_8m3bwtfix94i" office:target-frame-name="_top" xlink:show="replace"><text:span text:style-name="T257">Refusal of In-Scope Requests</text:span><text:span text:style-name="T258"><text:tab/>42</text:span></text:a></text:p>
          <text:p text:style-name="P259"><text:a xlink:href="#_c66ekoz4ykoh" office:target-frame-name="_top" xlink:show="replace"><text:span text:style-name="T260">Invoicing</text:span><text:span text:style-name="T261"><text:tab/>42</text:span></text:a></text:p>
          <text:p text:style-name="P262"><text:a xlink:href="#_2jjsqeub3u1m" office:target-frame-name="_top" xlink:show="replace"><text:span text:style-name="T263">16. Booking Requirements and Inventory Access</text:span><text:span text:style-name="T264"><text:tab/>44</text:span></text:a></text:p>
          <text:p text:style-name="P265"><text:a xlink:href="#_o7rtz0gh4fp6" office:target-frame-name="_top" xlink:show="replace"><text:span text:style-name="T266">17. Accessibility and Inclusive Events</text:span><text:span text:style-name="T267"><text:tab/>45</text:span></text:a></text:p>
          <text:p text:style-name="P268"><text:a xlink:href="#_c6x16fp5j793" office:target-frame-name="_top" xlink:show="replace"><text:span text:style-name="T269">18. Sustainability and Carbon Reporting</text:span><text:span text:style-name="T270"><text:tab/>45</text:span></text:a></text:p>
          <text:p text:style-name="P271"><text:a xlink:href="#_dor7ztei16as" office:target-frame-name="_top" xlink:show="replace"><text:span text:style-name="T272">19. Management Information and Data Reporting</text:span><text:span text:style-name="T273"><text:tab/>45</text:span></text:a></text:p>
          <text:p text:style-name="P274"><text:a xlink:href="#_ls7wlugn25p1" office:target-frame-name="_top" xlink:show="replace"><text:span text:style-name="T275">Reporting</text:span><text:span text:style-name="T276"><text:tab/>45</text:span></text:a></text:p>
          <text:p text:style-name="P277"><text:a xlink:href="#_o7zd7cc64f5e" office:target-frame-name="_top" xlink:show="replace"><text:span text:style-name="T278">Feedback</text:span><text:span text:style-name="T279"><text:tab/>46</text:span></text:a></text:p>
          <text:p text:style-name="P280"><text:a xlink:href="#_8u6aym1hyk1r" office:target-frame-name="_top" xlink:show="replace"><text:span text:style-name="T281">Complaints</text:span><text:span text:style-name="T282"><text:tab/>46</text:span></text:a></text:p>
          <text:p text:style-name="P283"><text:a xlink:href="#_7tafc7isw0kz" office:target-frame-name="_top" xlink:show="replace"><text:span text:style-name="T284">20. Damage</text:span><text:span text:style-name="T285">s to Venues by Service Users</text:span><text:span text:style-name="T286"><text:tab/>46</text:span></text:a></text:p>
          <text:p text:style-name="P287"><text:a xlink:href="#_la9k64tdw8o7" office:target-frame-name="_top" xlink:show="replace"><text:span text:style-name="T288">21. Technology, Digital Innovation, and AI</text:span><text:span text:style-name="T289"><text:tab/>46</text:span></text:a></text:p>
          <text:p text:style-name="P290"><text:a xlink:href="#_ckal2g2uy46q" office:target-frame-name="_top" xlink:show="replace"><text:span text:style-name="T291">23. Currency, Visa and Passport Services</text:span><text:span text:style-name="T292"><text:tab/>49</text:span></text:a></text:p>
          <text:p text:style-name="P293"><text:a xlink:href="#_gkrj90t5zryh" office:target-frame-name="_top" xlink:show="replace"><text:span text:style-name="T294">24. Specialist Travel Services - Minis</text:span><text:span text:style-name="T295">try of Defence (MOD)</text:span><text:span text:style-name="T296"><text:tab/>50</text:span></text:a></text:p>
          <text:p text:style-name="P297"><text:a xlink:href="#_njmwlma54fyc" office:target-frame-name="_top" xlink:show="replace"><text:span text:style-name="T298">Buyer IT system</text:span><text:span text:style-name="T299"><text:tab/>51</text:span></text:a></text:p>
          <text:p text:style-name="P300"><text:a xlink:href="#_g1cuqh0un3x" office:target-frame-name="_top" xlink:show="replace"><text:span text:style-name="T301">The Requirement</text:span><text:span text:style-name="T302"><text:tab/>51</text:span></text:a></text:p>
          <text:p text:style-name="P303"><text:a xlink:href="#_edqn8b5473a1" office:target-frame-name="_top" xlink:show="replace"><text:span text:style-name="T304">Offline Service Access and Capability</text:span><text:span text:style-name="T305"><text:tab/>53</text:span></text:a></text:p>
          <text:p text:style-name="P306"><text:a xlink:href="#_yme5tp7gfz3f" office:target-frame-name="_top" xlink:show="replace"><text:span text:style-name="T307">Air Requirements</text:span><text:span text:style-name="T308"><text:tab/>54</text:span></text:a></text:p>
          <text:p text:style-name="P309"><text:a xlink:href="#_8evw96mpa1i" office:target-frame-name="_top" xlink:show="replace"><text:span text:style-name="T310">Rail Requirements</text:span><text:span text:style-name="T311"><text:tab/>55</text:span></text:a></text:p>
          <text:p text:style-name="P312"><text:a xlink:href="#_p4gdlyluam0m" office:target-frame-name="_top" xlink:show="replace"><text:span text:style-name="T313">Ticket Printers</text:span><text:span text:style-name="T314"><text:tab/>55</text:span></text:a></text:p>
          <text:p text:style-name="P315"><text:a xlink:href="#_yn3vyfwyzyd2" office:target-frame-name="_top" xlink:show="replace"><text:span text:style-name="T316">Accommodation Requirements</text:span><text:span text:style-name="T317"><text:tab/>55</text:span></text:a></text:p>
          <text:p text:style-name="P318"><text:a xlink:href="#_tqhjgjk3i8sl" office:target-frame-name="_top" xlink:show="replace"><text:span text:style-name="T319">Ferry Requirements</text:span><text:span text:style-name="T320"><text:tab/>55</text:span></text:a></text:p>
          <text:p text:style-name="P321"><text:a xlink:href="#_1pb0dhbajo3c" office:target-frame-name="_top" xlink:show="replace"><text:span text:style-name="T322">TLB Only Re</text:span><text:span text:style-name="T323">quirements</text:span><text:span text:style-name="T324"><text:tab/>57</text:span></text:a></text:p>
          <text:p text:style-name="P325"><text:a xlink:href="#_8xmkst8mdrmi" office:target-frame-name="_top" xlink:show="replace"><text:span text:style-name="T326">Account Management</text:span><text:span text:style-name="T327"><text:tab/>57</text:span></text:a></text:p>
          <text:p text:style-name="P328"><text:a xlink:href="#_opsd1n7et4op" office:target-frame-name="_top" xlink:show="replace"><text:span text:style-name="T329">Buyer Implementation</text:span><text:span text:style-name="T330"><text:tab/>58</text:span></text:a></text:p>
          <text:p text:style-name="P331"><text:a xlink:href="#_uxpvajekapnh" office:target-frame-name="_top" xlink:show="replace"><text:span text:style-name="T332">Reporting</text:span><text:span text:style-name="T333"><text:tab/>59</text:span></text:a></text:p>
          <text:p text:style-name="P334"><text:a xlink:href="#_128nkjq0wr1b" office:target-frame-name="_top" xlink:show="replace"><text:span text:style-name="T335">Complaints/Issue Management and Dispute<text:s/></text:span><text:span text:style-name="T336">Resolution</text:span><text:span text:style-name="T337"><text:tab/>61</text:span></text:a></text:p>
          <text:p text:style-name="P338"><text:a xlink:href="#_23ec1bqrmt1g" office:target-frame-name="_top" xlink:show="replace"><text:span text:style-name="T339">Security Requirements</text:span><text:span text:style-name="T340"><text:tab/>61</text:span></text:a></text:p>
          <text:p text:style-name="P341"><text:a xlink:href="#_z1jtgkmd8nd8" office:target-frame-name="_top" xlink:show="replace"><text:span text:style-name="T342">Payment</text:span><text:span text:style-name="T343"><text:tab/>63</text:span></text:a></text:p>
          <text:p text:style-name="P344"><text:a xlink:href="#_cujwnxz4kyon" office:target-frame-name="_top" xlink:show="replace"><text:span text:style-name="T345">25. Specialist Travel Services - Foreign, Commonwealth and Development Office (FCDO)</text:span><text:span text:style-name="T346"><text:tab/>64</text:span></text:a></text:p>
          <text:p text:style-name="P347"><text:a xlink:href="#_n8hnn0x61615" office:target-frame-name="_top" xlink:show="replace"><text:span text:style-name="T348">King’s Messenger Service (KMS)</text:span><text:span text:style-name="T349"><text:tab/>64</text:span></text:a></text:p>
          <text:p text:style-name="P350"><text:a xlink:href="#_h0ql1ahacof7" office:target-frame-name="_top" xlink:show="replace"><text:span text:style-name="T351">Bespoke Offline Services</text:span><text:span text:style-name="T352"><text:tab/>64</text:span></text:a></text:p>
          <text:p text:style-name="P353"><text:a xlink:href="#_sv95kmm2gn7a" office:target-frame-name="_top" xlink:show="replace"><text:span text:style-name="T354">Policy Advisory Services</text:span><text:span text:style-name="T355"><text:tab/>66</text:span></text:a></text:p>
          <text:p text:style-name="P356"><text:a xlink:href="#_8h44kwqb9x7x" office:target-frame-name="_top" xlink:show="replace"><text:span text:style-name="T357">Ongoing Policy Support</text:span><text:span text:style-name="T358"><text:tab/>66</text:span></text:a></text:p>
          <text:p text:style-name="P359"><text:a xlink:href="#_qcywwk7mrjgm" office:target-frame-name="_top" xlink:show="replace"><text:span text:style-name="T360">Visa Services Provision</text:span><text:span text:style-name="T361"><text:tab/>66</text:span></text:a></text:p>
          <text:p text:style-name="P362"><text:a xlink:href="#_2ro0t16830gf" office:target-frame-name="_top" xlink:show="replace"><text:span text:style-name="T363">Visa Advisory Services</text:span><text:span text:style-name="T364"><text:tab/>67</text:span></text:a></text:p>
          <text:p text:style-name="P365"><text:a xlink:href="#_ut12trdkr2th" office:target-frame-name="_top" xlink:show="replace"><text:span text:style-name="T366">26. Negotiated Programmes</text:span><text:span text:style-name="T367"><text:tab/>68</text:span></text:a></text:p>
          <text:p text:style-name="P368"><text:a xlink:href="#_jk3ycqn7rejl" office:target-frame-name="_top" xlink:show="replace"><text:span text:style-name="T369">Appointment as Programme-Managing Supplier</text:span><text:span text:style-name="T370"><text:tab/>68</text:span></text:a></text:p>
          <text:p text:style-name="P371"><text:a xlink:href="#_kmaib5jfmsmn" office:target-frame-name="_top" xlink:show="replace"><text:span text:style-name="T372">Obligations of Programme-Managing Supplier</text:span><text:span text:style-name="T373"><text:tab/>69</text:span></text:a></text:p>
          <text:p text:style-name="P374"><text:a xlink:href="#_ufridsqqcy5s" office:target-frame-name="_top" xlink:show="replace"><text:span text:style-name="T375">Obligations of Programme-Supporting Supplier</text:span><text:span text:style-name="T376"><text:tab/>70</text:span></text:a></text:p>
          <text:p text:style-name="P377"><text:a xlink:href="#_hpruufeeqmf8" office:target-frame-name="_top" xlink:show="replace"><text:span text:style-name="T378">Rail Specific Negotiated Programme Requirements</text:span><text:span text:style-name="T379"><text:tab/>70</text:span></text:a></text:p>
          <text:p text:style-name="P380"><text:a xlink:href="#_crla82c5xxcq" office:target-frame-name="_top" xlink:show="replace"><text:span text:style-name="T381">Buyer-Specific Negotiated Programmes</text:span><text:span text:style-name="T382"><text:tab/>71</text:span></text:a></text:p>
          <text:p text:style-name="P383"><text:a xlink:href="#_8naps6tnr431" office:target-frame-name="_top" xlink:show="replace"><text:span text:style-name="T384">27. Optional Services (available to the Buyer)</text:span><text:span text:style-name="T385"><text:tab/>71</text:span></text:a></text:p>
          <text:p text:style-name="P386"><text:a xlink:href="#_fdpzbtny80ts" office:target-frame-name="_top" xlink:show="replace"><text:span text:style-name="T387">Charters</text:span><text:span text:style-name="T388"><text:tab/>71</text:span></text:a></text:p>
          <text:p text:style-name="P389"><text:a xlink:href="#" office:target-frame-name="_top" xlink:show="replace"><text:span text:style-name="T390">Security and Travel Risk Management Servi</text:span><text:span text:style-name="T391">ces</text:span><text:span text:style-name="T392"><text:tab/>73</text:span></text:a></text:p>
          <text:p text:style-name="P393"><text:a xlink:href="#" office:target-frame-name="_top" xlink:show="replace"><text:span text:style-name="T394">Parking Services</text:span><text:span text:style-name="T395"><text:tab/>74</text:span></text:a></text:p>
          <text:p text:style-name="P396"><text:a xlink:href="#" office:target-frame-name="_top" xlink:show="replace"><text:span text:style-name="T397">Implants</text:span><text:span text:style-name="T398"><text:tab/>74</text:span></text:a></text:p>
          <text:p text:style-name="P399"><text:a xlink:href="#" office:target-frame-name="_top" xlink:show="replace"><text:span text:style-name="T400">Executive Services</text:span><text:span text:style-name="T401"><text:tab/>74</text:span></text:a></text:p>
          <text:p text:style-name="P402"><text:a xlink:href="#_n30lecpgd0vh" office:target-frame-name="_top" xlink:show="replace"><text:span text:style-name="T403">28. Technology Requirements</text:span><text:span text:style-name="T404"><text:tab/>75</text:span></text:a></text:p>
          <text:p text:style-name="P405"><text:a xlink:href="#_szvu24a9lcob" office:target-frame-name="_top" xlink:show="replace"><text:span text:style-name="T406">Provision of the Online Booking System</text:span><text:span text:style-name="T407"><text:tab/>75</text:span></text:a></text:p>
          <text:p text:style-name="P408"><text:a xlink:href="#_c0kcac85mzn8" office:target-frame-name="_top" xlink:show="replace"><text:span text:style-name="T409">Online Booking System Warranties</text:span><text:span text:style-name="T410"><text:tab/>75</text:span></text:a></text:p>
          <text:p text:style-name="P411"><text:a xlink:href="#_pm72nnh843ly" office:target-frame-name="_top" xlink:show="replace"><text:span text:style-name="T412">Performance of the Online Booking System</text:span><text:span text:style-name="T413"><text:tab/>76</text:span></text:a></text:p>
          <text:p text:style-name="P414"><text:a xlink:href="#_mwehi3d8hg76" office:target-frame-name="_top" xlink:show="replace"><text:span text:style-name="T415">Access to the Online Booking System</text:span><text:span text:style-name="T416"><text:tab/>76</text:span></text:a></text:p>
          <text:p text:style-name="P417"><text:a xlink:href="#_97udhaqqddko" office:target-frame-name="_top" xlink:show="replace"><text:span text:style-name="T418">Protection of the Online Booking System</text:span><text:span text:style-name="T419"><text:tab/>77</text:span></text:a></text:p>
          <text:p text:style-name="P420"><text:a xlink:href="#_atkg4jcqzho" office:target-frame-name="_top" xlink:show="replace"><text:span text:style-name="T421">29. Booking Solution Access and Capability Requirements</text:span><text:span text:style-name="T422"><text:tab/>78</text:span></text:a></text:p>
          <text:p text:style-name="P423"><text:a xlink:href="#_3v7zqwduvcp8" office:target-frame-name="_top" xlink:show="replace"><text:span text:style-name="T424">30. Feedback Requirements</text:span><text:span text:style-name="T425"><text:tab/>83</text:span></text:a></text:p>
          <text:p text:style-name="P426"><text:a xlink:href="#_8g31u6btwzdf" office:target-frame-name="_top" xlink:show="replace"><text:span text:style-name="T427">31. Data, Management Information and Reporting</text:span><text:span text:style-name="T428"><text:tab/>83</text:span></text:a></text:p>
        </text:index-body>
      </text:table-of-content>
      <text:p text:style-name="P429"/>
      <text:p text:style-name="P430"/>
      <text:p text:style-name="P431"/>
      <text:p text:style-name="Standard"><text:tab/></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list text:style-name="WWNum6">
        <text:list-item text:start-value="1">
          <text:p text:style-name="P432"><text:bookmark-start text:name="_umzy1acg9oyo"/><text:bookmark-end text:name="_umzy1acg9oyo"/><text:span text:style-name="T433"><text:s/>Introduction and Purpose of this Lot</text:span></text:p>
        </text:list-item>
      </text:list>
      <text:p text:style-name="Standard"/>
      <text:list text:style-name="WWNum6" text:continue-numbering="true">
        <text:list-item>
          <text:list>
            <text:list-item>
              <text:p text:style-name="P434">This Lot can be used by all Public Sector departments, including but not limited to<text:s/>Central Government, wider public and third sector organisations and charitable trusts. However, the primary purpose of this Lot is to provide for the more specialist travel and accommodation requirements of the<text:s/><text:span text:style-name="T435">Ministry of Defence (MOD)</text:span><text:s/>and its Arms Length<text:s/>Bodies (ALBs).</text:p>
            </text:list-item>
          </text:list>
        </text:list-item>
      </text:list>
      <text:p text:style-name="P436"/>
      <text:list text:style-name="WWNum6" text:continue-numbering="true">
        <text:list-item>
          <text:list>
            <text:list-item>
              <text:p text:style-name="P437">This Lot is to be used for travel for official business travel by staff or contractors of the Buyer organisation or by authorised Service Users normally included in the regular business travel arrangements of the Buyer; examples of such Service Users could include (but not be limited to) students and staff of university customers, members of the public acting as witnesses for Police Force Buyers, or family members of overseas-deployed Central Government staff.</text:p>
            </text:list-item>
          </text:list>
        </text:list-item>
      </text:list>
      <text:p text:style-name="P438"/>
      <text:list text:style-name="WWNum6" text:continue-numbering="true">
        <text:list-item>
          <text:list>
            <text:list-item>
              <text:p text:style-name="P439">Buyers using this Lot can choose from a range of services and can use some or all of the range of services offered by Suppliers. Buyers are in no way obligated to use all services and there shall be no commitment by the Buyer to volumes or spend.</text:p>
            </text:list-item>
          </text:list>
        </text:list-item>
      </text:list>
      <text:p text:style-name="P440"/>
      <text:list text:style-name="WWNum6" text:continue-numbering="true">
        <text:list-item>
          <text:list>
            <text:list-item>
              <text:p text:style-name="P441">However, if requested by the<text:s/>Buyer, the Supplier is obliged to provide any of the deliverables, in line with the required minimum service level agreement measurements.</text:p>
            </text:list-item>
          </text:list>
        </text:list-item>
      </text:list>
      <text:p text:style-name="P442"/>
      <text:list text:style-name="WWNum6" text:continue-numbering="true">
        <text:list-item>
          <text:list>
            <text:list-item>
              <text:p text:style-name="P443">The services covered by Lot 8 are:</text:p>
              <text:list text:continue-numbering="true">
                <text:list-item>
                  <text:p text:style-name="P444">All Business Travel, Accommodation and Venue Find Services from UK and/or overseas Points of Sale. Buyers do not have to have overseas Points of Sale to use this Lot.</text:p>
                </text:list-item>
                <text:list-item>
                  <text:p text:style-name="P445">Specialist Ministry of Defence travel requirements covered in the section labelled<text:s/><text:span text:style-name="T446">Specialist Needs - Ministry of Defence (MOD)</text:span><text:s/>within the specifications for this Lot.</text:p>
                </text:list-item>
                <text:list-item>
                  <text:p text:style-name="P447">Specialist Foreign, Commonwealth and Development Office (FCDO) travel requirements covered in the section labelled<text:s/><text:span text:style-name="T448">Specialist Needs - Foreign, Commonwealth and Development Office (FCDO)</text:span><text:s/>within the specifications for this Lot.</text:p>
                </text:list-item>
                <text:list-item>
                  <text:p text:style-name="P449">(Optional Service): Charter Flights, Wet-Lease and ACMI services used for Business Travel and any official departmental business, including Ministerial Travel and emergency response.</text:p>
                </text:list-item>
              </text:list>
            </text:list-item>
          </text:list>
        </text:list-item>
      </text:list>
      <text:p text:style-name="P450"/>
      <text:list text:style-name="WWNum6" text:continue-numbering="true">
        <text:list-item>
          <text:list>
            <text:list-item>
              <text:p text:style-name="P451">Core travel services for this Lot should include all standard commercial air, rail, maritime and<text:s/>passenger transportation providers, including car hire.</text:p>
            </text:list-item>
          </text:list>
        </text:list-item>
      </text:list>
      <text:p text:style-name="P452"/>
      <text:list text:style-name="WWNum6" text:continue-numbering="true">
        <text:list-item>
          <text:list>
            <text:list-item>
              <text:p text:style-name="P453">Suppliers on this lot are required to provide access to a full range of commercial accommodation, including but not limited to hotels, serviced apartments, guest houses, B&amp;Bs and commercially available private lets (eg. Booking.com)</text:p>
            </text:list-item>
          </text:list>
        </text:list-item>
      </text:list>
      <text:p text:style-name="P454"/>
      <text:list text:style-name="WWNum6" text:continue-numbering="true">
        <text:list-item>
          <text:list>
            <text:list-item>
              <text:p text:style-name="P455">Venue-find services for Meetings, Incentives, Conferences and Events are also a core service requirement for this lot</text:p>
            </text:list-item>
          </text:list>
        </text:list-item>
      </text:list>
      <text:p text:style-name="P456"/>
      <text:list text:style-name="WWNum6" text:continue-numbering="true">
        <text:list-item>
          <text:list>
            <text:list-item>
              <text:p text:style-name="P457">Suppliers on this Lot are required to provide the facility to book all Travel and Accommodation from<text:s/>overseas Points of Sale as well as from UK Points of Sale, if requested by the Buyer. Buyers can use this Lot if they have travellers just based in the UK, just based overseas or based both overseas as well as in the UK.</text:p>
            </text:list-item>
          </text:list>
        </text:list-item>
      </text:list>
      <text:p text:style-name="P458"/>
      <text:h text:style-name="P459" text:outline-level="3"><text:bookmark-start text:name="_z89f9cv0hbds"/><text:bookmark-end text:name="_z89f9cv0hbds"/><text:span text:style-name="T460">Core Services</text:span></text:h>
      <text:list text:style-name="WWNum6" text:continue-numbering="true">
        <text:list-item>
          <text:list>
            <text:list-item>
              <text:p text:style-name="P461">This Lot can be used to access the following services:</text:p>
              <text:list text:continue-numbering="true">
                <text:list-item>
                  <text:p text:style-name="P462">Air travel (including Helicopters) via Private Charters and / or Scheduled Services</text:p>
                </text:list-item>
                <text:list-item>
                  <text:p text:style-name="P463">Rail travel (UK, Europe and International), including <text:s/>travel via Eurostar and any future competitor cross-channel provider</text:p>
                </text:list-item>
                <text:list-item>
                  <text:p text:style-name="P464">Passenger Transport - including, but not limited to, both pre-booked and ad-hoc coaches, taxis and minibuses with a driver.</text:p>
                </text:list-item>
                <text:list-item>
                  <text:p text:style-name="P465">Suppliers should note that there is a requirement to provide bookings for taxis for immediate use as well as pre-booked and regular scheduled<text:s/>passenger transport services.</text:p>
                </text:list-item>
                <text:list-item>
                  <text:p text:style-name="P466">Vehicle Hire (without a driver) to include, but not limited to car, mini bus and van.</text:p>
                </text:list-item>
                <text:list-item>
                  <text:p text:style-name="P467">Ferry travel plus travel via Eurotunnel</text:p>
                </text:list-item>
                <text:list-item>
                  <text:p text:style-name="P468">Accommodation (with/without food and/or beverage), including but not limited to:</text:p>
                  <text:list text:continue-numbering="true">
                    <text:list-item>
                      <text:p text:style-name="P469">Hotels</text:p>
                    </text:list-item>
                    <text:list-item>
                      <text:p text:style-name="P470">Bed and<text:s/>Breakfasts</text:p>
                    </text:list-item>
                    <text:list-item>
                      <text:p text:style-name="P471">Serviced Apartments</text:p>
                    </text:list-item>
                  </text:list>
                </text:list-item>
                <text:list-item>
                  <text:p text:style-name="P472">Group Accommodation, Venue-find and supporting Venue Provided Services for Events, including but not limited to meetings, incentives, conferences, interviews and training courses, either as in-person Events or via virtual, digital or hybrid channels.</text:p>
                </text:list-item>
                <text:list-item>
                  <text:p text:style-name="P473">Travel for Events, including Group air bookings</text:p>
                </text:list-item>
                <text:list-item>
                  <text:p text:style-name="P474">Currency/Visa/Passport Services</text:p>
                </text:list-item>
                <text:list-item>
                  <text:p text:style-name="P475">Specialist Travel and Accommodation requirements for the<text:s/><text:span text:style-name="T476">Ministry of Defence (MOD)<text:s/></text:span>and associated Arms Length Bodies (ALBs)</text:p>
                </text:list-item>
              </text:list>
            </text:list-item>
          </text:list>
        </text:list-item>
      </text:list>
      <text:h text:style-name="P477" text:outline-level="3"><text:bookmark-start text:name="_fvjv23jyyqy1"/><text:bookmark-end text:name="_fvjv23jyyqy1"/><text:span text:style-name="T478">Optional Services</text:span></text:h>
      <text:list text:style-name="WWNum6" text:continue-numbering="true">
        <text:list-item>
          <text:list>
            <text:list-item>
              <text:p text:style-name="P479">This lot<text:s/>should also include, if requested by the Buyer, the provision for the chartering or wet-lease of aircraft from relevant chartering or airframe leasing providers. The sourcing of chartering services should also be available for maritime and/or passenger transportation. This service could be for diplomatic or Ministerial travel requirements, or for the transport of staff or contractors connected with the normal travel of the Buying organisation. Charter and wet-lease services in this lot are intended for official Business Travel purposes and should only be used for transporting Civilians in an emergency. A fully comprehensive coverage of Chartering, Wet-Leasing and ACMI services is covered in Lot 5.</text:p>
            </text:list-item>
          </text:list>
        </text:list-item>
      </text:list>
      <text:p text:style-name="P480"/>
      <text:list text:style-name="WWNum6" text:continue-numbering="true">
        <text:list-item>
          <text:p text:style-name="P481"><text:bookmark-start text:name="_pgszvf58ny0"/><text:bookmark-end text:name="_pgszvf58ny0"/><text:span text:style-name="T482"><text:s/>Air Travel</text:span></text:p>
        </text:list-item>
      </text:list>
      <text:h text:style-name="P483" text:outline-level="3"><text:bookmark-start text:name="_kxtsfr7rnng3"/><text:bookmark-end text:name="_kxtsfr7rnng3"/><text:span text:style-name="T484">Booking Functionality and Requirements</text:span></text:h>
      <text:p text:style-name="P485"/>
      <text:p text:style-name="Standard">The supplier shall ensure that both the Offline Booking Solution and Online Booking Solution provide the necessary functionality and processes to deliver domestic and international air bookings. This Lot can be used to access the following services.</text:p>
      <text:p text:style-name="P486"/>
      <text:list text:style-name="WWNum6" text:continue-numbering="true">
        <text:list-item>
          <text:list>
            <text:list-item>
              <text:p text:style-name="P487">single, return, and multi-city flight arrangements</text:p>
            </text:list-item>
            <text:list-item>
              <text:p text:style-name="P488">group bookings, including but not limited to, the management and processing multiple Travellers on a single itinerary and the negotiation of group fares where volumes meet airline thresholds.</text:p>
            </text:list-item>
            <text:list-item>
              <text:p text:style-name="P489">flight upgrades and added-value offers, provided these are permitted under the Buyer’s Travel, Expenses or Meeting Policy.</text:p>
            </text:list-item>
            <text:list-item>
              <text:p text:style-name="P490">pre-booking services for seat reservations and various ancillary services, such as meals and additional baggage allowances. Where ancillary services are not<text:s/>available through the booking channel, the supplier shall provide an alternative process to secure these on the Travellers behalf.</text:p>
            </text:list-item>
            <text:list-item>
              <text:p text:style-name="P491">baggage bookings for all carrier types, including but not limited to low-cost carriers, and the comprehensive<text:s/>management of excess baggage of all types</text:p>
            </text:list-item>
            <text:list-item>
              <text:p text:style-name="P492">special assistance services as a standard part of the booking process in compliance with the Equality Act 2010 and applicable aviation accessibility regulations:</text:p>
            </text:list-item>
          </text:list>
        </text:list-item>
      </text:list>
      <text:list text:style-name="WWNum19">
        <text:list-item>
          <text:p text:style-name="P493">which includes but is not limited to, escorted Traveller services and specific support for visually impaired Travellers</text:p>
        </text:list-item>
        <text:list-item>
          <text:p text:style-name="P494">Where these cannot be fulfilled through the Online Booking Solution, the Supplier shall ensure availability through the Offline Booking Solution and work to improve online accessibility over the life of the Call-Off Contract</text:p>
        </text:list-item>
      </text:list>
      <text:list text:style-name="WWNum6" text:continue-numbering="true">
        <text:list-item>
          <text:list>
            <text:list-item>
              <text:p text:style-name="P495">configuration of booking parameters in line with the Buyer's Travel, Expenses, or Meeting Policy, including the exclusion or restriction of specific airlines, routes, fare classes, or fares that fall outside the Buyer's<text:s/>policy parameters</text:p>
            </text:list-item>
            <text:list-item>
              <text:p text:style-name="P496">access to discounted or preferential fare programmes, including but not limited to, public sector rates, charity fares (where a Buyer meets the relevant carrier’s criteria), and any specific negotiated contractual rates held by the Buyer</text:p>
            </text:list-item>
          </text:list>
        </text:list-item>
      </text:list>
      <text:h text:style-name="P497" text:outline-level="3"><text:bookmark-start text:name="_wn77pg0e13s"/><text:bookmark-end text:name="_wn77pg0e13s"/><text:span text:style-name="T498">Value for Money and Ticketing Requirement</text:span></text:h>
      <text:p text:style-name="P499"/>
      <text:list text:style-name="WWNum6" text:continue-numbering="true">
        <text:list-item>
          <text:list>
            <text:list-item>
              <text:p text:style-name="P500">All air travel options shall be clearly displayed (Online) or explained (Offline) prior to booking, including details of direct flights, lower-cost options with an overnight stay, or non-direct flight journey durations .</text:p>
            </text:list-item>
            <text:list-item>
              <text:p text:style-name="P501">Value for money alternatives and a comparison of the lowest fares available from each carrier shall always be presented to ensure the Booker can make best value for money decisions .</text:p>
            </text:list-item>
            <text:list-item>
              <text:p text:style-name="P502">The Supplier shall use its expertise to issue multi-city flights in the most cost-effective way, considering the aggregate of both the fee and the fare .</text:p>
            </text:list-item>
            <text:list-item>
              <text:p text:style-name="P503">The Supplier shall ensure all Authority Public Sector Negotiated Programme air fares are loaded correctly. Fare options shall include:</text:p>
            </text:list-item>
          </text:list>
        </text:list-item>
      </text:list>
      <text:list text:style-name="WWNum1">
        <text:list-item>
          <text:p text:style-name="P504">Global<text:s/>Distribution System (GDS) or NDC (New Distribution Capability) fares for scheduled airlines and low-cost carriers (LCC).</text:p>
        </text:list-item>
        <text:list-item>
          <text:p text:style-name="P505">Web fares for all carriers, accessed via API links at no extra cost to the Buyer.</text:p>
        </text:list-item>
        <text:list-item>
          <text:p text:style-name="P506">Both non-flexible and flexible fare options with no restrictions to content available in the wider marketplace .</text:p>
        </text:list-item>
        <text:list-item>
          <text:p text:style-name="P507">Other preferential fare options, such as charitable and student rates (optional rather than mandatory)</text:p>
        </text:list-item>
        <text:list-item>
          <text:p text:style-name="P508">Trooper Fares for military personnel</text:p>
        </text:list-item>
      </text:list>
      <text:p text:style-name="P509"/>
      <text:list text:style-name="WWNum6" text:continue-numbering="true">
        <text:list-item>
          <text:list>
            <text:list-item>
              <text:p text:style-name="P510">The Supplier shall provide a flexible search<text:s/>facility for fares on the Online Booking Solution.</text:p>
            </text:list-item>
            <text:list-item>
              <text:p text:style-name="P511">Where readily available in the industry, the Online and/or Offline process shall be able to exclude low-cost carrier web fares (flexible or non-flexible) when requested by the Buyer.</text:p>
            </text:list-item>
            <text:list-item>
              <text:p text:style-name="P512">Where carriers make the information available, the Supplier shall clearly display or communicate the number of available flight seats remaining for the specific flight being booked.</text:p>
            </text:list-item>
          </text:list>
        </text:list-item>
      </text:list>
      <text:h text:style-name="P513" text:outline-level="3"><text:bookmark-start text:name="_ihypxpvmnplq"/><text:bookmark-end text:name="_ihypxpvmnplq"/><text:span text:style-name="T514">Confirmations and Passenger Tracking</text:span></text:h>
      <text:p text:style-name="P515"/>
      <text:list text:style-name="WWNum6" text:continue-numbering="true">
        <text:list-item>
          <text:list>
            <text:list-item>
              <text:p text:style-name="P516">For confirmed air bookings, the Supplier shall provide an<text:s/>instantaneous system-generated confirmation/e-ticket by email or phone app as agreed with the Buyer</text:p>
            </text:list-item>
            <text:list-item>
              <text:p text:style-name="P517">Confirmations shall include, as a minimum:</text:p>
            </text:list-item>
          </text:list>
        </text:list-item>
      </text:list>
      <text:list text:style-name="WWNum18">
        <text:list-item>
          <text:p text:style-name="P518">unique booking reference code</text:p>
        </text:list-item>
        <text:list-item>
          <text:p text:style-name="P519">ticket type (i.e. Economy/Premium Economy/Business/First) and cost</text:p>
        </text:list-item>
        <text:list-item>
          <text:p text:style-name="P520">booker and Traveller names (as shown on passport)</text:p>
        </text:list-item>
        <text:list-item>
          <text:p text:style-name="P521">full journey details (date, time, carrier, flight number, terminal, and seat number)</text:p>
        </text:list-item>
        <text:list-item>
          <text:p text:style-name="P522">baggage entitlement</text:p>
        </text:list-item>
        <text:list-item>
          <text:p text:style-name="P523">breakdown of costs including taxes and excess baggage <text:s text:c="6"/></text:p>
        </text:list-item>
      </text:list>
      <text:list text:style-name="WWNum6" text:continue-numbering="true">
        <text:list-item>
          <text:list>
            <text:list-item>
              <text:p text:style-name="P524">Confirmations must also contain the terms and conditions<text:s/>associated with the ticket, check-in information, and the Supplier’s contact details (email and telephone) for both Core and Out of Core working hours <text:s/></text:p>
            </text:list-item>
            <text:list-item>
              <text:p text:style-name="P525">The Supplier shall ensure passenger tracking is available to advise the Buyer of all affected Users and their intended destinations in the event of a major disruption to air travel.</text:p>
            </text:list-item>
          </text:list>
        </text:list-item>
      </text:list>
      <text:h text:style-name="P526" text:outline-level="3"><text:bookmark-start text:name="_l4aqm31bt85"/><text:bookmark-end text:name="_l4aqm31bt85"/><text:span text:style-name="T527">Sustainability and Value for the Nation</text:span></text:h>
      <text:p text:style-name="P528"/>
      <text:list text:style-name="WWNum6" text:continue-numbering="true">
        <text:list-item>
          <text:list>
            <text:list-item>
              <text:p text:style-name="P529">The Supplier shall provide carbon emissions data per air booking, aligned with CNZ <text:s/>or equivalent methodology, to support the Buyer's net zero and sustainability reporting obligations .</text:p>
            </text:list-item>
            <text:list-item>
              <text:p text:style-name="P530">The Supplier shall operate a robust process for all post-ticket transactions, including the identification, tracking, and reuse or refund of unused, partially used, or cancelled air tickets, in strict compliance with IATA resolutions, ARC/BSP guidelines, and individual airline fare rules and shall report any recovered value to the Buyer and/or Authority as applicable, at an agreed frequency. For exchanges, the Supplier must support both reissue and revalidation methods, ensuring the generation of correct Electronic Ticket (e-ticket) and Electronic Miscellaneous Document (EMD) records. In the event of cancellations, the Supplier must process immediate voiding within the standard void window or generate automated refund applications for unused or partially utilised tickets. All refunds must be tracked to ensure the accurate recovery of base fares, carrier-imposed charges, and unused government taxes, with credits applied directly back to the original form of payment and fully reconciled within the reporting system.</text:p>
            </text:list-item>
            <text:list-item>
              <text:p text:style-name="P531">The Supplier shall aggregate and integrate airline content distributed through NDC channels into the Booking Tool, ensuring access to the full range of fares and ancillaries through both GDS and NDC<text:s/>distribution methods and eliminating content gaps between the two channels. The Supplier shall demonstrate how NDC content will be expanded over the life of the Contract.</text:p>
            </text:list-item>
          </text:list>
        </text:list-item>
      </text:list>
      <text:p text:style-name="P532"/>
      <text:list text:style-name="WWNum6" text:continue-numbering="true">
        <text:list-item>
          <text:p text:style-name="P533"><text:bookmark-start text:name="_3kfkmkj8b8gc"/><text:bookmark-end text:name="_3kfkmkj8b8gc"/><text:span text:style-name="T534">Rail Travel (including Eurostar)</text:span></text:p>
        </text:list-item>
      </text:list>
      <text:h text:style-name="P535" text:outline-level="3"><text:bookmark-start text:name="_msjtni4jwbco"/><text:bookmark-end text:name="_msjtni4jwbco"/><text:span text:style-name="T536">UK Rail Fares and Ticketing</text:span></text:h>
      <text:p text:style-name="Standard"/>
      <text:list text:style-name="WWNum6" text:continue-numbering="true">
        <text:list-item>
          <text:list>
            <text:list-item>
              <text:p text:style-name="P537">The Supplier<text:s/>shall present all available UK rail fares in ascending price order. Results shall include advance purchase, flexible, and off-peak fares, together with any other fare type that represents a cost saving to the Buyer, including split-ticketing options.</text:p>
            </text:list-item>
            <text:list-item>
              <text:p text:style-name="P538">Split<text:s/>ticketing shall be available as standard through both the Online and Offline Booking Solution for all UK rail journeys. Where a split-ticketed fare is cheaper than the equivalent through-ticket, the Supplier shall present the split-ticketed option as the<text:s/>default. Any operational restrictions associated with split ticketing, for example, the need to board specific services shall be clearly communicated to the Booker before the booking is confirmed</text:p>
            </text:list-item>
            <text:list-item>
              <text:p text:style-name="P539">The supplier shall provide a facility to store railcard details against the individual Traveller profiles and apply the relevant discount automatically at the point of search. All railcard types shall be supported, including those introduced during the life of the framework.</text:p>
            </text:list-item>
          </text:list>
        </text:list-item>
      </text:list>
      <text:h text:style-name="P540" text:outline-level="3"><text:bookmark-start text:name="_rewzo8jars6n"/><text:bookmark-end text:name="_rewzo8jars6n"/><text:span text:style-name="T541">International Rail and Eurostar</text:span></text:h>
      <text:list text:style-name="WWNum6" text:continue-numbering="true">
        <text:list-item>
          <text:list>
            <text:list-item>
              <text:p text:style-name="P542">The Supplier shall provide the Buyer with the facility to book Eurostar tickets and other cross-border and non-UK rail tickets e.g., France, Germany, Italy and Spain, detailing all available fares and classes of travel through the online booking solution, where technology exists. Where such technology does not exist, the supplier shall ensure an alternative offline booking facility meets this requirement.</text:p>
            </text:list-item>
            <text:list-item>
              <text:p text:style-name="P543">The Supplier shall ensure that, for Eurostar tickets and other cross-border and non-UK rail tickets, the applicable booking fee is applied as per the Lot 8 Pricing Matrix. For example, where a cross border non-UK rail ticket is booked via the Air function of the Online Booking Solution, so that air and rail fares for the same journey may be compared, the Supplier shall ensure that the applicable Eurostar or non-UK rail ticket booking fee is applied, and not the Air booking fee.</text:p>
            </text:list-item>
          </text:list>
        </text:list-item>
      </text:list>
      <text:h text:style-name="P544" text:outline-level="3"><text:bookmark-start text:name="_jql8w7yrj7nj"/><text:bookmark-end text:name="_jql8w7yrj7nj"/><text:span text:style-name="T545">Ticket Fulfilment and Booking Confirmation</text:span></text:h>
      <text:p text:style-name="P546"/>
      <text:list text:style-name="WWNum6" text:continue-numbering="true">
        <text:list-item>
          <text:list>
            <text:list-item>
              <text:p text:style-name="P547">The Supplier shall allow the Buyer to set a preferred default fulfilment method and the Booker to select an alternative before confirming any booking. Fulfilment options shall include, as a minimum:</text:p>
            </text:list-item>
          </text:list>
        </text:list-item>
      </text:list>
      <text:p text:style-name="P548"/>
      <text:list text:style-name="WWNum14" text:continue-numbering="true">
        <text:list-item>
          <text:list>
            <text:list-item>
              <text:p text:style-name="P549">e-ticket, mobile ticket, or self-print barcode where available;</text:p>
            </text:list-item>
            <text:list-item>
              <text:p text:style-name="P550">ticket on departure (TOD) from a nominated station ticket office or machine;</text:p>
            </text:list-item>
            <text:list-item>
              <text:p text:style-name="P551">first and second-class post, recorded delivery, and courier delivery;</text:p>
            </text:list-item>
            <text:list-item>
              <text:p text:style-name="P552">in-house ticket printing where applicable; and</text:p>
            </text:list-item>
            <text:list-item>
              <text:p text:style-name="P553">smartcard, and any equivalent or successor technology introduced during the life of the framework</text:p>
            </text:list-item>
          </text:list>
        </text:list-item>
      </text:list>
      <text:list text:style-name="WWNum6" text:continue-numbering="true">
        <text:list-item>
          <text:list>
            <text:list-item>
              <text:p text:style-name="P554">For rail bookings, the Supplier shall ensure<text:s/>that Bookers and/or Travellers receive a system-generated confirmation/e-ticket by email or phone app as agreed with the Buyer once a booking has been confirmed, including as a minimum:</text:p>
            </text:list-item>
          </text:list>
        </text:list-item>
      </text:list>
      <text:list text:style-name="WWNum3">
        <text:list-item>
          <text:p text:style-name="P555">a unique booking reference and, where relevant, a collection reference<text:s/>for TOD tickets;</text:p>
        </text:list-item>
        <text:list-item>
          <text:p text:style-name="P556">booker and Traveller’s full name;</text:p>
        </text:list-item>
        <text:list-item>
          <text:p text:style-name="P557">journey details for all segments: including but not limited to, departure and arrival stations and times, date of travel, operator, and reserved seat number where applicable;</text:p>
        </text:list-item>
        <text:list-item>
          <text:p text:style-name="P558">ticket type (i.e.,<text:s/>Single/Advance/Off-Peak) and full cost;</text:p>
        </text:list-item>
        <text:list-item>
          <text:p text:style-name="P559">the terms and conditions of the ticket, including any restrictions on changes or refunds;</text:p>
        </text:list-item>
        <text:list-item>
          <text:p text:style-name="P560">instructions for making cancellations, exchanges, or amendments; and</text:p>
        </text:list-item>
        <text:list-item>
          <text:p text:style-name="P561">the Supplier’s single contact telephone number and generic email address for Buyer queries Core and Out of Core, with out-of-hours details where these differ.</text:p>
        </text:list-item>
      </text:list>
      <text:h text:style-name="P562" text:outline-level="3"><text:bookmark-start text:name="_i469rgv6931g"/><text:bookmark-end text:name="_i469rgv6931g"/><text:span text:style-name="T563">Additional Rail Facilities</text:span></text:h>
      <text:p text:style-name="P564"/>
      <text:list text:style-name="WWNum6" text:continue-numbering="true">
        <text:list-item>
          <text:list>
            <text:list-item>
              <text:p text:style-name="P565">The Supplier shall provide the facility for the Booker to make rail seat reservations within the booking process whenever the<text:s/>seat reservations are available to be booked in advance. Where this capability is not available online, the Supplier shall endeavour to develop a solution and make this available to the Buyer during the lifetime of the framework.</text:p>
            </text:list-item>
            <text:list-item>
              <text:p text:style-name="P566">Where Travellers have specific accessibility requirements the Supplier shall ensure that this is clearly communicated to the rail service provider and any adaptations, such as ramp provision at stations or escorted access are confirmed in writing to the Booker and the Traveller as<text:s/>part of the confirmation. If the delivered adaptations are unsuitable or not provided at the time of travel, the Supplier shall offer alternate solutions. The Supplier shall capture such events in the Complaints Procedure when they become aware. The Supplier shall then take this up with the rail service provider, updating the Buyer (and the Authority) each quarter.</text:p>
            </text:list-item>
            <text:list-item>
              <text:p text:style-name="P567">The Supplier shall ensure that the search results displayed on the Online Booking Solution or communicated via the Offline Booking Solution provide a comparison of the lowest fares available for each rail service provider in a format that allows the Booker to make best value for money decisions.</text:p>
            </text:list-item>
            <text:list-item>
              <text:p text:style-name="P568">The Supplier shall provide the facility for the Buyer to make Transport for London, (TfL), and rail warrant bookings. In addition, the Supplier shall provide a facility to book a rail ticket that includes underground travel, including but not limited to the London Underground and other Metro systems.</text:p>
            </text:list-item>
            <text:list-item>
              <text:p text:style-name="P569">The Supplier shall provide a facility for the Online Booking System to store railcard (including those that may be introduced at a future date) details on user profiles, and apply the relevant discount.</text:p>
            </text:list-item>
            <text:list-item>
              <text:p text:style-name="P570">At the time of booking, the Supplier shall provide details of any fees for delivery / collection of tickets. This information must be clearly visible so the Booker can choose the lowest-cost option.</text:p>
            </text:list-item>
            <text:list-item>
              <text:p text:style-name="P571">Where the Buyer does not tailor its rail ticketing option the Online Booking Solution shall default to the lowest cost ticketing option automatically, including free of charge options at the time of booking.</text:p>
            </text:list-item>
          </text:list>
        </text:list-item>
      </text:list>
      <text:list text:style-name="WWNum6" text:continue-numbering="true">
        <text:list-item>
          <text:p text:style-name="P572"><text:bookmark-start text:name="_jpn9e0mrnrry"/><text:bookmark-end text:name="_jpn9e0mrnrry"/><text:span text:style-name="T573">Other Transport</text:span></text:p>
        </text:list-item>
      </text:list>
      <text:h text:style-name="P574" text:outline-level="3"><text:bookmark-start text:name="_e1678ka4bmc5"/><text:bookmark-end text:name="_e1678ka4bmc5"/><text:span text:style-name="T575">Passenger Transportation</text:span></text:h>
      <text:p text:style-name="Standard"/>
      <text:list text:style-name="WWNum6" text:continue-numbering="true">
        <text:list-item>
          <text:list>
            <text:list-item>
              <text:p text:style-name="P576">The Supplier shall provide a passenger transportation booking service covering both individual and group requirements on an ad hoc or regular/scheduled basis. The<text:s/>service shall be available through the Online Booking Solution where technology permits, and through the Offline Booking Solution in all cases. Services in scope include:</text:p>
            </text:list-item>
          </text:list>
        </text:list-item>
      </text:list>
      <text:p text:style-name="P577"/>
      <text:list text:style-name="WWNum4">
        <text:list-item>
          <text:p text:style-name="P578">ad hoc and scheduled coaches, minibuses, and other road vehicles with driver;</text:p>
        </text:list-item>
        <text:list-item>
          <text:p text:style-name="P579">rail replacement bus services;</text:p>
        </text:list-item>
        <text:list-item>
          <text:p text:style-name="P580"><text:span text:style-name="T581"><text:s/></text:span>bulk purchase of bus tickets and tickets for intercity coach services;</text:p>
        </text:list-item>
        <text:list-item>
          <text:p text:style-name="P582">taxis, minicabs, and chauffeured cars, including for immediate, unplanned use;</text:p>
        </text:list-item>
        <text:list-item>
          <text:p text:style-name="P583">vehicle hire without driver, see section 4.8 below.</text:p>
        </text:list-item>
      </text:list>
      <text:list text:style-name="WWNum6" text:continue-numbering="true">
        <text:list-item>
          <text:list>
            <text:list-item>
              <text:p text:style-name="P584">Unless a Buyer specifies otherwise in the Call-Off Order Form, vehicles sourced by the Supplier shall conform to the Government Buying Standards for Vehicles, available at:<text:s/><text:a xlink:href="https://www.gov.uk/government/publications/sustainable-procurement-the-gbs-for-transport-vehicles" office:target-frame-name="_top" xlink:show="replace"><text:span text:style-name="T585">https://www.gov.uk/government/publications/sustainable-procurement-the-gbs-for-transport-vehicles</text:span></text:a></text:p>
            </text:list-item>
            <text:list-item>
              <text:p text:style-name="P586">Where a Buyer has specific vehicle requirements, the Supplier shall liaise with Providers to accommodate them. Requirements may include, but are not limited to: accessible vehicles with ramps or other adaptations; specific seating capacity or seatbelt type; engine emissions standards; additional security arrangements during transit; and driver vetting, including the provision of Certificates of Initial Fitness.</text:p>
            </text:list-item>
          </text:list>
        </text:list-item>
      </text:list>
      <text:h text:style-name="P587" text:outline-level="3"><text:bookmark-start text:name="_h22wi6scr284"/><text:bookmark-end text:name="_h22wi6scr284"/><text:span text:style-name="T588">Taxis and Minicabs</text:span></text:h>
      <text:list text:style-name="WWNum6" text:continue-numbering="true">
        <text:list-item>
          <text:list>
            <text:list-item>
              <text:p text:style-name="P589">The Supplier shall provide a taxi, minicab, and chauffeured car booking service for single or multiple Travellers. Bookings shall be accommodated on both a pre-booked basis and for immediate, unplanned use. The process for handling<text:s/>immediate-use requests shall be agreed with the Buyer during implementation in accordance with Call-Off Schedule 13 (Implementation Plan and Testing).</text:p>
            </text:list-item>
            <text:list-item>
              <text:p text:style-name="P590">The Supplier shall ensure that the cost of taxi and minicab journeys is settled through its existing payment and reimbursement arrangements, such that the Traveller is not required to pay the provider directly. Where the Supplier uses a third-party taxi provider, it shall hold appropriate SLAs with that provider and report performance against those SLAs to the Buyer quarterly, or at another agreed frequency. The Buyer may require the Supplier to replace an underperforming provider if SLAs are missed in two consecutive reporting periods.</text:p>
            </text:list-item>
            <text:list-item>
              <text:p text:style-name="P591">At the time of booking, the Supplier shall identify and notify the Booker<text:s/>of any available taxi-sharing options that would reduce cost.</text:p>
            </text:list-item>
            <text:list-item>
              <text:p text:style-name="P592">Services may be provided with or without a driver, as specified by the Buyer in the Call-Off Order Form. Where a driver is provided, the Supplier shall ensure the driver is fully qualified, licensed, and insured for the class of vehicle being operated. Where the vehicle is provided without a driver, the Supplier shall confirm with the Buyer that the nominated driver holds the required qualifications, licence, and insurance before the booking proceeds; if the Buyer cannot confirm this in a reasonable timeframe, the Supplier shall arrange the vehicle with a driver instead.</text:p>
            </text:list-item>
          </text:list>
        </text:list-item>
      </text:list>
      <text:h text:style-name="P593" text:outline-level="3"><text:bookmark-start text:name="_j19dhx1i1m8"/><text:bookmark-end text:name="_j19dhx1i1m8"/><text:span text:style-name="T594">Vehicle Hire (Without Driver)</text:span></text:h>
      <text:list text:style-name="WWNum6" text:continue-numbering="true">
        <text:list-item>
          <text:list>
            <text:list-item>
              <text:p text:style-name="P595">The Supplier shall provide a vehicle hire booking service, covering cars, minibuses, vans, and equivalent vehicles, through the Online or Offline Booking Solution as agreed with the Buyer.</text:p>
            </text:list-item>
            <text:list-item>
              <text:p text:style-name="P596">Where the Buyer has a nominated vehicle hire framework provider, all vehicle hire requirements shall be placed through that provider, as notified to the Supplier at<text:s/>call-off stage. Where the nominated provider cannot fulfil a requirement, for example due to unavailability of vehicles, the Supplier shall source alternative value for money options and present these to the Buyer for approval before booking.</text:p>
            </text:list-item>
          </text:list>
        </text:list-item>
      </text:list>
      <text:h text:style-name="P597" text:outline-level="3"><text:bookmark-start text:name="_fq00amrh6gno"/><text:bookmark-end text:name="_fq00amrh6gno"/><text:span text:style-name="T598">Mobility as a</text:span><text:span text:style-name="T599"><text:s/>Service (MaaS)</text:span></text:h>
      <text:p text:style-name="Standard"/>
      <text:list text:style-name="WWNum6" text:continue-numbering="true">
        <text:list-item>
          <text:list>
            <text:list-item>
              <text:p text:style-name="P600">Full end-to-end MaaS delivery is outside the scope of this Lot. However, where a Buyer operates a MaaS programme, the Supplier shall participate in that programme as reasonably required. Participation may involve, for example,<text:s/>sharing the Buyer’s rail usage data, with the Buyer’s explicit permission - with a third-party mobility provider. The specific requirements and data sharing arrangements shall be defined and agreed in the Call-Off Contract.</text:p>
            </text:list-item>
            <text:list-item>
              <text:p text:style-name="P601">Suppliers shall keep pace with emerging MaaS technology and market developments and shall increase their MaaS capability accordingly over the life of the framework.</text:p>
            </text:list-item>
          </text:list>
        </text:list-item>
      </text:list>
      <text:h text:style-name="P602" text:outline-level="3"><text:bookmark-start text:name="_5ncn56ulsl62"/><text:bookmark-end text:name="_5ncn56ulsl62"/><text:span text:style-name="T603">Ferry Services and Eurotunnel</text:span></text:h>
      <text:list text:style-name="WWNum6" text:continue-numbering="true">
        <text:list-item>
          <text:list>
            <text:list-item>
              <text:p text:style-name="P604">The Supplier shall provide the facility to book all ferry ticket types for domestic and international scheduled services, both online and offline. The Supplier shall not restrict access to any fare type or operator.</text:p>
            </text:list-item>
            <text:list-item>
              <text:p text:style-name="P605">The Supplier shall provide the facility to book passenger vehicles on the Eurotunnel Le Shuttle service, through both the Online and<text:s/>Offline Booking Solution.</text:p>
            </text:list-item>
            <text:list-item>
              <text:p text:style-name="P606">On confirmation of a ferry or Eurotunnel booking, the Supplier shall send a system-generated confirmation and, where possible, an e-ticket to the Booker and/or Traveller by email or phone application. The confirmation shall contain, as a minimum:</text:p>
            </text:list-item>
          </text:list>
        </text:list-item>
      </text:list>
      <text:list text:style-name="WWNum11">
        <text:list-item>
          <text:p text:style-name="P607">a unique booking reference and, where applicable, a collection reference;</text:p>
        </text:list-item>
        <text:list-item>
          <text:p text:style-name="P608">the Traveller’s full name;</text:p>
        </text:list-item>
        <text:list-item>
          <text:p text:style-name="P609">journey details: departure and arrival ports, date and time, operator, and any vehicle registration details where relevant;</text:p>
        </text:list-item>
        <text:list-item>
          <text:p text:style-name="P610">the terms and<text:s/>conditions of the booking, including restrictions on changes and cancellations;</text:p>
        </text:list-item>
        <text:list-item>
          <text:p text:style-name="P611">instructions for making cancellations, exchanges, or amendments; and</text:p>
        </text:list-item>
        <text:list-item>
          <text:p text:style-name="P612">the Supplier’s single contact telephone number and generic email address, with out-of-hours details<text:s/>where these differ.</text:p>
        </text:list-item>
      </text:list>
      <text:p text:style-name="P613"/>
      <text:list text:style-name="WWNum6" text:continue-numbering="true">
        <text:list-item>
          <text:p text:style-name="P614"><text:bookmark-start text:name="_867tjx7xu6g"/><text:bookmark-end text:name="_867tjx7xu6g"/><text:span text:style-name="T615">Accommodation</text:span></text:p>
        </text:list-item>
      </text:list>
      <text:h text:style-name="P616" text:outline-level="3"><text:bookmark-start text:name="_sg1supqoqcy6"/><text:bookmark-end text:name="_sg1supqoqcy6"/><text:span text:style-name="T617">Search and Display</text:span></text:h>
      <text:p text:style-name="Standard"/>
      <text:list text:style-name="WWNum6" text:continue-numbering="true">
        <text:list-item>
          <text:list>
            <text:list-item>
              <text:p text:style-name="P618">The Supplier shall ensure that its Online and Offline Booking Solutions present accommodation options in a way that allows the Booker to make informed, value for money decisions. For each<text:s/>property, the Supplier shall display or communicate clearly:</text:p>
            </text:list-item>
          </text:list>
        </text:list-item>
      </text:list>
      <text:p text:style-name="P619"/>
      <text:list text:style-name="WWNum15">
        <text:list-item>
          <text:p text:style-name="P620">room type, specification, and amenities (e.g. en-suite bath or shower, safe, hairdryer);</text:p>
        </text:list-item>
        <text:list-item>
          <text:p text:style-name="P621">what is and is not included in the rate, stated explicitly, for example whether breakfast, Wi-Fi, or evening meal are included, and whether local taxes are additional;</text:p>
        </text:list-item>
        <text:list-item>
          <text:p text:style-name="P622">hotel facilities (e.g. gym, restaurant, on-site parking, electric vehicle charging);</text:p>
        </text:list-item>
        <text:list-item>
          <text:p text:style-name="P623">the property’s location, including distance to the nearest public transport stop or rail station;</text:p>
        </text:list-item>
        <text:list-item>
          <text:p text:style-name="P624">accessibility information and any access restrictions that may affect Travellers with specific requirements; and</text:p>
        </text:list-item>
        <text:list-item>
          <text:p text:style-name="P625">the full cancellation policy, including the latest date and time by which a cancellation can be made without charge.</text:p>
        </text:list-item>
      </text:list>
      <text:p text:style-name="Standard"/>
      <text:list text:style-name="WWNum6" text:continue-numbering="true">
        <text:list-item>
          <text:list>
            <text:list-item>
              <text:p text:style-name="P626">The Supplier shall also surface any<text:s/>properties available through the Authority’s Negotiated Accommodation Programme alongside commercial rates, so that Bookers can compare all available options in a single search.</text:p>
            </text:list-item>
            <text:list-item>
              <text:p text:style-name="P627">Where a Booker or Buyer identifies a cheaper fare, rate, package, or venue than that presented by the Supplier, the Supplier shall action a Price Match in accordance with the Price Match Guarantee section of this Specification (Section 11).</text:p>
            </text:list-item>
          </text:list>
        </text:list-item>
      </text:list>
      <text:h text:style-name="P628" text:outline-level="3"><text:bookmark-start text:name="_z56r5wkvsx8y"/><text:bookmark-end text:name="_z56r5wkvsx8y"/><text:span text:style-name="T629">Late Arrival and ‘Walking’</text:span></text:h>
      <text:list text:style-name="WWNum6" text:continue-numbering="true">
        <text:list-item>
          <text:list>
            <text:list-item>
              <text:p text:style-name="P630">The Supplier shall ensure that booked accommodation is held for Travellers who may arrive late in the evening or at night. Confirmation documentation sent to the accommodation provider shall explicitly state that the booking must not be reallocated to any other guest.</text:p>
            </text:list-item>
            <text:list-item>
              <text:p text:style-name="P631">If a Traveller is ‘walked’, that is, refused their booked room and redirected to alternative accommodation, the Supplier shall arrange suitable alternative accommodation immediately, at no additional cost to the Traveller or Buyer. The Supplier shall also capture the incident in its Complaints Procedure and<text:s/>pursue resolution with the accommodation provider on the Buyer’s behalf.</text:p>
            </text:list-item>
          </text:list>
        </text:list-item>
      </text:list>
      <text:h text:style-name="P632" text:outline-level="3"><text:bookmark-start text:name="_kxw8664f7lkm"/><text:bookmark-end text:name="_kxw8664f7lkm"/><text:span text:style-name="T633">Provider Exclusions and Special Requests</text:span></text:h>
      <text:p text:style-name="Standard"/>
      <text:list text:style-name="WWNum6" text:continue-numbering="true">
        <text:list-item>
          <text:list>
            <text:list-item>
              <text:p text:style-name="P634">The Supplier shall maintain the ability to exclude specified accommodation providers from search results and from offline recommendations, as directed by the Buyer. Exclusions shall be applied promptly and at no additional cost.</text:p>
            </text:list-item>
            <text:list-item>
              <text:p text:style-name="P635">The Supplier shall provide Bookers with the facility to record special requirements, such as dietary needs, allergies, accessible room requirements, or working dogs, against a booking. The Supplier shall communicate these requirements to the accommodation provider at the time of booking and confirm receipt. For requirements that cannot be managed through the Online Booking Solution, the Offline Booking Solution shall provide an equivalent facility.</text:p>
            </text:list-item>
          </text:list>
        </text:list-item>
      </text:list>
      <text:p text:style-name="Standard"/>
      <text:h text:style-name="P636" text:outline-level="3"><text:bookmark-start text:name="_8g5r69brm6m"/><text:bookmark-end text:name="_8g5r69brm6m"/><text:span text:style-name="T637">Group and Long-Stay Bookings</text:span></text:h>
      <text:list text:style-name="WWNum6" text:continue-numbering="true">
        <text:list-item>
          <text:list>
            <text:list-item>
              <text:p text:style-name="P638">The Supplier shall maintain a specialist team with dedicated points of contact for group accommodation bookings, defined as 9 (nine) or more Travellers and/or Delegates Travellers sharing the<text:s/>same journey or event, or any volume threshold agreed with the Buyer. Where a call or query must be transferred from a standard booking agent to the group specialist team, the transfer shall occur without the Booker being required to call again or repeat their query.</text:p>
            </text:list-item>
            <text:list-item>
              <text:p text:style-name="P639">The Supplier’s Booking Solution shall accommodate ‘long stay’ bookings, defined as nine or more consecutive nights at the same property, as well as requests for exclusive-use accommodation. These shall be handled through the Offline Booking Solution where online booking is not practicable.</text:p>
            </text:list-item>
            <text:list-item>
              <text:p text:style-name="P640">Where the Authority anticipates a high-volume accommodation event involving multiple Buyer organisations, for example a major exercise, public inquiry, or emergency response, the Supplier shall work with the Authority to coordinate room-block requests across organisations, to prevent Buyers from competing unnecessarily for the same inventory. The Supplier shall be able to report on the number and value of bookings made in connection with such events on request.</text:p>
            </text:list-item>
          </text:list>
        </text:list-item>
      </text:list>
      <text:h text:style-name="P641" text:outline-level="3"><text:bookmark-start text:name="_z0cor6falbf8"/><text:bookmark-end text:name="_z0cor6falbf8"/><text:span text:style-name="T642">Billback and Payment Accuracy</text:span></text:h>
      <text:p text:style-name="Standard"/>
      <text:list text:style-name="WWNum6" text:continue-numbering="true">
        <text:list-item>
          <text:list>
            <text:list-item>
              <text:p text:style-name="P643">The Supplier shall have a process in place to reduce the incidence of Travellers arriving at a property and being informed that billback arrangements are not correctly set up. At a minimum, the Supplier shall send a copy of<text:s/>the booking confirmation directly to the accommodation provider and, where agreed with the Buyer, provide the Traveller with a written confirmation that can be presented on arrival. Any such failure shall be captured in the Complaints Procedure.</text:p>
            </text:list-item>
          </text:list>
        </text:list-item>
      </text:list>
      <text:h text:style-name="P644" text:outline-level="3"><text:bookmark-start text:name="_tgj9gtkkyjbn"/><text:bookmark-end text:name="_tgj9gtkkyjbn"/><text:span text:style-name="T645">Booking Co</text:span><text:span text:style-name="T646">nfirmation, Accommodation</text:span></text:h>
      <text:p text:style-name="Standard"/>
      <text:list text:style-name="WWNum6" text:continue-numbering="true">
        <text:list-item>
          <text:list>
            <text:list-item>
              <text:p text:style-name="P647">On confirmation of an accommodation booking, the Supplier shall send an immediate confirmation to the Booker and/or Traveller by email or phone application, as agreed with the Buyer. The confirmation shall contain, as a minimum:</text:p>
            </text:list-item>
          </text:list>
        </text:list-item>
      </text:list>
      <text:list text:style-name="WWNum5">
        <text:list-item>
          <text:p text:style-name="P648">a unique booking reference;</text:p>
        </text:list-item>
        <text:list-item>
          <text:p text:style-name="P649">the Traveller’s name;</text:p>
        </text:list-item>
        <text:list-item>
          <text:p text:style-name="P650">the property name and full address, including postcode, and a map view;</text:p>
        </text:list-item>
        <text:list-item>
          <text:p text:style-name="P651">the check-in and check-out dates and the total number of nights;</text:p>
        </text:list-item>
        <text:list-item>
          <text:p text:style-name="P652">a full cost breakdown, including room rate, any local taxes or levies, and any inclusions or exclusions explicitly stated (e.g. breakfast included, Wi-Fi at extra charge);</text:p>
        </text:list-item>
        <text:list-item>
          <text:p text:style-name="P653">the payment method applicable to the booking (e.g. billback, payment on departure, payment card);</text:p>
        </text:list-item>
        <text:list-item>
          <text:p text:style-name="P654">the full cancellation and amendment terms, including the latest cancellation time to avoid charges; and</text:p>
        </text:list-item>
        <text:list-item>
          <text:p text:style-name="P655">the Supplier’s single contact telephone number and generic email address, with out-of-hours details where these differ.</text:p>
        </text:list-item>
      </text:list>
      <text:list text:style-name="WWNum6" text:continue-numbering="true">
        <text:list-item>
          <text:list>
            <text:list-item>
              <text:p text:style-name="P656">Confirmation emails shall also be copied to additional recipients, such as the<text:s/>Booker’s line manager or a designated approver, if the Buyer requests this as part of their call-off arrangement.</text:p>
            </text:list-item>
          </text:list>
        </text:list-item>
      </text:list>
      <text:list text:style-name="WWNum6" text:continue-numbering="true">
        <text:list-item>
          <text:p text:style-name="P657"><text:bookmark-start text:name="_q7lvkynjdqvh"/><text:bookmark-end text:name="_q7lvkynjdqvh"/><text:span text:style-name="T658"><text:s/>Booking Amendments, Exchanges, Cancellations and Refunds</text:span></text:p>
        </text:list-item>
      </text:list>
      <text:h text:style-name="P659" text:outline-level="3"><text:bookmark-start text:name="_ib8yelpeckow"/><text:bookmark-end text:name="_ib8yelpeckow"/><text:span text:style-name="T660">General</text:span></text:h>
      <text:list text:style-name="WWNum6" text:continue-numbering="true">
        <text:list-item>
          <text:list>
            <text:list-item>
              <text:p text:style-name="P661">The Supplier should provide an online solution for booking amendments, exchanges, cancellations, and refunds. Where online functionality is not available due to Third-Party Provider constraints (e.g. airline systems), the Supplier shall ensure an offline alternative is available to Buyers and Travellers. The Supplier shall document any provider-driven limitations and make these available to the Authority on request.</text:p>
            </text:list-item>
            <text:list-item>
              <text:p text:style-name="P662">Subject to 4.7, all such requests must be processed by the Supplier promptly and in accordance with the relevant carrier's, venue's, or accommodation provider's terms<text:s/>and conditions. Any charges arising from delays attributable to the Supplier's own process must be absorbed by the Supplier and must not be passed to the Buyer</text:p>
            </text:list-item>
            <text:list-item>
              <text:p text:style-name="P663">Online amendments and cancellations must trigger an automatic email confirmation to the Booker<text:s/>and/or Traveller.</text:p>
            </text:list-item>
            <text:list-item>
              <text:p text:style-name="P664">The Supplier shall confirm all amendments, exchanges, cancellations, and refunds to the Booker and/or Traveller by email or other written means as soon as practicable following the processed action. The confirmation shall include a<text:s/>unique reference code and sufficient booking detail to enable the Buyer to accurately match, monitor, and track all requests.</text:p>
            </text:list-item>
            <text:list-item>
              <text:p text:style-name="P665">Where system or regulatory constraints (including third-party platform limitations such as GDPR restrictions on traveller profile<text:s/>storage) prevent direct notification to the Traveller, the Supplier shall ensure that confirmation is issued to the Booker and that a viable notification workaround is documented and communicated to the Buyer at Call-Off stage. Reliance on invoice or MI data alone shall not be considered sufficient to satisfy this obligation.</text:p>
            </text:list-item>
            <text:list-item>
              <text:p text:style-name="P666">Where fare or rate conditions permit, the Supplier must be able to amend a Traveller's name on an existing booking without creating a new booking.</text:p>
            </text:list-item>
            <text:list-item>
              <text:p text:style-name="P667">Any amendment that increases the cost<text:s/>of a booking which was subject to pre-trip approval may itself require approval under the Buyer's Travel Policy. The Supplier must flag this to the Booker at the point of requesting the amendment.</text:p>
            </text:list-item>
            <text:list-item>
              <text:p text:style-name="P668">On implementation of a new Call-Off Contract, it is expected that the incumbent Supplier would continue to service any existing bookings prior to transition to the new Supplier, in line with industry practice. However, a Buyer may occasionally require the Supplier to assume responsibility for bookings made either<text:s/>with the outgoing supplier or directly by the Buyer themselves. The Supplier shall agree to assume this responsibility. Where commission has been paid to the outgoing supplier or has not been paid at all due to the booking being made directly by the Buyer, and the new Supplier would incur a material loss, a transitional charge may be applied as set out in Call Off Schedule 5 (Pricing Details).</text:p>
            </text:list-item>
            <text:list-item>
              <text:p text:style-name="P669">No valid in-scope Buyer request may be refused or rejected. All requests must be handled consistently and without<text:s/>discrimination between booking types or channels.</text:p>
            </text:list-item>
          </text:list>
        </text:list-item>
      </text:list>
      <text:h text:style-name="P670" text:outline-level="3"><text:bookmark-start text:name="_go6iifibob7j"/><text:bookmark-end text:name="_go6iifibob7j"/><text:span text:style-name="T671">Rail</text:span></text:h>
      <text:list text:style-name="WWNum6" text:continue-numbering="true">
        <text:list-item>
          <text:list>
            <text:list-item>
              <text:p text:style-name="P672">The Supplier shall provide an efficient process for ticket refunds, amendments and cancellations that fully complies with the National Rail Conditions of Travel (NRCoT), industry-standard routing and ticketing guidelines, evolving Great British Railways (GBR) and Rail Delivery Group (RDG) regulations.</text:p>
            </text:list-item>
            <text:list-item>
              <text:p text:style-name="P673">The Supplier shall provide an automated self-service function within the Online Booking Tool (OBT) to allow travellers to exchange eligible tickets (such<text:s/>as Advance Fares) online. The OBT must display the exact price variance and any applicable industry administration fees before the user confirms the exchange.</text:p>
            </text:list-item>
            <text:list-item>
              <text:p text:style-name="P674">The Supplier shall provide clear system notifications, alerts, and communication protocols to ensure travellers are aware of restricted industry timelines (e.g., the requirement to initiate cancellations at least one day prior to travel to protect refundability).</text:p>
            </text:list-item>
            <text:list-item>
              <text:p text:style-name="P675">The Supplier shall provide an automatic refund process for unused Ticket on Departure (TOD) tickets and Electronic Ticket on Departure (ETOD) where the ticket type is eligible for automatic processing. For other ticket types (including e-tickets and tickets received by post), the Supplier shall implement an automatic refund process as and when the necessary technology and processes become available from relevant UK rail industry bodies and operating companies.</text:p>
            </text:list-item>
            <text:list-item>
              <text:p text:style-name="P676">The Supplier must maintain a secure and auditable process for logging travellers' intent to cancel physical / printed tickets prior to<text:s/>travel. The Supplier must provide a digitised or structured form-based submission process to eliminate manual tracking errors and accurately match returned physical tickets against the original bookings.</text:p>
            </text:list-item>
            <text:list-item>
              <text:p text:style-name="P677">Where automatic refund processing is not available for a given ticket type, the Supplier shall communicate a clear and accessible manual refund process to Buyers and Travellers, in accordance with the relevant ticket terms and conditions.</text:p>
            </text:list-item>
            <text:list-item>
              <text:p text:style-name="P678">Where refund requests are submitted by post by the Buyer or Traveller, the Supplier shall acknowledge receipt of that request in writing within a reasonable timeframe. The Supplier shall maintain a clear audit trail of all such requests and their outcomes, and shall communicate the outcome to the Booker once the refund has<text:s/>been processed.</text:p>
            </text:list-item>
            <text:list-item>
              <text:p text:style-name="P679">The Supplier shall align its processes with current Great British Railways (GBR) and train operating company (TOC) guidelines for Delay Repay compensation, providing a process for the Buyer to claim compensation for train journey delays in<text:s/>accordance with the Buyer’s specific requirements, where industry regulations permit. As UK rail industry capabilities and technology solutions evolve, the Supplier shall actively implement enhanced digital and automated Delay Repay handling processes to streamline claims management for Buyers and Travellers if those capabilities become available.</text:p>
            </text:list-item>
            <text:list-item>
              <text:p text:style-name="P680">The Supplier shall provide the Buyer with a comprehensive monthly Management Information (MI) report detailing all refund, exchange, and cancellation activity within the reporting period if requested by the Buyer.</text:p>
            </text:list-item>
            <text:list-item>
              <text:p text:style-name="P681">The Supplier shall provide the Buyer with monthly data on all refunds processed, including ticket type, value, and status.</text:p>
            </text:list-item>
            <text:list-item>
              <text:p text:style-name="P682">The Supplier is also required to report upon any cancellation refunds to the<text:s/>Buyer and Authority, as required within the Management Information specified or if requested on an ad hoc basis.</text:p>
            </text:list-item>
          </text:list>
        </text:list-item>
      </text:list>
      <text:p text:style-name="P683"><text:s/></text:p>
      <text:h text:style-name="P684" text:outline-level="3"><text:bookmark-start text:name="_uja3qiskfunc"/><text:bookmark-end text:name="_uja3qiskfunc"/><text:span text:style-name="T685">Air</text:span></text:h>
      <text:list text:style-name="WWNum6" text:continue-numbering="true">
        <text:list-item>
          <text:list>
            <text:list-item>
              <text:p text:style-name="P686">For air, the Supplier shall support Buyers and Travellers in initiating refund requests for unused or part-used e-tickets in accordance<text:s/>with the relevant carrier's terms and conditions. The Supplier shall provide clear guidance to Bookers and Travellers on the applicable refund process for each ticket type at the point of booking.</text:p>
            </text:list-item>
            <text:list-item>
              <text:p text:style-name="P687">Where a refund has been requested and processed, the Supplier shall provide the Buyer with individual transaction-level refund data on a monthly basis, including carrier, ticket type, value, and processing status. Aggregate reporting alone shall not be considered sufficient to satisfy this obligation.</text:p>
            </text:list-item>
          </text:list>
        </text:list-item>
      </text:list>
      <text:h text:style-name="P688" text:outline-level="3"><text:bookmark-start text:name="_cazs07wzgocl"/><text:bookmark-end text:name="_cazs07wzgocl"/><text:span text:style-name="T689">Accommodatio</text:span><text:span text:style-name="T690">n</text:span></text:h>
      <text:list text:style-name="WWNum6" text:continue-numbering="true">
        <text:list-item>
          <text:list>
            <text:list-item>
              <text:p text:style-name="P691">For accommodation, the Supplier shall acknowledge receipt of a cancellation request from the Booker or Traveller by email or other written means within 1 (one) hour of that request being received, whether submitted by telephone or in writing. Where the Supplier is awaiting confirmation of cancellation from the accommodation provider, the acknowledgement shall clearly state that the cancellation is being processed and provide an expected timeframe for final confirmation</text:p>
            </text:list-item>
            <text:list-item>
              <text:p text:style-name="P692">The Supplier shall use reasonable endeavours to obtain and issue full written confirmation of cancellation, including any applicable cancellation reference, as soon as practicable following receipt of confirmation from the provider.</text:p>
            </text:list-item>
          </text:list>
        </text:list-item>
      </text:list>
      <text:h text:style-name="P693" text:outline-level="3"><text:bookmark-start text:name="_oyxu80haznfm"/><text:bookmark-end text:name="_oyxu80haznfm"/><text:span text:style-name="T694">Venues</text:span></text:h>
      <text:list text:style-name="WWNum6" text:continue-numbering="true">
        <text:list-item>
          <text:list>
            <text:list-item>
              <text:p text:style-name="P695">For Venue find only, the Supplier shall process all<text:s/>requests to amend, cancel or refund a booking from the Buyer. This shall be undertaken in accordance with the GCA Preferred Venue Standard Terms and Conditions or the Venue provider’s terms and conditions of booking, as applicable. The Buyer shall not incur cancellation or amendment charges that are caused by delays in the Supplier’s process. Where a confirmed booking is cancelled with charges, the Supplier shall have a process in place to ensure that, wherever possible, such bookings are offered to other pending Booker enquiries to avoid the cancellation charges being incurred.</text:p>
            </text:list-item>
          </text:list>
        </text:list-item>
      </text:list>
      <text:h text:style-name="P696" text:outline-level="3"><text:bookmark-start text:name="_cxdzmn523frl"/><text:bookmark-end text:name="_cxdzmn523frl"/><text:span text:style-name="T697">Booking Requirements and Inventory Access</text:span></text:h>
      <text:list text:style-name="WWNum6" text:continue-numbering="true">
        <text:list-item>
          <text:list>
            <text:list-item>
              <text:p text:style-name="P698">The Online Booking Solution must have the capability to clearly distinguish GCA Public Sector Negotiated Programme fares and rates from other available fares and rates, and must ensure Negotiated Programme rates are correctly loaded at all times. The Supplier must carry out up to four fare or rate accuracy audits per year, including one pre-Go-Live audit if requested.</text:p>
            </text:list-item>
            <text:list-item>
              <text:p text:style-name="P699">For the avoidance of doubt these audits are separate to Framework audit requirements outlined in Core Terms section 6 record keeping and reporting.</text:p>
            </text:list-item>
            <text:list-item>
              <text:p text:style-name="P700">Where required by the Foreign, Commonwealth and Development Office, “marker” hotels approved on security grounds must be flagged and<text:s/>displayed on the booking system in a format agreed with FCDO, with the relevant negotiated rates clearly identifiable.</text:p>
            </text:list-item>
            <text:list-item>
              <text:p text:style-name="P701">The Supplier must ensure that both the Online Booking Solution and Offline Booking Solution provide unrestricted access to the full market inventory.</text:p>
            </text:list-item>
            <text:list-item>
              <text:p text:style-name="P702">This must include, without limitation, all Commissionable and<text:s/><text:span text:style-name="T703">Non-Commissionable<text:s/></text:span>rates, advance purchase rates, special offers, promotional rates, Supplier-owned rates, and GCA Public Sector Negotiated Programme rates.</text:p>
            </text:list-item>
            <text:list-item>
              <text:p text:style-name="P704">The Supplier is expressly prohibited from restricting, filtering, or hidden-indexing any content or inventory to favor rates that yield a higher financial return (e.g., higher commission) for the Supplier.</text:p>
            </text:list-item>
            <text:list-item>
              <text:p text:style-name="P705">Content and inventory must not be restricted in any way without the Buyer's prior written approval. There are no exceptions to this requirement</text:p>
            </text:list-item>
            <text:list-item>
              <text:p text:style-name="P706">The Online Booking Solution shall clearly display if an Accommodation or Venue provider’s room is an accessible room or not, where the provider has made that information available. The Supplier shall work with Accommodation providers to ensure that all accessible Inventory available is made available to book through their Online and Offline booking solutions.</text:p>
            </text:list-item>
            <text:list-item>
              <text:p text:style-name="P707">The Buyer's departmental identity must not be disclosed in booking<text:s/>confirmations or in any correspondence with Third Party Providers unless the Buyer has expressly agreed otherwise in writing during the Implementation Period.</text:p>
            </text:list-item>
            <text:list-item>
              <text:p text:style-name="P708">The Supplier shall ensure that travel providers are fully aware of the circumstances around specific Offline booking types as detailed by the Booker, for example compassionate journeys, and shall handle such bookings sensitively and in accordance with the required payment instructions.</text:p>
            </text:list-item>
            <text:list-item>
              <text:p text:style-name="P709">The Supplier shall provide the facility to capture each overseas business booking and advise a specific team within the Buyer of the booking as soon as it is made in order for the Buyer to undertake a pre-trip risk assessment under the Buyer’s own policy/guidance. This facility will be in accordance with the Buyer’s requirements and agreed with the Buyer during the Implementation Period in accordance with Call-Off Schedule 13 (Implementation Plan and Testing) as to whether pre-ticketing approval will be required for certain ‘at risk’ destinations.</text:p>
            </text:list-item>
            <text:list-item>
              <text:p text:style-name="P710">All offline booking requests must be acknowledged to the Booker in writing before the Supplier creates an itinerary or solution. The method of acknowledgement (email, SMS, or equivalent) must be agreed with the Buyer in the Order Form. The Buyer's response time is excluded from KPI and SLA measurement.</text:p>
            </text:list-item>
          </text:list>
        </text:list-item>
      </text:list>
      <text:p text:style-name="P711"/>
      <text:list text:style-name="WWNum6" text:continue-numbering="true">
        <text:list-item>
          <text:p text:style-name="P712"><text:bookmark-start text:name="_2yrap7m9cxl5"/><text:bookmark-end text:name="_2yrap7m9cxl5"/><text:span text:style-name="T713">Venue Find, Meetings, Conferences, Events and Group Bookings</text:span></text:p>
        </text:list-item>
      </text:list>
      <text:h text:style-name="P714" text:outline-level="2"><text:bookmark-start text:name="_bnh1gcrou7hr"/><text:bookmark-end text:name="_bnh1gcrou7hr"/><text:span text:style-name="T715">Overview</text:span></text:h>
      <text:list text:style-name="WWNum12">
        <text:list-item>
          <text:p text:style-name="P716">This Lot also provides a comprehensive Venue Find and Meetings &amp; Events (MandE) service for Business Users across the United Kingdom and overseas. It encompasses the full lifecycle of event planning and delivery, from initial venue sourcing through to post-event reporting, on a residential or non-residential basis.</text:p>
        </text:list-item>
        <text:list-item>
          <text:p text:style-name="P717">For the purposes of this Lot, the term “Event” means, but is not limited to, a meeting,<text:s/>conference, exhibition, interview, training session, workshop, or ceremony, whether conducted on a face-to-face, virtual, digital, or hybrid basis.</text:p>
        </text:list-item>
        <text:list-item>
          <text:p text:style-name="P718">The Supplier shall provide a comprehensive and cost-effective Venue Find and Additional Service to meet the<text:s/>Buyer’s full specification of requirements for any Event. This service is available to any Buyer and/or other nominated individuals. <text:s/>Accommodation may be booked at the same location as the Event or at a suitable alternative property, and may comprise any<text:s/>number of rooms up to and including all Delegates and Event Staff.</text:p>
        </text:list-item>
      </text:list>
      <text:p text:style-name="P719"><text:span text:style-name="T720">In Scope Services</text:span></text:p>
      <text:list text:style-name="WWNum6" text:continue-numbering="true">
        <text:list-item>
          <text:list>
            <text:list-item>
              <text:list>
                <text:list-item>
                  <text:p text:style-name="P721">The following venue-find services are within scope of this Lot:</text:p>
                </text:list-item>
              </text:list>
            </text:list-item>
          </text:list>
        </text:list-item>
      </text:list>
      <text:list text:style-name="WWNum12" text:continue-numbering="true">
        <text:list-item>
          <text:p text:style-name="P722">Venue Find for meetings, conferences, exhibitions, interviews, training, workshops, ceremonies, and other Events, on a residential or non-residential basis, in the United Kingdom and overseas</text:p>
        </text:list-item>
        <text:list-item>
          <text:p text:style-name="P723">Virtual, digital, and hybrid Event solutions</text:p>
        </text:list-item>
        <text:list-item>
          <text:p text:style-name="P724">Accommodation booking in connection with a specific Event, including onsite and offsite options</text:p>
        </text:list-item>
        <text:list-item>
          <text:p text:style-name="P725">Group Bookings (defined as 9 (nine) or more Travellers and/or Delegates) associated with an Event (see Sections 4 and 5 of this Specification).</text:p>
        </text:list-item>
        <text:list-item>
          <text:p text:style-name="P726">Accommodation Group Bookings, <text:s/>(defined as 9 (nine) or moreTravellers and/or Delegates), not associated with an Event (see Section 7 of this Specification).</text:p>
        </text:list-item>
        <text:list-item>
          <text:p text:style-name="P727">Delegate management and registration services</text:p>
        </text:list-item>
        <text:list-item>
          <text:p text:style-name="P728">Onsite liaison and single point of contact services</text:p>
        </text:list-item>
        <text:list-item>
          <text:p text:style-name="P729">End-to-End Event project, speaker and exhibitor management</text:p>
        </text:list-item>
        <text:list-item>
          <text:p text:style-name="P730">Food, beverage, and catering services associated with an event, group booking or<text:s/>conference.</text:p>
        </text:list-item>
        <text:list-item>
          <text:p text:style-name="P731">Audio-visual, staging, breakout rooms, and ancillary venue-provided services</text:p>
        </text:list-item>
        <text:list-item>
          <text:p text:style-name="P732">Passenger transportation in direct connection with an Event and/or Group Booking</text:p>
        </text:list-item>
        <text:list-item>
          <text:p text:style-name="P733">Pre-sourced venue booking facilitation (see Pre-Sourced Venue Bookings section)</text:p>
        </text:list-item>
        <text:list-item>
          <text:p text:style-name="P734">Transportation of materials, display stands, collateral and equipment to or from Venues</text:p>
        </text:list-item>
        <text:list-item>
          <text:p text:style-name="P735">Supporting ancillary services including, where required, PPE and test kits</text:p>
        </text:list-item>
        <text:list-item>
          <text:p text:style-name="P736">Carbon and sustainability reporting for Events and/or Group Booking</text:p>
        </text:list-item>
      </text:list>
      <text:p text:style-name="P737"/>
      <text:list text:style-name="WWNum6" text:continue-numbering="true">
        <text:list-item>
          <text:list>
            <text:list-item>
              <text:p text:style-name="P738"><text:bookmark-start text:name="_j5jrl8w649l5"/><text:bookmark-end text:name="_j5jrl8w649l5"/><text:span text:style-name="T739">Preferred Venue Solutions – Go</text:span><text:span text:style-name="T740">vernment Estate First</text:span></text:p>
            </text:list-item>
          </text:list>
        </text:list-item>
      </text:list>
      <text:h text:style-name="P741" text:outline-level="3"><text:bookmark-start text:name="_6034p6w06zrg"/><text:bookmark-end text:name="_6034p6w06zrg"/><text:span text:style-name="T742">Tier 1 – Free Government Estate (Primary Consideration)</text:span></text:h>
      <text:p text:style-name="Standard"/>
      <text:list text:style-name="WWNum6" text:continue-numbering="true">
        <text:list-item>
          <text:list>
            <text:list-item>
              <text:p text:style-name="P743">The Supplier shall always consider, as the first priority for any Venue Find requirement, any free government estate that is available at the Buyer’s direction. This includes, but is not limited to:</text:p>
            </text:list-item>
          </text:list>
        </text:list-item>
      </text:list>
      <text:list text:style-name="WWNum16">
        <text:list-item>
          <text:p text:style-name="P744">Meeting rooms and conference facilities within the Buyer’s own departmental estate</text:p>
        </text:list-item>
        <text:list-item>
          <text:p text:style-name="P745">Spaces made available by other Central Government departments through cross-government sharing arrangements</text:p>
        </text:list-item>
        <text:list-item>
          <text:p text:style-name="P746">Any emerging<text:s/>government-managed facility registers, portals, or equivalent technology solutions that consolidate available government estate, as and when made available</text:p>
        </text:list-item>
      </text:list>
      <text:list text:style-name="WWNum6" text:continue-numbering="true">
        <text:list-item>
          <text:list>
            <text:list-item>
              <text:p text:style-name="P747">Where the Buyer has identified a suitable government estate facility, whether proactively or through the Supplier’s enquiries, the Supplier shall seek confirmation of suitability and availability before proceeding to confirm the booking. The Supplier shall maintain awareness of cross-government sharing arrangements and shall integrate any new or evolving solutions into their Tier 1 processes as they emerge.</text:p>
            </text:list-item>
            <text:list-item>
              <text:p text:style-name="P748">It shall not be assumed that Buyers outside Central Government departments will be permitted to use another department’s facilities unless this is expressly confirmed by the responsible government entity.</text:p>
            </text:list-item>
            <text:list-item>
              <text:p text:style-name="P749">Where government estate facilities are identified and made available at the Customer’s direction, whether through a central register, departmental allocation, or any other mechanism, the Supplier shall treat this as a viable and preferred solution. The Supplier shall actively facilitate and support such bookings, including providing confirmation of suitability, coordinating logistics, and incorporating these facilities into their standard booking and reporting processes. The Supplier shall not discourage or deprioritise government estate options in favour of commercial alternatives.</text:p>
            </text:list-item>
            <text:list-item>
              <text:p text:style-name="P750">For the purposes of this Lot, ‘free’ government estate means estate made available to the Buyer at no venue or room hire charge. Where a nominally free space carries a charge for ancillary services, such as catering, audio-visual equipment, or facilities management, the Supplier shall itemise these charges separately and shall not describe the booking as Tier 1 unless the core venue and room hire element is genuinely free of<text:s/>charge.</text:p>
            </text:list-item>
            <text:list-item>
              <text:p text:style-name="P751">The Supplier's obligation to consider Tier 1 estate is not limited to instances where the Buyer has already identified a suitable facility. The Supplier shall proactively identify and put forward available free government estate options as part of<text:s/>its sourcing activity for every Event, and the absence of a Buyer-nominated facility does not remove this obligation.</text:p>
            </text:list-item>
            <text:list-item>
              <text:p text:style-name="P752">The Supplier shall engage and work closely with the Government Property Agency and/or Government Property Unit to establish and maintain<text:s/>visibility of, and access to, available free government estate space, including awareness of changes to the availability of such space and any associated security arrangements, including building passes and access clearances required for Delegates and Service Users. Tier 1 space, and in particular GPA/GPU-managed space where available, is the Supplier's mandatory first port of call and must be prioritised ahead of any Tier 2 or Tier 3 option.</text:p>
            </text:list-item>
            <text:list-item>
              <text:p text:style-name="P753">The Supplier must recognise that Tier 1 and Tier 2 venue options<text:s/>will frequently be non-commissionable, or will yield materially lower commission than Tier 3 commercial venues, including nil commission in many instances. This is an accepted and expected feature of the venue sourcing hierarchy under this Lot and does not, of itself, justify progression to Tier 3. The Supplier's pricing and margin model, as submitted at tender, must be sustainable across the full range of Tier 1, Tier 2, and Tier 3 outcomes, and the Supplier shall not be entitled to seek price relief, an additional fee, or a change to its charging structure on the grounds that a Buyer's requirement was met, or could have been met, from Tier 1 or Tier 2 estate.</text:p>
            </text:list-item>
            <text:list-item>
              <text:p text:style-name="P754"><text:span text:style-name="T755">[To be Finalised]</text:span></text:p>
            </text:list-item>
          </text:list>
        </text:list-item>
      </text:list>
      <text:h text:style-name="P756" text:outline-level="3"><text:bookmark-start text:name="_a3bl4wdyit3b"/><text:bookmark-end text:name="_a3bl4wdyit3b"/><text:span text:style-name="T757">Tier 2 – Paid or Reduced Government and Third Sector Estate</text:span></text:h>
      <text:list text:style-name="WWNum6" text:continue-numbering="true">
        <text:list-item>
          <text:list>
            <text:list-item>
              <text:p text:style-name="P758">If a robust audit trail confirms that Tier 1 cannot fulfill the Buyer’s requirements, the Supplier must next consider the reduced or discounted government estate, the paid government estate, and the voluntary and community sector. Examples include, but are not limited to:</text:p>
            </text:list-item>
          </text:list>
        </text:list-item>
      </text:list>
      <text:list text:style-name="WWNum16" text:continue-numbering="true">
        <text:list-item>
          <text:p text:style-name="P759">Queen Elizabeth II Conference Centre</text:p>
        </text:list-item>
        <text:list-item>
          <text:p text:style-name="P760">Government departmental training centres</text:p>
        </text:list-item>
        <text:list-item>
          <text:p text:style-name="P761">University postgraduate centres</text:p>
        </text:list-item>
        <text:list-item>
          <text:p text:style-name="P762">Local government town halls, community centres, and equivalent spaces</text:p>
        </text:list-item>
        <text:list-item>
          <text:p text:style-name="P763">Voluntary and community sector providers of Events space</text:p>
        </text:list-item>
      </text:list>
      <text:h text:style-name="P764" text:outline-level="3"><text:bookmark-start text:name="_tljc0f5v166z"/><text:bookmark-end text:name="_tljc0f5v166z"/><text:span text:style-name="T765">Tier 3 – Commercial P</text:span><text:span text:style-name="T766">roviders</text:span></text:h>
      <text:list text:style-name="WWNum6" text:continue-numbering="true">
        <text:list-item>
          <text:list>
            <text:list-item>
              <text:p text:style-name="P767">Only in the event that the Buyer’s requirement cannot be fulfilled from Tier 1 or Tier 2, and where there is a robust audit trail confirming this, shall the Supplier consider paid commercial providers. Examples include, but are not limited to:</text:p>
            </text:list-item>
          </text:list>
        </text:list-item>
      </text:list>
      <text:list text:style-name="WWNum16" text:continue-numbering="true">
        <text:list-item>
          <text:p text:style-name="P768">Meeting, exhibition, and Events venues</text:p>
        </text:list-item>
        <text:list-item>
          <text:p text:style-name="P769">Hotels and conference centres</text:p>
        </text:list-item>
        <text:list-item>
          <text:p text:style-name="P770">All other commercial venues, including marquees, park buildings, resorts, and similar</text:p>
        </text:list-item>
      </text:list>
      <text:list text:style-name="WWNum6" text:continue-numbering="true">
        <text:list-item>
          <text:list>
            <text:list-item>
              <text:p text:style-name="P771">The Supplier shall comply with Section GCA Preferred Venue Standard Terms and Conditions<text:s/>below.</text:p>
              <text:list text:continue-numbering="true">
                <text:list-item>
                  <text:p text:style-name="P772">Volume data is included in the pricing documentation, which outlines the historical split of bookings across the three tiers.</text:p>
                </text:list-item>
              </text:list>
            </text:list-item>
          </text:list>
        </text:list-item>
      </text:list>
      <text:list text:style-name="WWNum6" text:continue-numbering="true">
        <text:list-item>
          <text:list>
            <text:list-item>
              <text:p text:style-name="P773"><text:bookmark-start text:name="_55bysrafy1x0"/><text:bookmark-end text:name="_55bysrafy1x0"/><text:span text:style-name="T774">Venue Find Service – Including Virtual, Digital, and Hybrid Events</text:span></text:p>
              <text:list text:continue-numbering="true">
                <text:list-item>
                  <text:p text:style-name="P775">The Supplier shall provide a comprehensive and cost-effective Venue Find and Additional Service to meet the Buyer’s full specification of requirements for any Event. This service is available to any Buyer and/or other nominated individuals and includes the booking of venues for exclusive use and Group Bookings<text:s/>for Business Users.</text:p>
                </text:list-item>
              </text:list>
            </text:list-item>
          </text:list>
        </text:list-item>
      </text:list>
      <text:h text:style-name="P776" text:outline-level="3"><text:bookmark-start text:name="_93i6bctxtfkc"/><text:bookmark-end text:name="_93i6bctxtfkc"/><text:span text:style-name="T777">Options and Recommendations</text:span></text:h>
      <text:list text:style-name="WWNum6" text:continue-numbering="true">
        <text:list-item>
          <text:list>
            <text:list-item>
              <text:p text:style-name="P778">For all Events, regardless of format (face-to-face, virtual/digital, or hybrid), the Supplier shall provide a minimum of three value-for-money and innovative options, where available, clearly highlighting any savings or value-added benefits achieved through negotiation, together with a recommendation to assist the Buyer’s decision.</text:p>
            </text:list-item>
            <text:list-item>
              <text:p text:style-name="P779">Where an option put forward under paragraph 3.2 does not fully meet the Buyer's stated requirement, the Supplier shall clearly identify, in writing and at the point the option is presented, the specific respects in which it falls short of the brief. Such an option may still be put forward where the Supplier considers it offers value for money, but the shortfall must be disclosed transparently before the Buyer makes a decision, never after booking confirmation. The Buyer retains sole discretion to accept an option that does not fully match the brief.</text:p>
            </text:list-item>
            <text:list-item>
              <text:p text:style-name="P780">The Supplier shall seek to achieve best value for money by considering 24-hour and/or day Delegate meeting rates against room hire and individual refreshment pricing. The Supplier must not default to room hire costs with all additional requirements priced separately unless they can demonstrate that this represents better value.</text:p>
            </text:list-item>
          </text:list>
        </text:list-item>
      </text:list>
      <text:h text:style-name="P781" text:outline-level="3"><text:bookmark-start text:name="_5ss18fq5chup"/><text:bookmark-end text:name="_5ss18fq5chup"/><text:span text:style-name="T782">Flexibilit</text:span><text:span text:style-name="T783">y and Hybrid Delivery</text:span></text:h>
      <text:list text:style-name="WWNum6" text:continue-numbering="true">
        <text:list-item>
          <text:list>
            <text:list-item>
              <text:p text:style-name="P784">The Supplier shall be able to flex their delivery approach to accommodate changes in Event format, including transitions between fully face-to-face, hybrid, and fully virtual delivery models, including planned and unplanned changes.</text:p>
            </text:list-item>
          </text:list>
        </text:list-item>
      </text:list>
      <text:h text:style-name="P785" text:outline-level="2"><text:bookmark-start text:name="_85znr0ruumai"/><text:bookmark-end text:name="_85znr0ruumai"/><text:span text:style-name="T786">GCA Preferred Venue Standard Terms and Conditions</text:span></text:h>
      <text:list text:style-name="WWNum6" text:continue-numbering="true">
        <text:list-item>
          <text:list>
            <text:list-item>
              <text:p text:style-name="P787">The Supplier shall establish their own standard set of terms and conditions with venue providers (“GCA Preferred Venue Standard Terms and Conditions”). These terms shall include more preferential cancellation terms, greater value-added benefits and discounts, and increased operational efficiency. The Supplier shall work with venue providers to ensure acceptance of these standard terms. Where a venue will not comply, the Supplier shall advise the Booker and provide the venue’s terms in full, highlighting any potential risk, prior to booking confirmation.</text:p>
            </text:list-item>
            <text:list-item>
              <text:p text:style-name="P788">The Supplier must review and update its GCA Preferred Venue Standard Terms as required, and at least annually, and must report to GCA on the coverage of Preferred Terms (as a percentage of Tier 3 bookings by volume and value) at each Quarterly Business Review.</text:p>
            </text:list-item>
            <text:list-item>
              <text:p text:style-name="P789">GCA Preferred Venue Standard Terms must be applied to virtual, digital, and hybrid event platform providers as well as physical venues. The Supplier must not treat the Preferred Terms obligation as applying to physical venues only.</text:p>
            </text:list-item>
            <text:list-item>
              <text:p text:style-name="P790">Where a venue declines GCA Preferred Venue Standard Terms and the Supplier proceeds with the venue's own terms, the Supplier must: (i) record this in the booking audit<text:s/>trail; (ii) notify the Buyer at the point of quotation; and (iii) negotiate compensating benefits (such as enhanced discounts, additional inclusions, or value-added services or discounts) to provide equivalent value for money for the Buyer. The Supplier shall not accept a venue's standard terms and conditions unless a compensatory benefit of direct value to the Buyer is secured.</text:p>
            </text:list-item>
          </text:list>
        </text:list-item>
      </text:list>
      <text:h text:style-name="P791" text:outline-level="3"><text:bookmark-start text:name="_33g9mig9t2qx"/><text:bookmark-end text:name="_33g9mig9t2qx"/><text:span text:style-name="T792">Quotation Requirements</text:span></text:h>
      <text:list text:style-name="WWNum6" text:continue-numbering="true">
        <text:list-item>
          <text:list>
            <text:list-item>
              <text:p text:style-name="P793">The Supplier shall provide Bookers with a quotation that meets the stated requirements and details the following as a minimum:</text:p>
            </text:list-item>
          </text:list>
        </text:list-item>
      </text:list>
      <text:list text:style-name="WWNum16" text:continue-numbering="true">
        <text:list-item>
          <text:p text:style-name="P794">name and location of the venue, with directions</text:p>
        </text:list-item>
        <text:list-item>
          <text:p text:style-name="P795">24-hour meeting rate and/or day Delegate meeting rate, with full details of inclusions</text:p>
        </text:list-item>
        <text:list-item>
          <text:p text:style-name="P796">room hire rate with refreshments comparison, if applicable</text:p>
        </text:list-item>
        <text:list-item>
          <text:p text:style-name="P797">best value for money / most cost-effective option, clearly highlighted</text:p>
        </text:list-item>
        <text:list-item>
          <text:p text:style-name="P798">syndicate rooms requested and any additional cost</text:p>
        </text:list-item>
        <text:list-item>
          <text:p text:style-name="P799">additional equipment requested and any additional cost</text:p>
        </text:list-item>
        <text:list-item>
          <text:p text:style-name="P800">cancellation policy, including cut-off dates for no-charge cancellation</text:p>
        </text:list-item>
        <text:list-item>
          <text:p text:style-name="P801">detailed response relevant to the Booker’s requirement, including menus, room layout, additional equipment, dietary requirements, car parking, proximity to public transport, and any other relevant information</text:p>
        </text:list-item>
      </text:list>
      <text:h text:style-name="P802" text:outline-level="3"><text:bookmark-start text:name="_ca3iygjhwr1b"/><text:bookmark-end text:name="_ca3iygjhwr1b"/><text:span text:style-name="T803">Authorisation, Pre-Approval, and Cost Management</text:span></text:h>
      <text:list text:style-name="WWNum6" text:continue-numbering="true">
        <text:list-item>
          <text:list>
            <text:list-item>
              <text:p text:style-name="P804">The Supplier shall always highlight to the Buyer the most cost-effective choices when presenting available venue options. The Supplier shall provide the facility for the Buyer to select a Reason (from a predetermined and pre-populated standard list of reason codes approved by the Buyer) where the most<text:s/>cost-effective option is not selected, and shall include the missed saving opportunity in monthly reporting to the Authority.</text:p>
            </text:list-item>
            <text:list-item>
              <text:p text:style-name="P805">Where required by the Buyer, the Supplier shall provide the facility to refer bookings for pre-authorisation before confirmation. The Supplier shall provide the facility to record pre-confirmation approval information (at a minimum, a field capturing the approver’s name and the date of approval) in accordance with the Buyer’s requirements.</text:p>
            </text:list-item>
          </text:list>
        </text:list-item>
      </text:list>
      <text:h text:style-name="P806" text:outline-level="3"><text:bookmark-start text:name="_d27tk4vi79qh"/><text:bookmark-end text:name="_d27tk4vi79qh"/><text:span text:style-name="T807">Complex and Specialist Requirements</text:span></text:h>
      <text:list text:style-name="WWNum6" text:continue-numbering="true">
        <text:list-item>
          <text:list>
            <text:list-item>
              <text:p text:style-name="P808">The Supplier shall be able to accommodate complex requirements including, but not limited to:</text:p>
            </text:list-item>
          </text:list>
        </text:list-item>
      </text:list>
      <text:list text:style-name="WWNum17">
        <text:list-item>
          <text:p text:style-name="P809">Requirements of Delegates with Protected Characteristics</text:p>
        </text:list-item>
        <text:list-item>
          <text:p text:style-name="P810">Secure parking and specific room requirements</text:p>
        </text:list-item>
        <text:list-item>
          <text:p text:style-name="P811">Early access, onsite security requirements, and staffed reception desks</text:p>
        </text:list-item>
        <text:list-item>
          <text:p text:style-name="P812">Production of name badges</text:p>
        </text:list-item>
        <text:list-item>
          <text:p text:style-name="P813">VIP or executive arrangements, which may include enhanced security measures, to be agreed between the Supplier and the Booker</text:p>
        </text:list-item>
        <text:list-item>
          <text:p text:style-name="P814">Lone and/or vulnerable Delegates – the Supplier shall ensure that the Buyer can clearly<text:s/>notify them of any such attendees at the time of booking</text:p>
        </text:list-item>
      </text:list>
      <text:h text:style-name="P815" text:outline-level="2"><text:bookmark-start text:name="_o85kc0fb6749"/><text:bookmark-end text:name="_o85kc0fb6749"/><text:span text:style-name="T816">Venue Exclusions</text:span></text:h>
      <text:list text:style-name="WWNum6" text:continue-numbering="true">
        <text:list-item>
          <text:list>
            <text:list-item>
              <text:p text:style-name="P817">The Supplier shall be able to exclude specific venues, as defined by the Buyer, to ensure they are not made available to book. No Accommodation Provider or Venue is to be excluded unless written approval from the Authority or the Buyer has been obtained.</text:p>
            </text:list-item>
          </text:list>
        </text:list-item>
      </text:list>
      <text:p text:style-name="P818"><text:span text:style-name="T819">Online and Offline Booking Solutions</text:span></text:p>
      <text:list text:style-name="WWNum6" text:continue-numbering="true">
        <text:list-item>
          <text:list>
            <text:list-item>
              <text:p text:style-name="P820">The Supplier shall provide a robust Offline Booking Solution (available 24/7/365) <text:s/>for venue and accommodation bookings, including a dedicated telephone line, web-based booking request forms, and dedicated email addresses. An Online Booking Solution may also be provided where available. Buyers retain the absolute right to opt for a fully offline-only solution, with no obligation to adopt online channels.</text:p>
            </text:list-item>
          </text:list>
        </text:list-item>
      </text:list>
      <text:p text:style-name="P821"/>
      <text:list text:style-name="WWNum6" text:continue-numbering="true">
        <text:list-item>
          <text:list>
            <text:list-item>
              <text:p text:style-name="P822">On receipt of a completed booking request form or email, the Supplier shall send the Booker an immediate acknowledgement and respond within the agreed Service Level Agreement timescales.</text:p>
            </text:list-item>
            <text:list-item>
              <text:p text:style-name="P823">The Online Booking Solution shall include, but not be limited<text:s/>to:</text:p>
            </text:list-item>
          </text:list>
        </text:list-item>
      </text:list>
      <text:list text:style-name="WWNum16" text:continue-numbering="true">
        <text:list-item>
          <text:p text:style-name="P824">Tailored search options including price, distance, postcode, radius, and specific venue or hotel group</text:p>
        </text:list-item>
        <text:list-item>
          <text:p text:style-name="P825">Display of all rates, whether Commissionable or Non-Commissionable, including last-minute offers, advance booking promotions,<text:s/>Supplier-owned rates, HM Government rates, and GCA Public Sector Negotiated Programme rates, without exception or limitation</text:p>
        </text:list-item>
        <text:list-item>
          <text:p text:style-name="P826">Functionality to make amendments and cancellations</text:p>
        </text:list-item>
        <text:list-item>
          <text:p text:style-name="P827">Maps and distance information from the Booker’s point of search</text:p>
        </text:list-item>
      </text:list>
      <text:list text:style-name="WWNum6" text:continue-numbering="true">
        <text:list-item>
          <text:list>
            <text:list-item>
              <text:p text:style-name="P828">As and when more inventory becomes available online, the Supplier shall ensure their systems are updated to reflect all new properties, rates, photographs, directions, and booking terms and conditions so that Buyers have access to the most current content at all times.</text:p>
            </text:list-item>
          </text:list>
        </text:list-item>
      </text:list>
      <text:p text:style-name="P829"><text:span text:style-name="T830">Virtual, Digital, and Hybrid Events</text:span></text:p>
      <text:list text:style-name="WWNum6" text:continue-numbering="true">
        <text:list-item>
          <text:list>
            <text:list-item>
              <text:p text:style-name="P831">The Supplier shall provide a comprehensive and cost-effective booking service for Events delivered virtually, digitally, or on a hybrid basis. The Supplier shall ensure all digital meeting and Event platforms are compliant with the Buyer’s security, accessibility, and digital requirements as detailed in Call-Off Schedule 9A (Security), as applicable.</text:p>
            </text:list-item>
          </text:list>
        </text:list-item>
        <text:list-item>
          <text:p text:style-name="P832"><text:span text:style-name="T833">Accommodation in Connection with Events</text:span></text:p>
          <text:list text:continue-numbering="true">
            <text:list-item>
              <text:p text:style-name="P834">If requested by the Buyer, the Supplier shall provide an<text:s/>accommodation booking service in direct support of a specific Event. Accommodation options shall be presented in line with the Buyer’s requirements and may be onsite at the same venue (where possible) or at a suitable alternative property.</text:p>
            </text:list-item>
            <text:list-item>
              <text:p text:style-name="P835">The Supplier shall provide the Buyer with full access to all accommodation choices including, but not limited to, hotels, bed and breakfasts, vessels, sites, parks, and resorts, regardless of whether required for exclusive or non-exclusive use, and regardless of whether<text:s/>Commissionable or Non-Commissionable.</text:p>
            </text:list-item>
            <text:list-item>
              <text:p text:style-name="P836">Where the Buyer requires pricing for single-occupancy rooms (where it is not cost-effective to package as a 24-hour rate), the Supplier shall provide this in accordance with the Buyer’s Travel/Events/Expenses Policy. The Supplier shall also make all other inventory available (for example, double or twin rooms for sole occupancy) that accommodation venues may have available at the time of booking.</text:p>
            </text:list-item>
            <text:list-item>
              <text:p text:style-name="P837">Where accommodation associated with an Event is available within the government estate, or is made available at the Customer’s direction, this shall be treated by the Supplier as a viable and preferred solution in accordance with the Tier 1 approach set out in Section 3. The Supplier shall facilitate and support such bookings as<text:s/>part of their standard service and shall not promote commercial alternatives where suitable government accommodation is available.</text:p>
            </text:list-item>
            <text:list-item>
              <text:p text:style-name="P838">If required by the Buyer, supporting accommodation and venue provided services such as food, beverage, and laundry services<text:s/>may also be provided under this Lot.</text:p>
            </text:list-item>
          </text:list>
        </text:list-item>
      </text:list>
      <text:p text:style-name="P839"/>
      <text:list text:style-name="WWNum6" text:continue-numbering="true">
        <text:list-item>
          <text:p text:style-name="P840"><text:bookmark-start text:name="_qry54x5y1zzq"/><text:bookmark-end text:name="_qry54x5y1zzq"/><text:span text:style-name="T841">Meetings, Conferences and Event Services</text:span></text:p>
        </text:list-item>
      </text:list>
      <text:h text:style-name="P842" text:outline-level="2"><text:bookmark-start text:name="_v9737c4vmxi0"/><text:bookmark-end text:name="_v9737c4vmxi0"/><text:span text:style-name="T843">Venue Provided Services</text:span></text:h>
      <text:list text:style-name="WWNum6" text:continue-numbering="true">
        <text:list-item>
          <text:list>
            <text:list-item>
              <text:p text:style-name="P844">The Supplier shall work with the venue(s) to manage all supporting Venue Provided Service requirements, including but not limited to food and beverage, audio-visual, internet, Delegate management and registration, room set-up, timings, liaison with all venue staff, and a provision to hand out or provide a collection point for PPE or test kits, if circumstances require. This list is not exhaustive and the Supplier shall seek to provide all supporting Venue Provided Service requirements requested by the Buyer.</text:p>
            </text:list-item>
          </text:list>
        </text:list-item>
      </text:list>
      <text:p text:style-name="P845"><text:span text:style-name="T846">Event Project and Delegate Management</text:span></text:p>
      <text:list text:style-name="WWNum6" text:continue-numbering="true">
        <text:list-item>
          <text:list>
            <text:list-item>
              <text:p text:style-name="P847">When requested by the Buyer, the Supplier shall provide a scalable end-to-end Event Management Managed Service,<text:s/>acting as a single accountable partner for the coordination, governance and execution of the event. The scope of this service shall be tailored to the Buyer's requirements and include, but not limited to:</text:p>
              <text:list text:continue-numbering="true">
                <text:list-item>
                  <text:p text:style-name="P848">Event and venue project management and planning</text:p>
                </text:list-item>
                <text:list-item>
                  <text:p text:style-name="P849">Speaker and VIP management</text:p>
                </text:list-item>
                <text:list-item>
                  <text:p text:style-name="P850">Delegate Management</text:p>
                </text:list-item>
                <text:list-item>
                  <text:p text:style-name="P851">Production and technical management</text:p>
                </text:list-item>
                <text:list-item>
                  <text:p text:style-name="P852">Exhibitor and Sponsor management</text:p>
                </text:list-item>
              </text:list>
            </text:list-item>
          </text:list>
        </text:list-item>
      </text:list>
      <text:h text:style-name="P853" text:outline-level="2"><text:bookmark-start text:name="_ti56mqfaha0e"/><text:bookmark-end text:name="_ti56mqfaha0e"/><text:span text:style-name="T854">Audio-Visual and Event and Conference Technology</text:span></text:h>
      <text:p text:style-name="Standard"/>
      <text:list text:style-name="WWNum6" text:continue-numbering="true">
        <text:list-item>
          <text:list>
            <text:list-item>
              <text:p text:style-name="P855">The Supplier must be able to source and arrange audio-visual equipment and<text:s/>production services appropriate to the scale and nature of in-scope Events, either directly or through subcontracted partners with appropriate expertise.</text:p>
            </text:list-item>
            <text:list-item>
              <text:p text:style-name="P856">Where requested by the Buyer, the Supplier shall have the capability to source and execute the following:</text:p>
              <text:list text:continue-numbering="true">
                <text:list-item>
                  <text:p text:style-name="P857">Staging and Scenic Design: Customer stage design and builds, structural rigging oversight, stage lighting and professional backdrop construction.</text:p>
                </text:list-item>
                <text:list-item>
                  <text:p text:style-name="P858">Exhibition &amp; Event Branding: Sourcing and managing exhibition shell schemes, modular display systems, directional signage and large-format print branding.</text:p>
                </text:list-item>
                <text:list-item>
                  <text:p text:style-name="P859">Technical Crew Services: Provide end-to-end management of technical crew, including sound/lighting engineers, stage managers and technical directors throughout rehearsals and live delivery.</text:p>
                </text:list-item>
              </text:list>
            </text:list-item>
            <text:list-item>
              <text:p text:style-name="P860">The Supplier must offer virtual and hybrid event platform options that comply with: (i) the Buyer's security requirements as specified in Call-Off Schedule 9A; (ii) NCSC guidance on video conferencing and virtual event security (including Cyber Essentials Plus certification or equivalent for any platform recommended to Government Buyers); and (iii) WCAG 2.2 accessibility standards, with the Supplier able to evidence compliance on request</text:p>
            </text:list-item>
          </text:list>
        </text:list-item>
      </text:list>
      <text:p text:style-name="P861"/>
      <text:list text:style-name="WWNum6" text:continue-numbering="true">
        <text:list-item>
          <text:p text:style-name="P862"><text:span text:style-name="T863">Event Risk Management and Duty of Care</text:span></text:p>
          <text:list text:continue-numbering="true">
            <text:list-item>
              <text:p text:style-name="P864">The Supplier must maintain and be able to evidence a documented Event Risk Management Policy, covering at minimum: force majeure and event cancellation protocols; medical emergency procedures; site evacuation planning; crisis communication arrangements; and procedures for events involving lone or vulnerable Delegates or those with Protected Characteristics.</text:p>
            </text:list-item>
            <text:list-item>
              <text:p text:style-name="P865">For events above a defined scale threshold (to be agreed at Call-Off level, with a default of 50 or more Delegates, or any event involving international travel), the Supplier must provide the Buyer<text:s/>with a written Event Risk Assessment prior to the event. The Event Risk Assessment must be proportionate to the scale and nature of the event.</text:p>
            </text:list-item>
            <text:list-item>
              <text:p text:style-name="P866">The Supplier must enable the Buyer to flag, at the time of booking or at any point before the Event, Delegates who are lone travellers or who may require additional support due to vulnerability, disability, or other Protected Characteristics. On receipt of such a flag, the Supplier must: acknowledge the flag in writing; confirm what additional arrangements have been<text:s/>made; and maintain a record of the flag and response in the booking audit trail.</text:p>
            </text:list-item>
            <text:list-item>
              <text:p text:style-name="P867">The Supplier's Duty of Care obligations under this clause continue throughout the Event. Where an emergency occurs during an event, the Supplier must follow the procedures set<text:s/>out in its Event Risk Management Policy and notify the Buyer's nominated contact without undue delay.</text:p>
            </text:list-item>
          </text:list>
        </text:list-item>
      </text:list>
      <text:p text:style-name="P868"/>
      <text:h text:style-name="P869" text:outline-level="2"><text:bookmark-start text:name="_3jtchkfqxkrw"/><text:bookmark-end text:name="_3jtchkfqxkrw"/><text:span text:style-name="T870">Delegate Management</text:span></text:h>
      <text:p text:style-name="P871"/>
      <text:list text:style-name="WWNum6" text:continue-numbering="true">
        <text:list-item>
          <text:list>
            <text:list-item>
              <text:p text:style-name="P872">If required by the Buyer, the Supplier shall provide Delegate management services incorporating Delegate registration,<text:s/>including:</text:p>
            </text:list-item>
          </text:list>
        </text:list-item>
      </text:list>
      <text:p text:style-name="P873"/>
      <text:list text:style-name="WWNum16" text:continue-numbering="true">
        <text:list-item>
          <text:p text:style-name="P874">Pre-registration of Delegates and onsite registration</text:p>
        </text:list-item>
        <text:list-item>
          <text:p text:style-name="P875">Administration support</text:p>
        </text:list-item>
        <text:list-item>
          <text:p text:style-name="P876">Provision of name badges</text:p>
        </text:list-item>
        <text:list-item>
          <text:p text:style-name="P877">Provision of approved Delegate packs (to be approved by the Buyer’s meeting organiser before issue)</text:p>
        </text:list-item>
        <text:list-item>
          <text:p text:style-name="P878">Secure access for the Buyer to the full list of all registered Delegates at least 24 hours prior to the Event</text:p>
        </text:list-item>
        <text:list-item>
          <text:p text:style-name="P879">Approved Delegate packs to be provided at least 24 hours prior to the Event (48 hours for Delegates travelling from outside the UK)</text:p>
        </text:list-item>
      </text:list>
      <text:list text:style-name="WWNum6" text:continue-numbering="true">
        <text:list-item>
          <text:list>
            <text:list-item>
              <text:p text:style-name="P880">The specific needs of Delegates with Protected Characteristics shall be addressed within Section Complex and Specialist Requirements <text:s/>above<text:s/><text:span text:style-name="T881">.<text:s/></text:span>This provision in terms of access to the registration service and recording of any special requirements, including but not limited to venue access and dietary requirements.</text:p>
            </text:list-item>
          </text:list>
        </text:list-item>
      </text:list>
      <text:h text:style-name="P882" text:outline-level="2"><text:bookmark-start text:name="_rwbcwfmg8pyf"/><text:bookmark-end text:name="_rwbcwfmg8pyf"/><text:span text:style-name="T883">Onsite Liaison and Support</text:span></text:h>
      <text:list text:style-name="WWNum6" text:continue-numbering="true">
        <text:list-item>
          <text:list>
            <text:list-item>
              <text:p text:style-name="P884">When required by the Buyer, the Supplier shall provide a liaison service to communicate with the venue and any other necessary third parties to ensure that the venue layout, audio-visual and presentation aids, and<text:s/>refreshments are in place and available at the times requested, so that all timings are met and the Event proceeds as planned.</text:p>
            </text:list-item>
            <text:list-item>
              <text:p text:style-name="P885">If required by the Buyer, the Supplier shall provide an onsite single point of contact for Event liaison purposes.</text:p>
            </text:list-item>
            <text:list-item>
              <text:p text:style-name="P886">When required by the Buyer, the Supplier may subcontract certain elements of an Event where additional expertise is required. The Buyer shall have final approval on any sub-contractor’s proposed costs and overall offering i.e. Security or compliance needs.</text:p>
            </text:list-item>
          </text:list>
        </text:list-item>
      </text:list>
      <text:h text:style-name="P887" text:outline-level="2"><text:bookmark-start text:name="_t7mwwr7y3niv"/><text:bookmark-end text:name="_t7mwwr7y3niv"/><text:span text:style-name="T888">Food and Ca</text:span><text:span text:style-name="T889">tering Services</text:span></text:h>
      <text:list text:style-name="WWNum6" text:continue-numbering="true">
        <text:list-item>
          <text:list>
            <text:list-item>
              <text:p text:style-name="P890">Suppliers providing food and catering services to Central HM Government Bodies are required to comply with the mandatory requirements of the<text:s/><text:a xlink:href="https://www.gov.uk/government/publications/sustainable-procurement-the-gbs-for-food-and-catering-services/government-buying-standard-for-food-and-catering-services" office:target-frame-name="_top" xlink:show="replace"><text:span text:style-name="T891">Government Buying Standards (GBS) for Food and Catering Services</text:span></text:a><text:s/>and are encouraged to meet the best practice criteria of the GBS. Suppliers providing food and catering services to the wider public sector are strongly recommended to comply with the mandatory requirements of the GBS.</text:p>
            </text:list-item>
            <text:list-item>
              <text:p text:style-name="P892">Suppliers and their providers shall comply with all relevant laws and current legislation in relation to food and catering. The Supplier<text:s/>shall communicate these requirements to the venue where catering is requested, and shall obtain and collate any verification evidence, passing the same to the Buyer and GCA on request. An example of current legislation:<text:s/><text:a xlink:href="https://www.legislation.gov.uk/ukpga/1990/16/contents" office:target-frame-name="_top" xlink:show="replace"><text:span text:style-name="T893">https://www.google.com/url?q=https://www.legislation.gov.uk/ukpga/1990/16/contents&amp;sa=D&amp;source=docs&amp;ust=1783072515946045&amp;usg=AOvVaw2ipBUE8ez3bp_bPSxLLBUM</text:span></text:a></text:p>
            </text:list-item>
          </text:list>
        </text:list-item>
      </text:list>
      <text:h text:style-name="P894" text:outline-level="3"><text:bookmark-start text:name="_e9v627adjx5n"/><text:bookmark-end text:name="_e9v627adjx5n"/><text:span text:style-name="T895">Events personal information</text:span></text:h>
      <text:list text:style-name="WWNum6" text:continue-numbering="true">
        <text:list-item>
          <text:list>
            <text:list-item>
              <text:p text:style-name="P896">When required by the Buyer and permitted by the venue, the Supplier shall arrange refreshments and catering through a Third Party Provider, ensuring these are purchased in the most cost-effective way.</text:p>
            </text:list-item>
            <text:list-item>
              <text:p text:style-name="P897">For the disclosure of any personal details relating to Delegates, including accessibility or dietary requirements, all personal data shall be handled in accordance with Data Protection Legislation and Joint Schedule 11 (Processing Data). Any such information shall be provided to the Supplier with sufficient advance notice for specific needs to be actioned by the provider.</text:p>
            </text:list-item>
            <text:list-item>
              <text:p text:style-name="P898">The Supplier must be able to comply with any Buyer-specific policies on hospitality or catering, including restrictions on alcohol at events, maximum spend per head thresholds, dietary standards, and religious or cultural requirements. The Buyer will specify any such policies in the Order Form or at the time of booking. The Supplier must confirm in writing how any Buyer-specific policy requirements have been reflected in the catering arrangements.</text:p>
            </text:list-item>
            <text:list-item>
              <text:p text:style-name="P899">The disclosure of any personal details relating to Delegates, including but not limited to dietary requirements, allergy information, religious requirements, or accessibility needs, must be approved by the authorising Booker on behalf of those Delegates, in accordance with the Buyer's data<text:s/>processing schedule and applicable GDPR obligations. Such personal data must not be shared with the venue or catering provider without Booker authorisation. The Supplier must maintain a record of any such authorisation.</text:p>
            </text:list-item>
            <text:list-item>
              <text:p text:style-name="P900">lone/vulnerable attendees (Protected Characteristics to be included as the heading here maybe?</text:p>
            </text:list-item>
            <text:list-item>
              <text:p text:style-name="P901">allergies / dietary requirements</text:p>
            </text:list-item>
          </text:list>
        </text:list-item>
      </text:list>
      <text:p text:style-name="P902"><text:span text:style-name="T903">Health, Safety, and Compliance</text:span></text:p>
      <text:list text:style-name="WWNum6" text:continue-numbering="true">
        <text:list-item>
          <text:list>
            <text:list-item>
              <text:p text:style-name="P904">The Services shall comply with all relevant safety and quality legislation and standards, including but not limited to health and safety legislation, fire safety, risk assessments, the Reporting of Injuries, Diseases and Dangerous Occurrences Regulations (RIDDOR), the Control of Substances Hazardous to Health Regulations (COSHH), and environmental health requirements.</text:p>
            </text:list-item>
            <text:list-item>
              <text:p text:style-name="P905">The Supplier shall be responsible for obtaining all relevant and up-to-date health and safety certification from the accommodation provider or venue ahead of proceeding to contract, as specified by the Buyer. This includes, but is not limited to, Gas Safety Certification,<text:s/>fire risk assessments, food hygiene ratings, and Legionnaires’ reports. The Supplier shall highlight any gaps or risks identified during this due diligence to the Buyer prior to contracting any accommodation or venue.</text:p>
            </text:list-item>
          </text:list>
        </text:list-item>
      </text:list>
      <text:list text:style-name="WWNum6" text:continue-numbering="true">
        <text:list-item>
          <text:p text:style-name="P906"><text:bookmark-start text:name="_k260fdwhuz34"/><text:bookmark-end text:name="_k260fdwhuz34"/><text:span text:style-name="T907">Price Match Guarantee</text:span></text:p>
        </text:list-item>
      </text:list>
      <text:h text:style-name="P908" text:outline-level="3"><text:bookmark-start text:name="_4geb4y23sax"/><text:bookmark-end text:name="_4geb4y23sax"/><text:span text:style-name="T909">Scope and Purpo</text:span><text:span text:style-name="T910">se</text:span></text:h>
      <text:p text:style-name="Standard"/>
      <text:list text:style-name="WWNum6" text:continue-numbering="true">
        <text:list-item>
          <text:list>
            <text:list-item>
              <text:p text:style-name="P911">The Supplier shall operate a Price Match guarantee across all fares, rates, packages, venues, and event services it supplies or sources for the Buyer under this Lot. The purpose of the guarantee is to give the Buyer assurance that the price offered by<text:s/>the Supplier represents the best available value at the time of quotation, and that any cheaper alternative properly identified by the Booker or the Buyer can be matched without additional cost or administrative penalty. The guarantee supports the delivery<text:s/>of value for the nation. It operates in addition to, and does not displace, the inventory access, content display, and quotation obligations set out elsewhere in this Specification.</text:p>
            </text:list-item>
            <text:list-item>
              <text:p text:style-name="P912">A Price Match challenge may be submitted by the Booker or the Buyer by email, or through any other channel agreed with the Buyer at Call-Off. The Supplier shall not require the use of a proprietary portal, form, or reference number as a condition of accepting a challenge.</text:p>
            </text:list-item>
          </text:list>
        </text:list-item>
      </text:list>
      <text:h text:style-name="P913" text:outline-level="3"><text:bookmark-start text:name="_c0ol6a9todfv"/><text:bookmark-end text:name="_c0ol6a9todfv"/><text:span text:style-name="T914">Travel and Accommodation Challenges</text:span></text:h>
      <text:p text:style-name="Standard"/>
      <text:list text:style-name="WWNum6" text:continue-numbering="true">
        <text:list-item>
          <text:list>
            <text:list-item>
              <text:p text:style-name="P915">A<text:s/>challenge relating to a fare, rate, or accommodation booking shall be submitted within 2 (two) Working Hours of receipt of the Supplier's quoted fare or rate, and shall identify an alternative that:</text:p>
              <text:list text:continue-numbering="true">
                <text:list-item>
                  <text:p text:style-name="P916"><text:span text:style-name="T917"><text:s/></text:span>is cheaper than the equivalent offered by the Supplier for the same journey, stay, or service;</text:p>
                </text:list-item>
                <text:list-item>
                  <text:p text:style-name="P918">is publicly available to a member of the general public at the time of the challenge;</text:p>
                </text:list-item>
                <text:list-item>
                  <text:p text:style-name="P919"><text:span text:style-name="T920"><text:s/></text:span>is offered through a Qualifying Distribution Channel; and</text:p>
                </text:list-item>
                <text:list-item>
                  <text:p text:style-name="P921">shares the same point of origin and point of sale as the Supplier's quotation.</text:p>
                </text:list-item>
              </text:list>
            </text:list-item>
            <text:list-item>
              <text:p text:style-name="P922">For the purposes of this Section, a Qualifying Distribution Channel means:</text:p>
              <text:list text:continue-numbering="true">
                <text:list-item>
                  <text:p text:style-name="P923">for air, an IATA-accredited retailer or the operating carrier's own direct sales channel;</text:p>
                </text:list-item>
                <text:list-item>
                  <text:p text:style-name="P924">for rail, an RDG or ATOC approved retailer, or the train operating company's own direct sales channel;</text:p>
                </text:list-item>
                <text:list-item>
                  <text:p text:style-name="P925">for accommodation, an ABTA or ATOL bonded retailer, the accommodation provider's own direct sales channel, or an accommodation booking platform that provides a confirmed reservation, a contractual route to redress against the platform or<text:s/>the property, and payment protection; and</text:p>
                </text:list-item>
                <text:list-item>
                  <text:p text:style-name="P926"><text:span text:style-name="T927">f</text:span>or all categories, any successor or equivalent accreditation, bonding, or consumer protection scheme, including equivalent overseas schemes where the point of sale is outside the United Kingdom.</text:p>
                </text:list-item>
              </text:list>
            </text:list-item>
            <text:list-item>
              <text:p text:style-name="P928">Peer-to-peer and sharing economy letting platforms on which the counterparty is a private individual, and on which duty of care, health and safety, insurance, and payment protection cannot be evidenced, do not constitute a Qualifying Distribution Channel.<text:s/>The Supplier shall not, however, rely on this Paragraph to decline a challenge sourced from a channel type that the Supplier itself makes available within its own Inventory under this Lot. Where the Supplier offers commercially available private lets or equivalent content to Bookers, a like-for-like challenge from that same channel type qualifies.</text:p>
            </text:list-item>
          </text:list>
        </text:list-item>
      </text:list>
      <text:h text:style-name="P929" text:outline-level="3"><text:bookmark-start text:name="_k1zoaks31b1p"/><text:bookmark-end text:name="_k1zoaks31b1p"/><text:span text:style-name="T930">Venue and Event Package Challenges</text:span></text:h>
      <text:p text:style-name="Standard"/>
      <text:list text:style-name="WWNum6" text:continue-numbering="true">
        <text:list-item>
          <text:list>
            <text:list-item>
              <text:p text:style-name="P931">A challenge relating to a venue, event package, or associated service arises where the Buyer or Booker has obtained a quotation directly from a venue, or has identified a publicly advertised rate or package for the same requirement, that is cheaper than the Supplier's quotation. The Buyer shall provide the alternative quotation or advertised rate in writing when submitting the challenge. The Supplier may verify the alternative directly with the venue, and shall do so at its own cost.</text:p>
            </text:list-item>
            <text:list-item>
              <text:p text:style-name="P932">Venue and event package challenges operate on a package basis. A challenge shall be assessed against the equivalent package quoted by the Supplier, comparing like for like across the same requirement specification, including venue location and capacity, dates, day delegate rate or 24-hour rate or room hire plus refreshments structure, food and beverage inclusions, audio-visual provision, syndicate room<text:s/>provision, and any other element forming part of the original quotation. The Supplier shall not decline a Price Match on the basis of immaterial differences in package composition. Where differences are material, the Supplier shall set out the specific elements that differ and the cost implications of each, so that the Buyer can decide whether to proceed.</text:p>
            </text:list-item>
            <text:list-item>
              <text:p text:style-name="P933">Venue and event package challenges operate within Tier 3 of the venue sourcing hierarchy set out in the Preferred Venue Solutions section of this Specification. Where the Supplier's original quotation was sourced under Tier 3, the alternative identified by the Buyer must itself be a Tier 3 commercial option. Tier 1 and Tier 2 sourcing decisions fall outside commercial price comparison and are out of scope.<text:s/>The Supplier shall not use the Price Match process to move a requirement from Tier 1 or Tier 2 into Tier 3. Where the Buyer identifies a Tier 1 or Tier 2 option that the Supplier failed to surface, the Supplier shall book that option, shall not apply a sourcing fee to the booking, and shall record the omission for discussion at the next Quarterly Performance Review.</text:p>
            </text:list-item>
            <text:list-item>
              <text:p text:style-name="P934">The alternative venue or package identified by the Buyer must:</text:p>
            </text:list-item>
            <text:list-item>
              <text:p text:style-name="P935">be offered by a venue or supplier that is publicly contactable and willing to confirm the alternative quotation in writing;</text:p>
            </text:list-item>
            <text:list-item>
              <text:p text:style-name="P936">meet the same requirement specification submitted by the Buyer to the Supplier; and</text:p>
            </text:list-item>
            <text:list-item>
              <text:p text:style-name="P937">be available at the time of the challenge.</text:p>
            </text:list-item>
          </text:list>
        </text:list-item>
      </text:list>
      <text:h text:style-name="P938" text:outline-level="3"><text:bookmark-start text:name="_8qqs1s8p171q"/><text:bookmark-end text:name="_8qqs1s8p171q"/><text:span text:style-name="T939">Acknowledgement and Resolution</text:span></text:h>
      <text:p text:style-name="Standard"/>
      <text:list text:style-name="WWNum6" text:continue-numbering="true">
        <text:list-item>
          <text:list>
            <text:list-item>
              <text:p text:style-name="P940">The Supplier shall acknowledge a travel or accommodation challenge within 30 (thirty) minutes of receipt during Core Working Hours, and within 1 (one) hour outside Core Working Hours. The acknowledgement shall confirm whether the challenge has been accepted for processing or, if not, the specific reason it<text:s/>falls outside the Price Match scope by reference to the Price Match Exclusions below.</text:p>
            </text:list-item>
            <text:list-item>
              <text:p text:style-name="P941">The Supplier shall acknowledge a venue or event package challenge within 1 (one) Working Hour of receipt during Core Working Hours. The acknowledgement shall confirm whether the challenge has been accepted for processing or, if not, the specific reason it falls outside the Price Match scope by reference to the Price Match Exclusions below.</text:p>
            </text:list-item>
            <text:list-item>
              <text:p text:style-name="P942">Where a venue or event package challenge is accepted, the Supplier shall<text:s/>provide a Price Match quotation matching the cheaper alternative within 4 (four) Working Hours of acknowledgement. The Price Match quotation shall preserve, so far as the alternative venue or package permits, the booking terms and conditions of the original quotation, in particular the cancellation terms set out in the GCA Preferred Venue Standard Terms and Conditions. Where the alternative venue is unable or unwilling to accept those terms, the Supplier shall provide the alternative venue's own terms and conditions to the Buyer, highlight the specific differences and any associated risks, in particular cancellation, deposit, and force majeure provisions, and seek the Buyer's written confirmation before the booking is confirmed.</text:p>
            </text:list-item>
            <text:list-item>
              <text:p text:style-name="P943">No booking fee, sourcing fee,<text:s/>transaction fee, amendment fee, or administrative charge shall be applied to a booking made on a Price Match quotation beyond the fee that would have applied to the original quotation. The Supplier shall not recover any margin lost as a result of a Price<text:s/>Match through any other charge, surcharge, or fee to the Buyer, whether at the point of booking or subsequently.</text:p>
            </text:list-item>
          </text:list>
        </text:list-item>
      </text:list>
      <text:h text:style-name="P944" text:outline-level="3"><text:bookmark-start text:name="_mn4xpzfih60o"/><text:bookmark-end text:name="_mn4xpzfih60o"/><text:span text:style-name="T945">Differences in Booking Conditions</text:span></text:h>
      <text:p text:style-name="Standard"/>
      <text:list text:style-name="WWNum6" text:continue-numbering="true">
        <text:list-item>
          <text:list>
            <text:list-item>
              <text:p text:style-name="P946">The Supplier shall not decline a Price Match solely because the alternative carries different fare, rate, or<text:s/>booking conditions from those attaching to the Supplier's quotation. Where the Supplier considers that a challenge is not like for like by reason of differing conditions, including refundability, changeability, cancellation deadlines, deposit or payment terms, attrition provisions, baggage or seat allowance, or board basis, the Supplier shall, within the acknowledgement window applicable to that type of challenge:</text:p>
              <text:list text:continue-numbering="true">
                <text:list-item>
                  <text:p text:style-name="P947">set out the specific differences between the two sets of conditions, and the price difference<text:s/>between them;</text:p>
                </text:list-item>
                <text:list-item>
                  <text:p text:style-name="P948">identify the practical and financial risk the Buyer would carry by accepting the alternative conditions, including any cancellation or amendment exposure; and</text:p>
                </text:list-item>
                <text:list-item>
                  <text:p text:style-name="P949">offer to complete the Price Match on the alternative conditions.</text:p>
                </text:list-item>
              </text:list>
            </text:list-item>
            <text:list-item>
              <text:p text:style-name="P950">Where the Buyer confirms in writing that it accepts the alternative conditions, the Supplier shall complete the Price Match at the lower price, shall apply no additional charge, and shall record the accepted variance in conditions against the booking. Where the Buyer has notified the Supplier of a requirement for flexible, changeable, or refundable conditions on policy, duty of care, operational, or security grounds, the Supplier shall draw that requirement to the Buyer's attention when making the offer under the Paragraph<text:s/>above and shall proceed only on the Buyer's written instruction. These Paragraphs apply in addition to the package comparison requirements and the venue terms and conditions requirements set out above, and do not require the Supplier to book an alternative<text:s/>that falls within the Price Match Exclusions.</text:p>
            </text:list-item>
            <text:list-item>
              <text:p text:style-name="P951">Where a Price Match challenge is declined, or where the alternative is no longer available at the time the Supplier processes it, the Supplier shall, within the acknowledgement window applicable to that type of challenge, provide the Booker or Buyer with:</text:p>
            </text:list-item>
            <text:list-item>
              <text:p text:style-name="P952">a clear written explanation, by reference to the specific exclusion or the fact of non-availability, of why the Price Match cannot be implemented; and</text:p>
            </text:list-item>
            <text:list-item>
              <text:p text:style-name="P953">at least one alternative that falls within the Buyer's Travel, Expenses, or Meeting Policy and represents the best available value to the Buyer at that point in time. Where no alternative within policy is available, the Supplier shall state this expressly and offer the closest available option together with the reason it sits outside policy, so that the Booker or Buyer can seek any required policy waiver or line management approval. This obligation runs in addition to the quotation and cost management obligations set out elsewhere in this Specification and does not displace them.</text:p>
            </text:list-item>
          </text:list>
        </text:list-item>
      </text:list>
      <text:h text:style-name="P954" text:outline-level="3"><text:bookmark-start text:name="_bzi4wk5fzkcr"/><text:bookmark-end text:name="_bzi4wk5fzkcr"/><text:span text:style-name="T955">Price Match Exclusions</text:span></text:h>
      <text:p text:style-name="Standard"/>
      <text:list text:style-name="WWNum6" text:continue-numbering="true">
        <text:list-item>
          <text:list>
            <text:list-item>
              <text:p text:style-name="P956">Price Match shall not apply to:</text:p>
              <text:list text:continue-numbering="true">
                <text:list-item>
                  <text:p text:style-name="P957"><text:span text:style-name="T958"><text:s/></text:span>alternatives offered on membership-only websites or platforms, loyalty or reward programmes, or sites requiring a code to access;</text:p>
                </text:list-item>
                <text:list-item>
                  <text:p text:style-name="P959"><text:span text:style-name="T960"><text:s/></text:span>alternatives obtained via consolidators or e-auctions;</text:p>
                </text:list-item>
                <text:list-item>
                  <text:p text:style-name="P961">fares, rates, or venues that the Buyer has expressly excluded under the inventory restriction or venue exclusion provisions of this Specification;</text:p>
                </text:list-item>
                <text:list-item>
                  <text:p text:style-name="P962">alternatives that are no longer available at the time the Supplier processes the challenge, subject to the Availability and Monitoring provisions below; or</text:p>
                </text:list-item>
              </text:list>
            </text:list-item>
            <text:list-item>
              <text:p text:style-name="P963">any alternative that, if matched, would require the Supplier to breach the terms of a provider's distribution agreement or an existing GCA Preferred Venue Standard Terms and Conditions agreement, in which<text:s/>case the Supplier shall identify the specific restriction in writing and offer an alternative in accordance with the Paragraph above.</text:p>
            </text:list-item>
            <text:list-item>
              <text:p text:style-name="P964">In addition, a venue or event package challenge shall not qualify where:</text:p>
              <text:list text:continue-numbering="true">
                <text:list-item>
                  <text:p text:style-name="P965">the alternative is identified through a sharing economy platform or an unbonded peer-to-peer venue letting site on which insurance, public liability, health and safety, and accessibility cannot be evidenced;</text:p>
                </text:list-item>
                <text:list-item>
                  <text:p text:style-name="P966"><text:span text:style-name="T967"><text:s/></text:span>the Supplier identifies, and evidences in writing to the Buyer, a material gap in the alternative venue's health and safety, fire safety, food hygiene, accessibility, or insurance position, by reference to the due diligence requirements in the Health, Safety, and Compliance provisions of this Specification; or</text:p>
                </text:list-item>
                <text:list-item>
                  <text:p text:style-name="P968">the original Supplier quotation was sourced under Tier 1 or Tier 2 of the venue sourcing hierarchy.</text:p>
                </text:list-item>
              </text:list>
            </text:list-item>
            <text:list-item>
              <text:p text:style-name="P969">The existence of a negotiated rate or venue programme held by the Buyer or the Authority does not exclude a Price Match. Where a cheaper qualifying alternative is identified than the lowest available rate within a negotiated programme, the Supplier shall present the cheaper option, book it where the Buyer's policy permits and the Buyer so instructs, and record the instance in the monthly Price Match report so that the Authority can review the programme. The Supplier may decline only where the Buyer has notified the Supplier in the Order Form of a volume or spend commitment that booking outside the programme would breach, and shall identify that commitment when declining.</text:p>
            </text:list-item>
          </text:list>
        </text:list-item>
      </text:list>
      <text:h text:style-name="P970" text:outline-level="3"><text:bookmark-start text:name="_ocs5wv761pd7"/><text:bookmark-end text:name="_ocs5wv761pd7"/><text:span text:style-name="T971">Availability and<text:s/></text:span><text:span text:style-name="T972">Monitoring</text:span></text:h>
      <text:list text:style-name="WWNum6" text:continue-numbering="true">
        <text:list-item>
          <text:list>
            <text:list-item>
              <text:p text:style-name="P973">Where the Supplier declines a Price Match on the ground that the alternative is no longer available, the Supplier shall record contemporaneous evidence of non-availability, including a timestamped record of the check performed and, for venue and<text:s/>event package challenges, the name of the venue contact and the response received. The Supplier shall provide that evidence to the Buyer on request, shall re-check availability once more before the end of the same Working Day, and shall honour the Price Match if the alternative becomes available again within that period.</text:p>
            </text:list-item>
            <text:list-item>
              <text:p text:style-name="P974">The Supplier shall report non-availability declines monthly as a proportion of all Price Match challenges received. Where non-availability declines exceed 10% (ten per cent) of challenges<text:s/>received in any rolling quarter, the Supplier shall attend a formal performance review with the Buyer and, where required, the Authority, and shall produce a remedial plan addressing the root cause. Persistent non-availability declines above that threshold, or any pattern of declines that the Buyer or the Authority reasonably considers is being used to avoid the Price Match obligation, shall be treated as a service performance failure under Call-Off Schedule 14 (Service Levels) and managed in accordance with that Schedule.</text:p>
            </text:list-item>
          </text:list>
        </text:list-item>
      </text:list>
      <text:h text:style-name="P975" text:outline-level="3"><text:bookmark-start text:name="_oapx3g5s3qoz"/><text:bookmark-end text:name="_oapx3g5s3qoz"/><text:span text:style-name="T976">Reporting</text:span></text:h>
      <text:list text:style-name="WWNum6" text:continue-numbering="true">
        <text:list-item>
          <text:list>
            <text:list-item>
              <text:p text:style-name="P977">The Supplier shall maintain a complete audit trail of all Price Match challenges received, including the time of receipt, the time of acknowledgement, the time of resolution, the outcome, the value of any saving secured, and, where declined, the specific exclusion relied upon and the alternative offered. The Supplier shall provide a monthly Price Match report to the Buyer, and to the Authority on request, covering as a minimum:</text:p>
              <text:list text:continue-numbering="true">
                <text:list-item>
                  <text:p text:style-name="P978">the total number of Price Match challenges received in the reporting period;</text:p>
                </text:list-item>
                <text:list-item>
                  <text:p text:style-name="P979">the number accepted, with the aggregate saving secured for the Buyer;</text:p>
                </text:list-item>
                <text:list-item>
                  <text:p text:style-name="P980">the number declined, broken down by exclusion category, with non-availability declines reported separately as a proportion of total challenges;</text:p>
                </text:list-item>
                <text:list-item>
                  <text:p text:style-name="P981">the number of<text:s/>challenges completed on amended booking conditions under the Differences in Booking Conditions provisions, the aggregate saving secured on those bookings, and the number where the Buyer declined the amended conditions;</text:p>
                </text:list-item>
                <text:list-item>
                  <text:p text:style-name="P982">the number of instances recorded under the negotiated programme provision above;</text:p>
                </text:list-item>
                <text:list-item>
                  <text:p text:style-name="P983">the number of alternative within-policy options offered following a decline, and the number subsequently booked; and</text:p>
                </text:list-item>
                <text:list-item>
                  <text:p text:style-name="P984">response and resolution times against the service levels set out above.</text:p>
                </text:list-item>
              </text:list>
            </text:list-item>
          </text:list>
        </text:list-item>
      </text:list>
      <text:h text:style-name="P985" text:outline-level="3"><text:bookmark-start text:name="_z0nrtd3fpm1t"/><text:bookmark-end text:name="_z0nrtd3fpm1t"/><text:span text:style-name="T986">Continuous Improvement<text:s/></text:span><text:span text:style-name="T987">and Performance</text:span></text:h>
      <text:list text:style-name="WWNum6" text:continue-numbering="true">
        <text:list-item>
          <text:list>
            <text:list-item>
              <text:p text:style-name="P988">The Supplier shall continuously improve the Price Match process and shall bring proposals for improvement to each Quarterly Performance Review, including opportunities to surface Price Match prompts within the Online Booking Solution and at<text:s/>quotation stage, to automate challenge submission, acknowledgement, and alternative checks against the Supplier's own market data, and to reduce response times below the service levels set out above.</text:p>
            </text:list-item>
            <text:list-item>
              <text:p text:style-name="P989">Repeated failure by the Supplier to meet the acknowledgement or resolution service levels set out above shall be treated as a service performance failure under Call-Off Schedule 14 (Service Levels) and managed in accordance with that Schedule.</text:p>
            </text:list-item>
            <text:list-item>
              <text:p text:style-name="P990">Accommodation Group Bookings shall be assessed on a per-property and per-night basis rather than on a package basis, applying the acknowledgement and resolution service levels for venue and event package challenges and the exclusions set out above.</text:p>
            </text:list-item>
          </text:list>
        </text:list-item>
      </text:list>
      <text:h text:style-name="P991" text:outline-level="3"><text:bookmark-start text:name="_q0uffnwdossm"/><text:bookmark-end text:name="_q0uffnwdossm"/><text:span text:style-name="T992">Security and Specialist Requirements</text:span></text:h>
      <text:list text:style-name="WWNum6" text:continue-numbering="true">
        <text:list-item>
          <text:list>
            <text:list-item>
              <text:p text:style-name="P993">The Supplier shall accept Price Match<text:s/>challenges relating to protectively marked or otherwise sensitive itineraries through the secure channel agreed with the Buyer at Call-Off, and shall not require the Booker to disclose classified or operationally sensitive detail beyond the minimum necessary to process the challenge. The Price Match audit trail for such bookings shall be held at the appropriate classification and made available only to the Buyer's nominated security-cleared personnel.</text:p>
            </text:list-item>
            <text:list-item>
              <text:p text:style-name="P994">Price Match shall not be used to displace accommodation<text:s/>that has been approved on security grounds, including Foreign, Commonwealth and Development Office marker hotels and any Ministry of Defence approved property list, with an alternative that does not hold that approval. Where a cheaper qualifying alternative is identified at an approved property, Price Match applies in the normal way.</text:p>
            </text:list-item>
            <text:list-item>
              <text:p text:style-name="P995">Where a Trooper fare, military-specific fare, or other Buyer-specific negotiated fare is available and is cheaper than the challenged alternative, the Supplier shall book that<text:s/>fare and confirm the position to the Booker. Where the challenged alternative is cheaper than the available Trooper or military-specific fare, the Supplier shall present both options, identify any entitlement, flexibility, or duty of care differences between them, and refer the matter to the Buyer's nominated travel authority before booking.</text:p>
            </text:list-item>
            <text:list-item>
              <text:p text:style-name="P996">Price Match shall not override any carrier, route, or destination restriction imposed by the Buyer on duty of care, security, or operational grounds, including restrictions applying to hostile or elevated risk environments. Where a challenge would require booking outside those restrictions, the Supplier shall decline and record the restriction relied upon.</text:p>
            </text:list-item>
          </text:list>
        </text:list-item>
      </text:list>
      <text:list text:style-name="WWNum6" text:continue-numbering="true">
        <text:list-item>
          <text:p text:style-name="P997"><text:bookmark-start text:name="_ef2r2ayv4u5e"/><text:bookmark-end text:name="_ef2r2ayv4u5e"/><text:span text:style-name="T998">Accommodation Group Booking Services</text:span></text:p>
        </text:list-item>
      </text:list>
      <text:h text:style-name="P999" text:outline-level="2"><text:bookmark-start text:name="_xu1lwhbjvgcq"/><text:bookmark-end text:name="_xu1lwhbjvgcq"/><text:span text:style-name="T1000">Scope and<text:s/></text:span><text:span text:style-name="T1001">Definition</text:span></text:h>
      <text:list text:style-name="WWNum6" text:continue-numbering="true">
        <text:list-item>
          <text:list>
            <text:list-item>
              <text:p text:style-name="P1002">Group Accommodation Booking Services cover the sourcing, quotation, booking, and management of accommodation for groups of nine (9) or more persons as a single booking or coordinated series of bookings at the same property or properties, where the accommodation requirement is not connected to a meeting, conference, or event falling within Section 4 of this Specification.</text:p>
            </text:list-item>
            <text:list-item>
              <text:p text:style-name="P1003">For the avoidance of doubt: a group of nine (9) or more persons attending a meeting or Event (where both the event and the accommodation are arranged together) falls within the Event provisions of Section 4. This section applies to accommodation requirements for nine (9) or more persons that are not connected to an Event booking, for example, residential training cohorts, staff relocations, inspection or audit teams, or large project groups requiring coordinated accommodation over a period.</text:p>
            </text:list-item>
            <text:list-item>
              <text:p text:style-name="P1004">Individual accommodation bookings for 9 or fewer persons on BAU business travel are not in scope under this Lot. Those requirements should be routed through Lots 1 or 2.</text:p>
            </text:list-item>
            <text:list-item>
              <text:p text:style-name="P1005">Passenger Transport for Accommodation Group Bookings is in scope under this Lot;</text:p>
            </text:list-item>
            <text:list-item>
              <text:p text:style-name="P1006">Where bundled meal provision (e.g. bed-and-breakfast, half board, full board) forms part of a property's standard room rate for an Accommodation Group Booking, the Supplier shall include this in the Booking.</text:p>
            </text:list-item>
          </text:list>
        </text:list-item>
      </text:list>
      <text:h text:style-name="P1007" text:outline-level="2"><text:bookmark-start text:name="_74lvjvr9811j"/><text:bookmark-end text:name="_74lvjvr9811j"/><text:span text:style-name="T1008">Quotations and Booking Process</text:span></text:h>
      <text:list text:style-name="WWNum6" text:continue-numbering="true">
        <text:list-item>
          <text:list>
            <text:list-item>
              <text:p text:style-name="P1009">For all Accommodation Group Booking requirements, the Supplier must issue a written quotation to the Booker that includes, as a minimum:</text:p>
            </text:list-item>
          </text:list>
        </text:list-item>
      </text:list>
      <text:p text:style-name="P1010"/>
      <text:list text:style-name="WWNum16" text:continue-numbering="true">
        <text:list-item>
          <text:p text:style-name="P1011">Number of rooms required,<text:s/>preferred bed configuration, and check-in and check-out dates.</text:p>
        </text:list-item>
        <text:list-item>
          <text:p text:style-name="P1012">Meal plan (e.g., room only, bed and breakfast, half board, full board) and any dietary or accessibility requirements notified by the Booker.</text:p>
        </text:list-item>
        <text:list-item>
          <text:p text:style-name="P1013">Total cost, with line-item breakdown including room<text:s/>rates, meal plan, and any local taxes, destination levies, or surcharges (separately itemised).</text:p>
        </text:list-item>
        <text:list-item>
          <text:p text:style-name="P1014">The property's accessibility features, relevant to any requirements notified by the Booker.</text:p>
        </text:list-item>
        <text:list-item>
          <text:p text:style-name="P1015">The property's sustainability credentials and any relevant accreditations.</text:p>
        </text:list-item>
        <text:list-item>
          <text:p text:style-name="P1016">Applicable cancellation and amendment policies.</text:p>
        </text:list-item>
        <text:list-item>
          <text:p text:style-name="P1017">Whether the group purpose must be disclosed to the property, and (if applicable) any confidentiality or security considerations relevant to the group booking.</text:p>
        </text:list-item>
      </text:list>
      <text:p text:style-name="P1018"><text:s/></text:p>
      <text:list text:style-name="WWNum6" text:continue-numbering="true">
        <text:list-item>
          <text:list>
            <text:list-item>
              <text:p text:style-name="P1019">Pre-authorisation arrangements for Accommodation Group Bookings must be agreed with the Buyer during the Implementation Period in accordance with Call-Off Schedule 13.</text:p>
            </text:list-item>
          </text:list>
        </text:list-item>
      </text:list>
      <text:h text:style-name="P1020" text:outline-level="2"><text:bookmark-start text:name="_odjb6kp5vd8h"/><text:bookmark-end text:name="_odjb6kp5vd8h"/><text:span text:style-name="T1021">Offline Parity and Inventory Access</text:span></text:h>
      <text:list text:style-name="WWNum6" text:continue-numbering="true">
        <text:list-item>
          <text:list>
            <text:list-item>
              <text:p text:style-name="P1022">The Supplier must provide an offline booking solution for Accommodation Group<text:s/>Booking requirements that offers the Buyer all options accessible through the Supplier's online booking channel, and additionally any available offline-only content that is not reflected in the online channel. Offline-only content includes, without limitation, residential conference centres, university accommodation, training centres, and other specialist group accommodation providers that are not listed on mainstream aggregator platforms.</text:p>
            </text:list-item>
            <text:list-item>
              <text:p text:style-name="P1023">The Supplier must not restrict Accommodation Group Booking sourcing<text:s/>to properties available through online aggregators or digital platforms. Where a property meeting the Buyer's requirements is available only through direct or offline channels, the Supplier must include it in the options presented to the Booker.</text:p>
            </text:list-item>
          </text:list>
        </text:list-item>
      </text:list>
      <text:h text:style-name="P1024" text:outline-level="2"><text:bookmark-start text:name="_maog3k4u9nit"/><text:bookmark-end text:name="_maog3k4u9nit"/><text:span text:style-name="T1025">Value for<text:s/></text:span><text:span text:style-name="T1026">Money and Transparency</text:span></text:h>
      <text:list text:style-name="WWNum6" text:continue-numbering="true">
        <text:list-item>
          <text:list>
            <text:list-item>
              <text:p text:style-name="P1027">The <text:s/>Venue Find tiering model set out in Section 2 <text:s/>is designed for venue and meeting space requirements and does not apply to Accommodation Group Bookings. However, all value for money obligations, transparency requirements, and audit trail requirements set out in this Specification and in the All Lots Specification continue to apply to Accommodation Group Bookings.</text:p>
            </text:list-item>
            <text:list-item>
              <text:p text:style-name="P1028">The Supplier must not apply a margin to the pass-through cost of any Accommodation Group Booking placed through a subcontractor unless explicitly agreed in writing by the Buyer and disclosed in the pricing matr<text:span text:style-name="T1029">ix.</text:span></text:p>
            </text:list-item>
          </text:list>
        </text:list-item>
      </text:list>
      <text:h text:style-name="P1030" text:outline-level="2"><text:bookmark-start text:name="_eeivyou547la"/><text:bookmark-end text:name="_eeivyou547la"/><text:span text:style-name="T1031">Duty of Care - Accommodation Group Bookings</text:span></text:h>
      <text:list text:style-name="WWNum6" text:continue-numbering="true">
        <text:list-item>
          <text:list>
            <text:list-item>
              <text:p text:style-name="P1032">The Duty of Care obligations set in this Specification apply to Service Users accommodated under an Accommodation Group Booking in the same manner as they apply to Delegates attending an Event. The Supplier must ensure that its Event Risk Management Policy addresses the specific risks associated with groups in accommodation (e.g., fire safety, medical emergencies, safeguarding)</text:p>
            </text:list-item>
            <text:list-item>
              <text:p text:style-name="P1033">Where a Buyer flags that a group includes lone workers, vulnerable individuals, or individuals with additional support needs or protected characteristics, the Supplier must confirm the arrangements in place at the Accommodation property to meet those needs before confirming the booking</text:p>
            </text:list-item>
          </text:list>
        </text:list-item>
        <text:list-item>
          <text:p text:style-name="P1034"/>
        </text:list-item>
      </text:list>
      <text:h text:style-name="P1035" text:outline-level="2"><text:bookmark-start text:name="_hwazzrfe9l1i"/><text:bookmark-end text:name="_hwazzrfe9l1i"/><text:span text:style-name="T1036"><text:s/>Passenger Transportation in Connection with Events and Group Accommodation Bookings</text:span></text:h>
      <text:list text:style-name="WWNum6" text:continue-numbering="true">
        <text:list-item>
          <text:list>
            <text:list-item>
              <text:p text:style-name="P1037">For the avoidance of doubt, Passenger Transportation under this Lot may only be provided where it is required in direct connection<text:s/>with, and in support of, the Event or Group Accommodation Booking itself. Should wider travel services be required to and from the venue, the relevant services (Air, Rail &amp; Ferry) provided under Lot 1 or Lot 2 of this Framework can be used, as appropriate<text:s/>to the Delegate’s requirements.</text:p>
            </text:list-item>
            <text:list-item>
              <text:p text:style-name="P1038">When required by the Buyer, the Supplier shall arrange transportation of Delegates via a Third Party Provider (for example, coach, taxi, or minicab) to and from the venue as part of the Event or Group Accommodation Booking.<text:s/>This transportation shall be from an agreed departure or meeting point (for example, a railway station, airport, or overnight accommodation venue).</text:p>
            </text:list-item>
            <text:list-item>
              <text:p text:style-name="P1039">Passenger Transportation that Delegates may themselves arrange via their policy appointed Travel provider falls outside of this section.</text:p>
            </text:list-item>
            <text:list-item>
              <text:p text:style-name="P1040">The Supplier shall provide an Online Booking Solution or an Offline Booking Solution for Passenger Transportation and shall notify the Booker of <text:s/>cost-effective travel alternatives at the time of booking, such as taxi<text:s/>sharing, to assist with best value for money decisions.</text:p>
            </text:list-item>
            <text:list-item>
              <text:p text:style-name="P1041">As part of the Buyer’s Call-Off Contract, the Supplier may be required to accommodate special transportation requests, including:</text:p>
            </text:list-item>
          </text:list>
        </text:list-item>
      </text:list>
      <text:list text:style-name="WWNum16" text:continue-numbering="true">
        <text:list-item>
          <text:p text:style-name="P1042">Accessible vehicles and associated accessibility aids (for example, ramps)</text:p>
        </text:list-item>
        <text:list-item>
          <text:p text:style-name="P1043">Other vehicle specifications, including number of seats, seat belt type, and emissions standards</text:p>
        </text:list-item>
        <text:list-item>
          <text:p text:style-name="P1044">Additional security requirements during journeys</text:p>
        </text:list-item>
        <text:list-item>
          <text:p text:style-name="P1045">Vetting of drivers and provision of Certificates of Initial Fitness</text:p>
        </text:list-item>
        <text:list-item>
          <text:p text:style-name="P1046">Ad-hoc vehicle inspections</text:p>
        </text:list-item>
      </text:list>
      <text:p text:style-name="P1047"/>
      <text:list text:style-name="WWNum6" text:continue-numbering="true">
        <text:list-item>
          <text:list>
            <text:list-item>
              <text:p text:style-name="P1048">When<text:s/>required by the Buyer, the Supplier shall also arrange transportation of display stands, equipment, collateral, and/or other materials for the Event to and from the venue. The Supplier shall ensure that such transportation is carried out safely and securely, with items arriving or departing at the agreed time, and that sufficient insurance cover is in place to cover any risk to the materials transported.</text:p>
            </text:list-item>
          </text:list>
        </text:list-item>
      </text:list>
      <text:list text:style-name="WWNum6" text:continue-numbering="true">
        <text:list-item>
          <text:p text:style-name="P1049"><text:bookmark-start text:name="_upzxcf5enwfi"/><text:bookmark-end text:name="_upzxcf5enwfi"/><text:span text:style-name="T1050">Pre-Sourced Venue Bookings and Transition Venue Bookings</text:span></text:p>
          <text:list text:continue-numbering="true">
            <text:list-item>
              <text:p text:style-name="P1051">The core element of this Lot is Venue Find and supporting Venue Provided Services for Events, where the Supplier scopes and sources the most appropriate solution for the Buyer. Only in exceptional circumstances will it be acceptable for Buyers to source, scope, and price for their own venue.</text:p>
            </text:list-item>
            <text:list-item>
              <text:p text:style-name="P1052">Where a<text:s/>Buyer has sourced and agreed the principal elements of a booking prior to engaging the Supplier under this Lot to facilitate booking confirmation and payment, additional charges will be applied as outlined in the relevant Call-Off Schedule 5 (Pricing Details). Buyers and Suppliers shall work together to drive compliance towards full Supplier-led sourcing for future bookings, demonstrating best use of resources, best value, and innovative options.</text:p>
            </text:list-item>
            <text:list-item>
              <text:p text:style-name="P1053">On implementation of a new Call-Off Contract, it is expected<text:s/>that the incumbent Supplier would continue to service any existing bookings prior to transition to the new Supplier, in line with industry practice. However, a Buyer may occasionally require the Supplier to assume responsibility for bookings made either with the outgoing supplier or directly by the Buyer themselves. The Supplier shall agree to assume this responsibility. Where commission has been paid to the outgoing supplier or has not been paid at all due to the booking being made directly by the Buyer, and the new Supplier would incur a material loss, a transitional charge may be applied as set out in the relevant Call-Off Schedule 5 (Pricing Details).</text:p>
            </text:list-item>
          </text:list>
        </text:list-item>
      </text:list>
      <text:list text:style-name="WWNum6" text:continue-numbering="true">
        <text:list-item>
          <text:p text:style-name="P1054"><text:bookmark-start text:name="_hgeuqx2be63g"/><text:bookmark-end text:name="_hgeuqx2be63g"/><text:span text:style-name="T1055">Venue Confirmations, Amendments, Cancellations and Invoicing</text:span></text:p>
        </text:list-item>
      </text:list>
      <text:h text:style-name="P1056" text:outline-level="3"><text:bookmark-start text:name="_g5e9t6nty3nz"/><text:bookmark-end text:name="_g5e9t6nty3nz"/><text:span text:style-name="T1057">Bookings Confirmations</text:span></text:h>
      <text:list text:style-name="WWNum6" text:continue-numbering="true">
        <text:list-item>
          <text:list>
            <text:list-item>
              <text:p text:style-name="P1058">The Supplier shall ensure that Bookers receive a written confirmation by email once a venue booking has been confirmed.The confirmation shall be issued without delay and shall serve as the definitive record of the booking, the basis for invoicing, and the reference document for any subsequent amendment, cancellation, or refund request</text:p>
            </text:list-item>
            <text:list-item>
              <text:p text:style-name="P1059">The confirmation shall include, as a minimum, the following Event and Venue details:</text:p>
            </text:list-item>
          </text:list>
        </text:list-item>
      </text:list>
      <text:list text:style-name="WWNum16" text:continue-numbering="true">
        <text:list-item>
          <text:p text:style-name="P1060">Any available reference detail, including; Supplier reference number, Buyer reference number, unique meeting ID number, and confirmation number</text:p>
        </text:list-item>
        <text:list-item>
          <text:p text:style-name="P1061">Event or booking name, date(s) of meeting, timings, and total duration</text:p>
        </text:list-item>
        <text:list-item>
          <text:p text:style-name="P1062">Venue name, full address including postcode and map view, and specific Tier 1, Tier 2, or Tier 3 classification</text:p>
        </text:list-item>
        <text:list-item>
          <text:p text:style-name="P1063">Total number of Delegates or Service Users confirmed for the booking</text:p>
        </text:list-item>
        <text:list-item>
          <text:p text:style-name="P1064">Confirmed room configuration and any special setup requirements</text:p>
        </text:list-item>
        <text:list-item>
          <text:p text:style-name="P1065">Booker and or organiser name and Booker email address</text:p>
        </text:list-item>
        <text:list-item>
          <text:p text:style-name="P1066">Staff number and/or cost centre</text:p>
        </text:list-item>
        <text:list-item>
          <text:p text:style-name="P1067">Notification of whether any additional documentation, such as<text:s/>tickets, is needed prior to the date of the meeting</text:p>
        </text:list-item>
        <text:list-item>
          <text:p text:style-name="P1068">Accommodation room descriptions, specifications, and amenities, such as a safe, hairdryer, bath, or shower</text:p>
        </text:list-item>
        <text:list-item>
          <text:p text:style-name="P1069">Accommodation location, including distance from local transport or the nearest station</text:p>
        </text:list-item>
        <text:list-item>
          <text:p text:style-name="P1070">Details regarding planned Venue renovations coinciding with the date of the meeting or Event</text:p>
        </text:list-item>
      </text:list>
      <text:list text:style-name="WWNum6" text:continue-numbering="true">
        <text:list-item>
          <text:list>
            <text:list-item>
              <text:p text:style-name="P1071">The confirmation shall include the following financial details:</text:p>
            </text:list-item>
          </text:list>
        </text:list-item>
      </text:list>
      <text:list text:style-name="WWNum16" text:continue-numbering="true">
        <text:list-item>
          <text:p text:style-name="P1072">Full itemised cost breakdown including room hire, day Delegate rate, 24-hour Delegate rate, food and beverages, audio visual equipment, accommodation, ancillaries, and all applicable taxes and surcharges</text:p>
        </text:list-item>
        <text:list-item>
          <text:p text:style-name="P1073">If any items are bundled into a packaged rate, a statement of what is included within that packaged rate</text:p>
        </text:list-item>
        <text:list-item>
          <text:p text:style-name="P1074">Rate inclusions and exclusions, such as breakfast, evening meal, local tax, and Wi-Fi</text:p>
        </text:list-item>
        <text:list-item>
          <text:p text:style-name="P1075">Total confirmed cost and the basis of any estimate where final costs are subject to reconciliation</text:p>
        </text:list-item>
        <text:list-item>
          <text:p text:style-name="P1076">Payment method, for example payment on departure, bill back, and/or payment card</text:p>
        </text:list-item>
        <text:list-item>
          <text:p text:style-name="P1077">Cancellation and amendments terms and conditions in accordance with the HM Government/ GCA Preferred Venue Standard Terms and Conditions or the Venue Providers’ own conditions</text:p>
        </text:list-item>
        <text:list-item>
          <text:p text:style-name="P1078">The latest cancellation date and time to avoid all charges and clear information on how to make cancellations and amendments</text:p>
        </text:list-item>
      </text:list>
      <text:p text:style-name="P1079"/>
      <text:list text:style-name="WWNum6" text:continue-numbering="true">
        <text:list-item>
          <text:list>
            <text:list-item>
              <text:p text:style-name="P1080">The confirmation shall include the following accessibility, sustainability, and Service User information:</text:p>
            </text:list-item>
          </text:list>
        </text:list-item>
      </text:list>
      <text:list text:style-name="WWNum16" text:continue-numbering="true">
        <text:list-item>
          <text:p text:style-name="P1081">Confirmed accessibility arrangements, access restrictions, and any special requirements notified by the Booker</text:p>
        </text:list-item>
        <text:list-item>
          <text:p text:style-name="P1082">Emergency contact details for the Venue, a named contact at the Venue, and the Supplier’s out of hours emergency telephone number</text:p>
        </text:list-item>
        <text:list-item>
          <text:p text:style-name="P1083">Accommodation facilities, such as a gym, parking, or restaurant</text:p>
        </text:list-item>
        <text:list-item>
          <text:p text:style-name="P1084">Estimated carbon footprint of the booking where applicable</text:p>
        </text:list-item>
        <text:list-item>
          <text:p text:style-name="P1085">The Venue’s green credentials and sustainability accreditations</text:p>
        </text:list-item>
      </text:list>
      <text:p text:style-name="P1086"><text:tab/><text:tab/><text:tab/></text:p>
      <text:list text:style-name="WWNum6" text:continue-numbering="true">
        <text:list-item>
          <text:list>
            <text:list-item>
              <text:p text:style-name="P1087">The Supplier shall also provide a facility for booking confirmation emails to be sent to additional email addresses (for example, the Booker’s line manager).</text:p>
            </text:list-item>
          </text:list>
        </text:list-item>
      </text:list>
      <text:h text:style-name="P1088" text:outline-level="3"><text:bookmark-start text:name="_ddmdav19vcy4"/><text:bookmark-end text:name="_ddmdav19vcy4"/><text:span text:style-name="T1089">Amendments and Exchanges</text:span></text:h>
      <text:p text:style-name="Standard"/>
      <text:list text:style-name="WWNum6" text:continue-numbering="true">
        <text:list-item>
          <text:list>
            <text:list-item>
              <text:p text:style-name="P1090">The Supplier shall provide an Online<text:s/>Booking Solution for the amendment and exchange of bookings, supported by an Offline Booking Solution where the Online Booking Solution does not support the type of change required. Where industry technology or supplier system constraints prevent direct processing of an amendment online, the Supplier shall ensure the Offline Booking Solution can deliver the same outcome without the Booker being required to re-enter the booking from the start.</text:p>
            </text:list-item>
            <text:list-item>
              <text:p text:style-name="P1091">The Supplier shall process all amendment and exchange requests promptly. Where any delay in processing is attributable to the Supplier and results in additional cost to the Buyer (for example, a higher fare or rate becoming applicable), the Supplier shall absorb that additional cost.</text:p>
            </text:list-item>
            <text:list-item>
              <text:p text:style-name="P1092">Where an amendment is made<text:s/>through the Online Booking Solution, the Supplier shall ensure that an updated confirmation is automatically issued to the Booker, the Traveller, and any other recipients specified by the Buyer. The updated confirmation shall include all of the information<text:s/>required at paragraphs 8.2 to 8.4 and shall carry a unique amendment reference, retaining the original booking reference for audit purposes.</text:p>
            </text:list-item>
            <text:list-item>
              <text:p text:style-name="P1093">Where an amendment is processed through the Offline Booking Solution, the Supplier shall provide written confirmation of the change with a unique amendment reference within the timescales agreed with the Buyer.</text:p>
            </text:list-item>
            <text:list-item>
              <text:p text:style-name="P1094">Where industry, regulatory, or system constraints prevent the Supplier from notifying the Traveller directly of an amendment (for example, where a third-party<text:s/>provider issues the revised ticket directly), the Supplier shall agree a workaround with the Buyer during implementation that ensures the Traveller is informed of the change before travel.</text:p>
            </text:list-item>
            <text:list-item>
              <text:p text:style-name="P1095">Where an amendment relates only to a change of named Traveller, and<text:s/>the relevant provider permits a name change without a new booking being raised, the Supplier shall process the amendment as a name change rather than as a cancellation and rebooking. Where a name change is not permitted, the Supplier shall advise the Booker of the cancellation and rebooking implications, including any cost difference, before the amendment is confirmed.</text:p>
            </text:list-item>
            <text:list-item>
              <text:p text:style-name="P1096">Where an amendment will result in an increase in the total cost of the booking, the Supplier shall flag the cost increase to the Booker and<text:s/>obtain confirmation before the amendment is committed. The Supplier shall not proceed with a cost-increasing amendment without the Booker's express agreement.</text:p>
            </text:list-item>
            <text:list-item>
              <text:p text:style-name="P1097"/>
            </text:list-item>
          </text:list>
        </text:list-item>
      </text:list>
      <text:h text:style-name="P1098" text:outline-level="3"><text:bookmark-start text:name="_9xdhpf3jhsdt"/><text:bookmark-end text:name="_9xdhpf3jhsdt"/><text:span text:style-name="T1099">Cancellations</text:span></text:h>
      <text:list text:style-name="WWNum6" text:continue-numbering="true">
        <text:list-item>
          <text:list>
            <text:list-item>
              <text:p text:style-name="P1100">The Supplier shall provide an Online Booking Solution for the cancellation of bookings, supported by an Offline Booking Solution for circumstances where online cancellation is not available, including outside Core Working Hours.</text:p>
            </text:list-item>
            <text:list-item>
              <text:p text:style-name="P1101">For Event and Venue cancellations, the Supplier shall acknowledge receipt of the cancellation request within<text:s/>one (1) hour during Core Working Hours, and at the earliest opportunity outside Core Working Hours.</text:p>
            </text:list-item>
            <text:list-item>
              <text:p text:style-name="P1102">The Supplier shall provide full written confirmation of any cancellation, including a unique cancellation reference, the date and time of cancellation, any<text:s/>cancellation charges applied (with a breakdown by element where the booking covered multiple components), and any refund due to the Buyer.</text:p>
            </text:list-item>
            <text:list-item>
              <text:p text:style-name="P1103">For accommodation associated with an Event, and for Accommodation Group Bookings, the Supplier shall ensure that any<text:s/>cancellation is communicated to the accommodation provider without delay, and that the cancellation is reflected against any related billback arrangements so that the Buyer is not invoiced for cancelled nights.</text:p>
            </text:list-item>
          </text:list>
        </text:list-item>
      </text:list>
      <text:h text:style-name="P1104" text:outline-level="3"><text:bookmark-start text:name="_6e157412c7lz"/><text:bookmark-end text:name="_6e157412c7lz"/><text:span text:style-name="T1105">Refunds</text:span></text:h>
      <text:list text:style-name="WWNum6" text:continue-numbering="true">
        <text:list-item>
          <text:list>
            <text:list-item>
              <text:p text:style-name="P1106">Where a booking attracts a refund following an amendment or cancellation, the Supplier shall pursue the refund with the relevant Venue or accommodation provider on the Buyer's behalf and shall not require the Buyer to make a separate refund claim.</text:p>
            </text:list-item>
            <text:list-item>
              <text:p text:style-name="P1107">The Supplier shall provide the Buyer with a<text:s/>monthly report detailing all refunds identified, claimed, and received in the reporting period, at transaction level, including the original booking reference, the cancellation reference, the refund value, and the date the refund was credited.</text:p>
            </text:list-item>
          </text:list>
        </text:list-item>
      </text:list>
      <text:h text:style-name="P1108" text:outline-level="3"><text:bookmark-start text:name="_8m3bwtfix94i"/><text:bookmark-end text:name="_8m3bwtfix94i"/><text:span text:style-name="T1109">Refusal of I</text:span><text:span text:style-name="T1110">n-Scope Requests</text:span></text:h>
      <text:list text:style-name="WWNum6" text:continue-numbering="true">
        <text:list-item>
          <text:list>
            <text:list-item>
              <text:p text:style-name="P1111">The Supplier shall not refuse a valid in-scope amendment, cancellation, or refund request, regardless of the original booking channel. Where the Supplier considers that a request falls outside the scope of the relevant Call-Off<text:s/>Contract, the Supplier shall set out its reasoning to the Buyer in writing and seek agreement before declining the request.</text:p>
            </text:list-item>
          </text:list>
        </text:list-item>
      </text:list>
      <text:p text:style-name="P1112"/>
      <text:h text:style-name="P1113" text:outline-level="3"><text:bookmark-start text:name="_c66ekoz4ykoh"/><text:bookmark-end text:name="_c66ekoz4ykoh"/><text:span text:style-name="T1114">Invoicing</text:span></text:h>
      <text:list text:style-name="WWNum6" text:continue-numbering="true">
        <text:list-item>
          <text:list>
            <text:list-item>
              <text:p text:style-name="P1115">The Supplier shall ensure that all invoices contain the following information as a minimum (Level 3 Data), together with<text:s/>any other information required by the Buyer:</text:p>
            </text:list-item>
          </text:list>
        </text:list-item>
      </text:list>
      <text:list text:style-name="WWNum16" text:continue-numbering="true">
        <text:list-item>
          <text:p text:style-name="P1116">Purchase order number</text:p>
        </text:list-item>
        <text:list-item>
          <text:p text:style-name="P1117">Invoice number and invoice date</text:p>
        </text:list-item>
        <text:list-item>
          <text:p text:style-name="P1118">Venue name</text:p>
        </text:list-item>
        <text:list-item>
          <text:p text:style-name="P1119">Booker and/or organisation’s name</text:p>
        </text:list-item>
        <text:list-item>
          <text:p text:style-name="P1120">Title of Event</text:p>
        </text:list-item>
        <text:list-item>
          <text:p text:style-name="P1121">Date of Event and duration</text:p>
        </text:list-item>
        <text:list-item>
          <text:p text:style-name="P1122">Date of booking</text:p>
        </text:list-item>
        <text:list-item>
          <text:p text:style-name="P1123">Location of Event and/or venue</text:p>
        </text:list-item>
        <text:list-item>
          <text:p text:style-name="P1124">Number of attendees</text:p>
        </text:list-item>
        <text:list-item>
          <text:p text:style-name="P1125">Whether the venue is free government estate, paid government estate, voluntary and community sector, or commercial</text:p>
        </text:list-item>
        <text:list-item>
          <text:p text:style-name="P1126">Total cost (inclusive and exclusive of local taxes)</text:p>
        </text:list-item>
        <text:list-item>
          <text:p text:style-name="P1127">Cost breakdown by element for more complex bookings outside the free government estate (for<text:s/>example, venue, catering, audio-visual, Delegate management)</text:p>
        </text:list-item>
        <text:list-item>
          <text:p text:style-name="P1128">Organiser cost centre code</text:p>
        </text:list-item>
        <text:list-item>
          <text:p text:style-name="P1129">Unique meeting ID number (to remain the same throughout the life of the booking)</text:p>
        </text:list-item>
      </text:list>
      <text:p text:style-name="P1130"/>
      <table:table table:style-name="Table1131">
        <table:table-columns>
          <table:table-column table:style-name="TableColumn1132"/>
          <table:table-column table:style-name="TableColumn1133"/>
        </table:table-columns>
        <table:table-row table:style-name="TableRow1134">
          <table:table-cell table:style-name="TableCell1135">
            <text:p text:style-name="P1136"><text:span text:style-name="T1137">Field</text:span></text:p>
          </table:table-cell>
          <table:table-cell table:style-name="TableCell1138">
            <text:p text:style-name="P1139"><text:span text:style-name="T1140">Content Required</text:span></text:p>
          </table:table-cell>
        </table:table-row>
        <table:table-row table:style-name="TableRow1141">
          <table:table-cell table:style-name="TableCell1142">
            <text:p text:style-name="P1143">Booking reference</text:p>
          </table:table-cell>
          <table:table-cell table:style-name="TableCell1144">
            <text:p text:style-name="P1145">Supplier booking reference and Buyer<text:s/>purchase order or cost centre reference.</text:p>
          </table:table-cell>
        </table:table-row>
        <table:table-row table:style-name="TableRow1146">
          <table:table-cell table:style-name="TableCell1147">
            <text:p text:style-name="P1148">Tier classification</text:p>
          </table:table-cell>
          <table:table-cell table:style-name="TableCell1149">
            <text:p text:style-name="P1150">Tier 1, Tier 2, or Tier 3 (as applicable to the booking).</text:p>
          </table:table-cell>
        </table:table-row>
        <table:table-row table:style-name="TableRow1151">
          <table:table-cell table:style-name="TableCell1152">
            <text:p text:style-name="P1153">Event/booking type</text:p>
          </table:table-cell>
          <table:table-cell table:style-name="TableCell1154">
            <text:p text:style-name="P1155">Event booking or Group Accommodation Bookings.</text:p>
          </table:table-cell>
        </table:table-row>
        <table:table-row table:style-name="TableRow1156">
          <table:table-cell table:style-name="TableCell1157">
            <text:p text:style-name="P1158">Event or booking date(s)</text:p>
          </table:table-cell>
          <table:table-cell table:style-name="TableCell1159">
            <text:p text:style-name="P1160">Check-in and check-out dates or event<text:s/>date(s).</text:p>
          </table:table-cell>
        </table:table-row>
        <table:table-row table:style-name="TableRow1161">
          <table:table-cell table:style-name="TableCell1162">
            <text:p text:style-name="P1163">Venue name and address</text:p>
          </table:table-cell>
          <table:table-cell table:style-name="TableCell1164">
            <text:p text:style-name="P1165">Full property name and address.</text:p>
          </table:table-cell>
        </table:table-row>
        <table:table-row table:style-name="TableRow1166">
          <table:table-cell table:style-name="TableCell1167">
            <text:p text:style-name="P1168">Number of Delegates/Service Users</text:p>
          </table:table-cell>
          <table:table-cell table:style-name="TableCell1169">
            <text:p text:style-name="P1170">Confirmed headcount for the booking.</text:p>
          </table:table-cell>
        </table:table-row>
        <table:table-row table:style-name="TableRow1171">
          <table:table-cell table:style-name="TableCell1172">
            <text:p text:style-name="P1173">Cost breakdown</text:p>
          </table:table-cell>
          <table:table-cell table:style-name="TableCell1174">
            <text:p text:style-name="P1175">Line-item breakdown: venue/room hire; catering; AV; accommodation; ancillaries; Passenger Transport transport (if applicable).</text:p>
          </table:table-cell>
        </table:table-row>
        <table:table-row table:style-name="TableRow1176">
          <table:table-cell table:style-name="TableCell1177">
            <text:p text:style-name="P1178">Organiser cost centre code</text:p>
          </table:table-cell>
          <table:table-cell table:style-name="TableCell1179">
            <text:p text:style-name="P1180">unique alphanumeric code used to track and allocate event expenses to a specific Buyer department budget. (if applicable)</text:p>
          </table:table-cell>
        </table:table-row>
        <table:table-row table:style-name="TableRow1181">
          <table:table-cell table:style-name="TableCell1182">
            <text:p text:style-name="P1183">Local taxes and surcharges</text:p>
          </table:table-cell>
          <table:table-cell table:style-name="TableCell1184">
            <text:p text:style-name="P1185">Any local accommodation levies, destination<text:s/>charges, or tourism taxes, separately itemised.</text:p>
          </table:table-cell>
        </table:table-row>
        <table:table-row table:style-name="TableRow1186">
          <table:table-cell table:style-name="TableCell1187">
            <text:p text:style-name="P1188">Carbon attribution</text:p>
          </table:table-cell>
          <table:table-cell table:style-name="TableCell1189">
            <text:p text:style-name="P1190">Estimated carbon footprint of the booking (where carbon estimation is in scope per Section Sustainability and Carbon Reporting</text:p>
          </table:table-cell>
        </table:table-row>
        <table:table-row table:style-name="TableRow1191">
          <table:table-cell table:style-name="TableCell1192">
            <text:p text:style-name="P1193">Sustainability accreditation</text:p>
          </table:table-cell>
          <table:table-cell table:style-name="TableCell1194">
            <text:p text:style-name="P1195">Venue's sustainability accreditation(s), where applicable.</text:p>
          </table:table-cell>
        </table:table-row>
        <table:table-row table:style-name="TableRow1196">
          <table:table-cell table:style-name="TableCell1197">
            <text:p text:style-name="P1198">Management fee / transaction fee</text:p>
          </table:table-cell>
          <table:table-cell table:style-name="TableCell1199">
            <text:p text:style-name="P1200">The Supplier's management or transaction fee, separately itemised and not bundled with pass-through costs.</text:p>
          </table:table-cell>
        </table:table-row>
        <table:table-row table:style-name="TableRow1201">
          <table:table-cell table:style-name="TableCell1202">
            <text:p text:style-name="P1203">Merchant fee (if applicable)</text:p>
          </table:table-cell>
          <table:table-cell table:style-name="TableCell1204">
            <text:p text:style-name="P1205">Any merchant or payment processing fee,<text:s/>separately itemised.</text:p>
          </table:table-cell>
        </table:table-row>
        <table:table-row table:style-name="TableRow1206">
          <table:table-cell table:style-name="TableCell1207">
            <text:p text:style-name="P1208">VAT</text:p>
          </table:table-cell>
          <table:table-cell table:style-name="TableCell1209">
            <text:p text:style-name="P1210">VAT applied, itemised by applicable rate.</text:p>
          </table:table-cell>
        </table:table-row>
        <table:table-row table:style-name="TableRow1211">
          <table:table-cell table:style-name="TableCell1212">
            <text:p text:style-name="P1213">Total</text:p>
          </table:table-cell>
          <table:table-cell table:style-name="TableCell1214">
            <text:p text:style-name="P1215">Total amount payable.</text:p>
          </table:table-cell>
        </table:table-row>
      </table:table>
      <text:p text:style-name="P1216"/>
      <text:list text:style-name="WWNum6" text:continue-numbering="true">
        <text:list-item>
          <text:list>
            <text:list-item>
              <text:p text:style-name="P1217">The Supplier shall cross-check invoicing from each venue against each element of the original booking to ensure no overcharging has taken place prior to<text:s/>submission to the Buyer for payment. Where discrepancies arise, the Supplier shall either obtain relevant authorisation from the Buyer for approval of additional charges, or challenge any unauthorised additional charges with the venue and, where possible,<text:s/>ensure these are removed from the invoice.</text:p>
            </text:list-item>
            <text:list-item>
              <text:p text:style-name="P1218">Any cancellation charges, amendment fees, or refund credits arising under the provisions of this section shall be reflected on the next applicable invoice to the Buyer, with a clear cross-reference to the original<text:s/>booking reference and the relevant amendment or cancellation reference.</text:p>
            </text:list-item>
            <text:list-item>
              <text:p text:style-name="P1219">When required by the Buyer, the Booker’s staff number, service number, name, Unit Identification Number (UIN), and/or email address shall be recorded for each booking and agreed with<text:s/>the Buyer during implementation.</text:p>
            </text:list-item>
          </text:list>
        </text:list-item>
      </text:list>
      <text:list text:style-name="WWNum6" text:continue-numbering="true">
        <text:list-item>
          <text:p text:style-name="P1220"><text:bookmark-start text:name="_2jjsqeub3u1m"/><text:bookmark-end text:name="_2jjsqeub3u1m"/><text:span text:style-name="T1221">Booking Requirements and Inventory Access</text:span></text:p>
          <text:list text:continue-numbering="true">
            <text:list-item>
              <text:p text:style-name="P1222">The Online Booking Solution must have the capability to clearly distinguish GCA Public Sector Negotiated Programme fares and rates from other available fares and rates, and must ensure Negotiated Programme rates are correctly loaded at all times. The Supplier must carry out up to four fare or rate accuracy audits per year, including one pre-Go-Live audit if requested.</text:p>
            </text:list-item>
            <text:list-item>
              <text:p text:style-name="P1223">For the avoidance of doubt these audits are separate to<text:s/>Framework audit requirements outlined in Core Terms section 6 record keeping and reporting.</text:p>
            </text:list-item>
            <text:list-item>
              <text:p text:style-name="P1224">Where required by the Foreign, Commonwealth and Development Office, “marker” hotels approved on security grounds must be flagged and displayed on the booking system<text:s/>in a format agreed with FCDO, with the relevant negotiated rates clearly identifiable.</text:p>
            </text:list-item>
            <text:list-item>
              <text:p text:style-name="P1225">The Supplier must ensure that both the Offline Booking Solution and Online Booking Solution (where available) <text:s/>provide unrestricted access to the full market inventory.</text:p>
            </text:list-item>
            <text:list-item>
              <text:p text:style-name="P1226">The Supplier is expressly prohibited from restricting, filtering, or hidden-indexing any content or inventory to favor rates that yield a higher financial return (e.g., higher commission) for the Supplier.</text:p>
            </text:list-item>
            <text:list-item>
              <text:p text:style-name="P1227">Content and inventory must not be restricted in any way without the Buyer's prior written approval. There are no exceptions to this requirement.</text:p>
            </text:list-item>
            <text:list-item>
              <text:p text:style-name="P1228">Where practicable given the nature of venue engagement, the Buyer's departmental identity must not be disclosed in booking confirmations or in any correspondence with Third Party Providers unless the Buyer has expressly agreed otherwise in writing during the Implementation Period.</text:p>
            </text:list-item>
          </text:list>
        </text:list-item>
      </text:list>
      <text:p text:style-name="P1229"><text:s/></text:p>
      <text:list text:style-name="WWNum6" text:continue-numbering="true">
        <text:list-item>
          <text:p text:style-name="P1230"><text:bookmark-start text:name="_o7rtz0gh4fp6"/><text:bookmark-end text:name="_o7rtz0gh4fp6"/><text:span text:style-name="T1231">Accessibility and Inclusive Events</text:span></text:p>
          <text:list text:continue-numbering="true">
            <text:list-item>
              <text:p text:style-name="P1232">Where assessing proposed venues and properties for Event bookings and Accommodation Group Bookings, the Supplier should, where available and practicable and at the Buyers direction, consider the following accessibility features:</text:p>
            </text:list-item>
          </text:list>
        </text:list-item>
      </text:list>
      <text:list text:style-name="WWNum16" text:continue-numbering="true">
        <text:list-item>
          <text:p text:style-name="P1233">Step-free access to event spaces and accommodation</text:p>
        </text:list-item>
        <text:list-item>
          <text:p text:style-name="P1234">Accessible toilet and changing facilities</text:p>
        </text:list-item>
        <text:list-item>
          <text:p text:style-name="P1235">Hearing loop or equivalent listening provision</text:p>
        </text:list-item>
        <text:list-item>
          <text:p text:style-name="P1236">Accessibility of British Sign Language (BSL) interpretation on request</text:p>
        </text:list-item>
        <text:list-item>
          <text:p text:style-name="P1237">Captioning or real-time subtitling options, including for virtual and hybrid events</text:p>
        </text:list-item>
        <text:list-item>
          <text:p text:style-name="P1238">Sensory environment considerations, such as lighting levels, acoustic control and the<text:s/>availability of quiet or low-stimulation spaces</text:p>
        </text:list-item>
        <text:list-item>
          <text:p text:style-name="P1239">Allergen management and catering provision for religious, cultural and medical dietary requirements</text:p>
        </text:list-item>
        <text:list-item>
          <text:p text:style-name="P1240">Prayer, reflection, or quiet space availability</text:p>
        </text:list-item>
        <text:list-item>
          <text:p text:style-name="P1241">Neurodiversity-friendly features, such as flexible seating<text:s/>arrangements</text:p>
        </text:list-item>
      </text:list>
      <text:list text:style-name="WWNum6" text:continue-numbering="true">
        <text:list-item>
          <text:list>
            <text:list-item>
              <text:p text:style-name="P1242">Where a venue’s accessibility features are known at the time of quotation, the Supplier should include a summary of the relevant accessibility information alongside the venue recommendation, to support the Buyer’s<text:s/>decision-making process.</text:p>
            </text:list-item>
            <text:list-item>
              <text:p text:style-name="P1243">The Supplier should notify the Buyer where a venue cannot meet accessibility requirements specified at the time of booking, so that an alternative can be considered.</text:p>
            </text:list-item>
            <text:list-item>
              <text:p text:style-name="P1244">For virtual and hybrid events, the Supplier should ensure that recommended platforms comply with WCAG 2.2 accessibility standards where this has been specified as a Buyer requirement.</text:p>
            </text:list-item>
          </text:list>
        </text:list-item>
      </text:list>
      <text:list text:style-name="WWNum6" text:continue-numbering="true">
        <text:list-item>
          <text:p text:style-name="P1245"><text:bookmark-start text:name="_c6x16fp5j793"/><text:bookmark-end text:name="_c6x16fp5j793"/><text:span text:style-name="T1246">Sustainability and Carbon Reporting</text:span></text:p>
          <text:list text:continue-numbering="true">
            <text:list-item>
              <text:p text:style-name="P1247">In line with the mandatory requirements of the All Lots specification regarding Fighting Climate Change, Suppliers shall accurately report meeting, conference, and Event carbon data and carbon footprint information to the Authority and/or Buyer as soon as reasonably practicable after the Event, taking into account the variable nature of Events and final Delegate numbers.</text:p>
            </text:list-item>
            <text:list-item>
              <text:p text:style-name="P1248">Suppliers shall continuously improve the visibility and accuracy of such data, using innovative reporting methods, and shall offer any new sustainability reporting technology to Buyers as and when it becomes available, including where such<text:s/>technology is not available at call-off.</text:p>
            </text:list-item>
          </text:list>
        </text:list-item>
      </text:list>
      <text:list text:style-name="WWNum6" text:continue-numbering="true">
        <text:list-item>
          <text:p text:style-name="P1249"><text:bookmark-start text:name="_dor7ztei16as"/><text:bookmark-end text:name="_dor7ztei16as"/><text:span text:style-name="T1250">Management Information and Data Reporting</text:span></text:p>
        </text:list-item>
      </text:list>
      <text:h text:style-name="P1251" text:outline-level="2"><text:bookmark-start text:name="_ls7wlugn25p1"/><text:bookmark-end text:name="_ls7wlugn25p1"/><text:span text:style-name="T1252">Reporting</text:span></text:h>
      <text:list text:style-name="WWNum6" text:continue-numbering="true">
        <text:list-item>
          <text:list>
            <text:list-item>
              <text:p text:style-name="P1253">The Supplier must provide Management Information (MI) to GCA and to each Buyer in accordance with the data standards and formats set out in this clause, in Framework Schedule 1 (All Lots Specification) and in Call-Off Schedule 14 (Service Levels). All MI must be accurate, complete, and submitted at the frequency specified.</text:p>
            </text:list-item>
            <text:list-item>
              <text:p text:style-name="P1254">The Supplier must provide GCA with a quarterly written MI report showing, as a minimum: total<text:s/>bookings and total spend (by Buyer, and in aggregate) for the rolling 12-month period;</text:p>
              <text:list text:continue-numbering="true">
                <text:list-item>
                  <text:p text:style-name="P1255">Tier breakdown (percentage of bookings at Tier 1, Tier 2, and Tier 3) by volume and value; cost per Delegate and cost per event type (benchmarking data);</text:p>
                </text:list-item>
                <text:list-item>
                  <text:p text:style-name="P1256">carbon<text:s/>footprint per event (where carbon estimation is in scope per Section XX); accessibility rating breakdown of venues used;</text:p>
                </text:list-item>
                <text:list-item>
                  <text:p text:style-name="P1257">and Group Accommodation bookings by volume, value, and property type (hotel, residential conference centre, training centre, other). Where the Supplier has existing real-time or near-real-time dashboard capability, this may be offered to GCA in addition to, but not in place of, the quarterly written report.</text:p>
                </text:list-item>
              </text:list>
            </text:list-item>
            <text:list-item>
              <text:p text:style-name="P1258">The Supplier must provide to GCA, on a quarterly basis, a benchmarking report including: cost per Delegate by event type; average daily spend on Tier 3 venues versus Tier 2; and comparison against GCA benchmarks where published. Reporting on value and savings derived from the GCA Public Sector Negotiated Programme is provided separately in accordance with Section 16 of this Specification and is not duplicated here..</text:p>
            </text:list-item>
            <text:list-item>
              <text:p text:style-name="P1259">All MI data fields, submission formats, and frequencies must be agreed with GCA during the Implementation Period, and the Supplier must submit MI in the structured digital format agreed under this paragraph. The Supplier must not submit MI in PDF or other unstructured format without GCA's prior written agreement</text:p>
            </text:list-item>
          </text:list>
        </text:list-item>
      </text:list>
      <text:h text:style-name="P1260" text:outline-level="2"><text:bookmark-start text:name="_o7zd7cc64f5e"/><text:bookmark-end text:name="_o7zd7cc64f5e"/><text:span text:style-name="T1261">Feedback</text:span></text:h>
      <text:list text:style-name="WWNum6" text:continue-numbering="true">
        <text:list-item>
          <text:list>
            <text:list-item>
              <text:p text:style-name="P1262">The Supplier shall provide a mechanism (Online or Offline) for Buyers and Delegates to provide feedback on an Event. The feedback facility shall request the user’s email address as a minimum. The Supplier shall review feedback as part of account management and provide recommendations and steps to address and prevent any poor service issues.</text:p>
            </text:list-item>
            <text:list-item>
              <text:p text:style-name="P1263">For<text:s/>virtual, hybrid or face-to-face meetings, the supplier shall provide a <text:s/>mechanism which encompasses digital, live event interaction tools, such as real-time audience polling, and live Q&amp;A streams, to support feedback and performance metrics.</text:p>
            </text:list-item>
          </text:list>
        </text:list-item>
      </text:list>
      <text:h text:style-name="P1264" text:outline-level="2"><text:bookmark-start text:name="_8u6aym1hyk1r"/><text:bookmark-end text:name="_8u6aym1hyk1r"/><text:span text:style-name="T1265">Complaints</text:span></text:h>
      <text:list text:style-name="WWNum6" text:continue-numbering="true">
        <text:list-item>
          <text:list>
            <text:list-item>
              <text:p text:style-name="P1266">The<text:s/>Supplier shall provide a facility for the Buyer to register Complaints in accordance with the Complaints Procedure Requirements set out in the All Lots specification.</text:p>
            </text:list-item>
          </text:list>
        </text:list-item>
      </text:list>
      <text:list text:style-name="WWNum6" text:continue-numbering="true">
        <text:list-item>
          <text:p text:style-name="P1267"><text:bookmark-start text:name="_7tafc7isw0kz"/><text:bookmark-end text:name="_7tafc7isw0kz"/><text:span text:style-name="T1268">Damages to Venues by Service Users</text:span></text:p>
          <text:list text:continue-numbering="true">
            <text:list-item>
              <text:p text:style-name="P1269">See the Specification of Requirements for All Lots for full details of the policy on damages to venues by Service Users.</text:p>
            </text:list-item>
          </text:list>
        </text:list-item>
      </text:list>
      <text:list text:style-name="WWNum6" text:continue-numbering="true">
        <text:list-item>
          <text:p text:style-name="P1270"><text:bookmark-start text:name="_la9k64tdw8o7"/><text:bookmark-end text:name="_la9k64tdw8o7"/><text:span text:style-name="T1271">Technology, Digital Innovation, and AI</text:span></text:p>
          <text:list text:continue-numbering="true">
            <text:list-item>
              <text:p text:style-name="P1272">The Supplier is encouraged to consider how technology and digital innovation can improve the delivery of Lot 8 services over the life of the Framework Contract, including in areas such as Venue Find, sustainability reporting, accessibility information, and MI data quality.</text:p>
            </text:list-item>
            <text:list-item>
              <text:p text:style-name="P1273">Where the Supplier has plans or aspirations in this area, GCA welcomes a brief summary of these at Framework on-boarding and at annual review points. This is not a mandatory submission requirement, and GCA recognises that the pace of development in this area will vary between suppliers and over time.</text:p>
            </text:list-item>
            <text:list-item>
              <text:p text:style-name="P1274">Where the Supplier introduces AI-assisted tools into the Venue Find or booking process during the Contract term, for example, automated venue recommendation, carbon estimation, or accessibility assessment tools, the Supplier should notify GCA and any affected Buyers in advance and be able to provide, on request, a summary of how the tool works, any known limitations, and how GDPR compliance has been addressed.</text:p>
            </text:list-item>
          </text:list>
        </text:list-item>
        <text:list-item>
          <text:p text:style-name="P1275"><text:span text:style-name="T1276">Overseas Points of Sale</text:span></text:p>
        </text:list-item>
      </text:list>
      <text:p text:style-name="P1277"><text:span text:style-name="T1278">Scope</text:span></text:p>
      <text:list text:style-name="WWNum6" text:continue-numbering="true">
        <text:list-item>
          <text:list>
            <text:list-item>
              <text:p text:style-name="P1279">Where specified in the relevant Order Form, the Buyer may specify the service requirements set out in this Lot (Lot 8 - Defence and Other Specialist Travel Services) will apply to points of sale located in certain countries other than the United Kingdom and those countries will be specified by the Buyer in the relevant Order Form. Unless specified in the relevant Order Form the Lot 8 service requirements set out in this Lot shall only apply to points of sale in the United Kingdom.</text:p>
            </text:list-item>
          </text:list>
        </text:list-item>
      </text:list>
      <text:p text:style-name="P1280"><text:span text:style-name="T1281">Local Amendments</text:span></text:p>
      <text:list text:style-name="WWNum6" text:continue-numbering="true">
        <text:list-item>
          <text:list>
            <text:list-item>
              <text:p text:style-name="P1282">The Parties acknowledge and agree that certain amendments to the relevant Call-Off Contract may be required in order to give effect to any requirement of the Buyer for the supply of the Deliverables in accordance with the relevant Call-Off Contract in certain countries outside of the United Kingdom (“Local Amendments”);</text:p>
            </text:list-item>
            <text:list-item>
              <text:p text:style-name="P1283">The Parties agree that any Local Amendments:</text:p>
              <text:list text:continue-numbering="true">
                <text:list-item>
                  <text:p text:style-name="P1284">shall be recorded (on a country-by-country basis) substantially in the form set out at Annex 2 (Local Amendments) to this Schedule;</text:p>
                </text:list-item>
                <text:list-item>
                  <text:p text:style-name="P1285">shall be strictly limited to changes which are strictly necessary to comply with the local laws of the relevant country that apply in respect of the supply and/or<text:s/>receipt of the Deliverables;</text:p>
                </text:list-item>
                <text:list-item>
                  <text:p text:style-name="P1286">subject always to Paragraph 23.3.2<text:s/><text:span text:style-name="T1287">‎</text:span>immediately above (and any consequential changes to the scope and/or cost of supplying the Deliverables), will not amend the commercial aspects of the relevant Call-Off Contract.</text:p>
                </text:list-item>
              </text:list>
            </text:list-item>
            <text:list-item>
              <text:p text:style-name="P1288">The Supplier shall notify the Buyer of all countries in which they have wholly owned, joint-venture, partner, or affiliate partner locations. The Supplier will update the Buyer of any changes to their global footprint during the Call-Off Contract Period.</text:p>
            </text:list-item>
            <text:list-item>
              <text:p text:style-name="P1289">The Supplier<text:s/>will promptly notify the Buyer during the Implementation Period of any Local Amendments required to the relevant Call-Off Contract in accordance with Call-Off Schedule 13 (Implementation Plan and Testing) and will complete Annex 2 (Local Amendments) to this Schedule with the requested Local Amendments and provide it to the Buyer for its review and approval. The Parties will act reasonably and in good faith in relation to the agreement of the Local Amendments.</text:p>
            </text:list-item>
            <text:list-item>
              <text:p text:style-name="P1290">The Parties will each be responsible for their<text:s/>own costs and expenses arising out of or in connection with agreeing any required Local Amendments.</text:p>
            </text:list-item>
            <text:list-item>
              <text:p text:style-name="P1291">The Local Amendments shall not be effective unless and until Annex 2 - Local Amendments to this Schedule is agreed by the duly authorised representatives of<text:s/>the Parties.</text:p>
            </text:list-item>
            <text:list-item>
              <text:p text:style-name="P1292">Once the Parties have agreed to any Local Amendments in Annex 2, the Supplier shall assume liability for non-compliance of the services with Local Laws.</text:p>
            </text:list-item>
            <text:list-item>
              <text:p text:style-name="P1293">If there is any conflict or inconsistency between the Call-Off Contract and the Local Amendments, the Local Amendments shall prevail to the extent they are consistent with Paragraphs 23.7 and 23.8 above.</text:p>
            </text:list-item>
          </text:list>
        </text:list-item>
      </text:list>
      <text:p text:style-name="P1294"/>
      <text:list text:style-name="WWNum6" text:continue-numbering="true">
        <text:list-item>
          <text:list>
            <text:list-item>
              <text:p text:style-name="P1295">The Supplier shall provide a real-time Offline Booking Solution to Bookers and Travellers that will deal in real-time with all enquiries from Bookers and Travellers including, but not limited to, making new international and domestic bookings, technical issues with the Online Booking Solution, amendments/cancellations to bookings, refunds and exchanges to tickets. The real-time Offline Booking<text:s/>Solution shall be available during Core Working Hours in each country of operation. Calls to the Offline Booking Solution shall cost no more than an in country standard call charge. Outside Core Working Hours, the Supplier shall provide a telephone helpline service that shall be accessible from landlines and mobile telephones and overseas 24 hours a day, 365 days a year (366 days in a leap year). Through the Outside Core Working Hours Service the Supplier will need to provide the following support:</text:p>
              <text:list text:continue-numbering="true">
                <text:list-item>
                  <text:p text:style-name="P1296">making<text:s/>emergency offline bookings;</text:p>
                </text:list-item>
                <text:list-item>
                  <text:p text:style-name="P1297">facilitating cancellations and changes to bookings;</text:p>
                </text:list-item>
                <text:list-item>
                  <text:p text:style-name="P1298">assisting to repatriate Travellers in the event of a security incident or natural disaster; and</text:p>
                </text:list-item>
                <text:list-item>
                  <text:p text:style-name="P1299">rebooking Travellers whose travel has been cancelled by the travel supplier etc.</text:p>
                </text:list-item>
              </text:list>
            </text:list-item>
            <text:list-item>
              <text:p text:style-name="P1300">Where requested by the Buyer, the Supplier shall provide an Executive Service(s) to approved Bookers and Travellers nominated by the Buyer. Following the award of the Call-Off Contract the Buyer shall, in consultation with the Supplier, define the criteria for access to and identification of Bookers and Travellers permitted to use this Service.</text:p>
            </text:list-item>
            <text:list-item>
              <text:p text:style-name="P1301">The Online Booking Solution shall assist with travel planning and highlight times of the year when there may be a greater demand for the Services. Information shall<text:s/>be updated on a Monthly basis.</text:p>
            </text:list-item>
            <text:list-item>
              <text:p text:style-name="P1302">The booking process for requesting Group Accommodation that cannot be managed online, or Venue booking, shall enable the Booker to submit a digital booking request form detailing the particulars of the request. On receipt of<text:s/>a completed booking request form, the Supplier shall send the Booker an immediate email acknowledging receipt of the booking request form.</text:p>
            </text:list-item>
            <text:list-item>
              <text:p text:style-name="P1303">Upon the Buyer’s request, the Supplier will provide:</text:p>
              <text:list text:continue-numbering="true">
                <text:list-item>
                  <text:p text:style-name="P1304">the option to have a “ticketing only” facility, where they research and hold their own flights, handing off to the Supplier for fulfilment;</text:p>
                </text:list-item>
                <text:list-item>
                  <text:p text:style-name="P1305">access to cost trend data mapping for their project planning. For example, the Buyer picks a time period and can then see how flight and accommodation costs are affected by local<text:s/>events;</text:p>
                </text:list-item>
                <text:list-item>
                  <text:p text:style-name="P1306">on-line travel requirements capture forms for complex offline bookings. Project managers need the facility to upload groups, project codes and other special requirements for mapping in the booking system;</text:p>
                </text:list-item>
              </text:list>
            </text:list-item>
            <text:list-item>
              <text:p text:style-name="P1307">The Supplier shall note that Buyers who use<text:s/>this lot to book travel from multiple Points of Sale may have overseas-based staff to cater for and advise on. These may include but not be limited to: unaccompanied minor air journeys, additional leave journeys and a limited number of journeys per year for overseas staff to return to the UK to visit family, which may have strict terms and conditions placed against them. The Supplier is expected to provide value-for-money options in accordance with the governance around these travel packages and suggest further ways of optimising these programmes or initiatives over the lifetime of the Call Off Contract.</text:p>
            </text:list-item>
          </text:list>
        </text:list-item>
      </text:list>
      <text:p text:style-name="P1308"><text:span text:style-name="T1309">Contract and Account Management - Overseas</text:span></text:p>
      <text:list text:style-name="WWNum6" text:continue-numbering="true">
        <text:list-item>
          <text:list>
            <text:list-item>
              <text:p text:style-name="P1310">The Supplier will put in place a contract management structure across each region and in relation to each<text:s/>country where the Services are delivered. As a minimum, such structure will include:</text:p>
            </text:list-item>
          </text:list>
        </text:list-item>
      </text:list>
      <text:p text:style-name="P1311"/>
      <text:list text:style-name="WWNum6" text:continue-numbering="true">
        <text:list-item>
          <text:list>
            <text:list-item>
              <text:list>
                <text:list-item>
                  <text:p text:style-name="P1312">a local point of contact per country for the Buyer’s personnel in-country;</text:p>
                </text:list-item>
                <text:list-item>
                  <text:p text:style-name="P1313">a regional point of contact per region for the Buyer’s personnel to escalate any<text:s/>in-country issues; and</text:p>
                </text:list-item>
                <text:list-item>
                  <text:p text:style-name="P1314">an overarching point of contact for the escalation of issues that cannot be resolved in-country or at a regional level.</text:p>
                </text:list-item>
              </text:list>
            </text:list-item>
            <text:list-item>
              <text:p text:style-name="P1315">The Supplier's Contract Manager shall have the accountability for the provision of the Services in each country where the Services are delivered and shall act as the overarching point of contact set out above.</text:p>
            </text:list-item>
            <text:list-item>
              <text:p text:style-name="P1316">The Supplier will provide up to date contact details (including email addresses and telephone numbers) for each point of contact to the Buyer and will promptly<text:s/>notify the Buyer of any changes to the nominated points of contact (or their contact details).</text:p>
            </text:list-item>
            <text:list-item>
              <text:p text:style-name="P1317">The Supplier will ensure that each point of contact is available during Core Working Hours or, if they are not available, they provide details for an alternative point of contact.</text:p>
            </text:list-item>
            <text:list-item>
              <text:p text:style-name="P1318">The Supplier’s Contract Manager will provide the Buyer Authorised Representative and/or the Buyer’s project manager, on request, with all the information requested in relation to the management of the Call-Off Contract and any issues, disputes and/or Complaints arising (including at country, regional and an overarching contract level).</text:p>
            </text:list-item>
            <text:list-item>
              <text:p text:style-name="P1319">If requested by the Buyer, the Supplier’s Contract Manager shall attend regular business reviews with the Buyer.</text:p>
            </text:list-item>
          </text:list>
        </text:list-item>
      </text:list>
      <text:p text:style-name="P1320"/>
      <text:list text:style-name="WWNum6" text:continue-numbering="true">
        <text:list-item>
          <text:p text:style-name="P1321"><text:bookmark-start text:name="_ckal2g2uy46q"/><text:bookmark-end text:name="_ckal2g2uy46q"/><text:span text:style-name="T1322">Currency, Visa and Passport Services</text:span></text:p>
        </text:list-item>
      </text:list>
      <text:p text:style-name="P1323">The<text:s/>Supplier shall provide a service for the facilitation and/or processing and submission of travel visas and passports, including:</text:p>
      <text:list text:style-name="WWNum6" text:continue-numbering="true">
        <text:list-item>
          <text:list>
            <text:list-item>
              <text:p text:style-name="P1324">a visa and or passport query(s) and or support service; and</text:p>
            </text:list-item>
            <text:list-item>
              <text:p text:style-name="P1325">a service for the provision to purchase currency, which shall be undertaken at the commercially advantageous exchange rate on the day. Exchange rates will be monitored by the Buyer.</text:p>
            </text:list-item>
          </text:list>
        </text:list-item>
      </text:list>
      <text:p text:style-name="P1326"/>
      <text:list text:style-name="WWNum6" text:continue-numbering="true">
        <text:list-item>
          <text:p text:style-name="P1327"><text:bookmark-start text:name="_gkrj90t5zryh"/><text:bookmark-end text:name="_gkrj90t5zryh"/><text:span text:style-name="T1328">Specialist Travel Services - Ministry of Defence (MOD)</text:span></text:p>
        </text:list-item>
      </text:list>
      <text:p text:style-name="P1329"/>
      <text:list text:style-name="WWNum6" text:continue-numbering="true">
        <text:list-item>
          <text:list>
            <text:list-item>
              <text:p text:style-name="P1330">This lot may also be used by the Ministry of Defence (MOD) and other organisations.<text:s/>Hence, requirements in this section must be provided to these organisations by a Supplier on this lot, if chosen by the Buyer at Call Off, in addition to the general requirements already outlined in this Lot.</text:p>
            </text:list-item>
          </text:list>
        </text:list-item>
      </text:list>
      <text:p text:style-name="P1331"/>
      <text:list text:style-name="WWNum6" text:continue-numbering="true">
        <text:list-item>
          <text:list>
            <text:list-item>
              <text:p text:style-name="P1332"><text:s text:c="2"/>Additional services can be added by MOD<text:s/>during the lifetime of this framework and will be specified via any Call Off agreement that the MOD puts in place.</text:p>
            </text:list-item>
          </text:list>
        </text:list-item>
      </text:list>
      <text:p text:style-name="P1333"/>
      <text:p text:style-name="P1334"><text:span text:style-name="T1335">Booking Solutions</text:span></text:p>
      <text:list text:style-name="WWNum6" text:continue-numbering="true">
        <text:list-item>
          <text:list>
            <text:list-item>
              <text:p text:style-name="P1336">The Supplier shall provide efficient booking solutions that deliver value for money for the Buyer’s relevant department,<text:s/>including the ability to book unusual and complex travel needs.</text:p>
            </text:list-item>
          </text:list>
        </text:list-item>
      </text:list>
      <text:p text:style-name="P1337"/>
      <text:list text:style-name="WWNum6" text:continue-numbering="true">
        <text:list-item>
          <text:list>
            <text:list-item>
              <text:p text:style-name="P1338"><text:s/>Such needs might include but are not limited to facilitating routine and ad-hoc military manoeuvres such as military unit rotations and base moves around the globe. Travel requirements for<text:s/>such might include movement of hundreds of military and civilian personnel, their families, pets and equipment (such as band, medical equipment and luggage) The Supplier will be required to support these large booking requests which include all their travel requirements.</text:p>
            </text:list-item>
          </text:list>
        </text:list-item>
      </text:list>
      <text:p text:style-name="P1339"/>
      <text:list text:style-name="WWNum6" text:continue-numbering="true">
        <text:list-item>
          <text:list>
            <text:list-item>
              <text:p text:style-name="P1340"><text:s/>The nature of the Buyer’s business means personnel can be sent to locations all over the world with a day or less notice, therefore it is critical that the Supplier facilitates travel content from a variety of sources to provide cost effective fares to as many locations as possible around the globe and provides a responsive service to meet such booking needs.</text:p>
            </text:list-item>
          </text:list>
        </text:list-item>
      </text:list>
      <text:p text:style-name="P1341"/>
      <text:list text:style-name="WWNum6" text:continue-numbering="true">
        <text:list-item>
          <text:list>
            <text:list-item>
              <text:p text:style-name="P1342">Unique to the Buyer is the need to provide travel around the world to recruits, families, contractors and further categories who will not have a travel profile, and therefore no name or staff number on record.</text:p>
            </text:list-item>
          </text:list>
        </text:list-item>
      </text:list>
      <text:p text:style-name="P1343"/>
      <text:list text:style-name="WWNum6" text:continue-numbering="true">
        <text:list-item>
          <text:list>
            <text:list-item>
              <text:p text:style-name="P1344">The Supplier shall deliver an Offline Booking Solution that must be able to accommodate complex travel needs within 5 Working Days’ notice, or sooner where the Supplier is able.</text:p>
            </text:list-item>
          </text:list>
        </text:list-item>
      </text:list>
      <text:p text:style-name="P1345"/>
      <text:list text:style-name="WWNum6" text:continue-numbering="true">
        <text:list-item>
          <text:list>
            <text:list-item>
              <text:p text:style-name="P1346">The main buyer, MOD, is made up of a number of Top-Level Budget (“TLB”) business areas. Each TLB has its own unique requirements and policy interpretation with the Army and Arm’s Length Bodies (“ALB’s”) having significant differences to the rest of MOD<text:s/>that are detailed in this requirements document.</text:p>
            </text:list-item>
          </text:list>
        </text:list-item>
      </text:list>
      <text:p text:style-name="P1347"/>
      <text:list text:style-name="WWNum6" text:continue-numbering="true">
        <text:list-item>
          <text:list>
            <text:list-item>
              <text:p text:style-name="P1348"><text:s/>The Buyer is under pressure to reduce its high travel spend, and is continuously under scrutiny in the way it conducts travel, internally and externally due to the large user base, high percentage of executives, and affluent areas its personnel visits. Therefore, the Supplier shall be required to support the Buyer in Freedom of Information (“FOI”) requests, Parliamentary questions, and detailed Management Information (“MI”) reporting to track and analyse travel spend. The Supplier shall support the Buyer to ensure their users adhere to the travel policy in place. The Supplier shall also be required to innovate throughout the Call-Off Period to reduce travel spend and improve the buyer experience.</text:p>
            </text:list-item>
          </text:list>
        </text:list-item>
      </text:list>
      <text:p text:style-name="P1349"/>
      <text:list text:style-name="WWNum6" text:continue-numbering="true">
        <text:list-item>
          <text:list>
            <text:list-item>
              <text:p text:style-name="P1350">Due to the<text:s/>nature of the Buyer’s business the Supplier shall be required to obtain security clearances for some of their staff, and work with the Buyer to ensure the protection of the user’s data (including Bookers and Travellers) is secure. Special booking arrangements will need to be put in place to service areas of the Buyer that would be unusual in the commercial sector. Further information on the security clearance required and special booking arrangement is included in the Security Requirements or at Call-Off.</text:p>
            </text:list-item>
          </text:list>
        </text:list-item>
      </text:list>
      <text:p text:style-name="P1351"><text:s/></text:p>
      <text:h text:style-name="P1352" text:outline-level="2"><text:bookmark-start text:name="_njmwlma54fyc"/><text:bookmark-end text:name="_njmwlma54fyc"/><text:span text:style-name="T1353">Buyer IT system</text:span></text:h>
      <text:list text:style-name="WWNum6" text:continue-numbering="true">
        <text:list-item>
          <text:list>
            <text:list-item>
              <text:p text:style-name="P1354">The Supplier’s booking portal shall be fully usable on the latest versions of Microsoft Edge and Google Chrome and if possible, be accessible on older versions as well.</text:p>
            </text:list-item>
          </text:list>
        </text:list-item>
      </text:list>
      <text:p text:style-name="P1355"/>
      <text:list text:style-name="WWNum6" text:continue-numbering="true">
        <text:list-item>
          <text:list>
            <text:list-item>
              <text:p text:style-name="P1356">Additionally, the Information and Communications<text:s/>Technology (ICT) elements of the service and systems shall throughout their life cycle, be proportionate to their functionality, data and operational maturity to ensure compliance with the latest UK National and Government ICT, security, information, legislation, regulations, good practice guides, standards and policies.</text:p>
            </text:list-item>
          </text:list>
        </text:list-item>
      </text:list>
      <text:p text:style-name="P1357"/>
      <text:list text:style-name="WWNum6" text:continue-numbering="true">
        <text:list-item>
          <text:list>
            <text:list-item>
              <text:p text:style-name="P1358">Where applicable, the Supplier shall support the Buyer’s approach to security assurance, including any Secure by Design (SbD) or equivalent continuous assurance processes, and provide all<text:s/>information and assistance required to demonstrate compliance.</text:p>
            </text:list-item>
          </text:list>
        </text:list-item>
      </text:list>
      <text:p text:style-name="P1359"/>
      <text:list text:style-name="WWNum6" text:continue-numbering="true">
        <text:list-item>
          <text:list>
            <text:list-item>
              <text:p text:style-name="P1360">Specific security accreditation, assurance processes and governance requirements shall be set out in the relevant security schedule and agreed with the Buyer at Call-Off Contract and/or Implementation stage. These requirements may vary depending on the contracting authority, operating environment and classification of information being processed.</text:p>
            </text:list-item>
          </text:list>
        </text:list-item>
      </text:list>
      <text:p text:style-name="P1361"/>
      <text:list text:style-name="WWNum6" text:continue-numbering="true">
        <text:list-item>
          <text:list>
            <text:list-item>
              <text:p text:style-name="P1362"><text:s/>ALB’s or other contracting authorities utilise different operating systems and accreditation processes to the other business areas of the Buyer, therefore the successful Supplier shall be required to implement their booking tool on multiple IT systems and support multiple accreditation processes concurrently.</text:p>
            </text:list-item>
          </text:list>
        </text:list-item>
      </text:list>
      <text:p text:style-name="P1363"><text:s/></text:p>
      <text:h text:style-name="P1364" text:outline-level="2"><text:bookmark-start text:name="_g1cuqh0un3x"/><text:bookmark-end text:name="_g1cuqh0un3x"/><text:span text:style-name="T1365">The Requirement</text:span></text:h>
      <text:list text:style-name="WWNum6" text:continue-numbering="true">
        <text:list-item>
          <text:list>
            <text:list-item>
              <text:p text:style-name="P1366">The Online Booking System shall provide a facility for Bookers/Travellers to provide feedback on the quality of the booking system or service and third-party supplier performance and quality. The Supplier shall review this feedback as part of account management and to provide recommendations to remedy these and avoid issues occurring again.</text:p>
            </text:list-item>
          </text:list>
        </text:list-item>
      </text:list>
      <text:p text:style-name="P1367"/>
      <text:list text:style-name="WWNum6" text:continue-numbering="true">
        <text:list-item>
          <text:list>
            <text:list-item>
              <text:p text:style-name="P1368">The Supplier shall provide, within the Online Booking System, a facility for the Booker and/or the Traveller to register Complaints.</text:p>
            </text:list-item>
          </text:list>
        </text:list-item>
      </text:list>
      <text:p text:style-name="P1369"/>
      <text:list text:style-name="WWNum6" text:continue-numbering="true">
        <text:list-item>
          <text:list>
            <text:list-item>
              <text:p text:style-name="P1370">The Supplier shall ensure that third party travellers, such as families, recruits, and contractors, shall only be able to book travel via an authorised Booker and either by an authorised Online Booker or via Offline Booking Solution methods.</text:p>
            </text:list-item>
          </text:list>
        </text:list-item>
      </text:list>
      <text:p text:style-name="P1371"/>
      <text:list text:style-name="WWNum6" text:continue-numbering="true">
        <text:list-item>
          <text:list>
            <text:list-item>
              <text:p text:style-name="P1372"><text:s/>The Supplier shall provide functionality for authorised Bookers to book on behalf of designated Travellers or on behalf of an entire department, with access permissions controlled, reviewed and revoked as required, including removal of dormant access, and an auditable list of users made available to the Buyer on request.</text:p>
            </text:list-item>
          </text:list>
        </text:list-item>
      </text:list>
      <text:p text:style-name="P1373"/>
      <text:list text:style-name="WWNum6" text:continue-numbering="true">
        <text:list-item>
          <text:list>
            <text:list-item>
              <text:p text:style-name="P1374">The Supplier shall provide the facility to customise the booking experience for each business area of the Buyer. The nature of the customisation of the Online Booking System will be agreed during implementation in accordance with Call Off Schedule 13 (Implementation Plan and Testing), but unique changes could include, limited hotel choices, differing policy thresholds, and unique fields for management information.</text:p>
            </text:list-item>
          </text:list>
        </text:list-item>
      </text:list>
      <text:p text:style-name="P1375"/>
      <text:list text:style-name="WWNum6" text:continue-numbering="true">
        <text:list-item>
          <text:list>
            <text:list-item>
              <text:p text:style-name="P1376">The Supplier shall allow for further customisation of the Online Booking System to satisfy any<text:s/>changes to any business unit’s travel policy during the course of the Contract free of charge. Examples are provided below and are not exhaustive and may change in the duration of the contract. The Supplier shall remain flexible and capable of supporting<text:s/>equivalent or additional customisation requirements for any TLB, ALB, business area or other contracting authority, including where this requires the use of multiple tools or multiple policies within a single tool.</text:p>
            </text:list-item>
          </text:list>
        </text:list-item>
      </text:list>
      <text:p text:style-name="P1377"/>
      <text:list text:style-name="WWNum6" text:continue-numbering="true">
        <text:list-item>
          <text:list>
            <text:list-item>
              <text:list>
                <text:list-item>
                  <text:p text:style-name="P1378">ARMY. Remove the ability to search for a<text:s/>specific hotel. Unique messaging and data capture on the portal compared to other TLB’s. On hotel search results - show the lowest cost programme hotel (when available) at the top of the list and include all hotels up to (+15% of lowest rate) as green bookable hotels. Hotels in red will require entry of approver name authorisation in a reason field pop up. The ability for a specific team to book guest bookings online for recruits (where otherwise the tool disallows the facility to make guest bookings).</text:p>
                </text:list-item>
              </text:list>
            </text:list-item>
          </text:list>
        </text:list-item>
      </text:list>
      <text:p text:style-name="P1379"/>
      <text:list text:style-name="WWNum6" text:continue-numbering="true">
        <text:list-item>
          <text:list>
            <text:list-item>
              <text:list>
                <text:list-item>
                  <text:p text:style-name="P1380"><text:s/>BRITISH DEFENCE STAFF – UNITED STATES (BDS-US). Search for all travel needs by US Zip Codes. View the price of bookings in USD. Retrieve reports for BDS-US’s bookings only, and in USD.</text:p>
                </text:list-item>
              </text:list>
            </text:list-item>
          </text:list>
        </text:list-item>
      </text:list>
      <text:p text:style-name="P1381"/>
      <text:list text:style-name="WWNum6" text:continue-numbering="true">
        <text:list-item>
          <text:list>
            <text:list-item>
              <text:list>
                <text:list-item>
                  <text:p text:style-name="P1382"><text:s text:c="3"/>ALB’s and other contracting authorities. These organisations may have different travel policies, data and payment requirements which may require the use of separate tools, such as different Hotel Capitation Rates and approval processes.</text:p>
                </text:list-item>
              </text:list>
            </text:list-item>
            <text:list-item>
              <text:p text:style-name="P1383"><text:s/>The Supplier shall provide an indication on their Online Booking Solution portal which hotels support lone Travellers. List of supported hotels to be supplied by the Supplier.</text:p>
            </text:list-item>
          </text:list>
        </text:list-item>
      </text:list>
      <text:p text:style-name="P1384"/>
      <text:list text:style-name="WWNum6" text:continue-numbering="true">
        <text:list-item>
          <text:list>
            <text:list-item>
              <text:p text:style-name="P1385"><text:s text:c="2"/>The Supplier shall provide location-based alerts to the Booker when the Booker completes a booking for Accommodation or a flight, and any updates after the booking, up to and during the journey, to warn them of publicly available security concerns for that area.</text:p>
            </text:list-item>
          </text:list>
        </text:list-item>
      </text:list>
      <text:p text:style-name="P1386"/>
      <text:list text:style-name="WWNum6" text:continue-numbering="true">
        <text:list-item>
          <text:list>
            <text:list-item>
              <text:p text:style-name="P1387">The Supplier shall provide an interactive map as an alternative to the list view when the Booker wishes to select hotels.</text:p>
            </text:list-item>
          </text:list>
        </text:list-item>
      </text:list>
      <text:p text:style-name="P1388"/>
      <text:list text:style-name="WWNum6" text:continue-numbering="true">
        <text:list-item>
          <text:list>
            <text:list-item>
              <text:p text:style-name="P1389"><text:s/>The Supplier shall<text:s/>provide a separate phone number, that will not be published, allowing users of this number to be prioritised on the Supplier’s telephony waitlist; this is for use by limited areas of the Buyer’s business that require urgent bookings in all scenarios and its use will be controlled by the Buyer.</text:p>
            </text:list-item>
          </text:list>
        </text:list-item>
      </text:list>
      <text:p text:style-name="P1390"/>
      <text:list text:style-name="WWNum6" text:continue-numbering="true">
        <text:list-item>
          <text:list>
            <text:list-item>
              <text:p text:style-name="P1391"><text:s/>Where civilian travel is booked to destinations assessed by the Buyer as medium or high risk, the Supplier shall ensure that a booking confirmation, including relevant traveller details, is provided to a nominated Buyer multiuser mailbox in accordance with Buyer-defined requirements.</text:p>
            </text:list-item>
          </text:list>
        </text:list-item>
      </text:list>
      <text:p text:style-name="P1392"/>
      <text:list text:style-name="WWNum6" text:continue-numbering="true">
        <text:list-item>
          <text:list>
            <text:list-item>
              <text:p text:style-name="P1393">The Supplier shall not have the ability for the Traveller to enter air or hotel membership rewards on their Online Booking Solution.</text:p>
            </text:list-item>
          </text:list>
        </text:list-item>
      </text:list>
      <text:p text:style-name="P1394"/>
      <text:list text:style-name="WWNum6" text:continue-numbering="true">
        <text:list-item>
          <text:list>
            <text:list-item>
              <text:p text:style-name="P1395">The Supplier shall validate the UIN on all bookings, online and offline, and where possible, the staff or service number. The Buyer shall provide updated UIN data to the Supplier on a regular (monthly) basis, and the Supplier shall ensure that its systems are updated to reflect the most current UIN data within five (5) Working Days of receipt. DECA (“Defence Electronics and Components Agency”) do not operate on a UIN basis and will need a manually inputted set of UINs which remain the same each month.</text:p>
            </text:list-item>
          </text:list>
        </text:list-item>
      </text:list>
      <text:p text:style-name="P1396"/>
      <text:list text:style-name="WWNum6" text:continue-numbering="true">
        <text:list-item>
          <text:list>
            <text:list-item>
              <text:p text:style-name="P1397"><text:s/>The Supplier shall make available on the Online Booking Solution portal, content from multiple sources such as, but not limited to, Global Distribution System (GDS’s), Application Programming Interfaces and rates retrieved by booking sites and offer said rates ensuring that the lowest available fare in the market is always presented to the Booker/Traveller.</text:p>
            </text:list-item>
          </text:list>
        </text:list-item>
      </text:list>
      <text:p text:style-name="P1398"/>
      <text:list text:style-name="WWNum6" text:continue-numbering="true">
        <text:list-item>
          <text:list>
            <text:list-item>
              <text:p text:style-name="P1399">The Supplier shall provide a takeover booking service for Buyer-defined bookings made, reserved or identified outside the Supplier’s standard booking channels. Eligible bookings may include conference rates, NATO rates, and local government or locally negotiated public sector rates for bookings outside the UK. The criteria for takeover bookings shall be agreed with the Buyer and may be varied during the Contract Period.</text:p>
            </text:list-item>
          </text:list>
        </text:list-item>
      </text:list>
      <text:p text:style-name="P1400"><text:s/></text:p>
      <text:p text:style-name="P1401"><text:span text:style-name="T1402">Desirable Requirements</text:span></text:p>
      <text:p text:style-name="P1403"><text:s/></text:p>
      <text:list text:style-name="WWNum6" text:continue-numbering="true">
        <text:list-item>
          <text:list>
            <text:list-item>
              <text:p text:style-name="P1404">The following requirements, although not mandatory, have been identified as desirable for the Buyer. The Authority anticipates that the Supplier will work collaboratively with it throughout the Contract Period to identify opportunities for efficiencies, innovation<text:s/>and continuous improvement. This may result in the consideration, development or implementation of additional or enhanced requirements, including but not limited to those listed below.</text:p>
            </text:list-item>
          </text:list>
        </text:list-item>
      </text:list>
      <text:p text:style-name="P1405"/>
      <text:list text:style-name="WWNum6" text:continue-numbering="true">
        <text:list-item>
          <text:list>
            <text:list-item>
              <text:p text:style-name="P1406">Online direct booking for ferry and Eurotunnel.</text:p>
            </text:list-item>
          </text:list>
        </text:list-item>
      </text:list>
      <text:p text:style-name="P1407"/>
      <text:list text:style-name="WWNum6" text:continue-numbering="true">
        <text:list-item>
          <text:list>
            <text:list-item>
              <text:p text:style-name="P1408">The<text:s/>Supplier’s portal shall provide a map of the London underground tube system when users attempt to book a London underground train ticket. This is to inform the Traveller’s decision on which underground zone they need to book.</text:p>
            </text:list-item>
          </text:list>
        </text:list-item>
      </text:list>
      <text:p text:style-name="P1409"/>
      <text:list text:style-name="WWNum6" text:continue-numbering="true">
        <text:list-item>
          <text:list>
            <text:list-item>
              <text:p text:style-name="P1410">The Supplier shall provide, as part of the offline service, a facility to amend the Traveller name whilst keeping the original booking for rail and hotel bookings.</text:p>
            </text:list-item>
          </text:list>
        </text:list-item>
      </text:list>
      <text:p text:style-name="P1411"/>
      <text:list text:style-name="WWNum6" text:continue-numbering="true">
        <text:list-item>
          <text:list>
            <text:list-item>
              <text:p text:style-name="P1412">The Supplier shall provide accurate carbon emission data for air, ferry, rail and Eurotunnel booking (taking into account vehicle efficiency) and make this data available during the booking process, online and offline, to allow the Traveller to make informed low carbon travel decisions.</text:p>
            </text:list-item>
          </text:list>
        </text:list-item>
      </text:list>
      <text:p text:style-name="P1413"/>
      <text:list text:style-name="WWNum6" text:continue-numbering="true">
        <text:list-item>
          <text:list>
            <text:list-item>
              <text:p text:style-name="P1414">The Supplier shall provide the ability to book rail season tickets online.</text:p>
            </text:list-item>
          </text:list>
        </text:list-item>
      </text:list>
      <text:p text:style-name="P1415"/>
      <text:h text:style-name="P1416" text:outline-level="2"><text:bookmark-start text:name="_edqn8b5473a1"/><text:bookmark-end text:name="_edqn8b5473a1"/><text:span text:style-name="T1417">Offline Ser</text:span><text:span text:style-name="T1418">vice Access and Capability</text:span></text:h>
      <text:p text:style-name="Standard"/>
      <text:list text:style-name="WWNum6" text:continue-numbering="true">
        <text:list-item>
          <text:list>
            <text:list-item>
              <text:p text:style-name="P1419">The Supplier shall provide the facility to capture each overseas business booking for certain at-risk destinations in line with the Buyer’s own policy/guidance. This requirement will be agreed with the Buyer as part of the Implementation Plan and for this requirement to be met by the Go Live stage, including but not limited to whether pre-ticketing approval will be required for certain ‘at risk’ destinations.</text:p>
            </text:list-item>
          </text:list>
        </text:list-item>
      </text:list>
      <text:p text:style-name="P1420"/>
      <text:list text:style-name="WWNum6" text:continue-numbering="true">
        <text:list-item>
          <text:list>
            <text:list-item>
              <text:p text:style-name="P1421">The Supplier shall, as part of the Offline Booking Solution service, be able to book travel for a buyer’s family for duty reasons, via an authorised Booker, such as, but not limited to, family moves, unaccompanied minors, MEDEVAC (“Medical Evacuation) Services and Dangerously Ill Forwarding of Relatives (“DILFOR”).</text:p>
            </text:list-item>
          </text:list>
        </text:list-item>
      </text:list>
      <text:p text:style-name="P1422"/>
      <text:list text:style-name="WWNum6" text:continue-numbering="true">
        <text:list-item>
          <text:list>
            <text:list-item>
              <text:p text:style-name="P1423">The Supplier shall provide the facility for users to book large, complex Group Bookings as part of the Offline Booking Solution service. Group Bookings can be in excess of 300+ travellers, requiring Accommodation, rail and flight needs. Unique to this requirement<text:s/>the Supplier shall provide the option for coaches, to be booked offline for the Group Booking.</text:p>
            </text:list-item>
          </text:list>
        </text:list-item>
      </text:list>
      <text:p text:style-name="P1424"/>
      <text:list text:style-name="WWNum6" text:continue-numbering="true">
        <text:list-item>
          <text:list>
            <text:list-item>
              <text:p text:style-name="P1425">The Supplier shall provide the facility to support unique and complex travel requirements as part of the Offline Booking Solution service, including but not limited to winter sports, adventurous training and battlefield studies. These requirements may involve package-style arrangements and multiple travel or ancillary components, which may need to be sourced, coordinated and managed together, such as flights, transfers, coaches, permits and passes. Numbers for these requirements can range up to a couple hundred travellers and can be international or domestic travel. It is for the Supplier to determine how best to facilitate such requirements, including through third party arrangements, locally managed solutions, or a combination of approaches, provided that the solution meets the Buyer’s requirements, supports value for money, and provides appropriate booking information, costings and management information as required by the Buyer. Locations may be UK-based or international.</text:p>
            </text:list-item>
          </text:list>
        </text:list-item>
      </text:list>
      <text:h text:style-name="P1426" text:outline-level="2"><text:bookmark-start text:name="_yme5tp7gfz3f"/><text:bookmark-end text:name="_yme5tp7gfz3f"/><text:span text:style-name="T1427">Air Requirements</text:span></text:h>
      <text:p text:style-name="P1428"><text:s/></text:p>
      <text:list text:style-name="WWNum6" text:continue-numbering="true">
        <text:list-item>
          <text:list>
            <text:list-item>
              <text:p text:style-name="P1429">The Supplier shall manage, on the Buyer’s behalf, the ‘Partner Plus Redemption programme’ with Star Alliance, holding the benefits gained from qualifying flights in the<text:s/>Supplier’s account with the benefits collected passed to the Buyer at the end of the financial year. Details of how this is to be managed is to be agreed during the implementation stage. Further information can be found on the below websites:</text:p>
            </text:list-item>
          </text:list>
        </text:list-item>
      </text:list>
      <text:p text:style-name="Standard"/>
      <text:list text:style-name="WWNum6" text:continue-numbering="true">
        <text:list-item>
          <text:list>
            <text:list-item>
              <text:p text:style-name="P1430"><text:a xlink:href="https://www.partnerplusbenefit.com/" office:target-frame-name="_top" xlink:show="replace"><text:span text:style-name="T1431">https://www.partnerplusbenefit.com/</text:span></text:a>; and</text:p>
            </text:list-item>
          </text:list>
        </text:list-item>
      </text:list>
      <text:p text:style-name="Standard"/>
      <text:list text:style-name="WWNum6" text:continue-numbering="true">
        <text:list-item>
          <text:list>
            <text:list-item>
              <text:p text:style-name="P1432"><text:a xlink:href="https://www.staralliance.com/en/member-airlines" office:target-frame-name="_top" xlink:show="replace"><text:span text:style-name="T1433"><text:s/>https://www.staralliance.com/en/member-airlines</text:span></text:a>.</text:p>
            </text:list-item>
          </text:list>
        </text:list-item>
      </text:list>
      <text:p text:style-name="Standard"/>
      <text:list text:style-name="WWNum6" text:continue-numbering="true">
        <text:list-item>
          <text:list>
            <text:list-item>
              <text:p text:style-name="P1434">The Supplier shall provide access and booking capabilities to Marine fares when utilisation is allowed by the airline carrier for utilisation by, but not limited to, the Royal Fleet Auxiliary (RFA).</text:p>
            </text:list-item>
            <text:list-item>
              <text:p text:style-name="P1435">The Supplier shall provide access and booking capabilities to charity fares when utilisation is allowed by the airline carrier. Further details on this shall be provided at Implementation stage.</text:p>
            </text:list-item>
          </text:list>
        </text:list-item>
      </text:list>
      <text:p text:style-name="P1436"/>
      <text:list text:style-name="WWNum6" text:continue-numbering="true">
        <text:list-item>
          <text:list>
            <text:list-item>
              <text:p text:style-name="P1437">The Supplier shall work with the Buyer and the airline carrier to implement specific procedures on behalf of the Buyer, if the airline carrier accepts it, when the Buyer requirements do not follow under the airline carrier standard Terms and Conditions, (e.g. Air Group booking with BA, additional luggage cost to be prepaid by the Supplier and not by the Traveller, Diplomatic Baggage).</text:p>
            </text:list-item>
          </text:list>
        </text:list-item>
      </text:list>
      <text:p text:style-name="P1438"><text:s/></text:p>
      <text:h text:style-name="P1439" text:outline-level="2"><text:bookmark-start text:name="_8evw96mpa1i"/><text:bookmark-end text:name="_8evw96mpa1i"/><text:span text:style-name="T1440">Rail Requirements</text:span></text:h>
      <text:list text:style-name="WWNum6" text:continue-numbering="true">
        <text:list-item>
          <text:list>
            <text:list-item>
              <text:p text:style-name="P1441">The Supplier shall book rail travel for recruits who do not have a travel profile. This type of booking is often done in bulk (for 10 or more recruits) and occurs throughout the year to the region of 50,000 recruits or more. The Supplier shall identify the most cost-effective way of doing this and will consider suitable saving initiatives around this requirement. The booking form (usually completed by a business area travel cell) will be agreed during the Implementation stage.</text:p>
            </text:list-item>
          </text:list>
        </text:list-item>
      </text:list>
      <text:h text:style-name="P1442" text:outline-level="2"><text:bookmark-start text:name="_p4gdlyluam0m"/><text:bookmark-end text:name="_p4gdlyluam0m"/><text:span text:style-name="T1443">Ticket Printers</text:span></text:h>
      <text:list text:style-name="WWNum6" text:continue-numbering="true">
        <text:list-item>
          <text:list>
            <text:list-item>
              <text:p text:style-name="P1444">There is a requirement for the Supplier to provide (6) desktop printers FOC (free of charge). The number of FOC printers must also include FOC installation, FOC service and repair, maintenance contracts and FOC training. Any ticket printer software updates required (not including Buyer’s system software) shall be provided FOC.</text:p>
            </text:list-item>
          </text:list>
        </text:list-item>
      </text:list>
      <text:p text:style-name="P1445"/>
      <text:h text:style-name="P1446" text:outline-level="2"><text:bookmark-start text:name="_yn3vyfwyzyd2"/><text:bookmark-end text:name="_yn3vyfwyzyd2"/><text:span text:style-name="T1447">Accommodation Requirements</text:span></text:h>
      <text:p text:style-name="P1448"><text:s/></text:p>
      <text:list text:style-name="WWNum6" text:continue-numbering="true">
        <text:list-item>
          <text:list>
            <text:list-item>
              <text:p text:style-name="P1449">The Supplier shall provide the ability to book non-GDS Accommodation online, such as but not limited to, serviced apartments, aparthotels, capsule hotels, chalets, cottages, gites,<text:s/>guest accommodation, holiday home, inns, motels, lodges, resorts and villas, however some private leasing suppliers are not to be used and will be detailed during implementation.</text:p>
            </text:list-item>
          </text:list>
        </text:list-item>
      </text:list>
      <text:p text:style-name="P1450"/>
      <text:list text:style-name="WWNum6" text:continue-numbering="true">
        <text:list-item>
          <text:list>
            <text:list-item>
              <text:p text:style-name="P1451">The Supplier shall provide the ability for the Booker to select, on the Online Booking Solution tool, the number of occupants that will be staying within the selected room when multiple occupancy is required.</text:p>
            </text:list-item>
          </text:list>
        </text:list-item>
      </text:list>
      <text:p text:style-name="P1452"/>
      <text:list text:style-name="WWNum6" text:continue-numbering="true">
        <text:list-item>
          <text:list>
            <text:list-item>
              <text:p text:style-name="P1453">The Supplier must be able to source, negotiate, book and manage UK-based Hybrid Working Accommodation (HWA), or suitable equivalent accommodation, when required by the Buyer. This accommodation may be needed when standard MOD-provided accommodation, or Substitute Service Single Accommodation (SSSA), is not available, is unsuitable, or does not meet the Buyer’s requirements. Suitable accommodation may include serviced apartments, hotels or other appropriate options. It may be required for Service Personnel for the duration of a deployment, project, posting or other period defined by the Buyer. Accommodation will be required for<text:s/>short-term stays, typically three to five nights per week, depending on the needs of the individual’s place of work. The Supplier must negotiate suitable rates and terms with accommodation providers, manage the agreed arrangements, and ensure that the accommodation solution meets the Buyer’s requirements for operational delivery, policy compliance and value for money.</text:p>
            </text:list-item>
          </text:list>
        </text:list-item>
      </text:list>
      <text:p text:style-name="P1454"/>
      <text:h text:style-name="P1455" text:outline-level="2"><text:bookmark-start text:name="_tqhjgjk3i8sl"/><text:bookmark-end text:name="_tqhjgjk3i8sl"/><text:span text:style-name="T1456">Ferry Requirements</text:span></text:h>
      <text:list text:style-name="WWNum6" text:continue-numbering="true">
        <text:list-item>
          <text:list>
            <text:list-item>
              <text:p text:style-name="P1457">The Supplier shall not make freight bookings for Ferry or Eurotunnel.</text:p>
            </text:list-item>
          </text:list>
        </text:list-item>
      </text:list>
      <text:p text:style-name="P1458"/>
      <text:list text:style-name="WWNum6" text:continue-numbering="true">
        <text:list-item>
          <text:list>
            <text:list-item>
              <text:p text:style-name="P1459">The Supplier shall provide the ability for Travellers to pay for their own additional services out of scope of approved travel bookings, such as adding trailers, and upgrade of cabins.</text:p>
            </text:list-item>
          </text:list>
        </text:list-item>
      </text:list>
      <text:p text:style-name="P1460"/>
      <text:p text:style-name="P1461"><text:span text:style-name="T1462">Land Requirements</text:span></text:p>
      <text:list text:style-name="WWNum6" text:continue-numbering="true">
        <text:list-item>
          <text:list>
            <text:list-item>
              <text:p text:style-name="P1463">The Supplier shall provide, where required, car hire and chauffeur services to support the<text:s/>travel needs of MOD’s Arm’s Length Bodies (ALBs) only. The Supplier shall recognise that ALBs may have specific requirements for such services and shall ensure these can be accommodated in accordance with Buyer-defined requirements at Call-Off Contract or<text:s/>implementation stage.</text:p>
            </text:list-item>
          </text:list>
        </text:list-item>
      </text:list>
      <text:p text:style-name="P1464"><text:span text:style-name="T1465">Arm’s Length Body Only Requirements</text:span></text:p>
      <text:p text:style-name="P1466"/>
      <text:list text:style-name="WWNum6" text:continue-numbering="true">
        <text:list-item>
          <text:list>
            <text:list-item>
              <text:p text:style-name="P1467">MOD’s Arms Length Bodies (ALB’s), whilst associated with the MOD, have different travel policies, payment systems, and travel requirements. The following requirements are potentially required for ALB’s . The Supplier shall be required to work with separate ALB representatives during, and after, the implementation stage to ensure the following requirements are implemented as required:</text:p>
            </text:list-item>
          </text:list>
        </text:list-item>
      </text:list>
      <text:p text:style-name="P1468"/>
      <text:list text:style-name="WWNum6" text:continue-numbering="true">
        <text:list-item>
          <text:list>
            <text:list-item>
              <text:list>
                <text:list-item>
                  <text:p text:style-name="P1469">The Supplier shall produce a crisis management report to be sent<text:s/>to a predefined email address as soon as possible after an event has occurred.</text:p>
                </text:list-item>
              </text:list>
            </text:list-item>
          </text:list>
        </text:list-item>
      </text:list>
      <text:p text:style-name="P1470"/>
      <text:list text:style-name="WWNum6" text:continue-numbering="true">
        <text:list-item>
          <text:list>
            <text:list-item>
              <text:list>
                <text:list-item>
                  <text:p text:style-name="P1471">The crisis management process, which will be agreed at implementation stage in accordance with Call Off Schedule 13 (Implementation Plan and Testing), will include contacting the Travellers directly and reporting back to the ALB if this is unsuccessful.</text:p>
                </text:list-item>
                <text:list-item>
                  <text:p text:style-name="P1472">The Supplier’s named account manager shall attend monthly meetings with the ALB. To be held virtually where possible but at ALB headquarters if not and when requested by the ALB<text:s/>lead.</text:p>
                </text:list-item>
              </text:list>
            </text:list-item>
          </text:list>
        </text:list-item>
      </text:list>
      <text:p text:style-name="P1473"/>
      <text:list text:style-name="WWNum6" text:continue-numbering="true">
        <text:list-item>
          <text:list>
            <text:list-item>
              <text:list>
                <text:list-item>
                  <text:p text:style-name="P1474">The Supplier’s named account manager shall also attend ad hoc meetings with ALB’s post implementation stage when requested by the ALB travel manager.</text:p>
                </text:list-item>
              </text:list>
            </text:list-item>
          </text:list>
        </text:list-item>
      </text:list>
      <text:p text:style-name="P1475"/>
      <text:list text:style-name="WWNum6" text:continue-numbering="true">
        <text:list-item>
          <text:list>
            <text:list-item>
              <text:list>
                <text:list-item>
                  <text:p text:style-name="P1476">The Supplier shall submit weekly consolidated invoicing with 30-day payment terms, and this<text:s/>shall be done by utilising a Simple Mail Transfer Protocol (SMTP) server link. Invoice is to be provided at line detail in excel format to be agreed during implementation.</text:p>
                </text:list-item>
              </text:list>
            </text:list-item>
          </text:list>
        </text:list-item>
      </text:list>
      <text:p text:style-name="P1477"/>
      <text:list text:style-name="WWNum6" text:continue-numbering="true">
        <text:list-item>
          <text:list>
            <text:list-item>
              <text:list>
                <text:list-item>
                  <text:p text:style-name="P1478">For train journeys, the Supplier shall not make postal options available to the user.</text:p>
                </text:list-item>
              </text:list>
            </text:list-item>
          </text:list>
        </text:list-item>
      </text:list>
      <text:p text:style-name="P1479"/>
      <text:list text:style-name="WWNum6" text:continue-numbering="true">
        <text:list-item>
          <text:list>
            <text:list-item>
              <text:list>
                <text:list-item>
                  <text:p text:style-name="P1480">The Supplier shall provide the ability to enter cost codes in line with the ALBs structure that the online booking tool must validate before a booking is placed. The Supplier shall receive a daily file of updated cost codes and upload to their booking<text:s/>portal FOC.</text:p>
                </text:list-item>
              </text:list>
            </text:list-item>
          </text:list>
        </text:list-item>
      </text:list>
      <text:p text:style-name="P1481"/>
      <text:list text:style-name="WWNum6" text:continue-numbering="true">
        <text:list-item>
          <text:list>
            <text:list-item>
              <text:list>
                <text:list-item>
                  <text:p text:style-name="P1482">The Supplier shall receive weekly uploads of ALB’s line management organisation data to facilitate line management approval on the booking tool.</text:p>
                </text:list-item>
              </text:list>
            </text:list-item>
          </text:list>
        </text:list-item>
      </text:list>
      <text:p text:style-name="P1483"/>
      <text:list text:style-name="WWNum6" text:continue-numbering="true">
        <text:list-item>
          <text:list>
            <text:list-item>
              <text:list>
                <text:list-item>
                  <text:p text:style-name="P1484">The Supplier shall provide, and manage, a virtual card solution, using the Supplier’s own credit<text:s/>card. Payment will be made via weekly consolidated invoicing as detailed above. Reconciliation of the payments on this virtual card solution is to be FOC.</text:p>
                </text:list-item>
              </text:list>
            </text:list-item>
          </text:list>
        </text:list-item>
      </text:list>
      <text:p text:style-name="P1485"/>
      <text:list text:style-name="WWNum6" text:continue-numbering="true">
        <text:list-item>
          <text:list>
            <text:list-item>
              <text:list>
                <text:list-item>
                  <text:p text:style-name="P1486">The Supplier shall provide the ability for the ALB to make vehicle hire bookings online and offline<text:s/>where the point of collection and return of the vehicle is outside the UK.</text:p>
                </text:list-item>
              </text:list>
            </text:list-item>
          </text:list>
        </text:list-item>
      </text:list>
      <text:p text:style-name="P1487"/>
      <text:list text:style-name="WWNum6" text:continue-numbering="true">
        <text:list-item>
          <text:list>
            <text:list-item>
              <text:list>
                <text:list-item>
                  <text:p text:style-name="P1488">The Supplier shall for ALB’s, provide a service for the facilitation and/or processing and submission of travel visas and passports, including a visa and or passport query(s) and or support service.</text:p>
                </text:list-item>
              </text:list>
            </text:list-item>
          </text:list>
        </text:list-item>
      </text:list>
      <text:p text:style-name="P1489"/>
      <text:list text:style-name="WWNum6" text:continue-numbering="true">
        <text:list-item>
          <text:list>
            <text:list-item>
              <text:list>
                <text:list-item>
                  <text:p text:style-name="P1490">To ensure ALB’s booking times are not adversely affected during peak periods for the rest of the MOD, the Supplier shall provide a separate phone number and email address for use by ALB’s. The Supplier shall provide the Buyer with separate SLA reports in respect of the ALB on a monthly basis showing performance for telephone/email response and booking completion, separated from the rest of the MOD and other ALB’s.</text:p>
                </text:list-item>
              </text:list>
            </text:list-item>
          </text:list>
        </text:list-item>
      </text:list>
      <text:p text:style-name="P1491"/>
      <text:h text:style-name="P1492" text:outline-level="2"><text:bookmark-start text:name="_1pb0dhbajo3c"/><text:bookmark-end text:name="_1pb0dhbajo3c"/><text:span text:style-name="T1493">TLB Only Requirements</text:span></text:h>
      <text:list text:style-name="WWNum6" text:continue-numbering="true">
        <text:list-item>
          <text:list>
            <text:list-item>
              <text:p text:style-name="P1494">The Supplier shall attend monthly and/or ad hoc meetings with MOD business areas, as requested by the Buyer, either virtually or in-person. Such meetings may include engagement with TLBs, ALBs or other MOD areas to discuss saving opportunities, outstanding actions, service issues, booking tool demonstrations, roadshows, data analyses and Q&amp;A sessions.</text:p>
            </text:list-item>
          </text:list>
        </text:list-item>
      </text:list>
      <text:p text:style-name="P1495"/>
      <text:h text:style-name="P1496" text:outline-level="2"><text:bookmark-start text:name="_8xmkst8mdrmi"/><text:bookmark-end text:name="_8xmkst8mdrmi"/><text:span text:style-name="T1497">Account Management</text:span></text:h>
      <text:p text:style-name="P1498"/>
      <text:list text:style-name="WWNum6" text:continue-numbering="true">
        <text:list-item>
          <text:list>
            <text:list-item>
              <text:p text:style-name="P1499">The Supplier shall provide an account management and relationship management service which fully supports all of the requirements of the Framework Contract and any Call-Off<text:s/>Contract and the needs of the Buyer which fully supports all of the requirements as detailed within this Specification and any Statement of Requirements issued in accordance with the Call-Off Procedure.</text:p>
            </text:list-item>
          </text:list>
        </text:list-item>
      </text:list>
      <text:p text:style-name="P1500"/>
      <text:list text:style-name="WWNum6" text:continue-numbering="true">
        <text:list-item>
          <text:list>
            <text:list-item>
              <text:p text:style-name="P1501">The Supplier shall provide the Buyer with a named account manager, within 5 Working Days of signing the Call-Off Contract. The nominated account manager shall have a minimum of two years business travel industry experience in a similar role and shall work closely with the nominated commercial agreement manager to deliver the Services.</text:p>
            </text:list-item>
          </text:list>
        </text:list-item>
      </text:list>
      <text:p text:style-name="P1502"/>
      <text:list text:style-name="WWNum6" text:continue-numbering="true">
        <text:list-item>
          <text:list>
            <text:list-item>
              <text:p text:style-name="P1503">The Supplier shall provide the Buyer with a written account management structure.</text:p>
            </text:list-item>
          </text:list>
        </text:list-item>
      </text:list>
      <text:p text:style-name="P1504"/>
      <text:list text:style-name="WWNum6" text:continue-numbering="true">
        <text:list-item>
          <text:list>
            <text:list-item>
              <text:p text:style-name="P1505">The Supplier’s account manager shall hold regular meetings with the Buyer. Monthly meetings will be held with the Buyer’s contract manager which may be in-person or virtually. Weekly meetings will be held virtually to discuss operational topics and outstanding and ongoing actions.</text:p>
            </text:list-item>
          </text:list>
        </text:list-item>
      </text:list>
      <text:p text:style-name="P1506"/>
      <text:list text:style-name="WWNum6" text:continue-numbering="true">
        <text:list-item>
          <text:list>
            <text:list-item>
              <text:p text:style-name="P1507">The Supplier’s account manager shall promote, deliver and communicate transparency of pricing, and savings to the Buyer respectively.</text:p>
            </text:list-item>
          </text:list>
        </text:list-item>
      </text:list>
      <text:p text:style-name="P1508"/>
      <text:list text:style-name="WWNum6" text:continue-numbering="true">
        <text:list-item>
          <text:list>
            <text:list-item>
              <text:p text:style-name="P1509">The Supplier shall support the Buyer in providing frequent communications to the Buyer’s user base about the Supplier’s booking abilities. One such requirement is for production of a quarterly newsletter for distribution to all MOD Bookers, highlighting booking behaviours and ways to reduce travel spend and important updates regarding the travel service. Full details of what the newsletter shall include will be agreed during the implementation stage and the monthly performance meetings.</text:p>
            </text:list-item>
          </text:list>
        </text:list-item>
      </text:list>
      <text:p text:style-name="P1510"/>
      <text:list text:style-name="WWNum6" text:continue-numbering="true">
        <text:list-item>
          <text:list>
            <text:list-item>
              <text:p text:style-name="P1511">The Supplier shall, in an effort to reduce the Buyer’s travel spend, provide audit programmes with the aim to alter high value bookings to more cost-effective options, when within the agreed criteria. The audit thresholds to target such bookings will be agreed at the implementation stage, as well as a savings target for the Supplier, and the savings generated from such activity is to be presented at each monthly review meeting. The method of audit is to be presented by the Supplier at Call-Off stage, however such methods could include identifying high value flights that can be altered to a substantially cheaper flight but at a similar time and quality of service, or amending hotel bookings when lower rates have become available on the market, or issuing messaging to prompt Travellers that they can alter their ticket for a lower rate, post booking completion. As a minimum the Supplier shall provide a hotel and air auditing facility. The number of potential transactions that could result in a successful saving<text:s/>opportunity will vary depending on the parameters set up at implementation, however for the purposes of the Framework Tender Response bid the Supplier should assume a minimum of 5% of all travel bookings will have a successful saving opportunity, and bid accordingly. The Supplier shall only charge for this task where the saving results in an additional offline activity, made by the Supplier, in addition to any applicable amendment fees in Call-Off Schedule 5 (Pricing Details). The Supplier shall only charge<text:s/>for successful instances of a fare reduction, in line with the criteria set out and agreed during implementation. As an example, the Buyer currently utilises a TMC delivered hotel auditing model and a third-party air auditing model delivered by Oversee. Where the auditing activity is delivered by a third party, the third party’s pricing structure shall be used. Where the audit has been delivered by the Supplier’s own travel tools, without any manual intervention required, the audit shall be FOC (less any applicable amendment fees).</text:p>
            </text:list-item>
          </text:list>
        </text:list-item>
      </text:list>
      <text:p text:style-name="P1512"/>
      <text:list text:style-name="WWNum6" text:continue-numbering="true">
        <text:list-item>
          <text:list>
            <text:list-item>
              <text:p text:style-name="P1513">The Supplier shall accept a monthly file of MOD staff leavers/joiners FOC to activate and deactivate user accounts ensuring its accuracy at all times. The upload format will be agreed during the implementation stage.</text:p>
            </text:list-item>
          </text:list>
        </text:list-item>
      </text:list>
      <text:p text:style-name="P1514"/>
      <text:h text:style-name="P1515" text:outline-level="2"><text:bookmark-start text:name="_opsd1n7et4op"/><text:bookmark-end text:name="_opsd1n7et4op"/><text:span text:style-name="T1516">Buyer Impl</text:span><text:span text:style-name="T1517">ementation</text:span></text:h>
      <text:list text:style-name="WWNum6" text:continue-numbering="true">
        <text:list-item>
          <text:list>
            <text:list-item>
              <text:p text:style-name="P1518">The Supplier shall outline its proposed project implementation plan to clearly state how they plan to manage the transition of services and provide assurance that the Buyer’s Go Live date is met. The proposed plan will form part of the Call Off<text:s/>Contract in the relevant Call-Off Implementation Schedule.</text:p>
            </text:list-item>
          </text:list>
        </text:list-item>
      </text:list>
      <text:p text:style-name="P1519"/>
      <text:list text:style-name="WWNum6" text:continue-numbering="true">
        <text:list-item>
          <text:list>
            <text:list-item>
              <text:p text:style-name="P1520">This project implementation plan shall include a range of named personnel charged with overseeing specific aspects of the agreed Implementation Plan encompassing the agreed Implementation Period,<text:s/>who hold the relevant expertise and knowledge to do so effectively (e.g. Personnel who have an expert knowledge of security considerations to oversee this aspect of implementation).</text:p>
            </text:list-item>
          </text:list>
        </text:list-item>
      </text:list>
      <text:p text:style-name="P1521"/>
      <text:list text:style-name="WWNum6" text:continue-numbering="true">
        <text:list-item>
          <text:list>
            <text:list-item>
              <text:p text:style-name="P1522">This project implementation plan shall also contain a comprehensive and<text:s/>realistic timescale, ensuring that all requirements outlined within this Specification are in place and ready to ‘go live’ at the time of Call-Off Contract Start Date.</text:p>
            </text:list-item>
          </text:list>
        </text:list-item>
      </text:list>
      <text:p text:style-name="P1523"/>
      <text:list text:style-name="WWNum6" text:continue-numbering="true">
        <text:list-item>
          <text:list>
            <text:list-item>
              <text:p text:style-name="P1524">This project implementation plan will also contain a comprehensive and fully<text:s/>mapped risk register, highlighting and providing mitigations for any anticipated or potential risks to the Call-Off Contract or services provided as part of it.</text:p>
            </text:list-item>
          </text:list>
        </text:list-item>
      </text:list>
      <text:p text:style-name="P1525"/>
      <text:list text:style-name="WWNum6" text:continue-numbering="true">
        <text:list-item>
          <text:list>
            <text:list-item>
              <text:p text:style-name="P1526">This risk register will inform a business continuity plan which will also be required which will show how the Supplier intends to react swiftly and comprehensively in the event that the Services were to go down (at the point of implementation, or at any time within the Contract Period).</text:p>
            </text:list-item>
          </text:list>
        </text:list-item>
      </text:list>
      <text:p text:style-name="P1527"/>
      <text:list text:style-name="WWNum6" text:continue-numbering="true">
        <text:list-item>
          <text:list>
            <text:list-item>
              <text:p text:style-name="P1528">The Supplier shall carry out due diligence as part of the bid<text:s/>preparation process to ensure that implementation plans and costs take account of all potential dependencies and risks inclusive of those associated to system/process integration, installation, connectivity or other I.T. activity as required by the Buyer.</text:p>
            </text:list-item>
          </text:list>
        </text:list-item>
      </text:list>
      <text:p text:style-name="P1529"/>
      <text:list text:style-name="WWNum6" text:continue-numbering="true">
        <text:list-item>
          <text:list>
            <text:list-item>
              <text:p text:style-name="P1530">The Supplier shall ensure that implementation and Go Live requirements are detailed within the relevant Implementation Call Off Schedule(s).</text:p>
            </text:list-item>
          </text:list>
        </text:list-item>
      </text:list>
      <text:p text:style-name="P1531"/>
      <text:list text:style-name="WWNum6" text:continue-numbering="true">
        <text:list-item>
          <text:list>
            <text:list-item>
              <text:p text:style-name="P1532">The Supplier will provide the Implementation Plan as part of their bid at the Call-Off stage, and will arrange a<text:s/>meeting with key personnel between themselves and the Buyer to agree and refine this within 30 Working Days of entering into the Call-Off Contract.</text:p>
            </text:list-item>
          </text:list>
        </text:list-item>
      </text:list>
      <text:p text:style-name="P1533"><text:s/></text:p>
      <text:h text:style-name="P1534" text:outline-level="2"><text:bookmark-start text:name="_uxpvajekapnh"/><text:bookmark-end text:name="_uxpvajekapnh"/><text:span text:style-name="T1535">Reporting</text:span></text:h>
      <text:p text:style-name="P1536"/>
      <text:list text:style-name="WWNum6" text:continue-numbering="true">
        <text:list-item>
          <text:list>
            <text:list-item>
              <text:p text:style-name="P1537">The Supplier shall provide the ability for the Buyer to locate its personnel around the world<text:s/>on an intuitive interactive world map based on the booking data of its Travellers. Access to this facility is to be restricted to named users, each of which shall only be able to view data of their own TLB.</text:p>
            </text:list-item>
          </text:list>
        </text:list-item>
      </text:list>
      <text:p text:style-name="P1538"/>
      <text:list text:style-name="WWNum6" text:continue-numbering="true">
        <text:list-item>
          <text:list>
            <text:list-item>
              <text:p text:style-name="P1539">The Supplier shall reconcile any spend that does<text:s/>not contain a Unit Identification Number (“UIN”) and has been charged to the Buyer’s lodged cards FOC. The reconciliation objective is to either retrieve a refund from the market, by challenging the charge where an incorrect charge has occurred, or to find the correct booking information and UIN so that the correct business area can be billed. The lodge cards require on average 4500 lines to be reconciled each month and the Supplier will have 10 Working Days each month to complete the reconciliation activity and submit results to the Buyer. Any remaining unmatched transactions after the 10 Working Days are placed into an unreconciled control account by the Supplier, who shall continue to reconcile these unmatched transactions that have been placed into the<text:s/>control account for later submission to the Buyer.</text:p>
            </text:list-item>
          </text:list>
        </text:list-item>
      </text:list>
      <text:p text:style-name="P1540"/>
      <text:list text:style-name="WWNum6" text:continue-numbering="true">
        <text:list-item>
          <text:list>
            <text:list-item>
              <text:p text:style-name="P1541">The Supplier shall provide a Monthly update to the Buyer as to the progress of the unmatched UIN’s. This update shall contain all details reasonably requested by the Buyer and shall be provided to a person nominated by the Buyer (as may be updated by the Buyer from time to time).</text:p>
            </text:list-item>
          </text:list>
        </text:list-item>
      </text:list>
      <text:p text:style-name="P1542"/>
      <text:list text:style-name="WWNum6" text:continue-numbering="true">
        <text:list-item>
          <text:list>
            <text:list-item>
              <text:p text:style-name="P1543">The Supplier shall support the Buyer in fraud investigations, Freedom of Information requests (FOI) and Parliamentary questions by providing any reporting information requested within three (3) Working Days of the request. Where an information request is more complex or detailed, the Buyer and Supplier may agree an alternative response timeframe.</text:p>
            </text:list-item>
          </text:list>
        </text:list-item>
      </text:list>
      <text:p text:style-name="P1544"/>
      <text:list text:style-name="WWNum6" text:continue-numbering="true">
        <text:list-item>
          <text:list>
            <text:list-item>
              <text:p text:style-name="P1545">The Supplier shall also help with the detection and investigation of any potential or suspected fraudulent activity, notifying the Buyer as soon as any fraudulent activity is suspected.</text:p>
            </text:list-item>
          </text:list>
        </text:list-item>
      </text:list>
      <text:p text:style-name="P1546"/>
      <text:list text:style-name="WWNum6" text:continue-numbering="true">
        <text:list-item>
          <text:list>
            <text:list-item>
              <text:p text:style-name="P1547">The Supplier shall provide a Quarterly Greening Government Commitments (GGC) and ARAC emissions reporting (Annual Report &amp; Accounts to a named team<text:s/>within the Buyer’s organisation.</text:p>
            </text:list-item>
          </text:list>
        </text:list-item>
      </text:list>
      <text:p text:style-name="P1548"/>
      <text:list text:style-name="WWNum6" text:continue-numbering="true">
        <text:list-item>
          <text:list>
            <text:list-item>
              <text:p text:style-name="P1549">The Supplier shall provide a monthly report detailing travel spend, with separate reports for civilian and military travel. The report shall include analysis against Buyer-defined data fields, including but not limited to<text:s/>Purpose of Travel (POT) codes captured at the point of booking, to support taxation and financial reporting requirements. The format and content of such reports shall be agreed with the Buyer.</text:p>
            </text:list-item>
          </text:list>
        </text:list-item>
      </text:list>
      <text:p text:style-name="P1550"/>
      <text:list text:style-name="WWNum6" text:continue-numbering="true">
        <text:list-item>
          <text:list>
            <text:list-item>
              <text:p text:style-name="P1551">The Supplier shall provide the bespoke reports<text:s/>specified in this Schedule and shall be reasonably flexible in considering and supporting additional reporting requirements requested by the Buyer during the term of the Contract. Any new or amended reporting requirements shall be subject to agreement between the Buyer and the Supplier.</text:p>
            </text:list-item>
          </text:list>
        </text:list-item>
      </text:list>
      <text:p text:style-name="P1552"/>
      <text:list text:style-name="WWNum6" text:continue-numbering="true">
        <text:list-item>
          <text:list>
            <text:list-item>
              <text:p text:style-name="P1553">The Supplier shall supply all information for ad hoc queries on request, in the agreed format, within five (5) Working Days of request. Complex or more detailed queries can be adjusted beyond (5) days with the Buyer’s permission. Ad hoc queries are one-off requests required to support the business. Ad hoc queries can include but are limited to, UK domestic air over a certain period, travel history for a list of travellers, or number of bookings at requested hotel. Frequencies of these requests can vary subject to internal and external factors such as media interest.</text:p>
            </text:list-item>
          </text:list>
        </text:list-item>
      </text:list>
      <text:p text:style-name="P1554"/>
      <text:list text:style-name="WWNum6" text:continue-numbering="true">
        <text:list-item>
          <text:list>
            <text:list-item>
              <text:p text:style-name="P1555">The Supplier shall submit enhanced travel data to the Buyer’s lodge card provider daily to allow the provider to match lodge card transactions.</text:p>
            </text:list-item>
          </text:list>
        </text:list-item>
      </text:list>
      <text:p text:style-name="P1556"/>
      <text:list text:style-name="WWNum6" text:continue-numbering="true">
        <text:list-item>
          <text:list>
            <text:list-item>
              <text:p text:style-name="P1557">The Supplier shall submit additional files to the Buyer’s lodge card provider for any data that is not part of the normal daily submission yet still requires matching by the lodge card provider.</text:p>
            </text:list-item>
          </text:list>
        </text:list-item>
      </text:list>
      <text:p text:style-name="P1558"/>
      <text:list text:style-name="WWNum6" text:continue-numbering="true">
        <text:list-item>
          <text:list>
            <text:list-item>
              <text:p text:style-name="P1559">The Supplier shall populate the Resource Account Code (RAC) in travel data and submit to the lodge card provider as part of the daily upload which is to be determined by a combination of the Purpose of Travel (POT) code and Service Code that is captured at the time of booking. The combination and document format to determine the RAC will be provided during transition.</text:p>
            </text:list-item>
          </text:list>
        </text:list-item>
      </text:list>
      <text:p text:style-name="P1560"/>
      <text:list text:style-name="WWNum6" text:continue-numbering="true">
        <text:list-item>
          <text:list>
            <text:list-item>
              <text:p text:style-name="P1561">The Supplier shall access the lodge card supplier’s platform to obtain a file, to be agreed during implementation, that will aid the Supplier in performing data reconciliation within the month. The Supplier’s nominated users of the platform will be required to use a verification card and pin entry system to access the platform.</text:p>
            </text:list-item>
          </text:list>
        </text:list-item>
      </text:list>
      <text:p text:style-name="P1562"/>
      <text:list text:style-name="WWNum6" text:continue-numbering="true">
        <text:list-item>
          <text:list>
            <text:list-item>
              <text:p text:style-name="P1563">The Supplier is to retrieve a monthly file from Defence Business Services (DBS) containing up to date UIN’s. The Supplier shall validate UIN’s captured at the booking stage with this file.</text:p>
            </text:list-item>
          </text:list>
        </text:list-item>
      </text:list>
      <text:p text:style-name="P1564"/>
      <text:list text:style-name="WWNum6" text:continue-numbering="true">
        <text:list-item>
          <text:list>
            <text:list-item>
              <text:p text:style-name="P1565">The Supplier shall submit a file following the end of the financial year to the Buyer detailing the VAT paid by the Buyer on all Booking and merchant fees. The report shall detail the VAT paid at each line level.</text:p>
            </text:list-item>
          </text:list>
        </text:list-item>
      </text:list>
      <text:p text:style-name="P1566"/>
      <text:list text:style-name="WWNum6" text:continue-numbering="true">
        <text:list-item>
          <text:list>
            <text:list-item>
              <text:p text:style-name="P1567">The Supplier shall submit a quarterly report to the Buyer detailing the booking fees charged to the Buyer in that quarter.</text:p>
            </text:list-item>
          </text:list>
        </text:list-item>
      </text:list>
      <text:p text:style-name="P1568"/>
      <text:list text:style-name="WWNum6" text:continue-numbering="true">
        <text:list-item>
          <text:list>
            <text:list-item>
              <text:p text:style-name="P1569">The Supplier shall provide a monthly report to the Buyer that details the full travel costs and travel data on one line per transaction, such as ticket fare, booking fee and merchant fee.</text:p>
            </text:list-item>
          </text:list>
        </text:list-item>
      </text:list>
      <text:p text:style-name="P1570"/>
      <text:list text:style-name="WWNum6" text:continue-numbering="true">
        <text:list-item>
          <text:list>
            <text:list-item>
              <text:p text:style-name="P1571">The Supplier shall provide the Buyer with an online reporting tool, allowing nominated users to produce their own tailored multi-dimensional reports using any and / or all the reporting fields<text:s/>as set out.</text:p>
            </text:list-item>
          </text:list>
        </text:list-item>
      </text:list>
      <text:p text:style-name="P1572"/>
      <text:list text:style-name="WWNum6" text:continue-numbering="true">
        <text:list-item>
          <text:list>
            <text:list-item>
              <text:p text:style-name="P1573">The Supplier shall complete and upload (to a secure portal) all supplementary/out of policy/missed saving reports, by no later than the 23<text:span text:style-name="T1574">rd</text:span><text:s/>of each month, (the template for reports shall be detailed during the implementation stage) however the name and the frequency of the reports required are as follows:</text:p>
              <text:list text:continue-numbering="true">
                <text:list-item>
                  <text:p text:style-name="P1575">Rail Warrants – Quarterly;</text:p>
                </text:list-item>
                <text:list-item>
                  <text:p text:style-name="P1576">Out of Hours – Monthly;</text:p>
                </text:list-item>
                <text:list-item>
                  <text:p text:style-name="P1577">C02 Emissions MOD – Quarterly;</text:p>
                </text:list-item>
                <text:list-item>
                  <text:p text:style-name="P1578">Hotel No Show/Non-Payer – Monthly;</text:p>
                </text:list-item>
                <text:list-item>
                  <text:p text:style-name="P1579">Hotel Over Cap Rate – Monthly;</text:p>
                </text:list-item>
                <text:list-item>
                  <text:p text:style-name="P1580">Military HOTAC Duty Station Travel<text:s/>(POT code specific) – Monthly and;</text:p>
                </text:list-item>
                <text:list-item>
                  <text:p text:style-name="P1581">Civilian HOTAC Duty Station Travel (POT code specific) – Monthly.</text:p>
                </text:list-item>
              </text:list>
            </text:list-item>
          </text:list>
        </text:list-item>
      </text:list>
      <text:p text:style-name="P1582"/>
      <text:p text:style-name="P1583"/>
      <text:p text:style-name="P1584"/>
      <text:list text:style-name="WWNum6" text:continue-numbering="true">
        <text:list-item>
          <text:list>
            <text:list-item>
              <text:p text:style-name="P1585">Formats and recipients of each report will be agreed in the Implementation Stage. Recipients may change throughout the duration of the contract. Business areas shall also have access to their own reporting information and have the ability to run their own bespoke reports through Supplier-provided means e.g. First Class Travel Reports. Access shall be locked down so that only nominated personnel are able to access information pertinent to their own area.</text:p>
            </text:list-item>
          </text:list>
        </text:list-item>
      </text:list>
      <text:p text:style-name="P1586"/>
      <text:h text:style-name="P1587" text:outline-level="2"><text:bookmark-start text:name="_128nkjq0wr1b"/><text:bookmark-end text:name="_128nkjq0wr1b"/><text:span text:style-name="T1588">Complaints/Issue Management and Dispute Resolution</text:span></text:h>
      <text:list text:style-name="WWNum6" text:continue-numbering="true">
        <text:list-item>
          <text:list>
            <text:list-item>
              <text:p text:style-name="P1589">The Supplier shall adhere to the Complaints Procedure as per the Call-Off Contract.</text:p>
            </text:list-item>
          </text:list>
        </text:list-item>
      </text:list>
      <text:p text:style-name="Standard"/>
      <text:list text:style-name="WWNum6" text:continue-numbering="true">
        <text:list-item>
          <text:list>
            <text:list-item>
              <text:p text:style-name="P1590">The Supplier is required to adhere to the Dispute Resolution Procedure as set out in the Call-Off Contract.</text:p>
            </text:list-item>
          </text:list>
        </text:list-item>
      </text:list>
      <text:p text:style-name="Standard"/>
      <text:list text:style-name="WWNum6" text:continue-numbering="true">
        <text:list-item>
          <text:list>
            <text:list-item>
              <text:p text:style-name="P1591">The Supplier shall develop a Continuous Improvement Plan as outlined in the relevant Call-Off Schedule.</text:p>
            </text:list-item>
          </text:list>
        </text:list-item>
      </text:list>
      <text:p text:style-name="P1592"><text:s/></text:p>
      <text:h text:style-name="P1593" text:outline-level="2"><text:bookmark-start text:name="_23ec1bqrmt1g"/><text:bookmark-end text:name="_23ec1bqrmt1g"/><text:span text:style-name="T1594">Security Requirements</text:span></text:h>
      <text:p text:style-name="Standard"/>
      <text:list text:style-name="WWNum6" text:continue-numbering="true">
        <text:list-item>
          <text:list>
            <text:list-item>
              <text:p text:style-name="P1595">The data security classification for acting as a supplier to the MOD is<text:s/>OFFICIAL SENSITIVE.</text:p>
            </text:list-item>
          </text:list>
        </text:list-item>
      </text:list>
      <text:p text:style-name="P1596"/>
      <text:list text:style-name="WWNum6" text:continue-numbering="true">
        <text:list-item>
          <text:list>
            <text:list-item>
              <text:p text:style-name="P1597"><text:span text:style-name="T1598"><text:s/></text:span>The Supplier shall comply with the Government Security Classification on GOV.UK. <text:s/>The most up to date version may be found here:</text:p>
            </text:list-item>
          </text:list>
        </text:list-item>
      </text:list>
      <text:p text:style-name="P1599"/>
      <text:list text:style-name="WWNum6" text:continue-numbering="true">
        <text:list-item>
          <text:list>
            <text:list-item>
              <text:p text:style-name="P1600"><text:span text:style-name="T1601"><text:s/></text:span>https://www.gov.uk/government/publications/government-security-classifications</text:p>
            </text:list-item>
          </text:list>
        </text:list-item>
      </text:list>
      <text:p text:style-name="P1602"/>
      <text:list text:style-name="WWNum6" text:continue-numbering="true">
        <text:list-item>
          <text:list>
            <text:list-item>
              <text:p text:style-name="P1603">The Supplier shall read, understand and respond to the Buyer in accordance with Call-Off Schedule 9 (MOD Security) in respect of the security requirements for the Services.</text:p>
            </text:list-item>
          </text:list>
        </text:list-item>
      </text:list>
      <text:p text:style-name="P1604"/>
      <text:list text:style-name="WWNum6" text:continue-numbering="true">
        <text:list-item>
          <text:list>
            <text:list-item>
              <text:p text:style-name="P1605">The Supplier shall provide, when requested by the Buyer, the architectural design of the Supplier’s booking system software and hardware construction.</text:p>
            </text:list-item>
          </text:list>
        </text:list-item>
      </text:list>
      <text:p text:style-name="P1606"/>
      <text:list text:style-name="WWNum6" text:continue-numbering="true">
        <text:list-item>
          <text:list>
            <text:list-item>
              <text:p text:style-name="P1607">The Supplier shall comply with the requirements of the Defence Cyber Protection Partnership throughout the contract term and Call-Off Schedule (MOD Terms) meeting the current risk level requirements of SEVERE. The risk assessment is reviewed annually, and the Supplier shall comply with the revised risk assessment, and security requirements that fall out of that risk assessment, should it change during the life of the contract.</text:p>
            </text:list-item>
          </text:list>
        </text:list-item>
      </text:list>
      <text:p text:style-name="P1608"/>
      <text:list text:style-name="WWNum6" text:continue-numbering="true">
        <text:list-item>
          <text:list>
            <text:list-item>
              <text:p text:style-name="P1609">The Supplier shall ensure that information held by the Supplier shall be protected regardless of location as detailed in Call-Off Schedule 9 (MOD Security).</text:p>
            </text:list-item>
            <text:list-item>
              <text:p text:style-name="P1610">The Supplier shall provide evidence that the infrastructure devices storing any bulk Buyer data shall not be directly accessible from a device hosted on the internet. In addition, the devices storing bulk data shall be located in the UK only, including any supporting or backup devices.</text:p>
            </text:list-item>
          </text:list>
        </text:list-item>
      </text:list>
      <text:p text:style-name="P1611"/>
      <text:list text:style-name="WWNum6" text:continue-numbering="true">
        <text:list-item>
          <text:list>
            <text:list-item>
              <text:p text:style-name="P1612">The Supplier must ensure that personnel have the appropriate level of national security vetting clearance and have been vetted in accordance with Schedule 9 (MOD Security). Under the Framework Contract and each Call-Off Contract the Supplier shall obtain, and maintain for the life of the relevant Contract, the security vetting clearances below:</text:p>
              <text:list text:continue-numbering="true">
                <text:list-item>
                  <text:p text:style-name="P1613">employees who hold sensitive roles under the relevant Contract, namely having access to the Buyer’s bulk data, shall hold Security Check (SC) level clearance; and</text:p>
                </text:list-item>
                <text:list-item>
                  <text:p text:style-name="P1614"><text:span text:style-name="T1615"><text:s text:c="2"/></text:span>all remaining employees working for the Supplier under the relevant Contract, but do not have access to the Buyer’s bulk data, shall be Counter Terrorist Check (CTC) cleared.</text:p>
                </text:list-item>
              </text:list>
            </text:list-item>
          </text:list>
        </text:list-item>
      </text:list>
      <text:p text:style-name="P1616"/>
      <text:list text:style-name="WWNum6" text:continue-numbering="true">
        <text:list-item>
          <text:list>
            <text:list-item>
              <text:p text:style-name="P1617"><text:span text:style-name="T1618"><text:s/></text:span>The Supplier must ensure that its employees, personnel and sub-suppliers have the appropriate level of security clearance. Security clearance costs are to be borne by the<text:s/>Supplier.</text:p>
            </text:list-item>
          </text:list>
        </text:list-item>
      </text:list>
      <text:p text:style-name="P1619"/>
      <text:list text:style-name="WWNum6" text:continue-numbering="true">
        <text:list-item>
          <text:list>
            <text:list-item>
              <text:p text:style-name="P1620">Without prejudice to the rights set out in Call-Off Schedule 9B (MOD Security), the Supplier must accommodate the Buyer’s audit in relation to assurance governance and compliance during implementation and throughout the duration of the Call-Off<text:s/>Contract. This will include but is not limited to physical security, personnel security and documentary security, including policies, procedures, international standards and legislative requirements.</text:p>
            </text:list-item>
          </text:list>
        </text:list-item>
      </text:list>
      <text:p text:style-name="P1621"/>
      <text:list text:style-name="WWNum6" text:continue-numbering="true">
        <text:list-item>
          <text:list>
            <text:list-item>
              <text:p text:style-name="P1622">If required, the Supplier shall ensure that all documents or correspondence relating to the Services must have the Government Security Classification (GSC) applied whether in hard or soft copy format.</text:p>
            </text:list-item>
          </text:list>
        </text:list-item>
      </text:list>
      <text:p text:style-name="P1623"/>
      <text:list text:style-name="WWNum6" text:continue-numbering="true">
        <text:list-item>
          <text:list>
            <text:list-item>
              <text:p text:style-name="P1624">The Online Booking Solution tool shall be compliant with PCI DSS for the handling of card payments.</text:p>
            </text:list-item>
          </text:list>
        </text:list-item>
      </text:list>
      <text:p text:style-name="P1625"/>
      <text:list text:style-name="WWNum6" text:continue-numbering="true">
        <text:list-item>
          <text:list>
            <text:list-item>
              <text:p text:style-name="P1626">The Supplier shall not process contract data via anti-virus software developed by any of the following nations; Belarus, China, Egypt, Iran, Libya, North Korea, Russia, Syria, Ukraine or Vietnam. Should this occur during the term of the Call-Off Contract the Supplier is to notify the Buyer (MOD) immediately after the Supplier has been made aware of the incident happening.</text:p>
            </text:list-item>
          </text:list>
        </text:list-item>
      </text:list>
      <text:p text:style-name="P1627"/>
      <text:h text:style-name="P1628" text:outline-level="2"><text:bookmark-start text:name="_z1jtgkmd8nd8"/><text:bookmark-end text:name="_z1jtgkmd8nd8"/><text:span text:style-name="T1629">Payment</text:span></text:h>
      <text:p text:style-name="P1630"/>
      <text:list text:style-name="WWNum6" text:continue-numbering="true">
        <text:list-item>
          <text:list>
            <text:list-item>
              <text:p text:style-name="P1631">The Supplier shall support the Buyer’s payment requirements, including the use of lodged card and virtual card solutions that may be currently in place. The Supplier shall also be open to considering and proposing alternative or innovative payment methods that may deliver improved value, efficiency, or user experience. Any changes to payment methods shall be subject to agreement with the<text:s/>Buyer.</text:p>
            </text:list-item>
          </text:list>
        </text:list-item>
      </text:list>
      <text:p text:style-name="P1632"/>
      <text:list text:style-name="WWNum6" text:continue-numbering="true">
        <text:list-item>
          <text:list>
            <text:list-item>
              <text:p text:style-name="P1633">MOD utilises lodged cards, which the Supplier will charge directly for travel and booking charges, for all modes of travel, except Accommodation the process for which is detailed below. The Supplier shall provide a billback service for DILFOR<text:s/>and MEDEVAC only.</text:p>
            </text:list-item>
          </text:list>
        </text:list-item>
      </text:list>
      <text:p text:style-name="P1634"/>
      <text:list text:style-name="WWNum6" text:continue-numbering="true">
        <text:list-item>
          <text:list>
            <text:list-item>
              <text:p text:style-name="P1635"><text:s/>For Accommodation, the Supplier shall utilise the Buyer lodged single use virtual card set up with Conferma where the Buyer has allowed its use and where the Accommodation Provider will accept it. All other Accommodation payments are to<text:s/>be paid on departure by the Traveller. The Supplier shall submit data to Conferma following a booking to allow the enhanced data to be viewable on the Conferma SNAP portal. For Accommodation bookings where the Conferma virtual card is not used, the Supplier shall use its own corporate card to guarantee the booking and be responsible for any reconciliation that is required on that card FOC.</text:p>
            </text:list-item>
          </text:list>
        </text:list-item>
      </text:list>
      <text:p text:style-name="P1636"/>
      <text:list text:style-name="WWNum6" text:continue-numbering="true">
        <text:list-item>
          <text:list>
            <text:list-item>
              <text:p text:style-name="P1637">ALBs or other contracting authorities to MOD may have different payment requirements that the Supplier shall<text:s/>comply with.</text:p>
            </text:list-item>
          </text:list>
        </text:list-item>
      </text:list>
      <text:p text:style-name="P1638"/>
      <text:list text:style-name="WWNum6" text:continue-numbering="true">
        <text:list-item>
          <text:p text:style-name="P1639"><text:bookmark-start text:name="_cujwnxz4kyon"/><text:bookmark-end text:name="_cujwnxz4kyon"/><text:span text:style-name="T1640">Specialist Travel Services - Foreign, Commonwealth and Development Office (FCDO)</text:span></text:p>
        </text:list-item>
      </text:list>
      <text:p text:style-name="Standard"/>
      <text:list text:style-name="WWNum6" text:continue-numbering="true">
        <text:list-item>
          <text:list>
            <text:list-item>
              <text:p text:style-name="P1641">Suppliers on Lot 8 must be able to provide certain bespoke services that would be required by the FCDO, should the FCDO choose to use Lot 8. This section therefore outlines these specific requirements that would need to be provided for this particular Buyer in addition to the core requirements of Lot 8.</text:p>
            </text:list-item>
          </text:list>
        </text:list-item>
      </text:list>
      <text:p text:style-name="P1642"/>
      <text:p text:style-name="P1643"/>
      <text:h text:style-name="P1644" text:outline-level="3"><text:bookmark-start text:name="_n8hnn0x61615"/><text:bookmark-end text:name="_n8hnn0x61615"/><text:span text:style-name="T1645">King’s Messenger Service (KMS)</text:span></text:h>
      <text:p text:style-name="P1646"/>
      <text:list text:style-name="WWNum6" text:continue-numbering="true">
        <text:list-item>
          <text:list>
            <text:list-item>
              <text:p text:style-name="P1647">The Supplier must provide the facility to support the travel arrangements and<text:s/>overall management of the FCDO’s King’s Messenger Service (KMS) that acts as a secure global courier service for HMG. This role involves but is not limited to:</text:p>
              <text:list text:continue-numbering="true">
                <text:list-item>
                  <text:p text:style-name="P1648">Overall Project Management for KMS, working closely with the Head of KMS at the FCDO</text:p>
                </text:list-item>
                <text:list-item>
                  <text:p text:style-name="P1649">Planning and managing of annual travel schedules and cyclical rosters</text:p>
                </text:list-item>
                <text:list-item>
                  <text:p text:style-name="P1650">Booking planned air travel and accommodation per the rosters</text:p>
                </text:list-item>
                <text:list-item>
                  <text:p text:style-name="P1651">Booking ad-hoc requirements, including for multi-stop itineraries and associated accommodation needs</text:p>
                </text:list-item>
                <text:list-item>
                  <text:p text:style-name="P1652">The arranging of escorted travel to support Diplomatic Bags</text:p>
                </text:list-item>
                <text:list-item>
                  <text:p text:style-name="P1653">Arranging and managing visa applications</text:p>
                </text:list-item>
                <text:list-item>
                  <text:p text:style-name="P1654">Organising excess baggage requirements</text:p>
                </text:list-item>
                <text:list-item>
                  <text:p text:style-name="P1655">Acting as Point of Contact in absence of the Head of KMS</text:p>
                </text:list-item>
              </text:list>
            </text:list-item>
          </text:list>
        </text:list-item>
      </text:list>
      <text:p text:style-name="Standard"/>
      <text:h text:style-name="P1656" text:outline-level="3"><text:bookmark-start text:name="_h0ql1ahacof7"/><text:bookmark-end text:name="_h0ql1ahacof7"/><text:span text:style-name="T1657">Bespoke Offline Services</text:span></text:h>
      <text:p text:style-name="P1658"/>
      <text:list text:style-name="WWNum6" text:continue-numbering="true">
        <text:list-item>
          <text:list>
            <text:list-item>
              <text:p text:style-name="P1659">The Supplier must support certain bespoke offline services which may often also require internal pre-authorisation. These services include but are not limited to:</text:p>
              <text:list text:continue-numbering="true">
                <text:list-item>
                  <text:p text:style-name="P1660">Management of Children’s Journeys (CJs)</text:p>
                </text:list-item>
              </text:list>
            </text:list-item>
          </text:list>
        </text:list-item>
      </text:list>
      <text:list text:style-name="WWNum13">
        <text:list-item>
          <text:p text:style-name="P1661">Booking all Children's Journeys (CJ) and Reverse Children's Journeys (RCJ) in accordance with FCDO guidance</text:p>
        </text:list-item>
        <text:list-item>
          <text:p text:style-name="P1662">Supporting FCDO’s officers and dependants with bookings, including Unaccompanied Minors Services (UMS) arrangements where required</text:p>
        </text:list-item>
        <text:list-item>
          <text:p text:style-name="P1663">Tracking individual annual entitlements and usage within the academic year</text:p>
        </text:list-item>
        <text:list-item>
          <text:p text:style-name="P1664">Liaison with FCDO’s International HR team for policy clarification, exceptional requests, and non-standard journey approvals</text:p>
        </text:list-item>
      </text:list>
      <text:list text:style-name="WWNum6" text:continue-numbering="true">
        <text:list-item>
          <text:list>
            <text:list-item>
              <text:list>
                <text:list-item>
                  <text:p text:style-name="P1665">Ministerial &amp; Executive Travel</text:p>
                </text:list-item>
              </text:list>
            </text:list-item>
          </text:list>
        </text:list-item>
      </text:list>
      <text:list text:style-name="WWNum7" text:continue-numbering="true">
        <text:list-item>
          <text:list>
            <text:list-item>
              <text:list>
                <text:list-item>
                  <text:list>
                    <text:list-item>
                      <text:p text:style-name="P1666">Provision of a dedicated offline service for ministerial and named executive travel with priority routing via dedicated contact channels</text:p>
                    </text:list-item>
                    <text:list-item>
                      <text:p text:style-name="P1667">Personal consultation for complex itineraries, including accompanying colleagues and multi-destination tours</text:p>
                    </text:list-item>
                    <text:list-item>
                      <text:p text:style-name="P1668">Out-of-hours support provision with awareness of executive service protocols</text:p>
                    </text:list-item>
                    <text:list-item>
                      <text:p text:style-name="P1669">Profile accuracy verification and entitlements confirmation</text:p>
                    </text:list-item>
                    <text:list-item>
                      <text:p text:style-name="P1670">Quality assurance checks, including applying the correct corporate fare or rate discount code</text:p>
                    </text:list-item>
                    <text:list-item>
                      <text:p text:style-name="P1671">Reconfirmation of hotel reservations directly with providers to ensure accuracy and special requests</text:p>
                    </text:list-item>
                    <text:list-item>
                      <text:p text:style-name="P1672">Application of correct charging codes for budget holder reconciliation</text:p>
                    </text:list-item>
                  </text:list>
                </text:list-item>
              </text:list>
            </text:list-item>
          </text:list>
        </text:list-item>
      </text:list>
      <text:p text:style-name="Standard"/>
      <text:list text:style-name="WWNum6" text:continue-numbering="true">
        <text:list-item>
          <text:list>
            <text:list-item>
              <text:list>
                <text:list-item>
                  <text:p text:style-name="P1673">Overseas<text:s/>Health &amp; Welfare (OHW) / International HR Support</text:p>
                </text:list-item>
              </text:list>
            </text:list-item>
          </text:list>
        </text:list-item>
      </text:list>
      <text:list text:style-name="WWNum9">
        <text:list-item>
          <text:p text:style-name="P1674">Medical Journey bookings for officers posted overseas requiring UK or international treatment (one-off or recurring)</text:p>
        </text:list-item>
        <text:list-item>
          <text:p text:style-name="P1675">Verification of health provider authorization prior to booking</text:p>
        </text:list-item>
        <text:list-item>
          <text:p text:style-name="P1676">Compassionate Journey arrangements</text:p>
        </text:list-item>
        <text:list-item>
          <text:p text:style-name="P1677">Application of appropriate charging codes for reconciliation</text:p>
        </text:list-item>
      </text:list>
      <text:p text:style-name="P1678"/>
      <text:list text:style-name="WWNum6" text:continue-numbering="true">
        <text:list-item>
          <text:list>
            <text:list-item>
              <text:list>
                <text:list-item>
                  <text:p text:style-name="P1679">Policy-mandated Journeys</text:p>
                </text:list-item>
              </text:list>
            </text:list-item>
          </text:list>
        </text:list-item>
      </text:list>
      <text:list text:style-name="WWNum2">
        <text:list-item>
          <text:p text:style-name="P1680">Commuter Posting Package - Bookings to/from Posts for a named list of individuals that is maintained by FCDO <text:s/></text:p>
        </text:list-item>
        <text:list-item>
          <text:p text:style-name="P1681">Breather Breaks and Rotations - Bookings to/from Posts as per FCDO’s mandated guidance</text:p>
        </text:list-item>
        <text:list-item>
          <text:p text:style-name="P1682">Temporary Duty - Authorization-approved travel with HERA code payment to lodgecard</text:p>
        </text:list-item>
        <text:list-item>
          <text:p text:style-name="P1683">Travel for FCDO staff to undergo language training</text:p>
        </text:list-item>
      </text:list>
      <text:p text:style-name="P1684"/>
      <text:list text:style-name="WWNum6" text:continue-numbering="true">
        <text:list-item>
          <text:list>
            <text:list-item>
              <text:list>
                <text:list-item>
                  <text:p text:style-name="P1685">Travel Package Journeys</text:p>
                </text:list-item>
              </text:list>
            </text:list-item>
          </text:list>
        </text:list-item>
      </text:list>
      <text:list text:style-name="WWNum8">
        <text:list-item>
          <text:p text:style-name="P1686">Booking Travel Package journeys for FCDO staff<text:s/>posted overseas, including reconnaissance visits and outward transfers for staff on pre-deployment</text:p>
        </text:list-item>
      </text:list>
      <text:p text:style-name="Standard"/>
      <text:list text:style-name="WWNum6" text:continue-numbering="true">
        <text:list-item>
          <text:list>
            <text:list-item>
              <text:list>
                <text:list-item>
                  <text:p text:style-name="P1687">Crisis Management: Drawdowns/Drawbacks</text:p>
                </text:list-item>
              </text:list>
            </text:list-item>
          </text:list>
        </text:list-item>
      </text:list>
      <text:list text:style-name="WWNum7" text:continue-numbering="true">
        <text:list-item>
          <text:list>
            <text:list-item>
              <text:list>
                <text:list-item>
                  <text:list>
                    <text:list-item>
                      <text:p text:style-name="P1688">Short-notice coordination to evacuate staff and family members from Posts during crisis situations</text:p>
                    </text:list-item>
                    <text:list-item>
                      <text:p text:style-name="P1689">Flight<text:s/>scheduling and route selection support during disrupted operations (withdrawn services, airspace closures)</text:p>
                    </text:list-item>
                    <text:list-item>
                      <text:p text:style-name="P1690">Out-of-hours coordination of emergency response travel activity</text:p>
                    </text:list-item>
                    <text:list-item>
                      <text:p text:style-name="P1691">Specific crisis-related charging codes and lodgecard invoicing</text:p>
                    </text:list-item>
                  </text:list>
                </text:list-item>
              </text:list>
            </text:list-item>
          </text:list>
        </text:list-item>
      </text:list>
      <text:p text:style-name="Standard"/>
      <text:list text:style-name="WWNum6" text:continue-numbering="true">
        <text:list-item>
          <text:list>
            <text:list-item>
              <text:list>
                <text:list-item>
                  <text:p text:style-name="P1692">Crisis Management: Rapid Deployment</text:p>
                </text:list-item>
              </text:list>
            </text:list-item>
          </text:list>
        </text:list-item>
      </text:list>
      <text:list text:style-name="WWNum7" text:continue-numbering="true">
        <text:list-item>
          <text:list>
            <text:list-item>
              <text:list>
                <text:list-item>
                  <text:list>
                    <text:list-item>
                      <text:p text:style-name="P1693">Short-notice deployment arrangements for individuals and small teams responding to crisis situations</text:p>
                    </text:list-item>
                    <text:list-item>
                      <text:p text:style-name="P1694">Specific deployment charging codes and lodgecard invoicing</text:p>
                    </text:list-item>
                  </text:list>
                </text:list-item>
              </text:list>
            </text:list-item>
          </text:list>
        </text:list-item>
      </text:list>
      <text:p text:style-name="P1695"/>
      <text:h text:style-name="P1696" text:outline-level="3"><text:bookmark-start text:name="_sv95kmm2gn7a"/><text:bookmark-end text:name="_sv95kmm2gn7a"/><text:span text:style-name="T1697">Policy Advisory Services</text:span></text:h>
      <text:p text:style-name="P1698"/>
      <text:list text:style-name="WWNum6" text:continue-numbering="true">
        <text:list-item>
          <text:list>
            <text:list-item>
              <text:p text:style-name="P1699">In addition to bespoke booking services, the Supplier is required to provide certain policy advisory services, to support FCDO’s International HR with their strategy and Duty Travel policies and budgets. This work can include but not be limited to:</text:p>
              <text:list text:continue-numbering="true">
                <text:list-item>
                  <text:p text:style-name="P1700">Annual Travel Package Fare Reviews</text:p>
                </text:list-item>
              </text:list>
            </text:list-item>
          </text:list>
        </text:list-item>
      </text:list>
      <text:list text:style-name="WWNum7" text:continue-numbering="true">
        <text:list-item>
          <text:list>
            <text:list-item>
              <text:list>
                <text:list-item>
                  <text:list>
                    <text:list-item>
                      <text:p text:style-name="P1701">Establishing approved routes and associated fare ceilings for ALL journey types within the Travel Package (TP) provision. This includes setting routes and fares according to guidance parameters to produce a comprehensive dataset which FCDO publishes centrally for all staff.</text:p>
                    </text:list-item>
                  </text:list>
                </text:list-item>
              </text:list>
            </text:list-item>
          </text:list>
        </text:list-item>
      </text:list>
      <text:list text:style-name="WWNum6" text:continue-numbering="true">
        <text:list-item>
          <text:list>
            <text:list-item>
              <text:list>
                <text:list-item>
                  <text:p text:style-name="P1702">Duty Travel Advice</text:p>
                </text:list-item>
              </text:list>
            </text:list-item>
          </text:list>
        </text:list-item>
      </text:list>
      <text:list text:style-name="WWNum10">
        <text:list-item>
          <text:p text:style-name="P1703">Providing expert consultation on flying times, class of travel parameters, and policy review guidance.</text:p>
        </text:list-item>
      </text:list>
      <text:p text:style-name="P1704"/>
      <text:h text:style-name="P1705" text:outline-level="3"><text:bookmark-start text:name="_8h44kwqb9x7x"/><text:bookmark-end text:name="_8h44kwqb9x7x"/><text:span text:style-name="T1706">Ongoing Policy Support</text:span></text:h>
      <text:p text:style-name="Standard"/>
      <text:list text:style-name="WWNum6" text:continue-numbering="true">
        <text:list-item>
          <text:list>
            <text:list-item>
              <text:p text:style-name="P1707">The Supplier will be required to provide ad-hoc assistance to key aspects of the FCDO travel policy,<text:s/>including:</text:p>
              <text:list text:continue-numbering="true">
                <text:list-item>
                  <text:p text:style-name="P1708">Setting fares for cross-posting officers at end of tours</text:p>
                </text:list-item>
                <text:list-item>
                  <text:p text:style-name="P1709">Floater movements between Posts</text:p>
                </text:list-item>
                <text:list-item>
                  <text:p text:style-name="P1710">Regionally Recruited Officers (e.g., ROSMs) traveling to/from non-standard locations</text:p>
                </text:list-item>
                <text:list-item>
                  <text:p text:style-name="P1711">Occasional non-standard journey types</text:p>
                </text:list-item>
                <text:list-item>
                  <text:p text:style-name="P1712">Bespoke advice on approved routes<text:s/>(routings, carriers, frequency, pricing) to support policy casework and enquiries</text:p>
                </text:list-item>
                <text:list-item>
                  <text:p text:style-name="P1713">Out-of-cycle approved route changes for new Posts, route cancellations, or operational requirements</text:p>
                </text:list-item>
              </text:list>
            </text:list-item>
          </text:list>
        </text:list-item>
      </text:list>
      <text:p text:style-name="Standard"/>
      <text:h text:style-name="P1714" text:outline-level="3"><text:bookmark-start text:name="_qcywwk7mrjgm"/><text:bookmark-end text:name="_qcywwk7mrjgm"/><text:span text:style-name="T1715">Visa Services Provision</text:span></text:h>
      <text:p text:style-name="P1716"/>
      <text:list text:style-name="WWNum6" text:continue-numbering="true">
        <text:list-item>
          <text:list>
            <text:list-item>
              <text:p text:style-name="P1717">Visa Application Management</text:p>
              <text:list text:continue-numbering="true">
                <text:list-item>
                  <text:p text:style-name="P1718">Processing visa applications for FCDO departments and other government departments or public sector bodies who have permission to use FCDO’s visa services channel.</text:p>
                </text:list-item>
                <text:list-item>
                  <text:p text:style-name="P1719">Maintaining and updating comprehensive country-specific guidance and application requirements</text:p>
                </text:list-item>
                <text:list-item>
                  <text:p text:style-name="P1720">Continuous monitoring of visa regulation changes across priority destinations</text:p>
                </text:list-item>
                <text:list-item>
                  <text:p text:style-name="P1721">Development of application support materials tailored to specific country requirements</text:p>
                </text:list-item>
              </text:list>
            </text:list-item>
          </text:list>
        </text:list-item>
      </text:list>
      <text:p text:style-name="P1722"/>
      <text:list text:style-name="WWNum6" text:continue-numbering="true">
        <text:list-item>
          <text:list>
            <text:list-item>
              <text:p text:style-name="P1723">Application Handling &amp; Lodgement</text:p>
              <text:list text:continue-numbering="true">
                <text:list-item>
                  <text:p text:style-name="P1724">Quality checking and verification of all applications delivered to the<text:s/>Visa office</text:p>
                </text:list-item>
                <text:list-item>
                  <text:p text:style-name="P1725">Assessing and evaluating flexible lodgement options, utilising both third-party portals and direct embassy channels</text:p>
                </text:list-item>
                <text:list-item>
                  <text:p text:style-name="P1726">Strategic coordination with FCDO messenger services to optimise cost efficiency and consolidate embassy visits where possible</text:p>
                </text:list-item>
                <text:list-item>
                  <text:p text:style-name="P1727">Proactive identification of opportunities to utilise direct embassy lodgement when this delivers better value for FCDO, demonstrating that the service prioritises client outcomes over transaction volume</text:p>
                </text:list-item>
                <text:list-item>
                  <text:p text:style-name="P1728">Passport collection and secure distribution via internal FCDO systems</text:p>
                </text:list-item>
              </text:list>
            </text:list-item>
          </text:list>
        </text:list-item>
      </text:list>
      <text:p text:style-name="P1729"/>
      <text:list text:style-name="WWNum6" text:continue-numbering="true">
        <text:list-item>
          <text:list>
            <text:list-item>
              <text:p text:style-name="P1730">Financial Management</text:p>
              <text:list text:continue-numbering="true">
                <text:list-item>
                  <text:p text:style-name="P1731">Full reconciliation of third-party vendor statements with invoice preparation to FCDO</text:p>
                </text:list-item>
                <text:list-item>
                  <text:p text:style-name="P1732">Manual tracking and invoice processing for applications submitted directly via FCDO Messengers</text:p>
                </text:list-item>
                <text:list-item>
                  <text:p text:style-name="P1733">Transparent billing aligned<text:s/>with service delivery across multiple lodgement channels</text:p>
                </text:list-item>
              </text:list>
            </text:list-item>
            <text:list-item>
              <text:p text:style-name="P1734">Specialized Services</text:p>
              <text:list text:continue-numbering="true">
                <text:list-item>
                  <text:p text:style-name="P1735">Official diplomatic documentation preparation on FCDO letterhead</text:p>
                </text:list-item>
                <text:list-item>
                  <text:p text:style-name="P1736">Secure custody of diplomatic stamps and passport endorsement facilitation</text:p>
                </text:list-item>
                <text:list-item>
                  <text:p text:style-name="P1737">Bespoke reporting for FCDO desk officers and stakeholders to track specific requirements</text:p>
                </text:list-item>
                <text:list-item>
                  <text:p text:style-name="P1738">Cross-governmental support arrangements for authorized departments</text:p>
                </text:list-item>
              </text:list>
            </text:list-item>
          </text:list>
        </text:list-item>
      </text:list>
      <text:p text:style-name="P1739"/>
      <text:h text:style-name="P1740" text:outline-level="3"><text:bookmark-start text:name="_2ro0t16830gf"/><text:bookmark-end text:name="_2ro0t16830gf"/><text:span text:style-name="T1741">Visa Advisory Services</text:span></text:h>
      <text:p text:style-name="P1742"/>
      <text:list text:style-name="WWNum6" text:continue-numbering="true">
        <text:list-item>
          <text:list>
            <text:list-item>
              <text:p text:style-name="P1743">To complement the visa processing services outlined above, the Supplier must also provide expert visa advisory<text:s/>services. As part of this, the Supplier is required to:</text:p>
              <text:list text:continue-numbering="true">
                <text:list-item>
                  <text:p text:style-name="P1744">Provide continuous monitoring of visa requirements across multiple jurisdictions in order to prevent application failures and travel disruptions, maintaining knowledge of current and changing regulations, processing times, and diplomatic requirements.</text:p>
                </text:list-item>
                <text:list-item>
                  <text:p text:style-name="P1745">Work to optimise costs for the FCDO through advising on and making strategic lodgement decisions. For example, using embassy routes rather than third-party vendors with higher associated costs</text:p>
                </text:list-item>
                <text:list-item>
                  <text:p text:style-name="P1746">Provide ad-hoc expertise and advice for urgent requirements, complex cases and in the pre-application setting</text:p>
                </text:list-item>
                <text:list-item>
                  <text:p text:style-name="P1747">Make resource available to be able to handle sensitive documentation with appropriate security clearance for relevant individuals</text:p>
                </text:list-item>
                <text:list-item>
                  <text:p text:style-name="P1748">Where required,<text:s/>provide tailored reporting, intelligence and tracking of visa application activity</text:p>
                </text:list-item>
              </text:list>
            </text:list-item>
          </text:list>
        </text:list-item>
      </text:list>
      <text:p text:style-name="P1749"/>
      <text:list text:style-name="WWNum6" text:continue-numbering="true">
        <text:list-item>
          <text:p text:style-name="P1750"><text:bookmark-start text:name="_ut12trdkr2th"/><text:bookmark-end text:name="_ut12trdkr2th"/><text:span text:style-name="T1751"><text:s/>Negotiated Programmes</text:span></text:p>
        </text:list-item>
      </text:list>
      <text:p text:style-name="P1752"><text:span text:style-name="T1753"><text:s/>Scope</text:span></text:p>
      <text:p text:style-name="P1754"/>
      <text:list text:style-name="WWNum6" text:continue-numbering="true">
        <text:list-item>
          <text:list>
            <text:list-item>
              <text:p text:style-name="P1755">The Authority operates GCA Public Sector Negotiated Programmes to secure improved fares and rates for Buyers across the public sector. The<text:s/>Negotiated Programmes within the scope of this Lot are:</text:p>
              <text:list text:continue-numbering="true">
                <text:list-item>
                  <text:p text:style-name="P1756">the Air Programme;</text:p>
                </text:list-item>
                <text:list-item>
                  <text:p text:style-name="P1757">the Rail Programme; and</text:p>
                </text:list-item>
                <text:list-item>
                  <text:p text:style-name="P1758">the Accommodation Programme.</text:p>
                </text:list-item>
              </text:list>
            </text:list-item>
            <text:list-item>
              <text:p text:style-name="P1759">References in this Section to a Negotiated Programme are to a GCA Public Sector Negotiated Programme within the scope of this Lot, unless stated otherwise.</text:p>
            </text:list-item>
            <text:list-item>
              <text:p text:style-name="P1760">The Supplier must provide active support, through both its Online Booking Solution and its Offline Booking Solution, for the delivery and ongoing management of each Negotiated Programme, as required by the Authority from time to<text:s/>time.</text:p>
            </text:list-item>
            <text:list-item>
              <text:p text:style-name="P1761">The Supplier is responsible for ensuring that all Negotiated Programme fares and rates, corporate discounts and route-specific rates are verified and accurately loaded into both its Online Booking Solution and its Offline Booking Solution, and for correcting any loading error promptly on becoming aware of it.</text:p>
            </text:list-item>
            <text:list-item>
              <text:p text:style-name="P1762">The Supplier must not change, restrict or withdraw any Negotiated Programme fare or rate without the prior written authorisation of the Authority.</text:p>
            </text:list-item>
            <text:list-item>
              <text:p text:style-name="P1763">Each Negotiated Programme will be made available to all relevant Suppliers of RM6408 for the duration of the Framework Contract and all Call-Off Contracts, and will remain available to all current, relevant incumbent suppliers of RM6342, RM6217 and RM6164 until those agreements expire</text:p>
            </text:list-item>
          </text:list>
        </text:list-item>
      </text:list>
      <text:h text:style-name="P1764" text:outline-level="3"><text:bookmark-start text:name="_jk3ycqn7rejl"/><text:bookmark-end text:name="_jk3ycqn7rejl"/><text:span text:style-name="T1765">Appointment as P</text:span><text:span text:style-name="T1766">rogramme-Managing Supplier</text:span></text:h>
      <text:list text:style-name="WWNum6" text:continue-numbering="true">
        <text:list-item>
          <text:list>
            <text:list-item>
              <text:p text:style-name="P1767">The Authority may appoint a Supplier on this Lot as the Programme-Managing Supplier for a Negotiated Programme within the scope of this Lot, taking responsibility for that Programme's full end-to-end delivery. Negotiated Programmes are typically renewed on a two-year cycle.</text:p>
            </text:list-item>
            <text:list-item>
              <text:p text:style-name="P1768">To ensure a fair, transparent and objective appointment, the Authority will evaluate eligible Suppliers on the relevant Lot or Lots using a standard Direct Award evaluation methodology. The evaluation applies the Supplier's predetermined Framework tender scores and its submitted Framework pricing across three criteria:</text:p>
              <text:list text:continue-numbering="true">
                <text:list-item>
                  <text:p text:style-name="P1769">Quality, relative weighting 60%, evaluated using the Supplier's awarded Framework tender quality score for the Negotiated Programme Question;</text:p>
                </text:list-item>
                <text:list-item>
                  <text:p text:style-name="P1770">Social Value, relative weighting 10%, evaluated using the Supplier's awarded Framework tender score for Social Value; and</text:p>
                </text:list-item>
                <text:list-item>
                  <text:p text:style-name="P1771">Price, relative weighting 30%, evaluated using the Supplier's submitted Framework Pricing Matrix cost for managing the Negotiated Programme, calculated using a relative pricing formula against all submitted rates. The Supplier submitting the lowest price will receive the full 30%, the Supplier submitting the highest price will receive 0%, and intermediate prices will be scored on a straight-line interpolation between those two points.</text:p>
                </text:list-item>
              </text:list>
            </text:list-item>
            <text:list-item>
              <text:p text:style-name="P1772">The eligible Supplier achieving the highest combined score out of 100% will be appointed as the Programme-Managing Supplier for the relevant Air, Rail or Accommodation and Venues Negotiated Programme for that cycle.</text:p>
            </text:list-item>
            <text:list-item>
              <text:p text:style-name="P1773">The Authority reserves the right to consider interdependencies across the different Negotiated Programmes when making its appointments, to ensure fair distribution, operational efficiency, and single-supplier management accountability for each Programme.</text:p>
            </text:list-item>
            <text:list-item>
              <text:p text:style-name="P1774">The Negotiated Programmes have differing start dates, end dates and durations, which do not align with the go-live of RM6408. A previous programme supplier may therefore continue to manage an RM6342 Negotiated Programme after RM6408 go-live, until that Programme is awarded to an RM6408 Supplier, so as to allow time for evaluation, award and handover and to ensure a seamless transition for Buyers. The Authority will manage that transition so that both the Programme and its reporting obligations continue<text:s/>without a gap in value reporting.</text:p>
            </text:list-item>
            <text:list-item>
              <text:p text:style-name="P1775">Any charge for acting as Programme-Managing Supplier must be identified in the Supplier's pricing matrix. Where no charge is identified, the role is deemed to be provided at no cost to the Authority</text:p>
            </text:list-item>
          </text:list>
        </text:list-item>
      </text:list>
      <text:h text:style-name="P1776" text:outline-level="3"><text:bookmark-start text:name="_4cksxaroopye"/><text:bookmark-end text:name="_4cksxaroopye"/></text:h>
      <text:h text:style-name="P1777" text:outline-level="3"><text:bookmark-start text:name="_kmaib5jfmsmn"/><text:bookmark-end text:name="_kmaib5jfmsmn"/><text:span text:style-name="T1778">Obligations of Programme-Managing Supplier</text:span></text:h>
      <text:p text:style-name="Standard"/>
      <text:list text:style-name="WWNum6" text:continue-numbering="true">
        <text:list-item>
          <text:list>
            <text:list-item>
              <text:p text:style-name="P1779">End-to-end delivery of a Negotiated Programme includes:</text:p>
              <text:list text:continue-numbering="true">
                <text:list-item>
                  <text:p text:style-name="P1780">collecting and collating past usage data from all Framework Suppliers using a standard GCA template;</text:p>
                </text:list-item>
                <text:list-item>
                  <text:p text:style-name="P1781">analysing that data to identify new savings opportunities;</text:p>
                </text:list-item>
                <text:list-item>
                  <text:p text:style-name="P1782">running the full RFP process from strategy design and RFP pack creation through to negotiation and award;</text:p>
                </text:list-item>
                <text:list-item>
                  <text:p text:style-name="P1783">verifying that negotiated fares and rates have been correctly loaded into all Framework Supplier booking systems;</text:p>
                </text:list-item>
                <text:list-item>
                  <text:p text:style-name="P1784">managing the Programme on an ongoing basis, including as a minimum, leading six-monthly meetings with major carriers, alliances, TOCs, or accommodation groups and adding new routes or properties as they become available; and</text:p>
                </text:list-item>
                <text:list-item>
                  <text:p text:style-name="P1785">reporting savings against market and prior Programme benchmarks<text:s/>to the Authority on a six-monthly basis, including the data sources and calculation methodology used. Reporting the savings achieved from the Programme against market and prior Programme benchmarks to the Authority on a quarterly basis, in a format designated by GCA, including the data sources and calculation methodology used.</text:p>
                </text:list-item>
              </text:list>
            </text:list-item>
            <text:list-item>
              <text:p text:style-name="P1786">Any chargeable costs for delivering this role must be identified in the pricing matrix. Where a previous Programme supplier's appointment continues beyond RM6408 go-live pending award of this role to a new Supplier, GCA will manage the transition to ensure continuity of both the Programme and its reporting obligations without a gap in value reporting<text:span text:style-name="T1787">.</text:span></text:p>
            </text:list-item>
          </text:list>
        </text:list-item>
      </text:list>
      <text:h text:style-name="P1788" text:outline-level="3"><text:bookmark-start text:name="_ufridsqqcy5s"/><text:bookmark-end text:name="_ufridsqqcy5s"/><text:span text:style-name="T1789">Obligations of Programme-Supporting Supplier</text:span></text:h>
      <text:p text:style-name="Standard"/>
      <text:list text:style-name="WWNum6" text:continue-numbering="true">
        <text:list-item>
          <text:list>
            <text:list-item>
              <text:p text:style-name="P1790">All Suppliers making use of GCA Public<text:s/>Sector Negotiated Programme fares or rates, whether or not they hold the Programme-Managing Supplier role for that Programme, must:</text:p>
              <text:list text:continue-numbering="true">
                <text:list-item>
                  <text:p text:style-name="P1791">provide GCA with an aggregated usage report for these fares,rates corporate discounts, at a maximum frequency of once every<text:s/>three months; and</text:p>
                </text:list-item>
                <text:list-item>
                  <text:p text:style-name="P1792">provide a full, aggregated air or rail ticket report or room night report once per year, to ensure a complete data set is available to ensure a full data set is tracked and provided to carriers and/or accommodation providers at the renewal of each respective Negotiated Programme.</text:p>
                </text:list-item>
              </text:list>
            </text:list-item>
            <text:list-item>
              <text:p text:style-name="P1793">All usage data reports provided to GCA or the Programme-Managing Supplier must anonymise Buyer names or any organisational unique identifier as standard, unless written authority from GCA and the Buyer is<text:s/>provided.</text:p>
            </text:list-item>
            <text:list-item>
              <text:p text:style-name="P1794">These Suppliers are not required to calculate or report savings value, as they will not necessarily hold visibility of the market benchmarks used by the Programme-Managing Supplier. Their usage data instead supports the Programme-Managing Supplier's own value reporting and the RFP process at renewal.</text:p>
            </text:list-item>
          </text:list>
        </text:list-item>
      </text:list>
      <text:h text:style-name="P1795" text:outline-level="3"><text:bookmark-start text:name="_hpruufeeqmf8"/><text:bookmark-end text:name="_hpruufeeqmf8"/><text:span text:style-name="T1796">Rail Specific Negotiated Programme Requirements</text:span></text:h>
      <text:p text:style-name="Standard"/>
      <text:list text:style-name="WWNum6" text:continue-numbering="true">
        <text:list-item>
          <text:list>
            <text:list-item>
              <text:p text:style-name="P1797">Suppliers shall actively engage and collaborate directly with Train Operating Companies (TOCs) to support the delivery and ongoing management of the GCA Public Sector Rail Negotiated Programme. Upon request, the Supplier shall collect and provide TOCs with anonymised rail usage data including, but not limited to, journey routes, booking volumes, and fare types to enable joint analysis and identify strategic cost-saving opportunities, whilst ensuring strict compliance with traveller privacy and data protection requirements.</text:p>
            </text:list-item>
            <text:list-item>
              <text:p text:style-name="P1798">Suppliers shall provide quarterly savings reports directly to the GCA, detailing the specific cost reductions achieved through both split-ticketing (measured against the equivalent standard through-fare) and the application of GCA Public Sector negotiated fares and corporate discounts. These reports must be fully verifiable against transactional data to ensure transparency which GCA reserves the right to audit periodically.</text:p>
            </text:list-item>
          </text:list>
        </text:list-item>
      </text:list>
      <text:h text:style-name="P1799" text:outline-level="3"><text:bookmark-start text:name="_crla82c5xxcq"/><text:bookmark-end text:name="_crla82c5xxcq"/><text:span text:style-name="T1800">Buyer-Specific Negotiated Programmes</text:span></text:h>
      <text:list text:style-name="WWNum6" text:continue-numbering="true">
        <text:list-item>
          <text:list>
            <text:list-item>
              <text:p text:style-name="P1801">A Buyer may require the Supplier to support the delivery of the Buyer's own Negotiated Programme for air, rail, accommodation or venues, separate to any GCA Public Sector<text:s/>Negotiated Programme.</text:p>
            </text:list-item>
            <text:list-item>
              <text:p text:style-name="P1802">Applicable costs, if any, must be set out by the Supplier in the pricing matrix. The detailed requirements for a Buyer-Specific Negotiated Programme, including auditing and the obligations set out above in respect of GCA Public Sector<text:s/>Negotiated Programmes, will be agreed between the Buyer and the Supplier in the Call-Off Order Form.</text:p>
            </text:list-item>
          </text:list>
        </text:list-item>
      </text:list>
      <text:list text:style-name="WWNum6" text:continue-numbering="true">
        <text:list-item>
          <text:p text:style-name="P1803"><text:bookmark-start text:name="_8naps6tnr431"/><text:bookmark-end text:name="_8naps6tnr431"/><text:span text:style-name="T1804"><text:s/>Optional Services (available to the Buyer)</text:span></text:p>
          <text:list text:continue-numbering="true">
            <text:list-item>
              <text:p text:style-name="P1805">The Supplier shall provide a range of optional travel management supporting services; these services shall be<text:s/>agreed between the Supplier and the Buyer in the relevant Order Form and Call-Off Schedule 5 (Pricing Details), if applicable, but are not mandatory as part of the core services of this lot.</text:p>
            </text:list-item>
          </text:list>
        </text:list-item>
      </text:list>
      <text:h text:style-name="P1806" text:outline-level="2"><text:bookmark-start text:name="_fdpzbtny80ts"/><text:bookmark-end text:name="_fdpzbtny80ts"/><text:span text:style-name="T1807">Charters</text:span></text:h>
      <text:list text:style-name="WWNum6" text:continue-numbering="true">
        <text:list-item>
          <text:list>
            <text:list-item>
              <text:p text:style-name="P1808">The Buyer may, where it requests, require a value for money chartered or wet-leased air service (including private jets) to move personnel and or goods/cargo when commercial options are not available, or are unsuitable to the requirements, for example air transportation for UK hosted international conferences,<text:s/>Ministerial or diplomatic travel requirements <text:s/>and emergency situations. The Supplier shall provide in respect of this service whole and part, fixed and rotary wing aircraft for point to point charter worldwide. In addition, the provision of fixed or rotary wing aircraft on an aircraft, crew, maintenance and insurance (ACMI) basis and the holding of a bank of flying hours on behalf of the Buyer is also required.</text:p>
            </text:list-item>
          </text:list>
        </text:list-item>
      </text:list>
      <text:p text:style-name="P1809"/>
      <text:list text:style-name="WWNum6" text:continue-numbering="true">
        <text:list-item>
          <text:list>
            <text:list-item>
              <text:p text:style-name="P1810">The Supplier shall take overall responsibility for ensuring that all Subcontractors engaged for the provision of air chartering services under this Contract are compliant with the current and future legislation (and any further legislation introduced over the lifetime of the framework) pertaining to all of the required air charter, wet-lease or ACMI services. The Supplier shall provide the Buyer with CO2 emissions reporting for air charter journeys in such format and at such frequencies as required by the Buyer.</text:p>
            </text:list-item>
            <text:list-item>
              <text:p text:style-name="P1811">The Supplier, when requested shall:</text:p>
              <text:list text:continue-numbering="true">
                <text:list-item>
                  <text:p text:style-name="P1812">research appropriate flight solutions, including both Scheduled and / or Private charter Services, on the agreed travel dates to and from the specified destination(s) within a timeframe to be provided by the Buyer. As part of this request the Buyer retains the right to request that the Supplier uses / doesn’t use particular agents, brokers, or Service Providers and whether the Supplier can contract with them directly or must first run a mini-competition;</text:p>
                </text:list-item>
                <text:list-item>
                  <text:p text:style-name="P1813">identify the cost, keeping within budget;</text:p>
                </text:list-item>
                <text:list-item>
                  <text:p text:style-name="P1814">provisionally book the most suitable flight(s);</text:p>
                </text:list-item>
                <text:list-item>
                  <text:p text:style-name="P1815">contact the Buyer with the flight option details. The Buyer will agree the chosen option direct with the Delegate and advise the Supplier;</text:p>
                </text:list-item>
                <text:list-item>
                  <text:p text:style-name="P1816">book the chosen flight(s) using Delegate(s) passport details as required;</text:p>
                </text:list-item>
                <text:list-item>
                  <text:p text:style-name="P1817">send booking confirmations, including flight details to the Buyer; and</text:p>
                </text:list-item>
                <text:list-item>
                  <text:p text:style-name="P1818">pay for flights booked and invoice the Buyer the relevant costs for each named Delegate;</text:p>
                </text:list-item>
                <text:list-item>
                  <text:p text:style-name="P1819">provide a facility for Buyers to offset carbon emissions for charter flights retrospectively, if requested</text:p>
                </text:list-item>
              </text:list>
            </text:list-item>
            <text:list-item>
              <text:p text:style-name="P1820">The Supplier shall provide a facility to<text:s/>capture any business bookings that are deemed to be taxable under the Buyer’s own policy / guidance. Additional information requiring capture may also include:</text:p>
              <text:list text:continue-numbering="true">
                <text:list-item>
                  <text:p text:style-name="P1821">Travellers on a posting term of less than 24 Months, for example detached duty tax relief;</text:p>
                </text:list-item>
                <text:list-item>
                  <text:p text:style-name="P1822">the type of posting term the Traveller is on;</text:p>
                </text:list-item>
                <text:list-item>
                  <text:p text:style-name="P1823">confirmation that the booking is in relation to the posting term; and</text:p>
                </text:list-item>
                <text:list-item>
                  <text:p text:style-name="P1824">Reason for Travel Codes (RFT).</text:p>
                </text:list-item>
              </text:list>
            </text:list-item>
            <text:list-item>
              <text:p text:style-name="P1825">The Supplier shall provide a separate report on bookings that are deemed to be taxable for both online and offline<text:s/>bookings.</text:p>
            </text:list-item>
            <text:list-item>
              <text:p text:style-name="P1826">The Buyer may, where it requests, require a value for money vessel/boat or rail charter to move personnel and or goods/cargo when commercial options are not available. The Supplier shall take overall responsibility for ensuring that all Subcontractors engaged for the provision of vessel/boat or rail chartering services under this Contract are compliant with the current and future legislation pertaining to all of the required vessel/boat or rail charter services.</text:p>
            </text:list-item>
            <text:list-item>
              <text:p text:style-name="P1827">Where the Supplier is sourcing a<text:s/>Vessel for charter, as part of any proposal they must include detail around the Crew's Visa and/or Right to Work statuses relevant to the country or territory that the Vessel is required in.</text:p>
            </text:list-item>
            <text:list-item>
              <text:p text:style-name="P1828">Where the Crew do not have the necessary Visas and/or Right to Work statuses, and unless specified otherwise by the Buyer, the Supplier shall ensure this is obtained prior to deployment into the relevant territory, or source an alternative crew with the appropriate Visas and/or Right to Work statuses. In both cases, the<text:s/>Supplier shall advise upfront of the indicative timelines for obtaining the appropriate Visas and/or Right to Work statuses.</text:p>
            </text:list-item>
            <text:list-item>
              <text:p text:style-name="P1829">The Supplier shall provide the Buyer with CO2 emissions reporting for boat charter journeys, in line with latest industry capabilities and in such format and at such frequencies as required by the Buyer.</text:p>
            </text:list-item>
            <text:list-item>
              <text:p text:style-name="P1830">In emergency situations, the Buyer may request the sourcing of emergency accommodation to complement the charter or wet-lease air services, providing short-term lodging for service users returned via these flights. This capability ensures a seamless transition from transit to temporary shelter, maintaining user safety and continuity of care during critical operations.</text:p>
            </text:list-item>
            <text:list-item>
              <text:p text:style-name="P1831">Emergency accommodation can include any commercially-sourced property type agreed between the Buyer and the Supplier, including but not limited to:</text:p>
              <text:list text:continue-numbering="true">
                <text:list-item>
                  <text:p text:style-name="P1832">Hotels</text:p>
                </text:list-item>
                <text:list-item>
                  <text:p text:style-name="P1833">Bed &amp; Breakfasts</text:p>
                </text:list-item>
                <text:list-item>
                  <text:p text:style-name="P1834">Serviced Apartments</text:p>
                </text:list-item>
              </text:list>
            </text:list-item>
            <text:list-item>
              <text:p text:style-name="P1835">For clarity, the provision of emergency accommodation in this lot is not intended for use with large-scale and long-term accommodation provision for Civilian Programmes, provision for which is covered extensively in Lot 4.</text:p>
            </text:list-item>
            <text:list-item>
              <text:p text:style-name="P1836">For clarity, Suppliers in this lot are<text:s/><text:span text:style-name="T1837">not</text:span><text:s/>expected to provide medium- to long-term housing as part of this emergency accommodation provision.</text:p>
            </text:list-item>
          </text:list>
        </text:list-item>
      </text:list>
      <text:p text:style-name="P1838"/>
      <text:h text:style-name="P1839" text:outline-level="2"><text:span text:style-name="T1840">Security and Travel</text:span><text:span text:style-name="T1841"><text:s/>Risk Management Services</text:span></text:h>
      <text:p text:style-name="P1842"/>
      <text:list text:style-name="WWNum6" text:continue-numbering="true">
        <text:list-item>
          <text:list>
            <text:list-item>
              <text:p text:style-name="P1843">The Supplier will be expected to make available to the Buyer certain Travel Risk Management services as core, non-chargeable services. Such services should include but not be limited to:</text:p>
              <text:list text:continue-numbering="true">
                <text:list-item>
                  <text:p text:style-name="P1844">Traveller tracking reporting tool</text:p>
                </text:list-item>
                <text:list-item>
                  <text:p text:style-name="P1845"><text:s/>2-way mobile safety messaging with travellers;</text:p>
                </text:list-item>
                <text:list-item>
                  <text:p text:style-name="P1846">Travel incident and disruption reporting accessible by the Booking Tool, Traveller Tracking Tool and mobile push messaging</text:p>
                </text:list-item>
              </text:list>
            </text:list-item>
            <text:list-item>
              <text:p text:style-name="P1847">During the lifetime of the Framework Contract, and/or if a Buyer requests, it may be<text:s/>necessary for the Supplier to Source and subcontract, the provision of additional Travel Risk Management Services that include, but are not limited to:</text:p>
              <text:list text:continue-numbering="true">
                <text:list-item>
                  <text:p text:style-name="P1848">country risk assessments;</text:p>
                </text:list-item>
                <text:list-item>
                  <text:p text:style-name="P1849">cyber-security risk management and awareness training for Travellers;</text:p>
                </text:list-item>
                <text:list-item>
                  <text:p text:style-name="P1850">mobile GPS tracking and real-time location monitoring;</text:p>
                </text:list-item>
                <text:list-item>
                  <text:p text:style-name="P1851">Enhanced 2-way mobile safety messaging with travellers;</text:p>
                </text:list-item>
                <text:list-item>
                  <text:p text:style-name="P1852">bespoke hotel / airline risk assessments;</text:p>
                </text:list-item>
                <text:list-item>
                  <text:p text:style-name="P1853">24-hour crisis response centre support;</text:p>
                </text:list-item>
                <text:list-item>
                  <text:p text:style-name="P1854">MEDEVAC services;</text:p>
                </text:list-item>
                <text:list-item>
                  <text:p text:style-name="P1855">close protection services;</text:p>
                </text:list-item>
                <text:list-item>
                  <text:p text:style-name="P1856">ground security / asset protection; and</text:p>
                </text:list-item>
                <text:list-item>
                  <text:p text:style-name="P1857">meetings and events / Venue safety and security measures etc.</text:p>
                </text:list-item>
              </text:list>
            </text:list-item>
            <text:list-item>
              <text:p text:style-name="P1858">Where required under the relevant Call-Off Contract, the Supplier is permitted to subcontract these services to a third party, passing the agreed price for such services with such<text:s/>third party back to the relevant department at the Buyer on a “pass through” basis without any profit mark-up, cost, administration charge or expense, provided that the price has been agreed between all parties in writing upfront.</text:p>
            </text:list-item>
            <text:list-item>
              <text:p text:style-name="P1859">Where pricing details for<text:s/>crisis management services and/or security and risk management Services are either:</text:p>
              <text:list text:continue-numbering="true">
                <text:list-item>
                  <text:p text:style-name="P1860">not agreed and set out in the relevant Call-Off Contract; or</text:p>
                </text:list-item>
                <text:list-item>
                  <text:p text:style-name="P1861">are deemed by the Buyer to not represent value for money, then the Buyer is not obliged to call off any Travel<text:s/>Risk Management Services from the Supplier and may procure those services via another provider/procurement route if required.</text:p>
                </text:list-item>
              </text:list>
            </text:list-item>
          </text:list>
        </text:list-item>
      </text:list>
      <text:p text:style-name="P1862"/>
      <text:h text:style-name="P1863" text:outline-level="2"><text:span text:style-name="T1864">Parking Services</text:span></text:h>
      <text:p text:style-name="P1865"/>
      <text:list text:style-name="WWNum6" text:continue-numbering="true">
        <text:list-item>
          <text:list>
            <text:list-item>
              <text:p text:style-name="P1866">Where it is is possible to make third-party bookings with end providers, the Supplier shall provide the facility to book:</text:p>
              <text:list text:continue-numbering="true">
                <text:list-item>
                  <text:p text:style-name="P1867">parking requirements at airports, railway stations and ferry ports;</text:p>
                </text:list-item>
                <text:list-item>
                  <text:p text:style-name="P1868">parking by an attendant; and</text:p>
                </text:list-item>
                <text:list-item>
                  <text:p text:style-name="P1869">an airport, railway station or ferry port “meet and greet” service.</text:p>
                </text:list-item>
              </text:list>
            </text:list-item>
            <text:list-item>
              <text:p text:style-name="P1870">The Supplier shall provide detailed booking information including, but not<text:s/>limited to, directions and contact details for each car park reservation.</text:p>
            </text:list-item>
          </text:list>
        </text:list-item>
      </text:list>
      <text:p text:style-name="P1871"/>
      <text:h text:style-name="P1872" text:outline-level="2"><text:span text:style-name="T1873">Implants</text:span></text:h>
      <text:p text:style-name="P1874"/>
      <text:list text:style-name="WWNum6" text:continue-numbering="true">
        <text:list-item>
          <text:list>
            <text:list-item>
              <text:p text:style-name="P1875">If requested by the Buyer, the Supplier shall provide in-house travel Implants to deliver all aspects in scope of the Buyer's travel, or Additional Services, requirements.</text:p>
            </text:list-item>
            <text:list-item>
              <text:p text:style-name="P1876">The travel service delivered must adhere to the service standard (<text:a xlink:href="https://www.gov.uk/service-manual/service-standard" office:target-frame-name="_top" xlink:show="replace">https://www.gov.uk/service-manual/service-standard</text:a>), and pass the necessary assessments for internal travel services.</text:p>
            </text:list-item>
          </text:list>
        </text:list-item>
      </text:list>
      <text:p text:style-name="P1877"/>
      <text:h text:style-name="P1878" text:outline-level="2"><text:span text:style-name="T1879">Ex</text:span><text:span text:style-name="T1880">ecutive Services</text:span></text:h>
      <text:p text:style-name="P1881"/>
      <text:list text:style-name="WWNum6" text:continue-numbering="true">
        <text:list-item>
          <text:list>
            <text:list-item>
              <text:p text:style-name="P1882">The Supplier shall provide a dedicated offline team for UK and Devolved Governments Ministerial and Executive Services.</text:p>
            </text:list-item>
            <text:list-item>
              <text:p text:style-name="P1883">Supplier Staff handling these bookings shall have a minimum of SC level security clearance with costs to be borne by the Supplier.</text:p>
            </text:list-item>
            <text:list-item>
              <text:p text:style-name="P1884">The Buyer shall provide the Supplier with an updated report by the 15th of each Month for the duration of this Call-Off Contract, to confirm the names of all Bookers and Travellers who are permitted to use the Executive Service(s).</text:p>
            </text:list-item>
            <text:list-item>
              <text:p text:style-name="P1885">The Executive Service(s) shall include, but not be limited to, the following:</text:p>
              <text:list text:continue-numbering="true">
                <text:list-item>
                  <text:p text:style-name="P1886">provision of a team who shall deliver Executive Service(s) to the Bookers and Travellers. The Supplier team members shall have the appropriate skills and experience, as required by the Buyer;</text:p>
                </text:list-item>
                <text:list-item>
                  <text:p text:style-name="P1887">provision of personal consultation service to discuss complex itineraries, as required by both the booking personnel and the named Traveller;</text:p>
                </text:list-item>
                <text:list-item>
                  <text:p text:style-name="P1888">provision of a dedicated telephone number that allows the booking personnel to bypass the Offline Booking Solution(s) business as usual queue. The Supplier shall ensure that this dedicated telephone number, which must be accessible from UK landlines, mobile telephones and overseas, via a UK dialling code is available during Core Working Hours. The calls to this number will cost no more than calls to numbers beginning with 01, 02 or 03;</text:p>
                </text:list-item>
                <text:list-item>
                  <text:p text:style-name="P1889">provision of an out of Core Working Hours support for the booking personnel and the named Traveller by ensuring their out of Core Working Hours team are advised of any Executive Service(s) trips taking place during a particular period of time;</text:p>
                </text:list-item>
                <text:list-item>
                  <text:p text:style-name="P1890">provision of dedicated email access for the named booking personnel;</text:p>
                </text:list-item>
                <text:list-item>
                  <text:p text:style-name="P1891">ensuring frequent profile accuracy checks with named booking personnel and ensuring named Traveller entitlements are<text:s/>captured (for example, senior citizen railcards);</text:p>
                </text:list-item>
                <text:list-item>
                  <text:p text:style-name="P1892">the Supplier fulfilling last minute travel booking requirements, where there is availability, and sometimes within an hour prior to departure (subject to airline regulations);</text:p>
                </text:list-item>
                <text:list-item>
                  <text:p text:style-name="P1893">ensuring all Accommodation, air, rail and Eurostar reservations are checked for accuracy and are inclusive of appropriate discount card details (excluding those that are for the collection of points for personal use) for the named Traveller; and</text:p>
                </text:list-item>
                <text:list-item>
                  <text:p text:style-name="P1894">the Supplier making personal checks with<text:s/>accommodation Venue Providers to ensure that bookings have been made and that all special requests for the named Traveller have been processed.</text:p>
                </text:list-item>
              </text:list>
            </text:list-item>
          </text:list>
        </text:list-item>
      </text:list>
      <text:list text:style-name="WWNum6" text:continue-numbering="true">
        <text:list-item>
          <text:p text:style-name="P1895"><text:bookmark-start text:name="_n30lecpgd0vh"/><text:bookmark-end text:name="_n30lecpgd0vh"/><text:span text:style-name="T1896">Technology Requirements</text:span></text:p>
        </text:list-item>
      </text:list>
      <text:p text:style-name="P1897"/>
      <text:h text:style-name="P1898" text:outline-level="2"><text:bookmark-start text:name="_szvu24a9lcob"/><text:bookmark-end text:name="_szvu24a9lcob"/><text:span text:style-name="T1899">Provision of the Online Booking System</text:span></text:h>
      <text:list text:style-name="WWNum6" text:continue-numbering="true">
        <text:list-item>
          <text:list>
            <text:list-item>
              <text:p text:style-name="P1900">The Supplier will perform the Services<text:s/>using the Supplier’s Online Booking System, which will (as a minimum) comply with the requirements set out in this Paragraph 4.47<text:s/><text:span text:style-name="T1901">‎‎</text:span>and this Schedule and the Buyer’s specification (as set out in Call-Off Schedule 20 (Call-Off Specification)), and, where applicable, the Supplier’s tender for the Services (as set out in Call-Off Schedule 4 (Call-Off Tender)).</text:p>
            </text:list-item>
            <text:list-item>
              <text:p text:style-name="P1902">The Supplier will ensure that the Online Booking System is suitable for the performance of the Services and that the Services will not be adversely affected or hindered in any way by the use of the Online Booking System. The Supplier’s Online Booking Solution tool must be able to allow for “Single Sign On” capability using OIDC and SAML 2.0 authentication protocols to support future Government digital strategies and where interacting with the Authority’s services must be fully capable of integrating with the dedicated Authority Single Sign On solution as and when required.</text:p>
            </text:list-item>
            <text:list-item>
              <text:p text:style-name="P1903">The Supplier will at all times maintain the Online Booking System in such working order as enables it to perform the Services in accordance with the terms of this Contract and to comply with the Service Levels.</text:p>
            </text:list-item>
          </text:list>
        </text:list-item>
      </text:list>
      <text:p text:style-name="P1904"/>
      <text:h text:style-name="P1905" text:outline-level="2"><text:bookmark-start text:name="_c0kcac85mzn8"/><text:bookmark-end text:name="_c0kcac85mzn8"/><text:span text:style-name="T1906">Online Booking System Warranties</text:span></text:h>
      <text:list text:style-name="WWNum6" text:continue-numbering="true">
        <text:list-item>
          <text:list>
            <text:list-item>
              <text:p text:style-name="P1907">The Supplier warrants, represents and undertakes to the Buyer that:</text:p>
              <text:list text:continue-numbering="true">
                <text:list-item>
                  <text:p text:style-name="P1908">the Online Booking System used by the Supplier in connection with this Contract will:</text:p>
                  <text:list text:continue-numbering="true">
                    <text:list-item>
                      <text:p text:style-name="P1909">not have its functionality or performance affected, or be made inoperable or be more difficult to use by reason of any date related input or processing in or on any part of such Online Booking System;</text:p>
                    </text:list-item>
                    <text:list-item>
                      <text:p text:style-name="P1910">not cause any damage, loss or erosion to or interfere adversely or in any way with the compilation, content or structure of any data, database, software or other electronic or magnetic media, hardware, website, online applications or computer system of<text:s/>the Buyer with which it interfaces or comes into contact; and</text:p>
                    </text:list-item>
                    <text:list-item>
                      <text:p text:style-name="P1911">any variations, enhancements or actions undertaken by the Supplier in respect of the Online Booking System will not affect the Supplier’s compliance with this Paragraph 4.51.1(c) or the performance of the Services;</text:p>
                    </text:list-item>
                  </text:list>
                </text:list-item>
                <text:list-item>
                  <text:p text:style-name="P1912">the Online Booking System will be properly maintained and supported to ensure that it functions correctly, including through the correction of defects and faults in the Online Booking System and the performance of regular system restoration activities to restore parts of the Online Booking System that are defective or are not functioning correctly; and</text:p>
                </text:list-item>
                <text:list-item>
                  <text:p text:style-name="P1913">it will perform or procure the performance of end user tests to ensure that corrections and system restoration activities have been<text:s/>implemented successfully pursuant to Paragraph 4.47 and that reports will be prepared detailing the success or failure of such end user tests for provision to the Buyer.</text:p>
                </text:list-item>
              </text:list>
            </text:list-item>
          </text:list>
        </text:list-item>
      </text:list>
      <text:p text:style-name="P1914"/>
      <text:h text:style-name="P1915" text:outline-level="2"><text:bookmark-start text:name="_pm72nnh843ly"/><text:bookmark-end text:name="_pm72nnh843ly"/><text:span text:style-name="T1916">Performance of the Online Booking System</text:span></text:h>
      <text:list text:style-name="WWNum6" text:continue-numbering="true">
        <text:list-item>
          <text:list>
            <text:list-item>
              <text:p text:style-name="P1917">Whenever a new version of the Online Booking<text:s/>System or any part thereof is released, the Supplier will notify the Buyer and will inform the Buyer of the implications that the new version will have on the Online Booking System and, if applicable, the Buyer’s use thereof. The Supplier will ensure in collaboration with the Buyer that new versions of the Online Booking System will maintain the functionality of previous versions unless expressly agreed with the Buyer in writing.</text:p>
            </text:list-item>
            <text:list-item>
              <text:p text:style-name="P1918">The Supplier will ensure that any updates, modifications and/or maintenance to the Online Booking System are to <text:s/>be carried out with the prior consent of the Buyer if specified in the Order Form in accordance with Call Off Schedule 6 and, in any event, will not be carried out on <text:s/>Monday to Friday (excl. public holidays) between the<text:s/>core hours Monday to Friday 08:00 to 18:00 GMT and, only at such times so as to avoid disruption to the deliverables.</text:p>
            </text:list-item>
            <text:list-item>
              <text:p text:style-name="P1919">In the event that a Virus is found, the Supplier will comply with Call Off Schedule 6 and any costs, use, at its own expense, use best endeavours to assist in reducing and preventing the effects of the Virus, and in the event that a Virus causes loss or corruption of the Buyer’s data to assist the Buyer to the same extent to mitigate such losses and to restore such data. The Supplier will<text:s/>immediately inform the Buyer on becoming aware of any Virus, breach of IT security or unauthorised access affecting the Online Booking System or any of the Buyer’s data.</text:p>
            </text:list-item>
            <text:list-item>
              <text:p text:style-name="P1920">For the purpose of Paragraph 29.7 a ‘Virus’ means any software virus, computer worm, malware, spyware, ransomware, disabling script, back-door, Trojan horse, rootkit, key-logger, software bomb or similar damaging or malicious code. The supplier is to use the latest versions of antivirus definitions and software available from an industry accepted anti-virus software vendor.</text:p>
            </text:list-item>
          </text:list>
        </text:list-item>
      </text:list>
      <text:p text:style-name="P1921"/>
      <text:h text:style-name="P1922" text:outline-level="2"><text:bookmark-start text:name="_mwehi3d8hg76"/><text:bookmark-end text:name="_mwehi3d8hg76"/><text:span text:style-name="T1923">Access to the Online Booking System</text:span></text:h>
      <text:list text:style-name="WWNum6" text:continue-numbering="true">
        <text:list-item>
          <text:list>
            <text:list-item>
              <text:p text:style-name="P1924">The Supplier will:</text:p>
              <text:list text:continue-numbering="true">
                <text:list-item>
                  <text:p text:style-name="P1925">provide unrestricted access to the Online Booking System to the Buyer and its nominated representatives throughout the Call-Off Contract Period;</text:p>
                </text:list-item>
                <text:list-item>
                  <text:p text:style-name="P1926">supply accurate and<text:s/>up-to-date copies of all necessary information relating to the Online Booking System to the Buyer in good time prior to the Buyer’s first access of the Online Booking System and updates thereof to reflect any modifications to the Online Booking System from<text:s/>time to time;</text:p>
                </text:list-item>
                <text:list-item>
                  <text:p text:style-name="P1927">supply all necessary passwords and log-in details to enable the Buyer and its personnel to access the Online Booking System in accordance with the relevant Call-Off Contract;</text:p>
                </text:list-item>
                <text:list-item>
                  <text:p text:style-name="P1928">set up and maintain a communications link via which the Buyer can<text:s/>access the Online Booking System and the Supplier will be responsible for the integrity of such link, its connections and for all data passing over such link; and</text:p>
                </text:list-item>
                <text:list-item>
                  <text:p text:style-name="P1929">take all necessary steps to rectify any errors, failures or malfunctions of the Online Booking System so as to restore the Buyer’s access as soon as possible and to minimise disruption to the Buyer.</text:p>
                </text:list-item>
              </text:list>
            </text:list-item>
            <text:list-item>
              <text:p text:style-name="P1930">The provision of each new version of the Online Booking System and all upgrades and updates thereto which from time to time are made available by the<text:s/>Supplier to its users generally are included in the Charges and will be automatically made available by the Supplier to the Buyer as part of the Online Booking System access rights, at no further cost to the Buyer.</text:p>
            </text:list-item>
          </text:list>
        </text:list-item>
      </text:list>
      <text:p text:style-name="P1931"/>
      <text:p text:style-name="P1932"/>
      <text:h text:style-name="P1933" text:outline-level="2"><text:bookmark-start text:name="_97udhaqqddko"/><text:bookmark-end text:name="_97udhaqqddko"/><text:span text:style-name="T1934">Protection of the Online Booking System</text:span></text:h>
      <text:list text:style-name="WWNum6" text:continue-numbering="true">
        <text:list-item>
          <text:list>
            <text:list-item>
              <text:p text:style-name="P1935">The Supplier will operate a back-up process for the Online Booking System insofar as it relates to the Services in accordance with the Buyer's agreed Security Management Plan. The back-up process will be sufficient to enable the Supplier to<text:s/>replicate the Online Booking System and restore the provision of the Services promptly after the occurrence of any event which materially disables, disrupts or interferes with the proper operation of the Online Booking System.</text:p>
            </text:list-item>
            <text:list-item>
              <text:p text:style-name="P1936">The Supplier will protect the<text:s/>Online Booking System used in the provision of the Services in accordance with the Security Management Plan and the Security Requirements, including facilities for remote access to the Online Booking System, against unauthorised external penetration and to ensure that such networks are resilient and are protected at a minimum against any single point of failure.</text:p>
            </text:list-item>
            <text:list-item>
              <text:p text:style-name="P1937">The Supplier will test the back-up process for the Online Booking System and the protection to be afforded to the Online Booking System in accordance with the Security Management Plan and the Security Requirements and will prepare reports setting out the results of such tests and any actions which need to be taken to ensure that the back-up process and the Online Booking System comply with the requirements of this Paragraph 4.60. The Supplier will provide such reports to the Buyer within ten (10) Working Days of the completion of such tests.</text:p>
            </text:list-item>
            <text:list-item>
              <text:p text:style-name="P1938">The Supplier grants to the Buyer, or will procure the grant to the Buyer of, a royalty-free, worldwide, transferable, non-exclusive licence for the Contract Period, together with the right to grant sub-licences to Bookers and Travellers, to use the object code version of the Online Booking System, as required for the Buyer to receive the Services and enjoy the benefit of any rights granted to it pursuant to the relevant Call-Off Contract.</text:p>
            </text:list-item>
          </text:list>
        </text:list-item>
      </text:list>
      <text:list text:style-name="WWNum6" text:continue-numbering="true">
        <text:list-item>
          <text:p text:style-name="P1939"><text:bookmark-start text:name="_atkg4jcqzho"/><text:bookmark-end text:name="_atkg4jcqzho"/><text:span text:style-name="T1940">Booking Solution Access and Capability Requirements</text:span></text:p>
        </text:list-item>
      </text:list>
      <text:p text:style-name="Standard"/>
      <text:list text:style-name="WWNum6" text:continue-numbering="true">
        <text:list-item>
          <text:list>
            <text:list-item>
              <text:p text:style-name="P1941">The Supplier shall ensure that the Online Booking Solutions and Offline Booking Solutions data capture are not materially different across travel categories (e.g. rail, air, accommodation). Country level online and offline data shall be merged into one report for booked data and one report for invoiced data.</text:p>
            </text:list-item>
          </text:list>
        </text:list-item>
      </text:list>
      <text:p text:style-name="P1942"/>
      <text:list text:style-name="WWNum6" text:continue-numbering="true">
        <text:list-item>
          <text:list>
            <text:list-item>
              <text:p text:style-name="P1943">The Supplier shall ensure that the Online Booking Solution is available<text:s/>24 hours a day, 365 days per year (or 366 in a leap year) across all the applicable points of sale throughout the entire duration of the relevant Call-Off Contract. This excludes any planned or scheduled outages for system maintenance and/or system upgrades that have been mutually agreed with the Buyer.</text:p>
            </text:list-item>
          </text:list>
        </text:list-item>
      </text:list>
      <text:p text:style-name="P1944"/>
      <text:list text:style-name="WWNum6" text:continue-numbering="true">
        <text:list-item>
          <text:list>
            <text:list-item>
              <text:p text:style-name="P1945">The Supplier shall ensure that the Online Booking Solutions support the <text:s/>language(s) requested by the Buyer in the Call Off Order. The specific language requirements will be relevant to the countries in which the service is to be delivered and may include, but not be limited to; English, Scots or Welsh. If technology to enable the Online Booking Solution to support multiple UK languages is not available at call-off, it must be offered to the customer when it does become available.</text:p>
            </text:list-item>
          </text:list>
        </text:list-item>
      </text:list>
      <text:p text:style-name="P1946"/>
      <text:list text:style-name="WWNum6" text:continue-numbering="true">
        <text:list-item>
          <text:list>
            <text:list-item>
              <text:p text:style-name="P1947">Booker access to the Online Booking Solution shall be via an individual’s secure username and password in accordance with the guidance offered by the National Cyber Security Centre<text:a xlink:href="https://www.ncsc.gov.uk/collection/passwords" office:target-frame-name="_top" xlink:show="replace"><text:span text:style-name="T1948"><text:s/>https://www.ncsc.gov.uk/collection/passwords</text:span></text:a>.</text:p>
            </text:list-item>
          </text:list>
        </text:list-item>
      </text:list>
      <text:p text:style-name="P1949"/>
      <text:list text:style-name="WWNum6" text:continue-numbering="true">
        <text:list-item>
          <text:list>
            <text:list-item>
              <text:p text:style-name="P1950">Requests for forgotten passwords and requests to change password shall be facilitated online at any time and offline during the applicable Core Working Hours and shall be actioned without charge.</text:p>
            </text:list-item>
          </text:list>
        </text:list-item>
      </text:list>
      <text:p text:style-name="P1951"/>
      <text:list text:style-name="WWNum6" text:continue-numbering="true">
        <text:list-item>
          <text:list>
            <text:list-item>
              <text:p text:style-name="P1952">The Supplier shall provide the Buyer with a minimum of 1 months’ advance notice of any system upgrade, the benefits that any system upgrades shall deliver, and detail any inconvenience or disruption and /or any actions required to be undertaken by the Buyer. The Supplier shall ensure such maintenance or upgrades shall be carried out with minimum disruption to the Deliverables. Online Booking Solution maintenance and upgrades shall be implemented as soon as is practicable, and:</text:p>
            </text:list-item>
          </text:list>
        </text:list-item>
      </text:list>
      <text:p text:style-name="P1953"/>
      <text:list text:style-name="WWNum6" text:continue-numbering="true">
        <text:list-item>
          <text:list>
            <text:list-item>
              <text:list>
                <text:list-item>
                  <text:p text:style-name="P1954">they shall be provided by the Supplier without charge; and</text:p>
                </text:list-item>
              </text:list>
            </text:list-item>
          </text:list>
        </text:list-item>
      </text:list>
      <text:p text:style-name="P1955"/>
      <text:list text:style-name="WWNum6" text:continue-numbering="true">
        <text:list-item>
          <text:list>
            <text:list-item>
              <text:list>
                <text:list-item>
                  <text:p text:style-name="P1956">they shall occur outside the applicable Core Working Hours.</text:p>
                </text:list-item>
              </text:list>
            </text:list-item>
            <text:list-item>
              <text:p text:style-name="P1957">Notification of maintenance and/or system upgrades shall be provided to the Buyer’s lead contacts and a message placed on the Supplier’s Online Booking<text:s/>Solution at least 1 month in advance of and again 48 and 24 hours before as a reminder to all Bookers.</text:p>
            </text:list-item>
          </text:list>
        </text:list-item>
      </text:list>
      <text:p text:style-name="P1958"/>
      <text:list text:style-name="WWNum6" text:continue-numbering="true">
        <text:list-item>
          <text:list>
            <text:list-item>
              <text:p text:style-name="P1959">The Supplier shall ensure any system maintenance and upgrades are tested via the Buyer’s networks prior to the upgrade/version release going ‘live’, including any Third Party Providers that the Supplier is reliant upon. Any custom interfaces must be carried forward when any Supplier systems are upgraded.</text:p>
            </text:list-item>
          </text:list>
        </text:list-item>
      </text:list>
      <text:p text:style-name="P1960"/>
      <text:list text:style-name="WWNum6" text:continue-numbering="true">
        <text:list-item>
          <text:list>
            <text:list-item>
              <text:p text:style-name="P1961">In the case of a full replacement of the Online Booking Solution, the Supplier will provide the<text:s/>Buyer and The Authority with a minimum of 3 months’ notice of the new solution becoming available to the Buyer, in order to allow sufficient time for any Assurance documentation and testing to be completed. The Buyer shall not be obliged to move to the new<text:s/>Booking Solution within the lifetime of the Call Off Contract. Any new Online Booking Solution must, as a minimum, comply with the same security and accessibility standards that were required by The Authority at the time of the framework award.</text:p>
            </text:list-item>
          </text:list>
        </text:list-item>
      </text:list>
      <text:p text:style-name="P1962"/>
      <text:list text:style-name="WWNum6" text:continue-numbering="true">
        <text:list-item>
          <text:list>
            <text:list-item>
              <text:p text:style-name="P1963">The Supplier shall remove any links on the Online Booking Solution to advertisements, apps or app stores, or to third party websites that the Buyer is not using as part of the agreed Deliverables. These links should only remain in place with the written permission<text:s/>of the Buyer.</text:p>
            </text:list-item>
          </text:list>
        </text:list-item>
      </text:list>
      <text:p text:style-name="P1964"/>
      <text:list text:style-name="WWNum6" text:continue-numbering="true">
        <text:list-item>
          <text:list>
            <text:list-item>
              <text:p text:style-name="P1965">Without prejudice to the Supplier’s obligations in respect of the Security Requirements, in case of security breaches and unplanned system maintenance that may directly or indirectly affect the Buyer, the Supplier shall take all necessary actions, including, but not limited to, system maintenance immediately. Report of a security breach shall be carried out in accordance with the Security Requirements. Information on non-availability of the Online Booking Solution is to be shared with the Buyer at least 1 hour in advance of the commencement of the emergency maintenance and/or system upgrades. The Supplier shall inform the Buyer if any action is required and the benefits that any emergency upgrades shall deliver to the Buyer, with a minimum of<text:s/>1 hours’ notice.</text:p>
            </text:list-item>
          </text:list>
        </text:list-item>
      </text:list>
      <text:p text:style-name="P1966"/>
      <text:list text:style-name="WWNum6" text:continue-numbering="true">
        <text:list-item>
          <text:list>
            <text:list-item>
              <text:p text:style-name="P1967">As part of the Implementation Plan, the Supplier shall adapt the Online Booking Solution to reflect the Buyer's Travel/Expenses/Events/Approved Civilian Programme Policy(s) during the Implementation Period.</text:p>
            </text:list-item>
          </text:list>
        </text:list-item>
      </text:list>
      <text:p text:style-name="P1968"/>
      <text:list text:style-name="WWNum6" text:continue-numbering="true">
        <text:list-item>
          <text:list>
            <text:list-item>
              <text:p text:style-name="P1969">A Supplier’s Implementation Period shall not exceed a maximum of 12 weeks where accurate and complete details are received from the Buyer. <text:s/>These timescales shall only change by agreement with the Buyer (for example, if an extended Implementation Period or additional staff Security Clearances are requested) or if Implementation information is still required to be provided by the Buyer.</text:p>
            </text:list-item>
          </text:list>
        </text:list-item>
      </text:list>
      <text:p text:style-name="P1970"/>
      <text:list text:style-name="WWNum6" text:continue-numbering="true">
        <text:list-item>
          <text:list>
            <text:list-item>
              <text:p text:style-name="P1971">The Supplier shall further adapt the Online Booking Solution to reflect any changes in the Buyer’s Travel/Expenses/Events/Approved Civilian Programme Policy(s) and / or the Security Management Plan throughout the duration of the relevant Call-Off Contract.2</text:p>
            </text:list-item>
          </text:list>
        </text:list-item>
      </text:list>
      <text:p text:style-name="P1972"/>
      <text:list text:style-name="WWNum6" text:continue-numbering="true">
        <text:list-item>
          <text:list>
            <text:list-item>
              <text:p text:style-name="P1973">The Supplier Online Booking Solution and any other online system available to the Buyer shall comply with:</text:p>
              <text:list text:continue-numbering="true">
                <text:list-item>
                  <text:p text:style-name="P1974">Government design principles: https://www.gov.uk/guidance/government-design-principles;</text:p>
                </text:list-item>
                <text:list-item>
                  <text:p text:style-name="P1975">Government design system, https://design-system.service.gov.uk/;</text:p>
                </text:list-item>
              </text:list>
            </text:list-item>
          </text:list>
        </text:list-item>
      </text:list>
      <text:p text:style-name="P1976"/>
      <text:list text:style-name="WWNum6" text:continue-numbering="true">
        <text:list-item>
          <text:list>
            <text:list-item>
              <text:list>
                <text:list-item>
                  <text:p text:style-name="P1977">Government standard design,<text:a xlink:href="https://www.gov.uk/service-manual" office:target-frame-name="_top" xlink:show="replace"><text:span text:style-name="T1978"><text:s/>https://www.gov.uk/service-manual</text:span></text:a>; and</text:p>
                </text:list-item>
              </text:list>
            </text:list-item>
          </text:list>
        </text:list-item>
      </text:list>
      <text:p text:style-name="P1979"/>
      <text:list text:style-name="WWNum6" text:continue-numbering="true">
        <text:list-item>
          <text:list>
            <text:list-item>
              <text:list>
                <text:list-item>
                  <text:p text:style-name="P1980">The Public Sector Bodies<text:s/>(Websites and Mobile Applications) Accessibility Regulations 2018, including The 2022 Public Sector Bodies Accessibility Regulations amendment.</text:p>
                </text:list-item>
              </text:list>
            </text:list-item>
          </text:list>
        </text:list-item>
      </text:list>
      <text:p text:style-name="P1981"/>
      <text:list text:style-name="WWNum6" text:continue-numbering="true">
        <text:list-item>
          <text:list>
            <text:list-item>
              <text:p text:style-name="P1982">The Supplier shall enable the Super Users with the appropriate system access and training to undertake the<text:s/>following activities in accordance with the Buyer’s requirements (the details of which shall be agreed between the Supplier and Buyer during the Implementation Period):</text:p>
            </text:list-item>
          </text:list>
        </text:list-item>
      </text:list>
      <text:p text:style-name="P1983"/>
      <text:list text:style-name="WWNum6" text:continue-numbering="true">
        <text:list-item>
          <text:list>
            <text:list-item>
              <text:list>
                <text:list-item>
                  <text:p text:style-name="P1984">allow bookings outside of the Buyer’s departmental Travel/Expenses/Events/Approved Civilian Programme Policy(s) subject to Buyer internal controls;</text:p>
                </text:list-item>
              </text:list>
            </text:list-item>
          </text:list>
        </text:list-item>
      </text:list>
      <text:p text:style-name="P1985"/>
      <text:list text:style-name="WWNum6" text:continue-numbering="true">
        <text:list-item>
          <text:list>
            <text:list-item>
              <text:list>
                <text:list-item>
                  <text:p text:style-name="P1986">ability to self-register Traveller profiles; create Traveller profiles; amend Traveller profiles;</text:p>
                </text:list-item>
              </text:list>
            </text:list-item>
          </text:list>
        </text:list-item>
      </text:list>
      <text:p text:style-name="P1987"/>
      <text:list text:style-name="WWNum6" text:continue-numbering="true">
        <text:list-item>
          <text:list>
            <text:list-item>
              <text:list>
                <text:list-item>
                  <text:p text:style-name="P1988">delete profiles, in accordance with the data security requirements; and</text:p>
                </text:list-item>
              </text:list>
            </text:list-item>
          </text:list>
        </text:list-item>
      </text:list>
      <text:p text:style-name="P1989"/>
      <text:list text:style-name="WWNum6" text:continue-numbering="true">
        <text:list-item>
          <text:list>
            <text:list-item>
              <text:list>
                <text:list-item>
                  <text:p text:style-name="P1990">add Buyer specific messages to their tailored booking portal where technology exists.</text:p>
                </text:list-item>
              </text:list>
            </text:list-item>
          </text:list>
        </text:list-item>
      </text:list>
      <text:p text:style-name="P1991"/>
      <text:list text:style-name="WWNum6" text:continue-numbering="true">
        <text:list-item>
          <text:list>
            <text:list-item>
              <text:p text:style-name="P1992">The Supplier shall provide the facility for uploading and updating Traveller-specific profile data, e.g. by CSV file or by direct integrated data feed from the Buyer’s systems, subject to all necessary security and data protection standards required by the Buyer.</text:p>
            </text:list-item>
          </text:list>
        </text:list-item>
      </text:list>
      <text:p text:style-name="P1993"/>
      <text:list text:style-name="WWNum6" text:continue-numbering="true">
        <text:list-item>
          <text:list>
            <text:list-item>
              <text:p text:style-name="P1994">The Online Booking Solution shall have the capability for Bookers to select and book travel using either pre-registered profiles, create their own profile or a guest profile (depending on the levels of system access specified by the Buyer).</text:p>
            </text:list-item>
          </text:list>
        </text:list-item>
      </text:list>
      <text:p text:style-name="P1995"/>
      <text:list text:style-name="WWNum6" text:continue-numbering="true">
        <text:list-item>
          <text:list>
            <text:list-item>
              <text:p text:style-name="P1996">The Supplier shall delete/suspend inactive profiles following a period of 13 Months (or as otherwise agreed with the Buyer in writing) of inactivity from the last date of travel or as otherwise agreed with the Buyer. The process for deleting/suspending Traveller profiles shall be in accordance with the Buyer’s requirements and agreed in accordance with Call-Off Schedule 13 (Implementation Plan and Testing). The Supplier shall inform the Buyer in writing when inactive profiles have been deleted/suspended.</text:p>
            </text:list-item>
          </text:list>
        </text:list-item>
      </text:list>
      <text:p text:style-name="P1997"/>
      <text:list text:style-name="WWNum6" text:continue-numbering="true">
        <text:list-item>
          <text:list>
            <text:list-item>
              <text:p text:style-name="P1998">The Supplier will:</text:p>
              <text:list text:continue-numbering="true">
                <text:list-item>
                  <text:p text:style-name="P1999">provide a copy of all Traveller profiles to the Buyer on request from time to time and in such format as required by the Buyer;</text:p>
                </text:list-item>
              </text:list>
            </text:list-item>
          </text:list>
        </text:list-item>
      </text:list>
      <text:p text:style-name="P2000"/>
      <text:list text:style-name="WWNum6" text:continue-numbering="true">
        <text:list-item>
          <text:list>
            <text:list-item>
              <text:list>
                <text:list-item>
                  <text:p text:style-name="P2001">such earlier date as requested by the Buyer; and</text:p>
                </text:list-item>
              </text:list>
            </text:list-item>
          </text:list>
        </text:list-item>
      </text:list>
      <text:p text:style-name="P2002"/>
      <text:list text:style-name="WWNum6" text:continue-numbering="true">
        <text:list-item>
          <text:list>
            <text:list-item>
              <text:list>
                <text:list-item>
                  <text:p text:style-name="P2003">securely erase all Traveller profiles and any copies it holds on the termination of the Contract in accordance with the Security Policy.</text:p>
                </text:list-item>
              </text:list>
            </text:list-item>
          </text:list>
        </text:list-item>
      </text:list>
      <text:p text:style-name="P2004"/>
      <text:list text:style-name="WWNum6" text:continue-numbering="true">
        <text:list-item>
          <text:list>
            <text:list-item>
              <text:p text:style-name="P2005">If required by the Buyer, the Supplier shall ensure that the Online Booking Solution includes a pre-trip approval prior to the booking stage, or authorisation process of bookings.</text:p>
            </text:list-item>
            <text:list-item>
              <text:p text:style-name="P2006">Unless agreed otherwise with the Buyer in the relevant Call-Off Contract, the Supplier shall ensure a booking cannot be made via the Online Booking Solution or Offline Booking Solution unless<text:s/>a full validated cost centre code or employee number or a full validated GL string, full validated project code or other reference number is provided by the Booker; unless the payment is being made using an individual’s credit card (as specified by the Buyer) or unless the Buyer’s Travel/Expenses/Meeting Policy states otherwise. The cost centre code or employee number shall be validated against a list provided by the Buyer during the Implementation Period. This list shall be updated as frequently as necessary and given to the Supplier up to a maximum of 12 times per year by the Buyer. Any requests over 12 may be subject to an additional charge which shall be specified in the relevant Call-Off Contract. An emergency code will be provided to the Supplier for when this requirement needs to be overridden. The Online Booking Solution shall provide the facility for designated users to update cost centre codes, employee numbers, GL strings, project codes and other reference numbers on profiles on an ad hoc basis.</text:p>
            </text:list-item>
          </text:list>
        </text:list-item>
      </text:list>
      <text:p text:style-name="P2007"/>
      <text:list text:style-name="WWNum6" text:continue-numbering="true">
        <text:list-item>
          <text:list>
            <text:list-item>
              <text:p text:style-name="P2008">The Supplier shall ensure that when using the Online Booking Solution, the Bookers are able to search for and be presented with the lowest cost fares and/or rates in the market from multiple sources of Inventory. The results of the search shall ensure that<text:s/>all available Inventory is clearly visible and appropriate to the search parameters entered by the Booker. All publicly available fares/rates, offers and promotional fares/rates, locally negotiated fares/rates and Authority Public Sector Negotiated Programme fares/rates shall be displayed and available to book. It is mandatory that the Supplier shall not restrict any content and inventories in any way at all, without obtaining prior written approval from the Buyer. There are no exceptions to this mandatory<text:s/>requirement.</text:p>
            </text:list-item>
          </text:list>
        </text:list-item>
      </text:list>
      <text:p text:style-name="P2009"/>
      <text:list text:style-name="WWNum6" text:continue-numbering="true">
        <text:list-item>
          <text:list>
            <text:list-item>
              <text:p text:style-name="P2010">The Supplier shall make new Inventory available on the Online Booking Solution, including GDS and non-GDS content (e.g. API), or Inventory requested by the Buyer as a result of any changes in the supply landscape. New Inventory shall be made<text:s/>available within 14 days of either the request by the Buyer or any change in the supply landscape. When a new API implementation is impacted by Third Party Providers, the Supplier is to agree the timescale with the Buyer.</text:p>
            </text:list-item>
          </text:list>
        </text:list-item>
      </text:list>
      <text:p text:style-name="P2011"/>
      <text:list text:style-name="WWNum6" text:continue-numbering="true">
        <text:list-item>
          <text:list>
            <text:list-item>
              <text:p text:style-name="P2012">The Supplier shall ensure that no restrictions are applied to which fares/rates are displayed, other than those requested by the Buyer.</text:p>
            </text:list-item>
          </text:list>
        </text:list-item>
      </text:list>
      <text:p text:style-name="P2013"/>
      <text:list text:style-name="WWNum6" text:continue-numbering="true">
        <text:list-item>
          <text:list>
            <text:list-item>
              <text:p text:style-name="P2014">The Online Booking Solution shall provide Bookers with access to all published fare/rate rules, restrictions, terms and conditions including, but not limited to, the rules for penalty clauses, amendment, and exchange and cancellation periods.</text:p>
            </text:list-item>
          </text:list>
        </text:list-item>
      </text:list>
      <text:p text:style-name="P2015"/>
      <text:list text:style-name="WWNum6" text:continue-numbering="true">
        <text:list-item>
          <text:list>
            <text:list-item>
              <text:p text:style-name="P2016">Unless agreed otherwise with the Buyer in this Call-Off Contract, the Online Booking Solution shall prioritise all air, rail and accommodation rates by (at a minimum) price, from lowest to highest, highlighting those that are within policy as defined in the Buyer’s Travel/Expenses/Events/Approved Civilian Programme Policy. The Online Booking Solution shall also have the functionality to identify when the Booker does<text:s/>not select the lowest cost option, and alert the Booker before they confirm the booking. Prioritisation by other factors is non-mandatory, but prioritisation by highest rate of commission earned is prohibited.</text:p>
            </text:list-item>
          </text:list>
        </text:list-item>
      </text:list>
      <text:p text:style-name="P2017"/>
      <text:list text:style-name="WWNum6" text:continue-numbering="true">
        <text:list-item>
          <text:list>
            <text:list-item>
              <text:p text:style-name="P2018">The Supplier shall ensure the Online Booking<text:s/>Solution and the Offline Booking Solution captures the reasons for booking out of the Buyer’s Travel/Expenses/Events/Approved Civilian Programme Policy at the time of booking via a drop-down list of Reason For Travel Codes and shall be recorded and reported to the Buyer as part of their submission through the Management Information process.</text:p>
            </text:list-item>
          </text:list>
        </text:list-item>
      </text:list>
      <text:p text:style-name="P2019"/>
      <text:list text:style-name="WWNum6" text:continue-numbering="true">
        <text:list-item>
          <text:list>
            <text:list-item>
              <text:p text:style-name="P2020">The Online Booking Solution shall have the facility to communicate, at the point of booking, important messages to Bookers and Travellers regarding situations that are<text:s/>likely to impact their specific travel booking including, but not limited to, hotel refurbishments, travel disruptions, flight delays, adverse weather, industrial action, specific events (e.g. football matches) and Online Booking Solution outages. Any important messages to be published on the Online Booking Solution that are not related to travel disruptions shall be submitted to the Buyer for approval no later than 48 hours prior to publication.</text:p>
            </text:list-item>
          </text:list>
        </text:list-item>
      </text:list>
      <text:p text:style-name="P2021"/>
      <text:list text:style-name="WWNum6" text:continue-numbering="true">
        <text:list-item>
          <text:list>
            <text:list-item>
              <text:p text:style-name="P2022">The Supplier shall be required to disable any service(s) which are not included in the scope of the relevant Call-Off Contract subject to agreement with the Buyer.</text:p>
            </text:list-item>
          </text:list>
        </text:list-item>
      </text:list>
      <text:p text:style-name="P2023"/>
      <text:list text:style-name="WWNum6" text:continue-numbering="true">
        <text:list-item>
          <text:list>
            <text:list-item>
              <text:p text:style-name="P2024">The Supplier shall ensure a history of confirmed travel and/or meeting itineraries is available to Bookers and Travellers of the Buyer. The Online Booking Solution shall allow Bookers to save frequently used routes and accommodation providers as a template for future reference to enable efficient processing of bookings for frequent journeys.</text:p>
            </text:list-item>
          </text:list>
        </text:list-item>
      </text:list>
      <text:p text:style-name="P2025"/>
      <text:list text:style-name="WWNum6" text:continue-numbering="true">
        <text:list-item>
          <text:list>
            <text:list-item>
              <text:p text:style-name="P2026">The Online Booking Solution shall be customizable, to the extent that at a minimum, it shall be possible to display the Buyer’s logo on the landing page of the Online Booking Solution.</text:p>
            </text:list-item>
          </text:list>
        </text:list-item>
      </text:list>
      <text:p text:style-name="P2027"/>
      <text:list text:style-name="WWNum6" text:continue-numbering="true">
        <text:list-item>
          <text:list>
            <text:list-item>
              <text:p text:style-name="P2028">Any API implementation shall conform to His Majesty’s Government technical and data standards:</text:p>
            </text:list-item>
          </text:list>
        </text:list-item>
      </text:list>
      <text:p text:style-name="P2029"/>
      <text:list text:style-name="WWNum6" text:continue-numbering="true">
        <text:list-item>
          <text:list>
            <text:list-item>
              <text:list>
                <text:list-item>
                  <text:p text:style-name="P2030"><text:s/><text:a xlink:href="https://www.gov.uk/guidance/gds-api-technical-and-data-standards" office:target-frame-name="_top" xlink:show="replace"><text:span text:style-name="T2031">https://www.gov.uk/guidance/gds-api-technical-and-data-standards</text:span></text:a>.</text:p>
                </text:list-item>
              </text:list>
            </text:list-item>
          </text:list>
        </text:list-item>
      </text:list>
      <text:p text:style-name="P2032"/>
      <text:list text:style-name="WWNum6" text:continue-numbering="true">
        <text:list-item>
          <text:list>
            <text:list-item>
              <text:p text:style-name="P2033">The search results shall provide information including, but not limited to, routes, accessibility restrictions, journey times, and CO2<text:s/>emissions per booking.</text:p>
            </text:list-item>
          </text:list>
        </text:list-item>
      </text:list>
      <text:p text:style-name="P2034"/>
      <text:list text:style-name="WWNum6" text:continue-numbering="true">
        <text:list-item>
          <text:list>
            <text:list-item>
              <text:p text:style-name="P2035">Emissions reporting must be in accordance with the Government guidance on measuring and reporting environmental impacts:</text:p>
            </text:list-item>
          </text:list>
        </text:list-item>
      </text:list>
      <text:p text:style-name="P2036"/>
      <text:list text:style-name="WWNum6" text:continue-numbering="true">
        <text:list-item>
          <text:list>
            <text:list-item>
              <text:list>
                <text:list-item>
                  <text:p text:style-name="P2037">guidance for businesses (<text:a xlink:href="https://www.gov.uk/guidance/measuring-and-reporting-environmental-impacts-guidance-for-businesses" office:target-frame-name="_top" xlink:show="replace"><text:span text:style-name="T2038">https://www.gov.uk/guidance/measuring-and-reporting-environmental-impacts-guidance-for-businesses</text:span></text:a>), as amended, using the relevant government emission conversion factors for greenhouse gas company reporting (<text:a xlink:href="https://www.gov.uk/government/collections/government-conversion-factors-for-company-reporting" office:target-frame-name="_top" xlink:show="replace"><text:span text:style-name="T2039">https://www.gov.uk/government/collections/government-conversion-factors-for-company-reporting</text:span></text:a>) unless otherwise notified by the Buyer.</text:p>
                </text:list-item>
              </text:list>
            </text:list-item>
          </text:list>
        </text:list-item>
      </text:list>
      <text:p text:style-name="P2040"/>
      <text:list text:style-name="WWNum6" text:continue-numbering="true">
        <text:list-item>
          <text:list>
            <text:list-item>
              <text:p text:style-name="P2041">The Supplier shall provide solutions to prevent Bookers from either viewing or booking fares/rates (including an escalation process for out of policy bookings or attempts to book) that are:</text:p>
            </text:list-item>
          </text:list>
        </text:list-item>
      </text:list>
      <text:p text:style-name="P2042"/>
      <text:list text:style-name="WWNum6" text:continue-numbering="true">
        <text:list-item>
          <text:list>
            <text:list-item>
              <text:list>
                <text:list-item>
                  <text:p text:style-name="P2043">not within the Buyer’s Travel/Expenses/Events/Approved Civilian Programme Policy limits; and/or</text:p>
                </text:list-item>
              </text:list>
            </text:list-item>
          </text:list>
        </text:list-item>
      </text:list>
      <text:p text:style-name="P2044"/>
      <text:list text:style-name="WWNum6" text:continue-numbering="true">
        <text:list-item>
          <text:list>
            <text:list-item>
              <text:list>
                <text:list-item>
                  <text:p text:style-name="P2045">fares/rates that the Buyer (and/or Authority) has requested in writing to the Supplier to be removed from the Online Booking Solution.</text:p>
                </text:list-item>
              </text:list>
            </text:list-item>
            <text:list-item>
              <text:p text:style-name="P2046">The Online Booking Solution and/or Offline Booking Solution shall have the capability for the Buyer’s Bookers to book and ticket travel where the point of origin is outside the country from which they are making the booking.</text:p>
            </text:list-item>
          </text:list>
        </text:list-item>
      </text:list>
      <text:p text:style-name="P2047"/>
      <text:list text:style-name="WWNum6" text:continue-numbering="true">
        <text:list-item>
          <text:list>
            <text:list-item>
              <text:p text:style-name="P2048">The Online Booking Solution shall have the facility to import the travel/meeting Venue itinerary details into the calendar that is<text:s/>linked to the Traveller’s registered email address.</text:p>
            </text:list-item>
          </text:list>
        </text:list-item>
      </text:list>
      <text:p text:style-name="P2049"/>
      <text:list text:style-name="WWNum6" text:continue-numbering="true">
        <text:list-item>
          <text:list>
            <text:list-item>
              <text:p text:style-name="P2050">The Online Booking Solution shall display fares/rates and availability on the day before and the day after the dates selected by the Booker or where the technology allows (for example Rail bookings) to<text:s/>display fares by hour of selected date.</text:p>
            </text:list-item>
          </text:list>
        </text:list-item>
      </text:list>
      <text:p text:style-name="P2051"/>
      <text:list text:style-name="WWNum6" text:continue-numbering="true">
        <text:list-item>
          <text:list>
            <text:list-item>
              <text:p text:style-name="P2052">The Online Booking Solution options shall be shown on a single screen, with price comparisons between travel modes, for example appropriate rail and air journeys, and should it become available during the term of the Call-Off Contract, whole journey costs.</text:p>
            </text:list-item>
          </text:list>
        </text:list-item>
      </text:list>
      <text:p text:style-name="P2053"/>
      <text:list text:style-name="WWNum6" text:continue-numbering="true">
        <text:list-item>
          <text:list>
            <text:list-item>
              <text:p text:style-name="P2054">All applicable air or rail ticket restrictions or limitations must be clearly displayed to the Booker on the Online Booking Tool, prior to the point of purchase, including but not limited to: ticket validity on specific train operating companies and the refundable/non-refundable nature of the ticket.</text:p>
            </text:list-item>
          </text:list>
        </text:list-item>
      </text:list>
      <text:p text:style-name="P2055"/>
      <text:list text:style-name="WWNum6" text:continue-numbering="true">
        <text:list-item>
          <text:list>
            <text:list-item>
              <text:p text:style-name="P2056">The Supplier shall provide an Offline Booking Solution which offers the Buyer all options as reflected in the Online Booking Solution as well as any available offline<text:s/>content which may not be reflected in the Online Booking Solution. The Suppliers must not restrict the options presented to Bookers in any way not approved in writing by the Buyer including, but not limited to, their own preferred partners and/or to rates<text:s/>and/or fares that give the Supplier a financial return, or other benefits.</text:p>
            </text:list-item>
          </text:list>
        </text:list-item>
      </text:list>
      <text:p text:style-name="P2057"/>
      <text:list text:style-name="WWNum6" text:continue-numbering="true">
        <text:list-item>
          <text:list>
            <text:list-item>
              <text:p text:style-name="P2058">The Supplier must be able to accept and facilitate bookings by and for Service Users whose identity must be protected, in accordance with the overall security requirements for the<text:s/>Service User’s functional role within the Buyer’s organisation.</text:p>
            </text:list-item>
          </text:list>
        </text:list-item>
      </text:list>
      <text:p text:style-name="P2059"/>
      <text:list text:style-name="WWNum6" text:continue-numbering="true">
        <text:list-item>
          <text:list>
            <text:list-item>
              <text:p text:style-name="P2060">If requested by the Buyer the Supplier shall provide the support, access and functionality of the Online Booking System to the Buyer personnel via mobile devices such as tablets and<text:s/>smartphones or through a mobile booking app. This functionality must not compromise data security in any way and or increase security risks to the Buyer or His Majesty’s Government (HMG). Any security risk can be assessed by the Buyer and any necessary modifications must be carried out by the Supplier before the go-live stage of the mobile booking app at no cost to the Buyer in accordance with Call-Off Schedule 9A (Security) or Call-Off Schedule 9B (MOD Security) as applicable.</text:p>
            </text:list-item>
          </text:list>
        </text:list-item>
      </text:list>
      <text:p text:style-name="P2061"/>
      <text:list text:style-name="WWNum6" text:continue-numbering="true">
        <text:list-item>
          <text:list>
            <text:list-item>
              <text:p text:style-name="P2062">The Buyer is entitled to require the Supplier to set up and chair a joint security working group to address any security concerns relating to the Online Booking System or associated mobile apps and attend these at a frequency agreed with the Buyer, as part of resolving any security risks derived from the Buyer’s usage of these systems.</text:p>
            </text:list-item>
          </text:list>
        </text:list-item>
      </text:list>
      <text:p text:style-name="P2063"/>
      <text:list text:style-name="WWNum6" text:continue-numbering="true">
        <text:list-item>
          <text:list>
            <text:list-item>
              <text:p text:style-name="P2064">The Supplier will provide the Buyer with a copy of their technology roadmap and will regularly update the Buyer on the progress and or developments of the roadmap.</text:p>
            </text:list-item>
          </text:list>
        </text:list-item>
      </text:list>
      <text:p text:style-name="P2065"/>
      <text:list text:style-name="WWNum6" text:continue-numbering="true">
        <text:list-item>
          <text:p text:style-name="P2066"><text:bookmark-start text:name="_3v7zqwduvcp8"/><text:bookmark-end text:name="_3v7zqwduvcp8"/><text:span text:style-name="T2067">Feedback Requirements</text:span></text:p>
          <text:list text:continue-numbering="true">
            <text:list-item>
              <text:p text:style-name="P2068">The Online Booking Solution shall provide access to an air, rail, Venue and accommodation feedback and rating facility. The feedback facility must request the user’s email address as a minimum so as to identify the provider of the feedback. The Supplier shall review this feedback as part of account management and provide recommendations and ideas as to how to remedy and/or prevent any poor service issues occurring and take reasonable steps to avoid such issues occurring again.</text:p>
            </text:list-item>
            <text:list-item>
              <text:p text:style-name="P2069">The Supplier shall provide, within the Online Booking Solution, a facility for the Buyer to register Complaints. The Supplier shall also ensure that there is an Offline facility or mechanism for the registering of Complaints.</text:p>
            </text:list-item>
          </text:list>
        </text:list-item>
      </text:list>
      <text:p text:style-name="P2070"/>
      <text:list text:style-name="WWNum6" text:continue-numbering="true">
        <text:list-item>
          <text:p text:style-name="P2071"><text:bookmark-start text:name="_8g31u6btwzdf"/><text:bookmark-end text:name="_8g31u6btwzdf"/><text:span text:style-name="T2072">Data, Management Information and Reporting</text:span></text:p>
          <text:list text:continue-numbering="true">
            <text:list-item>
              <text:p text:style-name="P2073">On occasion, the Supplier may<text:s/>be required to report on incidents of significant media or public interest that have potentially affected travellers of Buyers using this framework, including but not limited to air crashes, airport closures, hotel evacuations, natural disasters or terrorist activity.</text:p>
              <text:list text:continue-numbering="true">
                <text:list-item>
                  <text:p text:style-name="P2074">notify GCA at the earliest opportunity, and as a minimum, within 4 hours of their engagement commencing</text:p>
                </text:list-item>
                <text:list-item>
                  <text:p text:style-name="P2075">(providing the disclosure of such information would not compromise national security in any way) provide a report at a frequency agreed with GCA (minimum monthly) of the number of bookings or room nights, as applicable, booked in support of this programme or project</text:p>
                </text:list-item>
              </text:list>
            </text:list-item>
            <text:list-item>
              <text:p text:style-name="P2076">The Supplier is required to provide booked data for the GCA negotiated air, rail and accommodation programmes up to a frequency<text:s/>of Quarterly and may, on occasion, be required to provide GCA with further ad-hoc reporting on booking trends or sub-sectors of travel, accommodation or venue-find services to support the GCA’s contract management or market research activities.</text:p>
            </text:list-item>
          </text:list>
        </text:list-item>
      </text:list>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Roboto" svg:font-family="Roboto"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weight="bold" style:font-weight-asian="bold" style:font-weight-complex="bold" fo:font-size="18pt" style:font-size-asian="18pt" style:font-size-complex="18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weight="bold" style:font-weight-asian="bold" style:font-weight-complex="bold" fo:font-size="14pt" style:font-size-asian="14pt" style:font-size-complex="14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style:text-underline-type="none" style:text-underline-color="font-color"/>
    </style:style>
    <style:style style:name="ListLabel38" style:display-name="ListLabel 38" style:family="text">
      <style:text-properties style:text-underline-type="none" style:text-underline-color="font-color"/>
    </style:style>
    <style:style style:name="ListLabel39" style:display-name="ListLabel 39" style:family="text">
      <style:text-properties style:text-underline-type="none" style:text-underline-color="font-color"/>
    </style:style>
    <style:style style:name="ListLabel40" style:display-name="ListLabel 40" style:family="text">
      <style:text-properties style:text-underline-type="none" style:text-underline-color="font-color"/>
    </style:style>
    <style:style style:name="ListLabel41" style:display-name="ListLabel 41" style:family="text">
      <style:text-properties style:text-underline-type="none" style:text-underline-color="font-color"/>
    </style:style>
    <style:style style:name="ListLabel42" style:display-name="ListLabel 42" style:family="text">
      <style:text-properties style:text-underline-type="none" style:text-underline-color="font-color"/>
    </style:style>
    <style:style style:name="ListLabel43" style:display-name="ListLabel 43" style:family="text">
      <style:text-properties style:text-underline-type="none" style:text-underline-color="font-color"/>
    </style:style>
    <style:style style:name="ListLabel44" style:display-name="ListLabel 44" style:family="text">
      <style:text-properties style:text-underline-type="none" style:text-underline-color="font-color"/>
    </style:style>
    <style:style style:name="ListLabel45" style:display-name="ListLabel 45" style:family="text">
      <style:text-properties style:text-underline-type="none" style:text-underline-color="font-color"/>
    </style:style>
    <style:style style:name="ListLabel46" style:display-name="ListLabel 46" style:family="text">
      <style:text-properties fo:font-weight="bold" style:font-weight-asian="bold" fo:font-size="16pt" style:font-size-asian="16pt" style:text-underline-type="none" style:text-underline-color="font-color"/>
    </style:style>
    <style:style style:name="ListLabel47" style:display-name="ListLabel 47" style:family="text">
      <style:text-properties fo:font-weight="normal" style:font-weight-asian="normal" fo:font-size="10pt" style:font-size-asian="10pt" style:text-underline-type="none" style:text-underline-color="font-color"/>
    </style:style>
    <style:style style:name="ListLabel48" style:display-name="ListLabel 48" style:family="text">
      <style:text-properties fo:font-weight="normal" style:font-weight-asian="normal" fo:font-size="11pt" style:font-size-asian="11pt" style:text-underline-type="none" style:text-underline-color="font-color"/>
    </style:style>
    <style:style style:name="ListLabel49" style:display-name="ListLabel 49" style:family="text">
      <style:text-properties style:text-underline-type="none" style:text-underline-color="font-color"/>
    </style:style>
    <style:style style:name="ListLabel50" style:display-name="ListLabel 50" style:family="text">
      <style:text-properties style:text-underline-type="none" style:text-underline-color="font-color"/>
    </style:style>
    <style:style style:name="ListLabel51" style:display-name="ListLabel 51" style:family="text">
      <style:text-properties style:text-underline-type="none" style:text-underline-color="font-color"/>
    </style:style>
    <style:style style:name="ListLabel52" style:display-name="ListLabel 52" style:family="text">
      <style:text-properties style:text-underline-type="none" style:text-underline-color="font-color"/>
    </style:style>
    <style:style style:name="ListLabel53" style:display-name="ListLabel 53" style:family="text">
      <style:text-properties style:text-underline-type="none" style:text-underline-color="font-color"/>
    </style:style>
    <style:style style:name="ListLabel54" style:display-name="ListLabel 54" style:family="text">
      <style:text-properties style:text-underline-type="none" style:text-underline-color="font-color"/>
    </style:style>
    <style:style style:name="ListLabel55" style:display-name="ListLabel 55" style:family="text">
      <style:text-properties style:text-underline-type="none" style:text-underline-color="font-color"/>
    </style:style>
    <style:style style:name="ListLabel56" style:display-name="ListLabel 56" style:family="text">
      <style:text-properties style:text-underline-type="none" style:text-underline-color="font-color"/>
    </style:style>
    <style:style style:name="ListLabel57" style:display-name="ListLabel 57" style:family="text">
      <style:text-properties style:text-underline-type="none" style:text-underline-color="font-color"/>
    </style:style>
    <style:style style:name="ListLabel58" style:display-name="ListLabel 58" style:family="text">
      <style:text-properties style:text-underline-type="none" style:text-underline-color="font-color"/>
    </style:style>
    <style:style style:name="ListLabel59" style:display-name="ListLabel 59" style:family="text">
      <style:text-properties style:text-underline-type="none" style:text-underline-color="font-color"/>
    </style:style>
    <style:style style:name="ListLabel60" style:display-name="ListLabel 60" style:family="text">
      <style:text-properties style:text-underline-type="none" style:text-underline-color="font-color"/>
    </style:style>
    <style:style style:name="ListLabel61" style:display-name="ListLabel 61" style:family="text">
      <style:text-properties style:text-underline-type="none" style:text-underline-color="font-color"/>
    </style:style>
    <style:style style:name="ListLabel62" style:display-name="ListLabel 62" style:family="text">
      <style:text-properties style:text-underline-type="none" style:text-underline-color="font-color"/>
    </style:style>
    <style:style style:name="ListLabel63" style:display-name="ListLabel 63" style:family="text">
      <style:text-properties style:text-underline-type="none" style:text-underline-color="font-color"/>
    </style:style>
    <style:style style:name="ListLabel64" style:display-name="ListLabel 64" style:family="text">
      <style:text-properties style:text-underline-type="none" style:text-underline-color="font-color"/>
    </style:style>
    <style:style style:name="ListLabel65" style:display-name="ListLabel 65" style:family="text">
      <style:text-properties style:text-underline-type="none" style:text-underline-color="font-color"/>
    </style:style>
    <style:style style:name="ListLabel66" style:display-name="ListLabel 66" style:family="text">
      <style:text-properties style:text-underline-type="none" style:text-underline-color="font-color"/>
    </style:style>
    <style:style style:name="ListLabel67" style:display-name="ListLabel 67" style:family="text">
      <style:text-properties style:text-underline-type="none" style:text-underline-color="font-color"/>
    </style:style>
    <style:style style:name="ListLabel68" style:display-name="ListLabel 68" style:family="text">
      <style:text-properties style:text-underline-type="none" style:text-underline-color="font-color"/>
    </style:style>
    <style:style style:name="ListLabel69" style:display-name="ListLabel 69" style:family="text">
      <style:text-properties style:text-underline-type="none" style:text-underline-color="font-color"/>
    </style:style>
    <style:style style:name="ListLabel70" style:display-name="ListLabel 70" style:family="text">
      <style:text-properties style:text-underline-type="none" style:text-underline-color="font-color"/>
    </style:style>
    <style:style style:name="ListLabel71" style:display-name="ListLabel 71" style:family="text">
      <style:text-properties style:text-underline-type="none" style:text-underline-color="font-color"/>
    </style:style>
    <style:style style:name="ListLabel72" style:display-name="ListLabel 72" style:family="text">
      <style:text-properties style:text-underline-type="none" style:text-underline-color="font-color"/>
    </style:style>
    <style:style style:name="ListLabel73" style:display-name="ListLabel 73" style:family="text">
      <style:text-properties style:text-underline-type="none" style:text-underline-color="font-color"/>
    </style:style>
    <style:style style:name="ListLabel74" style:display-name="ListLabel 74" style:family="text">
      <style:text-properties style:text-underline-type="none" style:text-underline-color="font-color"/>
    </style:style>
    <style:style style:name="ListLabel75" style:display-name="ListLabel 75" style:family="text">
      <style:text-properties style:text-underline-type="none" style:text-underline-color="font-color"/>
    </style:style>
    <style:style style:name="ListLabel76" style:display-name="ListLabel 76" style:family="text">
      <style:text-properties style:text-underline-type="none" style:text-underline-color="font-color"/>
    </style:style>
    <style:style style:name="ListLabel77" style:display-name="ListLabel 77" style:family="text">
      <style:text-properties style:text-underline-type="none" style:text-underline-color="font-color"/>
    </style:style>
    <style:style style:name="ListLabel78" style:display-name="ListLabel 78" style:family="text">
      <style:text-properties style:text-underline-type="none" style:text-underline-color="font-color"/>
    </style:style>
    <style:style style:name="ListLabel79" style:display-name="ListLabel 79" style:family="text">
      <style:text-properties style:text-underline-type="none" style:text-underline-color="font-color"/>
    </style:style>
    <style:style style:name="ListLabel80" style:display-name="ListLabel 80" style:family="text">
      <style:text-properties style:text-underline-type="none" style:text-underline-color="font-color"/>
    </style:style>
    <style:style style:name="ListLabel81" style:display-name="ListLabel 81" style:family="text">
      <style:text-properties style:text-underline-type="none" style:text-underline-color="font-color"/>
    </style:style>
    <style:style style:name="ListLabel82" style:display-name="ListLabel 82" style:family="text">
      <style:text-properties style:text-underline-type="none" style:text-underline-color="font-color"/>
    </style:style>
    <style:style style:name="ListLabel83" style:display-name="ListLabel 83" style:family="text">
      <style:text-properties style:text-underline-type="none" style:text-underline-color="font-color"/>
    </style:style>
    <style:style style:name="ListLabel84" style:display-name="ListLabel 84" style:family="text">
      <style:text-properties style:text-underline-type="none" style:text-underline-color="font-color"/>
    </style:style>
    <style:style style:name="ListLabel85" style:display-name="ListLabel 85" style:family="text">
      <style:text-properties style:text-underline-type="none" style:text-underline-color="font-color"/>
    </style:style>
    <style:style style:name="ListLabel86" style:display-name="ListLabel 86" style:family="text">
      <style:text-properties style:text-underline-type="none" style:text-underline-color="font-color"/>
    </style:style>
    <style:style style:name="ListLabel87" style:display-name="ListLabel 87" style:family="text">
      <style:text-properties style:text-underline-type="none" style:text-underline-color="font-color"/>
    </style:style>
    <style:style style:name="ListLabel88" style:display-name="ListLabel 88" style:family="text">
      <style:text-properties style:text-underline-type="none" style:text-underline-color="font-color"/>
    </style:style>
    <style:style style:name="ListLabel89" style:display-name="ListLabel 89" style:family="text">
      <style:text-properties style:text-underline-type="none" style:text-underline-color="font-color"/>
    </style:style>
    <style:style style:name="ListLabel90" style:display-name="ListLabel 90" style:family="text">
      <style:text-properties style:text-underline-type="none" style:text-underline-color="font-color"/>
    </style:style>
    <style:style style:name="ListLabel91" style:display-name="ListLabel 91" style:family="text">
      <style:text-properties style:text-underline-type="none" style:text-underline-color="font-color"/>
    </style:style>
    <style:style style:name="ListLabel92" style:display-name="ListLabel 92" style:family="text">
      <style:text-properties style:text-underline-type="none" style:text-underline-color="font-color"/>
    </style:style>
    <style:style style:name="ListLabel93" style:display-name="ListLabel 93" style:family="text">
      <style:text-properties style:text-underline-type="none" style:text-underline-color="font-color"/>
    </style:style>
    <style:style style:name="ListLabel94" style:display-name="ListLabel 94" style:family="text">
      <style:text-properties style:text-underline-type="none" style:text-underline-color="font-color"/>
    </style:style>
    <style:style style:name="ListLabel95" style:display-name="ListLabel 95" style:family="text">
      <style:text-properties style:text-underline-type="none" style:text-underline-color="font-color"/>
    </style:style>
    <style:style style:name="ListLabel96" style:display-name="ListLabel 96" style:family="text">
      <style:text-properties style:text-underline-type="none" style:text-underline-color="font-color"/>
    </style:style>
    <style:style style:name="ListLabel97" style:display-name="ListLabel 97" style:family="text">
      <style:text-properties style:text-underline-type="none" style:text-underline-color="font-color"/>
    </style:style>
    <style:style style:name="ListLabel98" style:display-name="ListLabel 98" style:family="text">
      <style:text-properties style:text-underline-type="none" style:text-underline-color="font-color"/>
    </style:style>
    <style:style style:name="ListLabel99" style:display-name="ListLabel 99" style:family="text">
      <style:text-properties style:text-underline-type="none" style:text-underline-color="font-color"/>
    </style:style>
    <style:style style:name="ListLabel100" style:display-name="ListLabel 100" style:family="text">
      <style:text-properties fo:font-weight="normal" style:font-weight-asian="normal" fo:font-size="11pt" style:font-size-asian="11pt" style:text-underline-type="none" style:text-underline-color="font-color"/>
    </style:style>
    <style:style style:name="ListLabel101" style:display-name="ListLabel 101" style:family="text">
      <style:text-properties style:text-underline-type="none" style:text-underline-color="font-color"/>
    </style:style>
    <style:style style:name="ListLabel102" style:display-name="ListLabel 102" style:family="text">
      <style:text-properties style:text-underline-type="none" style:text-underline-color="font-color"/>
    </style:style>
    <style:style style:name="ListLabel103" style:display-name="ListLabel 103" style:family="text">
      <style:text-properties style:text-underline-type="none" style:text-underline-color="font-color"/>
    </style:style>
    <style:style style:name="ListLabel104" style:display-name="ListLabel 104" style:family="text">
      <style:text-properties style:text-underline-type="none" style:text-underline-color="font-color"/>
    </style:style>
    <style:style style:name="ListLabel105" style:display-name="ListLabel 105" style:family="text">
      <style:text-properties style:text-underline-type="none" style:text-underline-color="font-color"/>
    </style:style>
    <style:style style:name="ListLabel106" style:display-name="ListLabel 106" style:family="text">
      <style:text-properties style:text-underline-type="none" style:text-underline-color="font-color"/>
    </style:style>
    <style:style style:name="ListLabel107" style:display-name="ListLabel 107" style:family="text">
      <style:text-properties style:text-underline-type="none" style:text-underline-color="font-color"/>
    </style:style>
    <style:style style:name="ListLabel108" style:display-name="ListLabel 108" style:family="text">
      <style:text-properties style:text-underline-type="none" style:text-underline-color="font-color"/>
    </style:style>
    <style:style style:name="ListLabel109" style:display-name="ListLabel 109" style:family="text">
      <style:text-properties style:text-underline-type="none" style:text-underline-color="font-color"/>
    </style:style>
    <style:style style:name="ListLabel110" style:display-name="ListLabel 110" style:family="text">
      <style:text-properties style:text-underline-type="none" style:text-underline-color="font-color"/>
    </style:style>
    <style:style style:name="ListLabel111" style:display-name="ListLabel 111" style:family="text">
      <style:text-properties style:text-underline-type="none" style:text-underline-color="font-color"/>
    </style:style>
    <style:style style:name="ListLabel112" style:display-name="ListLabel 112" style:family="text">
      <style:text-properties style:text-underline-type="none" style:text-underline-color="font-color"/>
    </style:style>
    <style:style style:name="ListLabel113" style:display-name="ListLabel 113" style:family="text">
      <style:text-properties style:text-underline-type="none" style:text-underline-color="font-color"/>
    </style:style>
    <style:style style:name="ListLabel114" style:display-name="ListLabel 114" style:family="text">
      <style:text-properties style:text-underline-type="none" style:text-underline-color="font-color"/>
    </style:style>
    <style:style style:name="ListLabel115" style:display-name="ListLabel 115" style:family="text">
      <style:text-properties style:text-underline-type="none" style:text-underline-color="font-color"/>
    </style:style>
    <style:style style:name="ListLabel116" style:display-name="ListLabel 116" style:family="text">
      <style:text-properties style:text-underline-type="none" style:text-underline-color="font-color"/>
    </style:style>
    <style:style style:name="ListLabel117" style:display-name="ListLabel 117" style:family="text">
      <style:text-properties style:text-underline-type="none" style:text-underline-color="font-color"/>
    </style:style>
    <style:style style:name="ListLabel118" style:display-name="ListLabel 118" style:family="text">
      <style:text-properties style:text-underline-type="none" style:text-underline-color="font-color"/>
    </style:style>
    <style:style style:name="ListLabel119" style:display-name="ListLabel 119" style:family="text">
      <style:text-properties style:text-underline-type="none" style:text-underline-color="font-color"/>
    </style:style>
    <style:style style:name="ListLabel120" style:display-name="ListLabel 120" style:family="text">
      <style:text-properties style:text-underline-type="none" style:text-underline-color="font-color"/>
    </style:style>
    <style:style style:name="ListLabel121" style:display-name="ListLabel 121" style:family="text">
      <style:text-properties style:text-underline-type="none" style:text-underline-color="font-color"/>
    </style:style>
    <style:style style:name="ListLabel122" style:display-name="ListLabel 122" style:family="text">
      <style:text-properties style:text-underline-type="none" style:text-underline-color="font-color"/>
    </style:style>
    <style:style style:name="ListLabel123" style:display-name="ListLabel 123" style:family="text">
      <style:text-properties style:text-underline-type="none" style:text-underline-color="font-color"/>
    </style:style>
    <style:style style:name="ListLabel124" style:display-name="ListLabel 124" style:family="text">
      <style:text-properties style:text-underline-type="none" style:text-underline-color="font-color"/>
    </style:style>
    <style:style style:name="ListLabel125" style:display-name="ListLabel 125" style:family="text">
      <style:text-properties style:text-underline-type="none" style:text-underline-color="font-color"/>
    </style:style>
    <style:style style:name="ListLabel126" style:display-name="ListLabel 126" style:family="text">
      <style:text-properties style:text-underline-type="none" style:text-underline-color="font-color"/>
    </style:style>
    <style:style style:name="ListLabel127" style:display-name="ListLabel 127" style:family="text">
      <style:text-properties style:text-underline-type="none" style:text-underline-color="font-color"/>
    </style:style>
    <style:style style:name="ListLabel128" style:display-name="ListLabel 128" style:family="text">
      <style:text-properties style:text-underline-type="none" style:text-underline-color="font-color"/>
    </style:style>
    <style:style style:name="ListLabel129" style:display-name="ListLabel 129" style:family="text">
      <style:text-properties style:text-underline-type="none" style:text-underline-color="font-color"/>
    </style:style>
    <style:style style:name="ListLabel130" style:display-name="ListLabel 130" style:family="text">
      <style:text-properties style:text-underline-type="none" style:text-underline-color="font-color"/>
    </style:style>
    <style:style style:name="ListLabel131" style:display-name="ListLabel 131" style:family="text">
      <style:text-properties style:text-underline-type="none" style:text-underline-color="font-color"/>
    </style:style>
    <style:style style:name="ListLabel132" style:display-name="ListLabel 132" style:family="text">
      <style:text-properties style:text-underline-type="none" style:text-underline-color="font-color"/>
    </style:style>
    <style:style style:name="ListLabel133" style:display-name="ListLabel 133" style:family="text">
      <style:text-properties style:text-underline-type="none" style:text-underline-color="font-color"/>
    </style:style>
    <style:style style:name="ListLabel134" style:display-name="ListLabel 134" style:family="text">
      <style:text-properties style:text-underline-type="none" style:text-underline-color="font-color"/>
    </style:style>
    <style:style style:name="ListLabel135" style:display-name="ListLabel 135" style:family="text">
      <style:text-properties style:text-underline-type="none" style:text-underline-color="font-color"/>
    </style:style>
    <style:style style:name="ListLabel136" style:display-name="ListLabel 136" style:family="text">
      <style:text-properties fo:font-weight="normal" style:font-weight-asian="normal" fo:font-size="11pt" style:font-size-asian="11pt" style:text-underline-type="none" style:text-underline-color="font-color"/>
    </style:style>
    <style:style style:name="ListLabel137" style:display-name="ListLabel 137" style:family="text">
      <style:text-properties style:text-underline-type="none" style:text-underline-color="font-color"/>
    </style:style>
    <style:style style:name="ListLabel138" style:display-name="ListLabel 138" style:family="text">
      <style:text-properties style:text-underline-type="none" style:text-underline-color="font-color"/>
    </style:style>
    <style:style style:name="ListLabel139" style:display-name="ListLabel 139" style:family="text">
      <style:text-properties style:text-underline-type="none" style:text-underline-color="font-color"/>
    </style:style>
    <style:style style:name="ListLabel140" style:display-name="ListLabel 140" style:family="text">
      <style:text-properties style:text-underline-type="none" style:text-underline-color="font-color"/>
    </style:style>
    <style:style style:name="ListLabel141" style:display-name="ListLabel 141" style:family="text">
      <style:text-properties style:text-underline-type="none" style:text-underline-color="font-color"/>
    </style:style>
    <style:style style:name="ListLabel142" style:display-name="ListLabel 142" style:family="text">
      <style:text-properties style:text-underline-type="none" style:text-underline-color="font-color"/>
    </style:style>
    <style:style style:name="ListLabel143" style:display-name="ListLabel 143" style:family="text">
      <style:text-properties style:text-underline-type="none" style:text-underline-color="font-color"/>
    </style:style>
    <style:style style:name="ListLabel144" style:display-name="ListLabel 144" style:family="text">
      <style:text-properties style:text-underline-type="none" style:text-underline-color="font-color"/>
    </style:style>
    <style:style style:name="ListLabel145" style:display-name="ListLabel 145" style:family="text">
      <style:text-properties fo:font-weight="normal" style:font-weight-asian="normal" fo:font-size="11pt" style:font-size-asian="11pt" style:text-underline-type="none" style:text-underline-color="font-color"/>
    </style:style>
    <style:style style:name="ListLabel146" style:display-name="ListLabel 146" style:family="text">
      <style:text-properties style:text-underline-type="none" style:text-underline-color="font-color"/>
    </style:style>
    <style:style style:name="ListLabel147" style:display-name="ListLabel 147" style:family="text">
      <style:text-properties style:text-underline-type="none" style:text-underline-color="font-color"/>
    </style:style>
    <style:style style:name="ListLabel148" style:display-name="ListLabel 148" style:family="text">
      <style:text-properties style:text-underline-type="none" style:text-underline-color="font-color"/>
    </style:style>
    <style:style style:name="ListLabel149" style:display-name="ListLabel 149" style:family="text">
      <style:text-properties style:text-underline-type="none" style:text-underline-color="font-color"/>
    </style:style>
    <style:style style:name="ListLabel150" style:display-name="ListLabel 150" style:family="text">
      <style:text-properties style:text-underline-type="none" style:text-underline-color="font-color"/>
    </style:style>
    <style:style style:name="ListLabel151" style:display-name="ListLabel 151" style:family="text">
      <style:text-properties style:text-underline-type="none" style:text-underline-color="font-color"/>
    </style:style>
    <style:style style:name="ListLabel152" style:display-name="ListLabel 152" style:family="text">
      <style:text-properties style:text-underline-type="none" style:text-underline-color="font-color"/>
    </style:style>
    <style:style style:name="ListLabel153" style:display-name="ListLabel 153" style:family="text">
      <style:text-properties style:text-underline-type="none" style:text-underline-color="font-color"/>
    </style:style>
    <style:style style:name="ListLabel154" style:display-name="ListLabel 154" style:family="text">
      <style:text-properties style:text-underline-type="none" style:text-underline-color="font-color"/>
    </style:style>
    <style:style style:name="ListLabel155" style:display-name="ListLabel 155" style:family="text">
      <style:text-properties style:text-underline-type="none" style:text-underline-color="font-color"/>
    </style:style>
    <style:style style:name="ListLabel156" style:display-name="ListLabel 156" style:family="text">
      <style:text-properties style:text-underline-type="none" style:text-underline-color="font-color"/>
    </style:style>
    <style:style style:name="ListLabel157" style:display-name="ListLabel 157" style:family="text">
      <style:text-properties style:text-underline-type="none" style:text-underline-color="font-color"/>
    </style:style>
    <style:style style:name="ListLabel158" style:display-name="ListLabel 158" style:family="text">
      <style:text-properties style:text-underline-type="none" style:text-underline-color="font-color"/>
    </style:style>
    <style:style style:name="ListLabel159" style:display-name="ListLabel 159" style:family="text">
      <style:text-properties style:text-underline-type="none" style:text-underline-color="font-color"/>
    </style:style>
    <style:style style:name="ListLabel160" style:display-name="ListLabel 160" style:family="text">
      <style:text-properties style:text-underline-type="none" style:text-underline-color="font-color"/>
    </style:style>
    <style:style style:name="ListLabel161" style:display-name="ListLabel 161" style:family="text">
      <style:text-properties style:text-underline-type="none" style:text-underline-color="font-color"/>
    </style:style>
    <style:style style:name="ListLabel162" style:display-name="ListLabel 162" style:family="text">
      <style:text-properties style:text-underline-type="none" style:text-underline-color="font-color"/>
    </style:style>
    <style:style style:name="ListLabel163" style:display-name="ListLabel 163" style:family="text">
      <style:text-properties style:text-underline-type="none" style:text-underline-color="font-color"/>
    </style:style>
    <style:style style:name="ListLabel164" style:display-name="ListLabel 164" style:family="text">
      <style:text-properties style:text-underline-type="none" style:text-underline-color="font-color"/>
    </style:style>
    <style:style style:name="ListLabel165" style:display-name="ListLabel 165" style:family="text">
      <style:text-properties style:text-underline-type="none" style:text-underline-color="font-color"/>
    </style:style>
    <style:style style:name="ListLabel166" style:display-name="ListLabel 166" style:family="text">
      <style:text-properties style:text-underline-type="none" style:text-underline-color="font-color"/>
    </style:style>
    <style:style style:name="ListLabel167" style:display-name="ListLabel 167" style:family="text">
      <style:text-properties style:text-underline-type="none" style:text-underline-color="font-color"/>
    </style:style>
    <style:style style:name="ListLabel168" style:display-name="ListLabel 168" style:family="text">
      <style:text-properties style:text-underline-type="none" style:text-underline-color="font-color"/>
    </style:style>
    <style:style style:name="ListLabel169" style:display-name="ListLabel 169" style:family="text">
      <style:text-properties style:text-underline-type="none" style:text-underline-color="font-color"/>
    </style:style>
    <style:style style:name="ListLabel170" style:display-name="ListLabel 170" style:family="text">
      <style:text-properties style:text-underline-type="none" style:text-underline-color="font-color"/>
    </style:style>
    <style:style style:name="ListLabel171" style:display-name="ListLabel 171"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ListLabel172" style:display-name="ListLabel 172" style:family="text">
      <style:text-properties style:text-underline-type="single" style:text-underline-style="solid" style:text-underline-width="auto" style:text-underline-mode="continuous" style:text-underline-color="font-color"/>
    </style:style>
    <style:style style:name="ListLabel173" style:display-name="ListLabel 173" style:family="text"/>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2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2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2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2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2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2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2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2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1.1277in" text:min-label-width="0.25in" text:list-level-position-and-space-mode="label-alignment">
          <style:list-level-label-alignment text:label-followed-by="listtab" fo:margin-left="1.3777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4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4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4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4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4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4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4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4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5LVL1" style:family="text">
      <style:text-properties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Num5" style:display-name="WWNum5">
      <text:list-level-style-bullet text:level="1" text:style-name="WW_CharLFO5LVL1" text:bullet-char="●">
        <style:list-level-properties text:space-before="1.718in" text:min-label-width="0.25in" text:list-level-position-and-space-mode="label-alignment">
          <style:list-level-label-alignment text:label-followed-by="listtab" fo:margin-left="1.968in" fo:text-indent="-0.25in"/>
        </style:list-level-properties>
      </text:list-level-style-bullet>
      <text:list-level-style-bullet text:level="2" text:style-name="WW_CharLFO5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5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5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5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5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5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5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5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6LVL1" style:family="text">
      <style:text-properties fo:font-weight="bold" style:font-weight-asian="bold" fo:font-size="16pt" style:font-size-asian="16pt" style:text-underline-type="none" style:text-underline-color="font-color"/>
    </style:style>
    <style:style style:name="WW_CharLFO6LVL2" style:family="text">
      <style:text-properties fo:font-weight="normal" style:font-weight-asian="normal" fo:font-size="10pt" style:font-size-asian="10pt" style:text-underline-type="none" style:text-underline-color="font-color"/>
    </style:style>
    <style:style style:name="WW_CharLFO6LVL3" style:family="text">
      <style:text-properties fo:font-weight="normal" style:font-weight-asian="normal" fo:font-size="11pt" style:font-size-asian="11pt" style:text-underline-type="none" style:text-underline-color="font-color"/>
    </style:style>
    <style:style style:name="WW_CharLFO6LVL4" style:family="text">
      <style:text-properties style:text-underline-type="none" style:text-underline-color="font-color"/>
    </style:style>
    <style:style style:name="WW_CharLFO6LVL5" style:family="text">
      <style:text-properties style:text-underline-type="none" style:text-underline-color="font-color"/>
    </style:style>
    <style:style style:name="WW_CharLFO6LVL6" style:family="text">
      <style:text-properties style:text-underline-type="none" style:text-underline-color="font-color"/>
    </style:style>
    <style:style style:name="WW_CharLFO6LVL7" style:family="text">
      <style:text-properties style:text-underline-type="none" style:text-underline-color="font-color"/>
    </style:style>
    <style:style style:name="WW_CharLFO6LVL8" style:family="text">
      <style:text-properties style:text-underline-type="none" style:text-underline-color="font-color"/>
    </style:style>
    <style:style style:name="WW_CharLFO6LVL9" style:family="text">
      <style:text-properties style:text-underline-type="none" style:text-underline-color="font-color"/>
    </style:style>
    <text:list-style style:name="WWNum6" style:display-name="WWNum6">
      <text:list-level-style-number text:level="1" text:style-name="WW_CharLFO6LVL1" style:num-suffix="." style:num-format="1">
        <style:list-level-properties fo:text-align="end" text:space-before="-0.4465in" text:min-label-width="0.25in" text:list-level-position-and-space-mode="label-alignment">
          <style:list-level-label-alignment text:label-followed-by="listtab" fo:margin-left="-0.1965in" fo:text-indent="-0.25in"/>
        </style:list-level-properties>
      </text:list-level-style-number>
      <text:list-level-style-number text:level="2" text:style-name="WW_CharLFO6LVL2" style:num-suffix="." style:num-format="1" text:display-levels="2">
        <style:list-level-properties fo:text-align="end" text:space-before="0.0451in" text:min-label-width="0.25in" text:list-level-position-and-space-mode="label-alignment">
          <style:list-level-label-alignment text:label-followed-by="listtab" fo:margin-left="0.2951in" fo:text-indent="-0.25in"/>
        </style:list-level-properties>
      </text:list-level-style-number>
      <text:list-level-style-number text:level="3" text:style-name="WW_CharLFO6LVL3" style:num-suffix="." style:num-format="1" text:display-levels="3">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6LVL4" style:num-suffix="."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6LVL5" style:num-suffix="."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6LVL6" style:num-suffix="."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6LVL7" style:num-suffix="."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6LVL8" style:num-suffix="."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6LVL9" style:num-suffix="."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7LVL1" style:family="text">
      <style:text-properties style:text-underline-type="none" style:text-underline-color="font-color"/>
    </style:style>
    <style:style style:name="WW_CharLFO7LVL2" style:family="text">
      <style:text-properties style:text-underline-type="none" style:text-underline-color="font-color"/>
    </style:style>
    <style:style style:name="WW_CharLFO7LVL3" style:family="text">
      <style:text-properties style:text-underline-type="none" style:text-underline-color="font-color"/>
    </style:style>
    <style:style style:name="WW_CharLFO7LVL4" style:family="text">
      <style:text-properties style:text-underline-type="none" style:text-underline-color="font-color"/>
    </style:style>
    <style:style style:name="WW_CharLFO7LVL5" style:family="text">
      <style:text-properties style:text-underline-type="none" style:text-underline-color="font-color"/>
    </style:style>
    <style:style style:name="WW_CharLFO7LVL6" style:family="text">
      <style:text-properties style:text-underline-type="none" style:text-underline-color="font-color"/>
    </style:style>
    <style:style style:name="WW_CharLFO7LVL7" style:family="text">
      <style:text-properties style:text-underline-type="none" style:text-underline-color="font-color"/>
    </style:style>
    <style:style style:name="WW_CharLFO7LVL8" style:family="text">
      <style:text-properties style:text-underline-type="none" style:text-underline-color="font-color"/>
    </style:style>
    <style:style style:name="WW_CharLFO7LVL9" style:family="text">
      <style:text-properties style:text-underline-type="none" style:text-underline-color="font-color"/>
    </style:style>
    <text:list-style style:name="WWNum7" style:display-name="WW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8LVL1" style:family="text">
      <style:text-properties style:text-underline-type="none" style:text-underline-color="font-color"/>
    </style:style>
    <style:style style:name="WW_CharLFO8LVL2" style:family="text">
      <style:text-properties style:text-underline-type="none" style:text-underline-color="font-color"/>
    </style:style>
    <style:style style:name="WW_CharLFO8LVL3" style:family="text">
      <style:text-properties style:text-underline-type="none" style:text-underline-color="font-color"/>
    </style:style>
    <style:style style:name="WW_CharLFO8LVL4" style:family="text">
      <style:text-properties style:text-underline-type="none" style:text-underline-color="font-color"/>
    </style:style>
    <style:style style:name="WW_CharLFO8LVL5" style:family="text">
      <style:text-properties style:text-underline-type="none" style:text-underline-color="font-color"/>
    </style:style>
    <style:style style:name="WW_CharLFO8LVL6" style:family="text">
      <style:text-properties style:text-underline-type="none" style:text-underline-color="font-color"/>
    </style:style>
    <style:style style:name="WW_CharLFO8LVL7" style:family="text">
      <style:text-properties style:text-underline-type="none" style:text-underline-color="font-color"/>
    </style:style>
    <style:style style:name="WW_CharLFO8LVL8" style:family="text">
      <style:text-properties style:text-underline-type="none" style:text-underline-color="font-color"/>
    </style:style>
    <style:style style:name="WW_CharLFO8LVL9" style:family="text">
      <style:text-properties style:text-underline-type="none" style:text-underline-color="font-color"/>
    </style:style>
    <text:list-style style:name="WWNum8" style:display-name="WWNum8">
      <text:list-level-style-bullet text:level="1" text:style-name="WW_CharLFO8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8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8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8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8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8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8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8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8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9LVL1" style:family="text">
      <style:text-properties style:text-underline-type="none" style:text-underline-color="font-color"/>
    </style:style>
    <style:style style:name="WW_CharLFO9LVL2" style:family="text">
      <style:text-properties style:text-underline-type="none" style:text-underline-color="font-color"/>
    </style:style>
    <style:style style:name="WW_CharLFO9LVL3" style:family="text">
      <style:text-properties style:text-underline-type="none" style:text-underline-color="font-color"/>
    </style:style>
    <style:style style:name="WW_CharLFO9LVL4" style:family="text">
      <style:text-properties style:text-underline-type="none" style:text-underline-color="font-color"/>
    </style:style>
    <style:style style:name="WW_CharLFO9LVL5" style:family="text">
      <style:text-properties style:text-underline-type="none" style:text-underline-color="font-color"/>
    </style:style>
    <style:style style:name="WW_CharLFO9LVL6" style:family="text">
      <style:text-properties style:text-underline-type="none" style:text-underline-color="font-color"/>
    </style:style>
    <style:style style:name="WW_CharLFO9LVL7" style:family="text">
      <style:text-properties style:text-underline-type="none" style:text-underline-color="font-color"/>
    </style:style>
    <style:style style:name="WW_CharLFO9LVL8" style:family="text">
      <style:text-properties style:text-underline-type="none" style:text-underline-color="font-color"/>
    </style:style>
    <style:style style:name="WW_CharLFO9LVL9" style:family="text">
      <style:text-properties style:text-underline-type="none" style:text-underline-color="font-color"/>
    </style:style>
    <text:list-style style:name="WWNum9" style:display-name="WWNum9">
      <text:list-level-style-bullet text:level="1" text:style-name="WW_CharLFO9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9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9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9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9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9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9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9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9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10LVL1" style:family="text">
      <style:text-properties style:text-underline-type="none" style:text-underline-color="font-color"/>
    </style:style>
    <style:style style:name="WW_CharLFO10LVL2" style:family="text">
      <style:text-properties style:text-underline-type="none" style:text-underline-color="font-color"/>
    </style:style>
    <style:style style:name="WW_CharLFO10LVL3" style:family="text">
      <style:text-properties style:text-underline-type="none" style:text-underline-color="font-color"/>
    </style:style>
    <style:style style:name="WW_CharLFO10LVL4" style:family="text">
      <style:text-properties style:text-underline-type="none" style:text-underline-color="font-color"/>
    </style:style>
    <style:style style:name="WW_CharLFO10LVL5" style:family="text">
      <style:text-properties style:text-underline-type="none" style:text-underline-color="font-color"/>
    </style:style>
    <style:style style:name="WW_CharLFO10LVL6" style:family="text">
      <style:text-properties style:text-underline-type="none" style:text-underline-color="font-color"/>
    </style:style>
    <style:style style:name="WW_CharLFO10LVL7" style:family="text">
      <style:text-properties style:text-underline-type="none" style:text-underline-color="font-color"/>
    </style:style>
    <style:style style:name="WW_CharLFO10LVL8" style:family="text">
      <style:text-properties style:text-underline-type="none" style:text-underline-color="font-color"/>
    </style:style>
    <style:style style:name="WW_CharLFO10LVL9" style:family="text">
      <style:text-properties style:text-underline-type="none" style:text-underline-color="font-color"/>
    </style:style>
    <text:list-style style:name="WWNum10" style:display-name="WWNum10">
      <text:list-level-style-bullet text:level="1" text:style-name="WW_CharLFO10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10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10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0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0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0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0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0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0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11LVL1" style:family="text">
      <style:text-properties style:text-underline-type="none" style:text-underline-color="font-color"/>
    </style:style>
    <style:style style:name="WW_CharLFO11LVL2" style:family="text">
      <style:text-properties style:text-underline-type="none" style:text-underline-color="font-color"/>
    </style:style>
    <style:style style:name="WW_CharLFO11LVL3" style:family="text">
      <style:text-properties style:text-underline-type="none" style:text-underline-color="font-color"/>
    </style:style>
    <style:style style:name="WW_CharLFO11LVL4" style:family="text">
      <style:text-properties style:text-underline-type="none" style:text-underline-color="font-color"/>
    </style:style>
    <style:style style:name="WW_CharLFO11LVL5" style:family="text">
      <style:text-properties style:text-underline-type="none" style:text-underline-color="font-color"/>
    </style:style>
    <style:style style:name="WW_CharLFO11LVL6" style:family="text">
      <style:text-properties style:text-underline-type="none" style:text-underline-color="font-color"/>
    </style:style>
    <style:style style:name="WW_CharLFO11LVL7" style:family="text">
      <style:text-properties style:text-underline-type="none" style:text-underline-color="font-color"/>
    </style:style>
    <style:style style:name="WW_CharLFO11LVL8" style:family="text">
      <style:text-properties style:text-underline-type="none" style:text-underline-color="font-color"/>
    </style:style>
    <style:style style:name="WW_CharLFO11LVL9" style:family="text">
      <style:text-properties style:text-underline-type="none" style:text-underline-color="font-color"/>
    </style:style>
    <text:list-style style:name="WWNum11" style:display-name="WW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2LVL1" style:family="text">
      <style:text-properties fo:font-weight="normal" style:font-weight-asian="normal" fo:font-size="11pt" style:font-size-asian="11pt" style:text-underline-type="none" style:text-underline-color="font-color"/>
    </style:style>
    <style:style style:name="WW_CharLFO12LVL2" style:family="text">
      <style:text-properties style:text-underline-type="none" style:text-underline-color="font-color"/>
    </style:style>
    <style:style style:name="WW_CharLFO12LVL3" style:family="text">
      <style:text-properties style:text-underline-type="none" style:text-underline-color="font-color"/>
    </style:style>
    <style:style style:name="WW_CharLFO12LVL4" style:family="text">
      <style:text-properties style:text-underline-type="none" style:text-underline-color="font-color"/>
    </style:style>
    <style:style style:name="WW_CharLFO12LVL5" style:family="text">
      <style:text-properties style:text-underline-type="none" style:text-underline-color="font-color"/>
    </style:style>
    <style:style style:name="WW_CharLFO12LVL6" style:family="text">
      <style:text-properties style:text-underline-type="none" style:text-underline-color="font-color"/>
    </style:style>
    <style:style style:name="WW_CharLFO12LVL7" style:family="text">
      <style:text-properties style:text-underline-type="none" style:text-underline-color="font-color"/>
    </style:style>
    <style:style style:name="WW_CharLFO12LVL8" style:family="text">
      <style:text-properties style:text-underline-type="none" style:text-underline-color="font-color"/>
    </style:style>
    <style:style style:name="WW_CharLFO12LVL9" style:family="text">
      <style:text-properties style:text-underline-type="none" style:text-underline-color="font-color"/>
    </style:style>
    <text:list-style style:name="WWNum12" style:display-name="WWNum12">
      <text:list-level-style-bullet text:level="1" text:style-name="WW_CharLFO12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2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2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2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2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2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2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2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2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13LVL1" style:family="text">
      <style:text-properties style:text-underline-type="none" style:text-underline-color="font-color"/>
    </style:style>
    <style:style style:name="WW_CharLFO13LVL2" style:family="text">
      <style:text-properties style:text-underline-type="none" style:text-underline-color="font-color"/>
    </style:style>
    <style:style style:name="WW_CharLFO13LVL3" style:family="text">
      <style:text-properties style:text-underline-type="none" style:text-underline-color="font-color"/>
    </style:style>
    <style:style style:name="WW_CharLFO13LVL4" style:family="text">
      <style:text-properties style:text-underline-type="none" style:text-underline-color="font-color"/>
    </style:style>
    <style:style style:name="WW_CharLFO13LVL5" style:family="text">
      <style:text-properties style:text-underline-type="none" style:text-underline-color="font-color"/>
    </style:style>
    <style:style style:name="WW_CharLFO13LVL6" style:family="text">
      <style:text-properties style:text-underline-type="none" style:text-underline-color="font-color"/>
    </style:style>
    <style:style style:name="WW_CharLFO13LVL7" style:family="text">
      <style:text-properties style:text-underline-type="none" style:text-underline-color="font-color"/>
    </style:style>
    <style:style style:name="WW_CharLFO13LVL8" style:family="text">
      <style:text-properties style:text-underline-type="none" style:text-underline-color="font-color"/>
    </style:style>
    <style:style style:name="WW_CharLFO13LVL9" style:family="text">
      <style:text-properties style:text-underline-type="none" style:text-underline-color="font-color"/>
    </style:style>
    <text:list-style style:name="WWNum13" style:display-name="WWNum13">
      <text:list-level-style-bullet text:level="1" text:style-name="WW_CharLFO13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13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13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3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3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3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3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3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3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14LVL1" style:family="text">
      <style:text-properties style:text-underline-type="none" style:text-underline-color="font-color"/>
    </style:style>
    <style:style style:name="WW_CharLFO14LVL2" style:family="text">
      <style:text-properties style:text-underline-type="none" style:text-underline-color="font-color"/>
    </style:style>
    <style:style style:name="WW_CharLFO14LVL3" style:family="text">
      <style:text-properties style:text-underline-type="none" style:text-underline-color="font-color"/>
    </style:style>
    <style:style style:name="WW_CharLFO14LVL4" style:family="text">
      <style:text-properties style:text-underline-type="none" style:text-underline-color="font-color"/>
    </style:style>
    <style:style style:name="WW_CharLFO14LVL5" style:family="text">
      <style:text-properties style:text-underline-type="none" style:text-underline-color="font-color"/>
    </style:style>
    <style:style style:name="WW_CharLFO14LVL6" style:family="text">
      <style:text-properties style:text-underline-type="none" style:text-underline-color="font-color"/>
    </style:style>
    <style:style style:name="WW_CharLFO14LVL7" style:family="text">
      <style:text-properties style:text-underline-type="none" style:text-underline-color="font-color"/>
    </style:style>
    <style:style style:name="WW_CharLFO14LVL8" style:family="text">
      <style:text-properties style:text-underline-type="none" style:text-underline-color="font-color"/>
    </style:style>
    <style:style style:name="WW_CharLFO14LVL9" style:family="text">
      <style:text-properties style:text-underline-type="none" style:text-underline-color="font-color"/>
    </style:style>
    <text:list-style style:name="WWNum14" style:display-name="WWNum14">
      <text:list-level-style-bullet text:level="1" text:style-name="WW_CharLFO14LVL1" text:bullet-char="●">
        <style:list-level-properties text:space-before="1.6194in" text:min-label-width="0.25in" text:list-level-position-and-space-mode="label-alignment">
          <style:list-level-label-alignment text:label-followed-by="listtab" fo:margin-left="1.8694in" fo:text-indent="-0.25in"/>
        </style:list-level-properties>
      </text:list-level-style-bullet>
      <text:list-level-style-bullet text:level="2" text:style-name="WW_CharLFO14LVL2" text:bullet-char="●">
        <style:list-level-properties text:space-before="1.1277in" text:min-label-width="0.25in" text:list-level-position-and-space-mode="label-alignment">
          <style:list-level-label-alignment text:label-followed-by="listtab" fo:margin-left="1.3777in" fo:text-indent="-0.25in"/>
        </style:list-level-properties>
      </text:list-level-style-bullet>
      <text:list-level-style-bullet text:level="3" text:style-name="WW_CharLFO14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4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4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4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4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4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4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15LVL1" style:family="text">
      <style:text-properties style:text-underline-type="none" style:text-underline-color="font-color"/>
    </style:style>
    <style:style style:name="WW_CharLFO15LVL2" style:family="text">
      <style:text-properties style:text-underline-type="none" style:text-underline-color="font-color"/>
    </style:style>
    <style:style style:name="WW_CharLFO15LVL3" style:family="text">
      <style:text-properties style:text-underline-type="none" style:text-underline-color="font-color"/>
    </style:style>
    <style:style style:name="WW_CharLFO15LVL4" style:family="text">
      <style:text-properties style:text-underline-type="none" style:text-underline-color="font-color"/>
    </style:style>
    <style:style style:name="WW_CharLFO15LVL5" style:family="text">
      <style:text-properties style:text-underline-type="none" style:text-underline-color="font-color"/>
    </style:style>
    <style:style style:name="WW_CharLFO15LVL6" style:family="text">
      <style:text-properties style:text-underline-type="none" style:text-underline-color="font-color"/>
    </style:style>
    <style:style style:name="WW_CharLFO15LVL7" style:family="text">
      <style:text-properties style:text-underline-type="none" style:text-underline-color="font-color"/>
    </style:style>
    <style:style style:name="WW_CharLFO15LVL8" style:family="text">
      <style:text-properties style:text-underline-type="none" style:text-underline-color="font-color"/>
    </style:style>
    <style:style style:name="WW_CharLFO15LVL9" style:family="text">
      <style:text-properties style:text-underline-type="none" style:text-underline-color="font-color"/>
    </style:style>
    <text:list-style style:name="WWNum15" style:display-name="WWNum15">
      <text:list-level-style-bullet text:level="1" text:style-name="WW_CharLFO15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5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5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5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5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5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5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5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5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6LVL1" style:family="text">
      <style:text-properties fo:font-weight="normal" style:font-weight-asian="normal" fo:font-size="11pt" style:font-size-asian="11pt" style:text-underline-type="none" style:text-underline-color="font-color"/>
    </style:style>
    <style:style style:name="WW_CharLFO16LVL2" style:family="text">
      <style:text-properties style:text-underline-type="none" style:text-underline-color="font-color"/>
    </style:style>
    <style:style style:name="WW_CharLFO16LVL3" style:family="text">
      <style:text-properties style:text-underline-type="none" style:text-underline-color="font-color"/>
    </style:style>
    <style:style style:name="WW_CharLFO16LVL4" style:family="text">
      <style:text-properties style:text-underline-type="none" style:text-underline-color="font-color"/>
    </style:style>
    <style:style style:name="WW_CharLFO16LVL5" style:family="text">
      <style:text-properties style:text-underline-type="none" style:text-underline-color="font-color"/>
    </style:style>
    <style:style style:name="WW_CharLFO16LVL6" style:family="text">
      <style:text-properties style:text-underline-type="none" style:text-underline-color="font-color"/>
    </style:style>
    <style:style style:name="WW_CharLFO16LVL7" style:family="text">
      <style:text-properties style:text-underline-type="none" style:text-underline-color="font-color"/>
    </style:style>
    <style:style style:name="WW_CharLFO16LVL8" style:family="text">
      <style:text-properties style:text-underline-type="none" style:text-underline-color="font-color"/>
    </style:style>
    <style:style style:name="WW_CharLFO16LVL9" style:family="text">
      <style:text-properties style:text-underline-type="none" style:text-underline-color="font-color"/>
    </style:style>
    <text:list-style style:name="WWNum16" style:display-name="WWNum16">
      <text:list-level-style-bullet text:level="1" text:style-name="WW_CharLFO16LVL1" text:bullet-char="●">
        <style:list-level-properties text:space-before="0.9305in" text:min-label-width="0.25in" text:list-level-position-and-space-mode="label-alignment">
          <style:list-level-label-alignment text:label-followed-by="listtab" fo:margin-left="1.1805in" fo:text-indent="-0.25in"/>
        </style:list-level-properties>
      </text:list-level-style-bullet>
      <text:list-level-style-bullet text:level="2" text:style-name="WW_CharLFO16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6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6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6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6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6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6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6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7LVL1" style:family="text">
      <style:text-properties fo:font-weight="normal" style:font-weight-asian="normal" fo:font-size="11pt" style:font-size-asian="11pt" style:text-underline-type="none" style:text-underline-color="font-color"/>
    </style:style>
    <style:style style:name="WW_CharLFO17LVL2" style:family="text">
      <style:text-properties style:text-underline-type="none" style:text-underline-color="font-color"/>
    </style:style>
    <style:style style:name="WW_CharLFO17LVL3" style:family="text">
      <style:text-properties style:text-underline-type="none" style:text-underline-color="font-color"/>
    </style:style>
    <style:style style:name="WW_CharLFO17LVL4" style:family="text">
      <style:text-properties style:text-underline-type="none" style:text-underline-color="font-color"/>
    </style:style>
    <style:style style:name="WW_CharLFO17LVL5" style:family="text">
      <style:text-properties style:text-underline-type="none" style:text-underline-color="font-color"/>
    </style:style>
    <style:style style:name="WW_CharLFO17LVL6" style:family="text">
      <style:text-properties style:text-underline-type="none" style:text-underline-color="font-color"/>
    </style:style>
    <style:style style:name="WW_CharLFO17LVL7" style:family="text">
      <style:text-properties style:text-underline-type="none" style:text-underline-color="font-color"/>
    </style:style>
    <style:style style:name="WW_CharLFO17LVL8" style:family="text">
      <style:text-properties style:text-underline-type="none" style:text-underline-color="font-color"/>
    </style:style>
    <style:style style:name="WW_CharLFO17LVL9" style:family="text">
      <style:text-properties style:text-underline-type="none" style:text-underline-color="font-color"/>
    </style:style>
    <text:list-style style:name="WWNum17" style:display-name="WWNum17">
      <text:list-level-style-bullet text:level="1" text:style-name="WW_CharLFO17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7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7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7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7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7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7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7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7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8LVL1" style:family="text">
      <style:text-properties style:text-underline-type="none" style:text-underline-color="font-color"/>
    </style:style>
    <style:style style:name="WW_CharLFO18LVL2" style:family="text">
      <style:text-properties style:text-underline-type="none" style:text-underline-color="font-color"/>
    </style:style>
    <style:style style:name="WW_CharLFO18LVL3" style:family="text">
      <style:text-properties style:text-underline-type="none" style:text-underline-color="font-color"/>
    </style:style>
    <style:style style:name="WW_CharLFO18LVL4" style:family="text">
      <style:text-properties style:text-underline-type="none" style:text-underline-color="font-color"/>
    </style:style>
    <style:style style:name="WW_CharLFO18LVL5" style:family="text">
      <style:text-properties style:text-underline-type="none" style:text-underline-color="font-color"/>
    </style:style>
    <style:style style:name="WW_CharLFO18LVL6" style:family="text">
      <style:text-properties style:text-underline-type="none" style:text-underline-color="font-color"/>
    </style:style>
    <style:style style:name="WW_CharLFO18LVL7" style:family="text">
      <style:text-properties style:text-underline-type="none" style:text-underline-color="font-color"/>
    </style:style>
    <style:style style:name="WW_CharLFO18LVL8" style:family="text">
      <style:text-properties style:text-underline-type="none" style:text-underline-color="font-color"/>
    </style:style>
    <style:style style:name="WW_CharLFO18LVL9" style:family="text">
      <style:text-properties style:text-underline-type="none" style:text-underline-color="font-color"/>
    </style:style>
    <text:list-style style:name="WWNum18" style:display-name="WWNum18">
      <text:list-level-style-bullet text:level="1" text:style-name="WW_CharLFO18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18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18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8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8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8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8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8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8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19LVL1" style:family="text">
      <style:text-properties style:text-underline-type="none" style:text-underline-color="font-color"/>
    </style:style>
    <style:style style:name="WW_CharLFO19LVL2" style:family="text">
      <style:text-properties style:text-underline-type="none" style:text-underline-color="font-color"/>
    </style:style>
    <style:style style:name="WW_CharLFO19LVL3" style:family="text">
      <style:text-properties style:text-underline-type="none" style:text-underline-color="font-color"/>
    </style:style>
    <style:style style:name="WW_CharLFO19LVL4" style:family="text">
      <style:text-properties style:text-underline-type="none" style:text-underline-color="font-color"/>
    </style:style>
    <style:style style:name="WW_CharLFO19LVL5" style:family="text">
      <style:text-properties style:text-underline-type="none" style:text-underline-color="font-color"/>
    </style:style>
    <style:style style:name="WW_CharLFO19LVL6" style:family="text">
      <style:text-properties style:text-underline-type="none" style:text-underline-color="font-color"/>
    </style:style>
    <style:style style:name="WW_CharLFO19LVL7" style:family="text">
      <style:text-properties style:text-underline-type="none" style:text-underline-color="font-color"/>
    </style:style>
    <style:style style:name="WW_CharLFO19LVL8" style:family="text">
      <style:text-properties style:text-underline-type="none" style:text-underline-color="font-color"/>
    </style:style>
    <style:style style:name="WW_CharLFO19LVL9" style:family="text">
      <style:text-properties style:text-underline-type="none" style:text-underline-color="font-color"/>
    </style:style>
    <text:list-style style:name="WWNum19" style:display-name="WWNum19">
      <text:list-level-style-bullet text:level="1" text:style-name="WW_CharLFO19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9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9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9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9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9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9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9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9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2" style:parent-style-name="DefaultParagraphFont" style:family="text">
      <style:text-properties fo:font-weight="bold" style:font-weight-asian="bold" style:font-weight-complex="bold" fo:color="#CC0000"/>
    </style:style>
    <style:style style:name="P3" style:parent-style-name="Standard" style:family="paragraph">
      <style:paragraph-properties fo:margin-bottom="0.1388in" fo:line-height="100%" fo:margin-left="0.4916in">
        <style:tab-stops/>
      </style:paragraph-properties>
      <style:text-properties fo:color="#4A86E8" fo:background-color="#FFFF00"/>
    </style:style>
    <style:style style:name="P4" style:parent-style-name="Standard" style:family="paragraph">
      <style:paragraph-properties fo:text-align="end"/>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e8eaed" style:text-line-through-type="none" style:text-line-through-style="none" style:text-line-through-width="auto" style:text-line-through-color="font-color" style:text-position="0% 100%" fo:font-family="quo"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e8eaed" draw:opacity="100%" draw:stroke="none" style:horizontal-rel="paragraph"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Standard"><draw:custom-shape svg:width="6.3125in" svg:height="2.525in" draw:z-index="251665408" draw:id="id0" draw:style-name="a2" draw:transform="translate(-3.15625in -1.2625in) rotate(-5.49779) translate(2.15625in 0.7625in)" draw:name="PowerPlusWaterMarkObject9564267"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T2">DRAFT — FOR INTERNAL REVIEW ONLY — NOT FOR PUBLICATION</text:span><draw:custom-shape svg:width="0.01667in" svg:height="0.04444in" draw:z-index="251659264" draw:id="id1" draw:style-name="a5" draw:transform="translate(-0.00833in -0.02222in) rotate(-0.7854) translate(3.12222in 5.12778in)" draw:name="WordArt 1" text:anchor-type="paragraph"><svg:title/><svg:desc/><text:p text:style-name="a4" text:class-names="" text:cond-style-name=""><text:span text:style-name="a3"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3"/>
        <text:p text:style-name="P4">Lot 8 -<text:s/><text:page-number text:fixed="false">67</text:page-number><text:s/>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Nicola Murray</dc:creator>
    <meta:creation-date>2026-08-10T10:37:00Z</meta:creation-date>
    <dc:date>2026-08-10T10:38:00Z</dc:date>
    <meta:template xlink:href="Normal" xlink:type="simple"/>
    <meta:editing-cycles>2</meta:editing-cycles>
    <meta:editing-duration>PT60S</meta:editing-duration>
    <meta:document-statistic meta:page-count="3" meta:paragraph-count="444" meta:word-count="33275" meta:character-count="222501" meta:row-count="1580" meta:non-whitespace-character-count="189670"/>
  </office:meta>
</office:document-meta>
</file>