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settings.xml" manifest:media-type="text/xml"/>
  <manifest:file-entry manifest:full-path="styles.xml" manifest:media-type="text/xml"/>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jpg" manifest:media-type="image/jpeg"/>
  <manifest:file-entry manifest:full-path="media/image20.png" manifest:media-type="image/png"/>
  <manifest:file-entry manifest:full-path="media/image21.png" manifest:media-type="image/png"/>
  <manifest:file-entry manifest:full-path="media/image22.jpg" manifest:media-type="image/jpe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jpg" manifest:media-type="image/jpeg"/>
  <manifest:file-entry manifest:full-path="media/image34.png" manifest:media-type="image/png"/>
  <manifest:file-entry manifest:full-path="media/image35.jpg" manifest:media-type="image/jpeg"/>
  <manifest:file-entry manifest:full-path="media/image36.png" manifest:media-type="image/png"/>
  <manifest:file-entry manifest:full-path="media/image37.jpg" manifest:media-type="image/jpeg"/>
  <manifest:file-entry manifest:full-path="media/image38.png" manifest:media-type="image/png"/>
  <manifest:file-entry manifest:full-path="media/image39.jpg" manifest:media-type="image/jpeg"/>
  <manifest:file-entry manifest:full-path="media/image40.jpg" manifest:media-type="image/jpeg"/>
  <manifest:file-entry manifest:full-path="media/image41.jpg" manifest:media-type="image/jpeg"/>
  <manifest:file-entry manifest:full-path="media/image42.png" manifest:media-type="image/png"/>
  <manifest:file-entry manifest:full-path="media/image43.png" manifest:media-type="image/png"/>
  <manifest:file-entry manifest:full-path="media/image44.jpg" manifest:media-type="image/jpeg"/>
  <manifest:file-entry manifest:full-path="media/image45.jpg" manifest:media-type="image/jpeg"/>
  <manifest:file-entry manifest:full-path="media/image46.png" manifest:media-type="image/png"/>
  <manifest:file-entry manifest:full-path="media/image47.png" manifest:media-type="image/png"/>
  <manifest:file-entry manifest:full-path="media/image48.jpg" manifest:media-type="image/jpe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jpg" manifest:media-type="image/jpe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automatic-styles>
    <style:style style:family="table-cell" style:name="a2493">
      <style:table-cell-properties style:vertical-align="bottom" fo:background-color="#f3f3f3" fo:padding-top="0.02083in" fo:padding-bottom="0.02083in" fo:padding-left="0.03125in" fo:padding-right="0.03125in"/>
      <style:paragraph-properties style:writing-mode="lr-tb"/>
    </style:style>
    <style:style style:family="text" style:name="a1685">
      <style:text-properties fo:font-family="Calibri" style:font-family-asian="Calibri" style:font-family-complex="Calibri" fo:font-size="0.13889in" style:font-size-asian="0.13889in" style:font-size-complex="0.13889in" fo:font-weight="bold" style:font-weight-asian="bold" style:font-weight-complex="bold"/>
    </style:style>
    <style:style style:family="text" style:name="a2494">
      <style:text-properties fo:font-family="Calibri" style:font-family-asian="Calibri" style:font-family-complex="Calibri" fo:language="en" fo:country="GB"/>
    </style:style>
    <style:style style:family="paragraph" style:name="a1686">
      <style:paragraph-properties fo:text-align="left" fo:margin-left="0.07874in" fo:text-indent="0in" fo:margin-top="0in" fo:margin-bottom="0in" style:writing-mode="lr-tb"/>
    </style:style>
    <style:style style:family="text" style:name="a2495">
      <style:text-properties fo:font-family="Calibri" style:font-family-asian="Calibri" style:font-family-complex="Calibri"/>
    </style:style>
    <style:style style:family="table-cell" style:name="a1687">
      <style:table-cell-properties style:vertical-align="top" fo:background-color="#f3f3f3" fo:padding-top="0.03937in" fo:padding-bottom="0.05906in" fo:padding-left="0.01969in" fo:padding-right="0.09998in"/>
      <style:paragraph-properties style:writing-mode="lr-tb"/>
    </style:style>
    <style:style style:family="paragraph" style:name="a2496">
      <style:paragraph-properties fo:line-height="115%" fo:text-align="center" fo:margin-left="0in" fo:text-indent="0in" fo:margin-top="0in" fo:margin-bottom="0in" style:writing-mode="lr-tb"/>
    </style:style>
    <style:style style:family="text" style:name="a1688">
      <style:text-properties fo:color="#0000ff" fo:font-family="Calibri" style:font-family-asian="Calibri" style:font-family-complex="Calibri" fo:font-size="0.13889in" style:font-size-asian="0.13889in" style:font-size-complex="0.13889in" fo:language="en" fo:country="GB" style:text-underline-type="single" style:text-underline-style="solid" style:text-underline-width="auto" fo:font-weight="bold" style:font-weight-asian="bold" style:font-weight-complex="bold" style:text-underline-mode="continuous"/>
    </style:style>
    <style:style style:family="table-cell" style:name="a2497">
      <style:table-cell-properties style:vertical-align="bottom" fo:padding-top="0.02083in" fo:padding-bottom="0.02083in" fo:padding-left="0.03125in" fo:padding-right="0.03125in"/>
      <style:paragraph-properties style:writing-mode="lr-tb"/>
    </style:style>
    <style:style style:family="text" style:name="a1689">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2498">
      <style:text-properties fo:font-family="Calibri" style:font-family-asian="Calibri" style:font-family-complex="Calibri" fo:language="en" fo:country="GB"/>
    </style:style>
    <style:style style:family="text" style:name="a2499">
      <style:text-properties fo:font-family="Calibri" style:font-family-asian="Calibri" style:font-family-complex="Calibri"/>
    </style:style>
    <style:style style:family="text" style:name="a216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61">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62">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16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6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68">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69">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1690">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1691">
      <style:paragraph-properties fo:text-align="left" fo:margin-left="0.07874in" fo:text-indent="0in" fo:margin-top="0in" fo:margin-bottom="0in" style:writing-mode="lr-tb"/>
    </style:style>
    <style:style style:family="text" style:name="a1692">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1693">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1694">
      <style:paragraph-properties fo:text-align="left" fo:margin-left="0.07874in" fo:text-indent="0in" fo:margin-top="0in" fo:margin-bottom="0in" style:writing-mode="lr-tb"/>
    </style:style>
    <style:style style:family="table-cell" style:name="a1695">
      <style:table-cell-properties style:vertical-align="top" fo:background-color="#f3f3f3" fo:padding-top="0.03937in" fo:padding-bottom="0.05906in" fo:padding-left="0.01969in" fo:padding-right="0.09998in"/>
      <style:paragraph-properties style:writing-mode="lr-tb"/>
    </style:style>
    <style:style style:family="table-row" style:name="a1696">
      <style:table-row-properties style:row-height="0.01in"/>
    </style:style>
    <style:style style:family="text" style:name="a1697">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1698">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1699">
      <style:paragraph-properties fo:text-align="left" fo:margin-left="0.07874in" fo:text-indent="0in" fo:margin-top="0in" fo:margin-bottom="0in" style:writing-mode="lr-tb"/>
    </style:style>
    <style:style style:family="text" style:name="a2170">
      <style:text-properties fo:font-variant="normal" fo:text-transform="none" fo:color="#ffff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72">
      <style:graphic-properties fo:wrap-option="wrap" fo:padding-top="0.09998in" fo:padding-bottom="0.09998in" fo:padding-left="0.09998in" fo:padding-right="0.09998in" draw:textarea-vertical-align="middle" draw:textarea-horizontal-align="center" draw:fill="none" draw:stroke="solid" svg:stroke-width="0.03125in" svg:stroke-color="#b4ccff" svg:stroke-opacity="100%" draw:stroke-linejoin="round" svg:stroke-linecap="butt" draw:auto-grow-width="false" draw:auto-grow-height="false"/>
      <style:paragraph-properties style:font-independent-line-spacing="true" style:writing-mode="lr-tb"/>
    </style:style>
    <style:style style:family="text" style:name="a2173">
      <style:text-properties fo:font-variant="normal" fo:text-transform="none" fo:color="#ffff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75">
      <style:graphic-properties fo:wrap-option="wrap" fo:padding-top="0.09998in" fo:padding-bottom="0.09998in" fo:padding-left="0.09998in" fo:padding-right="0.09998in" draw:textarea-vertical-align="middle" draw:textarea-horizontal-align="center" draw:fill="none" draw:stroke="solid" svg:stroke-width="0.03125in" svg:stroke-color="#b4ccff" svg:stroke-opacity="100%" draw:stroke-linejoin="round" svg:stroke-linecap="butt" draw:auto-grow-width="false" draw:auto-grow-height="false"/>
      <style:paragraph-properties style:font-independent-line-spacing="true" style:writing-mode="lr-tb"/>
    </style:style>
    <style:style style:family="text" style:name="a2176">
      <style:text-properties fo:font-variant="normal" fo:text-transform="none" fo:color="#ffff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78">
      <style:graphic-properties fo:wrap-option="wrap" fo:padding-top="0.09998in" fo:padding-bottom="0.09998in" fo:padding-left="0.09998in" fo:padding-right="0.09998in" draw:textarea-vertical-align="middle" draw:textarea-horizontal-align="center" draw:fill="none" draw:stroke="solid" svg:stroke-width="0.03125in" svg:stroke-color="#b4ccff" svg:stroke-opacity="100%" draw:stroke-linejoin="round" svg:stroke-linecap="butt" draw:auto-grow-width="false" draw:auto-grow-height="false"/>
      <style:paragraph-properties style:font-independent-line-spacing="true" style:writing-mode="lr-tb"/>
    </style:style>
    <style:style style:family="text" style:name="a2179">
      <style:text-properties fo:font-variant="normal" fo:text-transform="none" fo:color="#ffff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1">
      <style:graphic-properties fo:wrap-option="wrap" fo:padding-top="0.09998in" fo:padding-bottom="0.09998in" fo:padding-left="0.09998in" fo:padding-right="0.09998in" draw:textarea-vertical-align="middle" draw:textarea-horizontal-align="center" draw:fill="none" draw:stroke="solid" svg:stroke-width="0.03125in" svg:stroke-color="#b4ccff" svg:stroke-opacity="100%" draw:stroke-linejoin="round" svg:stroke-linecap="butt" draw:auto-grow-width="false" draw:auto-grow-height="false"/>
      <style:paragraph-properties style:font-independent-line-spacing="true" style:writing-mode="lr-tb"/>
    </style:style>
    <style:style style:family="text" style:name="a218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4">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6">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7">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88">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resentation" style:name="a2189">
      <style:graphic-properties draw:fill="none" draw:stroke="solid" svg:stroke-width="0.01042in" svg:stroke-color="#000000" svg:stroke-opacity="100%" draw:stroke-linejoin="round" svg:stroke-linecap="butt"/>
    </style:style>
    <style:style style:family="presentation" style:name="a219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191">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21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 style:name="a2199">
      <style:table-properties style:writing-mode="lr-tb"/>
    </style:style>
    <style:style style:family="text" style:name="a360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02">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0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06">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3607">
      <style:text-properties fo:font-variant="normal" fo:text-transform="none" fo:color="#0000ff"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36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0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804">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05">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text" style:name="a361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00"/>
    </style:style>
    <style:style style:family="graphic" style:name="a2806" style:parent-style-name="Graphics">
      <style:graphic-properties draw:fill="none" draw:stroke="none" draw:image-opacity="100%"/>
    </style:style>
    <style:style style:family="paragraph" style:name="a36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80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9">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281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11">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1486in" style:font-size-asian="0.21486in" style:font-size-complex="0.2148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62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13">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21">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4">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graphic" style:name="a2815" style:parent-style-name="Graphics">
      <style:graphic-properties draw:fill="none" draw:stroke="none" draw:image-opacity="100%"/>
    </style:style>
    <style:style style:family="text" style:name="a3623">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81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4">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fo:background-color="#ffffff"/>
    </style:style>
    <style:style style:family="text" style:name="a281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5">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818">
      <style:paragraph-properties fo:line-height="107.916%"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6">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81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7">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3628">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1486in" style:font-size-asian="0.21486in" style:font-size-complex="0.2148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821">
      <style:paragraph-properties fo:line-height="107.916%"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22">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text" style:name="a3630">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fo:background-color="#ffffff"/>
    </style:style>
    <style:style style:family="graphic" style:name="a2823" style:parent-style-name="Graphics">
      <style:graphic-properties draw:fill="none" draw:stroke="none" draw:image-opacity="100%"/>
    </style:style>
    <style:style style:family="text" style:name="a3631">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82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2">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82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33">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2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5">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6">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29">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37">
      <style:paragraph-properties fo:line-height="100%" fo:text-align="left" style:tab-stop-distance="1in" fo:margin-left="0in" fo:margin-right="0in" fo:text-indent="0in" fo:margin-top="0.31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8">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639">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0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02">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03">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presentation" style:name="a3304">
      <style:graphic-properties draw:fill="none" draw:stroke="solid" svg:stroke-width="0.01042in" svg:stroke-color="#000000" svg:stroke-opacity="100%" draw:stroke-linejoin="round" svg:stroke-linecap="butt"/>
    </style:style>
    <style:style style:family="presentation" style:name="a330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30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33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3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3309" style:parent-style-name="Graphics">
      <style:graphic-properties draw:fill="none" draw:stroke="none" draw:image-opacity="100%"/>
    </style:style>
    <style:style style:family="graphic" style:name="a2830">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283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2">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40">
      <style:paragraph-properties fo:line-height="100%" fo:text-align="left" style:tab-stop-distance="1in" fo:margin-left="0.5in" fo:margin-right="0in" fo:text-indent="-0.35417in" fo:margin-top="0.31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3">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2">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283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3">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283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44">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8">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6">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aragraph" style:name="a28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7">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3611in" style:font-size-asian="0.23611in" style:font-size-complex="0.236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48">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0">
      <style:paragraph-properties fo:line-height="115%" fo:text-align="center" fo:margin-left="0in" fo:text-indent="0in" fo:margin-top="0in" fo:margin-bottom="0in" style:writing-mode="lr-tb"/>
    </style:style>
    <style:style style:family="table-cell" style:name="a2501">
      <style:table-cell-properties style:vertical-align="bottom" fo:padding-top="0.02083in" fo:padding-bottom="0.02083in" fo:padding-left="0.03125in" fo:padding-right="0.03125in"/>
      <style:paragraph-properties style:writing-mode="lr-tb"/>
    </style:style>
    <style:style style:family="text" style:name="a2502">
      <style:text-properties fo:font-family="Calibri" style:font-family-asian="Calibri" style:font-family-complex="Calibri" fo:language="en" fo:country="GB"/>
    </style:style>
    <style:style style:family="graphic" style:name="a3310" style:parent-style-name="Graphics">
      <style:graphic-properties draw:fill="none" draw:stroke="none" draw:image-opacity="100%"/>
    </style:style>
    <style:style style:family="text" style:name="a2503">
      <style:text-properties fo:font-family="Calibri" style:font-family-asian="Calibri" style:font-family-complex="Calibri"/>
    </style:style>
    <style:style style:family="text" style:name="a3311">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4">
      <style:paragraph-properties fo:line-height="115%" fo:text-align="center" fo:margin-left="0in" fo:text-indent="0in" fo:margin-top="0in" fo:margin-bottom="0in" style:writing-mode="lr-tb"/>
    </style:style>
    <style:style style:family="text" style:name="a3312">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505">
      <style:table-cell-properties style:vertical-align="bottom" fo:padding-top="0.02083in" fo:padding-bottom="0.02083in" fo:padding-left="0.03125in" fo:padding-right="0.03125in"/>
      <style:paragraph-properties style:writing-mode="lr-tb"/>
    </style:style>
    <style:style style:family="paragraph" style:name="a33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506">
      <style:table-row-properties style:row-height="0.29648in"/>
    </style:style>
    <style:style style:family="text" style:name="a331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7">
      <style:text-properties fo:font-family="Calibri" style:font-family-asian="Calibri" style:font-family-complex="Calibri" fo:language="en" fo:country="GB"/>
    </style:style>
    <style:style style:family="paragraph" style:name="a3315">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8">
      <style:text-properties fo:font-family="Calibri" style:font-family-asian="Calibri" style:font-family-complex="Calibri"/>
    </style:style>
    <style:style style:family="graphic" style:name="a3316">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paragraph" style:name="a2509">
      <style:paragraph-properties fo:line-height="115%" fo:text-align="left" fo:margin-left="0in" fo:text-indent="0in" fo:margin-top="0in" fo:margin-bottom="0in" style:writing-mode="lr-tb"/>
    </style:style>
    <style:style style:family="presentation" style:name="a3317">
      <style:graphic-properties draw:fill="none" draw:stroke="solid" svg:stroke-width="0.01042in" svg:stroke-color="#000000" svg:stroke-opacity="100%" draw:stroke-linejoin="round" svg:stroke-linecap="butt"/>
    </style:style>
    <style:style style:family="presentation" style:name="a33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31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8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1486in" style:font-size-asian="0.21486in" style:font-size-complex="0.2148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841">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42">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presentation" style:name="a36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2843" style:parent-style-name="Graphics">
      <style:graphic-properties draw:fill="none" draw:stroke="none" draw:image-opacity="100%"/>
    </style:style>
    <style:style style:family="presentation" style:name="a3651">
      <style:graphic-properties draw:fill="none" draw:stroke="solid" svg:stroke-width="0.01042in" svg:stroke-color="#000000" svg:stroke-opacity="100%" draw:stroke-linejoin="round" svg:stroke-linecap="butt"/>
    </style:style>
    <style:style style:family="presentation" style:name="a2844">
      <style:graphic-properties draw:fill="none" draw:stroke="solid" svg:stroke-width="0.01042in" svg:stroke-color="#000000" svg:stroke-opacity="100%" draw:stroke-linejoin="round" svg:stroke-linecap="butt"/>
    </style:style>
    <style:style style:family="presentation" style:name="a365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8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653">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284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36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8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6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6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3657">
      <style:graphic-properties fo:wrap-option="wrap" fo:padding-top="0in" fo:padding-bottom="0in" fo:padding-left="0in" fo:padding-right="0in" draw:textarea-vertical-align="middle" draw:textarea-horizontal-align="left" draw:fill="solid" draw:fill-color="#e8efff" draw:opacity="100%" draw:stroke="solid" svg:stroke-width="0.02083in" svg:stroke-color="#b4ccff" svg:stroke-opacity="100%" draw:stroke-linejoin="round" svg:stroke-linecap="butt" draw:auto-grow-width="false" draw:auto-grow-height="false"/>
      <style:paragraph-properties style:font-independent-line-spacing="true" style:writing-mode="lr-tb"/>
    </style:style>
    <style:style style:family="text" style:name="a365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00">
      <style:table-cell-properties style:vertical-align="top" fo:background-color="#c8fff5"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paragraph" style:name="a36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1">
      <style:text-properties fo:font-family="Calibri" style:font-family-asian="Calibri" style:font-family-complex="Calibri" fo:font-size="0.13889in" style:font-size-asian="0.13889in" style:font-size-complex="0.13889in" fo:language="en" fo:country="GB"/>
    </style:style>
    <style:style style:family="text" style:name="a1702">
      <style:text-properties fo:font-family="Calibri" style:font-family-asian="Calibri" style:font-family-complex="Calibri" fo:font-size="0.13889in" style:font-size-asian="0.13889in" style:font-size-complex="0.13889in"/>
    </style:style>
    <style:style style:family="table-cell" style:name="a2510">
      <style:table-cell-properties style:vertical-align="bottom" fo:background-color="#f3f3f3" fo:padding-top="0.02083in" fo:padding-bottom="0.02083in" fo:padding-left="0.03125in" fo:padding-right="0.03125in"/>
      <style:paragraph-properties style:writing-mode="lr-tb"/>
    </style:style>
    <style:style style:family="paragraph" style:name="a1703">
      <style:paragraph-properties fo:text-align="left" fo:margin-left="0.07874in" fo:text-indent="0in" fo:margin-top="0in" fo:margin-bottom="0in" style:writing-mode="lr-tb"/>
    </style:style>
    <style:style style:family="text" style:name="a2511">
      <style:text-properties fo:font-family="Calibri" style:font-family-asian="Calibri" style:font-family-complex="Calibri" fo:language="en" fo:country="GB"/>
    </style:style>
    <style:style style:family="table-cell" style:name="a1704">
      <style:table-cell-properties style:vertical-align="top" fo:border-left="0.01042in solid #9e9e9e" fo:padding-top="0.03937in" fo:padding-bottom="0.05906in" fo:padding-left="0.01969in" fo:padding-right="0.09998in"/>
      <style:paragraph-properties style:writing-mode="lr-tb"/>
    </style:style>
    <style:style style:family="drawing-page" style:name="a33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12">
      <style:text-properties fo:font-family="Calibri" style:font-family-asian="Calibri" style:font-family-complex="Calibri"/>
    </style:style>
    <style:style style:family="text" style:name="a1705">
      <style:text-properties fo:font-family="Calibri" style:font-family-asian="Calibri" style:font-family-complex="Calibri" fo:font-size="0.13889in" style:font-size-asian="0.13889in" style:font-size-complex="0.13889in" fo:language="en" fo:country="GB"/>
    </style:style>
    <style:style style:family="graphic" style:name="a3321" style:parent-style-name="Graphics">
      <style:graphic-properties draw:fill="none" draw:stroke="none" draw:image-opacity="100%"/>
    </style:style>
    <style:style style:family="paragraph" style:name="a2513">
      <style:paragraph-properties fo:line-height="115%" fo:text-align="center" fo:margin-left="0in" fo:text-indent="0in" fo:margin-top="0in" fo:margin-bottom="0in" style:writing-mode="lr-tb"/>
    </style:style>
    <style:style style:family="text" style:name="a1706">
      <style:text-properties fo:font-family="Calibri" style:font-family-asian="Calibri" style:font-family-complex="Calibri" fo:font-size="0.13889in" style:font-size-asian="0.13889in" style:font-size-complex="0.13889in"/>
    </style:style>
    <style:style style:family="graphic" style:name="a3322" style:parent-style-name="Graphics">
      <style:graphic-properties draw:fill="none" draw:stroke="none" draw:image-opacity="100%"/>
    </style:style>
    <style:style style:family="table-cell" style:name="a2514">
      <style:table-cell-properties style:vertical-align="bottom" fo:padding-top="0.02083in" fo:padding-bottom="0.02083in" fo:padding-left="0.03125in" fo:padding-right="0.03125in"/>
      <style:paragraph-properties style:writing-mode="lr-tb"/>
    </style:style>
    <style:style style:family="paragraph" style:name="a1707">
      <style:paragraph-properties fo:text-align="left" fo:margin-left="0.07874in" fo:text-indent="0in" fo:margin-top="0in" fo:margin-bottom="0in" style:writing-mode="lr-tb"/>
    </style:style>
    <style:style style:family="graphic" style:name="a3323" style:parent-style-name="Graphics">
      <style:graphic-properties draw:fill="none" draw:stroke="none" draw:image-opacity="100%"/>
    </style:style>
    <style:style style:family="text" style:name="a2515">
      <style:text-properties fo:font-family="Calibri" style:font-family-asian="Calibri" style:font-family-complex="Calibri" fo:language="en" fo:country="GB"/>
    </style:style>
    <style:style style:family="table-cell" style:name="a1708">
      <style:table-cell-properties style:vertical-align="top" fo:background-color="#ffd966" fo:padding-top="0.03937in" fo:padding-bottom="0.05906in" fo:padding-left="0.01969in" fo:padding-right="0.09998in"/>
      <style:paragraph-properties style:writing-mode="lr-tb"/>
    </style:style>
    <style:style style:family="text" style:name="a3324">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6">
      <style:text-properties fo:font-family="Calibri" style:font-family-asian="Calibri" style:font-family-complex="Calibri"/>
    </style:style>
    <style:style style:family="text" style:name="a1709">
      <style:text-properties fo:font-family="Calibri" style:font-family-asian="Calibri" style:font-family-complex="Calibri" fo:font-size="0.13889in" style:font-size-asian="0.13889in" style:font-size-complex="0.13889in" fo:language="en" fo:country="GB"/>
    </style:style>
    <style:style style:family="text" style:name="a3325">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17">
      <style:paragraph-properties fo:line-height="115%" fo:text-align="center" fo:margin-left="0in" fo:text-indent="0in" fo:margin-top="0in" fo:margin-bottom="0in" style:writing-mode="lr-tb"/>
    </style:style>
    <style:style style:family="table-cell" style:name="a2518">
      <style:table-cell-properties style:vertical-align="bottom" fo:padding-top="0.02083in" fo:padding-bottom="0.02083in" fo:padding-left="0.03125in" fo:padding-right="0.03125in"/>
      <style:paragraph-properties style:writing-mode="lr-tb"/>
    </style:style>
    <style:style style:family="paragraph" style:name="a3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9">
      <style:text-properties fo:font-family="Calibri" style:font-family-asian="Calibri" style:font-family-complex="Calibri" fo:language="en" fo:country="GB"/>
    </style:style>
    <style:style style:family="text" style:name="a332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28">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29">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paragraph" style:name="a28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85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60">
      <style:graphic-properties fo:wrap-option="wrap" fo:padding-top="0in" fo:padding-bottom="0in" fo:padding-left="0in" fo:padding-right="0in" draw:textarea-vertical-align="middle" draw:textarea-horizontal-align="left" draw:fill="solid" draw:fill-color="#e8efff" draw:opacity="100%" draw:stroke="solid" svg:stroke-width="0.02083in" svg:stroke-color="#b4ccff" svg:stroke-opacity="100%" draw:stroke-linejoin="round" svg:stroke-linecap="butt" draw:auto-grow-width="false" draw:auto-grow-height="false"/>
      <style:paragraph-properties style:font-independent-line-spacing="true" style:writing-mode="lr-tb"/>
    </style:style>
    <style:style style:family="text" style:name="a285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54">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3">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6">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57">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58">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aragraph" style:name="a366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9">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graphic" style:name="a3667">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3668">
      <style:text-properties fo:font-variant="normal" fo:text-transform="none" fo:color="#0000ff"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1710">
      <style:text-properties fo:font-family="Calibri" style:font-family-asian="Calibri" style:font-family-complex="Calibri" fo:font-size="0.13889in" style:font-size-asian="0.13889in" style:font-size-complex="0.13889in"/>
    </style:style>
    <style:style style:family="text" style:name="a36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11">
      <style:paragraph-properties fo:text-align="left" fo:margin-left="0.07874in" fo:text-indent="0in" fo:margin-top="0in" fo:margin-bottom="0in" style:writing-mode="lr-tb"/>
    </style:style>
    <style:style style:family="table-cell" style:name="a1712">
      <style:table-cell-properties style:vertical-align="top" fo:padding-top="0.03937in" fo:padding-bottom="0.05906in" fo:padding-left="0.01969in" fo:padding-right="0.09998in"/>
      <style:paragraph-properties style:writing-mode="lr-tb"/>
    </style:style>
    <style:style style:family="text" style:name="a2520">
      <style:text-properties fo:font-family="Calibri" style:font-family-asian="Calibri" style:font-family-complex="Calibri"/>
    </style:style>
    <style:style style:family="text" style:name="a1713">
      <style:text-properties fo:font-family="Calibri" style:font-family-asian="Calibri" style:font-family-complex="Calibri" fo:font-size="0.13889in" style:font-size-asian="0.13889in" style:font-size-complex="0.13889in" fo:language="en" fo:country="GB"/>
    </style:style>
    <style:style style:family="paragraph" style:name="a2521">
      <style:paragraph-properties fo:line-height="115%" fo:text-align="center" fo:margin-left="0in" fo:text-indent="0in" fo:margin-top="0in" fo:margin-bottom="0in" style:writing-mode="lr-tb"/>
    </style:style>
    <style:style style:family="text" style:name="a1714">
      <style:text-properties fo:font-family="Calibri" style:font-family-asian="Calibri" style:font-family-complex="Calibri" fo:font-size="0.13889in" style:font-size-asian="0.13889in" style:font-size-complex="0.13889in"/>
    </style:style>
    <style:style style:family="presentation" style:name="a3330">
      <style:graphic-properties draw:fill="none" draw:stroke="solid" svg:stroke-width="0.01042in" svg:stroke-color="#000000" svg:stroke-opacity="100%" draw:stroke-linejoin="round" svg:stroke-linecap="butt"/>
    </style:style>
    <style:style style:family="table-cell" style:name="a2522">
      <style:table-cell-properties style:vertical-align="bottom" fo:padding-top="0.02083in" fo:padding-bottom="0.02083in" fo:padding-left="0.03125in" fo:padding-right="0.03125in"/>
      <style:paragraph-properties style:writing-mode="lr-tb"/>
    </style:style>
    <style:style style:family="paragraph" style:name="a1715">
      <style:paragraph-properties fo:text-align="left" fo:margin-left="0.07874in" fo:text-indent="0in" fo:margin-top="0in" fo:margin-bottom="0in" style:writing-mode="lr-tb"/>
    </style:style>
    <style:style style:family="presentation" style:name="a33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row" style:name="a2523">
      <style:table-row-properties style:row-height="0.29648in"/>
    </style:style>
    <style:style style:family="table-cell" style:name="a1716">
      <style:table-cell-properties style:vertical-align="top" fo:padding-top="0.03937in" fo:padding-bottom="0.05906in" fo:padding-left="0.01969in" fo:padding-right="0.09998in"/>
      <style:paragraph-properties style:writing-mode="lr-tb"/>
    </style:style>
    <style:style style:family="drawing-page" style:name="a333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524">
      <style:text-properties fo:font-family="Calibri" style:font-family-asian="Calibri" style:font-family-complex="Calibri" fo:language="en" fo:country="GB"/>
    </style:style>
    <style:style style:family="text" style:name="a1717">
      <style:text-properties fo:font-family="Calibri" style:font-family-asian="Calibri" style:font-family-complex="Calibri" fo:font-size="0.13889in" style:font-size-asian="0.13889in" style:font-size-complex="0.13889in" fo:language="en" fo:country="GB"/>
    </style:style>
    <style:style style:family="drawing-page" style:name="a33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25">
      <style:text-properties fo:font-family="Calibri" style:font-family-asian="Calibri" style:font-family-complex="Calibri"/>
    </style:style>
    <style:style style:family="text" style:name="a1718">
      <style:text-properties fo:font-family="Calibri" style:font-family-asian="Calibri" style:font-family-complex="Calibri" fo:font-size="0.13889in" style:font-size-asian="0.13889in" style:font-size-complex="0.13889in"/>
    </style:style>
    <style:style style:family="text" style:name="a333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526">
      <style:paragraph-properties fo:line-height="115%" fo:text-align="left" fo:margin-left="0in" fo:text-indent="0in" fo:margin-top="0in" fo:margin-bottom="0in" style:writing-mode="lr-tb"/>
    </style:style>
    <style:style style:family="paragraph" style:name="a1719">
      <style:paragraph-properties fo:text-align="left" fo:margin-left="0.07874in" fo:text-indent="0in" fo:margin-top="0in" fo:margin-bottom="0in" style:writing-mode="lr-tb"/>
    </style:style>
    <style:style style:family="text" style:name="a33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2527">
      <style:table-cell-properties style:vertical-align="bottom" fo:background-color="#f3f3f3" fo:padding-top="0.02083in" fo:padding-bottom="0.02083in" fo:padding-left="0.03125in" fo:padding-right="0.03125in"/>
      <style:paragraph-properties style:writing-mode="lr-tb"/>
    </style:style>
    <style:style style:family="text" style:name="a2528">
      <style:text-properties fo:font-family="Calibri" style:font-family-asian="Calibri" style:font-family-complex="Calibri" fo:language="en" fo:country="GB"/>
    </style:style>
    <style:style style:family="paragraph" style:name="a33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9">
      <style:text-properties fo:font-family="Calibri" style:font-family-asian="Calibri" style:font-family-complex="Calibri"/>
    </style:style>
    <style:style style:family="text" style:name="a33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3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3000">
      <style:graphic-properties fo:wrap-option="wrap" fo:padding-top="0in" fo:padding-bottom="0in" fo:padding-left="0in" fo:padding-right="0in" draw:textarea-vertical-align="middle" draw:textarea-horizontal-align="left" draw:fill="solid" draw:fill-color="#e8efff" draw:opacity="100%" draw:stroke="solid" svg:stroke-width="0.02083in" svg:stroke-color="#b4ccff" svg:stroke-opacity="100%" draw:stroke-linejoin="round" svg:stroke-linecap="butt" draw:auto-grow-width="false" draw:auto-grow-height="false"/>
      <style:paragraph-properties style:font-independent-line-spacing="true" style:writing-mode="lr-tb"/>
    </style:style>
    <style:style style:family="text" style:name="a300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03">
      <style:paragraph-properties fo:line-height="100%" fo:text-align="left" style:tab-stop-distance="1in" fo:margin-left="1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00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1">
      <style:paragraph-properties fo:line-height="100%" fo:text-align="left" style:tab-stop-distance="1in" fo:margin-left="0in" fo:margin-right="0in" fo:text-indent="0in" fo:margin-top="0in" fo:margin-bottom="0.1041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62">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367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007">
      <style:paragraph-properties fo:line-height="100%" fo:text-align="left" style:tab-stop-distance="1in" fo:margin-left="1in" fo:margin-right="0in" fo:text-indent="-0.34722in" fo:margin-top="0.06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3">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aragraph" style:name="a36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6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00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5">
      <style:paragraph-properties fo:line-height="100%" fo:text-align="left" style:tab-stop-distance="1in" fo:margin-left="0in" fo:margin-right="0in" fo:text-indent="0in" fo:margin-top="0in" fo:margin-bottom="0.1041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66">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36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00"/>
    </style:style>
    <style:style style:family="graphic" style:name="a2867" style:parent-style-name="Graphics">
      <style:graphic-properties draw:fill="none" draw:stroke="none" draw:image-opacity="100%"/>
    </style:style>
    <style:style style:family="paragraph" style:name="a36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8">
      <style:text-properties fo:font-variant="normal" fo:text-transform="none" fo:color="#ffff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8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7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7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20">
      <style:table-cell-properties style:vertical-align="top" fo:padding-top="0.03937in" fo:padding-bottom="0.05906in" fo:padding-left="0.01969in" fo:padding-right="0.09998in"/>
      <style:paragraph-properties style:writing-mode="lr-tb"/>
    </style:style>
    <style:style style:family="paragraph" style:name="a36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1">
      <style:text-properties fo:font-family="Calibri" style:font-family-asian="Calibri" style:font-family-complex="Calibri" fo:font-size="0.13889in" style:font-size-asian="0.13889in" style:font-size-complex="0.13889in" fo:language="en" fo:country="GB"/>
    </style:style>
    <style:style style:family="text" style:name="a1722">
      <style:text-properties fo:font-family="Calibri" style:font-family-asian="Calibri" style:font-family-complex="Calibri" fo:font-size="0.13889in" style:font-size-asian="0.13889in" style:font-size-complex="0.13889in"/>
    </style:style>
    <style:style style:family="paragraph" style:name="a2530">
      <style:paragraph-properties fo:line-height="115%" fo:text-align="center" fo:margin-left="0in" fo:text-indent="0in" fo:margin-top="0in" fo:margin-bottom="0in" style:writing-mode="lr-tb"/>
    </style:style>
    <style:style style:family="paragraph" style:name="a1723">
      <style:paragraph-properties fo:text-align="left" fo:margin-left="0.07874in" fo:text-indent="0in" fo:margin-top="0in" fo:margin-bottom="0in" style:writing-mode="lr-tb"/>
    </style:style>
    <style:style style:family="table-cell" style:name="a2531">
      <style:table-cell-properties style:vertical-align="bottom" fo:padding-top="0.02083in" fo:padding-bottom="0.02083in" fo:padding-left="0.03125in" fo:padding-right="0.03125in"/>
      <style:paragraph-properties style:writing-mode="lr-tb"/>
    </style:style>
    <style:style style:family="table-cell" style:name="a1724">
      <style:table-cell-properties style:vertical-align="top" fo:padding-top="0.03937in" fo:padding-bottom="0.05906in" fo:padding-left="0.01969in" fo:padding-right="0.09998in"/>
      <style:paragraph-properties style:writing-mode="lr-tb"/>
    </style:style>
    <style:style style:family="text" style:name="a334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2">
      <style:text-properties fo:font-family="Calibri" style:font-family-asian="Calibri" style:font-family-complex="Calibri" fo:language="en" fo:country="GB"/>
    </style:style>
    <style:style style:family="table-row" style:name="a1725">
      <style:table-row-properties style:row-height="0.31004in"/>
    </style:style>
    <style:style style:family="paragraph" style:name="a3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3">
      <style:text-properties fo:font-family="Calibri" style:font-family-asian="Calibri" style:font-family-complex="Calibri"/>
    </style:style>
    <style:style style:family="text" style:name="a1726">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graphic" style:name="a3342">
      <style:graphic-properties fo:wrap-option="wrap" fo:padding-top="0.09998in" fo:padding-bottom="0.09998in" fo:padding-left="0.09998in" fo:padding-right="0.09998in" draw:textarea-vertical-align="middle" draw:textarea-horizontal-align="left" draw:fill="solid" draw:fill-color="#d2db83"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paragraph" style:name="a2534">
      <style:paragraph-properties fo:line-height="115%" fo:text-align="center" fo:margin-left="0in" fo:text-indent="0in" fo:margin-top="0in" fo:margin-bottom="0in" style:writing-mode="lr-tb"/>
    </style:style>
    <style:style style:family="text" style:name="a1727">
      <style:text-properties fo:font-family="Calibri" style:font-family-asian="Calibri" style:font-family-complex="Calibri" fo:font-size="0.13889in" style:font-size-asian="0.13889in" style:font-size-complex="0.13889in" fo:font-weight="bold" style:font-weight-asian="bold" style:font-weight-complex="bold"/>
    </style:style>
    <style:style style:family="text" style:name="a334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535">
      <style:table-cell-properties style:vertical-align="bottom" fo:padding-top="0.02083in" fo:padding-bottom="0.02083in" fo:padding-left="0.03125in" fo:padding-right="0.03125in"/>
      <style:paragraph-properties style:writing-mode="lr-tb"/>
    </style:style>
    <style:style style:family="paragraph" style:name="a1728">
      <style:paragraph-properties fo:text-align="left" fo:margin-left="0.07874in" fo:text-indent="0in" fo:margin-top="0in" fo:margin-bottom="0in" style:writing-mode="lr-tb"/>
    </style:style>
    <style:style style:family="paragraph" style:name="a33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6">
      <style:text-properties fo:font-family="Calibri" style:font-family-asian="Calibri" style:font-family-complex="Calibri" fo:language="en" fo:country="GB"/>
    </style:style>
    <style:style style:family="table-cell" style:name="a1729">
      <style:table-cell-properties style:vertical-align="top" fo:background-color="#fff2cc"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graphic" style:name="a3345">
      <style:graphic-properties fo:wrap-option="wrap" fo:padding-top="0.09998in" fo:padding-bottom="0.09998in" fo:padding-left="0.09998in" fo:padding-right="0.09998in" draw:textarea-vertical-align="middle" draw:textarea-horizontal-align="left" draw:fill="solid" draw:fill-color="#d2db83"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text" style:name="a2537">
      <style:text-properties fo:font-family="Calibri" style:font-family-asian="Calibri" style:font-family-complex="Calibri"/>
    </style:style>
    <style:style style:family="paragraph" style:name="a2538">
      <style:paragraph-properties fo:line-height="115%" fo:text-align="center" fo:margin-left="0in" fo:text-indent="0in" fo:margin-top="0in" fo:margin-bottom="0in" style:writing-mode="lr-tb"/>
    </style:style>
    <style:style style:family="text" style:name="a334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539">
      <style:table-cell-properties style:vertical-align="bottom" fo:padding-top="0.02083in" fo:padding-bottom="0.02083in" fo:padding-left="0.03125in" fo:padding-right="0.03125in"/>
      <style:paragraph-properties style:writing-mode="lr-tb"/>
    </style:style>
    <style:style style:family="paragraph" style:name="a33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48">
      <style:graphic-properties fo:wrap-option="wrap" fo:padding-top="0.09998in" fo:padding-bottom="0.09998in" fo:padding-left="0.09998in" fo:padding-right="0.09998in" draw:textarea-vertical-align="middle" draw:textarea-horizontal-align="left" draw:fill="solid" draw:fill-color="#d2db83"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text" style:name="a334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200">
      <style:table-column-properties style:column-width="1.69786in"/>
    </style:style>
    <style:style style:family="table-column" style:name="a2201">
      <style:table-column-properties style:column-width="2.55837in"/>
    </style:style>
    <style:style style:family="table-row" style:name="a2202">
      <style:table-row-properties style:row-height="0.28798in"/>
    </style:style>
    <style:style style:family="text" style:name="a3010">
      <style:text-properties fo:font-variant="normal" fo:text-transform="none" fo:color="#1e293b"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3">
      <style:text-properties fo:font-family="Calibri" style:font-family-asian="Calibri" style:font-family-complex="Calibri" fo:language="en" fo:country="GB" fo:font-weight="bold" style:font-weight-asian="bold" style:font-weight-complex="bold"/>
    </style:style>
    <style:style style:family="text" style:name="a3011">
      <style:text-properties fo:font-variant="normal" fo:text-transform="none" fo:color="#1e293b"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4">
      <style:text-properties fo:font-family="Calibri" style:font-family-asian="Calibri" style:font-family-complex="Calibri" fo:font-weight="bold" style:font-weight-asian="bold" style:font-weight-complex="bold"/>
    </style:style>
    <style:style style:family="paragraph" style:name="a3012">
      <style:paragraph-properties fo:line-height="100%" fo:text-align="left" style:tab-stop-distance="1in" fo:margin-left="1in" fo:margin-right="0in" fo:text-indent="-0.34722in" fo:margin-top="0.06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5">
      <style:paragraph-properties fo:text-align="left" fo:margin-left="0.07874in" fo:text-indent="0in" fo:margin-top="0in" fo:margin-bottom="0in" style:writing-mode="lr-tb"/>
    </style:style>
    <style:style style:family="table-cell" style:name="a2206">
      <style:table-cell-properties style:vertical-align="top" fo:background-color="#c8fff5"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graphic" style:name="a3014">
      <style:graphic-properties fo:wrap-option="wrap" fo:padding-top="0in" fo:padding-bottom="0in" fo:padding-left="0in" fo:padding-right="0in" draw:textarea-vertical-align="top" draw:textarea-horizontal-align="left" draw:fill="solid" draw:fill-color="#e8efff" draw:opacity="100%" draw:stroke="none" draw:auto-grow-width="false" draw:auto-grow-height="false"/>
      <style:paragraph-properties style:font-independent-line-spacing="true" style:writing-mode="lr-tb"/>
    </style:style>
    <style:style style:family="text" style:name="a2207">
      <style:text-properties fo:font-family="Calibri" style:font-family-asian="Calibri" style:font-family-complex="Calibri" fo:language="en" fo:country="GB"/>
    </style:style>
    <style:style style:family="presentation" style:name="a3015">
      <style:graphic-properties draw:fill="none" draw:stroke="solid" svg:stroke-width="0.01042in" svg:stroke-color="#000000" svg:stroke-opacity="100%" draw:stroke-linejoin="round" svg:stroke-linecap="butt"/>
    </style:style>
    <style:style style:family="graphic" style:name="a2870">
      <style:graphic-properties fo:wrap-option="wrap" fo:padding-top="0.09998in" fo:padding-bottom="0.09998in" fo:padding-left="0.09998in" fo:padding-right="0.09998in" draw:textarea-vertical-align="middle" draw:textarea-horizontal-align="center" draw:fill="none" draw:stroke="solid" svg:stroke-width="0.03125in" svg:stroke-color="#b4ccff" svg:stroke-opacity="100%" draw:stroke-linejoin="round" svg:stroke-linecap="butt" draw:auto-grow-width="false" draw:auto-grow-height="false"/>
      <style:paragraph-properties style:font-independent-line-spacing="true" style:writing-mode="lr-tb"/>
    </style:style>
    <style:style style:family="text" style:name="a2208">
      <style:text-properties fo:font-family="Calibri" style:font-family-asian="Calibri" style:font-family-complex="Calibri"/>
    </style:style>
    <style:style style:family="presentation" style:name="a301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8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9">
      <style:paragraph-properties fo:text-align="left" fo:margin-left="0.07874in" fo:text-indent="0in" fo:margin-top="0in" fo:margin-bottom="0in" style:writing-mode="lr-tb"/>
    </style:style>
    <style:style style:family="text" style:name="a368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01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28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73">
      <style:graphic-properties fo:wrap-option="wrap" fo:padding-top="0in" fo:padding-bottom="0in" fo:padding-left="0in" fo:padding-right="0in" draw:textarea-vertical-align="middle" draw:textarea-horizontal-align="left" draw:fill="solid" draw:fill-color="#e8efff" draw:opacity="100%" draw:stroke="solid" svg:stroke-width="0.01564in" svg:stroke-color="#b4ccff" svg:stroke-opacity="100%" draw:stroke-linejoin="round" svg:stroke-linecap="butt" draw:auto-grow-width="false" draw:auto-grow-height="false"/>
      <style:paragraph-properties style:font-independent-line-spacing="true" style:writing-mode="lr-tb"/>
    </style:style>
    <style:style style:family="paragraph" style:name="a36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0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8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8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76">
      <style:graphic-properties fo:wrap-option="wrap" fo:padding-top="0in" fo:padding-bottom="0in" fo:padding-left="0in" fo:padding-right="0in" draw:textarea-vertical-align="middle" draw:textarea-horizontal-align="left" draw:fill="solid" draw:fill-color="#e8efff" draw:opacity="100%" draw:stroke="solid" svg:stroke-width="0.01564in" svg:stroke-color="#b4ccff" svg:stroke-opacity="100%" draw:stroke-linejoin="round" svg:stroke-linecap="butt" draw:auto-grow-width="false" draw:auto-grow-height="false"/>
      <style:paragraph-properties style:font-independent-line-spacing="true" style:writing-mode="lr-tb"/>
    </style:style>
    <style:style style:family="text" style:name="a368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85">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7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8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0">
      <style:text-properties fo:font-family="Calibri" style:font-family-asian="Calibri" style:font-family-complex="Calibri" fo:font-size="0.13889in" style:font-size-asian="0.13889in" style:font-size-complex="0.13889in" fo:language="en" fo:country="GB"/>
    </style:style>
    <style:style style:family="text" style:name="a368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family="Calibri" style:font-family-asian="Calibri" style:font-family-complex="Calibri" fo:font-size="0.13889in" style:font-size-asian="0.13889in" style:font-size-complex="0.13889in"/>
    </style:style>
    <style:style style:family="paragraph" style:name="a1732">
      <style:paragraph-properties fo:text-align="left" fo:margin-left="0.07874in" fo:text-indent="0in" fo:margin-top="0in" fo:margin-bottom="0in" style:writing-mode="lr-tb"/>
    </style:style>
    <style:style style:family="table-row" style:name="a2540">
      <style:table-row-properties style:row-height="0.29648in"/>
    </style:style>
    <style:style style:family="table-cell" style:name="a1733">
      <style:table-cell-properties style:vertical-align="top" fo:border-left="0.01042in solid #9e9e9e" fo:padding-top="0.03937in" fo:padding-bottom="0.05906in" fo:padding-left="0.01969in" fo:padding-right="0.09998in"/>
      <style:paragraph-properties style:writing-mode="lr-tb"/>
    </style:style>
    <style:style style:family="text" style:name="a2541">
      <style:text-properties fo:font-family="Calibri" style:font-family-asian="Calibri" style:font-family-complex="Calibri" fo:language="en" fo:country="GB"/>
    </style:style>
    <style:style style:family="text" style:name="a1734">
      <style:text-properties fo:font-family="Calibri" style:font-family-asian="Calibri" style:font-family-complex="Calibri" fo:font-size="0.13889in" style:font-size-asian="0.13889in" style:font-size-complex="0.13889in" fo:language="en" fo:country="GB"/>
    </style:style>
    <style:style style:family="paragraph" style:name="a33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2">
      <style:text-properties fo:font-family="Calibri" style:font-family-asian="Calibri" style:font-family-complex="Calibri"/>
    </style:style>
    <style:style style:family="text" style:name="a1735">
      <style:text-properties fo:font-family="Calibri" style:font-family-asian="Calibri" style:font-family-complex="Calibri" fo:font-size="0.13889in" style:font-size-asian="0.13889in" style:font-size-complex="0.13889in"/>
    </style:style>
    <style:style style:family="graphic" style:name="a3351">
      <style:graphic-properties fo:wrap-option="wrap" fo:padding-top="0.09998in" fo:padding-bottom="0.09998in" fo:padding-left="0.09998in" fo:padding-right="0.09998in" draw:textarea-vertical-align="middle" draw:textarea-horizontal-align="left" draw:fill="solid" draw:fill-color="#d2db83"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paragraph" style:name="a2543">
      <style:paragraph-properties fo:line-height="115%" fo:text-align="left" fo:margin-left="0in" fo:text-indent="0in" fo:margin-top="0in" fo:margin-bottom="0in" style:writing-mode="lr-tb"/>
    </style:style>
    <style:style style:family="paragraph" style:name="a1736">
      <style:paragraph-properties fo:text-align="left" fo:margin-left="0.07874in" fo:text-indent="0in" fo:margin-top="0in" fo:margin-bottom="0in" style:writing-mode="lr-tb"/>
    </style:style>
    <style:style style:family="text" style:name="a335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544">
      <style:table-cell-properties style:vertical-align="bottom" fo:background-color="#f3f3f3" fo:padding-top="0.02083in" fo:padding-bottom="0.02083in" fo:padding-left="0.03125in" fo:padding-right="0.03125in"/>
      <style:paragraph-properties style:writing-mode="lr-tb"/>
    </style:style>
    <style:style style:family="table-cell" style:name="a1737">
      <style:table-cell-properties style:vertical-align="top" fo:background-color="#ffd966" fo:padding-top="0.03937in" fo:padding-bottom="0.05906in" fo:padding-left="0.01969in" fo:padding-right="0.09998in"/>
      <style:paragraph-properties style:writing-mode="lr-tb"/>
    </style:style>
    <style:style style:family="text" style:name="a335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5">
      <style:text-properties fo:font-family="Calibri" style:font-family-asian="Calibri" style:font-family-complex="Calibri" fo:language="en" fo:country="GB"/>
    </style:style>
    <style:style style:family="text" style:name="a1738">
      <style:text-properties fo:font-family="Calibri" style:font-family-asian="Calibri" style:font-family-complex="Calibri" fo:font-size="0.13889in" style:font-size-asian="0.13889in" style:font-size-complex="0.13889in" fo:language="en" fo:country="GB"/>
    </style:style>
    <style:style style:family="paragraph" style:name="a33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6">
      <style:text-properties fo:font-family="Calibri" style:font-family-asian="Calibri" style:font-family-complex="Calibri"/>
    </style:style>
    <style:style style:family="text" style:name="a1739">
      <style:text-properties fo:font-family="Calibri" style:font-family-asian="Calibri" style:font-family-complex="Calibri" fo:font-size="0.13889in" style:font-size-asian="0.13889in" style:font-size-complex="0.13889in"/>
    </style:style>
    <style:style style:family="graphic" style:name="a3355">
      <style:graphic-properties fo:wrap-option="wrap" fo:padding-top="0.09998in" fo:padding-bottom="0.09998in" fo:padding-left="0.09998in" fo:padding-right="0.09998in" draw:textarea-vertical-align="top" draw:textarea-horizontal-align="left" draw:fill="solid" draw:fill-color="#d2db83" draw:opacity="100%" draw:stroke="none" draw:auto-grow-width="false" draw:auto-grow-height="false"/>
      <style:paragraph-properties style:font-independent-line-spacing="true" style:writing-mode="lr-tb"/>
    </style:style>
    <style:style style:family="paragraph" style:name="a2547">
      <style:paragraph-properties fo:line-height="115%" fo:text-align="center" fo:margin-left="0in" fo:text-indent="0in" fo:margin-top="0in" fo:margin-bottom="0in" style:writing-mode="lr-tb"/>
    </style:style>
    <style:style style:family="table-cell" style:name="a2548">
      <style:table-cell-properties style:vertical-align="bottom" fo:padding-top="0.02083in" fo:padding-bottom="0.02083in" fo:padding-left="0.03125in" fo:padding-right="0.03125in"/>
      <style:paragraph-properties style:writing-mode="lr-tb"/>
    </style:style>
    <style:style style:family="text" style:name="a33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9">
      <style:text-properties fo:font-family="Calibri" style:font-family-asian="Calibri" style:font-family-complex="Calibri" fo:language="en" fo:country="GB"/>
    </style:style>
    <style:style style:family="text" style:name="a335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59">
      <style:graphic-properties fo:wrap-option="wrap" fo:padding-top="0.09998in" fo:padding-bottom="0.09998in" fo:padding-left="0.09998in" fo:padding-right="0.09998in" draw:textarea-vertical-align="top" draw:textarea-horizontal-align="left" draw:fill="solid" draw:fill-color="#d2db83" draw:opacity="100%" draw:stroke="none" draw:auto-grow-width="false" draw:auto-grow-height="false"/>
      <style:paragraph-properties style:font-independent-line-spacing="true" style:writing-mode="lr-tb"/>
    </style:style>
    <style:style style:family="table-cell" style:name="a2210">
      <style:table-cell-properties style:vertical-align="top" fo:background-color="#ffd966" fo:border-left="0.01042in solid #9e9e9e" fo:padding-top="0.03937in" fo:padding-bottom="0.05906in" fo:padding-left="0.01969in" fo:padding-right="0.09998in"/>
      <style:paragraph-properties style:writing-mode="lr-tb"/>
    </style:style>
    <style:style style:family="table-row" style:name="a2211">
      <style:table-row-properties style:row-height="0.28798in"/>
    </style:style>
    <style:style style:family="text" style:name="a2212">
      <style:text-properties fo:font-family="Calibri" style:font-family-asian="Calibri" style:font-family-complex="Calibri" fo:language="en" fo:country="GB" fo:font-weight="bold" style:font-weight-asian="bold" style:font-weight-complex="bold"/>
    </style:style>
    <style:style style:family="text" style:name="a30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13">
      <style:text-properties fo:font-family="Calibri" style:font-family-asian="Calibri" style:font-family-complex="Calibri" fo:font-weight="bold" style:font-weight-asian="bold" style:font-weight-complex="bold"/>
    </style:style>
    <style:style style:family="paragraph" style:name="a30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4">
      <style:paragraph-properties fo:text-align="left" fo:margin-left="0.07874in" fo:text-indent="0in" fo:margin-top="0in" fo:margin-bottom="0in" style:writing-mode="lr-tb"/>
    </style:style>
    <style:style style:family="presentation" style:name="a30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2215">
      <style:table-cell-properties style:vertical-align="top" fo:background-color="#fff2cc"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able" style:name="a3023">
      <style:table-properties style:writing-mode="lr-tb"/>
    </style:style>
    <style:style style:family="text" style:name="a2216">
      <style:text-properties fo:font-family="Calibri" style:font-family-asian="Calibri" style:font-family-complex="Calibri" fo:language="en" fo:country="GB"/>
    </style:style>
    <style:style style:family="table-column" style:name="a3024">
      <style:table-column-properties style:column-width="1.06064in"/>
    </style:style>
    <style:style style:family="text" style:name="a2217">
      <style:text-properties fo:font-family="Calibri" style:font-family-asian="Calibri" style:font-family-complex="Calibri"/>
    </style:style>
    <style:style style:family="table-column" style:name="a3025">
      <style:table-column-properties style:column-width="3.8356in"/>
    </style:style>
    <style:style style:family="paragraph" style:name="a2880">
      <style:paragraph-properties fo:line-height="107.916%"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8">
      <style:paragraph-properties fo:text-align="left" fo:margin-left="0.07874in" fo:text-indent="0in" fo:margin-top="0in" fo:margin-bottom="0in" style:writing-mode="lr-tb"/>
    </style:style>
    <style:style style:family="table-column" style:name="a3026">
      <style:table-column-properties style:column-width="1.1706in"/>
    </style:style>
    <style:style style:family="text" style:name="a2881">
      <style:text-properties fo:font-variant="normal" fo:text-transform="none" fo:color="#475569"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219">
      <style:table-cell-properties style:vertical-align="top" fo:background-color="#ffd966" fo:border-left="0.01042in solid #9e9e9e" fo:padding-top="0.03937in" fo:padding-bottom="0.05906in" fo:padding-left="0.01969in" fo:padding-right="0.09998in"/>
      <style:paragraph-properties style:writing-mode="lr-tb"/>
    </style:style>
    <style:style style:family="text" style:name="a369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3027">
      <style:table-column-properties style:column-width="1.06064in"/>
    </style:style>
    <style:style style:family="text" style:name="a2882">
      <style:text-properties fo:font-variant="normal" fo:text-transform="none" fo:color="#475569" style:text-line-through-type="none" style:text-line-through-style="none" style:text-line-through-width="auto" style:text-line-through-color="font-color" style:text-position="0% 100%" fo:font-family="Calibri" style:font-family-asian="Calibri" style:font-family-complex="Calibri" fo:font-size="0.13889in" style:font-size-asian="0.13889in" style:font-size-complex="0.13889in" fo:letter-spacing="0in"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1">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3028">
      <style:table-column-properties style:column-width="1.06064in"/>
    </style:style>
    <style:style style:family="graphic" style:name="a2884">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able-row" style:name="a3029">
      <style:table-row-properties style:row-height="0.63241in"/>
    </style:style>
    <style:style style:family="text" style:name="a28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87">
      <style:graphic-properties fo:wrap-option="wrap" fo:padding-top="0in" fo:padding-bottom="0in" fo:padding-left="0in" fo:padding-right="0in" draw:textarea-vertical-align="middle" draw:textarea-horizontal-align="left" draw:fill="solid" draw:fill-color="#1e40af" draw:opacity="100%" draw:stroke="none" draw:auto-grow-width="false" draw:auto-grow-height="false"/>
      <style:paragraph-properties style:font-independent-line-spacing="true" style:writing-mode="lr-tb"/>
    </style:style>
    <style:style style:family="graphic" style:name="a3695">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2888">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9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9">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9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0">
      <style:paragraph-properties fo:text-align="left" fo:margin-left="0.07874in" fo:text-indent="0in" fo:margin-top="0in" fo:margin-bottom="0in" style:writing-mode="lr-tb"/>
    </style:style>
    <style:style style:family="text" style:name="a369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41">
      <style:table-cell-properties style:vertical-align="top" fo:padding-top="0.03937in" fo:padding-bottom="0.05906in" fo:padding-left="0.01969in" fo:padding-right="0.09998in"/>
      <style:paragraph-properties style:writing-mode="lr-tb"/>
    </style:style>
    <style:style style:family="text" style:name="a1742">
      <style:text-properties fo:font-family="Calibri" style:font-family-asian="Calibri" style:font-family-complex="Calibri" fo:font-size="0.13889in" style:font-size-asian="0.13889in" style:font-size-complex="0.13889in" fo:language="en" fo:country="GB"/>
    </style:style>
    <style:style style:family="text" style:name="a2550">
      <style:text-properties fo:font-family="Calibri" style:font-family-asian="Calibri" style:font-family-complex="Calibri"/>
    </style:style>
    <style:style style:family="text" style:name="a1743">
      <style:text-properties fo:font-family="Calibri" style:font-family-asian="Calibri" style:font-family-complex="Calibri" fo:font-size="0.13889in" style:font-size-asian="0.13889in" style:font-size-complex="0.13889in"/>
    </style:style>
    <style:style style:family="paragraph" style:name="a2551">
      <style:paragraph-properties fo:line-height="115%" fo:text-align="center" fo:margin-left="0in" fo:text-indent="0in" fo:margin-top="0in" fo:margin-bottom="0in" style:writing-mode="lr-tb"/>
    </style:style>
    <style:style style:family="paragraph" style:name="a1744">
      <style:paragraph-properties fo:text-align="left" fo:margin-left="0.07874in" fo:text-indent="0in" fo:margin-top="0in" fo:margin-bottom="0in" style:writing-mode="lr-tb"/>
    </style:style>
    <style:style style:family="text" style:name="a336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552">
      <style:table-cell-properties style:vertical-align="bottom" fo:padding-top="0.02083in" fo:padding-bottom="0.02083in" fo:padding-left="0.03125in" fo:padding-right="0.03125in"/>
      <style:paragraph-properties style:writing-mode="lr-tb"/>
    </style:style>
    <style:style style:family="table-cell" style:name="a1745">
      <style:table-cell-properties style:vertical-align="top" fo:padding-top="0.03937in" fo:padding-bottom="0.05906in" fo:padding-left="0.01969in" fo:padding-right="0.09998in"/>
      <style:paragraph-properties style:writing-mode="lr-tb"/>
    </style:style>
    <style:style style:family="text" style:name="a336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3">
      <style:text-properties fo:font-family="Calibri" style:font-family-asian="Calibri" style:font-family-complex="Calibri" fo:language="en" fo:country="GB"/>
    </style:style>
    <style:style style:family="text" style:name="a1746">
      <style:text-properties fo:font-family="Calibri" style:font-family-asian="Calibri" style:font-family-complex="Calibri" fo:font-size="0.13889in" style:font-size-asian="0.13889in" style:font-size-complex="0.13889in" fo:language="en" fo:country="GB"/>
    </style:style>
    <style:style style:family="paragraph" style:name="a33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4">
      <style:text-properties fo:font-family="Calibri" style:font-family-asian="Calibri" style:font-family-complex="Calibri"/>
    </style:style>
    <style:style style:family="text" style:name="a1747">
      <style:text-properties fo:font-family="Calibri" style:font-family-asian="Calibri" style:font-family-complex="Calibri" fo:font-size="0.13889in" style:font-size-asian="0.13889in" style:font-size-complex="0.13889in"/>
    </style:style>
    <style:style style:family="text" style:name="a336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55">
      <style:paragraph-properties fo:line-height="115%" fo:text-align="center" fo:margin-left="0in" fo:text-indent="0in" fo:margin-top="0in" fo:margin-bottom="0in" style:writing-mode="lr-tb"/>
    </style:style>
    <style:style style:family="paragraph" style:name="a1748">
      <style:paragraph-properties fo:text-align="left" fo:margin-left="0.07874in" fo:text-indent="0in" fo:margin-top="0in" fo:margin-bottom="0in" style:writing-mode="lr-tb"/>
    </style:style>
    <style:style style:family="paragraph" style:name="a33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556">
      <style:table-cell-properties style:vertical-align="bottom" fo:padding-top="0.02083in" fo:padding-bottom="0.02083in" fo:padding-left="0.03125in" fo:padding-right="0.03125in"/>
      <style:paragraph-properties style:writing-mode="lr-tb"/>
    </style:style>
    <style:style style:family="table-cell" style:name="a1749">
      <style:table-cell-properties style:vertical-align="top" fo:padding-top="0.03937in" fo:padding-bottom="0.05906in" fo:padding-left="0.01969in" fo:padding-right="0.09998in"/>
      <style:paragraph-properties style:writing-mode="lr-tb"/>
    </style:style>
    <style:style style:family="graphic" style:name="a3365">
      <style:graphic-properties fo:wrap-option="wrap" fo:padding-top="0.09998in" fo:padding-bottom="0.09998in" fo:padding-left="0.09998in" fo:padding-right="0.09998in" draw:textarea-vertical-align="top" draw:textarea-horizontal-align="left" draw:fill="solid" draw:fill-color="#d2db83" draw:opacity="100%" draw:stroke="none" draw:auto-grow-width="false" draw:auto-grow-height="false"/>
      <style:paragraph-properties style:font-independent-line-spacing="true" style:writing-mode="lr-tb"/>
    </style:style>
    <style:style style:family="table-row" style:name="a2557">
      <style:table-row-properties style:row-height="0.29648in"/>
    </style:style>
    <style:style style:family="text" style:name="a2558">
      <style:text-properties fo:font-family="Calibri" style:font-family-asian="Calibri" style:font-family-complex="Calibri" fo:language="en" fo:country="GB"/>
    </style:style>
    <style:style style:family="text" style:name="a336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9">
      <style:text-properties fo:font-family="Calibri" style:font-family-asian="Calibri" style:font-family-complex="Calibri"/>
    </style:style>
    <style:style style:family="text" style:name="a336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69">
      <style:graphic-properties fo:wrap-option="wrap" fo:padding-top="0.09998in" fo:padding-bottom="0.09998in" fo:padding-left="0.09998in" fo:padding-right="0.09998in" draw:textarea-vertical-align="top" draw:textarea-horizontal-align="left" draw:fill="solid" draw:fill-color="#d2db83" draw:opacity="100%" draw:stroke="none" draw:auto-grow-width="false" draw:auto-grow-height="false"/>
      <style:paragraph-properties style:font-independent-line-spacing="true" style:writing-mode="lr-tb"/>
    </style:style>
    <style:style style:family="table-row" style:name="a2220">
      <style:table-row-properties style:row-height="0.28798in"/>
    </style:style>
    <style:style style:family="text" style:name="a2221">
      <style:text-properties fo:font-family="Calibri" style:font-family-asian="Calibri" style:font-family-complex="Calibri" fo:language="en" fo:country="GB" fo:font-weight="bold" style:font-weight-asian="bold" style:font-weight-complex="bold"/>
    </style:style>
    <style:style style:family="text" style:name="a2222">
      <style:text-properties fo:font-family="Calibri" style:font-family-asian="Calibri" style:font-family-complex="Calibri" fo:font-weight="bold" style:font-weight-asian="bold" style:font-weight-complex="bold"/>
    </style:style>
    <style:style style:family="text" style:name="a3030">
      <style:text-properties fo:font-family="Calibri" style:font-family-asian="Calibri" style:font-family-complex="Calibri" fo:font-size="0.16667in" style:font-size-asian="0.16667in" style:font-size-complex="0.16667in" fo:language="en" fo:country="GB" fo:font-weight="bold" style:font-weight-asian="bold" style:font-weight-complex="bold"/>
    </style:style>
    <style:style style:family="paragraph" style:name="a2223">
      <style:paragraph-properties fo:text-align="left" fo:margin-left="0.07874in" fo:text-indent="0in" fo:margin-top="0in" fo:margin-bottom="0in" style:writing-mode="lr-tb"/>
    </style:style>
    <style:style style:family="text" style:name="a3031">
      <style:text-properties fo:font-family="Calibri" style:font-family-asian="Calibri" style:font-family-complex="Calibri" fo:font-size="0.16667in" style:font-size-asian="0.16667in" style:font-size-complex="0.16667in" fo:font-weight="bold" style:font-weight-asian="bold" style:font-weight-complex="bold"/>
    </style:style>
    <style:style style:family="table-cell" style:name="a2224">
      <style:table-cell-properties style:vertical-align="top" fo:background-color="#f6c6d6"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paragraph" style:name="a3032">
      <style:paragraph-properties fo:line-height="115%" fo:text-align="center" fo:margin-left="0in" fo:text-indent="0in" fo:margin-top="0in" fo:margin-bottom="0in" style:writing-mode="lr-tb"/>
    </style:style>
    <style:style style:family="text" style:name="a2225">
      <style:text-properties fo:font-family="Calibri" style:font-family-asian="Calibri" style:font-family-complex="Calibri" fo:language="en" fo:country="GB"/>
    </style:style>
    <style:style style:family="table-cell" style:name="a3033">
      <style:table-cell-properties style:vertical-align="middle" fo:background-color="#f3f3f3" fo:border-top="0.00834in solid #a6b808" fo:border-bottom="0.01042in solid #a6b808" fo:border-left="0.00834in solid #a6b808" fo:border-right="0.00834in solid #a6b808" fo:padding-top="0.02083in" fo:padding-bottom="0.02083in" fo:padding-left="0.03125in" fo:padding-right="0.03125in"/>
      <style:paragraph-properties style:writing-mode="lr-tb"/>
    </style:style>
    <style:style style:family="text" style:name="a2226">
      <style:text-properties fo:font-family="Calibri" style:font-family-asian="Calibri" style:font-family-complex="Calibri"/>
    </style:style>
    <style:style style:family="text" style:name="a3034">
      <style:text-properties fo:font-family="Calibri" style:font-family-asian="Calibri" style:font-family-complex="Calibri" fo:font-size="0.16667in" style:font-size-asian="0.16667in" style:font-size-complex="0.16667in" fo:language="en" fo:country="GB" fo:font-weight="bold" style:font-weight-asian="bold" style:font-weight-complex="bold"/>
    </style:style>
    <style:style style:family="paragraph" style:name="a2227">
      <style:paragraph-properties fo:text-align="left" fo:margin-left="0.07874in" fo:text-indent="0in" fo:margin-top="0in" fo:margin-bottom="0in" style:writing-mode="lr-tb"/>
    </style:style>
    <style:style style:family="text" style:name="a3035">
      <style:text-properties fo:font-family="Calibri" style:font-family-asian="Calibri" style:font-family-complex="Calibri" fo:font-size="0.16667in" style:font-size-asian="0.16667in" style:font-size-complex="0.16667in" fo:font-weight="bold" style:font-weight-asian="bold" style:font-weight-complex="bold"/>
    </style:style>
    <style:style style:family="paragraph" style:name="a289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228">
      <style:table-cell-properties style:vertical-align="top" fo:background-color="#d9d9d9" fo:border-left="0.01042in solid #9e9e9e" fo:padding-top="0.03937in" fo:padding-bottom="0.05906in" fo:padding-left="0.01969in" fo:padding-right="0.09998in"/>
      <style:paragraph-properties style:writing-mode="lr-tb"/>
    </style:style>
    <style:style style:family="paragraph" style:name="a3036">
      <style:paragraph-properties fo:line-height="115%" fo:text-align="center" fo:margin-left="0in" fo:text-indent="0in" fo:margin-top="0in" fo:margin-bottom="0in" style:writing-mode="lr-tb"/>
    </style:style>
    <style:style style:family="graphic" style:name="a289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able-row" style:name="a2229">
      <style:table-row-properties style:row-height="0.28798in"/>
    </style:style>
    <style:style style:family="table-cell" style:name="a3037">
      <style:table-cell-properties style:vertical-align="middle" fo:background-color="#f3f3f3"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ext" style:name="a28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38">
      <style:text-properties fo:font-family="Calibri" style:font-family-asian="Calibri" style:font-family-complex="Calibri" fo:font-size="0.16667in" style:font-size-asian="0.16667in" style:font-size-complex="0.16667in" fo:language="en" fo:country="GB" fo:font-weight="bold" style:font-weight-asian="bold" style:font-weight-complex="bold"/>
    </style:style>
    <style:style style:family="graphic" style:name="a2894">
      <style:graphic-properties fo:wrap-option="wrap" fo:padding-top="0in" fo:padding-bottom="0in" fo:padding-left="0in" fo:padding-right="0in" draw:textarea-vertical-align="middle" draw:textarea-horizontal-align="left" draw:fill="solid" draw:fill-color="#e8efff" draw:opacity="100%" draw:stroke="solid" svg:stroke-width="0.01564in" svg:stroke-color="#b4ccff" svg:stroke-opacity="100%" draw:stroke-linejoin="round" svg:stroke-linecap="butt" draw:auto-grow-width="false" draw:auto-grow-height="false"/>
      <style:paragraph-properties style:font-independent-line-spacing="true" style:writing-mode="lr-tb"/>
    </style:style>
    <style:style style:family="text" style:name="a3039">
      <style:text-properties fo:font-family="Calibri" style:font-family-asian="Calibri" style:font-family-complex="Calibri" fo:font-size="0.16667in" style:font-size-asian="0.16667in" style:font-size-complex="0.16667in" fo:font-weight="bold" style:font-weight-asian="bold" style:font-weight-complex="bold"/>
    </style:style>
    <style:style style:family="text" style:name="a289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0">
      <style:text-properties fo:color="#000000" fo:font-family="Calibri" style:font-family-asian="Calibri" style:font-family-complex="Calibri" fo:font-size="0.13889in" style:font-size-asian="0.13889in" style:font-size-complex="0.13889in" fo:language="en" fo:country="GB"/>
    </style:style>
    <style:style style:family="text" style:name="a1751">
      <style:text-properties fo:color="#000000" fo:font-family="Calibri" style:font-family-asian="Calibri" style:font-family-complex="Calibri" fo:font-size="0.13889in" style:font-size-asian="0.13889in" style:font-size-complex="0.13889in"/>
    </style:style>
    <style:style style:family="paragraph" style:name="a1752">
      <style:paragraph-properties fo:text-align="left" fo:margin-left="0.07874in" fo:text-indent="0in" fo:margin-top="0in" fo:margin-bottom="0in" style:writing-mode="lr-tb"/>
    </style:style>
    <style:style style:family="paragraph" style:name="a2560">
      <style:paragraph-properties fo:line-height="115%" fo:text-align="left" fo:margin-left="0in" fo:text-indent="0in" fo:margin-top="0in" fo:margin-bottom="0in" style:writing-mode="lr-tb"/>
    </style:style>
    <style:style style:family="table-cell" style:name="a1753">
      <style:table-cell-properties style:vertical-align="top" fo:padding-top="0.03937in" fo:padding-bottom="0.05906in" fo:padding-left="0.01969in" fo:padding-right="0.09998in"/>
      <style:paragraph-properties style:writing-mode="lr-tb"/>
    </style:style>
    <style:style style:family="table-cell" style:name="a2561">
      <style:table-cell-properties style:vertical-align="bottom" fo:background-color="#f3f3f3" fo:padding-top="0.02083in" fo:padding-bottom="0.02083in" fo:padding-left="0.03125in" fo:padding-right="0.03125in"/>
      <style:paragraph-properties style:writing-mode="lr-tb"/>
    </style:style>
    <style:style style:family="table-row" style:name="a1754">
      <style:table-row-properties style:row-height="0.31004in"/>
    </style:style>
    <style:style style:family="text" style:name="a337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2">
      <style:text-properties fo:font-family="Calibri" style:font-family-asian="Calibri" style:font-family-complex="Calibri" fo:language="en" fo:country="GB"/>
    </style:style>
    <style:style style:family="text" style:name="a1755">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337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3">
      <style:text-properties fo:font-family="Calibri" style:font-family-asian="Calibri" style:font-family-complex="Calibri"/>
    </style:style>
    <style:style style:family="text" style:name="a1756">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3372">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64">
      <style:paragraph-properties fo:line-height="115%" fo:text-align="center" fo:margin-left="0in" fo:text-indent="0in" fo:margin-top="0in" fo:margin-bottom="0in" style:writing-mode="lr-tb"/>
    </style:style>
    <style:style style:family="paragraph" style:name="a1757">
      <style:paragraph-properties fo:text-align="left" fo:margin-left="0.07874in" fo:text-indent="0in" fo:margin-top="0in" fo:margin-bottom="0in" style:writing-mode="lr-tb"/>
    </style:style>
    <style:style style:family="text" style:name="a337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565">
      <style:table-cell-properties style:vertical-align="bottom" fo:padding-top="0.02083in" fo:padding-bottom="0.02083in" fo:padding-left="0.03125in" fo:padding-right="0.03125in"/>
      <style:paragraph-properties style:writing-mode="lr-tb"/>
    </style:style>
    <style:style style:family="table-cell" style:name="a1758">
      <style:table-cell-properties style:vertical-align="top" fo:background-color="#f6c6d6"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ext" style:name="a337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6">
      <style:text-properties fo:font-family="Calibri" style:font-family-asian="Calibri" style:font-family-complex="Calibri" fo:language="en" fo:country="GB"/>
    </style:style>
    <style:style style:family="text" style:name="a1759">
      <style:text-properties fo:font-family="Calibri" style:font-family-asian="Calibri" style:font-family-complex="Calibri" fo:font-size="0.13889in" style:font-size-asian="0.13889in" style:font-size-complex="0.13889in" fo:language="en" fo:country="GB"/>
    </style:style>
    <style:style style:family="paragraph" style:name="a337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7">
      <style:text-properties fo:font-family="Calibri" style:font-family-asian="Calibri" style:font-family-complex="Calibri"/>
    </style:style>
    <style:style style:family="paragraph" style:name="a2568">
      <style:paragraph-properties fo:line-height="115%" fo:text-align="center" fo:margin-left="0in" fo:text-indent="0in" fo:margin-top="0in" fo:margin-bottom="0in" style:writing-mode="lr-tb"/>
    </style:style>
    <style:style style:family="graphic" style:name="a3376">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able-cell" style:name="a2569">
      <style:table-cell-properties style:vertical-align="bottom" fo:padding-top="0.02083in" fo:padding-bottom="0.02083in" fo:padding-left="0.03125in" fo:padding-right="0.03125in"/>
      <style:paragraph-properties style:writing-mode="lr-tb"/>
    </style:style>
    <style:style style:family="presentation" style:name="a3377">
      <style:graphic-properties draw:fill="none" draw:stroke="solid" svg:stroke-width="0.01042in" svg:stroke-color="#000000" svg:stroke-opacity="100%" draw:stroke-linejoin="round" svg:stroke-linecap="butt"/>
    </style:style>
    <style:style style:family="text" style:name="a33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7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0">
      <style:text-properties fo:font-family="Calibri" style:font-family-asian="Calibri" style:font-family-complex="Calibri" fo:language="en" fo:country="GB" fo:font-weight="bold" style:font-weight-asian="bold" style:font-weight-complex="bold"/>
    </style:style>
    <style:style style:family="text" style:name="a2231">
      <style:text-properties fo:font-family="Calibri" style:font-family-asian="Calibri" style:font-family-complex="Calibri" fo:font-weight="bold" style:font-weight-asian="bold" style:font-weight-complex="bold"/>
    </style:style>
    <style:style style:family="paragraph" style:name="a2232">
      <style:paragraph-properties fo:text-align="left" fo:margin-left="0.07874in" fo:text-indent="0in" fo:margin-top="0in" fo:margin-bottom="0in" style:writing-mode="lr-tb"/>
    </style:style>
    <style:style style:family="paragraph" style:name="a3040">
      <style:paragraph-properties fo:line-height="115%" fo:text-align="center" fo:margin-left="0in" fo:text-indent="0in" fo:margin-top="0in" fo:margin-bottom="0in" style:writing-mode="lr-tb"/>
    </style:style>
    <style:style style:family="table-cell" style:name="a2233">
      <style:table-cell-properties style:vertical-align="top" fo:background-color="#e4e9b4"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able-cell" style:name="a3041">
      <style:table-cell-properties style:vertical-align="middle" fo:background-color="#f3f3f3" fo:border-top="0.00834in solid #a6b808" fo:border-bottom="0.01042in solid #a6b808" fo:border-left="0.00834in solid #a6b808" fo:border-right="0.00834in solid #a6b808" fo:padding-top="0.02083in" fo:padding-bottom="0.02083in" fo:padding-left="0.03125in" fo:padding-right="0.03125in"/>
      <style:paragraph-properties style:writing-mode="lr-tb"/>
    </style:style>
    <style:style style:family="text" style:name="a2234">
      <style:text-properties fo:font-family="Calibri" style:font-family-asian="Calibri" style:font-family-complex="Calibri" fo:language="en" fo:country="GB"/>
    </style:style>
    <style:style style:family="text" style:name="a3042">
      <style:text-properties fo:font-family="Calibri" style:font-family-asian="Calibri" style:font-family-complex="Calibri" fo:font-size="0.16667in" style:font-size-asian="0.16667in" style:font-size-complex="0.16667in" fo:language="en" fo:country="GB" fo:font-weight="bold" style:font-weight-asian="bold" style:font-weight-complex="bold"/>
    </style:style>
    <style:style style:family="text" style:name="a2235">
      <style:text-properties fo:font-family="Calibri" style:font-family-asian="Calibri" style:font-family-complex="Calibri"/>
    </style:style>
    <style:style style:family="text" style:name="a3043">
      <style:text-properties fo:font-family="Calibri" style:font-family-asian="Calibri" style:font-family-complex="Calibri" fo:font-size="0.16667in" style:font-size-asian="0.16667in" style:font-size-complex="0.16667in" fo:font-weight="bold" style:font-weight-asian="bold" style:font-weight-complex="bold"/>
    </style:style>
    <style:style style:family="paragraph" style:name="a2236">
      <style:paragraph-properties fo:text-align="left" fo:margin-left="0.07874in" fo:text-indent="0in" fo:margin-top="0in" fo:margin-bottom="0in" style:writing-mode="lr-tb"/>
    </style:style>
    <style:style style:family="paragraph" style:name="a3044">
      <style:paragraph-properties fo:line-height="115%" fo:text-align="center" fo:margin-left="0in" fo:text-indent="0in" fo:margin-top="0in" fo:margin-bottom="0in" style:writing-mode="lr-tb"/>
    </style:style>
    <style:style style:family="table-cell" style:name="a2237">
      <style:table-cell-properties style:vertical-align="top" fo:background-color="#d9d9d9" fo:border-left="0.01042in solid #9e9e9e" fo:padding-top="0.03937in" fo:padding-bottom="0.05906in" fo:padding-left="0.01969in" fo:padding-right="0.09998in"/>
      <style:paragraph-properties style:writing-mode="lr-tb"/>
    </style:style>
    <style:style style:family="table-cell" style:name="a3045">
      <style:table-cell-properties style:vertical-align="middle" fo:background-color="#f3f3f3"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able-row" style:name="a2238">
      <style:table-row-properties style:row-height="0.28798in"/>
    </style:style>
    <style:style style:family="text" style:name="a3046">
      <style:text-properties fo:font-family="Calibri" style:font-family-asian="Calibri" style:font-family-complex="Calibri" fo:font-size="0.16667in" style:font-size-asian="0.16667in" style:font-size-complex="0.16667in" fo:language="en" fo:country="GB" fo:font-weight="bold" style:font-weight-asian="bold" style:font-weight-complex="bold"/>
    </style:style>
    <style:style style:family="text" style:name="a2239">
      <style:text-properties fo:font-family="Calibri" style:font-family-asian="Calibri" style:font-family-complex="Calibri" fo:language="en" fo:country="GB" fo:font-weight="bold" style:font-weight-asian="bold" style:font-weight-complex="bold"/>
    </style:style>
    <style:style style:family="text" style:name="a3047">
      <style:text-properties fo:font-family="Calibri" style:font-family-asian="Calibri" style:font-family-complex="Calibri" fo:font-size="0.16667in" style:font-size-asian="0.16667in" style:font-size-complex="0.16667in" fo:font-weight="bold" style:font-weight-asian="bold" style:font-weight-complex="bold"/>
    </style:style>
    <style:style style:family="paragraph" style:name="a3048">
      <style:paragraph-properties fo:line-height="115%" fo:text-align="center" fo:margin-left="0in" fo:text-indent="0in" fo:margin-top="0in" fo:margin-bottom="0in" style:writing-mode="lr-tb"/>
    </style:style>
    <style:style style:family="table-cell" style:name="a3049">
      <style:table-cell-properties style:vertical-align="middle" fo:background-color="#f3f3f3"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ext" style:name="a1760">
      <style:text-properties fo:font-family="Calibri" style:font-family-asian="Calibri" style:font-family-complex="Calibri" fo:font-size="0.13889in" style:font-size-asian="0.13889in" style:font-size-complex="0.13889in"/>
    </style:style>
    <style:style style:family="paragraph" style:name="a1761">
      <style:paragraph-properties fo:text-align="left" fo:margin-left="0.07874in" fo:text-indent="0in" fo:margin-top="0in" fo:margin-bottom="0in" style:writing-mode="lr-tb"/>
    </style:style>
    <style:style style:family="table-cell" style:name="a1762">
      <style:table-cell-properties style:vertical-align="top" fo:border-left="0.01042in solid #9e9e9e" fo:padding-top="0.03937in" fo:padding-bottom="0.05906in" fo:padding-left="0.01969in" fo:padding-right="0.09998in"/>
      <style:paragraph-properties style:writing-mode="lr-tb"/>
    </style:style>
    <style:style style:family="text" style:name="a2570">
      <style:text-properties fo:font-family="Calibri" style:font-family-asian="Calibri" style:font-family-complex="Calibri" fo:language="en" fo:country="GB"/>
    </style:style>
    <style:style style:family="text" style:name="a1763">
      <style:text-properties fo:font-family="Calibri" style:font-family-asian="Calibri" style:font-family-complex="Calibri" fo:font-size="0.13889in" style:font-size-asian="0.13889in" style:font-size-complex="0.13889in" fo:language="en" fo:country="GB"/>
    </style:style>
    <style:style style:family="text" style:name="a2571">
      <style:text-properties fo:font-family="Calibri" style:font-family-asian="Calibri" style:font-family-complex="Calibri"/>
    </style:style>
    <style:style style:family="text" style:name="a1764">
      <style:text-properties fo:font-family="Calibri" style:font-family-asian="Calibri" style:font-family-complex="Calibri" fo:font-size="0.13889in" style:font-size-asian="0.13889in" style:font-size-complex="0.13889in"/>
    </style:style>
    <style:style style:family="paragraph" style:name="a33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72">
      <style:paragraph-properties fo:line-height="115%" fo:text-align="center" fo:margin-left="0in" fo:text-indent="0in" fo:margin-top="0in" fo:margin-bottom="0in" style:writing-mode="lr-tb"/>
    </style:style>
    <style:style style:family="paragraph" style:name="a1765">
      <style:paragraph-properties fo:text-align="left" fo:margin-left="0.07874in" fo:text-indent="0in" fo:margin-top="0in" fo:margin-bottom="0in" style:writing-mode="lr-tb"/>
    </style:style>
    <style:style style:family="presentation" style:name="a33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2573">
      <style:table-cell-properties style:vertical-align="bottom" fo:padding-top="0.02083in" fo:padding-bottom="0.02083in" fo:padding-left="0.03125in" fo:padding-right="0.03125in"/>
      <style:paragraph-properties style:writing-mode="lr-tb"/>
    </style:style>
    <style:style style:family="table-cell" style:name="a1766">
      <style:table-cell-properties style:vertical-align="top" fo:background-color="#d9d9d9" fo:padding-top="0.03937in" fo:padding-bottom="0.05906in" fo:padding-left="0.01969in" fo:padding-right="0.09998in"/>
      <style:paragraph-properties style:writing-mode="lr-tb"/>
    </style:style>
    <style:style style:family="drawing-page" style:name="a338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57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7">
      <style:text-properties fo:font-family="Calibri" style:font-family-asian="Calibri" style:font-family-complex="Calibri" fo:font-size="0.13889in" style:font-size-asian="0.13889in" style:font-size-complex="0.13889in" fo:language="en" fo:country="GB"/>
    </style:style>
    <style:style style:family="drawing-page" style:name="a33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7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8">
      <style:text-properties fo:font-family="Calibri" style:font-family-asian="Calibri" style:font-family-complex="Calibri" fo:font-size="0.13889in" style:font-size-asian="0.13889in" style:font-size-complex="0.13889in"/>
    </style:style>
    <style:style style:family="text" style:name="a33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57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9">
      <style:paragraph-properties fo:text-align="left" fo:margin-left="0.07874in" fo:text-indent="0in" fo:margin-top="0in" fo:margin-bottom="0in" style:writing-mode="lr-tb"/>
    </style:style>
    <style:style style:family="text" style:name="a33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57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79">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00"/>
    </style:style>
    <style:style style:family="text" style:name="a2240">
      <style:text-properties fo:font-family="Calibri" style:font-family-asian="Calibri" style:font-family-complex="Calibri" fo:font-weight="bold" style:font-weight-asian="bold" style:font-weight-complex="bold"/>
    </style:style>
    <style:style style:family="paragraph" style:name="a2241">
      <style:paragraph-properties fo:text-align="left" fo:margin-left="0.07874in" fo:text-indent="0in" fo:margin-top="0in" fo:margin-bottom="0in" style:writing-mode="lr-tb"/>
    </style:style>
    <style:style style:family="table-cell" style:name="a2242">
      <style:table-cell-properties style:vertical-align="top" fo:background-color="#f9cb9c"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able-row" style:name="a3050">
      <style:table-row-properties style:row-height="0.01in"/>
    </style:style>
    <style:style style:family="text" style:name="a2243">
      <style:text-properties fo:font-family="Calibri" style:font-family-asian="Calibri" style:font-family-complex="Calibri" fo:language="en" fo:country="GB"/>
    </style:style>
    <style:style style:family="text" style:name="a3051">
      <style:text-properties fo:font-family="Calibri" style:font-family-asian="Calibri" style:font-family-complex="Calibri" fo:font-size="0.16667in" style:font-size-asian="0.16667in" style:font-size-complex="0.16667in" fo:language="en" fo:country="GB"/>
    </style:style>
    <style:style style:family="text" style:name="a2244">
      <style:text-properties fo:font-family="Calibri" style:font-family-asian="Calibri" style:font-family-complex="Calibri"/>
    </style:style>
    <style:style style:family="text" style:name="a3052">
      <style:text-properties fo:font-family="Calibri" style:font-family-asian="Calibri" style:font-family-complex="Calibri" fo:font-size="0.16667in" style:font-size-asian="0.16667in" style:font-size-complex="0.16667in"/>
    </style:style>
    <style:style style:family="paragraph" style:name="a2245">
      <style:paragraph-properties fo:text-align="left" fo:margin-left="0.07874in" fo:text-indent="0in" fo:margin-top="0in" fo:margin-bottom="0in" style:writing-mode="lr-tb"/>
    </style:style>
    <style:style style:family="paragraph" style:name="a3053">
      <style:paragraph-properties fo:line-height="115%" fo:text-align="center" fo:margin-left="0.07874in" fo:text-indent="0in" fo:margin-top="0in" fo:margin-bottom="0in" style:writing-mode="lr-tb"/>
    </style:style>
    <style:style style:family="table-cell" style:name="a2246">
      <style:table-cell-properties style:vertical-align="top" fo:background-color="#d9d9d9" fo:border-left="0.01042in solid #9e9e9e" fo:padding-top="0.03937in" fo:padding-bottom="0.05906in" fo:padding-left="0.01969in" fo:padding-right="0.09998in"/>
      <style:paragraph-properties style:writing-mode="lr-tb"/>
    </style:style>
    <style:style style:family="table-cell" style:name="a3054">
      <style:table-cell-properties style:vertical-align="top" fo:background-color="#c8fff5"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table-row" style:name="a2247">
      <style:table-row-properties style:row-height="0.28798in"/>
    </style:style>
    <style:style style:family="text" style:name="a3055">
      <style:text-properties fo:color="#000000" fo:font-family="Calibri" style:font-family-asian="Calibri" style:font-family-complex="Calibri" fo:font-size="0.16667in" style:font-size-asian="0.16667in" style:font-size-complex="0.16667in" fo:language="en" fo:country="GB"/>
    </style:style>
    <style:style style:family="text" style:name="a2248">
      <style:text-properties fo:font-family="Calibri" style:font-family-asian="Calibri" style:font-family-complex="Calibri" fo:language="en" fo:country="GB" fo:font-weight="bold" style:font-weight-asian="bold" style:font-weight-complex="bold"/>
    </style:style>
    <style:style style:family="text" style:name="a3056">
      <style:text-properties fo:font-family="Calibri" style:font-family-asian="Calibri" style:font-family-complex="Calibri" fo:font-size="0.16667in" style:font-size-asian="0.16667in" style:font-size-complex="0.16667in"/>
    </style:style>
    <style:style style:family="text" style:name="a2249">
      <style:text-properties fo:font-family="Calibri" style:font-family-asian="Calibri" style:font-family-complex="Calibri" fo:font-weight="bold" style:font-weight-asian="bold" style:font-weight-complex="bold"/>
    </style:style>
    <style:style style:family="paragraph" style:name="a3057">
      <style:paragraph-properties fo:text-align="center" fo:margin-left="0in" fo:text-indent="0in" fo:margin-top="0in" fo:margin-bottom="0in" style:writing-mode="lr-tb"/>
    </style:style>
    <style:style style:family="table-cell" style:name="a3058">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3059">
      <style:text-properties fo:font-family="Calibri" style:font-family-asian="Calibri" style:font-family-complex="Calibri" fo:font-size="0.16667in" style:font-size-asian="0.16667in" style:font-size-complex="0.16667in" fo:language="en" fo:country="GB"/>
    </style:style>
    <style:style style:family="table-cell" style:name="a1770">
      <style:table-cell-properties style:vertical-align="top" fo:padding-top="0.03937in" fo:padding-bottom="0.05906in" fo:padding-left="0.01969in" fo:padding-right="0.09998in"/>
      <style:paragraph-properties style:writing-mode="lr-tb"/>
    </style:style>
    <style:style style:family="text" style:name="a1771">
      <style:text-properties fo:font-family="Calibri" style:font-family-asian="Calibri" style:font-family-complex="Calibri" fo:font-size="0.13889in" style:font-size-asian="0.13889in" style:font-size-complex="0.13889in" fo:language="en" fo:country="GB" fo:background-color="#ffff00"/>
    </style:style>
    <style:style style:family="text" style:name="a1772">
      <style:text-properties fo:font-family="Calibri" style:font-family-asian="Calibri" style:font-family-complex="Calibri" fo:font-size="0.13889in" style:font-size-asian="0.13889in" style:font-size-complex="0.13889in" fo:background-color="#ffff00"/>
    </style:style>
    <style:style style:family="graphic" style:name="a2580">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aragraph" style:name="a1773">
      <style:paragraph-properties fo:text-align="left" fo:margin-left="0.07874in" fo:text-indent="0in" fo:margin-top="0in" fo:margin-bottom="0in" style:writing-mode="lr-tb"/>
    </style:style>
    <style:style style:family="presentation" style:name="a2581">
      <style:graphic-properties draw:fill="none" draw:stroke="solid" svg:stroke-width="0.01042in" svg:stroke-color="#000000" svg:stroke-opacity="100%" draw:stroke-linejoin="round" svg:stroke-linecap="butt"/>
    </style:style>
    <style:style style:family="paragraph" style:name="a33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8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1774">
      <style:table-cell-properties style:vertical-align="top" fo:padding-top="0.03937in" fo:padding-bottom="0.05906in" fo:padding-left="0.01969in" fo:padding-right="0.09998in"/>
      <style:paragraph-properties style:writing-mode="lr-tb"/>
    </style:style>
    <style:style style:family="presentation" style:name="a33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2583">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775">
      <style:text-properties fo:font-family="Calibri" style:font-family-asian="Calibri" style:font-family-complex="Calibri" fo:font-size="0.13889in" style:font-size-asian="0.13889in" style:font-size-complex="0.13889in" fo:language="en" fo:country="GB" fo:background-color="#ffff00"/>
    </style:style>
    <style:style style:family="text" style:name="a339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6">
      <style:text-properties fo:font-family="Calibri" style:font-family-asian="Calibri" style:font-family-complex="Calibri" fo:font-size="0.13889in" style:font-size-asian="0.13889in" style:font-size-complex="0.13889in" fo:background-color="#ffff00"/>
    </style:style>
    <style:style style:family="paragraph" style:name="a33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7">
      <style:paragraph-properties fo:text-align="left" fo:margin-left="0.07874in" fo:text-indent="0in" fo:margin-top="0in" fo:margin-bottom="0in" style:writing-mode="lr-tb"/>
    </style:style>
    <style:style style:family="graphic" style:name="a3394">
      <style:graphic-properties fo:wrap-option="wrap" fo:padding-top="0.09998in" fo:padding-bottom="0.09998in" fo:padding-left="0.09998in" fo:padding-right="0.09998in" draw:textarea-vertical-align="middle" draw:textarea-horizontal-align="left" draw:fill="solid" draw:fill-color="#ea9999"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paragraph" style:name="a25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78">
      <style:table-cell-properties style:vertical-align="top" fo:padding-top="0.03937in" fo:padding-bottom="0.05906in" fo:padding-left="0.01969in" fo:padding-right="0.09998in"/>
      <style:paragraph-properties style:writing-mode="lr-tb"/>
    </style:style>
    <style:style style:family="text" style:name="a339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87">
      <style:graphic-properties fo:wrap-option="wrap" fo:padding-top="0.08981in" fo:padding-bottom="0.08981in" fo:padding-left="0.08981in" fo:padding-right="0.08981in" draw:textarea-vertical-align="middle" draw:textarea-horizontal-align="left" draw:fill="solid" draw:fill-color="#d9d9d9" draw:opacity="100%" draw:stroke="none" draw:auto-grow-width="false" draw:auto-grow-height="false"/>
      <style:paragraph-properties style:font-independent-line-spacing="true" style:writing-mode="lr-tb"/>
    </style:style>
    <style:style style:family="text" style:name="a1779">
      <style:text-properties fo:color="#000000" fo:font-family="Calibri" style:font-family-asian="Calibri" style:font-family-complex="Calibri" fo:font-size="0.13889in" style:font-size-asian="0.13889in" style:font-size-complex="0.13889in" fo:language="en" fo:country="GB"/>
    </style:style>
    <style:style style:family="paragraph" style:name="a33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97">
      <style:graphic-properties fo:wrap-option="wrap" fo:padding-top="0.09998in" fo:padding-bottom="0.09998in" fo:padding-left="0.09998in" fo:padding-right="0.09998in" draw:textarea-vertical-align="middle" draw:textarea-horizontal-align="left" draw:fill="solid" draw:fill-color="#ea9999"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text" style:name="a258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9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50">
      <style:paragraph-properties fo:text-align="left" fo:margin-left="0.07874in" fo:text-indent="0in" fo:margin-top="0in" fo:margin-bottom="0in" style:writing-mode="lr-tb"/>
    </style:style>
    <style:style style:family="table-cell" style:name="a2251">
      <style:table-cell-properties style:vertical-align="top" fo:background-color="#d9d2e9"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ext" style:name="a2252">
      <style:text-properties fo:font-family="Calibri" style:font-family-asian="Calibri" style:font-family-complex="Calibri" fo:language="en" fo:country="GB"/>
    </style:style>
    <style:style style:family="text" style:name="a3060">
      <style:text-properties fo:font-family="Calibri" style:font-family-asian="Calibri" style:font-family-complex="Calibri" fo:font-size="0.16667in" style:font-size-asian="0.16667in" style:font-size-complex="0.16667in"/>
    </style:style>
    <style:style style:family="text" style:name="a2253">
      <style:text-properties fo:font-family="Calibri" style:font-family-asian="Calibri" style:font-family-complex="Calibri"/>
    </style:style>
    <style:style style:family="paragraph" style:name="a3061">
      <style:paragraph-properties fo:line-height="115%" fo:text-align="center" fo:margin-left="0in" fo:text-indent="0in" fo:margin-top="0in" fo:margin-bottom="0in" style:writing-mode="lr-tb"/>
    </style:style>
    <style:style style:family="paragraph" style:name="a2254">
      <style:paragraph-properties fo:text-align="left" fo:margin-left="0.07874in" fo:text-indent="0in" fo:margin-top="0in" fo:margin-bottom="0in" style:writing-mode="lr-tb"/>
    </style:style>
    <style:style style:family="table-cell" style:name="a3062">
      <style:table-cell-properties style:vertical-align="middle"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able-cell" style:name="a2255">
      <style:table-cell-properties style:vertical-align="top" fo:background-color="#ffd966" fo:border-left="0.01042in solid #9e9e9e" fo:padding-top="0.03937in" fo:padding-bottom="0.05906in" fo:padding-left="0.01969in" fo:padding-right="0.09998in"/>
      <style:paragraph-properties style:writing-mode="lr-tb"/>
    </style:style>
    <style:style style:family="text" style:name="a3063">
      <style:text-properties fo:font-family="Calibri" style:font-family-asian="Calibri" style:font-family-complex="Calibri" fo:font-size="0.16667in" style:font-size-asian="0.16667in" style:font-size-complex="0.16667in" fo:language="en" fo:country="GB"/>
    </style:style>
    <style:style style:family="table-row" style:name="a2256">
      <style:table-row-properties style:row-height="0.28798in"/>
    </style:style>
    <style:style style:family="text" style:name="a3064">
      <style:text-properties fo:font-family="Calibri" style:font-family-asian="Calibri" style:font-family-complex="Calibri" fo:font-size="0.16667in" style:font-size-asian="0.16667in" style:font-size-complex="0.16667in"/>
    </style:style>
    <style:style style:family="text" style:name="a2257">
      <style:text-properties fo:font-family="Calibri" style:font-family-asian="Calibri" style:font-family-complex="Calibri" fo:language="en" fo:country="GB" fo:font-weight="bold" style:font-weight-asian="bold" style:font-weight-complex="bold"/>
    </style:style>
    <style:style style:family="paragraph" style:name="a3065">
      <style:paragraph-properties fo:text-align="center" fo:margin-left="0in" fo:text-indent="0in" fo:margin-top="0in" fo:margin-bottom="0in" style:writing-mode="lr-tb"/>
    </style:style>
    <style:style style:family="text" style:name="a2258">
      <style:text-properties fo:font-family="Calibri" style:font-family-asian="Calibri" style:font-family-complex="Calibri" fo:font-weight="bold" style:font-weight-asian="bold" style:font-weight-complex="bold"/>
    </style:style>
    <style:style style:family="table-cell" style:name="a3066">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paragraph" style:name="a2259">
      <style:paragraph-properties fo:text-align="left" fo:margin-left="0.07874in" fo:text-indent="0in" fo:margin-top="0in" fo:margin-bottom="0in" style:writing-mode="lr-tb"/>
    </style:style>
    <style:style style:family="text" style:name="a3067">
      <style:text-properties fo:font-family="Calibri" style:font-family-asian="Calibri" style:font-family-complex="Calibri" fo:font-size="0.16667in" style:font-size-asian="0.16667in" style:font-size-complex="0.16667in" fo:language="en" fo:country="GB"/>
    </style:style>
    <style:style style:family="text" style:name="a3068">
      <style:text-properties fo:font-family="Calibri" style:font-family-asian="Calibri" style:font-family-complex="Calibri" fo:font-size="0.16667in" style:font-size-asian="0.16667in" style:font-size-complex="0.16667in"/>
    </style:style>
    <style:style style:family="paragraph" style:name="a3069">
      <style:paragraph-properties fo:text-align="center" fo:margin-left="0in" fo:text-indent="0in" fo:margin-top="0in" fo:margin-bottom="0in" style:writing-mode="lr-tb"/>
    </style:style>
    <style:style style:family="text" style:name="a1780">
      <style:text-properties fo:color="#000000" fo:font-family="Calibri" style:font-family-asian="Calibri" style:font-family-complex="Calibri" fo:font-size="0.13889in" style:font-size-asian="0.13889in" style:font-size-complex="0.13889in"/>
    </style:style>
    <style:style style:family="paragraph" style:name="a1781">
      <style:paragraph-properties fo:text-align="left" fo:margin-left="0.07874in" fo:text-indent="0in" fo:margin-top="0in" fo:margin-bottom="0in" style:writing-mode="lr-tb"/>
    </style:style>
    <style:style style:family="table-cell" style:name="a1782">
      <style:table-cell-properties style:vertical-align="top" fo:padding-top="0.03937in" fo:padding-bottom="0.05906in" fo:padding-left="0.01969in" fo:padding-right="0.09998in"/>
      <style:paragraph-properties style:writing-mode="lr-tb"/>
    </style:style>
    <style:style style:family="paragraph" style:name="a25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783">
      <style:table-row-properties style:row-height="0.31004in"/>
    </style:style>
    <style:style style:family="presentation" style:name="a25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84">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25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85">
      <style:text-properties fo:font-family="Calibri" style:font-family-asian="Calibri" style:font-family-complex="Calibri" fo:font-size="0.13889in" style:font-size-asian="0.13889in" style:font-size-complex="0.13889in" fo:font-weight="bold" style:font-weight-asian="bold" style:font-weight-complex="bold"/>
    </style:style>
    <style:style style:family="text" style:name="a25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86">
      <style:paragraph-properties fo:text-align="left" fo:margin-left="0.07874in" fo:text-indent="0in" fo:margin-top="0in" fo:margin-bottom="0in" style:writing-mode="lr-tb"/>
    </style:style>
    <style:style style:family="paragraph" style:name="a25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787">
      <style:table-cell-properties style:vertical-align="top" fo:background-color="#e4e9b4"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presentation" style:name="a25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88">
      <style:text-properties fo:font-family="Calibri" style:font-family-asian="Calibri" style:font-family-complex="Calibri" fo:font-size="0.13889in" style:font-size-asian="0.13889in" style:font-size-complex="0.13889in" fo:language="en" fo:country="GB"/>
    </style:style>
    <style:style style:family="table" style:name="a2596">
      <style:table-properties style:writing-mode="lr-tb"/>
    </style:style>
    <style:style style:family="text" style:name="a1789">
      <style:text-properties fo:font-family="Calibri" style:font-family-asian="Calibri" style:font-family-complex="Calibri" fo:font-size="0.13889in" style:font-size-asian="0.13889in" style:font-size-complex="0.13889in"/>
    </style:style>
    <style:style style:family="table-column" style:name="a2597">
      <style:table-column-properties style:column-width="4.34553in"/>
    </style:style>
    <style:style style:family="table-column" style:name="a2598">
      <style:table-column-properties style:column-width="1.17112in"/>
    </style:style>
    <style:style style:family="table-column" style:name="a2599">
      <style:table-column-properties style:column-width="1.17112in"/>
    </style:style>
    <style:style style:family="table-cell" style:name="a2260">
      <style:table-cell-properties style:vertical-align="top" fo:background-color="#f3f3f3"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ext" style:name="a2261">
      <style:text-properties fo:font-family="Calibri" style:font-family-asian="Calibri" style:font-family-complex="Calibri" fo:language="en" fo:country="GB"/>
    </style:style>
    <style:style style:family="text" style:name="a2262">
      <style:text-properties fo:font-family="Calibri" style:font-family-asian="Calibri" style:font-family-complex="Calibri"/>
    </style:style>
    <style:style style:family="table-cell" style:name="a3070">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paragraph" style:name="a2263">
      <style:paragraph-properties fo:text-align="left" fo:margin-left="0.07874in" fo:text-indent="0in" fo:margin-top="0in" fo:margin-bottom="0in" style:writing-mode="lr-tb"/>
    </style:style>
    <style:style style:family="table-row" style:name="a3071">
      <style:table-row-properties style:row-height="0.26167in"/>
    </style:style>
    <style:style style:family="table-cell" style:name="a2264">
      <style:table-cell-properties style:vertical-align="top" fo:background-color="#d9d9d9" fo:border-left="0.01042in solid #9e9e9e" fo:padding-top="0.03937in" fo:padding-bottom="0.05906in" fo:padding-left="0.01969in" fo:padding-right="0.09998in"/>
      <style:paragraph-properties style:writing-mode="lr-tb"/>
    </style:style>
    <style:style style:family="text" style:name="a3072">
      <style:text-properties fo:font-family="Calibri" style:font-family-asian="Calibri" style:font-family-complex="Calibri" fo:font-size="0.16667in" style:font-size-asian="0.16667in" style:font-size-complex="0.16667in" fo:language="en" fo:country="GB"/>
    </style:style>
    <style:style style:family="table-row" style:name="a2265">
      <style:table-row-properties style:row-height="0.28798in"/>
    </style:style>
    <style:style style:family="text" style:name="a3073">
      <style:text-properties fo:font-family="Calibri" style:font-family-asian="Calibri" style:font-family-complex="Calibri" fo:font-size="0.16667in" style:font-size-asian="0.16667in" style:font-size-complex="0.16667in"/>
    </style:style>
    <style:style style:family="text" style:name="a2266">
      <style:text-properties fo:font-family="Calibri" style:font-family-asian="Calibri" style:font-family-complex="Calibri" fo:language="en" fo:country="GB" fo:font-weight="bold" style:font-weight-asian="bold" style:font-weight-complex="bold"/>
    </style:style>
    <style:style style:family="paragraph" style:name="a3074">
      <style:paragraph-properties fo:text-align="center" fo:margin-left="0.07874in" fo:text-indent="0in" fo:margin-top="0in" fo:margin-bottom="0in" style:writing-mode="lr-tb"/>
    </style:style>
    <style:style style:family="text" style:name="a2267">
      <style:text-properties fo:font-family="Calibri" style:font-family-asian="Calibri" style:font-family-complex="Calibri" fo:font-weight="bold" style:font-weight-asian="bold" style:font-weight-complex="bold"/>
    </style:style>
    <style:style style:family="table-cell" style:name="a3075">
      <style:table-cell-properties style:vertical-align="top" fo:background-color="#fff2cc"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paragraph" style:name="a2268">
      <style:paragraph-properties fo:text-align="left" fo:margin-left="0.07874in" fo:text-indent="0in" fo:margin-top="0in" fo:margin-bottom="0in" style:writing-mode="lr-tb"/>
    </style:style>
    <style:style style:family="text" style:name="a3076">
      <style:text-properties fo:color="#000000" fo:font-family="Calibri" style:font-family-asian="Calibri" style:font-family-complex="Calibri" fo:font-size="0.16667in" style:font-size-asian="0.16667in" style:font-size-complex="0.16667in" fo:language="en" fo:country="GB"/>
    </style:style>
    <style:style style:family="table-cell" style:name="a2269">
      <style:table-cell-properties style:vertical-align="top" fo:background-color="#ea9999" fo:border-top="0.01042in solid #9e9e9e" fo:padding-top="0.03937in" fo:padding-bottom="0.05906in" fo:padding-left="0.01969in" fo:padding-right="0.09998in"/>
      <style:paragraph-properties style:writing-mode="lr-tb"/>
    </style:style>
    <style:style style:family="text" style:name="a3077">
      <style:text-properties fo:font-family="Calibri" style:font-family-asian="Calibri" style:font-family-complex="Calibri" fo:font-size="0.16667in" style:font-size-asian="0.16667in" style:font-size-complex="0.16667in"/>
    </style:style>
    <style:style style:family="paragraph" style:name="a3078">
      <style:paragraph-properties fo:text-align="center" fo:margin-left="0in" fo:text-indent="0in" fo:margin-top="0in" fo:margin-bottom="0in" style:writing-mode="lr-tb"/>
    </style:style>
    <style:style style:family="table-cell" style:name="a3079">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paragraph" style:name="a1790">
      <style:paragraph-properties fo:text-align="left" fo:margin-left="0.07874in" fo:text-indent="0in" fo:margin-top="0in" fo:margin-bottom="0in" style:writing-mode="lr-tb"/>
    </style:style>
    <style:style style:family="table-cell" style:name="a1791">
      <style:table-cell-properties style:vertical-align="top" fo:border-left="0.01042in solid #9e9e9e" fo:padding-top="0.03937in" fo:padding-bottom="0.05906in" fo:padding-left="0.01969in" fo:padding-right="0.09998in"/>
      <style:paragraph-properties style:writing-mode="lr-tb"/>
    </style:style>
    <style:style style:family="text" style:name="a1792">
      <style:text-properties fo:font-family="Calibri" style:font-family-asian="Calibri" style:font-family-complex="Calibri" fo:font-size="0.13889in" style:font-size-asian="0.13889in" style:font-size-complex="0.13889in" fo:language="en" fo:country="GB"/>
    </style:style>
    <style:style style:family="text" style:name="a1793">
      <style:text-properties fo:font-family="Calibri" style:font-family-asian="Calibri" style:font-family-complex="Calibri" fo:font-size="0.13889in" style:font-size-asian="0.13889in" style:font-size-complex="0.13889in"/>
    </style:style>
    <style:style style:family="paragraph" style:name="a1794">
      <style:paragraph-properties fo:text-align="left" fo:margin-left="0.07874in" fo:text-indent="0in" fo:margin-top="0in" fo:margin-bottom="0in" style:writing-mode="lr-tb"/>
    </style:style>
    <style:style style:family="table-cell" style:name="a1795">
      <style:table-cell-properties style:vertical-align="top" fo:background-color="#d9d9d9" fo:padding-top="0.03937in" fo:padding-bottom="0.05906in" fo:padding-left="0.01969in" fo:padding-right="0.09998in"/>
      <style:paragraph-properties style:writing-mode="lr-tb"/>
    </style:style>
    <style:style style:family="text" style:name="a1796">
      <style:text-properties fo:font-family="Calibri" style:font-family-asian="Calibri" style:font-family-complex="Calibri" fo:font-size="0.13889in" style:font-size-asian="0.13889in" style:font-size-complex="0.13889in" fo:language="en" fo:country="GB"/>
    </style:style>
    <style:style style:family="text" style:name="a1797">
      <style:text-properties fo:font-family="Calibri" style:font-family-asian="Calibri" style:font-family-complex="Calibri" fo:font-size="0.13889in" style:font-size-asian="0.13889in" style:font-size-complex="0.13889in"/>
    </style:style>
    <style:style style:family="paragraph" style:name="a1798">
      <style:paragraph-properties fo:text-align="left" fo:margin-left="0.07874in" fo:text-indent="0in" fo:margin-top="0in" fo:margin-bottom="0in" style:writing-mode="lr-tb"/>
    </style:style>
    <style:style style:family="table-cell" style:name="a1799">
      <style:table-cell-properties style:vertical-align="top" fo:padding-top="0.03937in" fo:padding-bottom="0.05906in" fo:padding-left="0.01969in" fo:padding-right="0.09998in"/>
      <style:paragraph-properties style:writing-mode="lr-tb"/>
    </style:style>
    <style:style style:family="text" style:name="a2270">
      <style:text-properties fo:font-family="Calibri" style:font-family-asian="Calibri" style:font-family-complex="Calibri" fo:language="en" fo:country="GB"/>
    </style:style>
    <style:style style:family="text" style:name="a2271">
      <style:text-properties fo:font-family="Calibri" style:font-family-asian="Calibri" style:font-family-complex="Calibri"/>
    </style:style>
    <style:style style:family="paragraph" style:name="a2272">
      <style:paragraph-properties fo:text-align="left" fo:margin-left="0.07874in" fo:text-indent="0in" fo:margin-top="0in" fo:margin-bottom="0in" style:writing-mode="lr-tb"/>
    </style:style>
    <style:style style:family="text" style:name="a3080">
      <style:text-properties fo:font-family="Calibri" style:font-family-asian="Calibri" style:font-family-complex="Calibri" fo:font-size="0.16667in" style:font-size-asian="0.16667in" style:font-size-complex="0.16667in" fo:language="en" fo:country="GB"/>
    </style:style>
    <style:style style:family="table-cell" style:name="a2273">
      <style:table-cell-properties style:vertical-align="top" fo:background-color="#d9d9d9" fo:padding-top="0.03937in" fo:padding-bottom="0.05906in" fo:padding-left="0.01969in" fo:padding-right="0.09998in"/>
      <style:paragraph-properties style:writing-mode="lr-tb"/>
    </style:style>
    <style:style style:family="text" style:name="a3081">
      <style:text-properties fo:font-family="Calibri" style:font-family-asian="Calibri" style:font-family-complex="Calibri" fo:font-size="0.16667in" style:font-size-asian="0.16667in" style:font-size-complex="0.16667in"/>
    </style:style>
    <style:style style:family="table-row" style:name="a2274">
      <style:table-row-properties style:row-height="0.28798in"/>
    </style:style>
    <style:style style:family="paragraph" style:name="a3082">
      <style:paragraph-properties fo:line-height="115%" fo:text-align="center" fo:margin-left="0in" fo:text-indent="0in" fo:margin-top="0in" fo:margin-bottom="0in" style:writing-mode="lr-tb"/>
    </style:style>
    <style:style style:family="text" style:name="a2275">
      <style:text-properties fo:font-family="Calibri" style:font-family-asian="Calibri" style:font-family-complex="Calibri" fo:language="en" fo:country="GB" fo:font-weight="bold" style:font-weight-asian="bold" style:font-weight-complex="bold"/>
    </style:style>
    <style:style style:family="table-cell" style:name="a3083">
      <style:table-cell-properties style:vertical-align="middle"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ext" style:name="a2276">
      <style:text-properties fo:font-family="Calibri" style:font-family-asian="Calibri" style:font-family-complex="Calibri" fo:font-weight="bold" style:font-weight-asian="bold" style:font-weight-complex="bold"/>
    </style:style>
    <style:style style:family="text" style:name="a3084">
      <style:text-properties fo:font-family="Calibri" style:font-family-asian="Calibri" style:font-family-complex="Calibri" fo:font-size="0.16667in" style:font-size-asian="0.16667in" style:font-size-complex="0.16667in" fo:language="en" fo:country="GB"/>
    </style:style>
    <style:style style:family="paragraph" style:name="a2277">
      <style:paragraph-properties fo:text-align="left" fo:margin-left="0.07874in" fo:text-indent="0in" fo:margin-top="0in" fo:margin-bottom="0in" style:writing-mode="lr-tb"/>
    </style:style>
    <style:style style:family="text" style:name="a3085">
      <style:text-properties fo:font-family="Calibri" style:font-family-asian="Calibri" style:font-family-complex="Calibri" fo:font-size="0.16667in" style:font-size-asian="0.16667in" style:font-size-complex="0.16667in"/>
    </style:style>
    <style:style style:family="table-cell" style:name="a2278">
      <style:table-cell-properties style:vertical-align="top" fo:background-color="#d2e0fe" fo:padding-top="0.03937in" fo:padding-bottom="0.05906in" fo:padding-left="0.01969in" fo:padding-right="0.09998in"/>
      <style:paragraph-properties style:writing-mode="lr-tb"/>
    </style:style>
    <style:style style:family="paragraph" style:name="a3086">
      <style:paragraph-properties fo:text-align="center" fo:margin-left="0in" fo:text-indent="0in" fo:margin-top="0in" fo:margin-bottom="0in" style:writing-mode="lr-tb"/>
    </style:style>
    <style:style style:family="text" style:name="a2279">
      <style:text-properties fo:font-family="Calibri" style:font-family-asian="Calibri" style:font-family-complex="Calibri" fo:language="en" fo:country="GB"/>
    </style:style>
    <style:style style:family="table-cell" style:name="a3087">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text" style:name="a3088">
      <style:text-properties fo:font-family="Calibri" style:font-family-asian="Calibri" style:font-family-complex="Calibri" fo:font-size="0.16667in" style:font-size-asian="0.16667in" style:font-size-complex="0.16667in" fo:language="en" fo:country="GB"/>
    </style:style>
    <style:style style:family="text" style:name="a3089">
      <style:text-properties fo:font-family="Calibri" style:font-family-asian="Calibri" style:font-family-complex="Calibri" fo:font-size="0.16667in" style:font-size-asian="0.16667in" style:font-size-complex="0.16667in"/>
    </style:style>
    <style:style style:family="text" style:name="a2280">
      <style:text-properties fo:font-family="Calibri" style:font-family-asian="Calibri" style:font-family-complex="Calibri"/>
    </style:style>
    <style:style style:family="paragraph" style:name="a2281">
      <style:paragraph-properties fo:text-align="left" fo:margin-left="0.07874in" fo:text-indent="0in" fo:margin-top="0in" fo:margin-bottom="0in" style:writing-mode="lr-tb"/>
    </style:style>
    <style:style style:family="table-cell" style:name="a2282">
      <style:table-cell-properties style:vertical-align="top" fo:background-color="#d9d9d9" fo:padding-top="0.03937in" fo:padding-bottom="0.05906in" fo:padding-left="0.01969in" fo:padding-right="0.09998in"/>
      <style:paragraph-properties style:writing-mode="lr-tb"/>
    </style:style>
    <style:style style:family="paragraph" style:name="a3090">
      <style:paragraph-properties fo:text-align="center" fo:margin-left="0in" fo:text-indent="0in" fo:margin-top="0in" fo:margin-bottom="0in" style:writing-mode="lr-tb"/>
    </style:style>
    <style:style style:family="table-row" style:name="a2283">
      <style:table-row-properties style:row-height="0.28798in"/>
    </style:style>
    <style:style style:family="table-cell" style:name="a3091">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ext" style:name="a2284">
      <style:text-properties fo:font-family="Calibri" style:font-family-asian="Calibri" style:font-family-complex="Calibri" fo:language="en" fo:country="GB" fo:font-weight="bold" style:font-weight-asian="bold" style:font-weight-complex="bold"/>
    </style:style>
    <style:style style:family="table-row" style:name="a3092">
      <style:table-row-properties style:row-height="0.26167in"/>
    </style:style>
    <style:style style:family="text" style:name="a2285">
      <style:text-properties fo:font-family="Calibri" style:font-family-asian="Calibri" style:font-family-complex="Calibri" fo:font-weight="bold" style:font-weight-asian="bold" style:font-weight-complex="bold"/>
    </style:style>
    <style:style style:family="text" style:name="a3093">
      <style:text-properties fo:font-family="Calibri" style:font-family-asian="Calibri" style:font-family-complex="Calibri" fo:font-size="0.16667in" style:font-size-asian="0.16667in" style:font-size-complex="0.16667in" fo:language="en" fo:country="GB"/>
    </style:style>
    <style:style style:family="paragraph" style:name="a2286">
      <style:paragraph-properties fo:text-align="left" fo:margin-left="0.07874in" fo:text-indent="0in" fo:margin-top="0in" fo:margin-bottom="0in" style:writing-mode="lr-tb"/>
    </style:style>
    <style:style style:family="text" style:name="a3094">
      <style:text-properties fo:font-family="Calibri" style:font-family-asian="Calibri" style:font-family-complex="Calibri" fo:font-size="0.16667in" style:font-size-asian="0.16667in" style:font-size-complex="0.16667in"/>
    </style:style>
    <style:style style:family="table-cell" style:name="a2287">
      <style:table-cell-properties style:vertical-align="top" fo:background-color="#d2e0fe" fo:padding-top="0.03937in" fo:padding-bottom="0.05906in" fo:padding-left="0.01969in" fo:padding-right="0.09998in"/>
      <style:paragraph-properties style:writing-mode="lr-tb"/>
    </style:style>
    <style:style style:family="paragraph" style:name="a3095">
      <style:paragraph-properties fo:text-align="center" fo:margin-left="0.07874in" fo:text-indent="0in" fo:margin-top="0in" fo:margin-bottom="0in" style:writing-mode="lr-tb"/>
    </style:style>
    <style:style style:family="text" style:name="a2288">
      <style:text-properties fo:font-family="Calibri" style:font-family-asian="Calibri" style:font-family-complex="Calibri" fo:language="en" fo:country="GB"/>
    </style:style>
    <style:style style:family="table-cell" style:name="a3096">
      <style:table-cell-properties style:vertical-align="top" fo:background-color="#f6c6d6"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text" style:name="a2289">
      <style:text-properties fo:font-family="Calibri" style:font-family-asian="Calibri" style:font-family-complex="Calibri"/>
    </style:style>
    <style:style style:family="text" style:name="a3097">
      <style:text-properties fo:color="#000000" fo:font-family="Calibri" style:font-family-asian="Calibri" style:font-family-complex="Calibri" fo:font-size="0.16667in" style:font-size-asian="0.16667in" style:font-size-complex="0.16667in" fo:language="en" fo:country="GB"/>
    </style:style>
    <style:style style:family="text" style:name="a3098">
      <style:text-properties fo:font-family="Calibri" style:font-family-asian="Calibri" style:font-family-complex="Calibri" fo:font-size="0.16667in" style:font-size-asian="0.16667in" style:font-size-complex="0.16667in"/>
    </style:style>
    <style:style style:family="paragraph" style:name="a3099">
      <style:paragraph-properties fo:text-align="center" fo:margin-left="0in" fo:text-indent="0in" fo:margin-top="0in" fo:margin-bottom="0in" style:writing-mode="lr-tb"/>
    </style:style>
    <style:style style:family="paragraph" style:name="a2290">
      <style:paragraph-properties fo:text-align="left" fo:margin-left="0.07874in" fo:text-indent="0in" fo:margin-top="0in" fo:margin-bottom="0in" style:writing-mode="lr-tb"/>
    </style:style>
    <style:style style:family="table-cell" style:name="a2291">
      <style:table-cell-properties style:vertical-align="top" fo:background-color="#d9d9d9" fo:padding-top="0.03937in" fo:padding-bottom="0.05906in" fo:padding-left="0.01969in" fo:padding-right="0.09998in"/>
      <style:paragraph-properties style:writing-mode="lr-tb"/>
    </style:style>
    <style:style style:family="table-row" style:name="a2292">
      <style:table-row-properties style:row-height="0.28798in"/>
    </style:style>
    <style:style style:family="text" style:name="a2293">
      <style:text-properties fo:font-family="Calibri" style:font-family-asian="Calibri" style:font-family-complex="Calibri" fo:language="en" fo:country="GB" fo:font-weight="bold" style:font-weight-asian="bold" style:font-weight-complex="bold"/>
    </style:style>
    <style:style style:family="text" style:name="a2294">
      <style:text-properties fo:font-family="Calibri" style:font-family-asian="Calibri" style:font-family-complex="Calibri" fo:font-weight="bold" style:font-weight-asian="bold" style:font-weight-complex="bold"/>
    </style:style>
    <style:style style:family="paragraph" style:name="a2295">
      <style:paragraph-properties fo:text-align="left" fo:margin-left="0.07874in" fo:text-indent="0in" fo:margin-top="0in" fo:margin-bottom="0in" style:writing-mode="lr-tb"/>
    </style:style>
    <style:style style:family="table-cell" style:name="a2296">
      <style:table-cell-properties style:vertical-align="top" fo:background-color="#d2e0fe" fo:padding-top="0.03937in" fo:padding-bottom="0.05906in" fo:padding-left="0.01969in" fo:padding-right="0.09998in"/>
      <style:paragraph-properties style:writing-mode="lr-tb"/>
    </style:style>
    <style:style style:family="text" style:name="a2297">
      <style:text-properties fo:font-family="Calibri" style:font-family-asian="Calibri" style:font-family-complex="Calibri" fo:language="en" fo:country="GB"/>
    </style:style>
    <style:style style:family="text" style:name="a2298">
      <style:text-properties fo:font-family="Calibri" style:font-family-asian="Calibri" style:font-family-complex="Calibri"/>
    </style:style>
    <style:style style:family="paragraph" style:name="a2299">
      <style:paragraph-properties fo:text-align="left" fo:margin-left="0.07874in" fo:text-indent="0in" fo:margin-top="0in" fo:margin-bottom="0in" style:writing-mode="lr-tb"/>
    </style:style>
    <style:style style:family="paragraph" style:name="a37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0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0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3">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0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0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0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9">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00">
      <style:paragraph-properties fo:line-height="100%" fo:text-align="left" style:tab-stop-distance="1in" fo:margin-left="1in" fo:margin-right="0in" fo:text-indent="-0.34028in" fo:margin-top="0.06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11">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paragraph" style:name="a2904">
      <style:paragraph-properties fo:line-height="100%" fo:text-align="left" style:tab-stop-distance="1in" fo:margin-left="1in" fo:margin-right="0in" fo:text-indent="-0.34028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12">
      <style:graphic-properties draw:fill="none" draw:stroke="solid" svg:stroke-width="0.01042in" svg:stroke-color="#000000" svg:stroke-opacity="100%" draw:stroke-linejoin="round" svg:stroke-linecap="butt"/>
    </style:style>
    <style:style style:family="presentation" style:name="a371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90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71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90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7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908">
      <style:paragraph-properties fo:line-height="100%" fo:text-align="left" style:tab-stop-distance="1in" fo:margin-left="1in" fo:margin-right="0in" fo:text-indent="-0.34028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16">
      <style:text-properties fo:font-variant="normal" fo:text-transform="none" fo:color="#0000ff"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37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1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913">
      <style:graphic-properties fo:wrap-option="wrap" fo:padding-top="0in" fo:padding-bottom="0in" fo:padding-left="0in" fo:padding-right="0in" draw:textarea-vertical-align="middle" draw:textarea-horizontal-align="left" draw:fill="solid" draw:fill-color="#e8efff" draw:opacity="100%" draw:stroke="solid" svg:stroke-width="0.01564in" svg:stroke-color="#b4ccff" svg:stroke-opacity="100%" draw:stroke-linejoin="round" svg:stroke-linecap="butt" draw:auto-grow-width="false" draw:auto-grow-height="false"/>
      <style:paragraph-properties style:font-independent-line-spacing="true" style:writing-mode="lr-tb"/>
    </style:style>
    <style:style style:family="paragraph" style:name="a37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1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1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23">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9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24">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ff"/>
    </style:style>
    <style:style style:family="text" style:name="a291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25">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ff"/>
    </style:style>
    <style:style style:family="text" style:name="a291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1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27">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728">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3729">
      <style:paragraph-properties fo:line-height="100%" fo:text-align="left" style:tab-stop-distance="1in" fo:margin-left="0in" fo:margin-right="0in" fo:text-indent="0in" fo:margin-top="0.208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0">
      <style:paragraph-properties fo:line-height="100%" fo:text-align="left" style:tab-stop-distance="1in" fo:margin-left="0.5in" fo:margin-right="0in" fo:text-indent="-0.34028in" fo:margin-top="0.06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30">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92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1">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92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32">
      <style:paragraph-properties fo:line-height="100%" fo:text-align="left" style:tab-stop-distance="1in" fo:margin-left="0.5in" fo:margin-right="0in" fo:text-indent="-0.34722in" fo:margin-top="0.208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5">
      <style:paragraph-properties fo:line-height="100%" fo:text-align="left" style:tab-stop-distance="1in" fo:margin-left="0.5in" fo:margin-right="0in" fo:text-indent="-0.34028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4">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graphic" style:name="a29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735">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92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36">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38">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739">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graphic" style:name="a3400">
      <style:graphic-properties fo:wrap-option="wrap" fo:padding-top="0.09998in" fo:padding-bottom="0.09998in" fo:padding-left="0.09998in" fo:padding-right="0.09998in" draw:textarea-vertical-align="middle" draw:textarea-horizontal-align="left" draw:fill="solid" draw:fill-color="#ea9999"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text" style:name="a340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03">
      <style:graphic-properties fo:wrap-option="wrap" fo:padding-top="0.09998in" fo:padding-bottom="0.09998in" fo:padding-left="0.09998in" fo:padding-right="0.09998in" draw:textarea-vertical-align="middle" draw:textarea-horizontal-align="left" draw:fill="solid" draw:fill-color="#ea9999" draw:opacity="100%" draw:stroke="solid" svg:stroke-width="0.02083in" svg:stroke-color="#a7a7a7" svg:stroke-opacity="100%" draw:stroke-linejoin="round" svg:stroke-linecap="butt" draw:auto-grow-width="false" draw:auto-grow-height="false"/>
      <style:paragraph-properties style:font-independent-line-spacing="true" style:writing-mode="lr-tb"/>
    </style:style>
    <style:style style:family="text" style:name="a340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09">
      <style:graphic-properties fo:wrap-option="wrap" fo:padding-top="0.09998in" fo:padding-bottom="0.09998in" fo:padding-left="0.09998in" fo:padding-right="0.09998in" draw:textarea-vertical-align="top" draw:textarea-horizontal-align="left" draw:fill="solid" draw:fill-color="#ea9999" draw:opacity="100%" draw:stroke="none" draw:auto-grow-width="false" draw:auto-grow-height="false"/>
      <style:paragraph-properties style:font-independent-line-spacing="true" style:writing-mode="lr-tb"/>
    </style:style>
    <style:style style:family="text" style:name="a293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3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40">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8056in" style:font-size-asian="0.18056in" style:font-size-complex="0.180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42">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graphic" style:name="a2935">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3743">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resentation" style:name="a2936">
      <style:graphic-properties draw:fill="none" draw:stroke="solid" svg:stroke-width="0.01042in" svg:stroke-color="#000000" svg:stroke-opacity="100%" draw:stroke-linejoin="round" svg:stroke-linecap="butt"/>
    </style:style>
    <style:style style:family="paragraph" style:name="a3744">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3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93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746">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fo:background-color="#ffffff"/>
    </style:style>
    <style:style style:family="drawing-page" style:name="a29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7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49">
      <style:paragraph-properties fo:line-height="100%" fo:text-align="left" style:tab-stop-distance="1in" fo:margin-left="0in" fo:margin-right="0in" fo:text-indent="0in" fo:margin-top="0.31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600">
      <style:table-column-properties style:column-width="1.17112in"/>
    </style:style>
    <style:style style:family="table-row" style:name="a2601">
      <style:table-row-properties style:row-height="0.35575in"/>
    </style:style>
    <style:style style:family="text" style:name="a2602">
      <style:text-properties fo:font-family="Calibri" style:font-family-asian="Calibri" style:font-family-complex="Calibri"/>
    </style:style>
    <style:style style:family="text" style:name="a341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03">
      <style:paragraph-properties fo:text-align="left" fo:margin-left="0in" fo:text-indent="0in" fo:margin-top="0in" fo:margin-bottom="0in" style:writing-mode="lr-tb"/>
    </style:style>
    <style:style style:family="text" style:name="a341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04">
      <style:table-cell-properties style:vertical-align="bottom" fo:background-color="#f3f3f3" fo:padding-top="0.02083in" fo:padding-bottom="0.02083in" fo:padding-left="0.03125in" fo:padding-right="0.03125in"/>
      <style:paragraph-properties style:writing-mode="lr-tb"/>
    </style:style>
    <style:style style:family="paragraph" style:name="a34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5">
      <style:text-properties fo:font-family="Calibri" style:font-family-asian="Calibri" style:font-family-complex="Calibri" fo:language="en" fo:country="GB"/>
    </style:style>
    <style:style style:family="graphic" style:name="a3413">
      <style:graphic-properties fo:wrap-option="wrap" fo:padding-top="0.09998in" fo:padding-bottom="0.09998in" fo:padding-left="0.09998in" fo:padding-right="0.09998in" draw:textarea-vertical-align="top" draw:textarea-horizontal-align="left" draw:fill="solid" draw:fill-color="#ea9999" draw:opacity="100%" draw:stroke="none" draw:auto-grow-width="false" draw:auto-grow-height="false"/>
      <style:paragraph-properties style:font-independent-line-spacing="true" style:writing-mode="lr-tb"/>
    </style:style>
    <style:style style:family="text" style:name="a2606">
      <style:text-properties fo:font-family="Calibri" style:font-family-asian="Calibri" style:font-family-complex="Calibri"/>
    </style:style>
    <style:style style:family="text" style:name="a341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07">
      <style:paragraph-properties fo:line-height="115%" fo:text-align="center" fo:margin-left="0in" fo:text-indent="0in" fo:margin-top="0in" fo:margin-bottom="0in" style:writing-mode="lr-tb"/>
    </style:style>
    <style:style style:family="text" style:name="a341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08">
      <style:table-cell-properties style:vertical-align="bottom" fo:background-color="#d9ead3" fo:padding-top="0.02083in" fo:padding-bottom="0.02083in" fo:padding-left="0.03125in" fo:padding-right="0.03125in"/>
      <style:paragraph-properties style:writing-mode="lr-tb"/>
    </style:style>
    <style:style style:family="paragraph" style:name="a34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9">
      <style:text-properties fo:font-family="Calibri" style:font-family-asian="Calibri" style:font-family-complex="Calibri" fo:language="en" fo:country="GB"/>
    </style:style>
    <style:style style:family="graphic" style:name="a3417">
      <style:graphic-properties fo:wrap-option="wrap" fo:padding-top="0.09998in" fo:padding-bottom="0.09998in" fo:padding-left="0.09998in" fo:padding-right="0.09998in" draw:textarea-vertical-align="top" draw:textarea-horizontal-align="left" draw:fill="solid" draw:fill-color="#ea9999" draw:opacity="100%" draw:stroke="none" draw:auto-grow-width="false" draw:auto-grow-height="false"/>
      <style:paragraph-properties style:font-independent-line-spacing="true" style:writing-mode="lr-tb"/>
    </style:style>
    <style:style style:family="text" style:name="a341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1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42">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3750">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fo:background-color="#ffffff"/>
    </style:style>
    <style:style style:family="text" style:name="a29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51">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9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52">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9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3">
      <style:paragraph-properties fo:line-height="100%" fo:text-align="left" style:tab-stop-distance="1in" fo:margin-left="0in" fo:margin-right="0in" fo:text-indent="0in" fo:margin-top="0.31944in" fo:margin-bottom="0.319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6">
      <style:graphic-properties fo:wrap-option="wrap" fo:padding-top="0in" fo:padding-bottom="0in" fo:padding-left="0in" fo:padding-right="0in" draw:textarea-vertical-align="middle" draw:textarea-horizontal-align="left" draw:fill="solid" draw:fill-color="#000000" draw:opacity="0%" draw:stroke="none" draw:auto-grow-width="false" draw:auto-grow-height="false"/>
      <style:paragraph-properties style:font-independent-line-spacing="true" style:writing-mode="lr-tb"/>
    </style:style>
    <style:style style:family="graphic" style:name="a3754">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294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4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6">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49">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7">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0">
      <style:text-properties fo:font-family="Calibri" style:font-family-asian="Calibri" style:font-family-complex="Calibri" fo:font-size="0.13889in" style:font-size-asian="0.13889in" style:font-size-complex="0.13889in"/>
    </style:style>
    <style:style style:family="text" style:name="a3759">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1">
      <style:paragraph-properties fo:text-align="left" fo:margin-left="0.07874in" fo:text-indent="0in" fo:margin-top="0in" fo:margin-bottom="0in" style:writing-mode="lr-tb"/>
    </style:style>
    <style:style style:family="text" style:name="a2610">
      <style:text-properties fo:font-family="Calibri" style:font-family-asian="Calibri" style:font-family-complex="Calibri"/>
    </style:style>
    <style:style style:family="table-cell" style:name="a1802">
      <style:table-cell-properties style:vertical-align="top" fo:padding-top="0.03937in" fo:padding-bottom="0.05906in" fo:padding-left="0.01969in" fo:padding-right="0.09998in"/>
      <style:paragraph-properties style:writing-mode="lr-tb"/>
    </style:style>
    <style:style style:family="paragraph" style:name="a2611">
      <style:paragraph-properties fo:line-height="115%" fo:text-align="center" fo:margin-left="0in" fo:text-indent="0in" fo:margin-top="0in" fo:margin-bottom="0in" style:writing-mode="lr-tb"/>
    </style:style>
    <style:style style:family="text" style:name="a1803">
      <style:text-properties fo:font-family="Calibri" style:font-family-asian="Calibri" style:font-family-complex="Calibri" fo:font-size="0.13889in" style:font-size-asian="0.13889in" style:font-size-complex="0.13889in"/>
    </style:style>
    <style:style style:family="table-cell" style:name="a2612">
      <style:table-cell-properties style:vertical-align="bottom" fo:background-color="#fce5cd" fo:padding-top="0.02083in" fo:padding-bottom="0.02083in" fo:padding-left="0.03125in" fo:padding-right="0.03125in"/>
      <style:paragraph-properties style:writing-mode="lr-tb"/>
    </style:style>
    <style:style style:family="paragraph" style:name="a1804">
      <style:paragraph-properties fo:text-align="left" fo:margin-left="0.07874in" fo:text-indent="0in" fo:margin-top="0in" fo:margin-bottom="0in" style:writing-mode="lr-tb"/>
    </style:style>
    <style:style style:family="paragraph" style:name="a34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13">
      <style:text-properties fo:font-family="Calibri" style:font-family-asian="Calibri" style:font-family-complex="Calibri" fo:language="en" fo:country="GB"/>
    </style:style>
    <style:style style:family="table-cell" style:name="a1805">
      <style:table-cell-properties style:vertical-align="top" fo:padding-top="0.03937in" fo:padding-bottom="0.05906in" fo:padding-left="0.01969in" fo:padding-right="0.09998in"/>
      <style:paragraph-properties style:writing-mode="lr-tb"/>
    </style:style>
    <style:style style:family="graphic" style:name="a3421">
      <style:graphic-properties fo:wrap-option="wrap" fo:padding-top="0.09998in" fo:padding-bottom="0.09998in" fo:padding-left="0.09998in" fo:padding-right="0.09998in" draw:textarea-vertical-align="top" draw:textarea-horizontal-align="left" draw:fill="solid" draw:fill-color="#ea9999" draw:opacity="100%" draw:stroke="none" draw:auto-grow-width="false" draw:auto-grow-height="false"/>
      <style:paragraph-properties style:font-independent-line-spacing="true" style:writing-mode="lr-tb"/>
    </style:style>
    <style:style style:family="text" style:name="a2614">
      <style:text-properties fo:font-family="Calibri" style:font-family-asian="Calibri" style:font-family-complex="Calibri"/>
    </style:style>
    <style:style style:family="text" style:name="a1806">
      <style:text-properties fo:color="#000000" fo:font-family="Calibri" style:font-family-asian="Calibri" style:font-family-complex="Calibri" fo:font-size="0.13889in" style:font-size-asian="0.13889in" style:font-size-complex="0.13889in" fo:language="en" fo:country="GB"/>
    </style:style>
    <style:style style:family="text" style:name="a342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15">
      <style:paragraph-properties fo:line-height="115%" fo:text-align="center" fo:margin-left="0in" fo:text-indent="0in" fo:margin-top="0in" fo:margin-bottom="0in" style:writing-mode="lr-tb"/>
    </style:style>
    <style:style style:family="text" style:name="a1807">
      <style:text-properties fo:font-family="Calibri" style:font-family-asian="Calibri" style:font-family-complex="Calibri" fo:font-size="0.13889in" style:font-size-asian="0.13889in" style:font-size-complex="0.13889in"/>
    </style:style>
    <style:style style:family="text" style:name="a342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16">
      <style:table-cell-properties style:vertical-align="bottom" fo:background-color="#ea9999" fo:padding-top="0.02083in" fo:padding-bottom="0.02083in" fo:padding-left="0.03125in" fo:padding-right="0.03125in"/>
      <style:paragraph-properties style:writing-mode="lr-tb"/>
    </style:style>
    <style:style style:family="paragraph" style:name="a1808">
      <style:paragraph-properties fo:text-align="left" fo:margin-left="0.07874in" fo:text-indent="0in" fo:margin-top="0in" fo:margin-bottom="0in" style:writing-mode="lr-tb"/>
    </style:style>
    <style:style style:family="paragraph" style:name="a3424">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617">
      <style:table-row-properties style:row-height="0.29648in"/>
    </style:style>
    <style:style style:family="table-cell" style:name="a1809">
      <style:table-cell-properties style:vertical-align="top" fo:padding-top="0.03937in" fo:padding-bottom="0.05906in" fo:padding-left="0.01969in" fo:padding-right="0.09998in"/>
      <style:paragraph-properties style:writing-mode="lr-tb"/>
    </style:style>
    <style:style style:family="text" style:name="a342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18">
      <style:text-properties fo:font-family="Calibri" style:font-family-asian="Calibri" style:font-family-complex="Calibri" fo:language="en" fo:country="GB"/>
    </style:style>
    <style:style style:family="text" style:name="a3426">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19">
      <style:text-properties fo:font-family="Calibri" style:font-family-asian="Calibri" style:font-family-complex="Calibri"/>
    </style:style>
    <style:style style:family="paragraph" style:name="a3427">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28">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resentation" style:name="a3429">
      <style:graphic-properties draw:fill="none" draw:stroke="solid" svg:stroke-width="0.01042in" svg:stroke-color="#000000" svg:stroke-opacity="100%" draw:stroke-linejoin="round" svg:stroke-linecap="butt"/>
    </style:style>
    <style:style style:family="text" style:name="a295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5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52">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60">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53">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graphic" style:name="a3761">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2954">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resentation" style:name="a3762">
      <style:graphic-properties draw:fill="none" draw:stroke="solid" svg:stroke-width="0.01042in" svg:stroke-color="#000000" svg:stroke-opacity="100%" draw:stroke-linejoin="round" svg:stroke-linecap="butt"/>
    </style:style>
    <style:style style:family="text" style:name="a2955">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resentation" style:name="a37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956">
      <style:paragraph-properties fo:line-height="100%" fo:text-align="left" style:tab-stop-distance="1in" fo:margin-left="0in" fo:margin-right="0in" fo:text-indent="0in" fo:margin-top="0in" fo:margin-bottom="0.1041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76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2957">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drawing-page" style:name="a37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58">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7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59">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7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768">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810">
      <style:table-row-properties style:row-height="0.31004in"/>
    </style:style>
    <style:style style:family="text" style:name="a37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11">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paragraph" style:name="a2620">
      <style:paragraph-properties fo:line-height="115%" fo:text-align="left" fo:margin-left="0in" fo:text-indent="0in" fo:margin-top="0in" fo:margin-bottom="0in" style:writing-mode="lr-tb"/>
    </style:style>
    <style:style style:family="text" style:name="a1812">
      <style:text-properties fo:font-family="Calibri" style:font-family-asian="Calibri" style:font-family-complex="Calibri" fo:font-size="0.13889in" style:font-size-asian="0.13889in" style:font-size-complex="0.13889in" fo:font-weight="bold" style:font-weight-asian="bold" style:font-weight-complex="bold"/>
    </style:style>
    <style:style style:family="table-cell" style:name="a2621">
      <style:table-cell-properties style:vertical-align="bottom" fo:background-color="#f3f3f3" fo:padding-top="0.02083in" fo:padding-bottom="0.02083in" fo:padding-left="0.03125in" fo:padding-right="0.03125in"/>
      <style:paragraph-properties style:writing-mode="lr-tb"/>
    </style:style>
    <style:style style:family="paragraph" style:name="a1813">
      <style:paragraph-properties fo:text-align="left" fo:margin-left="0.07874in" fo:text-indent="0in" fo:margin-top="0in" fo:margin-bottom="0in" style:writing-mode="lr-tb"/>
    </style:style>
    <style:style style:family="text" style:name="a2622">
      <style:text-properties fo:color="#666666" fo:font-family="Calibri" style:font-family-asian="Calibri" style:font-family-complex="Calibri" fo:language="en" fo:country="GB"/>
    </style:style>
    <style:style style:family="table-cell" style:name="a1814">
      <style:table-cell-properties style:vertical-align="top" fo:background-color="#f9cb9c"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ext" style:name="a34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3">
      <style:text-properties fo:color="#666666" fo:font-family="Calibri" style:font-family-asian="Calibri" style:font-family-complex="Calibri"/>
    </style:style>
    <style:style style:family="text" style:name="a1815">
      <style:text-properties fo:font-family="Calibri" style:font-family-asian="Calibri" style:font-family-complex="Calibri" fo:font-size="0.13889in" style:font-size-asian="0.13889in" style:font-size-complex="0.13889in" fo:language="en" fo:country="GB"/>
    </style:style>
    <style:style style:family="text" style:name="a34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24">
      <style:paragraph-properties fo:line-height="115%" fo:text-align="center" fo:margin-left="0in" fo:text-indent="0in" fo:margin-top="0in" fo:margin-bottom="0in" style:writing-mode="lr-tb"/>
    </style:style>
    <style:style style:family="text" style:name="a1816">
      <style:text-properties fo:font-family="Calibri" style:font-family-asian="Calibri" style:font-family-complex="Calibri" fo:font-size="0.13889in" style:font-size-asian="0.13889in" style:font-size-complex="0.13889in"/>
    </style:style>
    <style:style style:family="paragraph" style:name="a34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25">
      <style:table-cell-properties style:vertical-align="bottom" fo:background-color="#cccccc" fo:padding-top="0.02083in" fo:padding-bottom="0.02083in" fo:padding-left="0.03125in" fo:padding-right="0.03125in"/>
      <style:paragraph-properties style:writing-mode="lr-tb"/>
    </style:style>
    <style:style style:family="paragraph" style:name="a1817">
      <style:paragraph-properties fo:text-align="left" fo:margin-left="0.07874in" fo:text-indent="0in" fo:margin-top="0in" fo:margin-bottom="0in" style:writing-mode="lr-tb"/>
    </style:style>
    <style:style style:family="presentation" style:name="a343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626">
      <style:text-properties fo:color="#666666" fo:font-family="Calibri" style:font-family-asian="Calibri" style:font-family-complex="Calibri" fo:language="en" fo:country="GB"/>
    </style:style>
    <style:style style:family="table-cell" style:name="a1818">
      <style:table-cell-properties style:vertical-align="top" fo:border-left="0.01042in solid #9e9e9e" fo:padding-top="0.03937in" fo:padding-bottom="0.05906in" fo:padding-left="0.01969in" fo:padding-right="0.09998in"/>
      <style:paragraph-properties style:writing-mode="lr-tb"/>
    </style:style>
    <style:style style:family="drawing-page" style:name="a343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627">
      <style:text-properties fo:color="#666666" fo:font-family="Calibri" style:font-family-asian="Calibri" style:font-family-complex="Calibri"/>
    </style:style>
    <style:style style:family="text" style:name="a1819">
      <style:text-properties fo:font-family="Calibri" style:font-family-asian="Calibri" style:font-family-complex="Calibri" fo:font-size="0.13889in" style:font-size-asian="0.13889in" style:font-size-complex="0.13889in" fo:language="en" fo:country="GB"/>
    </style:style>
    <style:style style:family="drawing-page" style:name="a343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628">
      <style:paragraph-properties fo:line-height="115%" fo:text-align="center" fo:margin-left="0in" fo:text-indent="0in" fo:margin-top="0in" fo:margin-bottom="0in" style:writing-mode="lr-tb"/>
    </style:style>
    <style:style style:family="text" style:name="a343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2629">
      <style:table-cell-properties style:vertical-align="bottom" fo:background-color="#cccccc" fo:padding-top="0.02083in" fo:padding-bottom="0.02083in" fo:padding-left="0.03125in" fo:padding-right="0.03125in"/>
      <style:paragraph-properties style:writing-mode="lr-tb"/>
    </style:style>
    <style:style style:family="text" style:name="a34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4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100">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3101">
      <style:text-properties fo:font-family="Calibri" style:font-family-asian="Calibri" style:font-family-complex="Calibri" fo:font-size="0.16667in" style:font-size-asian="0.16667in" style:font-size-complex="0.16667in" fo:language="en" fo:country="GB"/>
    </style:style>
    <style:style style:family="text" style:name="a3102">
      <style:text-properties fo:font-family="Calibri" style:font-family-asian="Calibri" style:font-family-complex="Calibri" fo:font-size="0.16667in" style:font-size-asian="0.16667in" style:font-size-complex="0.16667in"/>
    </style:style>
    <style:style style:family="paragraph" style:name="a3103">
      <style:paragraph-properties fo:line-height="115%" fo:text-align="center" fo:margin-left="0in" fo:text-indent="0in" fo:margin-top="0in" fo:margin-bottom="0in" style:writing-mode="lr-tb"/>
    </style:style>
    <style:style style:family="table-cell" style:name="a3104">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paragraph" style:name="a2960">
      <style:paragraph-properties fo:line-height="100%" fo:text-align="left" style:tab-stop-distance="1in" fo:margin-left="0in" fo:margin-right="0in" fo:text-indent="0in" fo:margin-top="0in" fo:margin-bottom="0.1041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5">
      <style:text-properties fo:font-family="Calibri" style:font-family-asian="Calibri" style:font-family-complex="Calibri" fo:font-size="0.16667in" style:font-size-asian="0.16667in" style:font-size-complex="0.16667in" fo:language="en" fo:country="GB"/>
    </style:style>
    <style:style style:family="graphic" style:name="a2961">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3106">
      <style:text-properties fo:font-family="Calibri" style:font-family-asian="Calibri" style:font-family-complex="Calibri" fo:font-size="0.16667in" style:font-size-asian="0.16667in" style:font-size-complex="0.16667in"/>
    </style:style>
    <style:style style:family="graphic" style:name="a2962" style:parent-style-name="Graphics">
      <style:graphic-properties draw:fill="none" draw:stroke="none" draw:image-opacity="100%"/>
    </style:style>
    <style:style style:family="paragraph" style:name="a3770">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7">
      <style:paragraph-properties fo:text-align="center" fo:margin-left="0in" fo:text-indent="0in" fo:margin-top="0in" fo:margin-bottom="0in" style:writing-mode="lr-tb"/>
    </style:style>
    <style:style style:family="graphic" style:name="a2963" style:parent-style-name="Graphics">
      <style:graphic-properties draw:fill="none" draw:stroke="none" draw:image-opacity="100%"/>
    </style:style>
    <style:style style:family="presentation" style:name="a37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3108">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graphic" style:name="a2964" style:parent-style-name="Graphics">
      <style:graphic-properties draw:fill="none" draw:stroke="none" draw:image-opacity="100%"/>
    </style:style>
    <style:style style:family="text" style:name="a377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109">
      <style:text-properties fo:font-family="Calibri" style:font-family-asian="Calibri" style:font-family-complex="Calibri" fo:font-size="0.16667in" style:font-size-asian="0.16667in" style:font-size-complex="0.16667in" fo:language="en" fo:country="GB"/>
    </style:style>
    <style:style style:family="text" style:name="a29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9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graphic" style:name="a2967">
      <style:graphic-properties fo:wrap-option="wrap" fo:padding-top="0in" fo:padding-bottom="0in" fo:padding-left="0in" fo:padding-right="0in" draw:textarea-vertical-align="middle" draw:textarea-horizontal-align="left" draw:fill="solid" draw:fill-color="#ffffff" draw:opacity="100%" draw:stroke="solid" svg:stroke-width="0.02083in" svg:stroke-color="#b4ccff" svg:stroke-opacity="100%" draw:stroke-linejoin="round" svg:stroke-linecap="butt" draw:auto-grow-width="false" draw:auto-grow-height="false"/>
      <style:paragraph-properties style:font-independent-line-spacing="true" style:writing-mode="lr-tb"/>
    </style:style>
    <style:style style:family="paragraph" style:name="a3775">
      <style:paragraph-properties fo:line-height="100%" fo:text-align="left" style:tab-stop-distance="1in" fo:margin-left="0in" fo:margin-right="0in" fo:text-indent="0in" fo:margin-top="0.027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68">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969">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77">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78">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text" style:name="a1820">
      <style:text-properties fo:font-family="Calibri" style:font-family-asian="Calibri" style:font-family-complex="Calibri" fo:font-size="0.13889in" style:font-size-asian="0.13889in" style:font-size-complex="0.13889in"/>
    </style:style>
    <style:style style:family="graphic" style:name="a3779" style:parent-style-name="Graphics">
      <style:graphic-properties draw:fill="none" draw:stroke="none" draw:image-opacity="100%"/>
    </style:style>
    <style:style style:family="paragraph" style:name="a1821">
      <style:paragraph-properties fo:text-align="left" fo:margin-left="0.07874in" fo:text-indent="0in" fo:margin-top="0in" fo:margin-bottom="0in" style:writing-mode="lr-tb"/>
    </style:style>
    <style:style style:family="text" style:name="a2630">
      <style:text-properties fo:color="#666666" fo:font-family="Calibri" style:font-family-asian="Calibri" style:font-family-complex="Calibri" fo:language="en" fo:country="GB"/>
    </style:style>
    <style:style style:family="table-cell" style:name="a1822">
      <style:table-cell-properties style:vertical-align="top" fo:background-color="#d9d9d9" fo:padding-top="0.03937in" fo:padding-bottom="0.05906in" fo:padding-left="0.01969in" fo:padding-right="0.09998in"/>
      <style:paragraph-properties style:writing-mode="lr-tb"/>
    </style:style>
    <style:style style:family="text" style:name="a2631">
      <style:text-properties fo:color="#666666" fo:font-family="Calibri" style:font-family-asian="Calibri" style:font-family-complex="Calibri"/>
    </style:style>
    <style:style style:family="text" style:name="a1823">
      <style:text-properties fo:font-family="Calibri" style:font-family-asian="Calibri" style:font-family-complex="Calibri" fo:font-size="0.13889in" style:font-size-asian="0.13889in" style:font-size-complex="0.13889in" fo:language="en" fo:country="GB"/>
    </style:style>
    <style:style style:family="paragraph" style:name="a2632">
      <style:paragraph-properties fo:line-height="115%" fo:text-align="center" fo:margin-left="0in" fo:text-indent="0in" fo:margin-top="0in" fo:margin-bottom="0in" style:writing-mode="lr-tb"/>
    </style:style>
    <style:style style:family="text" style:name="a1824">
      <style:text-properties fo:font-family="Calibri" style:font-family-asian="Calibri" style:font-family-complex="Calibri" fo:font-size="0.13889in" style:font-size-asian="0.13889in" style:font-size-complex="0.13889in"/>
    </style:style>
    <style:style style:family="paragraph" style:name="a34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33">
      <style:table-cell-properties style:vertical-align="bottom" fo:background-color="#cccccc" fo:padding-top="0.02083in" fo:padding-bottom="0.02083in" fo:padding-left="0.03125in" fo:padding-right="0.03125in"/>
      <style:paragraph-properties style:writing-mode="lr-tb"/>
    </style:style>
    <style:style style:family="paragraph" style:name="a1825">
      <style:paragraph-properties fo:text-align="left" fo:margin-left="0.07874in" fo:text-indent="0in" fo:margin-top="0in" fo:margin-bottom="0in" style:writing-mode="lr-tb"/>
    </style:style>
    <style:style style:family="presentation" style:name="a34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row" style:name="a2634">
      <style:table-row-properties style:row-height="0.29648in"/>
    </style:style>
    <style:style style:family="table-cell" style:name="a1826">
      <style:table-cell-properties style:vertical-align="top" fo:padding-top="0.03937in" fo:padding-bottom="0.05906in" fo:padding-left="0.01969in" fo:padding-right="0.09998in"/>
      <style:paragraph-properties style:writing-mode="lr-tb"/>
    </style:style>
    <style:style style:family="text" style:name="a34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5">
      <style:text-properties fo:font-family="Calibri" style:font-family-asian="Calibri" style:font-family-complex="Calibri" fo:language="en" fo:country="GB"/>
    </style:style>
    <style:style style:family="text" style:name="a1827">
      <style:text-properties fo:font-family="Calibri" style:font-family-asian="Calibri" style:font-family-complex="Calibri" fo:font-size="0.13889in" style:font-size-asian="0.13889in" style:font-size-complex="0.13889in"/>
    </style:style>
    <style:style style:family="text" style:name="a34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6">
      <style:text-properties fo:font-family="Calibri" style:font-family-asian="Calibri" style:font-family-complex="Calibri"/>
    </style:style>
    <style:style style:family="paragraph" style:name="a1828">
      <style:paragraph-properties fo:text-align="left" fo:margin-left="0.07874in" fo:text-indent="0in" fo:margin-top="0in" fo:margin-bottom="0in" style:writing-mode="lr-tb"/>
    </style:style>
    <style:style style:family="paragraph" style:name="a34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37">
      <style:paragraph-properties fo:line-height="115%" fo:text-align="left" fo:margin-left="0in" fo:text-indent="0in" fo:margin-top="0in" fo:margin-bottom="0in" style:writing-mode="lr-tb"/>
    </style:style>
    <style:style style:family="table-cell" style:name="a1829">
      <style:table-cell-properties style:vertical-align="top" fo:padding-top="0.03937in" fo:padding-bottom="0.05906in" fo:padding-left="0.01969in" fo:padding-right="0.09998in"/>
      <style:paragraph-properties style:writing-mode="lr-tb"/>
    </style:style>
    <style:style style:family="presentation" style:name="a34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2638">
      <style:table-cell-properties style:vertical-align="bottom" fo:background-color="#f3f3f3" fo:padding-top="0.02083in" fo:padding-bottom="0.02083in" fo:padding-left="0.03125in" fo:padding-right="0.03125in"/>
      <style:paragraph-properties style:writing-mode="lr-tb"/>
    </style:style>
    <style:style style:family="presentation" style:name="a3446">
      <style:graphic-properties draw:fill="none" draw:stroke="solid" svg:stroke-width="0.01042in" svg:stroke-color="#000000" svg:stroke-opacity="100%" draw:stroke-linejoin="round" svg:stroke-linecap="butt"/>
    </style:style>
    <style:style style:family="text" style:name="a2639">
      <style:text-properties fo:font-family="Calibri" style:font-family-asian="Calibri" style:font-family-complex="Calibri" fo:language="en" fo:country="GB"/>
    </style:style>
    <style:style style:family="presentation" style:name="a34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44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34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2300">
      <style:table-cell-properties style:vertical-align="top" fo:background-color="#d9d9d9" fo:padding-top="0.03937in" fo:padding-bottom="0.05906in" fo:padding-left="0.01969in" fo:padding-right="0.09998in"/>
      <style:paragraph-properties style:writing-mode="lr-tb"/>
    </style:style>
    <style:style style:family="text" style:name="a230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0">
      <style:text-properties fo:font-family="Calibri" style:font-family-asian="Calibri" style:font-family-complex="Calibri" fo:font-size="0.16667in" style:font-size-asian="0.16667in" style:font-size-complex="0.16667in"/>
    </style:style>
    <style:style style:family="paragraph" style:name="a2303">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11">
      <style:paragraph-properties fo:text-align="center" fo:margin-left="0in" fo:text-indent="0in" fo:margin-top="0in" fo:margin-bottom="0in" style:writing-mode="lr-tb"/>
    </style:style>
    <style:style style:family="text" style:name="a230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12">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ext" style:name="a230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3113">
      <style:table-row-properties style:row-height="0.26167in"/>
    </style:style>
    <style:style style:family="paragraph" style:name="a230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4">
      <style:text-properties fo:font-family="Calibri" style:font-family-asian="Calibri" style:font-family-complex="Calibri" fo:font-size="0.16667in" style:font-size-asian="0.16667in" style:font-size-complex="0.16667in" fo:language="en" fo:country="GB"/>
    </style:style>
    <style:style style:family="graphic" style:name="a2307">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3115">
      <style:text-properties fo:font-family="Calibri" style:font-family-asian="Calibri" style:font-family-complex="Calibri" fo:font-size="0.16667in" style:font-size-asian="0.16667in" style:font-size-complex="0.16667in"/>
    </style:style>
    <style:style style:family="text" style:name="a2970">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16">
      <style:paragraph-properties fo:text-align="center" fo:margin-left="0.07874in" fo:text-indent="0in" fo:margin-top="0in" fo:margin-bottom="0in" style:writing-mode="lr-tb"/>
    </style:style>
    <style:style style:family="text" style:name="a2971">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80">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able-cell" style:name="a3117">
      <style:table-cell-properties style:vertical-align="top" fo:background-color="#e4e9b4"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paragraph" style:name="a2972">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8">
      <style:text-properties fo:color="#000000" fo:font-family="Calibri" style:font-family-asian="Calibri" style:font-family-complex="Calibri" fo:font-size="0.16667in" style:font-size-asian="0.16667in" style:font-size-complex="0.16667in" fo:language="en" fo:country="GB"/>
    </style:style>
    <style:style style:family="text" style:name="a3781">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2974">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8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119">
      <style:text-properties fo:font-family="Calibri" style:font-family-asian="Calibri" style:font-family-complex="Calibri" fo:font-size="0.16667in" style:font-size-asian="0.16667in" style:font-size-complex="0.16667in"/>
    </style:style>
    <style:style style:family="text" style:name="a297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8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976">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84">
      <style:paragraph-properties fo:line-height="100%" fo:text-align="left" style:tab-stop-distance="1in" fo:margin-left="0in" fo:margin-right="0in" fo:text-indent="0in" fo:margin-top="0.027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77">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8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978">
      <style:paragraph-properties fo:line-height="100%" fo:text-align="left" style:tab-stop-distance="1in" fo:margin-left="0.5in" fo:margin-right="0in" fo:text-indent="-0.3472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8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3787">
      <style:paragraph-properties fo:line-height="100%" fo:text-align="left" style:tab-stop-distance="1in" fo:margin-left="0.5in" fo:margin-right="0in" fo:text-indent="-0.34722in" fo:margin-top="0.027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0">
      <style:text-properties fo:font-family="Calibri" style:font-family-asian="Calibri" style:font-family-complex="Calibri" fo:font-size="0.13889in" style:font-size-asian="0.13889in" style:font-size-complex="0.13889in"/>
    </style:style>
    <style:style style:family="text" style:name="a378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1831">
      <style:paragraph-properties fo:text-align="left" fo:margin-left="0.07874in" fo:text-indent="0in" fo:margin-top="0in" fo:margin-bottom="0in" style:writing-mode="lr-tb"/>
    </style:style>
    <style:style style:family="text" style:name="a2640">
      <style:text-properties fo:font-family="Calibri" style:font-family-asian="Calibri" style:font-family-complex="Calibri"/>
    </style:style>
    <style:style style:family="table-cell" style:name="a1832">
      <style:table-cell-properties style:vertical-align="top" fo:padding-top="0.03937in" fo:padding-bottom="0.05906in" fo:padding-left="0.01969in" fo:padding-right="0.09998in"/>
      <style:paragraph-properties style:writing-mode="lr-tb"/>
    </style:style>
    <style:style style:family="paragraph" style:name="a2641">
      <style:paragraph-properties fo:line-height="115%" fo:text-align="center" fo:margin-left="0in" fo:text-indent="0in" fo:margin-top="0in" fo:margin-bottom="0in" style:writing-mode="lr-tb"/>
    </style:style>
    <style:style style:family="text" style:name="a1833">
      <style:text-properties fo:color="#000000" fo:font-family="Calibri" style:font-family-asian="Calibri" style:font-family-complex="Calibri" fo:font-size="0.13889in" style:font-size-asian="0.13889in" style:font-size-complex="0.13889in" fo:language="en" fo:country="GB"/>
    </style:style>
    <style:style style:family="table-cell" style:name="a2642">
      <style:table-cell-properties style:vertical-align="bottom" fo:background-color="#ffff00" fo:padding-top="0.02083in" fo:padding-bottom="0.02083in" fo:padding-left="0.03125in" fo:padding-right="0.03125in"/>
      <style:paragraph-properties style:writing-mode="lr-tb"/>
    </style:style>
    <style:style style:family="text" style:name="a1834">
      <style:text-properties fo:color="#000000" fo:font-family="Calibri" style:font-family-asian="Calibri" style:font-family-complex="Calibri" fo:font-size="0.13889in" style:font-size-asian="0.13889in" style:font-size-complex="0.13889in"/>
    </style:style>
    <style:style style:family="text" style:name="a3450">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2643">
      <style:text-properties fo:font-family="Calibri" style:font-family-asian="Calibri" style:font-family-complex="Calibri" fo:language="en" fo:country="GB"/>
    </style:style>
    <style:style style:family="paragraph" style:name="a1835">
      <style:paragraph-properties fo:text-align="left" fo:margin-left="0.07874in" fo:text-indent="0in" fo:margin-top="0in" fo:margin-bottom="0in" style:writing-mode="lr-tb"/>
    </style:style>
    <style:style style:family="text" style:name="a345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644">
      <style:text-properties fo:font-family="Calibri" style:font-family-asian="Calibri" style:font-family-complex="Calibri"/>
    </style:style>
    <style:style style:family="table-cell" style:name="a1836">
      <style:table-cell-properties style:vertical-align="top" fo:padding-top="0.03937in" fo:padding-bottom="0.05906in" fo:padding-left="0.01969in" fo:padding-right="0.09998in"/>
      <style:paragraph-properties style:writing-mode="lr-tb"/>
    </style:style>
    <style:style style:family="paragraph" style:name="a34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45">
      <style:paragraph-properties fo:line-height="115%" fo:text-align="center" fo:margin-left="0in" fo:text-indent="0in" fo:margin-top="0in" fo:margin-bottom="0in" style:writing-mode="lr-tb"/>
    </style:style>
    <style:style style:family="table-row" style:name="a1837">
      <style:table-row-properties style:row-height="0.31004in"/>
    </style:style>
    <style:style style:family="text" style:name="a3453">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able-cell" style:name="a2646">
      <style:table-cell-properties style:vertical-align="bottom" fo:background-color="#ffff00" fo:padding-top="0.02083in" fo:padding-bottom="0.02083in" fo:padding-left="0.03125in" fo:padding-right="0.03125in"/>
      <style:paragraph-properties style:writing-mode="lr-tb"/>
    </style:style>
    <style:style style:family="text" style:name="a1838">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345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47">
      <style:text-properties fo:font-family="Calibri" style:font-family-asian="Calibri" style:font-family-complex="Calibri" fo:language="en" fo:country="GB"/>
    </style:style>
    <style:style style:family="text" style:name="a1839">
      <style:text-properties fo:font-family="Calibri" style:font-family-asian="Calibri" style:font-family-complex="Calibri" fo:font-size="0.13889in" style:font-size-asian="0.13889in" style:font-size-complex="0.13889in" fo:font-weight="bold" style:font-weight-asian="bold" style:font-weight-complex="bold"/>
    </style:style>
    <style:style style:family="text" style:name="a34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648">
      <style:text-properties fo:font-family="Calibri" style:font-family-asian="Calibri" style:font-family-complex="Calibri"/>
    </style:style>
    <style:style style:family="paragraph" style:name="a34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49">
      <style:paragraph-properties fo:line-height="115%" fo:text-align="center" fo:margin-left="0in" fo:text-indent="0in" fo:margin-top="0in" fo:margin-bottom="0in" style:writing-mode="lr-tb"/>
    </style:style>
    <style:style style:family="presentation" style:name="a34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3458" style:parent-style-name="Graphics">
      <style:graphic-properties draw:fill="none" draw:stroke="none" draw:image-opacity="100%"/>
    </style:style>
    <style:style style:family="graphic" style:name="a3459" style:parent-style-name="Graphics">
      <style:graphic-properties draw:fill="none" draw:stroke="none" draw:image-opacity="100%"/>
    </style:style>
    <style:style style:family="paragraph" style:name="a23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11">
      <style:graphic-properties fo:wrap-option="wrap" fo:padding-top="0.08981in" fo:padding-bottom="0.08981in" fo:padding-left="0.08981in" fo:padding-right="0.08981in" draw:textarea-vertical-align="middle" draw:textarea-horizontal-align="left" draw:fill="none" draw:stroke="solid" svg:stroke-width="0.02083in" svg:stroke-color="#ffd966" svg:stroke-opacity="100%" draw:stroke-linejoin="round" svg:stroke-linecap="butt" draw:auto-grow-width="false" draw:auto-grow-height="false"/>
      <style:paragraph-properties style:font-independent-line-spacing="true" style:writing-mode="lr-tb"/>
    </style:style>
    <style:style style:family="text" style:name="a231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20">
      <style:paragraph-properties fo:text-align="center" fo:margin-left="0in" fo:text-indent="0in" fo:margin-top="0in" fo:margin-bottom="0in" style:writing-mode="lr-tb"/>
    </style:style>
    <style:style style:family="text" style:name="a231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21">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231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22">
      <style:text-properties fo:font-family="Calibri" style:font-family-asian="Calibri" style:font-family-complex="Calibri" fo:font-size="0.16667in" style:font-size-asian="0.16667in" style:font-size-complex="0.16667in" fo:language="en" fo:country="GB"/>
    </style:style>
    <style:style style:family="paragraph" style:name="a23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23">
      <style:text-properties fo:font-family="Calibri" style:font-family-asian="Calibri" style:font-family-complex="Calibri" fo:font-size="0.16667in" style:font-size-asian="0.16667in" style:font-size-complex="0.16667in"/>
    </style:style>
    <style:style style:family="graphic" style:name="a2316">
      <style:graphic-properties fo:wrap-option="wrap" fo:padding-top="0.08981in" fo:padding-bottom="0.08981in" fo:padding-left="0.08981in" fo:padding-right="0.08981in" draw:textarea-vertical-align="middle" draw:textarea-horizontal-align="center" draw:fill="none" draw:stroke="solid" svg:stroke-width="0.02083in" svg:stroke-color="#d9d9d9" svg:stroke-opacity="100%" draw:stroke-linejoin="round" svg:stroke-linecap="butt" draw:auto-grow-width="false" draw:auto-grow-height="false"/>
      <style:paragraph-properties style:font-independent-line-spacing="true" style:writing-mode="lr-tb"/>
    </style:style>
    <style:style style:family="paragraph" style:name="a3124">
      <style:paragraph-properties fo:line-height="115%" fo:text-align="center" fo:margin-left="0in" fo:text-indent="0in" fo:margin-top="0in" fo:margin-bottom="0in" style:writing-mode="lr-tb"/>
    </style:style>
    <style:style style:family="text" style:name="a231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25">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ext" style:name="a2980">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26">
      <style:text-properties fo:font-family="Calibri" style:font-family-asian="Calibri" style:font-family-complex="Calibri" fo:font-size="0.16667in" style:font-size-asian="0.16667in" style:font-size-complex="0.16667in" fo:language="en" fo:country="GB"/>
    </style:style>
    <style:style style:family="text" style:name="a2981">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127">
      <style:text-properties fo:font-family="Calibri" style:font-family-asian="Calibri" style:font-family-complex="Calibri" fo:font-size="0.16667in" style:font-size-asian="0.16667in" style:font-size-complex="0.16667in"/>
    </style:style>
    <style:style style:family="text" style:name="a2982">
      <style:text-properties fo:font-variant="normal" fo:text-transform="none" fo:color="#334155"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83">
      <style:paragraph-properties fo:line-height="100%" fo:text-align="left" style:tab-stop-distance="1in" fo:margin-left="0.5in" fo:margin-right="0in" fo:text-indent="-0.34722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1">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28">
      <style:paragraph-properties fo:text-align="center" fo:margin-left="0in" fo:text-indent="0in" fo:margin-top="0in" fo:margin-bottom="0in" style:writing-mode="lr-tb"/>
    </style:style>
    <style:style style:family="table-cell" style:name="a3129">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graphic" style:name="a2985">
      <style:graphic-properties fo:wrap-option="wrap" fo:padding-top="0in" fo:padding-bottom="0in" fo:padding-left="0in" fo:padding-right="0in" draw:textarea-vertical-align="top" draw:textarea-horizontal-align="left" draw:fill="solid" draw:fill-color="#ffffff" draw:opacity="100%" draw:stroke="none" draw:auto-grow-width="false" draw:auto-grow-height="false"/>
      <style:paragraph-properties style:font-independent-line-spacing="true" style:writing-mode="lr-tb"/>
    </style:style>
    <style:style style:family="text" style:name="a379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298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9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5">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88">
      <style:graphic-properties fo:wrap-option="wrap" fo:padding-top="0in" fo:padding-bottom="0in" fo:padding-left="0in" fo:padding-right="0in" draw:textarea-vertical-align="middle" draw:textarea-horizontal-align="left" draw:fill="solid" draw:fill-color="#e8efff" draw:opacity="100%" draw:stroke="solid" svg:stroke-width="0.02083in" svg:stroke-color="#b4ccff" svg:stroke-opacity="100%" draw:stroke-linejoin="round" svg:stroke-linecap="butt" draw:auto-grow-width="false" draw:auto-grow-height="false"/>
      <style:paragraph-properties style:font-independent-line-spacing="true" style:writing-mode="lr-tb"/>
    </style:style>
    <style:style style:family="text" style:name="a2989">
      <style:text-properties fo:font-variant="normal" fo:text-transform="none" fo:color="#10b981" style:text-line-through-type="none" style:text-line-through-style="none" style:text-line-through-width="auto" style:text-line-through-color="font-color" style:text-position="0% 100%" fo:font-family="Material Icons" style:font-family-asian="Material Icons" style:font-family-complex="Material Icons"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97">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graphic" style:name="a3798" style:parent-style-name="Graphics">
      <style:graphic-properties draw:fill="none" draw:stroke="none" draw:image-opacity="100%"/>
    </style:style>
    <style:style style:family="paragraph" style:name="a1840">
      <style:paragraph-properties fo:text-align="left" fo:margin-left="0.07874in" fo:text-indent="0in" fo:margin-top="0in" fo:margin-bottom="0in" style:writing-mode="lr-tb"/>
    </style:style>
    <style:style style:family="graphic" style:name="a3799" style:parent-style-name="Graphics">
      <style:graphic-properties draw:fill="none" draw:stroke="none" draw:image-opacity="100%"/>
    </style:style>
    <style:style style:family="table-cell" style:name="a1841">
      <style:table-cell-properties style:vertical-align="top" fo:background-color="#d9d2e9"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able-cell" style:name="a2650">
      <style:table-cell-properties style:vertical-align="bottom" fo:background-color="#ffff00" fo:padding-top="0.02083in" fo:padding-bottom="0.02083in" fo:padding-left="0.03125in" fo:padding-right="0.03125in"/>
      <style:paragraph-properties style:writing-mode="lr-tb"/>
    </style:style>
    <style:style style:family="text" style:name="a1842">
      <style:text-properties fo:font-family="Calibri" style:font-family-asian="Calibri" style:font-family-complex="Calibri" fo:font-size="0.13889in" style:font-size-asian="0.13889in" style:font-size-complex="0.13889in" fo:language="en" fo:country="GB"/>
    </style:style>
    <style:style style:family="table-row" style:name="a2651">
      <style:table-row-properties style:row-height="0.29648in"/>
    </style:style>
    <style:style style:family="text" style:name="a1843">
      <style:text-properties fo:font-family="Calibri" style:font-family-asian="Calibri" style:font-family-complex="Calibri" fo:font-size="0.13889in" style:font-size-asian="0.13889in" style:font-size-complex="0.13889in"/>
    </style:style>
    <style:style style:family="text" style:name="a2652">
      <style:text-properties fo:font-family="Calibri" style:font-family-asian="Calibri" style:font-family-complex="Calibri" fo:language="en" fo:country="GB"/>
    </style:style>
    <style:style style:family="paragraph" style:name="a1844">
      <style:paragraph-properties fo:text-align="left" fo:margin-left="0.07874in" fo:text-indent="0in" fo:margin-top="0in" fo:margin-bottom="0in" style:writing-mode="lr-tb"/>
    </style:style>
    <style:style style:family="text" style:name="a346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3">
      <style:text-properties fo:font-family="Calibri" style:font-family-asian="Calibri" style:font-family-complex="Calibri"/>
    </style:style>
    <style:style style:family="table-cell" style:name="a1845">
      <style:table-cell-properties style:vertical-align="top" fo:border-left="0.01042in solid #9e9e9e" fo:padding-top="0.03937in" fo:padding-bottom="0.05906in" fo:padding-left="0.01969in" fo:padding-right="0.09998in"/>
      <style:paragraph-properties style:writing-mode="lr-tb"/>
    </style:style>
    <style:style style:family="text" style:name="a346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4">
      <style:paragraph-properties fo:line-height="115%" fo:text-align="left" fo:margin-left="0in" fo:text-indent="0in" fo:margin-top="0in" fo:margin-bottom="0in" style:writing-mode="lr-tb"/>
    </style:style>
    <style:style style:family="text" style:name="a1846">
      <style:text-properties fo:font-family="Calibri" style:font-family-asian="Calibri" style:font-family-complex="Calibri" fo:font-size="0.13889in" style:font-size-asian="0.13889in" style:font-size-complex="0.13889in" fo:language="en" fo:country="GB"/>
    </style:style>
    <style:style style:family="paragraph" style:name="a3462">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55">
      <style:table-cell-properties style:vertical-align="bottom" fo:background-color="#f3f3f3" fo:padding-top="0.02083in" fo:padding-bottom="0.02083in" fo:padding-left="0.03125in" fo:padding-right="0.03125in"/>
      <style:paragraph-properties style:writing-mode="lr-tb"/>
    </style:style>
    <style:style style:family="text" style:name="a1847">
      <style:text-properties fo:font-family="Calibri" style:font-family-asian="Calibri" style:font-family-complex="Calibri" fo:font-size="0.13889in" style:font-size-asian="0.13889in" style:font-size-complex="0.13889in"/>
    </style:style>
    <style:style style:family="text" style:name="a346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6">
      <style:text-properties fo:color="#666666" fo:font-family="Calibri" style:font-family-asian="Calibri" style:font-family-complex="Calibri" fo:language="en" fo:country="GB"/>
    </style:style>
    <style:style style:family="paragraph" style:name="a1848">
      <style:paragraph-properties fo:text-align="left" fo:margin-left="0.07874in" fo:text-indent="0in" fo:margin-top="0in" fo:margin-bottom="0in" style:writing-mode="lr-tb"/>
    </style:style>
    <style:style style:family="text" style:name="a346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7">
      <style:text-properties fo:color="#666666" fo:font-family="Calibri" style:font-family-asian="Calibri" style:font-family-complex="Calibri"/>
    </style:style>
    <style:style style:family="table-cell" style:name="a1849">
      <style:table-cell-properties style:vertical-align="top" fo:background-color="#ffd966" fo:padding-top="0.03937in" fo:padding-bottom="0.05906in" fo:padding-left="0.01969in" fo:padding-right="0.09998in"/>
      <style:paragraph-properties style:writing-mode="lr-tb"/>
    </style:style>
    <style:style style:family="paragraph" style:name="a346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8">
      <style:paragraph-properties fo:line-height="115%" fo:text-align="center" fo:margin-left="0in" fo:text-indent="0in" fo:margin-top="0in" fo:margin-bottom="0in" style:writing-mode="lr-tb"/>
    </style:style>
    <style:style style:family="graphic" style:name="a3466">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able-cell" style:name="a2659">
      <style:table-cell-properties style:vertical-align="bottom" fo:background-color="#cccccc" fo:padding-top="0.02083in" fo:padding-bottom="0.02083in" fo:padding-left="0.03125in" fo:padding-right="0.03125in"/>
      <style:paragraph-properties style:writing-mode="lr-tb"/>
    </style:style>
    <style:style style:family="graphic" style:name="a3467" style:parent-style-name="Graphics">
      <style:graphic-properties draw:fill="none" draw:stroke="none" draw:image-opacity="100%"/>
    </style:style>
    <style:style style:family="text" style:name="a346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6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1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2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0">
      <style:text-properties fo:font-family="Calibri" style:font-family-asian="Calibri" style:font-family-complex="Calibri" fo:font-size="0.16667in" style:font-size-asian="0.16667in" style:font-size-complex="0.16667in" fo:language="en" fo:country="GB"/>
    </style:style>
    <style:style style:family="text" style:name="a232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31">
      <style:text-properties fo:font-family="Calibri" style:font-family-asian="Calibri" style:font-family-complex="Calibri" fo:font-size="0.16667in" style:font-size-asian="0.16667in" style:font-size-complex="0.16667in"/>
    </style:style>
    <style:style style:family="text" style:name="a232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132">
      <style:paragraph-properties fo:text-align="center" fo:margin-left="0in" fo:text-indent="0in" fo:margin-top="0in" fo:margin-bottom="0in" style:writing-mode="lr-tb"/>
    </style:style>
    <style:style style:family="paragraph" style:name="a23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33">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graphic" style:name="a2325">
      <style:graphic-properties fo:wrap-option="wrap" fo:padding-top="0.08981in" fo:padding-bottom="0.08981in" fo:padding-left="0.08981in" fo:padding-right="0.08981in" draw:textarea-vertical-align="middle" draw:textarea-horizontal-align="left" draw:fill="solid" draw:fill-color="#ffffff" draw:opacity="100%" draw:stroke="solid" svg:stroke-width="0.02083in" svg:stroke-color="#699aff" svg:stroke-opacity="100%" draw:stroke-linejoin="round" svg:stroke-linecap="butt" draw:auto-grow-width="false" draw:auto-grow-height="false"/>
      <style:paragraph-properties style:font-independent-line-spacing="true" style:writing-mode="lr-tb"/>
    </style:style>
    <style:style style:family="presentation" style:name="a15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row" style:name="a3134">
      <style:table-row-properties style:row-height="0.27245in"/>
    </style:style>
    <style:style style:family="presentation" style:name="a2326">
      <style:graphic-properties draw:fill="none" draw:stroke="solid" svg:stroke-width="0.01042in" svg:stroke-color="#000000" svg:stroke-opacity="100%" draw:stroke-linejoin="round" svg:stroke-linecap="butt"/>
    </style:style>
    <style:style style:family="text" style:name="a15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5">
      <style:text-properties fo:font-family="Calibri" style:font-family-asian="Calibri" style:font-family-complex="Calibri" fo:font-size="0.16667in" style:font-size-asian="0.16667in" style:font-size-complex="0.16667in" fo:language="en" fo:country="GB"/>
    </style:style>
    <style:style style:family="text" style:name="a2990">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6">
      <style:text-properties fo:font-family="Calibri" style:font-family-asian="Calibri" style:font-family-complex="Calibri" fo:font-size="0.16667in" style:font-size-asian="0.16667in" style:font-size-complex="0.16667in"/>
    </style:style>
    <style:style style:family="text" style:name="a2991">
      <style:text-properties fo:font-variant="normal" fo:text-transform="none" fo:color="#1e293b"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37">
      <style:paragraph-properties fo:text-align="center" fo:margin-left="0.07874in" fo:text-indent="0in" fo:margin-top="0in" fo:margin-bottom="0in" style:writing-mode="lr-tb"/>
    </style:style>
    <style:style style:family="paragraph" style:name="a29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93">
      <style:text-properties fo:font-variant="normal" fo:text-transform="none" fo:color="#ef4444" style:text-line-through-type="none" style:text-line-through-style="none" style:text-line-through-width="auto" style:text-line-through-color="font-color" style:text-position="0% 100%" fo:font-family="Material Icons" style:font-family-asian="Material Icons" style:font-family-complex="Material Icons"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38">
      <style:table-cell-properties style:vertical-align="top" fo:background-color="#f9cb9c"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text" style:name="a2994">
      <style:text-properties fo:font-variant="normal" fo:text-transform="none" fo:color="#0f172a"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9">
      <style:text-properties fo:color="#000000" fo:font-family="Calibri" style:font-family-asian="Calibri" style:font-family-complex="Calibri" fo:font-size="0.16667in" style:font-size-asian="0.16667in" style:font-size-complex="0.16667in" fo:language="en" fo:country="GB"/>
    </style:style>
    <style:style style:family="text" style:name="a2995">
      <style:text-properties fo:font-variant="normal" fo:text-transform="none" fo:color="#1e293b"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96">
      <style:paragraph-properties fo:line-height="100%" fo:text-align="left" style:tab-stop-distance="1in" fo:margin-left="0in" fo:margin-right="0in" fo:text-indent="0in" fo:margin-top="0.156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97">
      <style:graphic-properties fo:wrap-option="wrap" fo:padding-top="0in" fo:padding-bottom="0in" fo:padding-left="0in" fo:padding-right="0in" draw:textarea-vertical-align="middle" draw:textarea-horizontal-align="left" draw:fill="solid" draw:fill-color="#e8efff" draw:opacity="100%" draw:stroke="none" draw:auto-grow-width="false" draw:auto-grow-height="false"/>
      <style:paragraph-properties style:font-independent-line-spacing="true" style:writing-mode="lr-tb"/>
    </style:style>
    <style:style style:family="text" style:name="a29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0">
      <style:text-properties fo:font-family="Calibri" style:font-family-asian="Calibri" style:font-family-complex="Calibri" fo:font-size="0.13889in" style:font-size-asian="0.13889in" style:font-size-complex="0.13889in" fo:language="en" fo:country="GB"/>
    </style:style>
    <style:style style:family="text" style:name="a1851">
      <style:text-properties fo:font-family="Calibri" style:font-family-asian="Calibri" style:font-family-complex="Calibri" fo:font-size="0.13889in" style:font-size-asian="0.13889in" style:font-size-complex="0.13889in"/>
    </style:style>
    <style:style style:family="text" style:name="a2660">
      <style:text-properties fo:color="#666666" fo:font-family="Calibri" style:font-family-asian="Calibri" style:font-family-complex="Calibri" fo:language="en" fo:country="GB"/>
    </style:style>
    <style:style style:family="paragraph" style:name="a1852">
      <style:paragraph-properties fo:text-align="left" fo:margin-left="0.07874in" fo:text-indent="0in" fo:margin-top="0in" fo:margin-bottom="0in" style:writing-mode="lr-tb"/>
    </style:style>
    <style:style style:family="text" style:name="a2661">
      <style:text-properties fo:color="#666666" fo:font-family="Calibri" style:font-family-asian="Calibri" style:font-family-complex="Calibri"/>
    </style:style>
    <style:style style:family="table-cell" style:name="a1853">
      <style:table-cell-properties style:vertical-align="top" fo:padding-top="0.03937in" fo:padding-bottom="0.05906in" fo:padding-left="0.01969in" fo:padding-right="0.09998in"/>
      <style:paragraph-properties style:writing-mode="lr-tb"/>
    </style:style>
    <style:style style:family="paragraph" style:name="a2662">
      <style:paragraph-properties fo:line-height="115%" fo:text-align="center" fo:margin-left="0in" fo:text-indent="0in" fo:margin-top="0in" fo:margin-bottom="0in" style:writing-mode="lr-tb"/>
    </style:style>
    <style:style style:family="text" style:name="a1854">
      <style:text-properties fo:font-family="Calibri" style:font-family-asian="Calibri" style:font-family-complex="Calibri" fo:font-size="0.13889in" style:font-size-asian="0.13889in" style:font-size-complex="0.13889in"/>
    </style:style>
    <style:style style:family="paragraph" style:name="a34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63">
      <style:table-cell-properties style:vertical-align="bottom" fo:background-color="#cccccc" fo:padding-top="0.02083in" fo:padding-bottom="0.02083in" fo:padding-left="0.03125in" fo:padding-right="0.03125in"/>
      <style:paragraph-properties style:writing-mode="lr-tb"/>
    </style:style>
    <style:style style:family="paragraph" style:name="a1855">
      <style:paragraph-properties fo:text-align="left" fo:margin-left="0.07874in" fo:text-indent="0in" fo:margin-top="0in" fo:margin-bottom="0in" style:writing-mode="lr-tb"/>
    </style:style>
    <style:style style:family="text" style:name="a34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4">
      <style:text-properties fo:color="#666666" fo:font-family="Calibri" style:font-family-asian="Calibri" style:font-family-complex="Calibri" fo:language="en" fo:country="GB"/>
    </style:style>
    <style:style style:family="table-cell" style:name="a1856">
      <style:table-cell-properties style:vertical-align="top" fo:padding-top="0.03937in" fo:padding-bottom="0.05906in" fo:padding-left="0.01969in" fo:padding-right="0.09998in"/>
      <style:paragraph-properties style:writing-mode="lr-tb"/>
    </style:style>
    <style:style style:family="paragraph" style:name="a34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5">
      <style:text-properties fo:color="#666666" fo:font-family="Calibri" style:font-family-asian="Calibri" style:font-family-complex="Calibri"/>
    </style:style>
    <style:style style:family="text" style:name="a1857">
      <style:text-properties fo:font-family="Calibri" style:font-family-asian="Calibri" style:font-family-complex="Calibri" fo:font-size="0.13889in" style:font-size-asian="0.13889in" style:font-size-complex="0.13889in"/>
    </style:style>
    <style:style style:family="text" style:name="a34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66">
      <style:paragraph-properties fo:line-height="115%" fo:text-align="center" fo:margin-left="0in" fo:text-indent="0in" fo:margin-top="0in" fo:margin-bottom="0in" style:writing-mode="lr-tb"/>
    </style:style>
    <style:style style:family="paragraph" style:name="a1858">
      <style:paragraph-properties fo:text-align="left" fo:margin-left="0.07874in" fo:text-indent="0in" fo:margin-top="0in" fo:margin-bottom="0in" style:writing-mode="lr-tb"/>
    </style:style>
    <style:style style:family="text" style:name="a34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67">
      <style:table-cell-properties style:vertical-align="bottom" fo:background-color="#cccccc" fo:padding-top="0.02083in" fo:padding-bottom="0.02083in" fo:padding-left="0.03125in" fo:padding-right="0.03125in"/>
      <style:paragraph-properties style:writing-mode="lr-tb"/>
    </style:style>
    <style:style style:family="table-cell" style:name="a1859">
      <style:table-cell-properties style:vertical-align="top" fo:padding-top="0.03937in" fo:padding-bottom="0.05906in" fo:padding-left="0.01969in" fo:padding-right="0.09998in"/>
      <style:paragraph-properties style:writing-mode="lr-tb"/>
    </style:style>
    <style:style style:family="paragraph" style:name="a34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668">
      <style:table-row-properties style:row-height="0.29648in"/>
    </style:style>
    <style:style style:family="text" style:name="a347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9">
      <style:text-properties fo:font-family="Calibri" style:font-family-asian="Calibri" style:font-family-complex="Calibri" fo:language="en" fo:country="GB"/>
    </style:style>
    <style:style style:family="paragraph" style:name="a3477">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78">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text" style:name="a15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33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523">
      <style:graphic-properties draw:fill="none" draw:stroke="solid" svg:stroke-width="0.01042in" svg:stroke-color="#000000" svg:stroke-opacity="100%" draw:stroke-linejoin="round" svg:stroke-linecap="butt"/>
    </style:style>
    <style:style style:family="drawing-page" style:name="a2331">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resentation" style:name="a15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140">
      <style:text-properties fo:font-family="Calibri" style:font-family-asian="Calibri" style:font-family-complex="Calibri" fo:font-size="0.16667in" style:font-size-asian="0.16667in" style:font-size-complex="0.16667in"/>
    </style:style>
    <style:style style:family="drawing-page" style:name="a233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2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3141">
      <style:paragraph-properties fo:text-align="center" fo:margin-left="0in" fo:text-indent="0in" fo:margin-top="0in" fo:margin-bottom="0in" style:writing-mode="lr-tb"/>
    </style:style>
    <style:style style:family="text" style:name="a233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26">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able-cell" style:name="a3142">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233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7">
      <style:text-properties fo:font-variant="normal" fo:text-transform="none" fo:color="#231f2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43">
      <style:text-properties fo:font-family="Calibri" style:font-family-asian="Calibri" style:font-family-complex="Calibri" fo:font-size="0.16667in" style:font-size-asian="0.16667in" style:font-size-complex="0.16667in" fo:language="en" fo:country="GB"/>
    </style:style>
    <style:style style:family="paragraph" style:name="a23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8">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44">
      <style:text-properties fo:font-family="Calibri" style:font-family-asian="Calibri" style:font-family-complex="Calibri" fo:font-size="0.16667in" style:font-size-asian="0.16667in" style:font-size-complex="0.16667in"/>
    </style:style>
    <style:style style:family="text" style:name="a233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9">
      <style:paragraph-properties fo:line-height="100.8%" fo:text-align="left" style:tab-stop-distance="1in" fo:margin-left="0in" fo:margin-right="0in" fo:text-indent="0.0138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45">
      <style:paragraph-properties fo:line-height="115%" fo:text-align="center" fo:margin-left="0in" fo:text-indent="0in" fo:margin-top="0in" fo:margin-bottom="0in" style:writing-mode="lr-tb"/>
    </style:style>
    <style:style style:family="text" style:name="a233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8">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46">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ext" style:name="a3147">
      <style:text-properties fo:font-family="Calibri" style:font-family-asian="Calibri" style:font-family-complex="Calibri" fo:font-size="0.16667in" style:font-size-asian="0.16667in" style:font-size-complex="0.16667in" fo:language="en" fo:country="GB"/>
    </style:style>
    <style:style style:family="text" style:name="a3148">
      <style:text-properties fo:font-family="Calibri" style:font-family-asian="Calibri" style:font-family-complex="Calibri" fo:font-size="0.16667in" style:font-size-asian="0.16667in" style:font-size-complex="0.16667in"/>
    </style:style>
    <style:style style:family="paragraph" style:name="a3149">
      <style:paragraph-properties fo:text-align="center" fo:margin-left="0in" fo:text-indent="0in" fo:margin-top="0in" fo:margin-bottom="0in" style:writing-mode="lr-tb"/>
    </style:style>
    <style:style style:family="text" style:name="a2000">
      <style:text-properties fo:font-family="Calibri" style:font-family-asian="Calibri" style:font-family-complex="Calibri" fo:font-size="0.13889in" style:font-size-asian="0.13889in" style:font-size-complex="0.13889in"/>
    </style:style>
    <style:style style:family="paragraph" style:name="a2001">
      <style:paragraph-properties fo:text-align="left" fo:margin-left="0.07874in" fo:text-indent="0in" fo:margin-top="0in" fo:margin-bottom="0in" style:writing-mode="lr-tb"/>
    </style:style>
    <style:style style:family="table-cell" style:name="a2002">
      <style:table-cell-properties style:vertical-align="top" fo:padding-top="0.03937in" fo:padding-bottom="0.05906in" fo:padding-left="0.01969in" fo:padding-right="0.09998in"/>
      <style:paragraph-properties style:writing-mode="lr-tb"/>
    </style:style>
    <style:style style:family="text" style:name="a200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0">
      <style:text-properties fo:color="#000000" fo:font-family="Calibri" style:font-family-asian="Calibri" style:font-family-complex="Calibri" fo:font-size="0.13889in" style:font-size-asian="0.13889in" style:font-size-complex="0.13889in" fo:language="en" fo:country="GB"/>
    </style:style>
    <style:style style:family="text" style:name="a2006">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1">
      <style:text-properties fo:font-family="Calibri" style:font-family-asian="Calibri" style:font-family-complex="Calibri" fo:font-size="0.13889in" style:font-size-asian="0.13889in" style:font-size-complex="0.13889in"/>
    </style:style>
    <style:style style:family="text" style:name="a200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2">
      <style:paragraph-properties fo:text-align="left" fo:margin-left="0.07874in" fo:text-indent="0in" fo:margin-top="0in" fo:margin-bottom="0in" style:writing-mode="lr-tb"/>
    </style:style>
    <style:style style:family="text" style:name="a2670">
      <style:text-properties fo:font-family="Calibri" style:font-family-asian="Calibri" style:font-family-complex="Calibri"/>
    </style:style>
    <style:style style:family="paragraph" style:name="a2008">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63">
      <style:table-cell-properties style:vertical-align="top" fo:padding-top="0.03937in" fo:padding-bottom="0.05906in" fo:padding-left="0.01969in" fo:padding-right="0.09998in"/>
      <style:paragraph-properties style:writing-mode="lr-tb"/>
    </style:style>
    <style:style style:family="paragraph" style:name="a2671">
      <style:paragraph-properties fo:line-height="115%" fo:text-align="left" fo:margin-left="0in" fo:text-indent="0in" fo:margin-top="0in" fo:margin-bottom="0in" style:writing-mode="lr-tb"/>
    </style:style>
    <style:style style:family="graphic" style:name="a2009">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able-row" style:name="a1864">
      <style:table-row-properties style:row-height="0.31004in"/>
    </style:style>
    <style:style style:family="text" style:name="a348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72">
      <style:table-cell-properties style:vertical-align="bottom" fo:background-color="#f3f3f3" fo:padding-top="0.02083in" fo:padding-bottom="0.02083in" fo:padding-left="0.03125in" fo:padding-right="0.03125in"/>
      <style:paragraph-properties style:writing-mode="lr-tb"/>
    </style:style>
    <style:style style:family="text" style:name="a2673">
      <style:text-properties fo:font-family="Calibri" style:font-family-asian="Calibri" style:font-family-complex="Calibri" fo:language="en" fo:country="GB"/>
    </style:style>
    <style:style style:family="text" style:name="a1865">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paragraph" style:name="a34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4">
      <style:text-properties fo:font-family="Calibri" style:font-family-asian="Calibri" style:font-family-complex="Calibri"/>
    </style:style>
    <style:style style:family="text" style:name="a1866">
      <style:text-properties fo:font-family="Calibri" style:font-family-asian="Calibri" style:font-family-complex="Calibri" fo:font-size="0.13889in" style:font-size-asian="0.13889in" style:font-size-complex="0.13889in" fo:font-weight="bold" style:font-weight-asian="bold" style:font-weight-complex="bold"/>
    </style:style>
    <style:style style:family="graphic" style:name="a3482">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paragraph" style:name="a2675">
      <style:paragraph-properties fo:line-height="115%" fo:text-align="center" fo:margin-left="0in" fo:text-indent="0in" fo:margin-top="0in" fo:margin-bottom="0in" style:writing-mode="lr-tb"/>
    </style:style>
    <style:style style:family="paragraph" style:name="a1867">
      <style:paragraph-properties fo:text-align="left" fo:margin-left="0.07874in" fo:text-indent="0in" fo:margin-top="0in" fo:margin-bottom="0in" style:writing-mode="lr-tb"/>
    </style:style>
    <style:style style:family="text" style:name="a348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676">
      <style:table-cell-properties style:vertical-align="bottom" fo:padding-top="0.02083in" fo:padding-bottom="0.02083in" fo:padding-left="0.03125in" fo:padding-right="0.03125in"/>
      <style:paragraph-properties style:writing-mode="lr-tb"/>
    </style:style>
    <style:style style:family="table-cell" style:name="a1868">
      <style:table-cell-properties style:vertical-align="top" fo:background-color="#f3f3f3"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ext" style:name="a348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7">
      <style:text-properties fo:font-family="Calibri" style:font-family-asian="Calibri" style:font-family-complex="Calibri" fo:language="en" fo:country="GB"/>
    </style:style>
    <style:style style:family="text" style:name="a1869">
      <style:text-properties fo:font-family="Calibri" style:font-family-asian="Calibri" style:font-family-complex="Calibri" fo:font-size="0.13889in" style:font-size-asian="0.13889in" style:font-size-complex="0.13889in" fo:language="en" fo:country="GB"/>
    </style:style>
    <style:style style:family="paragraph" style:name="a34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8">
      <style:text-properties fo:font-family="Calibri" style:font-family-asian="Calibri" style:font-family-complex="Calibri"/>
    </style:style>
    <style:style style:family="graphic" style:name="a3486">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paragraph" style:name="a2679">
      <style:paragraph-properties fo:line-height="115%" fo:text-align="center" fo:margin-left="0in" fo:text-indent="0in" fo:margin-top="0in" fo:margin-bottom="0in" style:writing-mode="lr-tb"/>
    </style:style>
    <style:style style:family="text" style:name="a3487">
      <style:text-properties fo:font-variant="normal" fo:text-transform="none" fo:color="#0000ff"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34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4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34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50">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paragraph" style:name="a2342">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1">
      <style:text-properties fo:font-family="Calibri" style:font-family-asian="Calibri" style:font-family-complex="Calibri" fo:font-size="0.16667in" style:font-size-asian="0.16667in" style:font-size-complex="0.16667in" fo:language="en" fo:country="GB"/>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2">
      <style:text-properties fo:font-family="Calibri" style:font-family-asian="Calibri" style:font-family-complex="Calibri" fo:font-size="0.16667in" style:font-size-asian="0.16667in" style:font-size-complex="0.16667in"/>
    </style:style>
    <style:style style:family="text" style:name="a234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53">
      <style:paragraph-properties fo:text-align="center" fo:margin-left="0in" fo:text-indent="0in" fo:margin-top="0in" fo:margin-bottom="0in" style:writing-mode="lr-tb"/>
    </style:style>
    <style:style style:family="text" style:name="a234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54">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paragraph" style:name="a2346">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3155">
      <style:table-row-properties style:row-height="0.26167in"/>
    </style:style>
    <style:style style:family="text" style:name="a234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6">
      <style:text-properties fo:font-family="Calibri" style:font-family-asian="Calibri" style:font-family-complex="Calibri" fo:font-size="0.16667in" style:font-size-asian="0.16667in" style:font-size-complex="0.16667in" fo:language="en" fo:country="GB"/>
    </style:style>
    <style:style style:family="paragraph" style:name="a23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7">
      <style:text-properties fo:font-family="Calibri" style:font-family-asian="Calibri" style:font-family-complex="Calibri" fo:font-size="0.16667in" style:font-size-asian="0.16667in" style:font-size-complex="0.16667in"/>
    </style:style>
    <style:style style:family="paragraph" style:name="a3158">
      <style:paragraph-properties fo:text-align="center" fo:margin-left="0.07874in" fo:text-indent="0in" fo:margin-top="0in" fo:margin-bottom="0in" style:writing-mode="lr-tb"/>
    </style:style>
    <style:style style:family="table-cell" style:name="a3159">
      <style:table-cell-properties style:vertical-align="top" fo:background-color="#d9d2e9"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presentation" style:name="a2010">
      <style:graphic-properties draw:fill="none" draw:stroke="solid" svg:stroke-width="0.01042in" svg:stroke-color="#000000" svg:stroke-opacity="100%" draw:stroke-linejoin="round" svg:stroke-linecap="butt"/>
    </style:style>
    <style:style style:family="text" style:name="a20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01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870">
      <style:text-properties fo:font-family="Calibri" style:font-family-asian="Calibri" style:font-family-complex="Calibri" fo:font-size="0.13889in" style:font-size-asian="0.13889in" style:font-size-complex="0.13889in"/>
    </style:style>
    <style:style style:family="drawing-page" style:name="a20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71">
      <style:paragraph-properties fo:text-align="left" fo:margin-left="0.07874in" fo:text-indent="0in" fo:margin-top="0in" fo:margin-bottom="0in" style:writing-mode="lr-tb"/>
    </style:style>
    <style:style style:family="text" style:name="a20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872">
      <style:table-cell-properties style:vertical-align="top" fo:border-left="0.01042in solid #9e9e9e" fo:padding-top="0.03937in" fo:padding-bottom="0.05906in" fo:padding-left="0.01969in" fo:padding-right="0.09998in"/>
      <style:paragraph-properties style:writing-mode="lr-tb"/>
    </style:style>
    <style:style style:family="table-cell" style:name="a2680">
      <style:table-cell-properties style:vertical-align="bottom" fo:padding-top="0.02083in" fo:padding-bottom="0.02083in" fo:padding-left="0.03125in" fo:padding-right="0.03125in"/>
      <style:paragraph-properties style:writing-mode="lr-tb"/>
    </style:style>
    <style:style style:family="text" style:name="a201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73">
      <style:text-properties fo:font-family="Calibri" style:font-family-asian="Calibri" style:font-family-complex="Calibri" fo:font-size="0.13889in" style:font-size-asian="0.13889in" style:font-size-complex="0.13889in" fo:language="en" fo:country="GB"/>
    </style:style>
    <style:style style:family="text" style:name="a2681">
      <style:text-properties fo:font-family="Calibri" style:font-family-asian="Calibri" style:font-family-complex="Calibri" fo:language="en" fo:country="GB"/>
    </style:style>
    <style:style style:family="paragraph" style:name="a20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4">
      <style:text-properties fo:font-family="Calibri" style:font-family-asian="Calibri" style:font-family-complex="Calibri" fo:font-size="0.13889in" style:font-size-asian="0.13889in" style:font-size-complex="0.13889in"/>
    </style:style>
    <style:style style:family="paragraph" style:name="a34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82">
      <style:text-properties fo:font-family="Calibri" style:font-family-asian="Calibri" style:font-family-complex="Calibri"/>
    </style:style>
    <style:style style:family="paragraph" style:name="a2683">
      <style:paragraph-properties fo:line-height="115%" fo:text-align="center" fo:margin-left="0in" fo:text-indent="0in" fo:margin-top="0in" fo:margin-bottom="0in" style:writing-mode="lr-tb"/>
    </style:style>
    <style:style style:family="paragraph" style:name="a1875">
      <style:paragraph-properties fo:text-align="left" fo:margin-left="0.07874in" fo:text-indent="0in" fo:margin-top="0in" fo:margin-bottom="0in" style:writing-mode="lr-tb"/>
    </style:style>
    <style:style style:family="text" style:name="a34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2684">
      <style:table-cell-properties style:vertical-align="bottom" fo:padding-top="0.02083in" fo:padding-bottom="0.02083in" fo:padding-left="0.03125in" fo:padding-right="0.03125in"/>
      <style:paragraph-properties style:writing-mode="lr-tb"/>
    </style:style>
    <style:style style:family="table-cell" style:name="a1876">
      <style:table-cell-properties style:vertical-align="top" fo:background-color="#d9d9d9" fo:padding-top="0.03937in" fo:padding-bottom="0.05906in" fo:padding-left="0.01969in" fo:padding-right="0.09998in"/>
      <style:paragraph-properties style:writing-mode="lr-tb"/>
    </style:style>
    <style:style style:family="paragraph" style:name="a34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685">
      <style:table-row-properties style:row-height="0.29648in"/>
    </style:style>
    <style:style style:family="text" style:name="a1877">
      <style:text-properties fo:font-family="Calibri" style:font-family-asian="Calibri" style:font-family-complex="Calibri" fo:font-size="0.13889in" style:font-size-asian="0.13889in" style:font-size-complex="0.13889in" fo:language="en" fo:country="GB"/>
    </style:style>
    <style:style style:family="text" style:name="a34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00"/>
    </style:style>
    <style:style style:family="text" style:name="a2686">
      <style:text-properties fo:font-family="Calibri" style:font-family-asian="Calibri" style:font-family-complex="Calibri" fo:language="en" fo:country="GB"/>
    </style:style>
    <style:style style:family="text" style:name="a1878">
      <style:text-properties fo:font-family="Calibri" style:font-family-asian="Calibri" style:font-family-complex="Calibri" fo:font-size="0.13889in" style:font-size-asian="0.13889in" style:font-size-complex="0.13889in"/>
    </style:style>
    <style:style style:family="paragraph" style:name="a34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87">
      <style:text-properties fo:font-family="Calibri" style:font-family-asian="Calibri" style:font-family-complex="Calibri"/>
    </style:style>
    <style:style style:family="paragraph" style:name="a1879">
      <style:paragraph-properties fo:text-align="left" fo:margin-left="0.07874in" fo:text-indent="0in" fo:margin-top="0in" fo:margin-bottom="0in" style:writing-mode="lr-tb"/>
    </style:style>
    <style:style style:family="presentation" style:name="a34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688">
      <style:paragraph-properties fo:line-height="115%" fo:text-align="left" fo:margin-left="0in" fo:text-indent="0in" fo:margin-top="0in" fo:margin-bottom="0in" style:writing-mode="lr-tb"/>
    </style:style>
    <style:style style:family="presentation" style:name="a3496">
      <style:graphic-properties draw:fill="none" draw:stroke="solid" svg:stroke-width="0.01042in" svg:stroke-color="#000000" svg:stroke-opacity="100%" draw:stroke-linejoin="round" svg:stroke-linecap="butt"/>
    </style:style>
    <style:style style:family="table-cell" style:name="a2689">
      <style:table-cell-properties style:vertical-align="bottom" fo:background-color="#f3f3f3" fo:padding-top="0.02083in" fo:padding-bottom="0.02083in" fo:padding-left="0.03125in" fo:padding-right="0.03125in"/>
      <style:paragraph-properties style:writing-mode="lr-tb"/>
    </style:style>
    <style:style style:family="presentation" style:name="a34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49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54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4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2">
      <style:graphic-properties fo:wrap-option="wrap" fo:padding-top="0.09998in" fo:padding-bottom="0.09998in" fo:padding-left="0.09998in" fo:padding-right="0.09998in" draw:textarea-vertical-align="top" draw:textarea-horizontal-align="center" draw:fill="solid" draw:fill-color="#ffffff" draw:opacity="100%" draw:stroke="solid" svg:stroke-width="0.01042in" svg:stroke-color="#a6b808" svg:stroke-opacity="100%" draw:stroke-linejoin="round" svg:stroke-linecap="butt" draw:auto-grow-width="false" draw:auto-grow-height="false"/>
      <style:paragraph-properties style:font-independent-line-spacing="true" style:writing-mode="lr-tb"/>
    </style:style>
    <style:style style:family="presentation" style:name="a23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4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4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0">
      <style:text-properties fo:color="#000000" fo:font-family="Calibri" style:font-family-asian="Calibri" style:font-family-complex="Calibri" fo:font-size="0.16667in" style:font-size-asian="0.16667in" style:font-size-complex="0.16667in" fo:language="en" fo:country="GB"/>
    </style:style>
    <style:style style:family="text" style:name="a23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45">
      <style:paragraph-properties fo:line-height="150%" fo:text-align="left" style:tab-stop-distance="1in" fo:margin-left="0.375in" fo:margin-right="0in" fo:text-indent="-0.2777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1">
      <style:text-properties fo:font-family="Calibri" style:font-family-asian="Calibri" style:font-family-complex="Calibri" fo:font-size="0.16667in" style:font-size-asian="0.16667in" style:font-size-complex="0.16667in"/>
    </style:style>
    <style:style style:family="paragraph" style:name="a23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162">
      <style:paragraph-properties fo:text-align="center" fo:margin-left="0in" fo:text-indent="0in" fo:margin-top="0in" fo:margin-bottom="0in" style:writing-mode="lr-tb"/>
    </style:style>
    <style:style style:family="text" style:name="a154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63">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235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4">
      <style:text-properties fo:font-family="Calibri" style:font-family-asian="Calibri" style:font-family-complex="Calibri" fo:font-size="0.16667in" style:font-size-asian="0.16667in" style:font-size-complex="0.16667in" fo:language="en" fo:country="GB"/>
    </style:style>
    <style:style style:family="text" style:name="a23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49">
      <style:paragraph-properties fo:line-height="150%" fo:text-align="left" style:tab-stop-distance="1in" fo:margin-left="0.375in" fo:margin-right="0in" fo:text-indent="-0.2777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5">
      <style:text-properties fo:font-family="Calibri" style:font-family-asian="Calibri" style:font-family-complex="Calibri" fo:font-size="0.16667in" style:font-size-asian="0.16667in" style:font-size-complex="0.16667in"/>
    </style:style>
    <style:style style:family="paragraph" style:name="a23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58">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paragraph" style:name="a3166">
      <style:paragraph-properties fo:line-height="115%" fo:text-align="center" fo:margin-left="0in" fo:text-indent="0in" fo:margin-top="0in" fo:margin-bottom="0in" style:writing-mode="lr-tb"/>
    </style:style>
    <style:style style:family="graphic" style:name="a2359" style:parent-style-name="Graphics">
      <style:graphic-properties draw:fill="none" draw:stroke="none" draw:image-opacity="100%"/>
    </style:style>
    <style:style style:family="table-cell" style:name="a3167">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ext" style:name="a3168">
      <style:text-properties fo:font-family="Calibri" style:font-family-asian="Calibri" style:font-family-complex="Calibri" fo:font-size="0.16667in" style:font-size-asian="0.16667in" style:font-size-complex="0.16667in" fo:language="en" fo:country="GB"/>
    </style:style>
    <style:style style:family="text" style:name="a3169">
      <style:text-properties fo:font-family="Calibri" style:font-family-asian="Calibri" style:font-family-complex="Calibri" fo:font-size="0.16667in" style:font-size-asian="0.16667in" style:font-size-complex="0.16667in"/>
    </style:style>
    <style:style style:family="text" style:name="a20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80">
      <style:table-cell-properties style:vertical-align="top" fo:padding-top="0.03937in" fo:padding-bottom="0.05906in" fo:padding-left="0.01969in" fo:padding-right="0.09998in"/>
      <style:paragraph-properties style:writing-mode="lr-tb"/>
    </style:style>
    <style:style style:family="paragraph" style:name="a20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1">
      <style:text-properties fo:font-family="Calibri" style:font-family-asian="Calibri" style:font-family-complex="Calibri" fo:font-size="0.13889in" style:font-size-asian="0.13889in" style:font-size-complex="0.13889in"/>
    </style:style>
    <style:style style:family="presentation" style:name="a20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882">
      <style:paragraph-properties fo:text-align="left" fo:margin-left="0.07874in" fo:text-indent="0in" fo:margin-top="0in" fo:margin-bottom="0in" style:writing-mode="lr-tb"/>
    </style:style>
    <style:style style:family="text" style:name="a2690">
      <style:text-properties fo:font-family="Calibri" style:font-family-asian="Calibri" style:font-family-complex="Calibri" fo:language="en" fo:country="GB"/>
    </style:style>
    <style:style style:family="presentation" style:name="a2028">
      <style:graphic-properties draw:fill="none" draw:stroke="solid" svg:stroke-width="0.01042in" svg:stroke-color="#000000" svg:stroke-opacity="100%" draw:stroke-linejoin="round" svg:stroke-linecap="butt"/>
    </style:style>
    <style:style style:family="table-cell" style:name="a1883">
      <style:table-cell-properties style:vertical-align="top" fo:border-bottom="0.01042in solid #9e9e9e" fo:padding-top="0.03937in" fo:padding-bottom="0.05906in" fo:padding-left="0.01969in" fo:padding-right="0.09998in"/>
      <style:paragraph-properties style:writing-mode="lr-tb"/>
    </style:style>
    <style:style style:family="text" style:name="a2691">
      <style:text-properties fo:font-family="Calibri" style:font-family-asian="Calibri" style:font-family-complex="Calibri"/>
    </style:style>
    <style:style style:family="presentation" style:name="a202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84">
      <style:text-properties fo:font-family="Calibri" style:font-family-asian="Calibri" style:font-family-complex="Calibri" fo:font-size="0.13889in" style:font-size-asian="0.13889in" style:font-size-complex="0.13889in"/>
    </style:style>
    <style:style style:family="paragraph" style:name="a2692">
      <style:paragraph-properties fo:line-height="115%" fo:text-align="center" fo:margin-left="0in" fo:text-indent="0in" fo:margin-top="0in" fo:margin-bottom="0in" style:writing-mode="lr-tb"/>
    </style:style>
    <style:style style:family="table-cell" style:name="a2693">
      <style:table-cell-properties style:vertical-align="bottom" fo:padding-top="0.02083in" fo:padding-bottom="0.02083in" fo:padding-left="0.03125in" fo:padding-right="0.03125in"/>
      <style:paragraph-properties style:writing-mode="lr-tb"/>
    </style:style>
    <style:style style:family="paragraph" style:name="a1885">
      <style:paragraph-properties fo:text-align="left" fo:margin-left="0.07874in" fo:text-indent="0in" fo:margin-top="0in" fo:margin-bottom="0in" style:writing-mode="lr-tb"/>
    </style:style>
    <style:style style:family="text" style:name="a2694">
      <style:text-properties fo:font-family="Calibri" style:font-family-asian="Calibri" style:font-family-complex="Calibri" fo:language="en" fo:country="GB"/>
    </style:style>
    <style:style style:family="table-cell" style:name="a1886">
      <style:table-cell-properties style:vertical-align="top" fo:border-bottom="0.01042in solid #9e9e9e" fo:padding-top="0.03937in" fo:padding-bottom="0.05906in" fo:padding-left="0.01969in" fo:padding-right="0.09998in"/>
      <style:paragraph-properties style:writing-mode="lr-tb"/>
    </style:style>
    <style:style style:family="text" style:name="a2695">
      <style:text-properties fo:font-family="Calibri" style:font-family-asian="Calibri" style:font-family-complex="Calibri"/>
    </style:style>
    <style:style style:family="text" style:name="a1887">
      <style:text-properties fo:color="#000000" fo:font-family="Calibri" style:font-family-asian="Calibri" style:font-family-complex="Calibri" fo:font-size="0.13889in" style:font-size-asian="0.13889in" style:font-size-complex="0.13889in" fo:language="en" fo:country="GB"/>
    </style:style>
    <style:style style:family="paragraph" style:name="a2696">
      <style:paragraph-properties fo:line-height="115%" fo:text-align="center" fo:margin-left="0in" fo:text-indent="0in" fo:margin-top="0in" fo:margin-bottom="0in" style:writing-mode="lr-tb"/>
    </style:style>
    <style:style style:family="text" style:name="a1888">
      <style:text-properties fo:color="#000000" fo:font-family="Calibri" style:font-family-asian="Calibri" style:font-family-complex="Calibri" fo:font-size="0.13889in" style:font-size-asian="0.13889in" style:font-size-complex="0.13889in"/>
    </style:style>
    <style:style style:family="table-cell" style:name="a2697">
      <style:table-cell-properties style:vertical-align="bottom" fo:padding-top="0.02083in" fo:padding-bottom="0.02083in" fo:padding-left="0.03125in" fo:padding-right="0.03125in"/>
      <style:paragraph-properties style:writing-mode="lr-tb"/>
    </style:style>
    <style:style style:family="paragraph" style:name="a1889">
      <style:paragraph-properties fo:text-align="left" fo:margin-left="0.07874in" fo:text-indent="0in" fo:margin-top="0in" fo:margin-bottom="0in" style:writing-mode="lr-tb"/>
    </style:style>
    <style:style style:family="text" style:name="a2698">
      <style:text-properties fo:font-family="Calibri" style:font-family-asian="Calibri" style:font-family-complex="Calibri" fo:language="en" fo:country="GB"/>
    </style:style>
    <style:style style:family="text" style:name="a2699">
      <style:text-properties fo:font-family="Calibri" style:font-family-asian="Calibri" style:font-family-complex="Calibri"/>
    </style:style>
    <style:style style:family="text" style:name="a155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3">
      <style:paragraph-properties fo:line-height="150%" fo:text-align="left" style:tab-stop-distance="1in" fo:margin-left="0.375in" fo:margin-right="0in" fo:text-indent="-0.2638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70">
      <style:paragraph-properties fo:text-align="center" fo:margin-left="0in" fo:text-indent="0in" fo:margin-top="0in" fo:margin-bottom="0in" style:writing-mode="lr-tb"/>
    </style:style>
    <style:style style:family="text" style:name="a155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71">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text" style:name="a236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4264in" style:font-size-asian="0.24264in" style:font-size-complex="0.2426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15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2">
      <style:text-properties fo:font-family="Calibri" style:font-family-asian="Calibri" style:font-family-complex="Calibri" fo:font-size="0.16667in" style:font-size-asian="0.16667in" style:font-size-complex="0.16667in" fo:language="en" fo:country="GB"/>
    </style:style>
    <style:style style:family="paragraph" style:name="a2364">
      <style:paragraph-properties fo:line-height="100%" fo:text-align="left" style:tab-stop-distance="1in" fo:margin-left="0in" fo:margin-right="0in" fo:text-indent="0in" fo:margin-top="0.027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7">
      <style:paragraph-properties fo:line-height="150%" fo:text-align="left" style:tab-stop-distance="1in" fo:margin-left="0.375in" fo:margin-right="0in" fo:text-indent="-0.2777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3">
      <style:text-properties fo:font-family="Calibri" style:font-family-asian="Calibri" style:font-family-complex="Calibri" fo:font-size="0.16667in" style:font-size-asian="0.16667in" style:font-size-complex="0.16667in"/>
    </style:style>
    <style:style style:family="text" style:name="a23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1486in" style:font-size-asian="0.21486in" style:font-size-complex="0.2148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366">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74">
      <style:paragraph-properties fo:text-align="center" fo:margin-left="0in" fo:text-indent="0in" fo:margin-top="0in" fo:margin-bottom="0in" style:writing-mode="lr-tb"/>
    </style:style>
    <style:style style:family="graphic" style:name="a1559">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able-cell" style:name="a3175">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graphic" style:name="a2367">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graphic" style:name="a2368" style:parent-style-name="Graphics">
      <style:graphic-properties draw:fill="none" draw:stroke="none" draw:image-opacity="100%"/>
    </style:style>
    <style:style style:family="table-row" style:name="a3176">
      <style:table-row-properties style:row-height="0.26167in"/>
    </style:style>
    <style:style style:family="text" style:name="a236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7">
      <style:text-properties fo:font-family="Calibri" style:font-family-asian="Calibri" style:font-family-complex="Calibri" fo:font-size="0.16667in" style:font-size-asian="0.16667in" style:font-size-complex="0.16667in" fo:language="en" fo:country="GB"/>
    </style:style>
    <style:style style:family="text" style:name="a3178">
      <style:text-properties fo:font-family="Calibri" style:font-family-asian="Calibri" style:font-family-complex="Calibri" fo:font-size="0.16667in" style:font-size-asian="0.16667in" style:font-size-complex="0.16667in"/>
    </style:style>
    <style:style style:family="paragraph" style:name="a3179">
      <style:paragraph-properties fo:text-align="center" fo:margin-left="0.07874in" fo:text-indent="0in" fo:margin-top="0in" fo:margin-bottom="0in" style:writing-mode="lr-tb"/>
    </style:style>
    <style:style style:family="drawing-page" style:name="a2030">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20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3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1890">
      <style:table-cell-properties style:vertical-align="top" fo:padding-top="0.03937in" fo:padding-bottom="0.05906in" fo:padding-left="0.01969in" fo:padding-right="0.09998in"/>
      <style:paragraph-properties style:writing-mode="lr-tb"/>
    </style:style>
    <style:style style:family="text" style:name="a2036">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891">
      <style:table-row-properties style:row-height="0.31004in"/>
    </style:style>
    <style:style style:family="text" style:name="a203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2">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paragraph" style:name="a2038">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3">
      <style:text-properties fo:font-family="Calibri" style:font-family-asian="Calibri" style:font-family-complex="Calibri" fo:font-size="0.13889in" style:font-size-asian="0.13889in" style:font-size-complex="0.13889in" fo:font-weight="bold" style:font-weight-asian="bold" style:font-weight-complex="bold"/>
    </style:style>
    <style:style style:family="text" style:name="a2039">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4">
      <style:paragraph-properties fo:text-align="left" fo:margin-left="0.07874in" fo:text-indent="0in" fo:margin-top="0in" fo:margin-bottom="0in" style:writing-mode="lr-tb"/>
    </style:style>
    <style:style style:family="table-cell" style:name="a1895">
      <style:table-cell-properties style:vertical-align="top" fo:background-color="#ea9999" fo:border-top="0.01042in solid #9e9e9e" fo:padding-top="0.03937in" fo:padding-bottom="0.05906in" fo:padding-left="0.01969in" fo:padding-right="0.09998in"/>
      <style:paragraph-properties style:writing-mode="lr-tb"/>
    </style:style>
    <style:style style:family="text" style:name="a1896">
      <style:text-properties fo:font-family="Calibri" style:font-family-asian="Calibri" style:font-family-complex="Calibri" fo:font-size="0.13889in" style:font-size-asian="0.13889in" style:font-size-complex="0.13889in" fo:language="en" fo:country="GB"/>
    </style:style>
    <style:style style:family="text" style:name="a1897">
      <style:text-properties fo:font-family="Calibri" style:font-family-asian="Calibri" style:font-family-complex="Calibri" fo:font-size="0.13889in" style:font-size-asian="0.13889in" style:font-size-complex="0.13889in"/>
    </style:style>
    <style:style style:family="paragraph" style:name="a1898">
      <style:paragraph-properties fo:text-align="left" fo:margin-left="0.07874in" fo:text-indent="0in" fo:margin-top="0in" fo:margin-bottom="0in" style:writing-mode="lr-tb"/>
    </style:style>
    <style:style style:family="table-cell" style:name="a1899">
      <style:table-cell-properties style:vertical-align="top" fo:padding-top="0.03937in" fo:padding-bottom="0.05906in" fo:padding-left="0.01969in" fo:padding-right="0.09998in"/>
      <style:paragraph-properties style:writing-mode="lr-tb"/>
    </style:style>
    <style:style style:family="text" style:name="a15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3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80">
      <style:table-cell-properties style:vertical-align="top" fo:background-color="#f3f3f3"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text" style:name="a237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4">
      <style:graphic-properties draw:fill="none" draw:stroke="solid" svg:stroke-width="0.01042in" svg:stroke-color="#000000" svg:stroke-opacity="100%" draw:stroke-linejoin="round" svg:stroke-linecap="butt"/>
    </style:style>
    <style:style style:family="text" style:name="a3181">
      <style:text-properties fo:color="#000000" fo:font-family="Calibri" style:font-family-asian="Calibri" style:font-family-complex="Calibri" fo:font-size="0.16667in" style:font-size-asian="0.16667in" style:font-size-complex="0.16667in" fo:language="en" fo:country="GB"/>
    </style:style>
    <style:style style:family="paragraph" style:name="a2373">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6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182">
      <style:text-properties fo:font-family="Calibri" style:font-family-asian="Calibri" style:font-family-complex="Calibri" fo:font-size="0.16667in" style:font-size-asian="0.16667in" style:font-size-complex="0.16667in"/>
    </style:style>
    <style:style style:family="text" style:name="a23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1486in" style:font-size-asian="0.21486in" style:font-size-complex="0.2148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drawing-page" style:name="a156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183">
      <style:paragraph-properties fo:text-align="center" fo:margin-left="0in" fo:text-indent="0in" fo:margin-top="0in" fo:margin-bottom="0in" style:writing-mode="lr-tb"/>
    </style:style>
    <style:style style:family="paragraph" style:name="a2375">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184">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graphic" style:name="a2376">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text" style:name="a15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85">
      <style:text-properties fo:font-family="Calibri" style:font-family-asian="Calibri" style:font-family-complex="Calibri" fo:font-size="0.16667in" style:font-size-asian="0.16667in" style:font-size-complex="0.16667in" fo:language="en" fo:country="GB"/>
    </style:style>
    <style:style style:family="graphic" style:name="a2377" style:parent-style-name="Graphics">
      <style:graphic-properties draw:fill="none" draw:stroke="none" draw:image-opacity="100%"/>
    </style:style>
    <style:style style:family="paragraph" style:name="a15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86">
      <style:text-properties fo:font-family="Calibri" style:font-family-asian="Calibri" style:font-family-complex="Calibri" fo:font-size="0.16667in" style:font-size-asian="0.16667in" style:font-size-complex="0.16667in"/>
    </style:style>
    <style:style style:family="text" style:name="a237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87">
      <style:paragraph-properties fo:line-height="115%" fo:text-align="center" fo:margin-left="0in" fo:text-indent="0in" fo:margin-top="0in" fo:margin-bottom="0in" style:writing-mode="lr-tb"/>
    </style:style>
    <style:style style:family="text" style:name="a2379">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88">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ext" style:name="a3189">
      <style:text-properties fo:font-family="Calibri" style:font-family-asian="Calibri" style:font-family-complex="Calibri" fo:font-size="0.16667in" style:font-size-asian="0.16667in" style:font-size-complex="0.16667in" fo:language="en" fo:country="GB"/>
    </style:style>
    <style:style style:family="text" style:name="a204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1">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42">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204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46">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04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204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aragraph" style:name="a20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7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80">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0">
      <style:text-properties fo:font-family="Calibri" style:font-family-asian="Calibri" style:font-family-complex="Calibri" fo:font-size="0.16667in" style:font-size-asian="0.16667in" style:font-size-complex="0.16667in"/>
    </style:style>
    <style:style style:family="text" style:name="a238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25in" style:font-size-asian="0.125in" style:font-size-complex="0.1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1">
      <style:paragraph-properties fo:text-align="center" fo:margin-left="0in" fo:text-indent="0in" fo:margin-top="0in" fo:margin-bottom="0in" style:writing-mode="lr-tb"/>
    </style:style>
    <style:style style:family="paragraph" style:name="a2383">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92">
      <style:table-cell-properties style:vertical-align="bottom"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graphic" style:name="a2384">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aragraph" style:name="a1576">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3">
      <style:text-properties fo:font-family="Calibri" style:font-family-asian="Calibri" style:font-family-complex="Calibri" fo:font-size="0.16667in" style:font-size-asian="0.16667in" style:font-size-complex="0.16667in" fo:language="en" fo:country="GB"/>
    </style:style>
    <style:style style:family="presentation" style:name="a2385">
      <style:graphic-properties draw:fill="none" draw:stroke="solid" svg:stroke-width="0.01042in" svg:stroke-color="#000000" svg:stroke-opacity="100%" draw:stroke-linejoin="round" svg:stroke-linecap="butt"/>
    </style:style>
    <style:style style:family="text" style:name="a3194">
      <style:text-properties fo:font-family="Calibri" style:font-family-asian="Calibri" style:font-family-complex="Calibri" fo:font-size="0.16667in" style:font-size-asian="0.16667in" style:font-size-complex="0.16667in"/>
    </style:style>
    <style:style style:family="presentation" style:name="a238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57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5">
      <style:paragraph-properties fo:text-align="center" fo:margin-left="0in" fo:text-indent="0in" fo:margin-top="0in" fo:margin-bottom="0in" style:writing-mode="lr-tb"/>
    </style:style>
    <style:style style:family="drawing-page" style:name="a238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57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96">
      <style:table-cell-properties style:vertical-align="bottom"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drawing-page" style:name="a23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row" style:name="a3197">
      <style:table-row-properties style:row-height="0.22466in"/>
    </style:style>
    <style:style style:family="text" style:name="a238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8">
      <style:text-properties fo:font-family="Calibri" style:font-family-asian="Calibri" style:font-family-complex="Calibri" fo:font-size="0.16667in" style:font-size-asian="0.16667in" style:font-size-complex="0.16667in" fo:language="en" fo:country="GB"/>
    </style:style>
    <style:style style:family="text" style:name="a3199">
      <style:text-properties fo:font-family="Calibri" style:font-family-asian="Calibri" style:font-family-complex="Calibri" fo:font-size="0.16667in" style:font-size-asian="0.16667in" style:font-size-complex="0.16667in"/>
    </style:style>
    <style:style style:family="text" style:name="a205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5">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9">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0">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91">
      <style:graphic-properties fo:wrap-option="wrap" fo:padding-top="0.08981in" fo:padding-bottom="0.08981in" fo:padding-left="0.08981in" fo:padding-right="0.08981in" draw:textarea-vertical-align="middle" draw:textarea-horizontal-align="left" draw:fill="solid" draw:fill-color="#ffd966" draw:opacity="100%" draw:stroke="none" draw:auto-grow-width="false" draw:auto-grow-height="false"/>
      <style:paragraph-properties style:font-independent-line-spacing="true" style:writing-mode="lr-tb"/>
    </style:style>
    <style:style style:family="paragraph" style:name="a1584">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88">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6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3">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7">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90">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159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8">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1">
      <style:paragraph-properties fo:line-height="100%" fo:text-align="left" style:tab-stop-distance="1in" fo:margin-left="0.5in" fo:margin-right="0in" fo:text-indent="-0.3472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73">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207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77">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07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81">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presentation" style:name="a2082">
      <style:graphic-properties draw:fill="none" draw:stroke="solid" svg:stroke-width="0.01042in" svg:stroke-color="#000000" svg:stroke-opacity="100%" draw:stroke-linejoin="round" svg:stroke-linecap="butt"/>
    </style:style>
    <style:style style:family="text" style:name="a208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08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20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9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95">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96">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graphic" style:name="a2097" style:parent-style-name="Graphics">
      <style:graphic-properties draw:fill="none" draw:stroke="none" draw:image-opacity="100%"/>
    </style:style>
    <style:style style:family="text" style:name="a209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80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801">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fo:background-color="#ffffff"/>
    </style:style>
    <style:style style:family="text" style:name="a3802">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00"/>
    </style:style>
    <style:style style:family="paragraph" style:name="a3803">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04">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able" style:name="a3805">
      <style:table-properties style:writing-mode="lr-tb"/>
    </style:style>
    <style:style style:family="table-column" style:name="a3806">
      <style:table-column-properties style:column-width="1.83522in"/>
    </style:style>
    <style:style style:family="table-column" style:name="a3807">
      <style:table-column-properties style:column-width="1.97903in"/>
    </style:style>
    <style:style style:family="table-row" style:name="a3808">
      <style:table-row-properties style:row-height="0.4147in"/>
    </style:style>
    <style:style style:family="text" style:name="a3809">
      <style:text-properties fo:color="#000000" fo:font-family="Calibri" style:font-family-asian="Calibri" style:font-family-complex="Calibri" fo:language="en" fo:country="GB"/>
    </style:style>
    <style:style style:family="text" style:name="a3810">
      <style:text-properties fo:color="#000000" fo:font-family="Calibri" style:font-family-asian="Calibri" style:font-family-complex="Calibri"/>
    </style:style>
    <style:style style:family="paragraph" style:name="a3811">
      <style:paragraph-properties fo:line-height="100%" fo:text-align="left" fo:margin-left="0in" fo:margin-right="0in" fo:text-indent="0in" fo:margin-top="0in" fo:margin-bottom="0in" style:writing-mode="lr-tb"/>
    </style:style>
    <style:style style:family="table-cell" style:name="a3812">
      <style:table-cell-properties style:vertical-align="middle" fo:background-color="#d2db83" fo:border-top="0.01042in solid #000000" fo:border-bottom="0.01042in solid #000000" fo:border-left="0.01042in solid #000000" fo:border-right="0.01042in solid #000000" fo:padding-top="0.00719in" fo:padding-bottom="0.00591in" fo:padding-left="0.02726in" fo:padding-right="0.00722in"/>
      <style:paragraph-properties style:writing-mode="lr-tb"/>
    </style:style>
    <style:style style:family="table-row" style:name="a3813">
      <style:table-row-properties style:row-height="0.4147in"/>
    </style:style>
    <style:style style:family="text" style:name="a3814">
      <style:text-properties fo:color="#000000" fo:font-family="Calibri" style:font-family-asian="Calibri" style:font-family-complex="Calibri" fo:language="en" fo:country="GB"/>
    </style:style>
    <style:style style:family="text" style:name="a3815">
      <style:text-properties fo:color="#000000" fo:font-family="Calibri" style:font-family-asian="Calibri" style:font-family-complex="Calibri" fo:font-size="0.19444in" style:font-size-asian="0.19444in" style:font-size-complex="0.19444in"/>
    </style:style>
    <style:style style:family="paragraph" style:name="a3816">
      <style:paragraph-properties fo:line-height="100%" fo:text-align="left" fo:margin-left="0in" fo:margin-right="0in" fo:text-indent="0in" fo:margin-top="0in" fo:margin-bottom="0in" style:writing-mode="lr-tb"/>
    </style:style>
    <style:style style:family="table-cell" style:name="a3817">
      <style:table-cell-properties style:vertical-align="middle" fo:background-color="#d2db83" fo:border-top="0.01042in solid #000000" fo:border-bottom="0.01042in solid #888888" fo:border-left="0.01042in solid #000000" fo:border-right="0.01042in solid #000000" fo:padding-top="0.00719in" fo:padding-bottom="0.00591in" fo:padding-left="0.02726in" fo:padding-right="0.00722in"/>
      <style:paragraph-properties style:writing-mode="lr-tb"/>
    </style:style>
    <style:style style:family="text" style:name="a3818">
      <style:text-properties fo:color="#000000" fo:font-family="Calibri" style:font-family-asian="Calibri" style:font-family-complex="Calibri" fo:language="en" fo:country="GB"/>
    </style:style>
    <style:style style:family="text" style:name="a3819">
      <style:text-properties fo:color="#000000" fo:font-family="Calibri" style:font-family-asian="Calibri" style:font-family-complex="Calibri" fo:font-size="0.19444in" style:font-size-asian="0.19444in" style:font-size-complex="0.19444in"/>
    </style:style>
    <style:style style:family="paragraph" style:name="a3820">
      <style:paragraph-properties fo:line-height="100%" fo:text-align="center" fo:margin-left="0in" fo:margin-right="0in" fo:text-indent="0in" fo:margin-top="0in" fo:margin-bottom="0in" style:writing-mode="lr-tb"/>
    </style:style>
    <style:style style:family="table-cell" style:name="a3821">
      <style:table-cell-properties style:vertical-align="middle" fo:background-color="#d2db83" fo:border-top="0.01042in solid #000000" fo:border-bottom="0.01042in solid #000000" fo:border-left="0.01042in solid #000000" fo:border-right="0.01042in solid #000000" fo:padding-top="0.00719in" fo:padding-bottom="0.00591in" fo:padding-left="0.02657in" fo:padding-right="0.00722in"/>
      <style:paragraph-properties style:writing-mode="lr-tb"/>
    </style:style>
    <style:style style:family="table-row" style:name="a3822">
      <style:table-row-properties style:row-height="0.29049in"/>
    </style:style>
    <style:style style:family="text" style:name="a3823">
      <style:text-properties fo:color="#000000" fo:font-family="Calibri" style:font-family-asian="Calibri" style:font-family-complex="Calibri" fo:language="en" fo:country="GB"/>
    </style:style>
    <style:style style:family="text" style:name="a3824">
      <style:text-properties fo:color="#000000" fo:font-family="Calibri" style:font-family-asian="Calibri" style:font-family-complex="Calibri"/>
    </style:style>
    <style:style style:family="paragraph" style:name="a3825">
      <style:paragraph-properties fo:text-align="left" fo:margin-left="0in" fo:text-indent="0in" fo:margin-top="0in" fo:margin-bottom="0in" style:writing-mode="lr-tb"/>
    </style:style>
    <style:style style:family="table-cell" style:name="a3826">
      <style:table-cell-properties style:vertical-align="middle" fo:background-color="#ffffff" fo:border-top="0.01042in solid #888888" fo:border-bottom="0.01042in solid #888888" fo:border-left="0.01042in solid #888888" fo:border-right="0.01042in solid #888888" fo:padding-top="0.00719in" fo:padding-bottom="0in" fo:padding-left="0.02726in" fo:padding-right="0.00722in"/>
      <style:paragraph-properties style:writing-mode="lr-tb"/>
    </style:style>
    <style:style style:family="text" style:name="a3827">
      <style:text-properties fo:color="#0000ff" fo:font-family="Calibri" style:font-family-asian="Calibri" style:font-family-complex="Calibri" fo:language="en" fo:country="GB" style:text-underline-type="single" style:text-underline-style="solid" style:text-underline-width="auto" style:text-underline-mode="continuous"/>
    </style:style>
    <style:style style:family="text" style:name="a3828">
      <style:text-properties fo:color="#000000" fo:font-family="Calibri" style:font-family-asian="Calibri" style:font-family-complex="Calibri"/>
    </style:style>
    <style:style style:family="paragraph" style:name="a3829">
      <style:paragraph-properties fo:text-align="left" fo:margin-left="0in" fo:text-indent="0in" fo:margin-top="0in" fo:margin-bottom="0in" style:writing-mode="lr-tb"/>
    </style:style>
    <style:style style:family="table-cell" style:name="a3830">
      <style:table-cell-properties style:vertical-align="middle" fo:border-top="0.01042in solid #000000" fo:border-bottom="0.01042in solid #888888" fo:border-left="0.01042in solid #888888" fo:border-right="0.01042in solid #888888" fo:padding-top="0.00719in" fo:padding-bottom="0in" fo:padding-left="0.00722in" fo:padding-right="0.00722in"/>
      <style:paragraph-properties style:writing-mode="lr-tb"/>
    </style:style>
    <style:style style:family="table-row" style:name="a3831">
      <style:table-row-properties style:row-height="0.29049in"/>
    </style:style>
    <style:style style:family="text" style:name="a3832">
      <style:text-properties fo:color="#000000" fo:font-family="Calibri" style:font-family-asian="Calibri" style:font-family-complex="Calibri" fo:language="en" fo:country="GB"/>
    </style:style>
    <style:style style:family="text" style:name="a3833">
      <style:text-properties fo:color="#000000" fo:font-family="Calibri" style:font-family-asian="Calibri" style:font-family-complex="Calibri"/>
    </style:style>
    <style:style style:family="paragraph" style:name="a3834">
      <style:paragraph-properties fo:text-align="left" fo:margin-left="0in" fo:text-indent="0in" fo:margin-top="0in" fo:margin-bottom="0in" style:writing-mode="lr-tb"/>
    </style:style>
    <style:style style:family="table-cell" style:name="a3835">
      <style:table-cell-properties style:vertical-align="middle" fo:background-color="#ffffff" fo:border-top="0.01042in solid #888888" fo:border-bottom="0.01042in solid #888888" fo:border-left="0.01042in solid #888888" fo:border-right="0.01042in solid #888888" fo:padding-top="0.00719in" fo:padding-bottom="0in" fo:padding-left="0.02726in" fo:padding-right="0.00722in"/>
      <style:paragraph-properties style:writing-mode="lr-tb"/>
    </style:style>
    <style:style style:family="text" style:name="a3836">
      <style:text-properties fo:color="#000000" fo:font-family="Calibri" style:font-family-asian="Calibri" style:font-family-complex="Calibri" fo:language="en" fo:country="GB"/>
    </style:style>
    <style:style style:family="text" style:name="a3837">
      <style:text-properties fo:color="#0000ff" fo:font-family="Calibri" style:font-family-asian="Calibri" style:font-family-complex="Calibri" fo:language="en" fo:country="GB" style:text-underline-type="single" style:text-underline-style="solid" style:text-underline-width="auto" style:text-underline-mode="continuous"/>
    </style:style>
    <style:style style:family="text" style:name="a3838">
      <style:text-properties fo:color="#000000" fo:font-family="Calibri" style:font-family-asian="Calibri" style:font-family-complex="Calibri"/>
    </style:style>
    <style:style style:family="paragraph" style:name="a3839">
      <style:paragraph-properties fo:text-align="left" fo:margin-left="0in" fo:text-indent="0in" fo:margin-top="0in" fo:margin-bottom="0in" style:writing-mode="lr-tb"/>
    </style:style>
    <style:style style:family="text" style:name="a3500">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fo:background-color="#ffffff"/>
    </style:style>
    <style:style style:family="text" style:name="a3501">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03">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504">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5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3507" style:parent-style-name="Graphics">
      <style:graphic-properties draw:fill="none" draw:stroke="none" draw:image-opacity="100%"/>
    </style:style>
    <style:style style:family="graphic" style:name="a3508" style:parent-style-name="Graphics">
      <style:graphic-properties draw:fill="none" draw:stroke="none" draw:image-opacity="100%"/>
    </style:style>
    <style:style style:family="text" style:name="a3509">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840">
      <style:table-cell-properties style:vertical-align="middle" fo:border-top="0.01042in solid #888888" fo:border-bottom="0.01042in solid #888888" fo:border-left="0.01042in solid #888888" fo:border-right="0.01042in solid #888888" fo:padding-top="0.00719in" fo:padding-bottom="0in" fo:padding-left="0.00722in" fo:padding-right="0.00722in"/>
      <style:paragraph-properties style:writing-mode="lr-tb"/>
    </style:style>
    <style:style style:family="table-row" style:name="a3841">
      <style:table-row-properties style:row-height="0.29049in"/>
    </style:style>
    <style:style style:family="text" style:name="a3842">
      <style:text-properties fo:color="#000000" fo:font-family="Calibri" style:font-family-asian="Calibri" style:font-family-complex="Calibri" fo:language="en" fo:country="GB"/>
    </style:style>
    <style:style style:family="text" style:name="a3843">
      <style:text-properties fo:color="#000000" fo:font-family="Calibri" style:font-family-asian="Calibri" style:font-family-complex="Calibri"/>
    </style:style>
    <style:style style:family="paragraph" style:name="a3844">
      <style:paragraph-properties fo:text-align="left" fo:margin-left="0in" fo:text-indent="0in" fo:margin-top="0in" fo:margin-bottom="0in" style:writing-mode="lr-tb"/>
    </style:style>
    <style:style style:family="table-cell" style:name="a3845">
      <style:table-cell-properties style:vertical-align="middle" fo:border-top="0.01042in solid #888888" fo:border-bottom="0.01042in solid #888888" fo:border-left="0.01042in solid #888888" fo:border-right="0.01042in solid #888888" fo:padding-top="0.00719in" fo:padding-bottom="0in" fo:padding-left="0.02726in" fo:padding-right="0.00722in"/>
      <style:paragraph-properties style:writing-mode="lr-tb"/>
    </style:style>
    <style:style style:family="text" style:name="a3846">
      <style:text-properties fo:color="#000000" fo:font-family="Calibri" style:font-family-asian="Calibri" style:font-family-complex="Calibri" fo:language="en" fo:country="GB"/>
    </style:style>
    <style:style style:family="text" style:name="a3847">
      <style:text-properties fo:color="#0000ff" fo:font-family="Calibri" style:font-family-asian="Calibri" style:font-family-complex="Calibri" fo:language="en" fo:country="GB" style:text-underline-type="single" style:text-underline-style="solid" style:text-underline-width="auto" style:text-underline-mode="continuous"/>
    </style:style>
    <style:style style:family="text" style:name="a3848">
      <style:text-properties fo:color="#000000" fo:font-family="Calibri" style:font-family-asian="Calibri" style:font-family-complex="Calibri"/>
    </style:style>
    <style:style style:family="paragraph" style:name="a3849">
      <style:paragraph-properties fo:text-align="left" fo:margin-left="0in" fo:text-indent="0in" fo:margin-top="0in" fo:margin-bottom="0in" style:writing-mode="lr-tb"/>
    </style:style>
    <style:style style:family="paragraph" style:name="a2700">
      <style:paragraph-properties fo:line-height="115%" fo:text-align="center" fo:margin-left="0in" fo:text-indent="0in" fo:margin-top="0in" fo:margin-bottom="0in" style:writing-mode="lr-tb"/>
    </style:style>
    <style:style style:family="table-cell" style:name="a2701">
      <style:table-cell-properties style:vertical-align="bottom" fo:padding-top="0.02083in" fo:padding-bottom="0.02083in" fo:padding-left="0.03125in" fo:padding-right="0.03125in"/>
      <style:paragraph-properties style:writing-mode="lr-tb"/>
    </style:style>
    <style:style style:family="table-row" style:name="a2702">
      <style:table-row-properties style:row-height="0.29648in"/>
    </style:style>
    <style:style style:family="text" style:name="a351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3">
      <style:text-properties fo:font-family="Calibri" style:font-family-asian="Calibri" style:font-family-complex="Calibri" fo:language="en" fo:country="GB"/>
    </style:style>
    <style:style style:family="paragraph" style:name="a3511">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4">
      <style:text-properties fo:font-family="Calibri" style:font-family-asian="Calibri" style:font-family-complex="Calibri"/>
    </style:style>
    <style:style style:family="text" style:name="a351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05">
      <style:paragraph-properties fo:line-height="115%" fo:text-align="left" fo:margin-left="0in" fo:text-indent="0in" fo:margin-top="0in" fo:margin-bottom="0in" style:writing-mode="lr-tb"/>
    </style:style>
    <style:style style:family="text" style:name="a351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706">
      <style:table-cell-properties style:vertical-align="bottom" fo:background-color="#f3f3f3" fo:padding-top="0.02083in" fo:padding-bottom="0.02083in" fo:padding-left="0.03125in" fo:padding-right="0.03125in"/>
      <style:paragraph-properties style:writing-mode="lr-tb"/>
    </style:style>
    <style:style style:family="paragraph" style:name="a3514">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7">
      <style:text-properties fo:font-family="Calibri" style:font-family-asian="Calibri" style:font-family-complex="Calibri" fo:language="en" fo:country="GB"/>
    </style:style>
    <style:style style:family="graphic" style:name="a3515">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2708">
      <style:text-properties fo:font-family="Calibri" style:font-family-asian="Calibri" style:font-family-complex="Calibri"/>
    </style:style>
    <style:style style:family="graphic" style:name="a3516" style:parent-style-name="Graphics">
      <style:graphic-properties draw:fill="none" draw:stroke="none" draw:image-opacity="100%"/>
    </style:style>
    <style:style style:family="paragraph" style:name="a2709">
      <style:paragraph-properties fo:line-height="115%" fo:text-align="center" fo:margin-left="0in" fo:text-indent="0in" fo:margin-top="0in" fo:margin-bottom="0in" style:writing-mode="lr-tb"/>
    </style:style>
    <style:style style:family="text" style:name="a351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8">
      <style:text-properties fo:font-variant="normal" fo:text-transform="none" fo:color="#0b0c0c"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51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850">
      <style:table-cell-properties style:vertical-align="middle" fo:border-top="0.01042in solid #888888" fo:border-bottom="0.01042in solid #888888" fo:border-left="0.01042in solid #888888" fo:border-right="0.01042in solid #888888" fo:padding-top="0.00719in" fo:padding-bottom="0in" fo:padding-left="0.00722in" fo:padding-right="0.00722in"/>
      <style:paragraph-properties style:writing-mode="lr-tb"/>
    </style:style>
    <style:style style:family="table-row" style:name="a3851">
      <style:table-row-properties style:row-height="0.29049in"/>
    </style:style>
    <style:style style:family="text" style:name="a3852">
      <style:text-properties fo:color="#000000" fo:font-family="Calibri" style:font-family-asian="Calibri" style:font-family-complex="Calibri" fo:language="en" fo:country="GB"/>
    </style:style>
    <style:style style:family="text" style:name="a3853">
      <style:text-properties fo:color="#000000" fo:font-family="Calibri" style:font-family-asian="Calibri" style:font-family-complex="Calibri"/>
    </style:style>
    <style:style style:family="paragraph" style:name="a3854">
      <style:paragraph-properties fo:text-align="left" fo:margin-left="0in" fo:text-indent="0in" fo:margin-top="0in" fo:margin-bottom="0in" style:writing-mode="lr-tb"/>
    </style:style>
    <style:style style:family="table-cell" style:name="a3855">
      <style:table-cell-properties style:vertical-align="middle" fo:border-top="0.01042in solid #888888" fo:border-bottom="0.01042in solid #888888" fo:border-left="0.01042in solid #888888" fo:border-right="0.01042in solid #888888" fo:padding-top="0.00719in" fo:padding-bottom="0in" fo:padding-left="0.02726in" fo:padding-right="0.00722in"/>
      <style:paragraph-properties style:writing-mode="lr-tb"/>
    </style:style>
    <style:style style:family="text" style:name="a3856">
      <style:text-properties fo:color="#000000" fo:font-family="Calibri" style:font-family-asian="Calibri" style:font-family-complex="Calibri" fo:language="en" fo:country="GB"/>
    </style:style>
    <style:style style:family="text" style:name="a3857">
      <style:text-properties fo:color="#0000ff" fo:font-family="Calibri" style:font-family-asian="Calibri" style:font-family-complex="Calibri" fo:language="en" fo:country="GB" style:text-underline-type="single" style:text-underline-style="solid" style:text-underline-width="auto" style:text-underline-mode="continuous"/>
    </style:style>
    <style:style style:family="text" style:name="a3858">
      <style:text-properties fo:color="#000000" fo:font-family="Calibri" style:font-family-asian="Calibri" style:font-family-complex="Calibri"/>
    </style:style>
    <style:style style:family="text" style:name="a1900">
      <style:text-properties fo:font-family="Calibri" style:font-family-asian="Calibri" style:font-family-complex="Calibri" fo:font-size="0.13889in" style:font-size-asian="0.13889in" style:font-size-complex="0.13889in" fo:language="en" fo:country="GB"/>
    </style:style>
    <style:style style:family="paragraph" style:name="a3859">
      <style:paragraph-properties fo:text-align="left" fo:margin-left="0in" fo:text-indent="0in" fo:margin-top="0in" fo:margin-bottom="0in" style:writing-mode="lr-tb"/>
    </style:style>
    <style:style style:family="text" style:name="a1901">
      <style:text-properties fo:font-family="Calibri" style:font-family-asian="Calibri" style:font-family-complex="Calibri" fo:font-size="0.13889in" style:font-size-asian="0.13889in" style:font-size-complex="0.13889in"/>
    </style:style>
    <style:style style:family="paragraph" style:name="a1902">
      <style:paragraph-properties fo:text-align="left" fo:margin-left="0.07874in" fo:text-indent="0in" fo:margin-top="0in" fo:margin-bottom="0in" style:writing-mode="lr-tb"/>
    </style:style>
    <style:style style:family="table-cell" style:name="a2710">
      <style:table-cell-properties style:vertical-align="bottom" fo:padding-top="0.02083in" fo:padding-bottom="0.02083in" fo:padding-left="0.03125in" fo:padding-right="0.03125in"/>
      <style:paragraph-properties style:writing-mode="lr-tb"/>
    </style:style>
    <style:style style:family="table-cell" style:name="a1903">
      <style:table-cell-properties style:vertical-align="top" fo:background-color="#d9d9d9" fo:padding-top="0.03937in" fo:padding-bottom="0.05906in" fo:padding-left="0.01969in" fo:padding-right="0.09998in"/>
      <style:paragraph-properties style:writing-mode="lr-tb"/>
    </style:style>
    <style:style style:family="text" style:name="a2711">
      <style:text-properties fo:font-family="Calibri" style:font-family-asian="Calibri" style:font-family-complex="Calibri" fo:language="en" fo:country="GB"/>
    </style:style>
    <style:style style:family="text" style:name="a1904">
      <style:text-properties fo:font-family="Calibri" style:font-family-asian="Calibri" style:font-family-complex="Calibri" fo:font-size="0.13889in" style:font-size-asian="0.13889in" style:font-size-complex="0.13889in" fo:language="en" fo:country="GB"/>
    </style:style>
    <style:style style:family="paragraph" style:name="a35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2">
      <style:text-properties fo:font-family="Calibri" style:font-family-asian="Calibri" style:font-family-complex="Calibri"/>
    </style:style>
    <style:style style:family="text" style:name="a1905">
      <style:text-properties fo:font-family="Calibri" style:font-family-asian="Calibri" style:font-family-complex="Calibri" fo:font-size="0.13889in" style:font-size-asian="0.13889in" style:font-size-complex="0.13889in"/>
    </style:style>
    <style:style style:family="text" style:name="a352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3">
      <style:paragraph-properties fo:line-height="115%" fo:text-align="center" fo:margin-left="0in" fo:text-indent="0in" fo:margin-top="0in" fo:margin-bottom="0in" style:writing-mode="lr-tb"/>
    </style:style>
    <style:style style:family="paragraph" style:name="a1906">
      <style:paragraph-properties fo:text-align="left" fo:margin-left="0.07874in" fo:text-indent="0in" fo:margin-top="0in" fo:margin-bottom="0in" style:writing-mode="lr-tb"/>
    </style:style>
    <style:style style:family="text" style:name="a352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714">
      <style:table-cell-properties style:vertical-align="bottom" fo:padding-top="0.02083in" fo:padding-bottom="0.02083in" fo:padding-left="0.03125in" fo:padding-right="0.03125in"/>
      <style:paragraph-properties style:writing-mode="lr-tb"/>
    </style:style>
    <style:style style:family="table-cell" style:name="a1907">
      <style:table-cell-properties style:vertical-align="top" fo:border-right="0.01042in solid #9e9e9e" fo:padding-top="0.03937in" fo:padding-bottom="0.05906in" fo:padding-left="0.01969in" fo:padding-right="0.09998in"/>
      <style:paragraph-properties style:writing-mode="lr-tb"/>
    </style:style>
    <style:style style:family="paragraph" style:name="a35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5">
      <style:text-properties fo:font-family="Calibri" style:font-family-asian="Calibri" style:font-family-complex="Calibri" fo:language="en" fo:country="GB"/>
    </style:style>
    <style:style style:family="text" style:name="a1908">
      <style:text-properties fo:font-family="Calibri" style:font-family-asian="Calibri" style:font-family-complex="Calibri" fo:font-size="0.13889in" style:font-size-asian="0.13889in" style:font-size-complex="0.13889in" fo:language="en" fo:country="GB"/>
    </style:style>
    <style:style style:family="graphic" style:name="a3524">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2716">
      <style:text-properties fo:font-family="Calibri" style:font-family-asian="Calibri" style:font-family-complex="Calibri"/>
    </style:style>
    <style:style style:family="text" style:name="a1909">
      <style:text-properties fo:font-family="Calibri" style:font-family-asian="Calibri" style:font-family-complex="Calibri" fo:font-size="0.13889in" style:font-size-asian="0.13889in" style:font-size-complex="0.13889in"/>
    </style:style>
    <style:style style:family="text" style:name="a3525">
      <style:text-properties fo:font-variant="normal" fo:text-transform="none" fo:color="#0000ff"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paragraph" style:name="a2717">
      <style:paragraph-properties fo:line-height="115%" fo:text-align="center" fo:margin-left="0in" fo:text-indent="0in" fo:margin-top="0in" fo:margin-bottom="0in" style:writing-mode="lr-tb"/>
    </style:style>
    <style:style style:family="table-cell" style:name="a2718">
      <style:table-cell-properties style:vertical-align="bottom" fo:padding-top="0.02083in" fo:padding-bottom="0.02083in" fo:padding-left="0.03125in" fo:padding-right="0.03125in"/>
      <style:paragraph-properties style:writing-mode="lr-tb"/>
    </style:style>
    <style:style style:family="text" style:name="a35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row" style:name="a2719">
      <style:table-row-properties style:row-height="0.29648in"/>
    </style:style>
    <style:style style:family="text" style:name="a35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5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860">
      <style:table-cell-properties style:vertical-align="middle" fo:border-top="0.01042in solid #888888" fo:border-bottom="0.01042in solid #888888" fo:border-left="0.01042in solid #888888" fo:border-right="0.01042in solid #888888" fo:padding-top="0.00719in" fo:padding-bottom="0in" fo:padding-left="0.00722in" fo:padding-right="0.00722in"/>
      <style:paragraph-properties style:writing-mode="lr-tb"/>
    </style:style>
    <style:style style:family="table-row" style:name="a3861">
      <style:table-row-properties style:row-height="0.41172in"/>
    </style:style>
    <style:style style:family="text" style:name="a3862">
      <style:text-properties fo:color="#000000" fo:font-family="Calibri" style:font-family-asian="Calibri" style:font-family-complex="Calibri" fo:language="en" fo:country="GB"/>
    </style:style>
    <style:style style:family="text" style:name="a3863">
      <style:text-properties fo:color="#000000" fo:font-family="Calibri" style:font-family-asian="Calibri" style:font-family-complex="Calibri"/>
    </style:style>
    <style:style style:family="paragraph" style:name="a3864">
      <style:paragraph-properties fo:text-align="left" fo:margin-left="0in" fo:text-indent="0in" fo:margin-top="0in" fo:margin-bottom="0in" style:writing-mode="lr-tb"/>
    </style:style>
    <style:style style:family="table-cell" style:name="a3865">
      <style:table-cell-properties style:vertical-align="middle" fo:border-top="0.01042in solid #888888" fo:border-bottom="0.01042in solid #888888" fo:border-left="0.01042in solid #888888" fo:border-right="0.01042in solid #888888" fo:padding-top="0.00719in" fo:padding-bottom="0in" fo:padding-left="0.02726in" fo:padding-right="0.00722in"/>
      <style:paragraph-properties style:writing-mode="lr-tb"/>
    </style:style>
    <style:style style:family="text" style:name="a3866">
      <style:text-properties fo:color="#0000ff" fo:font-family="Calibri" style:font-family-asian="Calibri" style:font-family-complex="Calibri" fo:language="en" fo:country="GB" style:text-underline-type="single" style:text-underline-style="solid" style:text-underline-width="auto" style:text-underline-mode="continuous"/>
    </style:style>
    <style:style style:family="text" style:name="a3867">
      <style:text-properties fo:color="#000000" fo:font-family="Calibri" style:font-family-asian="Calibri" style:font-family-complex="Calibri"/>
    </style:style>
    <style:style style:family="paragraph" style:name="a3868">
      <style:paragraph-properties fo:text-align="left" fo:margin-left="0in" fo:text-indent="0in" fo:margin-top="0in" fo:margin-bottom="0in" style:writing-mode="lr-tb"/>
    </style:style>
    <style:style style:family="paragraph" style:name="a1910">
      <style:paragraph-properties fo:text-align="left" fo:margin-left="0.07874in" fo:text-indent="0in" fo:margin-top="0in" fo:margin-bottom="0in" style:writing-mode="lr-tb"/>
    </style:style>
    <style:style style:family="table-cell" style:name="a3869">
      <style:table-cell-properties style:vertical-align="middle" fo:border-top="0.01042in solid #888888" fo:border-bottom="0.01042in solid #888888" fo:border-left="0.01042in solid #888888" fo:border-right="0.01042in solid #888888" fo:padding-top="0.00719in" fo:padding-bottom="0in" fo:padding-left="0.00722in" fo:padding-right="0.00722in"/>
      <style:paragraph-properties style:writing-mode="lr-tb"/>
    </style:style>
    <style:style style:family="table-cell" style:name="a1911">
      <style:table-cell-properties style:vertical-align="top"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ext" style:name="a1912">
      <style:text-properties fo:font-family="Calibri" style:font-family-asian="Calibri" style:font-family-complex="Calibri" fo:font-size="0.13889in" style:font-size-asian="0.13889in" style:font-size-complex="0.13889in" fo:language="en" fo:country="GB"/>
    </style:style>
    <style:style style:family="text" style:name="a2720">
      <style:text-properties fo:font-family="Calibri" style:font-family-asian="Calibri" style:font-family-complex="Calibri" fo:language="en" fo:country="GB"/>
    </style:style>
    <style:style style:family="text" style:name="a1913">
      <style:text-properties fo:font-family="Calibri" style:font-family-asian="Calibri" style:font-family-complex="Calibri" fo:font-size="0.13889in" style:font-size-asian="0.13889in" style:font-size-complex="0.13889in"/>
    </style:style>
    <style:style style:family="text" style:name="a2721">
      <style:text-properties fo:font-family="Calibri" style:font-family-asian="Calibri" style:font-family-complex="Calibri"/>
    </style:style>
    <style:style style:family="paragraph" style:name="a1914">
      <style:paragraph-properties fo:text-align="left" fo:margin-left="0in" fo:text-indent="0in" fo:margin-top="0in" fo:margin-bottom="0in" style:writing-mode="lr-tb"/>
    </style:style>
    <style:style style:family="paragraph" style:name="a35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22">
      <style:paragraph-properties fo:line-height="115%" fo:text-align="left" fo:margin-left="0in" fo:text-indent="0in" fo:margin-top="0in" fo:margin-bottom="0in" style:writing-mode="lr-tb"/>
    </style:style>
    <style:style style:family="table-cell" style:name="a1915">
      <style:table-cell-properties style:vertical-align="top" fo:border-top="0.01042in solid #9e9e9e" fo:border-bottom="0.01042in solid #9e9e9e" fo:border-left="0.01042in solid #9e9e9e" fo:border-right="0.01042in solid #9e9e9e" fo:padding-top="0.03937in" fo:padding-bottom="0.05906in" fo:padding-left="0.01969in" fo:padding-right="0.09998in"/>
      <style:paragraph-properties style:writing-mode="lr-tb"/>
    </style:style>
    <style:style style:family="text" style:name="a35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00"/>
    </style:style>
    <style:style style:family="table-cell" style:name="a2723">
      <style:table-cell-properties style:vertical-align="bottom" fo:background-color="#f3f3f3" fo:padding-top="0.02083in" fo:padding-bottom="0.02083in" fo:padding-left="0.03125in" fo:padding-right="0.03125in"/>
      <style:paragraph-properties style:writing-mode="lr-tb"/>
    </style:style>
    <style:style style:family="text" style:name="a1916">
      <style:text-properties fo:color="#000000" fo:font-family="Calibri" style:font-family-asian="Calibri" style:font-family-complex="Calibri" fo:font-size="0.13889in" style:font-size-asian="0.13889in" style:font-size-complex="0.13889in" fo:language="en" fo:country="GB"/>
    </style:style>
    <style:style style:family="paragraph" style:name="a35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4">
      <style:text-properties fo:font-family="Calibri" style:font-family-asian="Calibri" style:font-family-complex="Calibri" fo:language="en" fo:country="GB"/>
    </style:style>
    <style:style style:family="text" style:name="a1917">
      <style:text-properties fo:color="#000000" fo:font-family="Calibri" style:font-family-asian="Calibri" style:font-family-complex="Calibri" fo:font-size="0.13889in" style:font-size-asian="0.13889in" style:font-size-complex="0.13889in"/>
    </style:style>
    <style:style style:family="presentation" style:name="a35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725">
      <style:text-properties fo:font-family="Calibri" style:font-family-asian="Calibri" style:font-family-complex="Calibri"/>
    </style:style>
    <style:style style:family="paragraph" style:name="a1918">
      <style:paragraph-properties fo:text-align="left" fo:margin-left="0.07874in" fo:text-indent="0in" fo:margin-top="0in" fo:margin-bottom="0in" style:writing-mode="lr-tb"/>
    </style:style>
    <style:style style:family="text" style:name="a353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26">
      <style:paragraph-properties fo:line-height="115%" fo:text-align="center" fo:margin-left="0in" fo:text-indent="0in" fo:margin-top="0in" fo:margin-bottom="0in" style:writing-mode="lr-tb"/>
    </style:style>
    <style:style style:family="table-cell" style:name="a1919">
      <style:table-cell-properties style:vertical-align="top" fo:border-left="0.01042in solid #9e9e9e" fo:padding-top="0.03937in" fo:padding-bottom="0.05906in" fo:padding-left="0.01969in" fo:padding-right="0.09998in"/>
      <style:paragraph-properties style:writing-mode="lr-tb"/>
    </style:style>
    <style:style style:family="text" style:name="a353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727">
      <style:table-cell-properties style:vertical-align="bottom" fo:padding-top="0.02083in" fo:padding-bottom="0.02083in" fo:padding-left="0.03125in" fo:padding-right="0.03125in"/>
      <style:paragraph-properties style:writing-mode="lr-tb"/>
    </style:style>
    <style:style style:family="text" style:name="a2728">
      <style:text-properties fo:font-family="Calibri" style:font-family-asian="Calibri" style:font-family-complex="Calibri" fo:language="en" fo:country="GB"/>
    </style:style>
    <style:style style:family="paragraph" style:name="a35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9">
      <style:text-properties fo:font-family="Calibri" style:font-family-asian="Calibri" style:font-family-complex="Calibri"/>
    </style:style>
    <style:style style:family="text" style:name="a353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3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0">
      <style:paragraph-properties fo:text-align="center" fo:margin-left="0.07874in" fo:text-indent="0in" fo:margin-top="0in" fo:margin-bottom="0in" style:writing-mode="lr-tb"/>
    </style:style>
    <style:style style:family="table-cell" style:name="a3201">
      <style:table-cell-properties style:vertical-align="top" fo:background-color="#ea9999"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text" style:name="a3202">
      <style:text-properties fo:color="#000000" fo:font-family="Calibri" style:font-family-asian="Calibri" style:font-family-complex="Calibri" fo:font-size="0.16667in" style:font-size-asian="0.16667in" style:font-size-complex="0.16667in" fo:language="en" fo:country="GB"/>
    </style:style>
    <style:style style:family="text" style:name="a3203">
      <style:text-properties fo:font-family="Calibri" style:font-family-asian="Calibri" style:font-family-complex="Calibri" fo:font-size="0.16667in" style:font-size-asian="0.16667in" style:font-size-complex="0.16667in"/>
    </style:style>
    <style:style style:family="paragraph" style:name="a3204">
      <style:paragraph-properties fo:text-align="center" fo:margin-left="0in" fo:text-indent="0in" fo:margin-top="0in" fo:margin-bottom="0in" style:writing-mode="lr-tb"/>
    </style:style>
    <style:style style:family="table-cell" style:name="a3205">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3206">
      <style:text-properties fo:font-family="Calibri" style:font-family-asian="Calibri" style:font-family-complex="Calibri" fo:font-size="0.16667in" style:font-size-asian="0.16667in" style:font-size-complex="0.16667in" fo:language="en" fo:country="GB"/>
    </style:style>
    <style:style style:family="text" style:name="a3207">
      <style:text-properties fo:font-family="Calibri" style:font-family-asian="Calibri" style:font-family-complex="Calibri" fo:font-size="0.16667in" style:font-size-asian="0.16667in" style:font-size-complex="0.16667in"/>
    </style:style>
    <style:style style:family="graphic" style:name="a3870" style:parent-style-name="Graphics">
      <style:graphic-properties draw:fill="none" draw:stroke="none" draw:image-opacity="100%"/>
    </style:style>
    <style:style style:family="paragraph" style:name="a3208">
      <style:paragraph-properties fo:line-height="115%" fo:text-align="center" fo:margin-left="0in" fo:text-indent="0in" fo:margin-top="0in" fo:margin-bottom="0in" style:writing-mode="lr-tb"/>
    </style:style>
    <style:style style:family="text" style:name="a387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able-cell" style:name="a3209">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ext" style:name="a3872">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87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text" style:name="a3874">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fo:background-color="#ffffff"/>
    </style:style>
    <style:style style:family="text" style:name="a387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3876">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77">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text" style:name="a387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920">
      <style:table-row-properties style:row-height="0.31004in"/>
    </style:style>
    <style:style style:family="text" style:name="a3879">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1">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1922">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2730">
      <style:paragraph-properties fo:line-height="115%" fo:text-align="center" fo:margin-left="0in" fo:text-indent="0in" fo:margin-top="0in" fo:margin-bottom="0in" style:writing-mode="lr-tb"/>
    </style:style>
    <style:style style:family="paragraph" style:name="a1923">
      <style:paragraph-properties fo:text-align="left" fo:margin-left="0.07874in" fo:text-indent="0in" fo:margin-top="0in" fo:margin-bottom="0in" style:writing-mode="lr-tb"/>
    </style:style>
    <style:style style:family="table-cell" style:name="a2731">
      <style:table-cell-properties style:vertical-align="bottom" fo:padding-top="0.02083in" fo:padding-bottom="0.02083in" fo:padding-left="0.03125in" fo:padding-right="0.03125in"/>
      <style:paragraph-properties style:writing-mode="lr-tb"/>
    </style:style>
    <style:style style:family="table-cell" style:name="a1924">
      <style:table-cell-properties style:vertical-align="top" fo:background-color="#d2e0fe" fo:padding-top="0.03937in" fo:padding-bottom="0.05906in" fo:padding-left="0.01969in" fo:padding-right="0.09998in"/>
      <style:paragraph-properties style:writing-mode="lr-tb"/>
    </style:style>
    <style:style style:family="paragraph" style:name="a35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2">
      <style:text-properties fo:font-family="Calibri" style:font-family-asian="Calibri" style:font-family-complex="Calibri" fo:language="en" fo:country="GB"/>
    </style:style>
    <style:style style:family="text" style:name="a1925">
      <style:text-properties fo:font-family="Calibri" style:font-family-asian="Calibri" style:font-family-complex="Calibri" fo:font-size="0.13889in" style:font-size-asian="0.13889in" style:font-size-complex="0.13889in" fo:language="en" fo:country="GB"/>
    </style:style>
    <style:style style:family="text" style:name="a354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3">
      <style:text-properties fo:font-family="Calibri" style:font-family-asian="Calibri" style:font-family-complex="Calibri"/>
    </style:style>
    <style:style style:family="text" style:name="a1926">
      <style:text-properties fo:font-family="Calibri" style:font-family-asian="Calibri" style:font-family-complex="Calibri" fo:font-size="0.13889in" style:font-size-asian="0.13889in" style:font-size-complex="0.13889in"/>
    </style:style>
    <style:style style:family="text" style:name="a354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34">
      <style:paragraph-properties fo:line-height="115%" fo:text-align="center" fo:margin-left="0in" fo:text-indent="0in" fo:margin-top="0in" fo:margin-bottom="0in" style:writing-mode="lr-tb"/>
    </style:style>
    <style:style style:family="paragraph" style:name="a1927">
      <style:paragraph-properties fo:text-align="left" fo:margin-left="0.07874in" fo:text-indent="0in" fo:margin-top="0in" fo:margin-bottom="0in" style:writing-mode="lr-tb"/>
    </style:style>
    <style:style style:family="paragraph" style:name="a3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735">
      <style:table-cell-properties style:vertical-align="bottom" fo:padding-top="0.02083in" fo:padding-bottom="0.02083in" fo:padding-left="0.03125in" fo:padding-right="0.03125in"/>
      <style:paragraph-properties style:writing-mode="lr-tb"/>
    </style:style>
    <style:style style:family="table-cell" style:name="a1928">
      <style:table-cell-properties style:vertical-align="top" fo:padding-top="0.03937in" fo:padding-bottom="0.05906in" fo:padding-left="0.01969in" fo:padding-right="0.09998in"/>
      <style:paragraph-properties style:writing-mode="lr-tb"/>
    </style:style>
    <style:style style:family="graphic" style:name="a3544">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able-row" style:name="a2736">
      <style:table-row-properties style:row-height="0.29648in"/>
    </style:style>
    <style:style style:family="text" style:name="a1929">
      <style:text-properties fo:font-family="Calibri" style:font-family-asian="Calibri" style:font-family-complex="Calibri" fo:font-size="0.13889in" style:font-size-asian="0.13889in" style:font-size-complex="0.13889in" fo:language="en" fo:country="GB"/>
    </style:style>
    <style:style style:family="presentation" style:name="a3545">
      <style:graphic-properties draw:fill="none" draw:stroke="solid" svg:stroke-width="0.01042in" svg:stroke-color="#000000" svg:stroke-opacity="100%" draw:stroke-linejoin="round" svg:stroke-linecap="butt"/>
    </style:style>
    <style:style style:family="text" style:name="a2737">
      <style:text-properties fo:font-family="Calibri" style:font-family-asian="Calibri" style:font-family-complex="Calibri" fo:language="en" fo:country="GB"/>
    </style:style>
    <style:style style:family="text" style:name="a2738">
      <style:text-properties fo:font-family="Calibri" style:font-family-asian="Calibri" style:font-family-complex="Calibri"/>
    </style:style>
    <style:style style:family="presentation" style:name="a35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739">
      <style:paragraph-properties fo:line-height="115%" fo:text-align="left" fo:margin-left="0in" fo:text-indent="0in" fo:margin-top="0in" fo:margin-bottom="0in" style:writing-mode="lr-tb"/>
    </style:style>
    <style:style style:family="drawing-page" style:name="a354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354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549">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 style:name="a2400">
      <style:table-properties style:writing-mode="lr-tb"/>
    </style:style>
    <style:style style:family="table-column" style:name="a2401">
      <style:table-column-properties style:column-width="4.34553in"/>
    </style:style>
    <style:style style:family="table-column" style:name="a2402">
      <style:table-column-properties style:column-width="1.17112in"/>
    </style:style>
    <style:style style:family="text" style:name="a3210">
      <style:text-properties fo:font-family="Calibri" style:font-family-asian="Calibri" style:font-family-complex="Calibri" fo:font-size="0.16667in" style:font-size-asian="0.16667in" style:font-size-complex="0.16667in" fo:language="en" fo:country="GB"/>
    </style:style>
    <style:style style:family="table-column" style:name="a2403">
      <style:table-column-properties style:column-width="1.17112in"/>
    </style:style>
    <style:style style:family="text" style:name="a3211">
      <style:text-properties fo:font-family="Calibri" style:font-family-asian="Calibri" style:font-family-complex="Calibri" fo:font-size="0.16667in" style:font-size-asian="0.16667in" style:font-size-complex="0.16667in"/>
    </style:style>
    <style:style style:family="table-column" style:name="a2404">
      <style:table-column-properties style:column-width="1.17112in"/>
    </style:style>
    <style:style style:family="paragraph" style:name="a3212">
      <style:paragraph-properties fo:text-align="center" fo:margin-left="0in" fo:text-indent="0in" fo:margin-top="0in" fo:margin-bottom="0in" style:writing-mode="lr-tb"/>
    </style:style>
    <style:style style:family="table-row" style:name="a2405">
      <style:table-row-properties style:row-height="0.35575in"/>
    </style:style>
    <style:style style:family="table-cell" style:name="a3213">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text" style:name="a2406">
      <style:text-properties fo:font-family="Calibri" style:font-family-asian="Calibri" style:font-family-complex="Calibri"/>
    </style:style>
    <style:style style:family="text" style:name="a3214">
      <style:text-properties fo:font-family="Calibri" style:font-family-asian="Calibri" style:font-family-complex="Calibri" fo:font-size="0.16667in" style:font-size-asian="0.16667in" style:font-size-complex="0.16667in" fo:language="en" fo:country="GB"/>
    </style:style>
    <style:style style:family="paragraph" style:name="a2407">
      <style:paragraph-properties fo:text-align="left" fo:margin-left="0in" fo:text-indent="0in" fo:margin-top="0in" fo:margin-bottom="0in" style:writing-mode="lr-tb"/>
    </style:style>
    <style:style style:family="text" style:name="a3215">
      <style:text-properties fo:font-family="Calibri" style:font-family-asian="Calibri" style:font-family-complex="Calibri" fo:font-size="0.16667in" style:font-size-asian="0.16667in" style:font-size-complex="0.16667in"/>
    </style:style>
    <style:style style:family="table-cell" style:name="a2408">
      <style:table-cell-properties style:vertical-align="bottom" fo:background-color="#f3f3f3" fo:padding-top="0.02083in" fo:padding-bottom="0.02083in" fo:padding-left="0.03125in" fo:padding-right="0.03125in"/>
      <style:paragraph-properties style:writing-mode="lr-tb"/>
    </style:style>
    <style:style style:family="paragraph" style:name="a3216">
      <style:paragraph-properties fo:text-align="center" fo:margin-left="0in" fo:text-indent="0in" fo:margin-top="0in" fo:margin-bottom="0in" style:writing-mode="lr-tb"/>
    </style:style>
    <style:style style:family="text" style:name="a2409">
      <style:text-properties fo:font-family="Calibri" style:font-family-asian="Calibri" style:font-family-complex="Calibri" fo:language="en" fo:country="GB"/>
    </style:style>
    <style:style style:family="paragraph" style:name="a3880">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217">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able-row" style:name="a3218">
      <style:table-row-properties style:row-height="0.24872in"/>
    </style:style>
    <style:style style:family="text" style:name="a388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19">
      <style:text-properties fo:font-family="Calibri" style:font-family-asian="Calibri" style:font-family-complex="Calibri" fo:font-size="0.16667in" style:font-size-asian="0.16667in" style:font-size-complex="0.16667in" fo:language="en" fo:country="GB"/>
    </style:style>
    <style:style style:family="text" style:name="a388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83">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84">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resentation" style:name="a3885">
      <style:graphic-properties draw:fill="none" draw:stroke="solid" svg:stroke-width="0.01042in" svg:stroke-color="#000000" svg:stroke-opacity="100%" draw:stroke-linejoin="round" svg:stroke-linecap="butt"/>
    </style:style>
    <style:style style:family="text" style:name="a388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88">
      <style:paragraph-properties fo:line-height="100%" fo:text-align="left" style:tab-stop-distance="1in" fo:margin-left="0.125in" fo:margin-right="0.12289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0">
      <style:text-properties fo:font-family="Calibri" style:font-family-asian="Calibri" style:font-family-complex="Calibri" fo:font-size="0.13889in" style:font-size-asian="0.13889in" style:font-size-complex="0.13889in"/>
    </style:style>
    <style:style style:family="presentation" style:name="a388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931">
      <style:paragraph-properties fo:text-align="left" fo:margin-left="0.07874in" fo:text-indent="0in" fo:margin-top="0in" fo:margin-bottom="0in" style:writing-mode="lr-tb"/>
    </style:style>
    <style:style style:family="table-cell" style:name="a1932">
      <style:table-cell-properties style:vertical-align="top" fo:background-color="#d9d9d9" fo:padding-top="0.03937in" fo:padding-bottom="0.05906in" fo:padding-left="0.01969in" fo:padding-right="0.09998in"/>
      <style:paragraph-properties style:writing-mode="lr-tb"/>
    </style:style>
    <style:style style:family="table-cell" style:name="a2740">
      <style:table-cell-properties style:vertical-align="bottom" fo:background-color="#f3f3f3" fo:padding-top="0.02083in" fo:padding-bottom="0.02083in" fo:padding-left="0.03125in" fo:padding-right="0.03125in"/>
      <style:paragraph-properties style:writing-mode="lr-tb"/>
    </style:style>
    <style:style style:family="text" style:name="a1933">
      <style:text-properties fo:font-family="Calibri" style:font-family-asian="Calibri" style:font-family-complex="Calibri" fo:font-size="0.13889in" style:font-size-asian="0.13889in" style:font-size-complex="0.13889in" fo:language="en" fo:country="GB"/>
    </style:style>
    <style:style style:family="text" style:name="a2741">
      <style:text-properties fo:font-family="Calibri" style:font-family-asian="Calibri" style:font-family-complex="Calibri" fo:language="en" fo:country="GB"/>
    </style:style>
    <style:style style:family="text" style:name="a1934">
      <style:text-properties fo:font-family="Calibri" style:font-family-asian="Calibri" style:font-family-complex="Calibri" fo:font-size="0.13889in" style:font-size-asian="0.13889in" style:font-size-complex="0.13889in"/>
    </style:style>
    <style:style style:family="text" style:name="a355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2">
      <style:text-properties fo:font-family="Calibri" style:font-family-asian="Calibri" style:font-family-complex="Calibri"/>
    </style:style>
    <style:style style:family="paragraph" style:name="a1935">
      <style:paragraph-properties fo:text-align="left" fo:margin-left="0.07874in" fo:text-indent="0in" fo:margin-top="0in" fo:margin-bottom="0in" style:writing-mode="lr-tb"/>
    </style:style>
    <style:style style:family="paragraph" style:name="a3551">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43">
      <style:paragraph-properties fo:line-height="115%" fo:text-align="center" fo:margin-left="0in" fo:text-indent="0in" fo:margin-top="0in" fo:margin-bottom="0in" style:writing-mode="lr-tb"/>
    </style:style>
    <style:style style:family="table-cell" style:name="a1936">
      <style:table-cell-properties style:vertical-align="top" fo:padding-top="0.03937in" fo:padding-bottom="0.05906in" fo:padding-left="0.01969in" fo:padding-right="0.09998in"/>
      <style:paragraph-properties style:writing-mode="lr-tb"/>
    </style:style>
    <style:style style:family="text" style:name="a355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744">
      <style:table-cell-properties style:vertical-align="bottom" fo:padding-top="0.02083in" fo:padding-bottom="0.02083in" fo:padding-left="0.03125in" fo:padding-right="0.03125in"/>
      <style:paragraph-properties style:writing-mode="lr-tb"/>
    </style:style>
    <style:style style:family="text" style:name="a1937">
      <style:text-properties fo:font-family="Calibri" style:font-family-asian="Calibri" style:font-family-complex="Calibri" fo:font-size="0.13889in" style:font-size-asian="0.13889in" style:font-size-complex="0.13889in" fo:language="en" fo:country="GB"/>
    </style:style>
    <style:style style:family="text" style:name="a355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5">
      <style:text-properties fo:font-family="Calibri" style:font-family-asian="Calibri" style:font-family-complex="Calibri" fo:language="en" fo:country="GB"/>
    </style:style>
    <style:style style:family="text" style:name="a1938">
      <style:text-properties fo:font-family="Calibri" style:font-family-asian="Calibri" style:font-family-complex="Calibri" fo:font-size="0.13889in" style:font-size-asian="0.13889in" style:font-size-complex="0.13889in"/>
    </style:style>
    <style:style style:family="paragraph" style:name="a3554">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6">
      <style:text-properties fo:font-family="Calibri" style:font-family-asian="Calibri" style:font-family-complex="Calibri"/>
    </style:style>
    <style:style style:family="paragraph" style:name="a1939">
      <style:paragraph-properties fo:text-align="left" fo:margin-left="0.07874in" fo:text-indent="0in" fo:margin-top="0in" fo:margin-bottom="0in" style:writing-mode="lr-tb"/>
    </style:style>
    <style:style style:family="graphic" style:name="a3555">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aragraph" style:name="a2747">
      <style:paragraph-properties fo:line-height="115%" fo:text-align="center" fo:margin-left="0in" fo:text-indent="0in" fo:margin-top="0in" fo:margin-bottom="0in" style:writing-mode="lr-tb"/>
    </style:style>
    <style:style style:family="table-cell" style:name="a2748">
      <style:table-cell-properties style:vertical-align="bottom" fo:padding-top="0.02083in" fo:padding-bottom="0.02083in" fo:padding-left="0.03125in" fo:padding-right="0.03125in"/>
      <style:paragraph-properties style:writing-mode="lr-tb"/>
    </style:style>
    <style:style style:family="text" style:name="a35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9">
      <style:text-properties fo:font-family="Calibri" style:font-family-asian="Calibri" style:font-family-complex="Calibri" fo:language="en" fo:country="GB"/>
    </style:style>
    <style:style style:family="text" style:name="a355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5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0">
      <style:text-properties fo:font-family="Calibri" style:font-family-asian="Calibri" style:font-family-complex="Calibri"/>
    </style:style>
    <style:style style:family="paragraph" style:name="a1602">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1">
      <style:paragraph-properties fo:line-height="115%" fo:text-align="center" fo:margin-left="0in" fo:text-indent="0in" fo:margin-top="0in" fo:margin-bottom="0in" style:writing-mode="lr-tb"/>
    </style:style>
    <style:style style:family="table-cell" style:name="a2412">
      <style:table-cell-properties style:vertical-align="bottom" fo:background-color="#d9ead3" fo:padding-top="0.02083in" fo:padding-bottom="0.02083in" fo:padding-left="0.03125in" fo:padding-right="0.03125in"/>
      <style:paragraph-properties style:writing-mode="lr-tb"/>
    </style:style>
    <style:style style:family="graphic" style:name="a1604">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3220">
      <style:text-properties fo:font-family="Calibri" style:font-family-asian="Calibri" style:font-family-complex="Calibri" fo:font-size="0.16667in" style:font-size-asian="0.16667in" style:font-size-complex="0.16667in"/>
    </style:style>
    <style:style style:family="text" style:name="a2413">
      <style:text-properties fo:font-family="Calibri" style:font-family-asian="Calibri" style:font-family-complex="Calibri" fo:language="en" fo:country="GB"/>
    </style:style>
    <style:style style:family="text" style:name="a160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21">
      <style:paragraph-properties fo:text-align="center" fo:margin-left="0.07874in" fo:text-indent="0in" fo:margin-top="0in" fo:margin-bottom="0in" style:writing-mode="lr-tb"/>
    </style:style>
    <style:style style:family="text" style:name="a2414">
      <style:text-properties fo:font-family="Calibri" style:font-family-asian="Calibri" style:font-family-complex="Calibri"/>
    </style:style>
    <style:style style:family="text" style:name="a160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222">
      <style:table-cell-properties style:vertical-align="top" fo:background-color="#d2e0fe"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paragraph" style:name="a2415">
      <style:paragraph-properties fo:line-height="115%" fo:text-align="center" fo:margin-left="0in" fo:text-indent="0in" fo:margin-top="0in" fo:margin-bottom="0in" style:writing-mode="lr-tb"/>
    </style:style>
    <style:style style:family="paragraph" style:name="a16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23">
      <style:text-properties fo:color="#000000" fo:font-family="Calibri" style:font-family-asian="Calibri" style:font-family-complex="Calibri" fo:font-size="0.16667in" style:font-size-asian="0.16667in" style:font-size-complex="0.16667in" fo:language="en" fo:country="GB"/>
    </style:style>
    <style:style style:family="table-cell" style:name="a2416">
      <style:table-cell-properties style:vertical-align="bottom" fo:background-color="#fce5cd" fo:padding-top="0.02083in" fo:padding-bottom="0.02083in" fo:padding-left="0.03125in" fo:padding-right="0.03125in"/>
      <style:paragraph-properties style:writing-mode="lr-tb"/>
    </style:style>
    <style:style style:family="text" style:name="a1608">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224">
      <style:text-properties fo:color="#000000" fo:font-family="Calibri" style:font-family-asian="Calibri" style:font-family-complex="Calibri" fo:font-size="0.16667in" style:font-size-asian="0.16667in" style:font-size-complex="0.16667in" fo:language="en" fo:country="GB" fo:font-style="italic" style:font-style-asian="italic" style:font-style-complex="italic"/>
    </style:style>
    <style:style style:family="text" style:name="a2417">
      <style:text-properties fo:font-family="Calibri" style:font-family-asian="Calibri" style:font-family-complex="Calibri" fo:language="en" fo:country="GB"/>
    </style:style>
    <style:style style:family="text" style:name="a160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25">
      <style:text-properties fo:font-family="Calibri" style:font-family-asian="Calibri" style:font-family-complex="Calibri" fo:font-size="0.16667in" style:font-size-asian="0.16667in" style:font-size-complex="0.16667in"/>
    </style:style>
    <style:style style:family="text" style:name="a2418">
      <style:text-properties fo:font-family="Calibri" style:font-family-asian="Calibri" style:font-family-complex="Calibri"/>
    </style:style>
    <style:style style:family="paragraph" style:name="a3226">
      <style:paragraph-properties fo:text-align="center" fo:margin-left="0in" fo:text-indent="0in" fo:margin-top="0in" fo:margin-bottom="0in" style:writing-mode="lr-tb"/>
    </style:style>
    <style:style style:family="paragraph" style:name="a2419">
      <style:paragraph-properties fo:line-height="115%" fo:text-align="center" fo:margin-left="0in" fo:text-indent="0in" fo:margin-top="0in" fo:margin-bottom="0in" style:writing-mode="lr-tb"/>
    </style:style>
    <style:style style:family="drawing-page" style:name="a3890">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able-cell" style:name="a3227">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3228">
      <style:text-properties fo:font-family="Calibri" style:font-family-asian="Calibri" style:font-family-complex="Calibri" fo:font-size="0.16667in" style:font-size-asian="0.16667in" style:font-size-complex="0.16667in" fo:language="en" fo:country="GB"/>
    </style:style>
    <style:style style:family="text" style:name="a3229">
      <style:text-properties fo:font-family="Calibri" style:font-family-asian="Calibri" style:font-family-complex="Calibri" fo:font-size="0.16667in" style:font-size-asian="0.16667in" style:font-size-complex="0.16667in"/>
    </style:style>
    <style:style style:family="table-cell" style:name="a1940">
      <style:table-cell-properties style:vertical-align="top" fo:border-top="0.01042in solid #9e9e9e" fo:padding-top="0.03937in" fo:padding-bottom="0.05906in" fo:padding-left="0.01969in" fo:padding-right="0.09998in"/>
      <style:paragraph-properties style:writing-mode="lr-tb"/>
    </style:style>
    <style:style style:family="text" style:name="a1941">
      <style:text-properties fo:font-family="Calibri" style:font-family-asian="Calibri" style:font-family-complex="Calibri" fo:font-size="0.13889in" style:font-size-asian="0.13889in" style:font-size-complex="0.13889in" fo:language="en" fo:country="GB"/>
    </style:style>
    <style:style style:family="text" style:name="a1942">
      <style:text-properties fo:font-family="Calibri" style:font-family-asian="Calibri" style:font-family-complex="Calibri" fo:font-size="0.13889in" style:font-size-asian="0.13889in" style:font-size-complex="0.13889in"/>
    </style:style>
    <style:style style:family="text" style:name="a2750">
      <style:text-properties fo:font-family="Calibri" style:font-family-asian="Calibri" style:font-family-complex="Calibri"/>
    </style:style>
    <style:style style:family="paragraph" style:name="a1943">
      <style:paragraph-properties fo:text-align="left" fo:margin-left="0in" fo:text-indent="0in" fo:margin-top="0in" fo:margin-bottom="0in" style:writing-mode="lr-tb"/>
    </style:style>
    <style:style style:family="paragraph" style:name="a2751">
      <style:paragraph-properties fo:line-height="115%" fo:text-align="center" fo:margin-left="0in" fo:text-indent="0in" fo:margin-top="0in" fo:margin-bottom="0in" style:writing-mode="lr-tb"/>
    </style:style>
    <style:style style:family="table-cell" style:name="a1944">
      <style:table-cell-properties style:vertical-align="top" fo:border-top="0.01042in solid #9e9e9e" fo:padding-top="0.03937in" fo:padding-bottom="0.05906in" fo:padding-left="0.01969in" fo:padding-right="0.09998in"/>
      <style:paragraph-properties style:writing-mode="lr-tb"/>
    </style:style>
    <style:style style:family="text" style:name="a356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2752">
      <style:table-cell-properties style:vertical-align="bottom" fo:padding-top="0.02083in" fo:padding-bottom="0.02083in" fo:padding-left="0.03125in" fo:padding-right="0.03125in"/>
      <style:paragraph-properties style:writing-mode="lr-tb"/>
    </style:style>
    <style:style style:family="text" style:name="a1945">
      <style:text-properties fo:color="#000000" fo:font-family="Calibri" style:font-family-asian="Calibri" style:font-family-complex="Calibri" fo:font-size="0.13889in" style:font-size-asian="0.13889in" style:font-size-complex="0.13889in" fo:language="en" fo:country="GB"/>
    </style:style>
    <style:style style:family="text" style:name="a356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753">
      <style:table-row-properties style:row-height="0.29648in"/>
    </style:style>
    <style:style style:family="text" style:name="a1946">
      <style:text-properties fo:color="#000000" fo:font-family="Calibri" style:font-family-asian="Calibri" style:font-family-complex="Calibri" fo:font-size="0.13889in" style:font-size-asian="0.13889in" style:font-size-complex="0.13889in"/>
    </style:style>
    <style:style style:family="text" style:name="a356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4">
      <style:text-properties fo:font-family="Calibri" style:font-family-asian="Calibri" style:font-family-complex="Calibri" fo:language="en" fo:country="GB"/>
    </style:style>
    <style:style style:family="paragraph" style:name="a1947">
      <style:paragraph-properties fo:text-align="left" fo:margin-left="0.07874in" fo:text-indent="0in" fo:margin-top="0in" fo:margin-bottom="0in" style:writing-mode="lr-tb"/>
    </style:style>
    <style:style style:family="paragraph" style:name="a3563">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5">
      <style:text-properties fo:font-family="Calibri" style:font-family-asian="Calibri" style:font-family-complex="Calibri"/>
    </style:style>
    <style:style style:family="table-cell" style:name="a1948">
      <style:table-cell-properties style:vertical-align="top" fo:padding-top="0.03937in" fo:padding-bottom="0.05906in" fo:padding-left="0.01969in" fo:padding-right="0.09998in"/>
      <style:paragraph-properties style:writing-mode="lr-tb"/>
    </style:style>
    <style:style style:family="paragraph" style:name="a2756">
      <style:paragraph-properties fo:line-height="115%" fo:text-align="left" fo:margin-left="0in" fo:text-indent="0in" fo:margin-top="0in" fo:margin-bottom="0in" style:writing-mode="lr-tb"/>
    </style:style>
    <style:style style:family="table-row" style:name="a1949">
      <style:table-row-properties style:row-height="0.31004in"/>
    </style:style>
    <style:style style:family="text" style:name="a356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757">
      <style:table-cell-properties style:vertical-align="bottom" fo:background-color="#f3f3f3" fo:padding-top="0.02083in" fo:padding-bottom="0.02083in" fo:padding-left="0.03125in" fo:padding-right="0.03125in"/>
      <style:paragraph-properties style:writing-mode="lr-tb"/>
    </style:style>
    <style:style style:family="text" style:name="a2758">
      <style:text-properties fo:font-family="Calibri" style:font-family-asian="Calibri" style:font-family-complex="Calibri" fo:language="en" fo:country="GB"/>
    </style:style>
    <style:style style:family="text" style:name="a356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9">
      <style:text-properties fo:font-family="Calibri" style:font-family-asian="Calibri" style:font-family-complex="Calibri"/>
    </style:style>
    <style:style style:family="paragraph" style:name="a3567">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0">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56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420">
      <style:table-cell-properties style:vertical-align="bottom" fo:background-color="#ea9999" fo:padding-top="0.02083in" fo:padding-bottom="0.02083in" fo:padding-left="0.03125in" fo:padding-right="0.03125in"/>
      <style:paragraph-properties style:writing-mode="lr-tb"/>
    </style:style>
    <style:style style:family="paragraph" style:name="a1612">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421">
      <style:table-row-properties style:row-height="0.29648in"/>
    </style:style>
    <style:style style:family="text" style:name="a2422">
      <style:text-properties fo:font-family="Calibri" style:font-family-asian="Calibri" style:font-family-complex="Calibri" fo:language="en" fo:country="GB"/>
    </style:style>
    <style:style style:family="text" style:name="a1614">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aragraph" style:name="a3230">
      <style:paragraph-properties fo:line-height="115%" fo:text-align="center" fo:margin-left="0in" fo:text-indent="0in" fo:margin-top="0in" fo:margin-bottom="0in" style:writing-mode="lr-tb"/>
    </style:style>
    <style:style style:family="text" style:name="a2423">
      <style:text-properties fo:font-family="Calibri" style:font-family-asian="Calibri" style:font-family-complex="Calibri"/>
    </style:style>
    <style:style style:family="text" style:name="a161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231">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paragraph" style:name="a2424">
      <style:paragraph-properties fo:line-height="115%" fo:text-align="left" fo:margin-left="0in" fo:text-indent="0in" fo:margin-top="0in" fo:margin-bottom="0in" style:writing-mode="lr-tb"/>
    </style:style>
    <style:style style:family="text" style:name="a161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2">
      <style:text-properties fo:font-family="Calibri" style:font-family-asian="Calibri" style:font-family-complex="Calibri" fo:font-size="0.16667in" style:font-size-asian="0.16667in" style:font-size-complex="0.16667in" fo:language="en" fo:country="GB"/>
    </style:style>
    <style:style style:family="table-cell" style:name="a2425">
      <style:table-cell-properties style:vertical-align="bottom" fo:background-color="#f3f3f3" fo:padding-top="0.02083in" fo:padding-bottom="0.02083in" fo:padding-left="0.03125in" fo:padding-right="0.03125in"/>
      <style:paragraph-properties style:writing-mode="lr-tb"/>
    </style:style>
    <style:style style:family="paragraph" style:name="a1617">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3">
      <style:text-properties fo:font-family="Calibri" style:font-family-asian="Calibri" style:font-family-complex="Calibri" fo:font-size="0.16667in" style:font-size-asian="0.16667in" style:font-size-complex="0.16667in"/>
    </style:style>
    <style:style style:family="text" style:name="a2426">
      <style:text-properties fo:color="#666666" fo:font-family="Calibri" style:font-family-asian="Calibri" style:font-family-complex="Calibri" fo:language="en" fo:country="GB"/>
    </style:style>
    <style:style style:family="paragraph" style:name="a3234">
      <style:paragraph-properties fo:text-align="center" fo:margin-left="0in" fo:text-indent="0in" fo:margin-top="0in" fo:margin-bottom="0in" style:writing-mode="lr-tb"/>
    </style:style>
    <style:style style:family="text" style:name="a2427">
      <style:text-properties fo:color="#666666" fo:font-family="Calibri" style:font-family-asian="Calibri" style:font-family-complex="Calibri"/>
    </style:style>
    <style:style style:family="text" style:name="a1619">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able-cell" style:name="a3235">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paragraph" style:name="a2428">
      <style:paragraph-properties fo:line-height="115%" fo:text-align="center" fo:margin-left="0in" fo:text-indent="0in" fo:margin-top="0in" fo:margin-bottom="0in" style:writing-mode="lr-tb"/>
    </style:style>
    <style:style style:family="text" style:name="a3236">
      <style:text-properties fo:font-family="Calibri" style:font-family-asian="Calibri" style:font-family-complex="Calibri" fo:font-size="0.16667in" style:font-size-asian="0.16667in" style:font-size-complex="0.16667in" fo:language="en" fo:country="GB"/>
    </style:style>
    <style:style style:family="table-cell" style:name="a2429">
      <style:table-cell-properties style:vertical-align="bottom" fo:background-color="#cccccc" fo:padding-top="0.02083in" fo:padding-bottom="0.02083in" fo:padding-left="0.03125in" fo:padding-right="0.03125in"/>
      <style:paragraph-properties style:writing-mode="lr-tb"/>
    </style:style>
    <style:style style:family="text" style:name="a3237">
      <style:text-properties fo:font-family="Calibri" style:font-family-asian="Calibri" style:font-family-complex="Calibri" fo:font-size="0.16667in" style:font-size-asian="0.16667in" style:font-size-complex="0.16667in"/>
    </style:style>
    <style:style style:family="paragraph" style:name="a3238">
      <style:paragraph-properties fo:text-align="center" fo:margin-left="0in" fo:text-indent="0in" fo:margin-top="0in" fo:margin-bottom="0in" style:writing-mode="lr-tb"/>
    </style:style>
    <style:style style:family="table-cell" style:name="a3239">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ext" style:name="a1950">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1951">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1952">
      <style:paragraph-properties fo:text-align="left" fo:margin-left="0.07874in" fo:text-indent="0in" fo:margin-top="0in" fo:margin-bottom="0in" style:writing-mode="lr-tb"/>
    </style:style>
    <style:style style:family="paragraph" style:name="a2760">
      <style:paragraph-properties fo:line-height="115%" fo:text-align="center" fo:margin-left="0in" fo:text-indent="0in" fo:margin-top="0in" fo:margin-bottom="0in" style:writing-mode="lr-tb"/>
    </style:style>
    <style:style style:family="table-cell" style:name="a1953">
      <style:table-cell-properties style:vertical-align="top" fo:background-color="#d2e0fe" fo:padding-top="0.03937in" fo:padding-bottom="0.05906in" fo:padding-left="0.01969in" fo:padding-right="0.09998in"/>
      <style:paragraph-properties style:writing-mode="lr-tb"/>
    </style:style>
    <style:style style:family="table-cell" style:name="a2761">
      <style:table-cell-properties style:vertical-align="bottom" fo:padding-top="0.02083in" fo:padding-bottom="0.02083in" fo:padding-left="0.03125in" fo:padding-right="0.03125in"/>
      <style:paragraph-properties style:writing-mode="lr-tb"/>
    </style:style>
    <style:style style:family="text" style:name="a1954">
      <style:text-properties fo:font-family="Calibri" style:font-family-asian="Calibri" style:font-family-complex="Calibri" fo:font-size="0.13889in" style:font-size-asian="0.13889in" style:font-size-complex="0.13889in" fo:language="en" fo:country="GB"/>
    </style:style>
    <style:style style:family="text" style:name="a357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2">
      <style:text-properties fo:font-family="Calibri" style:font-family-asian="Calibri" style:font-family-complex="Calibri" fo:language="en" fo:country="GB"/>
    </style:style>
    <style:style style:family="text" style:name="a1955">
      <style:text-properties fo:font-family="Calibri" style:font-family-asian="Calibri" style:font-family-complex="Calibri" fo:font-size="0.13889in" style:font-size-asian="0.13889in" style:font-size-complex="0.13889in"/>
    </style:style>
    <style:style style:family="paragraph" style:name="a3571">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3">
      <style:text-properties fo:font-family="Calibri" style:font-family-asian="Calibri" style:font-family-complex="Calibri"/>
    </style:style>
    <style:style style:family="paragraph" style:name="a1956">
      <style:paragraph-properties fo:text-align="left" fo:margin-left="0.07874in" fo:text-indent="0in" fo:margin-top="0in" fo:margin-bottom="0in" style:writing-mode="lr-tb"/>
    </style:style>
    <style:style style:family="paragraph" style:name="a2764">
      <style:paragraph-properties fo:line-height="115%" fo:text-align="center" fo:margin-left="0in" fo:text-indent="0in" fo:margin-top="0in" fo:margin-bottom="0in" style:writing-mode="lr-tb"/>
    </style:style>
    <style:style style:family="table-cell" style:name="a1957">
      <style:table-cell-properties style:vertical-align="top" fo:padding-top="0.03937in" fo:padding-bottom="0.05906in" fo:padding-left="0.01969in" fo:padding-right="0.09998in"/>
      <style:paragraph-properties style:writing-mode="lr-tb"/>
    </style:style>
    <style:style style:family="text" style:name="a357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765">
      <style:table-cell-properties style:vertical-align="bottom" fo:padding-top="0.02083in" fo:padding-bottom="0.02083in" fo:padding-left="0.03125in" fo:padding-right="0.03125in"/>
      <style:paragraph-properties style:writing-mode="lr-tb"/>
    </style:style>
    <style:style style:family="text" style:name="a1958">
      <style:text-properties fo:font-family="Calibri" style:font-family-asian="Calibri" style:font-family-complex="Calibri" fo:font-size="0.13889in" style:font-size-asian="0.13889in" style:font-size-complex="0.13889in" fo:language="en" fo:country="GB"/>
    </style:style>
    <style:style style:family="text" style:name="a357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6">
      <style:text-properties fo:font-family="Calibri" style:font-family-asian="Calibri" style:font-family-complex="Calibri" fo:language="en" fo:country="GB"/>
    </style:style>
    <style:style style:family="text" style:name="a1959">
      <style:text-properties fo:font-family="Calibri" style:font-family-asian="Calibri" style:font-family-complex="Calibri" fo:font-size="0.13889in" style:font-size-asian="0.13889in" style:font-size-complex="0.13889in"/>
    </style:style>
    <style:style style:family="paragraph" style:name="a3575">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7">
      <style:text-properties fo:font-family="Calibri" style:font-family-asian="Calibri" style:font-family-complex="Calibri"/>
    </style:style>
    <style:style style:family="paragraph" style:name="a2768">
      <style:paragraph-properties fo:line-height="115%" fo:text-align="center" fo:margin-left="0in" fo:text-indent="0in" fo:margin-top="0in" fo:margin-bottom="0in" style:writing-mode="lr-tb"/>
    </style:style>
    <style:style style:family="table-cell" style:name="a2769">
      <style:table-cell-properties style:vertical-align="bottom" fo:padding-top="0.02083in" fo:padding-bottom="0.02083in" fo:padding-left="0.03125in" fo:padding-right="0.03125in"/>
      <style:paragraph-properties style:writing-mode="lr-tb"/>
    </style:style>
    <style:style style:family="text" style:name="a357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57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2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79">
      <style:paragraph-properties fo:line-height="100%" fo:text-align="left" style:tab-stop-distance="1in" fo:margin-left="0.5in" fo:margin-right="0in" fo:text-indent="-0.35417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1">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2430">
      <style:text-properties fo:color="#666666" fo:font-family="Calibri" style:font-family-asian="Calibri" style:font-family-complex="Calibri" fo:language="en" fo:country="GB"/>
    </style:style>
    <style:style style:family="text" style:name="a162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1">
      <style:text-properties fo:color="#666666" fo:font-family="Calibri" style:font-family-asian="Calibri" style:font-family-complex="Calibri"/>
    </style:style>
    <style:style style:family="paragraph" style:name="a1623">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32">
      <style:paragraph-properties fo:line-height="115%" fo:text-align="center" fo:margin-left="0in" fo:text-indent="0in" fo:margin-top="0in" fo:margin-bottom="0in" style:writing-mode="lr-tb"/>
    </style:style>
    <style:style style:family="table-row" style:name="a3240">
      <style:table-row-properties style:row-height="0.23669in"/>
    </style:style>
    <style:style style:family="table-cell" style:name="a2433">
      <style:table-cell-properties style:vertical-align="bottom" fo:background-color="#cccccc" fo:padding-top="0.02083in" fo:padding-bottom="0.02083in" fo:padding-left="0.03125in" fo:padding-right="0.03125in"/>
      <style:paragraph-properties style:writing-mode="lr-tb"/>
    </style:style>
    <style:style style:family="text" style:name="a1625">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text" style:name="a3241">
      <style:text-properties fo:font-family="Calibri" style:font-family-asian="Calibri" style:font-family-complex="Calibri" fo:font-size="0.16667in" style:font-size-asian="0.16667in" style:font-size-complex="0.16667in" fo:language="en" fo:country="GB"/>
    </style:style>
    <style:style style:family="text" style:name="a2434">
      <style:text-properties fo:color="#666666" fo:font-family="Calibri" style:font-family-asian="Calibri" style:font-family-complex="Calibri" fo:language="en" fo:country="GB"/>
    </style:style>
    <style:style style:family="text" style:name="a162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2">
      <style:text-properties fo:font-family="Calibri" style:font-family-asian="Calibri" style:font-family-complex="Calibri" fo:font-size="0.16667in" style:font-size-asian="0.16667in" style:font-size-complex="0.16667in"/>
    </style:style>
    <style:style style:family="text" style:name="a2435">
      <style:text-properties fo:color="#666666" fo:font-family="Calibri" style:font-family-asian="Calibri" style:font-family-complex="Calibri"/>
    </style:style>
    <style:style style:family="text" style:name="a16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43">
      <style:paragraph-properties fo:text-align="center" fo:margin-left="0.07874in" fo:text-indent="0in" fo:margin-top="0in" fo:margin-bottom="0in" style:writing-mode="lr-tb"/>
    </style:style>
    <style:style style:family="paragraph" style:name="a2436">
      <style:paragraph-properties fo:line-height="115%" fo:text-align="center" fo:margin-left="0in" fo:text-indent="0in" fo:margin-top="0in" fo:margin-bottom="0in" style:writing-mode="lr-tb"/>
    </style:style>
    <style:style style:family="paragraph" style:name="a1628">
      <style:paragraph-properties fo:line-height="100%" fo:text-align="left" style:tab-stop-distance="1in" fo:margin-left="0.5in" fo:margin-right="0in" fo:text-indent="-0.3611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244">
      <style:table-cell-properties style:vertical-align="top" fo:background-color="#d2e0fe"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table-cell" style:name="a2437">
      <style:table-cell-properties style:vertical-align="bottom" fo:background-color="#cccccc" fo:padding-top="0.02083in" fo:padding-bottom="0.02083in" fo:padding-left="0.03125in" fo:padding-right="0.03125in"/>
      <style:paragraph-properties style:writing-mode="lr-tb"/>
    </style:style>
    <style:style style:family="text" style:name="a3245">
      <style:text-properties fo:color="#000000" fo:font-family="Calibri" style:font-family-asian="Calibri" style:font-family-complex="Calibri" fo:font-size="0.16667in" style:font-size-asian="0.16667in" style:font-size-complex="0.16667in" fo:language="en" fo:country="GB"/>
    </style:style>
    <style:style style:family="table-row" style:name="a2438">
      <style:table-row-properties style:row-height="0.29648in"/>
    </style:style>
    <style:style style:family="text" style:name="a3246">
      <style:text-properties fo:color="#000000" fo:font-family="Calibri" style:font-family-asian="Calibri" style:font-family-complex="Calibri" fo:font-size="0.16667in" style:font-size-asian="0.16667in" style:font-size-complex="0.16667in" fo:language="en" fo:country="GB" fo:font-style="italic" style:font-style-asian="italic" style:font-style-complex="italic"/>
    </style:style>
    <style:style style:family="text" style:name="a2439">
      <style:text-properties fo:font-family="Calibri" style:font-family-asian="Calibri" style:font-family-complex="Calibri" fo:language="en" fo:country="GB"/>
    </style:style>
    <style:style style:family="text" style:name="a3247">
      <style:text-properties fo:font-family="Calibri" style:font-family-asian="Calibri" style:font-family-complex="Calibri" fo:font-size="0.16667in" style:font-size-asian="0.16667in" style:font-size-complex="0.16667in"/>
    </style:style>
    <style:style style:family="paragraph" style:name="a3248">
      <style:paragraph-properties fo:text-align="center" fo:margin-left="0in" fo:text-indent="0in" fo:margin-top="0in" fo:margin-bottom="0in" style:writing-mode="lr-tb"/>
    </style:style>
    <style:style style:family="table-cell" style:name="a3249">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paragraph" style:name="a2100">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4264in" style:font-size-asian="0.24264in" style:font-size-complex="0.2426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102">
      <style:paragraph-properties fo:line-height="100%" fo:text-align="left" style:tab-stop-distance="1in" fo:margin-left="0in" fo:margin-right="0in" fo:text-indent="0in" fo:margin-top="0.027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1486in" style:font-size-asian="0.21486in" style:font-size-complex="0.2148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104">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60">
      <style:paragraph-properties fo:text-align="left" fo:margin-left="0.07874in" fo:text-indent="0in" fo:margin-top="0in" fo:margin-bottom="0in" style:writing-mode="lr-tb"/>
    </style:style>
    <style:style style:family="graphic" style:name="a2105">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table-cell" style:name="a1961">
      <style:table-cell-properties style:vertical-align="top" fo:background-color="#d9d9d9" fo:padding-top="0.03937in" fo:padding-bottom="0.05906in" fo:padding-left="0.01969in" fo:padding-right="0.09998in"/>
      <style:paragraph-properties style:writing-mode="lr-tb"/>
    </style:style>
    <style:style style:family="graphic" style:name="a2106" style:parent-style-name="Graphics">
      <style:graphic-properties draw:fill="none" draw:stroke="none" draw:image-opacity="100%"/>
    </style:style>
    <style:style style:family="text" style:name="a1962">
      <style:text-properties fo:font-family="Calibri" style:font-family-asian="Calibri" style:font-family-complex="Calibri" fo:font-size="0.13889in" style:font-size-asian="0.13889in" style:font-size-complex="0.13889in" fo:language="en" fo:country="GB"/>
    </style:style>
    <style:style style:family="text" style:name="a277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3">
      <style:text-properties fo:font-family="Calibri" style:font-family-asian="Calibri" style:font-family-complex="Calibri" fo:font-size="0.13889in" style:font-size-asian="0.13889in" style:font-size-complex="0.13889in"/>
    </style:style>
    <style:style style:family="text" style:name="a277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64">
      <style:paragraph-properties fo:text-align="left" fo:margin-left="0.07874in" fo:text-indent="0in" fo:margin-top="0in" fo:margin-bottom="0in" style:writing-mode="lr-tb"/>
    </style:style>
    <style:style style:family="paragraph" style:name="a2772">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9">
      <style:paragraph-properties fo:line-height="11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65">
      <style:table-cell-properties style:vertical-align="top" fo:padding-top="0.03937in" fo:padding-bottom="0.05906in" fo:padding-left="0.01969in" fo:padding-right="0.09998in"/>
      <style:paragraph-properties style:writing-mode="lr-tb"/>
    </style:style>
    <style:style style:family="text" style:name="a358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3">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6">
      <style:text-properties fo:font-family="Calibri" style:font-family-asian="Calibri" style:font-family-complex="Calibri" fo:font-size="0.13889in" style:font-size-asian="0.13889in" style:font-size-complex="0.13889in"/>
    </style:style>
    <style:style style:family="paragraph" style:name="a35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67">
      <style:paragraph-properties fo:text-align="left" fo:margin-left="0.07874in" fo:text-indent="0in" fo:margin-top="0in" fo:margin-bottom="0in" style:writing-mode="lr-tb"/>
    </style:style>
    <style:style style:family="text" style:name="a358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5">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68">
      <style:table-cell-properties style:vertical-align="top" fo:padding-top="0.03937in" fo:padding-bottom="0.05906in" fo:padding-left="0.01969in" fo:padding-right="0.09998in"/>
      <style:paragraph-properties style:writing-mode="lr-tb"/>
    </style:style>
    <style:style style:family="text" style:name="a358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0833in" style:font-size-asian="0.20833in" style:font-size-complex="0.208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76">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ext" style:name="a1969">
      <style:text-properties fo:font-family="Calibri" style:font-family-asian="Calibri" style:font-family-complex="Calibri" fo:font-size="0.13889in" style:font-size-asian="0.13889in" style:font-size-complex="0.13889in"/>
    </style:style>
    <style:style style:family="paragraph" style:name="a35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77">
      <style:graphic-properties draw:fill="none" draw:stroke="solid" svg:stroke-width="0.01042in" svg:stroke-color="#000000" svg:stroke-opacity="100%" draw:stroke-linejoin="round" svg:stroke-linecap="butt"/>
    </style:style>
    <style:style style:family="presentation" style:name="a277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3586">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drawing-page" style:name="a277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587">
      <style:text-properties fo:font-variant="normal" fo:text-transform="none" fo:color="#0000ff"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35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630">
      <style:graphic-properties fo:wrap-option="wrap" fo:padding-top="0.09998in" fo:padding-bottom="0.09998in" fo:padding-left="0.09998in" fo:padding-right="0.09998in" draw:textarea-vertical-align="top" draw:textarea-horizontal-align="left" draw:fill="none" draw:stroke="none" draw:auto-grow-width="false" draw:auto-grow-height="true"/>
      <style:paragraph-properties style:font-independent-line-spacing="true" style:writing-mode="lr-tb"/>
    </style:style>
    <style:style style:family="text" style:name="a35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3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0">
      <style:text-properties fo:font-family="Calibri" style:font-family-asian="Calibri" style:font-family-complex="Calibri"/>
    </style:style>
    <style:style style:family="text" style:name="a1632">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41">
      <style:paragraph-properties fo:line-height="115%" fo:text-align="left" fo:margin-left="0in" fo:text-indent="0in" fo:margin-top="0in" fo:margin-bottom="0in" style:writing-mode="lr-tb"/>
    </style:style>
    <style:style style:family="paragraph" style:name="a1633">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442">
      <style:table-cell-properties style:vertical-align="bottom" fo:background-color="#f3f3f3" fo:padding-top="0.02083in" fo:padding-bottom="0.02083in" fo:padding-left="0.03125in" fo:padding-right="0.03125in"/>
      <style:paragraph-properties style:writing-mode="lr-tb"/>
    </style:style>
    <style:style style:family="text" style:name="a163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0">
      <style:text-properties fo:font-family="Calibri" style:font-family-asian="Calibri" style:font-family-complex="Calibri" fo:font-size="0.16667in" style:font-size-asian="0.16667in" style:font-size-complex="0.16667in" fo:language="en" fo:country="GB"/>
    </style:style>
    <style:style style:family="text" style:name="a2443">
      <style:text-properties fo:font-family="Calibri" style:font-family-asian="Calibri" style:font-family-complex="Calibri" fo:language="en" fo:country="GB"/>
    </style:style>
    <style:style style:family="text" style:name="a163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1">
      <style:text-properties fo:font-family="Calibri" style:font-family-asian="Calibri" style:font-family-complex="Calibri" fo:font-size="0.16667in" style:font-size-asian="0.16667in" style:font-size-complex="0.16667in"/>
    </style:style>
    <style:style style:family="text" style:name="a2444">
      <style:text-properties fo:font-family="Calibri" style:font-family-asian="Calibri" style:font-family-complex="Calibri"/>
    </style:style>
    <style:style style:family="paragraph" style:name="a163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52">
      <style:paragraph-properties fo:line-height="115%" fo:text-align="center" fo:margin-left="0in" fo:text-indent="0in" fo:margin-top="0in" fo:margin-bottom="0in" style:writing-mode="lr-tb"/>
    </style:style>
    <style:style style:family="paragraph" style:name="a2445">
      <style:paragraph-properties fo:line-height="115%" fo:text-align="center" fo:margin-left="0in" fo:text-indent="0in" fo:margin-top="0in" fo:margin-bottom="0in" style:writing-mode="lr-tb"/>
    </style:style>
    <style:style style:family="graphic" style:name="a1637">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table-cell" style:name="a3253">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able-cell" style:name="a2446">
      <style:table-cell-properties style:vertical-align="bottom" fo:background-color="#ffff00" fo:padding-top="0.02083in" fo:padding-bottom="0.02083in" fo:padding-left="0.03125in" fo:padding-right="0.03125in"/>
      <style:paragraph-properties style:writing-mode="lr-tb"/>
    </style:style>
    <style:style style:family="presentation" style:name="a1638">
      <style:graphic-properties draw:fill="none" draw:stroke="solid" svg:stroke-width="0.01042in" svg:stroke-color="#000000" svg:stroke-opacity="100%" draw:stroke-linejoin="round" svg:stroke-linecap="butt"/>
    </style:style>
    <style:style style:family="text" style:name="a3254">
      <style:text-properties fo:font-family="Calibri" style:font-family-asian="Calibri" style:font-family-complex="Calibri" fo:font-size="0.16667in" style:font-size-asian="0.16667in" style:font-size-complex="0.16667in" fo:language="en" fo:country="GB"/>
    </style:style>
    <style:style style:family="text" style:name="a2447">
      <style:text-properties fo:font-family="Calibri" style:font-family-asian="Calibri" style:font-family-complex="Calibri" fo:language="en" fo:country="GB"/>
    </style:style>
    <style:style style:family="text" style:name="a16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5">
      <style:text-properties fo:font-family="Calibri" style:font-family-asian="Calibri" style:font-family-complex="Calibri" fo:font-size="0.16667in" style:font-size-asian="0.16667in" style:font-size-complex="0.16667in"/>
    </style:style>
    <style:style style:family="text" style:name="a2448">
      <style:text-properties fo:font-family="Calibri" style:font-family-asian="Calibri" style:font-family-complex="Calibri"/>
    </style:style>
    <style:style style:family="paragraph" style:name="a3256">
      <style:paragraph-properties fo:text-align="center" fo:margin-left="0in" fo:text-indent="0in" fo:margin-top="0in" fo:margin-bottom="0in" style:writing-mode="lr-tb"/>
    </style:style>
    <style:style style:family="paragraph" style:name="a2449">
      <style:paragraph-properties fo:line-height="115%" fo:text-align="center" fo:margin-left="0in" fo:text-indent="0in" fo:margin-top="0in" fo:margin-bottom="0in" style:writing-mode="lr-tb"/>
    </style:style>
    <style:style style:family="table-cell" style:name="a3257">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text" style:name="a3258">
      <style:text-properties fo:font-family="Calibri" style:font-family-asian="Calibri" style:font-family-complex="Calibri" fo:font-size="0.16667in" style:font-size-asian="0.16667in" style:font-size-complex="0.16667in" fo:language="en" fo:country="GB"/>
    </style:style>
    <style:style style:family="text" style:name="a3259">
      <style:text-properties fo:font-family="Calibri" style:font-family-asian="Calibri" style:font-family-complex="Calibri" fo:font-size="0.16667in" style:font-size-asian="0.16667in" style:font-size-complex="0.16667in"/>
    </style:style>
    <style:style style:family="text" style:name="a21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1486in" style:font-size-asian="0.21486in" style:font-size-complex="0.2148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fo:background-color="#ffffff"/>
    </style:style>
    <style:style style:family="paragraph" style:name="a2111">
      <style:paragraph-properties fo:line-height="100%" fo:text-align="left" style:tab-stop-distance="1in" fo:margin-left="0in" fo:margin-right="0in" fo:text-indent="0in" fo:margin-top="0.02778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12">
      <style:graphic-properties fo:wrap-option="wrap" fo:padding-top="0.10247in" fo:padding-bottom="0.10247in" fo:padding-left="0.10247in" fo:padding-right="0.10247in" draw:textarea-vertical-align="top" draw:textarea-horizontal-align="left" draw:fill="none" draw:stroke="none" draw:auto-grow-width="false" draw:auto-grow-height="false"/>
      <style:paragraph-properties style:font-independent-line-spacing="true" style:writing-mode="lr-tb"/>
    </style:style>
    <style:style style:family="graphic" style:name="a2113" style:parent-style-name="Graphics">
      <style:graphic-properties draw:fill="none" draw:stroke="none" draw:image-opacity="100%"/>
    </style:style>
    <style:style style:family="text" style:name="a211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0">
      <style:paragraph-properties fo:text-align="left" fo:margin-left="0.07874in" fo:text-indent="0in" fo:margin-top="0in" fo:margin-bottom="0in" style:writing-mode="lr-tb"/>
    </style:style>
    <style:style style:family="text" style:name="a211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71">
      <style:table-cell-properties style:vertical-align="top" fo:padding-top="0.03937in" fo:padding-bottom="0.05906in" fo:padding-left="0.01969in" fo:padding-right="0.09998in"/>
      <style:paragraph-properties style:writing-mode="lr-tb"/>
    </style:style>
    <style:style style:family="paragraph" style:name="a211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2">
      <style:text-properties fo:font-family="Calibri" style:font-family-asian="Calibri" style:font-family-complex="Calibri" fo:font-size="0.13889in" style:font-size-asian="0.13889in" style:font-size-complex="0.13889in" fo:language="en" fo:country="GB"/>
    </style:style>
    <style:style style:family="drawing-page" style:name="a27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1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3">
      <style:text-properties fo:font-family="Calibri" style:font-family-asian="Calibri" style:font-family-complex="Calibri" fo:font-size="0.13889in" style:font-size-asian="0.13889in" style:font-size-complex="0.13889in"/>
    </style:style>
    <style:style style:family="text" style:name="a27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1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4">
      <style:paragraph-properties fo:text-align="left" fo:margin-left="0.07874in" fo:text-indent="0in" fo:margin-top="0in" fo:margin-bottom="0in" style:writing-mode="lr-tb"/>
    </style:style>
    <style:style style:family="paragraph" style:name="a35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19">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75">
      <style:table-cell-properties style:vertical-align="top" fo:padding-top="0.03937in" fo:padding-bottom="0.05906in" fo:padding-left="0.01969in" fo:padding-right="0.09998in"/>
      <style:paragraph-properties style:writing-mode="lr-tb"/>
    </style:style>
    <style:style style:family="text" style:name="a35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7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976">
      <style:table-row-properties style:row-height="0.31004in"/>
    </style:style>
    <style:style style:family="paragraph" style:name="a35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77">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35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fo:background-color="#ffff00"/>
    </style:style>
    <style:style style:family="text" style:name="a27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78">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35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9">
      <style:paragraph-properties fo:text-align="left" fo:margin-left="0.07874in" fo:text-indent="0in" fo:margin-top="0in" fo:margin-bottom="0in" style:writing-mode="lr-tb"/>
    </style:style>
    <style:style style:family="presentation" style:name="a35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7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7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96">
      <style:graphic-properties draw:fill="none" draw:stroke="solid" svg:stroke-width="0.01042in" svg:stroke-color="#000000" svg:stroke-opacity="100%" draw:stroke-linejoin="round" svg:stroke-linecap="butt"/>
    </style:style>
    <style:style style:family="text" style:name="a27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59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6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5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450">
      <style:table-cell-properties style:vertical-align="bottom" fo:background-color="#ffff00" fo:padding-top="0.02083in" fo:padding-bottom="0.02083in" fo:padding-left="0.03125in" fo:padding-right="0.03125in"/>
      <style:paragraph-properties style:writing-mode="lr-tb"/>
    </style:style>
    <style:style style:family="presentation" style:name="a164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51">
      <style:text-properties fo:font-family="Calibri" style:font-family-asian="Calibri" style:font-family-complex="Calibri" fo:language="en" fo:country="GB"/>
    </style:style>
    <style:style style:family="drawing-page" style:name="a1643">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452">
      <style:text-properties fo:font-family="Calibri" style:font-family-asian="Calibri" style:font-family-complex="Calibri"/>
    </style:style>
    <style:style style:family="drawing-page" style:name="a16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260">
      <style:paragraph-properties fo:text-align="center" fo:margin-left="0in" fo:text-indent="0in" fo:margin-top="0in" fo:margin-bottom="0in" style:writing-mode="lr-tb"/>
    </style:style>
    <style:style style:family="paragraph" style:name="a2453">
      <style:paragraph-properties fo:line-height="115%" fo:text-align="center" fo:margin-left="0in" fo:text-indent="0in" fo:margin-top="0in" fo:margin-bottom="0in" style:writing-mode="lr-tb"/>
    </style:style>
    <style:style style:family="text" style:name="a16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261">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able-cell" style:name="a2454">
      <style:table-cell-properties style:vertical-align="bottom" fo:background-color="#ffff00" fo:padding-top="0.02083in" fo:padding-bottom="0.02083in" fo:padding-left="0.03125in" fo:padding-right="0.03125in"/>
      <style:paragraph-properties style:writing-mode="lr-tb"/>
    </style:style>
    <style:style style:family="text" style:name="a164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row" style:name="a3262">
      <style:table-row-properties style:row-height="0.24869in"/>
    </style:style>
    <style:style style:family="table-row" style:name="a2455">
      <style:table-row-properties style:row-height="0.29648in"/>
    </style:style>
    <style:style style:family="paragraph" style:name="a16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63">
      <style:text-properties fo:font-family="Calibri" style:font-family-asian="Calibri" style:font-family-complex="Calibri" fo:font-size="0.16667in" style:font-size-asian="0.16667in" style:font-size-complex="0.16667in" fo:language="en" fo:country="GB"/>
    </style:style>
    <style:style style:family="text" style:name="a2456">
      <style:text-properties fo:font-family="Calibri" style:font-family-asian="Calibri" style:font-family-complex="Calibri" fo:language="en" fo:country="GB"/>
    </style:style>
    <style:style style:family="text" style:name="a16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64">
      <style:text-properties fo:font-family="Calibri" style:font-family-asian="Calibri" style:font-family-complex="Calibri" fo:font-size="0.16667in" style:font-size-asian="0.16667in" style:font-size-complex="0.16667in"/>
    </style:style>
    <style:style style:family="text" style:name="a2457">
      <style:text-properties fo:font-family="Calibri" style:font-family-asian="Calibri" style:font-family-complex="Calibri"/>
    </style:style>
    <style:style style:family="paragraph" style:name="a16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65">
      <style:paragraph-properties fo:text-align="center" fo:margin-left="0.07874in" fo:text-indent="0in" fo:margin-top="0in" fo:margin-bottom="0in" style:writing-mode="lr-tb"/>
    </style:style>
    <style:style style:family="paragraph" style:name="a2458">
      <style:paragraph-properties fo:line-height="115%" fo:text-align="left" fo:margin-left="0in" fo:text-indent="0in" fo:margin-top="0in" fo:margin-bottom="0in" style:writing-mode="lr-tb"/>
    </style:style>
    <style:style style:family="table-cell" style:name="a3266">
      <style:table-cell-properties style:vertical-align="top" fo:background-color="#d2e0fe" fo:border-top="0.01042in solid #a6b808" fo:border-bottom="0.01042in solid #a6b808" fo:border-left="0.01042in solid #a6b808" fo:border-right="0.01042in solid #a6b808" fo:padding-top="0.03937in" fo:padding-bottom="0.05906in" fo:padding-left="0.01969in" fo:padding-right="0.09998in"/>
      <style:paragraph-properties style:writing-mode="lr-tb"/>
    </style:style>
    <style:style style:family="table-cell" style:name="a2459">
      <style:table-cell-properties style:vertical-align="bottom" fo:background-color="#f3f3f3" fo:padding-top="0.02083in" fo:padding-bottom="0.02083in" fo:padding-left="0.03125in" fo:padding-right="0.03125in"/>
      <style:paragraph-properties style:writing-mode="lr-tb"/>
    </style:style>
    <style:style style:family="text" style:name="a3267">
      <style:text-properties fo:color="#000000" fo:font-family="Calibri" style:font-family-asian="Calibri" style:font-family-complex="Calibri" fo:font-size="0.16667in" style:font-size-asian="0.16667in" style:font-size-complex="0.16667in" fo:language="en" fo:country="GB"/>
    </style:style>
    <style:style style:family="text" style:name="a3268">
      <style:text-properties fo:color="#000000" fo:font-family="Calibri" style:font-family-asian="Calibri" style:font-family-complex="Calibri" fo:font-size="0.16667in" style:font-size-asian="0.16667in" style:font-size-complex="0.16667in" fo:language="en" fo:country="GB" fo:font-style="italic" style:font-style-asian="italic" style:font-style-complex="italic"/>
    </style:style>
    <style:style style:family="text" style:name="a3269">
      <style:text-properties fo:font-family="Calibri" style:font-family-asian="Calibri" style:font-family-complex="Calibri" fo:font-size="0.16667in" style:font-size-asian="0.16667in" style:font-size-complex="0.16667in"/>
    </style:style>
    <style:style style:family="graphic" style:name="a2120">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resentation" style:name="a2121">
      <style:graphic-properties draw:fill="none" draw:stroke="solid" svg:stroke-width="0.01042in" svg:stroke-color="#000000" svg:stroke-opacity="100%" draw:stroke-linejoin="round" svg:stroke-linecap="butt"/>
    </style:style>
    <style:style style:family="presentation" style:name="a21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123">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21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980">
      <style:table-cell-properties style:vertical-align="top" fo:background-color="#d2e0fe" fo:padding-top="0.03937in" fo:padding-bottom="0.05906in" fo:padding-left="0.01969in" fo:padding-right="0.09998in"/>
      <style:paragraph-properties style:writing-mode="lr-tb"/>
    </style:style>
    <style:style style:family="text" style:name="a21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81">
      <style:text-properties fo:font-family="Calibri" style:font-family-asian="Calibri" style:font-family-complex="Calibri" fo:font-size="0.13889in" style:font-size-asian="0.13889in" style:font-size-complex="0.13889in" fo:language="en" fo:country="GB"/>
    </style:style>
    <style:style style:family="text" style:name="a21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82">
      <style:text-properties fo:font-family="Calibri" style:font-family-asian="Calibri" style:font-family-complex="Calibri" fo:font-size="0.13889in" style:font-size-asian="0.13889in" style:font-size-complex="0.13889in"/>
    </style:style>
    <style:style style:family="paragraph" style:name="a27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3">
      <style:paragraph-properties fo:text-align="left" fo:margin-left="0.07874in" fo:text-indent="0in" fo:margin-top="0in" fo:margin-bottom="0in" style:writing-mode="lr-tb"/>
    </style:style>
    <style:style style:family="presentation" style:name="a27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1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1984">
      <style:table-cell-properties style:vertical-align="top" fo:padding-top="0.03937in" fo:padding-bottom="0.05906in" fo:padding-left="0.01969in" fo:padding-right="0.09998in"/>
      <style:paragraph-properties style:writing-mode="lr-tb"/>
    </style:style>
    <style:style style:family="presentation" style:name="a2792">
      <style:graphic-properties draw:fill="none" draw:stroke="solid" svg:stroke-width="0.01042in" svg:stroke-color="#000000" svg:stroke-opacity="100%" draw:stroke-linejoin="round" svg:stroke-linecap="butt"/>
    </style:style>
    <style:style style:family="text" style:name="a212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5">
      <style:text-properties fo:font-family="Calibri" style:font-family-asian="Calibri" style:font-family-complex="Calibri" fo:font-size="0.13889in" style:font-size-asian="0.13889in" style:font-size-complex="0.13889in" fo:language="en" fo:country="GB"/>
    </style:style>
    <style:style style:family="presentation" style:name="a279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986">
      <style:text-properties fo:font-family="Calibri" style:font-family-asian="Calibri" style:font-family-complex="Calibri" fo:font-size="0.13889in" style:font-size-asian="0.13889in" style:font-size-complex="0.13889in"/>
    </style:style>
    <style:style style:family="drawing-page" style:name="a279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1987">
      <style:paragraph-properties fo:text-align="left" fo:margin-left="0.07874in" fo:text-indent="0in" fo:margin-top="0in" fo:margin-bottom="0in" style:writing-mode="lr-tb"/>
    </style:style>
    <style:style style:family="drawing-page" style:name="a27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988">
      <style:table-cell-properties style:vertical-align="top" fo:background-color="#d9d9d9" fo:padding-top="0.03937in" fo:padding-bottom="0.05906in" fo:padding-left="0.01969in" fo:padding-right="0.09998in"/>
      <style:paragraph-properties style:writing-mode="lr-tb"/>
    </style:style>
    <style:style style:family="text" style:name="a27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89">
      <style:text-properties fo:font-family="Calibri" style:font-family-asian="Calibri" style:font-family-complex="Calibri" fo:font-size="0.13889in" style:font-size-asian="0.13889in" style:font-size-complex="0.13889in" fo:language="en" fo:country="GB"/>
    </style:style>
    <style:style style:family="text" style:name="a27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7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6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 style:name="a1651">
      <style:table-properties style:writing-mode="lr-tb"/>
    </style:style>
    <style:style style:family="text" style:name="a2460">
      <style:text-properties fo:font-family="Calibri" style:font-family-asian="Calibri" style:font-family-complex="Calibri" fo:language="en" fo:country="GB"/>
    </style:style>
    <style:style style:family="table-column" style:name="a1652">
      <style:table-column-properties style:column-width="0.99524in"/>
    </style:style>
    <style:style style:family="text" style:name="a2461">
      <style:text-properties fo:font-family="Calibri" style:font-family-asian="Calibri" style:font-family-complex="Calibri"/>
    </style:style>
    <style:style style:family="table-column" style:name="a1653">
      <style:table-column-properties style:column-width="1.18397in"/>
    </style:style>
    <style:style style:family="paragraph" style:name="a2462">
      <style:paragraph-properties fo:line-height="115%" fo:text-align="center" fo:margin-left="0in" fo:text-indent="0in" fo:margin-top="0in" fo:margin-bottom="0in" style:writing-mode="lr-tb"/>
    </style:style>
    <style:style style:family="table-column" style:name="a1654">
      <style:table-column-properties style:column-width="1.74363in"/>
    </style:style>
    <style:style style:family="paragraph" style:name="a3270">
      <style:paragraph-properties fo:text-align="center" fo:margin-left="0in" fo:text-indent="0in" fo:margin-top="0in" fo:margin-bottom="0in" style:writing-mode="lr-tb"/>
    </style:style>
    <style:style style:family="table-cell" style:name="a2463">
      <style:table-cell-properties style:vertical-align="bottom" fo:padding-top="0.02083in" fo:padding-bottom="0.02083in" fo:padding-left="0.03125in" fo:padding-right="0.03125in"/>
      <style:paragraph-properties style:writing-mode="lr-tb"/>
    </style:style>
    <style:style style:family="table-column" style:name="a1655">
      <style:table-column-properties style:column-width="1.12125in"/>
    </style:style>
    <style:style style:family="table-cell" style:name="a3271">
      <style:table-cell-properties style:vertical-align="bottom" fo:background-color="#ffffff" fo:border-top="0.00834in solid #a6b808" fo:border-bottom="0.00834in solid #a6b808" fo:border-left="0.01042in solid #a6b808" fo:border-right="0.01042in solid #a6b808" fo:padding-top="0.02083in" fo:padding-bottom="0.02083in" fo:padding-left="0.03125in" fo:padding-right="0.03125in"/>
      <style:paragraph-properties style:writing-mode="lr-tb"/>
    </style:style>
    <style:style style:family="text" style:name="a2464">
      <style:text-properties fo:font-family="Calibri" style:font-family-asian="Calibri" style:font-family-complex="Calibri" fo:language="en" fo:country="GB"/>
    </style:style>
    <style:style style:family="table-column" style:name="a1656">
      <style:table-column-properties style:column-width="1.22006in"/>
    </style:style>
    <style:style style:family="text" style:name="a3272">
      <style:text-properties fo:font-family="Calibri" style:font-family-asian="Calibri" style:font-family-complex="Calibri" fo:font-size="0.16667in" style:font-size-asian="0.16667in" style:font-size-complex="0.16667in" fo:language="en" fo:country="GB"/>
    </style:style>
    <style:style style:family="text" style:name="a2465">
      <style:text-properties fo:font-family="Calibri" style:font-family-asian="Calibri" style:font-family-complex="Calibri"/>
    </style:style>
    <style:style style:family="table-column" style:name="a1657">
      <style:table-column-properties style:column-width="1.15931in"/>
    </style:style>
    <style:style style:family="text" style:name="a3273">
      <style:text-properties fo:font-family="Calibri" style:font-family-asian="Calibri" style:font-family-complex="Calibri" fo:font-size="0.16667in" style:font-size-asian="0.16667in" style:font-size-complex="0.16667in"/>
    </style:style>
    <style:style style:family="paragraph" style:name="a2466">
      <style:paragraph-properties fo:line-height="115%" fo:text-align="center" fo:margin-left="0in" fo:text-indent="0in" fo:margin-top="0in" fo:margin-bottom="0in" style:writing-mode="lr-tb"/>
    </style:style>
    <style:style style:family="table-column" style:name="a1658">
      <style:table-column-properties style:column-width="2.05099in"/>
    </style:style>
    <style:style style:family="paragraph" style:name="a3274">
      <style:paragraph-properties fo:line-height="115%" fo:text-align="center" fo:margin-left="0in" fo:text-indent="0in" fo:margin-top="0in" fo:margin-bottom="0in" style:writing-mode="lr-tb"/>
    </style:style>
    <style:style style:family="table-cell" style:name="a2467">
      <style:table-cell-properties style:vertical-align="bottom" fo:padding-top="0.02083in" fo:padding-bottom="0.02083in" fo:padding-left="0.03125in" fo:padding-right="0.03125in"/>
      <style:paragraph-properties style:writing-mode="lr-tb"/>
    </style:style>
    <style:style style:family="table-row" style:name="a1659">
      <style:table-row-properties style:row-height="0.59186in"/>
    </style:style>
    <style:style style:family="table-cell" style:name="a3275">
      <style:table-cell-properties style:vertical-align="bottom" fo:border-top="0.01042in solid #a6b808" fo:border-bottom="0.01042in solid #a6b808" fo:border-left="0.01042in solid #a6b808" fo:border-right="0.01042in solid #a6b808" fo:padding-top="0.02083in" fo:padding-bottom="0.02083in" fo:padding-left="0.03125in" fo:padding-right="0.03125in"/>
      <style:paragraph-properties style:writing-mode="lr-tb"/>
    </style:style>
    <style:style style:family="text" style:name="a2468">
      <style:text-properties fo:font-family="Calibri" style:font-family-asian="Calibri" style:font-family-complex="Calibri" fo:language="en" fo:country="GB"/>
    </style:style>
    <style:style style:family="text" style:name="a3276">
      <style:text-properties fo:font-family="Calibri" style:font-family-asian="Calibri" style:font-family-complex="Calibri" fo:font-size="0.16667in" style:font-size-asian="0.16667in" style:font-size-complex="0.16667in" fo:language="en" fo:country="GB"/>
    </style:style>
    <style:style style:family="text" style:name="a2469">
      <style:text-properties fo:font-family="Calibri" style:font-family-asian="Calibri" style:font-family-complex="Calibri"/>
    </style:style>
    <style:style style:family="text" style:name="a3277">
      <style:text-properties fo:font-family="Calibri" style:font-family-asian="Calibri" style:font-family-complex="Calibri" fo:font-size="0.16667in" style:font-size-asian="0.16667in" style:font-size-complex="0.16667in"/>
    </style:style>
    <style:style style:family="paragraph" style:name="a3278">
      <style:paragraph-properties fo:text-align="center" fo:margin-left="0in" fo:text-indent="0in" fo:margin-top="0in" fo:margin-bottom="0in" style:writing-mode="lr-tb"/>
    </style:style>
    <style:style style:family="table-cell" style:name="a3279">
      <style:table-cell-properties style:vertical-align="middle" fo:background-color="#ffffff" fo:border-top="0.00834in solid #a6b808" fo:border-bottom="0.00834in solid #a6b808" fo:border-left="0.01042in solid #a6b808" fo:border-right="0.00834in solid #a6b808" fo:padding-top="0.02083in" fo:padding-bottom="0.02083in" fo:padding-left="0.03125in" fo:padding-right="0.03125in"/>
      <style:paragraph-properties style:writing-mode="lr-tb"/>
    </style:style>
    <style:style style:family="text" style:name="a213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32">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13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0">
      <style:text-properties fo:font-family="Calibri" style:font-family-asian="Calibri" style:font-family-complex="Calibri" fo:font-size="0.13889in" style:font-size-asian="0.13889in" style:font-size-complex="0.13889in"/>
    </style:style>
    <style:style style:family="paragraph" style:name="a21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1">
      <style:paragraph-properties fo:text-align="left" fo:margin-left="0.07874in" fo:text-indent="0in" fo:margin-top="0in" fo:margin-bottom="0in" style:writing-mode="lr-tb"/>
    </style:style>
    <style:style style:family="graphic" style:name="a2136">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able-cell" style:name="a1992">
      <style:table-cell-properties style:vertical-align="top" fo:padding-top="0.03937in" fo:padding-bottom="0.05906in" fo:padding-left="0.01969in" fo:padding-right="0.09998in"/>
      <style:paragraph-properties style:writing-mode="lr-tb"/>
    </style:style>
    <style:style style:family="text" style:name="a213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3">
      <style:text-properties fo:font-family="Calibri" style:font-family-asian="Calibri" style:font-family-complex="Calibri" fo:font-size="0.13889in" style:font-size-asian="0.13889in" style:font-size-complex="0.13889in"/>
    </style:style>
    <style:style style:family="text" style:name="a213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4">
      <style:paragraph-properties fo:text-align="left" fo:margin-left="0.07874in" fo:text-indent="0in" fo:margin-top="0in" fo:margin-bottom="0in" style:writing-mode="lr-tb"/>
    </style:style>
    <style:style style:family="paragraph" style:name="a21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95">
      <style:table-cell-properties style:vertical-align="top" fo:padding-top="0.03937in" fo:padding-bottom="0.05906in" fo:padding-left="0.01969in" fo:padding-right="0.09998in"/>
      <style:paragraph-properties style:writing-mode="lr-tb"/>
    </style:style>
    <style:style style:family="text" style:name="a1996">
      <style:text-properties fo:font-family="Calibri" style:font-family-asian="Calibri" style:font-family-complex="Calibri" fo:font-size="0.13889in" style:font-size-asian="0.13889in" style:font-size-complex="0.13889in"/>
    </style:style>
    <style:style style:family="paragraph" style:name="a1997">
      <style:paragraph-properties fo:text-align="left" fo:margin-left="0.07874in" fo:text-indent="0in" fo:margin-top="0in" fo:margin-bottom="0in" style:writing-mode="lr-tb"/>
    </style:style>
    <style:style style:family="table-cell" style:name="a1998">
      <style:table-cell-properties style:vertical-align="top" fo:padding-top="0.03937in" fo:padding-bottom="0.05906in" fo:padding-left="0.01969in" fo:padding-right="0.09998in"/>
      <style:paragraph-properties style:writing-mode="lr-tb"/>
    </style:style>
    <style:style style:family="text" style:name="a1999">
      <style:text-properties fo:color="#000000" fo:font-family="Calibri" style:font-family-asian="Calibri" style:font-family-complex="Calibri" fo:font-size="0.13889in" style:font-size-asian="0.13889in" style:font-size-complex="0.13889in" fo:language="en" fo:country="GB"/>
    </style:style>
    <style:style style:family="text" style:name="a1660">
      <style:text-properties fo:font-family="Calibri" style:font-family-asian="Calibri" style:font-family-complex="Calibri" fo:font-size="0.13889in" style:font-size-asian="0.13889in" style:font-size-complex="0.13889in" fo:font-weight="bold" style:font-weight-asian="bold" style:font-weight-complex="bold"/>
    </style:style>
    <style:style style:family="paragraph" style:name="a1661">
      <style:paragraph-properties fo:text-align="left" fo:margin-left="0.07874in" fo:text-indent="0in" fo:margin-top="0in" fo:margin-bottom="0in" style:writing-mode="lr-tb"/>
    </style:style>
    <style:style style:family="paragraph" style:name="a2470">
      <style:paragraph-properties fo:line-height="115%" fo:text-align="center" fo:margin-left="0in" fo:text-indent="0in" fo:margin-top="0in" fo:margin-bottom="0in" style:writing-mode="lr-tb"/>
    </style:style>
    <style:style style:family="table-cell" style:name="a1662">
      <style:table-cell-properties style:vertical-align="top" fo:background-color="#f3f3f3" fo:border-bottom="0.01042in solid #9e9e9e" fo:padding-top="0.03937in" fo:padding-bottom="0.05906in" fo:padding-left="0.01969in" fo:padding-right="0.09998in"/>
      <style:paragraph-properties style:writing-mode="lr-tb"/>
    </style:style>
    <style:style style:family="table-cell" style:name="a2471">
      <style:table-cell-properties style:vertical-align="bottom" fo:padding-top="0.02083in" fo:padding-bottom="0.02083in" fo:padding-left="0.03125in" fo:padding-right="0.03125in"/>
      <style:paragraph-properties style:writing-mode="lr-tb"/>
    </style:style>
    <style:style style:family="text" style:name="a1663">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able-row" style:name="a2472">
      <style:table-row-properties style:row-height="0.29648in"/>
    </style:style>
    <style:style style:family="text" style:name="a1664">
      <style:text-properties fo:font-family="Calibri" style:font-family-asian="Calibri" style:font-family-complex="Calibri" fo:font-size="0.13889in" style:font-size-asian="0.13889in" style:font-size-complex="0.13889in" fo:font-weight="bold" style:font-weight-asian="bold" style:font-weight-complex="bold"/>
    </style:style>
    <style:style style:family="text" style:name="a3280">
      <style:text-properties fo:font-family="Calibri" style:font-family-asian="Calibri" style:font-family-complex="Calibri" fo:font-size="0.16667in" style:font-size-asian="0.16667in" style:font-size-complex="0.16667in" fo:language="en" fo:country="GB"/>
    </style:style>
    <style:style style:family="text" style:name="a2473">
      <style:text-properties fo:font-family="Calibri" style:font-family-asian="Calibri" style:font-family-complex="Calibri" fo:language="en" fo:country="GB"/>
    </style:style>
    <style:style style:family="paragraph" style:name="a1665">
      <style:paragraph-properties fo:text-align="left" fo:margin-left="0.07874in" fo:text-indent="0in" fo:margin-top="0in" fo:margin-bottom="0in" style:writing-mode="lr-tb"/>
    </style:style>
    <style:style style:family="text" style:name="a3281">
      <style:text-properties fo:font-family="Calibri" style:font-family-asian="Calibri" style:font-family-complex="Calibri" fo:font-size="0.16667in" style:font-size-asian="0.16667in" style:font-size-complex="0.16667in"/>
    </style:style>
    <style:style style:family="text" style:name="a2474">
      <style:text-properties fo:font-family="Calibri" style:font-family-asian="Calibri" style:font-family-complex="Calibri"/>
    </style:style>
    <style:style style:family="table-cell" style:name="a1666">
      <style:table-cell-properties style:vertical-align="top" fo:background-color="#f3f3f3" fo:padding-top="0.03937in" fo:padding-bottom="0.05906in" fo:padding-left="0.01969in" fo:padding-right="0.09998in"/>
      <style:paragraph-properties style:writing-mode="lr-tb"/>
    </style:style>
    <style:style style:family="paragraph" style:name="a3282">
      <style:paragraph-properties fo:text-align="center" fo:margin-left="0in" fo:text-indent="0in" fo:margin-top="0in" fo:margin-bottom="0in" style:writing-mode="lr-tb"/>
    </style:style>
    <style:style style:family="paragraph" style:name="a2475">
      <style:paragraph-properties fo:line-height="115%" fo:text-align="left" fo:margin-left="0in" fo:text-indent="0in" fo:margin-top="0in" fo:margin-bottom="0in" style:writing-mode="lr-tb"/>
    </style:style>
    <style:style style:family="text" style:name="a1667">
      <style:text-properties fo:color="#0000ff" fo:font-family="Calibri" style:font-family-asian="Calibri" style:font-family-complex="Calibri" fo:font-size="0.13889in" style:font-size-asian="0.13889in" style:font-size-complex="0.13889in" fo:language="en" fo:country="GB" style:text-underline-type="single" style:text-underline-style="solid" style:text-underline-width="auto" fo:font-weight="bold" style:font-weight-asian="bold" style:font-weight-complex="bold" style:text-underline-mode="continuous"/>
    </style:style>
    <style:style style:family="table-cell" style:name="a3283">
      <style:table-cell-properties style:vertical-align="middle" fo:background-color="#ffffff" fo:border-top="0.00834in solid #a6b808" fo:border-bottom="0.00834in solid #a6b808" fo:border-left="0.00834in solid #a6b808" fo:border-right="0.00834in solid #a6b808" fo:padding-top="0.02083in" fo:padding-bottom="0.02083in" fo:padding-left="0.03125in" fo:padding-right="0.03125in"/>
      <style:paragraph-properties style:writing-mode="lr-tb"/>
    </style:style>
    <style:style style:family="table-cell" style:name="a2476">
      <style:table-cell-properties style:vertical-align="bottom" fo:background-color="#f3f3f3" fo:padding-top="0.02083in" fo:padding-bottom="0.02083in" fo:padding-left="0.03125in" fo:padding-right="0.03125in"/>
      <style:paragraph-properties style:writing-mode="lr-tb"/>
    </style:style>
    <style:style style:family="text" style:name="a1668">
      <style:text-properties fo:font-family="Calibri" style:font-family-asian="Calibri" style:font-family-complex="Calibri" fo:font-size="0.13889in" style:font-size-asian="0.13889in" style:font-size-complex="0.13889in" fo:font-weight="bold" style:font-weight-asian="bold" style:font-weight-complex="bold"/>
    </style:style>
    <style:style style:family="text" style:name="a328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7">
      <style:text-properties fo:font-family="Calibri" style:font-family-asian="Calibri" style:font-family-complex="Calibri" fo:language="en" fo:country="GB"/>
    </style:style>
    <style:style style:family="paragraph" style:name="a1669">
      <style:paragraph-properties fo:text-align="left" fo:margin-left="0.07874in" fo:text-indent="0in" fo:margin-top="0in" fo:margin-bottom="0in" style:writing-mode="lr-tb"/>
    </style:style>
    <style:style style:family="text" style:name="a328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8">
      <style:text-properties fo:font-family="Calibri" style:font-family-asian="Calibri" style:font-family-complex="Calibri"/>
    </style:style>
    <style:style style:family="paragraph" style:name="a3286">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79">
      <style:paragraph-properties fo:line-height="115%" fo:text-align="center" fo:margin-left="0in" fo:text-indent="0in" fo:margin-top="0in" fo:margin-bottom="0in" style:writing-mode="lr-tb"/>
    </style:style>
    <style:style style:family="text" style:name="a328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89">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0">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14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4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4">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14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47">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8">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14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670">
      <style:table-cell-properties style:vertical-align="top" fo:background-color="#f3f3f3" fo:padding-top="0.03937in" fo:padding-bottom="0.05906in" fo:padding-left="0.01969in" fo:padding-right="0.09998in"/>
      <style:paragraph-properties style:writing-mode="lr-tb"/>
    </style:style>
    <style:style style:family="text" style:name="a1671">
      <style:text-properties fo:color="#0000ff" fo:font-family="Calibri" style:font-family-asian="Calibri" style:font-family-complex="Calibri" fo:font-size="0.13889in" style:font-size-asian="0.13889in" style:font-size-complex="0.13889in" fo:language="en" fo:country="GB" style:text-underline-type="single" style:text-underline-style="solid" style:text-underline-width="auto" fo:font-weight="bold" style:font-weight-asian="bold" style:font-weight-complex="bold" style:text-underline-mode="continuous"/>
    </style:style>
    <style:style style:family="table-cell" style:name="a2480">
      <style:table-cell-properties style:vertical-align="bottom" fo:padding-top="0.02083in" fo:padding-bottom="0.02083in" fo:padding-left="0.03125in" fo:padding-right="0.03125in"/>
      <style:paragraph-properties style:writing-mode="lr-tb"/>
    </style:style>
    <style:style style:family="text" style:name="a1672">
      <style:text-properties fo:color="#000000"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text" style:name="a2481">
      <style:text-properties fo:font-family="Calibri" style:font-family-asian="Calibri" style:font-family-complex="Calibri" fo:language="en" fo:country="GB"/>
    </style:style>
    <style:style style:family="text" style:name="a1673">
      <style:text-properties fo:color="#0000ff" fo:font-family="Calibri" style:font-family-asian="Calibri" style:font-family-complex="Calibri" fo:font-size="0.13889in" style:font-size-asian="0.13889in" style:font-size-complex="0.13889in" fo:language="en" fo:country="GB" style:text-underline-type="single" style:text-underline-style="solid" style:text-underline-width="auto" fo:font-weight="bold" style:font-weight-asian="bold" style:font-weight-complex="bold" style:text-underline-mode="continuous"/>
    </style:style>
    <style:style style:family="text" style:name="a2482">
      <style:text-properties fo:font-family="Calibri" style:font-family-asian="Calibri" style:font-family-complex="Calibri"/>
    </style:style>
    <style:style style:family="text" style:name="a1674">
      <style:text-properties fo:font-family="Calibri" style:font-family-asian="Calibri" style:font-family-complex="Calibri" fo:font-size="0.13889in" style:font-size-asian="0.13889in" style:font-size-complex="0.13889in" fo:font-weight="bold" style:font-weight-asian="bold" style:font-weight-complex="bold"/>
    </style:style>
    <style:style style:family="graphic" style:name="a3290">
      <style:graphic-properties fo:wrap-option="wrap" fo:padding-top="0.07499in" fo:padding-bottom="0.07499in" fo:padding-left="0.07499in" fo:padding-right="0.07499in" draw:textarea-vertical-align="top" draw:textarea-horizontal-align="center" draw:fill="none" draw:stroke="solid" svg:stroke-width="0.01042in" svg:stroke-color="#a6b808" svg:stroke-opacity="100%" draw:stroke-linejoin="round" svg:stroke-linecap="butt" draw:auto-grow-width="false" draw:auto-grow-height="true"/>
      <style:paragraph-properties style:font-independent-line-spacing="true" style:writing-mode="lr-tb"/>
    </style:style>
    <style:style style:family="paragraph" style:name="a2483">
      <style:paragraph-properties fo:line-height="115%" fo:text-align="center" fo:margin-left="0in" fo:text-indent="0in" fo:margin-top="0in" fo:margin-bottom="0in" style:writing-mode="lr-tb"/>
    </style:style>
    <style:style style:family="paragraph" style:name="a1675">
      <style:paragraph-properties fo:text-align="left" fo:margin-left="0.07874in" fo:text-indent="0in" fo:margin-top="0in" fo:margin-bottom="0in" style:writing-mode="lr-tb"/>
    </style:style>
    <style:style style:family="presentation" style:name="a3291">
      <style:graphic-properties draw:fill="none" draw:stroke="solid" svg:stroke-width="0.01042in" svg:stroke-color="#000000" svg:stroke-opacity="100%" draw:stroke-linejoin="round" svg:stroke-linecap="butt"/>
    </style:style>
    <style:style style:family="table-cell" style:name="a2484">
      <style:table-cell-properties style:vertical-align="bottom" fo:padding-top="0.02083in" fo:padding-bottom="0.02083in" fo:padding-left="0.03125in" fo:padding-right="0.03125in"/>
      <style:paragraph-properties style:writing-mode="lr-tb"/>
    </style:style>
    <style:style style:family="table-cell" style:name="a1676">
      <style:table-cell-properties style:vertical-align="top" fo:background-color="#f3f3f3" fo:padding-top="0.03937in" fo:padding-bottom="0.05906in" fo:padding-left="0.01969in" fo:padding-right="0.09998in"/>
      <style:paragraph-properties style:writing-mode="lr-tb"/>
    </style:style>
    <style:style style:family="presentation" style:name="a329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85">
      <style:text-properties fo:font-family="Calibri" style:font-family-asian="Calibri" style:font-family-complex="Calibri" fo:language="en" fo:country="GB"/>
    </style:style>
    <style:style style:family="text" style:name="a1677">
      <style:text-properties fo:color="#0000ff" fo:font-family="Calibri" style:font-family-asian="Calibri" style:font-family-complex="Calibri" fo:font-size="0.13889in" style:font-size-asian="0.13889in" style:font-size-complex="0.13889in" fo:language="en" fo:country="GB" style:text-underline-type="single" style:text-underline-style="solid" style:text-underline-width="auto" fo:font-weight="bold" style:font-weight-asian="bold" style:font-weight-complex="bold" style:text-underline-mode="continuous"/>
    </style:style>
    <style:style style:family="drawing-page" style:name="a3293">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486">
      <style:text-properties fo:font-family="Calibri" style:font-family-asian="Calibri" style:font-family-complex="Calibri"/>
    </style:style>
    <style:style style:family="text" style:name="a1678">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drawing-page" style:name="a32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487">
      <style:paragraph-properties fo:line-height="115%" fo:text-align="center" fo:margin-left="0in" fo:text-indent="0in" fo:margin-top="0in" fo:margin-bottom="0in" style:writing-mode="lr-tb"/>
    </style:style>
    <style:style style:family="text" style:name="a1679">
      <style:text-properties fo:font-family="Calibri" style:font-family-asian="Calibri" style:font-family-complex="Calibri" fo:font-size="0.13889in" style:font-size-asian="0.13889in" style:font-size-complex="0.13889in" fo:font-weight="bold" style:font-weight-asian="bold" style:font-weight-complex="bold"/>
    </style:style>
    <style:style style:family="graphic" style:name="a3295" style:parent-style-name="Graphics">
      <style:graphic-properties draw:fill="none" draw:stroke="none" draw:image-opacity="100%"/>
    </style:style>
    <style:style style:family="table-cell" style:name="a2488">
      <style:table-cell-properties style:vertical-align="bottom" fo:padding-top="0.02083in" fo:padding-bottom="0.02083in" fo:padding-left="0.03125in" fo:padding-right="0.03125in"/>
      <style:paragraph-properties style:writing-mode="lr-tb"/>
    </style:style>
    <style:style style:family="graphic" style:name="a3296" style:parent-style-name="Graphics">
      <style:graphic-properties draw:fill="none" draw:stroke="none" draw:image-opacity="100%"/>
    </style:style>
    <style:style style:family="table-row" style:name="a2489">
      <style:table-row-properties style:row-height="0.29648in"/>
    </style:style>
    <style:style style:family="graphic" style:name="a3297" style:parent-style-name="Graphics">
      <style:graphic-properties draw:fill="none" draw:stroke="none" draw:image-opacity="100%"/>
    </style:style>
    <style:style style:family="text" style:name="a3298">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9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51">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54">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55">
      <style:graphic-properties fo:wrap-option="wrap" fo:padding-top="0.08981in" fo:padding-bottom="0.08981in" fo:padding-left="0.08981in" fo:padding-right="0.08981in" draw:textarea-vertical-align="middle" draw:textarea-horizontal-align="center" draw:fill="solid" draw:fill-color="#d2e0ff" draw:opacity="100%" draw:stroke="none" draw:auto-grow-width="false" draw:auto-grow-height="false"/>
      <style:paragraph-properties style:font-independent-line-spacing="true" style:writing-mode="lr-tb"/>
    </style:style>
    <style:style style:family="text" style:name="a21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58">
      <style:paragraph-properties fo:line-height="115%"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0">
      <style:paragraph-properties fo:text-align="left" fo:margin-left="0.07874in" fo:text-indent="0in" fo:margin-top="0in" fo:margin-bottom="0in" style:writing-mode="lr-tb"/>
    </style:style>
    <style:style style:family="table-cell" style:name="a1681">
      <style:table-cell-properties style:vertical-align="top" fo:background-color="#f3f3f3" fo:padding-top="0.03937in" fo:padding-bottom="0.05906in" fo:padding-left="0.01969in" fo:padding-right="0.09998in"/>
      <style:paragraph-properties style:writing-mode="lr-tb"/>
    </style:style>
    <style:style style:family="text" style:name="a2490">
      <style:text-properties fo:font-family="Calibri" style:font-family-asian="Calibri" style:font-family-complex="Calibri" fo:language="en" fo:country="GB"/>
    </style:style>
    <style:style style:family="text" style:name="a1682">
      <style:text-properties fo:color="#0000ff" fo:font-family="Calibri" style:font-family-asian="Calibri" style:font-family-complex="Calibri" fo:font-size="0.13889in" style:font-size-asian="0.13889in" style:font-size-complex="0.13889in" fo:language="en" fo:country="GB" style:text-underline-type="single" style:text-underline-style="solid" style:text-underline-width="auto" fo:font-weight="bold" style:font-weight-asian="bold" style:font-weight-complex="bold" style:text-underline-mode="continuous"/>
    </style:style>
    <style:style style:family="text" style:name="a2491">
      <style:text-properties fo:font-family="Calibri" style:font-family-asian="Calibri" style:font-family-complex="Calibri"/>
    </style:style>
    <style:style style:family="text" style:name="a1683">
      <style:text-properties fo:font-family="Calibri" style:font-family-asian="Calibri" style:font-family-complex="Calibri" fo:font-size="0.13889in" style:font-size-asian="0.13889in" style:font-size-complex="0.13889in" fo:language="en" fo:country="GB" fo:font-weight="bold" style:font-weight-asian="bold" style:font-weight-complex="bold"/>
    </style:style>
    <style:style style:family="paragraph" style:name="a2492">
      <style:paragraph-properties fo:line-height="115%" fo:text-align="left" fo:margin-left="0in" fo:text-indent="0in" fo:margin-top="0in" fo:margin-bottom="0in" style:writing-mode="lr-tb"/>
    </style:style>
    <style:style style:family="text" style:name="a1684">
      <style:text-properties fo:color="#0000ff" fo:font-family="Calibri" style:font-family-asian="Calibri" style:font-family-complex="Calibri" fo:font-size="0.13889in" style:font-size-asian="0.13889in" style:font-size-complex="0.13889in" fo:language="en" fo:country="GB" style:text-underline-type="single" style:text-underline-style="solid" style:text-underline-width="auto" fo:font-weight="bold" style:font-weight-asian="bold" style:font-weight-complex="bold" style:text-underline-mode="continuous"/>
    </style:style>
    <text:list-style style:name="a2905">
      <text:list-level-style-bullet text:level="1" text:bullet-char="●">
        <style:list-level-properties text:space-before="0.65972in" text:min-label-width="0.34028in"/>
        <style:text-properties fo:color="#10b981" fo:font-family="Calibri" fo:font-size="0.18056in"/>
      </text:list-level-style-bullet>
      <text:list-level-style-bullet text:level="2" text:bullet-char="●">
        <style:list-level-properties text:space-before="0.65972in" text:min-label-width="0.34028in"/>
        <style:text-properties fo:color="#10b981" fo:font-family="Calibri" fo:font-size="0.18056in"/>
      </text:list-level-style-bullet>
      <text:list-level-style-bullet text:level="3" text:bullet-char="●">
        <style:list-level-properties text:space-before="0.65972in" text:min-label-width="0.34028in"/>
        <style:text-properties fo:color="#10b981" fo:font-family="Calibri" fo:font-size="0.18056in"/>
      </text:list-level-style-bullet>
      <text:list-level-style-bullet text:level="4" text:bullet-char="●">
        <style:list-level-properties text:space-before="0.65972in" text:min-label-width="0.34028in"/>
        <style:text-properties fo:color="#10b981" fo:font-family="Calibri" fo:font-size="0.18056in"/>
      </text:list-level-style-bullet>
      <text:list-level-style-bullet text:level="5" text:bullet-char="●">
        <style:list-level-properties text:space-before="0.65972in" text:min-label-width="0.34028in"/>
        <style:text-properties fo:color="#10b981" fo:font-family="Calibri" fo:font-size="0.18056in"/>
      </text:list-level-style-bullet>
      <text:list-level-style-bullet text:level="6" text:bullet-char="●">
        <style:list-level-properties text:space-before="0.65972in" text:min-label-width="0.34028in"/>
        <style:text-properties fo:color="#10b981" fo:font-family="Calibri" fo:font-size="0.18056in"/>
      </text:list-level-style-bullet>
      <text:list-level-style-bullet text:level="7" text:bullet-char="●">
        <style:list-level-properties text:space-before="0.65972in" text:min-label-width="0.34028in"/>
        <style:text-properties fo:color="#10b981" fo:font-family="Calibri" fo:font-size="0.18056in"/>
      </text:list-level-style-bullet>
      <text:list-level-style-bullet text:level="8" text:bullet-char="●">
        <style:list-level-properties text:space-before="0.65972in" text:min-label-width="0.34028in"/>
        <style:text-properties fo:color="#10b981" fo:font-family="Calibri" fo:font-size="0.18056in"/>
      </text:list-level-style-bullet>
      <text:list-level-style-bullet text:level="9" text:bullet-char="●">
        <style:list-level-properties text:space-before="0.65972in" text:min-label-width="0.34028in"/>
        <style:text-properties fo:color="#10b981" fo:font-family="Calibri" fo:font-size="0.18056in"/>
      </text:list-level-style-bullet>
    </text:list-style>
    <text:list-style style:name="a3645">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572">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622">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2909">
      <text:list-level-style-bullet text:level="1" text:bullet-char="●">
        <style:list-level-properties text:space-before="0.65972in" text:min-label-width="0.34028in"/>
        <style:text-properties fo:color="#10b981" fo:font-family="Calibri" fo:font-size="0.18056in"/>
      </text:list-level-style-bullet>
      <text:list-level-style-bullet text:level="2" text:bullet-char="●">
        <style:list-level-properties text:space-before="0.65972in" text:min-label-width="0.34028in"/>
        <style:text-properties fo:color="#10b981" fo:font-family="Calibri" fo:font-size="0.18056in"/>
      </text:list-level-style-bullet>
      <text:list-level-style-bullet text:level="3" text:bullet-char="●">
        <style:list-level-properties text:space-before="0.65972in" text:min-label-width="0.34028in"/>
        <style:text-properties fo:color="#10b981" fo:font-family="Calibri" fo:font-size="0.18056in"/>
      </text:list-level-style-bullet>
      <text:list-level-style-bullet text:level="4" text:bullet-char="●">
        <style:list-level-properties text:space-before="0.65972in" text:min-label-width="0.34028in"/>
        <style:text-properties fo:color="#10b981" fo:font-family="Calibri" fo:font-size="0.18056in"/>
      </text:list-level-style-bullet>
      <text:list-level-style-bullet text:level="5" text:bullet-char="●">
        <style:list-level-properties text:space-before="0.65972in" text:min-label-width="0.34028in"/>
        <style:text-properties fo:color="#10b981" fo:font-family="Calibri" fo:font-size="0.18056in"/>
      </text:list-level-style-bullet>
      <text:list-level-style-bullet text:level="6" text:bullet-char="●">
        <style:list-level-properties text:space-before="0.65972in" text:min-label-width="0.34028in"/>
        <style:text-properties fo:color="#10b981" fo:font-family="Calibri" fo:font-size="0.18056in"/>
      </text:list-level-style-bullet>
      <text:list-level-style-bullet text:level="7" text:bullet-char="●">
        <style:list-level-properties text:space-before="0.65972in" text:min-label-width="0.34028in"/>
        <style:text-properties fo:color="#10b981" fo:font-family="Calibri" fo:font-size="0.18056in"/>
      </text:list-level-style-bullet>
      <text:list-level-style-bullet text:level="8" text:bullet-char="●">
        <style:list-level-properties text:space-before="0.65972in" text:min-label-width="0.34028in"/>
        <style:text-properties fo:color="#10b981" fo:font-family="Calibri" fo:font-size="0.18056in"/>
      </text:list-level-style-bullet>
      <text:list-level-style-bullet text:level="9" text:bullet-char="●">
        <style:list-level-properties text:space-before="0.65972in" text:min-label-width="0.34028in"/>
        <style:text-properties fo:color="#10b981" fo:font-family="Calibri" fo:font-size="0.18056in"/>
      </text:list-level-style-bullet>
    </text:list-style>
    <text:list-style style:name="a3649">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576">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004">
      <text:list-level-style-bullet text:level="1" text:bullet-char="●">
        <style:list-level-properties text:space-before="0.65278in" text:min-label-width="0.34722in"/>
        <style:text-properties fo:color="#10b981" fo:font-family="Calibri" fo:font-size="0.19444in"/>
      </text:list-level-style-bullet>
      <text:list-level-style-bullet text:level="2" text:bullet-char="●">
        <style:list-level-properties text:space-before="0.65278in" text:min-label-width="0.34722in"/>
        <style:text-properties fo:color="#10b981" fo:font-family="Calibri" fo:font-size="0.19444in"/>
      </text:list-level-style-bullet>
      <text:list-level-style-bullet text:level="3" text:bullet-char="●">
        <style:list-level-properties text:space-before="0.65278in" text:min-label-width="0.34722in"/>
        <style:text-properties fo:color="#10b981" fo:font-family="Calibri" fo:font-size="0.19444in"/>
      </text:list-level-style-bullet>
      <text:list-level-style-bullet text:level="4" text:bullet-char="●">
        <style:list-level-properties text:space-before="0.65278in" text:min-label-width="0.34722in"/>
        <style:text-properties fo:color="#10b981" fo:font-family="Calibri" fo:font-size="0.19444in"/>
      </text:list-level-style-bullet>
      <text:list-level-style-bullet text:level="5" text:bullet-char="●">
        <style:list-level-properties text:space-before="0.65278in" text:min-label-width="0.34722in"/>
        <style:text-properties fo:color="#10b981" fo:font-family="Calibri" fo:font-size="0.19444in"/>
      </text:list-level-style-bullet>
      <text:list-level-style-bullet text:level="6" text:bullet-char="●">
        <style:list-level-properties text:space-before="0.65278in" text:min-label-width="0.34722in"/>
        <style:text-properties fo:color="#10b981" fo:font-family="Calibri" fo:font-size="0.19444in"/>
      </text:list-level-style-bullet>
      <text:list-level-style-bullet text:level="7" text:bullet-char="●">
        <style:list-level-properties text:space-before="0.65278in" text:min-label-width="0.34722in"/>
        <style:text-properties fo:color="#10b981" fo:font-family="Calibri" fo:font-size="0.19444in"/>
      </text:list-level-style-bullet>
      <text:list-level-style-bullet text:level="8" text:bullet-char="●">
        <style:list-level-properties text:space-before="0.65278in" text:min-label-width="0.34722in"/>
        <style:text-properties fo:color="#10b981" fo:font-family="Calibri" fo:font-size="0.19444in"/>
      </text:list-level-style-bullet>
      <text:list-level-style-bullet text:level="9" text:bullet-char="●">
        <style:list-level-properties text:space-before="0.65278in" text:min-label-width="0.34722in"/>
        <style:text-properties fo:color="#10b981" fo:font-family="Calibri" fo:font-size="0.19444in"/>
      </text:list-level-style-bullet>
    </text:list-style>
    <text:list-style style:name="a3629">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008">
      <text:list-level-style-bullet text:level="1" text:bullet-char="●">
        <style:list-level-properties text:space-before="0.65278in" text:min-label-width="0.34722in"/>
        <style:text-properties fo:color="#10b981" fo:font-family="Calibri" fo:font-size="0.19444in"/>
      </text:list-level-style-bullet>
      <text:list-level-style-bullet text:level="2" text:bullet-char="●">
        <style:list-level-properties text:space-before="0.65278in" text:min-label-width="0.34722in"/>
        <style:text-properties fo:color="#10b981" fo:font-family="Calibri" fo:font-size="0.19444in"/>
      </text:list-level-style-bullet>
      <text:list-level-style-bullet text:level="3" text:bullet-char="●">
        <style:list-level-properties text:space-before="0.65278in" text:min-label-width="0.34722in"/>
        <style:text-properties fo:color="#10b981" fo:font-family="Calibri" fo:font-size="0.19444in"/>
      </text:list-level-style-bullet>
      <text:list-level-style-bullet text:level="4" text:bullet-char="●">
        <style:list-level-properties text:space-before="0.65278in" text:min-label-width="0.34722in"/>
        <style:text-properties fo:color="#10b981" fo:font-family="Calibri" fo:font-size="0.19444in"/>
      </text:list-level-style-bullet>
      <text:list-level-style-bullet text:level="5" text:bullet-char="●">
        <style:list-level-properties text:space-before="0.65278in" text:min-label-width="0.34722in"/>
        <style:text-properties fo:color="#10b981" fo:font-family="Calibri" fo:font-size="0.19444in"/>
      </text:list-level-style-bullet>
      <text:list-level-style-bullet text:level="6" text:bullet-char="●">
        <style:list-level-properties text:space-before="0.65278in" text:min-label-width="0.34722in"/>
        <style:text-properties fo:color="#10b981" fo:font-family="Calibri" fo:font-size="0.19444in"/>
      </text:list-level-style-bullet>
      <text:list-level-style-bullet text:level="7" text:bullet-char="●">
        <style:list-level-properties text:space-before="0.65278in" text:min-label-width="0.34722in"/>
        <style:text-properties fo:color="#10b981" fo:font-family="Calibri" fo:font-size="0.19444in"/>
      </text:list-level-style-bullet>
      <text:list-level-style-bullet text:level="8" text:bullet-char="●">
        <style:list-level-properties text:space-before="0.65278in" text:min-label-width="0.34722in"/>
        <style:text-properties fo:color="#10b981" fo:font-family="Calibri" fo:font-size="0.19444in"/>
      </text:list-level-style-bullet>
      <text:list-level-style-bullet text:level="9" text:bullet-char="●">
        <style:list-level-properties text:space-before="0.65278in" text:min-label-width="0.34722in"/>
        <style:text-properties fo:color="#10b981" fo:font-family="Calibri" fo:font-size="0.19444in"/>
      </text:list-level-style-bullet>
    </text:list-style>
    <text:list-style style:name="a1581">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2072">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1585">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2973">
      <text:list-level-style-bullet text:level="1" text:bullet-char="➔">
        <style:list-level-properties text:space-before="0.15278in" text:min-label-width="0.34722in"/>
        <style:text-properties fo:color="#334155" fo:font-family="Calibri" fo:font-size="0.19444in"/>
      </text:list-level-style-bullet>
      <text:list-level-style-bullet text:level="2" text:bullet-char="➔">
        <style:list-level-properties text:space-before="0.15278in" text:min-label-width="0.34722in"/>
        <style:text-properties fo:color="#334155" fo:font-family="Calibri" fo:font-size="0.19444in"/>
      </text:list-level-style-bullet>
      <text:list-level-style-bullet text:level="3" text:bullet-char="➔">
        <style:list-level-properties text:space-before="0.15278in" text:min-label-width="0.34722in"/>
        <style:text-properties fo:color="#334155" fo:font-family="Calibri" fo:font-size="0.19444in"/>
      </text:list-level-style-bullet>
      <text:list-level-style-bullet text:level="4" text:bullet-char="➔">
        <style:list-level-properties text:space-before="0.15278in" text:min-label-width="0.34722in"/>
        <style:text-properties fo:color="#334155" fo:font-family="Calibri" fo:font-size="0.19444in"/>
      </text:list-level-style-bullet>
      <text:list-level-style-bullet text:level="5" text:bullet-char="➔">
        <style:list-level-properties text:space-before="0.15278in" text:min-label-width="0.34722in"/>
        <style:text-properties fo:color="#334155" fo:font-family="Calibri" fo:font-size="0.19444in"/>
      </text:list-level-style-bullet>
      <text:list-level-style-bullet text:level="6" text:bullet-char="➔">
        <style:list-level-properties text:space-before="0.15278in" text:min-label-width="0.34722in"/>
        <style:text-properties fo:color="#334155" fo:font-family="Calibri" fo:font-size="0.19444in"/>
      </text:list-level-style-bullet>
      <text:list-level-style-bullet text:level="7" text:bullet-char="➔">
        <style:list-level-properties text:space-before="0.15278in" text:min-label-width="0.34722in"/>
        <style:text-properties fo:color="#334155" fo:font-family="Calibri" fo:font-size="0.19444in"/>
      </text:list-level-style-bullet>
      <text:list-level-style-bullet text:level="8" text:bullet-char="➔">
        <style:list-level-properties text:space-before="0.15278in" text:min-label-width="0.34722in"/>
        <style:text-properties fo:color="#334155" fo:font-family="Calibri" fo:font-size="0.19444in"/>
      </text:list-level-style-bullet>
      <text:list-level-style-bullet text:level="9" text:bullet-char="➔">
        <style:list-level-properties text:space-before="0.15278in" text:min-label-width="0.34722in"/>
        <style:text-properties fo:color="#334155" fo:font-family="Calibri" fo:font-size="0.19444in"/>
      </text:list-level-style-bullet>
    </text:list-style>
    <text:list-style style:name="a3788">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1589">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1613">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3692">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3741">
      <text:list-level-style-bullet text:level="1" text:bullet-char="➔">
        <style:list-level-properties text:space-before="0.15278in" text:min-label-width="0.34722in"/>
        <style:text-properties fo:color="#0b0c0c" fo:font-family="Calibri" fo:font-size="0.19444in"/>
      </text:list-level-style-bullet>
      <text:list-level-style-bullet text:level="2" text:bullet-char="➔">
        <style:list-level-properties text:space-before="0.15278in" text:min-label-width="0.34722in"/>
        <style:text-properties fo:color="#0b0c0c" fo:font-family="Calibri" fo:font-size="0.19444in"/>
      </text:list-level-style-bullet>
      <text:list-level-style-bullet text:level="3" text:bullet-char="➔">
        <style:list-level-properties text:space-before="0.15278in" text:min-label-width="0.34722in"/>
        <style:text-properties fo:color="#0b0c0c" fo:font-family="Calibri" fo:font-size="0.19444in"/>
      </text:list-level-style-bullet>
      <text:list-level-style-bullet text:level="4" text:bullet-char="➔">
        <style:list-level-properties text:space-before="0.15278in" text:min-label-width="0.34722in"/>
        <style:text-properties fo:color="#0b0c0c" fo:font-family="Calibri" fo:font-size="0.19444in"/>
      </text:list-level-style-bullet>
      <text:list-level-style-bullet text:level="5" text:bullet-char="➔">
        <style:list-level-properties text:space-before="0.15278in" text:min-label-width="0.34722in"/>
        <style:text-properties fo:color="#0b0c0c" fo:font-family="Calibri" fo:font-size="0.19444in"/>
      </text:list-level-style-bullet>
      <text:list-level-style-bullet text:level="6" text:bullet-char="➔">
        <style:list-level-properties text:space-before="0.15278in" text:min-label-width="0.34722in"/>
        <style:text-properties fo:color="#0b0c0c" fo:font-family="Calibri" fo:font-size="0.19444in"/>
      </text:list-level-style-bullet>
      <text:list-level-style-bullet text:level="7" text:bullet-char="➔">
        <style:list-level-properties text:space-before="0.15278in" text:min-label-width="0.34722in"/>
        <style:text-properties fo:color="#0b0c0c" fo:font-family="Calibri" fo:font-size="0.19444in"/>
      </text:list-level-style-bullet>
      <text:list-level-style-bullet text:level="8" text:bullet-char="➔">
        <style:list-level-properties text:space-before="0.15278in" text:min-label-width="0.34722in"/>
        <style:text-properties fo:color="#0b0c0c" fo:font-family="Calibri" fo:font-size="0.19444in"/>
      </text:list-level-style-bullet>
      <text:list-level-style-bullet text:level="9" text:bullet-char="➔">
        <style:list-level-properties text:space-before="0.15278in" text:min-label-width="0.34722in"/>
        <style:text-properties fo:color="#0b0c0c" fo:font-family="Calibri" fo:font-size="0.19444in"/>
      </text:list-level-style-bullet>
    </text:list-style>
    <text:list-style style:name="a2056">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2979">
      <text:list-level-style-bullet text:level="1" text:bullet-char="➔">
        <style:list-level-properties text:space-before="0.15278in" text:min-label-width="0.34722in"/>
        <style:text-properties fo:color="#334155" fo:font-family="Arial" fo:font-size="0.19444in"/>
      </text:list-level-style-bullet>
      <text:list-level-style-bullet text:level="2" text:bullet-char="➔">
        <style:list-level-properties text:space-before="0.15278in" text:min-label-width="0.34722in"/>
        <style:text-properties fo:color="#334155" fo:font-family="Arial" fo:font-size="0.19444in"/>
      </text:list-level-style-bullet>
      <text:list-level-style-bullet text:level="3" text:bullet-char="➔">
        <style:list-level-properties text:space-before="0.15278in" text:min-label-width="0.34722in"/>
        <style:text-properties fo:color="#334155" fo:font-family="Arial" fo:font-size="0.19444in"/>
      </text:list-level-style-bullet>
      <text:list-level-style-bullet text:level="4" text:bullet-char="➔">
        <style:list-level-properties text:space-before="0.15278in" text:min-label-width="0.34722in"/>
        <style:text-properties fo:color="#334155" fo:font-family="Arial" fo:font-size="0.19444in"/>
      </text:list-level-style-bullet>
      <text:list-level-style-bullet text:level="5" text:bullet-char="➔">
        <style:list-level-properties text:space-before="0.15278in" text:min-label-width="0.34722in"/>
        <style:text-properties fo:color="#334155" fo:font-family="Arial" fo:font-size="0.19444in"/>
      </text:list-level-style-bullet>
      <text:list-level-style-bullet text:level="6" text:bullet-char="➔">
        <style:list-level-properties text:space-before="0.15278in" text:min-label-width="0.34722in"/>
        <style:text-properties fo:color="#334155" fo:font-family="Arial" fo:font-size="0.19444in"/>
      </text:list-level-style-bullet>
      <text:list-level-style-bullet text:level="7" text:bullet-char="➔">
        <style:list-level-properties text:space-before="0.15278in" text:min-label-width="0.34722in"/>
        <style:text-properties fo:color="#334155" fo:font-family="Arial" fo:font-size="0.19444in"/>
      </text:list-level-style-bullet>
      <text:list-level-style-bullet text:level="8" text:bullet-char="➔">
        <style:list-level-properties text:space-before="0.15278in" text:min-label-width="0.34722in"/>
        <style:text-properties fo:color="#334155" fo:font-family="Arial" fo:font-size="0.19444in"/>
      </text:list-level-style-bullet>
      <text:list-level-style-bullet text:level="9" text:bullet-char="➔">
        <style:list-level-properties text:space-before="0.15278in" text:min-label-width="0.34722in"/>
        <style:text-properties fo:color="#334155" fo:font-family="Arial" fo:font-size="0.19444in"/>
      </text:list-level-style-bullet>
    </text:list-style>
    <text:list-style style:name="a1618">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3745">
      <text:list-level-style-bullet text:level="1" text:bullet-char="➔">
        <style:list-level-properties text:space-before="0.15278in" text:min-label-width="0.34722in"/>
        <style:text-properties fo:color="#0b0c0c" fo:font-family="Calibri" fo:font-size="0.19444in"/>
      </text:list-level-style-bullet>
      <text:list-level-style-bullet text:level="2" text:bullet-char="➔">
        <style:list-level-properties text:space-before="0.15278in" text:min-label-width="0.34722in"/>
        <style:text-properties fo:color="#0b0c0c" fo:font-family="Calibri" fo:font-size="0.19444in"/>
      </text:list-level-style-bullet>
      <text:list-level-style-bullet text:level="3" text:bullet-char="➔">
        <style:list-level-properties text:space-before="0.15278in" text:min-label-width="0.34722in"/>
        <style:text-properties fo:color="#0b0c0c" fo:font-family="Calibri" fo:font-size="0.19444in"/>
      </text:list-level-style-bullet>
      <text:list-level-style-bullet text:level="4" text:bullet-char="➔">
        <style:list-level-properties text:space-before="0.15278in" text:min-label-width="0.34722in"/>
        <style:text-properties fo:color="#0b0c0c" fo:font-family="Calibri" fo:font-size="0.19444in"/>
      </text:list-level-style-bullet>
      <text:list-level-style-bullet text:level="5" text:bullet-char="➔">
        <style:list-level-properties text:space-before="0.15278in" text:min-label-width="0.34722in"/>
        <style:text-properties fo:color="#0b0c0c" fo:font-family="Calibri" fo:font-size="0.19444in"/>
      </text:list-level-style-bullet>
      <text:list-level-style-bullet text:level="6" text:bullet-char="➔">
        <style:list-level-properties text:space-before="0.15278in" text:min-label-width="0.34722in"/>
        <style:text-properties fo:color="#0b0c0c" fo:font-family="Calibri" fo:font-size="0.19444in"/>
      </text:list-level-style-bullet>
      <text:list-level-style-bullet text:level="7" text:bullet-char="➔">
        <style:list-level-properties text:space-before="0.15278in" text:min-label-width="0.34722in"/>
        <style:text-properties fo:color="#0b0c0c" fo:font-family="Calibri" fo:font-size="0.19444in"/>
      </text:list-level-style-bullet>
      <text:list-level-style-bullet text:level="8" text:bullet-char="➔">
        <style:list-level-properties text:space-before="0.15278in" text:min-label-width="0.34722in"/>
        <style:text-properties fo:color="#0b0c0c" fo:font-family="Calibri" fo:font-size="0.19444in"/>
      </text:list-level-style-bullet>
      <text:list-level-style-bullet text:level="9" text:bullet-char="➔">
        <style:list-level-properties text:space-before="0.15278in" text:min-label-width="0.34722in"/>
        <style:text-properties fo:color="#0b0c0c" fo:font-family="Calibri" fo:font-size="0.19444in"/>
      </text:list-level-style-bullet>
    </text:list-style>
    <text:list-style style:name="a1546">
      <text:list-level-style-bullet text:level="1" text:bullet-char="●">
        <style:list-level-properties text:space-before="0.09722in" text:min-label-width="0.27778in"/>
        <style:text-properties fo:color="#000000" fo:font-family="Calibri" fo:font-size="0.19444in"/>
      </text:list-level-style-bullet>
      <text:list-level-style-bullet text:level="2" text:bullet-char="●">
        <style:list-level-properties text:space-before="0.09722in" text:min-label-width="0.27778in"/>
        <style:text-properties fo:color="#000000" fo:font-family="Calibri" fo:font-size="0.19444in"/>
      </text:list-level-style-bullet>
      <text:list-level-style-bullet text:level="3" text:bullet-char="●">
        <style:list-level-properties text:space-before="0.09722in" text:min-label-width="0.27778in"/>
        <style:text-properties fo:color="#000000" fo:font-family="Calibri" fo:font-size="0.19444in"/>
      </text:list-level-style-bullet>
      <text:list-level-style-bullet text:level="4" text:bullet-char="●">
        <style:list-level-properties text:space-before="0.09722in" text:min-label-width="0.27778in"/>
        <style:text-properties fo:color="#000000" fo:font-family="Calibri" fo:font-size="0.19444in"/>
      </text:list-level-style-bullet>
      <text:list-level-style-bullet text:level="5" text:bullet-char="●">
        <style:list-level-properties text:space-before="0.09722in" text:min-label-width="0.27778in"/>
        <style:text-properties fo:color="#000000" fo:font-family="Calibri" fo:font-size="0.19444in"/>
      </text:list-level-style-bullet>
      <text:list-level-style-bullet text:level="6" text:bullet-char="●">
        <style:list-level-properties text:space-before="0.09722in" text:min-label-width="0.27778in"/>
        <style:text-properties fo:color="#000000" fo:font-family="Calibri" fo:font-size="0.19444in"/>
      </text:list-level-style-bullet>
      <text:list-level-style-bullet text:level="7" text:bullet-char="●">
        <style:list-level-properties text:space-before="0.09722in" text:min-label-width="0.27778in"/>
        <style:text-properties fo:color="#000000" fo:font-family="Calibri" fo:font-size="0.19444in"/>
      </text:list-level-style-bullet>
      <text:list-level-style-bullet text:level="8" text:bullet-char="●">
        <style:list-level-properties text:space-before="0.09722in" text:min-label-width="0.27778in"/>
        <style:text-properties fo:color="#000000" fo:font-family="Calibri" fo:font-size="0.19444in"/>
      </text:list-level-style-bullet>
      <text:list-level-style-bullet text:level="9" text:bullet-char="●">
        <style:list-level-properties text:space-before="0.09722in" text:min-label-width="0.27778in"/>
        <style:text-properties fo:color="#000000" fo:font-family="Calibri" fo:font-size="0.19444in"/>
      </text:list-level-style-bullet>
    </text:list-style>
    <text:list-style style:name="a2339">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580">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704">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3634">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013">
      <text:list-level-style-bullet text:level="1" text:bullet-char="●">
        <style:list-level-properties text:space-before="0.65278in" text:min-label-width="0.34722in"/>
        <style:text-properties fo:color="#10b981" fo:font-family="Calibri" fo:font-size="0.19444in"/>
      </text:list-level-style-bullet>
      <text:list-level-style-bullet text:level="2" text:bullet-char="●">
        <style:list-level-properties text:space-before="0.65278in" text:min-label-width="0.34722in"/>
        <style:text-properties fo:color="#10b981" fo:font-family="Calibri" fo:font-size="0.19444in"/>
      </text:list-level-style-bullet>
      <text:list-level-style-bullet text:level="3" text:bullet-char="●">
        <style:list-level-properties text:space-before="0.65278in" text:min-label-width="0.34722in"/>
        <style:text-properties fo:color="#10b981" fo:font-family="Calibri" fo:font-size="0.19444in"/>
      </text:list-level-style-bullet>
      <text:list-level-style-bullet text:level="4" text:bullet-char="●">
        <style:list-level-properties text:space-before="0.65278in" text:min-label-width="0.34722in"/>
        <style:text-properties fo:color="#10b981" fo:font-family="Calibri" fo:font-size="0.19444in"/>
      </text:list-level-style-bullet>
      <text:list-level-style-bullet text:level="5" text:bullet-char="●">
        <style:list-level-properties text:space-before="0.65278in" text:min-label-width="0.34722in"/>
        <style:text-properties fo:color="#10b981" fo:font-family="Calibri" fo:font-size="0.19444in"/>
      </text:list-level-style-bullet>
      <text:list-level-style-bullet text:level="6" text:bullet-char="●">
        <style:list-level-properties text:space-before="0.65278in" text:min-label-width="0.34722in"/>
        <style:text-properties fo:color="#10b981" fo:font-family="Calibri" fo:font-size="0.19444in"/>
      </text:list-level-style-bullet>
      <text:list-level-style-bullet text:level="7" text:bullet-char="●">
        <style:list-level-properties text:space-before="0.65278in" text:min-label-width="0.34722in"/>
        <style:text-properties fo:color="#10b981" fo:font-family="Calibri" fo:font-size="0.19444in"/>
      </text:list-level-style-bullet>
      <text:list-level-style-bullet text:level="8" text:bullet-char="●">
        <style:list-level-properties text:space-before="0.65278in" text:min-label-width="0.34722in"/>
        <style:text-properties fo:color="#10b981" fo:font-family="Calibri" fo:font-size="0.19444in"/>
      </text:list-level-style-bullet>
      <text:list-level-style-bullet text:level="9" text:bullet-char="●">
        <style:list-level-properties text:space-before="0.65278in" text:min-label-width="0.34722in"/>
        <style:text-properties fo:color="#10b981" fo:font-family="Calibri" fo:font-size="0.19444in"/>
      </text:list-level-style-bullet>
    </text:list-style>
    <text:list-style style:name="a3564">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3792">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3568">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2060">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3796">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2984">
      <text:list-level-style-bullet text:level="1" text:bullet-char="➔">
        <style:list-level-properties text:space-before="0.15278in" text:min-label-width="0.34722in"/>
        <style:text-properties fo:color="#334155" fo:font-family="Calibri" fo:font-size="0.19444in"/>
      </text:list-level-style-bullet>
      <text:list-level-style-bullet text:level="2" text:bullet-char="➔">
        <style:list-level-properties text:space-before="0.15278in" text:min-label-width="0.34722in"/>
        <style:text-properties fo:color="#334155" fo:font-family="Calibri" fo:font-size="0.19444in"/>
      </text:list-level-style-bullet>
      <text:list-level-style-bullet text:level="3" text:bullet-char="➔">
        <style:list-level-properties text:space-before="0.15278in" text:min-label-width="0.34722in"/>
        <style:text-properties fo:color="#334155" fo:font-family="Calibri" fo:font-size="0.19444in"/>
      </text:list-level-style-bullet>
      <text:list-level-style-bullet text:level="4" text:bullet-char="➔">
        <style:list-level-properties text:space-before="0.15278in" text:min-label-width="0.34722in"/>
        <style:text-properties fo:color="#334155" fo:font-family="Calibri" fo:font-size="0.19444in"/>
      </text:list-level-style-bullet>
      <text:list-level-style-bullet text:level="5" text:bullet-char="➔">
        <style:list-level-properties text:space-before="0.15278in" text:min-label-width="0.34722in"/>
        <style:text-properties fo:color="#334155" fo:font-family="Calibri" fo:font-size="0.19444in"/>
      </text:list-level-style-bullet>
      <text:list-level-style-bullet text:level="6" text:bullet-char="➔">
        <style:list-level-properties text:space-before="0.15278in" text:min-label-width="0.34722in"/>
        <style:text-properties fo:color="#334155" fo:font-family="Calibri" fo:font-size="0.19444in"/>
      </text:list-level-style-bullet>
      <text:list-level-style-bullet text:level="7" text:bullet-char="➔">
        <style:list-level-properties text:space-before="0.15278in" text:min-label-width="0.34722in"/>
        <style:text-properties fo:color="#334155" fo:font-family="Calibri" fo:font-size="0.19444in"/>
      </text:list-level-style-bullet>
      <text:list-level-style-bullet text:level="8" text:bullet-char="➔">
        <style:list-level-properties text:space-before="0.15278in" text:min-label-width="0.34722in"/>
        <style:text-properties fo:color="#334155" fo:font-family="Calibri" fo:font-size="0.19444in"/>
      </text:list-level-style-bullet>
      <text:list-level-style-bullet text:level="9" text:bullet-char="➔">
        <style:list-level-properties text:space-before="0.15278in" text:min-label-width="0.34722in"/>
        <style:text-properties fo:color="#334155" fo:font-family="Calibri" fo:font-size="0.19444in"/>
      </text:list-level-style-bullet>
    </text:list-style>
    <text:list-style style:name="a2064">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1599">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1550">
      <text:list-level-style-bullet text:level="1" text:bullet-char="●">
        <style:list-level-properties text:space-before="0.09722in" text:min-label-width="0.27778in"/>
        <style:text-properties fo:color="#000000" fo:font-family="Calibri" fo:font-size="0.19444in"/>
      </text:list-level-style-bullet>
      <text:list-level-style-bullet text:level="2" text:bullet-char="●">
        <style:list-level-properties text:space-before="0.09722in" text:min-label-width="0.27778in"/>
        <style:text-properties fo:color="#000000" fo:font-family="Calibri" fo:font-size="0.19444in"/>
      </text:list-level-style-bullet>
      <text:list-level-style-bullet text:level="3" text:bullet-char="●">
        <style:list-level-properties text:space-before="0.09722in" text:min-label-width="0.27778in"/>
        <style:text-properties fo:color="#000000" fo:font-family="Calibri" fo:font-size="0.19444in"/>
      </text:list-level-style-bullet>
      <text:list-level-style-bullet text:level="4" text:bullet-char="●">
        <style:list-level-properties text:space-before="0.09722in" text:min-label-width="0.27778in"/>
        <style:text-properties fo:color="#000000" fo:font-family="Calibri" fo:font-size="0.19444in"/>
      </text:list-level-style-bullet>
      <text:list-level-style-bullet text:level="5" text:bullet-char="●">
        <style:list-level-properties text:space-before="0.09722in" text:min-label-width="0.27778in"/>
        <style:text-properties fo:color="#000000" fo:font-family="Calibri" fo:font-size="0.19444in"/>
      </text:list-level-style-bullet>
      <text:list-level-style-bullet text:level="6" text:bullet-char="●">
        <style:list-level-properties text:space-before="0.09722in" text:min-label-width="0.27778in"/>
        <style:text-properties fo:color="#000000" fo:font-family="Calibri" fo:font-size="0.19444in"/>
      </text:list-level-style-bullet>
      <text:list-level-style-bullet text:level="7" text:bullet-char="●">
        <style:list-level-properties text:space-before="0.09722in" text:min-label-width="0.27778in"/>
        <style:text-properties fo:color="#000000" fo:font-family="Calibri" fo:font-size="0.19444in"/>
      </text:list-level-style-bullet>
      <text:list-level-style-bullet text:level="8" text:bullet-char="●">
        <style:list-level-properties text:space-before="0.09722in" text:min-label-width="0.27778in"/>
        <style:text-properties fo:color="#000000" fo:font-family="Calibri" fo:font-size="0.19444in"/>
      </text:list-level-style-bullet>
      <text:list-level-style-bullet text:level="9" text:bullet-char="●">
        <style:list-level-properties text:space-before="0.09722in" text:min-label-width="0.27778in"/>
        <style:text-properties fo:color="#000000" fo:font-family="Calibri" fo:font-size="0.19444in"/>
      </text:list-level-style-bullet>
    </text:list-style>
    <text:list-style style:name="a1624">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1577">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2068">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2343">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1554">
      <text:list-level-style-bullet text:level="1" text:bullet-char="●">
        <style:list-level-properties text:space-before="0.11111in" text:min-label-width="0.26389in"/>
        <style:text-properties fo:color="#000000" fo:font-family="Calibri" fo:font-size="0.16667in"/>
      </text:list-level-style-bullet>
      <text:list-level-style-bullet text:level="2" text:bullet-char="●">
        <style:list-level-properties text:space-before="0.11111in" text:min-label-width="0.26389in"/>
        <style:text-properties fo:color="#000000" fo:font-family="Calibri" fo:font-size="0.16667in"/>
      </text:list-level-style-bullet>
      <text:list-level-style-bullet text:level="3" text:bullet-char="●">
        <style:list-level-properties text:space-before="0.11111in" text:min-label-width="0.26389in"/>
        <style:text-properties fo:color="#000000" fo:font-family="Calibri" fo:font-size="0.16667in"/>
      </text:list-level-style-bullet>
      <text:list-level-style-bullet text:level="4" text:bullet-char="●">
        <style:list-level-properties text:space-before="0.11111in" text:min-label-width="0.26389in"/>
        <style:text-properties fo:color="#000000" fo:font-family="Calibri" fo:font-size="0.16667in"/>
      </text:list-level-style-bullet>
      <text:list-level-style-bullet text:level="5" text:bullet-char="●">
        <style:list-level-properties text:space-before="0.11111in" text:min-label-width="0.26389in"/>
        <style:text-properties fo:color="#000000" fo:font-family="Calibri" fo:font-size="0.16667in"/>
      </text:list-level-style-bullet>
      <text:list-level-style-bullet text:level="6" text:bullet-char="●">
        <style:list-level-properties text:space-before="0.11111in" text:min-label-width="0.26389in"/>
        <style:text-properties fo:color="#000000" fo:font-family="Calibri" fo:font-size="0.16667in"/>
      </text:list-level-style-bullet>
      <text:list-level-style-bullet text:level="7" text:bullet-char="●">
        <style:list-level-properties text:space-before="0.11111in" text:min-label-width="0.26389in"/>
        <style:text-properties fo:color="#000000" fo:font-family="Calibri" fo:font-size="0.16667in"/>
      </text:list-level-style-bullet>
      <text:list-level-style-bullet text:level="8" text:bullet-char="●">
        <style:list-level-properties text:space-before="0.11111in" text:min-label-width="0.26389in"/>
        <style:text-properties fo:color="#000000" fo:font-family="Calibri" fo:font-size="0.16667in"/>
      </text:list-level-style-bullet>
      <text:list-level-style-bullet text:level="9" text:bullet-char="●">
        <style:list-level-properties text:space-before="0.11111in" text:min-label-width="0.26389in"/>
        <style:text-properties fo:color="#000000" fo:font-family="Calibri" fo:font-size="0.16667in"/>
      </text:list-level-style-bullet>
    </text:list-style>
    <text:list-style style:name="a1603">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1629">
      <text:list-level-style-bullet text:level="1" text:bullet-char="●">
        <style:list-level-properties text:space-before="0.13889in" text:min-label-width="0.36111in"/>
        <style:text-properties fo:color="#000000" fo:font-family="Calibri" fo:font-size="0.22222in"/>
      </text:list-level-style-bullet>
      <text:list-level-style-bullet text:level="2" text:bullet-char="●">
        <style:list-level-properties text:space-before="0.13889in" text:min-label-width="0.36111in"/>
        <style:text-properties fo:color="#000000" fo:font-family="Calibri" fo:font-size="0.22222in"/>
      </text:list-level-style-bullet>
      <text:list-level-style-bullet text:level="3" text:bullet-char="●">
        <style:list-level-properties text:space-before="0.13889in" text:min-label-width="0.36111in"/>
        <style:text-properties fo:color="#000000" fo:font-family="Calibri" fo:font-size="0.22222in"/>
      </text:list-level-style-bullet>
      <text:list-level-style-bullet text:level="4" text:bullet-char="●">
        <style:list-level-properties text:space-before="0.13889in" text:min-label-width="0.36111in"/>
        <style:text-properties fo:color="#000000" fo:font-family="Calibri" fo:font-size="0.22222in"/>
      </text:list-level-style-bullet>
      <text:list-level-style-bullet text:level="5" text:bullet-char="●">
        <style:list-level-properties text:space-before="0.13889in" text:min-label-width="0.36111in"/>
        <style:text-properties fo:color="#000000" fo:font-family="Calibri" fo:font-size="0.22222in"/>
      </text:list-level-style-bullet>
      <text:list-level-style-bullet text:level="6" text:bullet-char="●">
        <style:list-level-properties text:space-before="0.13889in" text:min-label-width="0.36111in"/>
        <style:text-properties fo:color="#000000" fo:font-family="Calibri" fo:font-size="0.22222in"/>
      </text:list-level-style-bullet>
      <text:list-level-style-bullet text:level="7" text:bullet-char="●">
        <style:list-level-properties text:space-before="0.13889in" text:min-label-width="0.36111in"/>
        <style:text-properties fo:color="#000000" fo:font-family="Calibri" fo:font-size="0.22222in"/>
      </text:list-level-style-bullet>
      <text:list-level-style-bullet text:level="8" text:bullet-char="●">
        <style:list-level-properties text:space-before="0.13889in" text:min-label-width="0.36111in"/>
        <style:text-properties fo:color="#000000" fo:font-family="Calibri" fo:font-size="0.22222in"/>
      </text:list-level-style-bullet>
      <text:list-level-style-bullet text:level="9" text:bullet-char="●">
        <style:list-level-properties text:space-before="0.13889in" text:min-label-width="0.36111in"/>
        <style:text-properties fo:color="#000000" fo:font-family="Calibri" fo:font-size="0.22222in"/>
      </text:list-level-style-bullet>
    </text:list-style>
    <text:list-style style:name="a3733">
      <text:list-level-style-bullet text:level="1" text:bullet-char="➔">
        <style:list-level-properties text:space-before="0.15278in" text:min-label-width="0.34722in"/>
        <style:text-properties fo:color="#0b0c0c" fo:font-family="Calibri" fo:font-size="0.19444in"/>
      </text:list-level-style-bullet>
      <text:list-level-style-bullet text:level="2" text:bullet-char="➔">
        <style:list-level-properties text:space-before="0.15278in" text:min-label-width="0.34722in"/>
        <style:text-properties fo:color="#0b0c0c" fo:font-family="Calibri" fo:font-size="0.19444in"/>
      </text:list-level-style-bullet>
      <text:list-level-style-bullet text:level="3" text:bullet-char="➔">
        <style:list-level-properties text:space-before="0.15278in" text:min-label-width="0.34722in"/>
        <style:text-properties fo:color="#0b0c0c" fo:font-family="Calibri" fo:font-size="0.19444in"/>
      </text:list-level-style-bullet>
      <text:list-level-style-bullet text:level="4" text:bullet-char="➔">
        <style:list-level-properties text:space-before="0.15278in" text:min-label-width="0.34722in"/>
        <style:text-properties fo:color="#0b0c0c" fo:font-family="Calibri" fo:font-size="0.19444in"/>
      </text:list-level-style-bullet>
      <text:list-level-style-bullet text:level="5" text:bullet-char="➔">
        <style:list-level-properties text:space-before="0.15278in" text:min-label-width="0.34722in"/>
        <style:text-properties fo:color="#0b0c0c" fo:font-family="Calibri" fo:font-size="0.19444in"/>
      </text:list-level-style-bullet>
      <text:list-level-style-bullet text:level="6" text:bullet-char="➔">
        <style:list-level-properties text:space-before="0.15278in" text:min-label-width="0.34722in"/>
        <style:text-properties fo:color="#0b0c0c" fo:font-family="Calibri" fo:font-size="0.19444in"/>
      </text:list-level-style-bullet>
      <text:list-level-style-bullet text:level="7" text:bullet-char="➔">
        <style:list-level-properties text:space-before="0.15278in" text:min-label-width="0.34722in"/>
        <style:text-properties fo:color="#0b0c0c" fo:font-family="Calibri" fo:font-size="0.19444in"/>
      </text:list-level-style-bullet>
      <text:list-level-style-bullet text:level="8" text:bullet-char="➔">
        <style:list-level-properties text:space-before="0.15278in" text:min-label-width="0.34722in"/>
        <style:text-properties fo:color="#0b0c0c" fo:font-family="Calibri" fo:font-size="0.19444in"/>
      </text:list-level-style-bullet>
      <text:list-level-style-bullet text:level="9" text:bullet-char="➔">
        <style:list-level-properties text:space-before="0.15278in" text:min-label-width="0.34722in"/>
        <style:text-properties fo:color="#0b0c0c" fo:font-family="Calibri" fo:font-size="0.19444in"/>
      </text:list-level-style-bullet>
    </text:list-style>
    <text:list-style style:name="a2347">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text:list-style style:name="a1558">
      <text:list-level-style-bullet text:level="1" text:bullet-char="●">
        <style:list-level-properties text:space-before="0.09722in" text:min-label-width="0.27778in"/>
        <style:text-properties fo:color="#000000" fo:font-family="Calibri" fo:font-size="0.19444in"/>
      </text:list-level-style-bullet>
      <text:list-level-style-bullet text:level="2" text:bullet-char="●">
        <style:list-level-properties text:space-before="0.09722in" text:min-label-width="0.27778in"/>
        <style:text-properties fo:color="#000000" fo:font-family="Calibri" fo:font-size="0.19444in"/>
      </text:list-level-style-bullet>
      <text:list-level-style-bullet text:level="3" text:bullet-char="●">
        <style:list-level-properties text:space-before="0.09722in" text:min-label-width="0.27778in"/>
        <style:text-properties fo:color="#000000" fo:font-family="Calibri" fo:font-size="0.19444in"/>
      </text:list-level-style-bullet>
      <text:list-level-style-bullet text:level="4" text:bullet-char="●">
        <style:list-level-properties text:space-before="0.09722in" text:min-label-width="0.27778in"/>
        <style:text-properties fo:color="#000000" fo:font-family="Calibri" fo:font-size="0.19444in"/>
      </text:list-level-style-bullet>
      <text:list-level-style-bullet text:level="5" text:bullet-char="●">
        <style:list-level-properties text:space-before="0.09722in" text:min-label-width="0.27778in"/>
        <style:text-properties fo:color="#000000" fo:font-family="Calibri" fo:font-size="0.19444in"/>
      </text:list-level-style-bullet>
      <text:list-level-style-bullet text:level="6" text:bullet-char="●">
        <style:list-level-properties text:space-before="0.09722in" text:min-label-width="0.27778in"/>
        <style:text-properties fo:color="#000000" fo:font-family="Calibri" fo:font-size="0.19444in"/>
      </text:list-level-style-bullet>
      <text:list-level-style-bullet text:level="7" text:bullet-char="●">
        <style:list-level-properties text:space-before="0.09722in" text:min-label-width="0.27778in"/>
        <style:text-properties fo:color="#000000" fo:font-family="Calibri" fo:font-size="0.19444in"/>
      </text:list-level-style-bullet>
      <text:list-level-style-bullet text:level="8" text:bullet-char="●">
        <style:list-level-properties text:space-before="0.09722in" text:min-label-width="0.27778in"/>
        <style:text-properties fo:color="#000000" fo:font-family="Calibri" fo:font-size="0.19444in"/>
      </text:list-level-style-bullet>
      <text:list-level-style-bullet text:level="9" text:bullet-char="●">
        <style:list-level-properties text:space-before="0.09722in" text:min-label-width="0.27778in"/>
        <style:text-properties fo:color="#000000" fo:font-family="Calibri" fo:font-size="0.19444in"/>
      </text:list-level-style-bullet>
    </text:list-style>
    <text:list-style style:name="a2921">
      <text:list-level-style-bullet text:level="1" text:bullet-char="●">
        <style:list-level-properties text:space-before="0.15972in" text:min-label-width="0.34028in"/>
        <style:text-properties fo:color="#000000" fo:font-family="Arial" fo:font-size="0.18056in"/>
      </text:list-level-style-bullet>
      <text:list-level-style-bullet text:level="2" text:bullet-char="●">
        <style:list-level-properties text:space-before="0.15972in" text:min-label-width="0.34028in"/>
        <style:text-properties fo:color="#000000" fo:font-family="Arial" fo:font-size="0.18056in"/>
      </text:list-level-style-bullet>
      <text:list-level-style-bullet text:level="3" text:bullet-char="●">
        <style:list-level-properties text:space-before="0.15972in" text:min-label-width="0.34028in"/>
        <style:text-properties fo:color="#000000" fo:font-family="Arial" fo:font-size="0.18056in"/>
      </text:list-level-style-bullet>
      <text:list-level-style-bullet text:level="4" text:bullet-char="●">
        <style:list-level-properties text:space-before="0.15972in" text:min-label-width="0.34028in"/>
        <style:text-properties fo:color="#000000" fo:font-family="Arial" fo:font-size="0.18056in"/>
      </text:list-level-style-bullet>
      <text:list-level-style-bullet text:level="5" text:bullet-char="●">
        <style:list-level-properties text:space-before="0.15972in" text:min-label-width="0.34028in"/>
        <style:text-properties fo:color="#000000" fo:font-family="Arial" fo:font-size="0.18056in"/>
      </text:list-level-style-bullet>
      <text:list-level-style-bullet text:level="6" text:bullet-char="●">
        <style:list-level-properties text:space-before="0.15972in" text:min-label-width="0.34028in"/>
        <style:text-properties fo:color="#000000" fo:font-family="Arial" fo:font-size="0.18056in"/>
      </text:list-level-style-bullet>
      <text:list-level-style-bullet text:level="7" text:bullet-char="●">
        <style:list-level-properties text:space-before="0.15972in" text:min-label-width="0.34028in"/>
        <style:text-properties fo:color="#000000" fo:font-family="Arial" fo:font-size="0.18056in"/>
      </text:list-level-style-bullet>
      <text:list-level-style-bullet text:level="8" text:bullet-char="●">
        <style:list-level-properties text:space-before="0.15972in" text:min-label-width="0.34028in"/>
        <style:text-properties fo:color="#000000" fo:font-family="Arial" fo:font-size="0.18056in"/>
      </text:list-level-style-bullet>
      <text:list-level-style-bullet text:level="9" text:bullet-char="●">
        <style:list-level-properties text:space-before="0.15972in" text:min-label-width="0.34028in"/>
        <style:text-properties fo:color="#000000" fo:font-family="Arial" fo:font-size="0.18056in"/>
      </text:list-level-style-bullet>
    </text:list-style>
    <text:list-style style:name="a3710">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3686">
      <text:list-level-style-bullet text:level="1" text:bullet-char="●">
        <style:list-level-properties text:space-before="0.15278in" text:min-label-width="0.34722in"/>
        <style:text-properties fo:color="#000000" fo:font-family="Calibri" fo:font-size="0.19444in"/>
      </text:list-level-style-bullet>
      <text:list-level-style-bullet text:level="2" text:bullet-char="●">
        <style:list-level-properties text:space-before="0.15278in" text:min-label-width="0.34722in"/>
        <style:text-properties fo:color="#000000" fo:font-family="Calibri" fo:font-size="0.19444in"/>
      </text:list-level-style-bullet>
      <text:list-level-style-bullet text:level="3" text:bullet-char="●">
        <style:list-level-properties text:space-before="0.15278in" text:min-label-width="0.34722in"/>
        <style:text-properties fo:color="#000000" fo:font-family="Calibri" fo:font-size="0.19444in"/>
      </text:list-level-style-bullet>
      <text:list-level-style-bullet text:level="4" text:bullet-char="●">
        <style:list-level-properties text:space-before="0.15278in" text:min-label-width="0.34722in"/>
        <style:text-properties fo:color="#000000" fo:font-family="Calibri" fo:font-size="0.19444in"/>
      </text:list-level-style-bullet>
      <text:list-level-style-bullet text:level="5" text:bullet-char="●">
        <style:list-level-properties text:space-before="0.15278in" text:min-label-width="0.34722in"/>
        <style:text-properties fo:color="#000000" fo:font-family="Calibri" fo:font-size="0.19444in"/>
      </text:list-level-style-bullet>
      <text:list-level-style-bullet text:level="6" text:bullet-char="●">
        <style:list-level-properties text:space-before="0.15278in" text:min-label-width="0.34722in"/>
        <style:text-properties fo:color="#000000" fo:font-family="Calibri" fo:font-size="0.19444in"/>
      </text:list-level-style-bullet>
      <text:list-level-style-bullet text:level="7" text:bullet-char="●">
        <style:list-level-properties text:space-before="0.15278in" text:min-label-width="0.34722in"/>
        <style:text-properties fo:color="#000000" fo:font-family="Calibri" fo:font-size="0.19444in"/>
      </text:list-level-style-bullet>
      <text:list-level-style-bullet text:level="8" text:bullet-char="●">
        <style:list-level-properties text:space-before="0.15278in" text:min-label-width="0.34722in"/>
        <style:text-properties fo:color="#000000" fo:font-family="Calibri" fo:font-size="0.19444in"/>
      </text:list-level-style-bullet>
      <text:list-level-style-bullet text:level="9" text:bullet-char="●">
        <style:list-level-properties text:space-before="0.15278in" text:min-label-width="0.34722in"/>
        <style:text-properties fo:color="#000000" fo:font-family="Calibri" fo:font-size="0.19444in"/>
      </text:list-level-style-bullet>
    </text:list-style>
    <text:list-style style:name="a3737">
      <text:list-level-style-bullet text:level="1" text:bullet-char="➔">
        <style:list-level-properties text:space-before="0.15278in" text:min-label-width="0.34722in"/>
        <style:text-properties fo:color="#0b0c0c" fo:font-family="Calibri" fo:font-size="0.19444in"/>
      </text:list-level-style-bullet>
      <text:list-level-style-bullet text:level="2" text:bullet-char="➔">
        <style:list-level-properties text:space-before="0.15278in" text:min-label-width="0.34722in"/>
        <style:text-properties fo:color="#0b0c0c" fo:font-family="Calibri" fo:font-size="0.19444in"/>
      </text:list-level-style-bullet>
      <text:list-level-style-bullet text:level="3" text:bullet-char="➔">
        <style:list-level-properties text:space-before="0.15278in" text:min-label-width="0.34722in"/>
        <style:text-properties fo:color="#0b0c0c" fo:font-family="Calibri" fo:font-size="0.19444in"/>
      </text:list-level-style-bullet>
      <text:list-level-style-bullet text:level="4" text:bullet-char="➔">
        <style:list-level-properties text:space-before="0.15278in" text:min-label-width="0.34722in"/>
        <style:text-properties fo:color="#0b0c0c" fo:font-family="Calibri" fo:font-size="0.19444in"/>
      </text:list-level-style-bullet>
      <text:list-level-style-bullet text:level="5" text:bullet-char="➔">
        <style:list-level-properties text:space-before="0.15278in" text:min-label-width="0.34722in"/>
        <style:text-properties fo:color="#0b0c0c" fo:font-family="Calibri" fo:font-size="0.19444in"/>
      </text:list-level-style-bullet>
      <text:list-level-style-bullet text:level="6" text:bullet-char="➔">
        <style:list-level-properties text:space-before="0.15278in" text:min-label-width="0.34722in"/>
        <style:text-properties fo:color="#0b0c0c" fo:font-family="Calibri" fo:font-size="0.19444in"/>
      </text:list-level-style-bullet>
      <text:list-level-style-bullet text:level="7" text:bullet-char="➔">
        <style:list-level-properties text:space-before="0.15278in" text:min-label-width="0.34722in"/>
        <style:text-properties fo:color="#0b0c0c" fo:font-family="Calibri" fo:font-size="0.19444in"/>
      </text:list-level-style-bullet>
      <text:list-level-style-bullet text:level="8" text:bullet-char="➔">
        <style:list-level-properties text:space-before="0.15278in" text:min-label-width="0.34722in"/>
        <style:text-properties fo:color="#0b0c0c" fo:font-family="Calibri" fo:font-size="0.19444in"/>
      </text:list-level-style-bullet>
      <text:list-level-style-bullet text:level="9" text:bullet-char="➔">
        <style:list-level-properties text:space-before="0.15278in" text:min-label-width="0.34722in"/>
        <style:text-properties fo:color="#0b0c0c" fo:font-family="Calibri" fo:font-size="0.19444in"/>
      </text:list-level-style-bullet>
    </text:list-style>
    <text:list-style style:name="a2926">
      <text:list-level-style-bullet text:level="1" text:bullet-char="●">
        <style:list-level-properties text:space-before="0.15972in" text:min-label-width="0.34028in"/>
        <style:text-properties fo:color="#000000" fo:font-family="Arial" fo:font-size="0.18056in"/>
      </text:list-level-style-bullet>
      <text:list-level-style-bullet text:level="2" text:bullet-char="●">
        <style:list-level-properties text:space-before="0.15972in" text:min-label-width="0.34028in"/>
        <style:text-properties fo:color="#000000" fo:font-family="Arial" fo:font-size="0.18056in"/>
      </text:list-level-style-bullet>
      <text:list-level-style-bullet text:level="3" text:bullet-char="●">
        <style:list-level-properties text:space-before="0.15972in" text:min-label-width="0.34028in"/>
        <style:text-properties fo:color="#000000" fo:font-family="Arial" fo:font-size="0.18056in"/>
      </text:list-level-style-bullet>
      <text:list-level-style-bullet text:level="4" text:bullet-char="●">
        <style:list-level-properties text:space-before="0.15972in" text:min-label-width="0.34028in"/>
        <style:text-properties fo:color="#000000" fo:font-family="Arial" fo:font-size="0.18056in"/>
      </text:list-level-style-bullet>
      <text:list-level-style-bullet text:level="5" text:bullet-char="●">
        <style:list-level-properties text:space-before="0.15972in" text:min-label-width="0.34028in"/>
        <style:text-properties fo:color="#000000" fo:font-family="Arial" fo:font-size="0.18056in"/>
      </text:list-level-style-bullet>
      <text:list-level-style-bullet text:level="6" text:bullet-char="●">
        <style:list-level-properties text:space-before="0.15972in" text:min-label-width="0.34028in"/>
        <style:text-properties fo:color="#000000" fo:font-family="Arial" fo:font-size="0.18056in"/>
      </text:list-level-style-bullet>
      <text:list-level-style-bullet text:level="7" text:bullet-char="●">
        <style:list-level-properties text:space-before="0.15972in" text:min-label-width="0.34028in"/>
        <style:text-properties fo:color="#000000" fo:font-family="Arial" fo:font-size="0.18056in"/>
      </text:list-level-style-bullet>
      <text:list-level-style-bullet text:level="8" text:bullet-char="●">
        <style:list-level-properties text:space-before="0.15972in" text:min-label-width="0.34028in"/>
        <style:text-properties fo:color="#000000" fo:font-family="Arial" fo:font-size="0.18056in"/>
      </text:list-level-style-bullet>
      <text:list-level-style-bullet text:level="9" text:bullet-char="●">
        <style:list-level-properties text:space-before="0.15972in" text:min-label-width="0.34028in"/>
        <style:text-properties fo:color="#000000" fo:font-family="Arial" fo:font-size="0.18056in"/>
      </text:list-level-style-bullet>
    </text:list-style>
    <text:list-style style:name="a2901">
      <text:list-level-style-bullet text:level="1" text:bullet-char="●">
        <style:list-level-properties text:space-before="0.65972in" text:min-label-width="0.34028in"/>
        <style:text-properties fo:color="#10b981" fo:font-family="Calibri" fo:font-size="0.18056in"/>
      </text:list-level-style-bullet>
      <text:list-level-style-bullet text:level="2" text:bullet-char="●">
        <style:list-level-properties text:space-before="0.65972in" text:min-label-width="0.34028in"/>
        <style:text-properties fo:color="#10b981" fo:font-family="Calibri" fo:font-size="0.18056in"/>
      </text:list-level-style-bullet>
      <text:list-level-style-bullet text:level="3" text:bullet-char="●">
        <style:list-level-properties text:space-before="0.65972in" text:min-label-width="0.34028in"/>
        <style:text-properties fo:color="#10b981" fo:font-family="Calibri" fo:font-size="0.18056in"/>
      </text:list-level-style-bullet>
      <text:list-level-style-bullet text:level="4" text:bullet-char="●">
        <style:list-level-properties text:space-before="0.65972in" text:min-label-width="0.34028in"/>
        <style:text-properties fo:color="#10b981" fo:font-family="Calibri" fo:font-size="0.18056in"/>
      </text:list-level-style-bullet>
      <text:list-level-style-bullet text:level="5" text:bullet-char="●">
        <style:list-level-properties text:space-before="0.65972in" text:min-label-width="0.34028in"/>
        <style:text-properties fo:color="#10b981" fo:font-family="Calibri" fo:font-size="0.18056in"/>
      </text:list-level-style-bullet>
      <text:list-level-style-bullet text:level="6" text:bullet-char="●">
        <style:list-level-properties text:space-before="0.65972in" text:min-label-width="0.34028in"/>
        <style:text-properties fo:color="#10b981" fo:font-family="Calibri" fo:font-size="0.18056in"/>
      </text:list-level-style-bullet>
      <text:list-level-style-bullet text:level="7" text:bullet-char="●">
        <style:list-level-properties text:space-before="0.65972in" text:min-label-width="0.34028in"/>
        <style:text-properties fo:color="#10b981" fo:font-family="Calibri" fo:font-size="0.18056in"/>
      </text:list-level-style-bullet>
      <text:list-level-style-bullet text:level="8" text:bullet-char="●">
        <style:list-level-properties text:space-before="0.65972in" text:min-label-width="0.34028in"/>
        <style:text-properties fo:color="#10b981" fo:font-family="Calibri" fo:font-size="0.18056in"/>
      </text:list-level-style-bullet>
      <text:list-level-style-bullet text:level="9" text:bullet-char="●">
        <style:list-level-properties text:space-before="0.65972in" text:min-label-width="0.34028in"/>
        <style:text-properties fo:color="#10b981" fo:font-family="Calibri" fo:font-size="0.18056in"/>
      </text:list-level-style-bullet>
    </text:list-style>
    <text:list-style style:name="a3641">
      <text:list-level-style-bullet text:level="1" text:bullet-char="●">
        <style:list-level-properties text:space-before="0.14583in" text:min-label-width="0.35417in"/>
        <style:text-properties fo:color="#000000" fo:font-family="Calibri" fo:font-size="0.20833in"/>
      </text:list-level-style-bullet>
      <text:list-level-style-bullet text:level="2" text:bullet-char="●">
        <style:list-level-properties text:space-before="0.14583in" text:min-label-width="0.35417in"/>
        <style:text-properties fo:color="#000000" fo:font-family="Calibri" fo:font-size="0.20833in"/>
      </text:list-level-style-bullet>
      <text:list-level-style-bullet text:level="3" text:bullet-char="●">
        <style:list-level-properties text:space-before="0.14583in" text:min-label-width="0.35417in"/>
        <style:text-properties fo:color="#000000" fo:font-family="Calibri" fo:font-size="0.20833in"/>
      </text:list-level-style-bullet>
      <text:list-level-style-bullet text:level="4" text:bullet-char="●">
        <style:list-level-properties text:space-before="0.14583in" text:min-label-width="0.35417in"/>
        <style:text-properties fo:color="#000000" fo:font-family="Calibri" fo:font-size="0.20833in"/>
      </text:list-level-style-bullet>
      <text:list-level-style-bullet text:level="5" text:bullet-char="●">
        <style:list-level-properties text:space-before="0.14583in" text:min-label-width="0.35417in"/>
        <style:text-properties fo:color="#000000" fo:font-family="Calibri" fo:font-size="0.20833in"/>
      </text:list-level-style-bullet>
      <text:list-level-style-bullet text:level="6" text:bullet-char="●">
        <style:list-level-properties text:space-before="0.14583in" text:min-label-width="0.35417in"/>
        <style:text-properties fo:color="#000000" fo:font-family="Calibri" fo:font-size="0.20833in"/>
      </text:list-level-style-bullet>
      <text:list-level-style-bullet text:level="7" text:bullet-char="●">
        <style:list-level-properties text:space-before="0.14583in" text:min-label-width="0.35417in"/>
        <style:text-properties fo:color="#000000" fo:font-family="Calibri" fo:font-size="0.20833in"/>
      </text:list-level-style-bullet>
      <text:list-level-style-bullet text:level="8" text:bullet-char="●">
        <style:list-level-properties text:space-before="0.14583in" text:min-label-width="0.35417in"/>
        <style:text-properties fo:color="#000000" fo:font-family="Calibri" fo:font-size="0.20833in"/>
      </text:list-level-style-bullet>
      <text:list-level-style-bullet text:level="9" text:bullet-char="●">
        <style:list-level-properties text:space-before="0.14583in" text:min-label-width="0.35417in"/>
        <style:text-properties fo:color="#000000" fo:font-family="Calibri" fo:font-size="0.20833in"/>
      </text:list-level-style-bullet>
    </text:list-style>
  </office:automatic-styles>
  <office:body>
    <office:presentation>
      <draw:page draw:name="Slide1" draw:style-name="a1511" draw:master-page-name="Master1-Layout64-cust-TITLE_1_1_2" presentation:presentation-page-layout-name="Master1-PPL64" draw:id="Slide-256">
        <draw:frame draw:id="id334" presentation:style-name="a1518" draw:name="Google Shape;408;p68" svg:x="0.24537in" svg:y="0.98278in" svg:width="3.00558in" svg:height="1.70768in" presentation:class="title" presentation:placeholder="false">
          <draw:text-box>
            <text:p text:style-name="a1514" text:class-names="" text:cond-style-name=""><text:span text:style-name="a1512" text:class-names="">RM6377</text:span><text:span text:style-name="a1513" text:class-names=""/></text:p>
            <text:p text:style-name="a1517" text:class-names="" text:cond-style-name=""><text:span text:style-name="a1515" text:class-names="">Network Services 4<text:s text:c="1"/></text:span><text:span text:style-name="a1516" text:class-names=""/></text:p>
          </draw:text-box>
          <svg:title/>
          <svg:desc/>
        </draw:frame>
        <draw:frame draw:id="id335" presentation:style-name="a1522" draw:name="Google Shape;409;p68" svg:x="0.24537in" svg:y="2.76337in" svg:width="2.92618in" svg:height="1in" presentation:class="title" presentation:placeholder="false">
          <draw:text-box>
            <text:p text:style-name="a1521" text:class-names="" text:cond-style-name=""><text:span text:style-name="a1519" text:class-names="">Supplier Surgery</text:span><text:span text:style-name="a1520" text:class-names=""/></text:p>
          </draw:text-box>
          <svg:title/>
          <svg:desc/>
        </draw:frame>
        <presentation:notes draw:style-name="a1525">
          <draw:page-thumbnail draw:page-number="1" svg:x="0.41667in" svg:y="0.75in" svg:width="6.66667in" svg:height="3.75in" presentation:class="page" draw:id="id336" presentation:style-name="a1523" draw:name="Google Shape;405;g3f53adda73f_0_1854:notes">
            <svg:title/>
            <svg:desc/>
          </draw:page-thumbnail>
          <draw:frame draw:id="id337" presentation:style-name="a1524" draw:name="Google Shape;406;g3f53adda73f_0_1854:notes" svg:x="1in" svg:y="4.75in" svg:width="5.5in" svg:height="4.5in" presentation:class="notes" presentation:placeholder="true">
            <draw:text-box/>
            <svg:title/>
            <svg:desc/>
          </draw:frame>
        </presentation:notes>
      </draw:page>
      <draw:page draw:name="Slide2" draw:style-name="a1526" draw:master-page-name="Master1-Layout58-cust-BLANK_2_1_1_1_1_1_1" presentation:presentation-page-layout-name="Master1-PPL58" draw:id="Slide-257">
        <draw:frame draw:id="id338" presentation:style-name="a1532" draw:name="Google Shape;414;p69" svg:x="3.09471in" svg:y="0.6988in" svg:width="6.17093in" svg:height="0.6916in" presentation:class="title" presentation:placeholder="false">
          <draw:text-box>
            <text:p text:style-name="a1529" text:class-names="" text:cond-style-name=""><text:span text:style-name="a1527" text:class-names="">Housekeeping</text:span><text:span text:style-name="a1528" text:class-names=""/></text:p>
            <text:p text:style-name="a1531" text:class-names="" text:cond-style-name=""><text:span text:style-name="a1530" text:class-names=""/></text:p>
          </draw:text-box>
          <svg:title/>
          <svg:desc/>
        </draw:frame>
        <draw:frame draw:id="id339" draw:style-name="a1542" draw:name="Google Shape;415;p69" svg:x="0.31083in" svg:y="2.39009in" svg:width="9.4206in" svg:height="1.18799in">
          <draw:text-box>
            <text:p text:style-name="a1535" text:class-names="" text:cond-style-name=""><text:span text:style-name="a1533" text:class-names="">This session is intended for prospective bidders.<text:s text:c="1"/></text:span><text:span text:style-name="a1534" text:class-names=""/></text:p>
            <text:p text:style-name="a1538" text:class-names="" text:cond-style-name=""><text:span text:style-name="a1536" text:class-names="">All information in this presentation is provisional and is subject to change.<text:s text:c="1"/></text:span><text:span text:style-name="a1537" text:class-names=""/></text:p>
            <text:p text:style-name="a1541" text:class-names="" text:cond-style-name=""><text:span text:style-name="a1539" text:class-names="">All information will be superseded by information found in the published bid pack and Tender Notice.</text:span><text:span text:style-name="a1540" text:class-names=""/></text:p>
          </draw:text-box>
          <svg:title/>
          <svg:desc/>
        </draw:frame>
        <draw:frame draw:id="id340" draw:style-name="a1559" draw:name="Google Shape;416;p69" svg:x="3.05977in" svg:y="3.69805in" svg:width="6.24081in" svg:height="1.85171in">
          <draw:text-box>
            <text:list text:style-name="a1546">
              <text:list-item>
                <text:p text:style-name="a1545" text:class-names="" text:cond-style-name=""><text:span text:style-name="a1543" text:class-names="">Slides will be shared after the session</text:span><text:span text:style-name="a1544" text:class-names=""/></text:p>
              </text:list-item>
            </text:list>
            <text:list text:style-name="a1550">
              <text:list-item>
                <text:p text:style-name="a1549" text:class-names="" text:cond-style-name=""><text:span text:style-name="a1547" text:class-names="">We welcome questions during the session</text:span><text:span text:style-name="a1548" text:class-names=""/></text:p>
              </text:list-item>
            </text:list>
            <text:list text:style-name="a1554">
              <text:list-item>
                <text:p text:style-name="a1553" text:class-names="" text:cond-style-name=""><text:span text:style-name="a1551" text:class-names="">The session will consist of deep dive, FAQ review and open Q&amp;A</text:span><text:span text:style-name="a1552" text:class-names=""/></text:p>
              </text:list-item>
            </text:list>
            <text:list text:style-name="a1558">
              <text:list-item>
                <text:p text:style-name="a1557" text:class-names="" text:cond-style-name=""><text:span text:style-name="a1555" text:class-names="">The session, in part, assumes that you are familiar with content presented on the 7th July</text:span><text:span text:style-name="a1556" text:class-names=""/></text:p>
              </text:list-item>
            </text:list>
          </draw:text-box>
          <svg:title/>
          <svg:desc/>
        </draw:frame>
        <presentation:notes draw:style-name="a1565">
          <draw:frame draw:id="id341" presentation:style-name="a1563" draw:name="Google Shape;411;g3f53adda73f_0_0:notes" svg:x="1in" svg:y="4.75in" svg:width="5.5in" svg:height="4.5in" presentation:class="notes" presentation:placeholder="false">
            <draw:text-box>
              <text:p text:style-name="a1562" text:class-names="" text:cond-style-name=""><text:span text:style-name="a1560" text:class-names="">Kim<text:s text:c="1"/></text:span><text:span text:style-name="a1561" text:class-names=""/></text:p>
            </draw:text-box>
            <svg:title/>
            <svg:desc/>
          </draw:frame>
          <draw:page-thumbnail draw:page-number="2" svg:x="0.41667in" svg:y="0.75in" svg:width="6.66667in" svg:height="3.75in" presentation:class="page" draw:id="id342" presentation:style-name="a1564" draw:name="Google Shape;412;g3f53adda73f_0_0:notes">
            <svg:title/>
            <svg:desc/>
          </draw:page-thumbnail>
        </presentation:notes>
      </draw:page>
      <draw:page draw:name="Slide3" draw:style-name="a1566" draw:master-page-name="Master1-Layout63-cust-CUSTOM_4_18" presentation:presentation-page-layout-name="Master1-PPL63" draw:id="Slide-258">
        <draw:frame draw:id="id343" presentation:style-name="a1570" draw:name="Google Shape;421;p70" svg:x="0.37332in" svg:y="0.4707in" svg:width="7.85892in" svg:height="0.43668in" presentation:class="title" presentation:placeholder="false">
          <draw:text-box>
            <text:p text:style-name="a1569" text:class-names="" text:cond-style-name=""><text:span text:style-name="a1567" text:class-names="">Conditions of participation<text:s text:c="1"/></text:span><text:span text:style-name="a1568" text:class-names=""/></text:p>
          </draw:text-box>
          <svg:title/>
          <svg:desc/>
        </draw:frame>
        <draw:frame draw:id="id344" draw:style-name="a1590" draw:name="Google Shape;422;p70" svg:x="4.5292in" svg:y="3.06573in" svg:width="5.1542in" svg:height="1.54856in">
          <draw:text-box>
            <text:p text:style-name="a1573" text:class-names="" text:cond-style-name=""><text:span text:style-name="a1571" text:class-names="">Insurances:</text:span><text:span text:style-name="a1572" text:class-names=""/></text:p>
            <text:list text:style-name="a1577">
              <text:list-item>
                <text:p text:style-name="a1576" text:class-names="" text:cond-style-name=""><text:span text:style-name="a1574" text:class-names="">Public Liability Insurance - £1,000,000</text:span><text:span text:style-name="a1575" text:class-names=""/></text:p>
              </text:list-item>
            </text:list>
            <text:list text:style-name="a1581">
              <text:list-item>
                <text:p text:style-name="a1580" text:class-names="" text:cond-style-name=""><text:span text:style-name="a1578" text:class-names="">Employer’s Liability Insurance - £5,000,000</text:span><text:span text:style-name="a1579" text:class-names=""/></text:p>
              </text:list-item>
            </text:list>
            <text:list text:style-name="a1585">
              <text:list-item>
                <text:p text:style-name="a1584" text:class-names="" text:cond-style-name=""><text:span text:style-name="a1582" text:class-names="">Professional Indemnity Insurance - £1,000,000</text:span><text:span text:style-name="a1583" text:class-names=""/></text:p>
              </text:list-item>
            </text:list>
            <text:list text:style-name="a1589">
              <text:list-item>
                <text:p text:style-name="a1588" text:class-names="" text:cond-style-name=""><text:span text:style-name="a1586" text:class-names="">Product Liability Insurance - £1,000,000</text:span><text:span text:style-name="a1587" text:class-names=""/></text:p>
              </text:list-item>
            </text:list>
          </draw:text-box>
          <svg:title/>
          <svg:desc/>
        </draw:frame>
        <draw:frame draw:id="id345" draw:style-name="a1604" draw:name="Google Shape;423;p70" svg:x="0.61893in" svg:y="1.00328in" svg:width="8.76214in" svg:height="2.08727in">
          <draw:text-box>
            <text:p text:style-name="a1593" text:class-names="" text:cond-style-name=""><text:span text:style-name="a1591" text:class-names="">These are mandatory requirements of the Framework and conditions of participation for the competition. Failure to address these conditions of participation may result in your tender being disregarded.</text:span><text:span text:style-name="a1592" text:class-names=""/></text:p>
            <text:p text:style-name="a1595" text:class-names="" text:cond-style-name=""><text:span text:style-name="a1594" text:class-names=""/></text:p>
            <text:list text:style-name="a1599">
              <text:list-item>
                <text:p text:style-name="a1598" text:class-names="" text:cond-style-name=""><text:span text:style-name="a1596" text:class-names="">Technical Ability Certificates (TAC) - verify that a bidder has successfully delivered similar work in the past<text:s text:c="1"/></text:span><text:span text:style-name="a1597" text:class-names=""/></text:p>
              </text:list-item>
            </text:list>
            <text:list text:style-name="a1603">
              <text:list-item>
                <text:p text:style-name="a1602" text:class-names="" text:cond-style-name=""><text:span text:style-name="a1600" text:class-names="">Financial Viability Risk Assessment (FVRA) - review of bidder account(s)<text:s text:c="1"/></text:span><text:span text:style-name="a1601" text:class-names=""/></text:p>
              </text:list-item>
            </text:list>
          </draw:text-box>
          <svg:title/>
          <svg:desc/>
        </draw:frame>
        <draw:frame draw:id="id346" draw:style-name="a1630" draw:name="Google Shape;424;p70" svg:x="0.73163in" svg:y="3.05605in" svg:width="3.79757in" svg:height="1.81791in">
          <draw:text-box>
            <text:p text:style-name="a1607" text:class-names="" text:cond-style-name=""><text:span text:style-name="a1605" text:class-names="">PPNs:<text:s text:c="1"/></text:span><text:span text:style-name="a1606" text:class-names=""/></text:p>
            <text:list text:style-name="a1613">
              <text:list-item>
                <text:p text:style-name="a1612" text:class-names="" text:cond-style-name=""><text:span text:style-name="a1608" text:class-names=""><text:a xlink:href="https://www.gov.uk/government/publications/ppn-014-cyber-essentials-scheme" text:style-name="" text:visited-style-name="">PPN 014</text:a></text:span><text:span text:style-name="a1609" text:class-names="">:<text:s text:c="1"/></text:span><text:span text:style-name="a1610" text:class-names=""><text:a xlink:href="https://www.ncsc.gov.uk/cyberessentials/overview" text:style-name="" text:visited-style-name="">Cyber Essentials<text:s text:c="1"/></text:a></text:span><text:span text:style-name="a1611" text:class-names=""/></text:p>
              </text:list-item>
            </text:list>
            <text:list text:style-name="a1618">
              <text:list-item>
                <text:p text:style-name="a1617" text:class-names="" text:cond-style-name=""><text:span text:style-name="a1614" text:class-names=""><text:a xlink:href="https://www.gov.uk/government/publications/ppn-006-taking-account-of-carbon-reduction-plans-in-the-procurement-of-major-government-contracts" text:style-name="" text:visited-style-name="">PPN 015</text:a></text:span><text:span text:style-name="a1615" text:class-names="">: Prompt Payment<text:s text:c="1"/></text:span><text:span text:style-name="a1616" text:class-names=""/></text:p>
              </text:list-item>
            </text:list>
            <text:list text:style-name="a1624">
              <text:list-item>
                <text:p text:style-name="a1623" text:class-names="" text:cond-style-name=""><text:span text:style-name="a1619" text:class-names=""><text:a xlink:href="https://www.gov.uk/government/publications/ppn-006-taking-account-of-carbon-reduction-plans-in-the-procurement-of-major-government-contracts" text:style-name="" text:visited-style-name="">PPN 006</text:a></text:span><text:span text:style-name="a1620" text:class-names="">:<text:s text:c="1"/></text:span><text:span text:style-name="a1621" text:class-names=""><text:a xlink:href="https://www.gca.gov.uk/social-value/carbon-net-zero/how-to-create-a-carbon-reduction-plan-crp" text:style-name="" text:visited-style-name="">Carbon Reduction Plan</text:a></text:span><text:span text:style-name="a1622" text:class-names=""/></text:p>
              </text:list-item>
            </text:list>
            <text:list text:style-name="a1629">
              <text:list-item>
                <text:p text:style-name="a1628" text:class-names="" text:cond-style-name=""><text:span text:style-name="a1625" text:class-names=""><text:a xlink:href="https://www.gov.uk/government/publications/ppn-009-tackling-modern-slavery-in-government-supply-chains/ppn-009-guidance-on-tackling-modern-slavery-in-government-supply-chains-html" text:style-name="" text:visited-style-name="">PPN 009</text:a></text:span><text:span text:style-name="a1626" text:class-names="">: Modern Slavery Risk Assessment<text:s text:c="1"/></text:span><text:span text:style-name="a1627" text:class-names=""/></text:p>
              </text:list-item>
            </text:list>
          </draw:text-box>
          <svg:title/>
          <svg:desc/>
        </draw:frame>
        <draw:frame draw:id="id347" draw:style-name="a1637" draw:name="Google Shape;425;p70" svg:x="1.0333in" svg:y="5.03937in" svg:width="7.9334in" svg:height="0.58563in">
          <draw:text-box>
            <text:p text:style-name="a1633" text:class-names="" text:cond-style-name=""><text:span text:style-name="a1631" text:class-names="">All information in this presentation is provisional and is subject to change.<text:s text:c="1"/></text:span><text:span text:style-name="a1632" text:class-names=""/></text:p>
            <text:p text:style-name="a1636" text:class-names="" text:cond-style-name=""><text:span text:style-name="a1634" text:class-names="">All information will be superseded by information found in the published bid pack and Tender Notice.<text:s text:c="1"/></text:span><text:span text:style-name="a1635" text:class-names=""/></text:p>
          </draw:text-box>
          <svg:title/>
          <svg:desc/>
        </draw:frame>
        <presentation:notes draw:style-name="a1643">
          <draw:page-thumbnail draw:page-number="3" svg:x="0.41667in" svg:y="0.75in" svg:width="6.66667in" svg:height="3.75in" presentation:class="page" draw:id="id348" presentation:style-name="a1638" draw:name="Google Shape;418;g3f53adda73f_0_2580:notes">
            <svg:title/>
            <svg:desc/>
          </draw:page-thumbnail>
          <draw:frame draw:id="id349" presentation:style-name="a1642" draw:name="Google Shape;419;g3f53adda73f_0_2580:notes" svg:x="0.75in" svg:y="4.75in" svg:width="6in" svg:height="4.5in" presentation:class="notes" presentation:placeholder="false">
            <draw:text-box>
              <text:p text:style-name="a1641" text:class-names="" text:cond-style-name=""><text:span text:style-name="a1639" text:class-names="">Kim</text:span><text:span text:style-name="a1640" text:class-names=""/></text:p>
            </draw:text-box>
            <svg:title/>
            <svg:desc/>
          </draw:frame>
        </presentation:notes>
      </draw:page>
      <draw:page draw:name="Slide4" draw:style-name="a1644" draw:master-page-name="Master1-Layout63-cust-CUSTOM_4_18" presentation:presentation-page-layout-name="Master1-PPL63" draw:id="Slide-259">
        <draw:frame draw:id="id350" presentation:style-name="a1650" draw:name="Google Shape;430;p71" svg:x="0.37332in" svg:y="0.4707in" svg:width="7.85892in" svg:height="0.43668in" presentation:class="title" presentation:placeholder="false">
          <draw:text-box>
            <text:p text:style-name="a1647" text:class-names="" text:cond-style-name=""><text:span text:style-name="a1645" text:class-names="">Conditions of participation<text:s text:c="1"/></text:span><text:span text:style-name="a1646" text:class-names=""/></text:p>
            <text:p text:style-name="a1649" text:class-names="" text:cond-style-name=""><text:span text:style-name="a1648" text:class-names=""/></text:p>
          </draw:text-box>
          <svg:title/>
          <svg:desc/>
        </draw:frame>
        <draw:frame draw:id="id351" draw:name="Google Shape;431;p71" svg:x="0.37333in" svg:y="1.15366in" svg:width="3.28084in" svg:height="3.28084in">
          <table:table table:style-name="a1651" table:template-name="{555AA277-8B61-436B-8EBA-71999A9795A5}" table:use-banding-columns-styles="false" table:use-banding-rows-styles="false" table:use-first-column-styles="false" table:use-first-row-styles="false" table:use-last-column-styles="false" table:use-last-row-styles="false">
            <table:table-column table:style-name="a1652" table:default-cell-style-name=""/>
            <table:table-column table:style-name="a1653" table:default-cell-style-name=""/>
            <table:table-column table:style-name="a1654" table:default-cell-style-name=""/>
            <table:table-column table:style-name="a1655" table:default-cell-style-name=""/>
            <table:table-column table:style-name="a1656" table:default-cell-style-name=""/>
            <table:table-column table:style-name="a1657" table:default-cell-style-name=""/>
            <table:table-column table:style-name="a1658" table:default-cell-style-name=""/>
            <table:table-row table:style-name="a1659" table:default-cell-style-name="">
              <table:table-cell table:style-name="a1662">
                <text:p text:style-name="a1661" text:class-names="" text:cond-style-name=""><text:span text:style-name="a1660" text:class-names=""/></text:p>
              </table:table-cell>
              <table:table-cell table:style-name="a1666">
                <text:p text:style-name="a1665" text:class-names="" text:cond-style-name=""><text:span text:style-name="a1663" text:class-names="">Technical Ability Certificates (TAC)</text:span><text:span text:style-name="a1664" text:class-names=""/></text:p>
              </table:table-cell>
              <table:table-cell table:style-name="a1670">
                <text:p text:style-name="a1669" text:class-names="" text:cond-style-name=""><text:span text:style-name="a1667" text:class-names=""><text:a xlink:href="https://www.gca.gov.uk/news/financial-assessment-how-suppliers-can-prepare-for-success-supplier-specifics-2" text:style-name="" text:visited-style-name="">Financial Viability Risk Assessment (FVRA)</text:a></text:span><text:span text:style-name="a1668" text:class-names=""/></text:p>
              </table:table-cell>
              <table:table-cell table:style-name="a1676">
                <text:p text:style-name="a1675" text:class-names="" text:cond-style-name=""><text:span text:style-name="a1671" text:class-names=""><text:a xlink:href="https://www.gov.uk/government/publications/ppn-014-cyber-essentials-scheme" text:style-name="" text:visited-style-name="">PPN 014</text:a></text:span><text:span text:style-name="a1672" text:class-names="">:<text:s text:c="1"/></text:span><text:span text:style-name="a1673" text:class-names=""><text:a xlink:href="https://www.ncsc.gov.uk/cyberessentials/overview" text:style-name="" text:visited-style-name="">Cyber Essentials<text:s text:c="1"/></text:a></text:span><text:span text:style-name="a1674" text:class-names=""/></text:p>
              </table:table-cell>
              <table:table-cell table:style-name="a1681">
                <text:p text:style-name="a1680" text:class-names="" text:cond-style-name=""><text:span text:style-name="a1677" text:class-names=""><text:a xlink:href="https://www.gov.uk/government/publications/ppn-006-taking-account-of-carbon-reduction-plans-in-the-procurement-of-major-government-contracts" text:style-name="" text:visited-style-name="">PPN 015</text:a></text:span><text:span text:style-name="a1678" text:class-names="">: Prompt Payment<text:s text:c="1"/></text:span><text:span text:style-name="a1679" text:class-names=""/></text:p>
              </table:table-cell>
              <table:table-cell table:style-name="a1687">
                <text:p text:style-name="a1686" text:class-names="" text:cond-style-name=""><text:span text:style-name="a1682" text:class-names=""><text:a xlink:href="https://www.gov.uk/government/publications/ppn-006-taking-account-of-carbon-reduction-plans-in-the-procurement-of-major-government-contracts" text:style-name="" text:visited-style-name="">PPN 006</text:a></text:span><text:span text:style-name="a1683" text:class-names="">:<text:s text:c="1"/></text:span><text:span text:style-name="a1684" text:class-names=""><text:a xlink:href="https://www.gca.gov.uk/social-value/carbon-net-zero/how-to-create-a-carbon-reduction-plan-crp" text:style-name="" text:visited-style-name="">Carbon Reduction Plan</text:a></text:span><text:span text:style-name="a1685" text:class-names=""/></text:p>
              </table:table-cell>
              <table:table-cell table:style-name="a1695">
                <text:p text:style-name="a1691" text:class-names="" text:cond-style-name=""><text:span text:style-name="a1688" text:class-names=""><text:a xlink:href="https://www.gov.uk/government/publications/ppn-009-tackling-modern-slavery-in-government-supply-chains/ppn-009-guidance-on-tackling-modern-slavery-in-government-supply-chains-html" text:style-name="" text:visited-style-name="">PPN 009</text:a></text:span><text:span text:style-name="a1689" text:class-names="">:<text:s text:c="1"/></text:span><text:span text:style-name="a1690" text:class-names=""/></text:p>
                <text:p text:style-name="a1694" text:class-names="" text:cond-style-name=""><text:span text:style-name="a1692" text:class-names="">Modern Slavery Risk Assessment<text:s text:c="1"/></text:span><text:span text:style-name="a1693" text:class-names=""/></text:p>
              </table:table-cell>
            </table:table-row>
            <table:table-row table:style-name="a1696" table:default-cell-style-name="">
              <table:table-cell table:style-name="a1700">
                <text:p text:style-name="a1699" text:class-names="" text:cond-style-name=""><text:span text:style-name="a1697" text:class-names="">Lot 1</text:span><text:span text:style-name="a1698" text:class-names=""/></text:p>
              </table:table-cell>
              <table:table-cell table:style-name="a1704">
                <text:p text:style-name="a1703" text:class-names="" text:cond-style-name=""><text:span text:style-name="a1701" text:class-names="">X</text:span><text:span text:style-name="a1702" text:class-names=""/></text:p>
              </table:table-cell>
              <table:table-cell table:style-name="a1708">
                <text:p text:style-name="a1707" text:class-names="" text:cond-style-name=""><text:span text:style-name="a1705" text:class-names="">Gold<text:s text:c="1"/></text:span><text:span text:style-name="a1706" text:class-names=""/></text:p>
              </table:table-cell>
              <table:table-cell table:style-name="a1712">
                <text:p text:style-name="a1711" text:class-names="" text:cond-style-name=""><text:span text:style-name="a1709" text:class-names="">X</text:span><text:span text:style-name="a1710" text:class-names=""/></text:p>
              </table:table-cell>
              <table:table-cell table:style-name="a1716">
                <text:p text:style-name="a1715" text:class-names="" text:cond-style-name=""><text:span text:style-name="a1713" text:class-names="">X</text:span><text:span text:style-name="a1714" text:class-names=""/></text:p>
              </table:table-cell>
              <table:table-cell table:style-name="a1720">
                <text:p text:style-name="a1719" text:class-names="" text:cond-style-name=""><text:span text:style-name="a1717" text:class-names="">X</text:span><text:span text:style-name="a1718" text:class-names=""/></text:p>
              </table:table-cell>
              <table:table-cell table:style-name="a1724">
                <text:p text:style-name="a1723" text:class-names="" text:cond-style-name=""><text:span text:style-name="a1721" text:class-names="">Medium - High risk</text:span><text:span text:style-name="a1722" text:class-names=""/></text:p>
              </table:table-cell>
            </table:table-row>
            <table:table-row table:style-name="a1725" table:default-cell-style-name="">
              <table:table-cell table:style-name="a1729">
                <text:p text:style-name="a1728" text:class-names="" text:cond-style-name=""><text:span text:style-name="a1726" text:class-names="">Lot 2</text:span><text:span text:style-name="a1727" text:class-names=""/></text:p>
              </table:table-cell>
              <table:table-cell table:style-name="a1733">
                <text:p text:style-name="a1732" text:class-names="" text:cond-style-name=""><text:span text:style-name="a1730" text:class-names="">X</text:span><text:span text:style-name="a1731" text:class-names=""/></text:p>
              </table:table-cell>
              <table:table-cell table:style-name="a1737">
                <text:p text:style-name="a1736" text:class-names="" text:cond-style-name=""><text:span text:style-name="a1734" text:class-names="">Gold</text:span><text:span text:style-name="a1735" text:class-names=""/></text:p>
              </table:table-cell>
              <table:table-cell table:style-name="a1741">
                <text:p text:style-name="a1740" text:class-names="" text:cond-style-name=""><text:span text:style-name="a1738" text:class-names="">X</text:span><text:span text:style-name="a1739" text:class-names=""/></text:p>
              </table:table-cell>
              <table:table-cell table:style-name="a1745">
                <text:p text:style-name="a1744" text:class-names="" text:cond-style-name=""><text:span text:style-name="a1742" text:class-names="">X</text:span><text:span text:style-name="a1743" text:class-names=""/></text:p>
              </table:table-cell>
              <table:table-cell table:style-name="a1749">
                <text:p text:style-name="a1748" text:class-names="" text:cond-style-name=""><text:span text:style-name="a1746" text:class-names="">X</text:span><text:span text:style-name="a1747" text:class-names=""/></text:p>
              </table:table-cell>
              <table:table-cell table:style-name="a1753">
                <text:p text:style-name="a1752" text:class-names="" text:cond-style-name=""><text:span text:style-name="a1750" text:class-names="">Medium - High risk</text:span><text:span text:style-name="a1751" text:class-names=""/></text:p>
              </table:table-cell>
            </table:table-row>
            <table:table-row table:style-name="a1754" table:default-cell-style-name="">
              <table:table-cell table:style-name="a1758">
                <text:p text:style-name="a1757" text:class-names="" text:cond-style-name=""><text:span text:style-name="a1755" text:class-names="">Lot 3</text:span><text:span text:style-name="a1756" text:class-names=""/></text:p>
              </table:table-cell>
              <table:table-cell table:style-name="a1762">
                <text:p text:style-name="a1761" text:class-names="" text:cond-style-name=""><text:span text:style-name="a1759" text:class-names="">X</text:span><text:span text:style-name="a1760" text:class-names=""/></text:p>
              </table:table-cell>
              <table:table-cell table:style-name="a1766">
                <text:p text:style-name="a1765" text:class-names="" text:cond-style-name=""><text:span text:style-name="a1763" text:class-names="">Silver<text:s text:c="1"/></text:span><text:span text:style-name="a1764" text:class-names=""/></text:p>
              </table:table-cell>
              <table:table-cell table:style-name="a1770">
                <text:p text:style-name="a1769" text:class-names="" text:cond-style-name=""><text:span text:style-name="a1767" text:class-names="">X</text:span><text:span text:style-name="a1768" text:class-names=""/></text:p>
              </table:table-cell>
              <table:table-cell table:style-name="a1774">
                <text:p text:style-name="a1773" text:class-names="" text:cond-style-name=""><text:span text:style-name="a1771" text:class-names="">TBC</text:span><text:span text:style-name="a1772" text:class-names=""/></text:p>
              </table:table-cell>
              <table:table-cell table:style-name="a1778">
                <text:p text:style-name="a1777" text:class-names="" text:cond-style-name=""><text:span text:style-name="a1775" text:class-names="">TBC</text:span><text:span text:style-name="a1776" text:class-names=""/></text:p>
              </table:table-cell>
              <table:table-cell table:style-name="a1782">
                <text:p text:style-name="a1781" text:class-names="" text:cond-style-name=""><text:span text:style-name="a1779" text:class-names="">Medium - High risk</text:span><text:span text:style-name="a1780" text:class-names=""/></text:p>
              </table:table-cell>
            </table:table-row>
            <table:table-row table:style-name="a1783" table:default-cell-style-name="">
              <table:table-cell table:style-name="a1787">
                <text:p text:style-name="a1786" text:class-names="" text:cond-style-name=""><text:span text:style-name="a1784" text:class-names="">Lot 4</text:span><text:span text:style-name="a1785" text:class-names=""/></text:p>
              </table:table-cell>
              <table:table-cell table:style-name="a1791">
                <text:p text:style-name="a1790" text:class-names="" text:cond-style-name=""><text:span text:style-name="a1788" text:class-names="">X</text:span><text:span text:style-name="a1789" text:class-names=""/></text:p>
              </table:table-cell>
              <table:table-cell table:style-name="a1795">
                <text:p text:style-name="a1794" text:class-names="" text:cond-style-name=""><text:span text:style-name="a1792" text:class-names="">Silver</text:span><text:span text:style-name="a1793" text:class-names=""/></text:p>
              </table:table-cell>
              <table:table-cell table:style-name="a1799">
                <text:p text:style-name="a1798" text:class-names="" text:cond-style-name=""><text:span text:style-name="a1796" text:class-names="">X</text:span><text:span text:style-name="a1797" text:class-names=""/></text:p>
              </table:table-cell>
              <table:table-cell table:style-name="a1802">
                <text:p text:style-name="a1801" text:class-names="" text:cond-style-name=""><text:span text:style-name="a1800" text:class-names=""/></text:p>
              </table:table-cell>
              <table:table-cell table:style-name="a1805">
                <text:p text:style-name="a1804" text:class-names="" text:cond-style-name=""><text:span text:style-name="a1803" text:class-names=""/></text:p>
              </table:table-cell>
              <table:table-cell table:style-name="a1809">
                <text:p text:style-name="a1808" text:class-names="" text:cond-style-name=""><text:span text:style-name="a1806" text:class-names="">Low risk</text:span><text:span text:style-name="a1807" text:class-names=""/></text:p>
              </table:table-cell>
            </table:table-row>
            <table:table-row table:style-name="a1810" table:default-cell-style-name="">
              <table:table-cell table:style-name="a1814">
                <text:p text:style-name="a1813" text:class-names="" text:cond-style-name=""><text:span text:style-name="a1811" text:class-names="">Lot 5</text:span><text:span text:style-name="a1812" text:class-names=""/></text:p>
              </table:table-cell>
              <table:table-cell table:style-name="a1818">
                <text:p text:style-name="a1817" text:class-names="" text:cond-style-name=""><text:span text:style-name="a1815" text:class-names="">X</text:span><text:span text:style-name="a1816" text:class-names=""/></text:p>
              </table:table-cell>
              <table:table-cell table:style-name="a1822">
                <text:p text:style-name="a1821" text:class-names="" text:cond-style-name=""><text:span text:style-name="a1819" text:class-names="">Silver</text:span><text:span text:style-name="a1820" text:class-names=""/></text:p>
              </table:table-cell>
              <table:table-cell table:style-name="a1826">
                <text:p text:style-name="a1825" text:class-names="" text:cond-style-name=""><text:span text:style-name="a1823" text:class-names="">X</text:span><text:span text:style-name="a1824" text:class-names=""/></text:p>
              </table:table-cell>
              <table:table-cell table:style-name="a1829">
                <text:p text:style-name="a1828" text:class-names="" text:cond-style-name=""><text:span text:style-name="a1827" text:class-names=""/></text:p>
              </table:table-cell>
              <table:table-cell table:style-name="a1832">
                <text:p text:style-name="a1831" text:class-names="" text:cond-style-name=""><text:span text:style-name="a1830" text:class-names=""/></text:p>
              </table:table-cell>
              <table:table-cell table:style-name="a1836">
                <text:p text:style-name="a1835" text:class-names="" text:cond-style-name=""><text:span text:style-name="a1833" text:class-names="">Medium - High risk</text:span><text:span text:style-name="a1834" text:class-names=""/></text:p>
              </table:table-cell>
            </table:table-row>
            <table:table-row table:style-name="a1837" table:default-cell-style-name="">
              <table:table-cell table:style-name="a1841">
                <text:p text:style-name="a1840" text:class-names="" text:cond-style-name=""><text:span text:style-name="a1838" text:class-names="">Lot 6</text:span><text:span text:style-name="a1839" text:class-names=""/></text:p>
              </table:table-cell>
              <table:table-cell table:style-name="a1845">
                <text:p text:style-name="a1844" text:class-names="" text:cond-style-name=""><text:span text:style-name="a1842" text:class-names="">X</text:span><text:span text:style-name="a1843" text:class-names=""/></text:p>
              </table:table-cell>
              <table:table-cell table:style-name="a1849">
                <text:p text:style-name="a1848" text:class-names="" text:cond-style-name=""><text:span text:style-name="a1846" text:class-names="">Gold</text:span><text:span text:style-name="a1847" text:class-names=""/></text:p>
              </table:table-cell>
              <table:table-cell table:style-name="a1853">
                <text:p text:style-name="a1852" text:class-names="" text:cond-style-name=""><text:span text:style-name="a1850" text:class-names="">X</text:span><text:span text:style-name="a1851" text:class-names=""/></text:p>
              </table:table-cell>
              <table:table-cell table:style-name="a1856">
                <text:p text:style-name="a1855" text:class-names="" text:cond-style-name=""><text:span text:style-name="a1854" text:class-names=""/></text:p>
              </table:table-cell>
              <table:table-cell table:style-name="a1859">
                <text:p text:style-name="a1858" text:class-names="" text:cond-style-name=""><text:span text:style-name="a1857" text:class-names=""/></text:p>
              </table:table-cell>
              <table:table-cell table:style-name="a1863">
                <text:p text:style-name="a1862" text:class-names="" text:cond-style-name=""><text:span text:style-name="a1860" text:class-names="">Low risk</text:span><text:span text:style-name="a1861" text:class-names=""/></text:p>
              </table:table-cell>
            </table:table-row>
            <table:table-row table:style-name="a1864" table:default-cell-style-name="">
              <table:table-cell table:style-name="a1868">
                <text:p text:style-name="a1867" text:class-names="" text:cond-style-name=""><text:span text:style-name="a1865" text:class-names="">Lot 7</text:span><text:span text:style-name="a1866" text:class-names=""/></text:p>
              </table:table-cell>
              <table:table-cell table:style-name="a1872">
                <text:p text:style-name="a1871" text:class-names="" text:cond-style-name=""><text:span text:style-name="a1869" text:class-names="">X</text:span><text:span text:style-name="a1870" text:class-names=""/></text:p>
              </table:table-cell>
              <table:table-cell table:style-name="a1876">
                <text:p text:style-name="a1875" text:class-names="" text:cond-style-name=""><text:span text:style-name="a1873" text:class-names="">Silver</text:span><text:span text:style-name="a1874" text:class-names=""/></text:p>
              </table:table-cell>
              <table:table-cell table:style-name="a1880">
                <text:p text:style-name="a1879" text:class-names="" text:cond-style-name=""><text:span text:style-name="a1877" text:class-names="">X</text:span><text:span text:style-name="a1878" text:class-names=""/></text:p>
              </table:table-cell>
              <table:table-cell table:style-name="a1883">
                <text:p text:style-name="a1882" text:class-names="" text:cond-style-name=""><text:span text:style-name="a1881" text:class-names=""/></text:p>
              </table:table-cell>
              <table:table-cell table:style-name="a1886">
                <text:p text:style-name="a1885" text:class-names="" text:cond-style-name=""><text:span text:style-name="a1884" text:class-names=""/></text:p>
              </table:table-cell>
              <table:table-cell table:style-name="a1890">
                <text:p text:style-name="a1889" text:class-names="" text:cond-style-name=""><text:span text:style-name="a1887" text:class-names="">Medium - High risk</text:span><text:span text:style-name="a1888" text:class-names=""/></text:p>
              </table:table-cell>
            </table:table-row>
            <table:table-row table:style-name="a1891" table:default-cell-style-name="">
              <table:table-cell table:style-name="a1895">
                <text:p text:style-name="a1894" text:class-names="" text:cond-style-name=""><text:span text:style-name="a1892" text:class-names="">Lot 8</text:span><text:span text:style-name="a1893" text:class-names=""/></text:p>
              </table:table-cell>
              <table:table-cell table:style-name="a1899">
                <text:p text:style-name="a1898" text:class-names="" text:cond-style-name=""><text:span text:style-name="a1896" text:class-names="">X</text:span><text:span text:style-name="a1897" text:class-names=""/></text:p>
              </table:table-cell>
              <table:table-cell table:style-name="a1903">
                <text:p text:style-name="a1902" text:class-names="" text:cond-style-name=""><text:span text:style-name="a1900" text:class-names="">Silver</text:span><text:span text:style-name="a1901" text:class-names=""/></text:p>
              </table:table-cell>
              <table:table-cell table:style-name="a1907">
                <text:p text:style-name="a1906" text:class-names="" text:cond-style-name=""><text:span text:style-name="a1904" text:class-names="">X</text:span><text:span text:style-name="a1905" text:class-names=""/></text:p>
              </table:table-cell>
              <table:table-cell table:style-name="a1911">
                <text:p text:style-name="a1910" text:class-names="" text:cond-style-name=""><text:span text:style-name="a1908" text:class-names="">TBC</text:span><text:span text:style-name="a1909" text:class-names=""/></text:p>
              </table:table-cell>
              <table:table-cell table:style-name="a1915">
                <text:p text:style-name="a1914" text:class-names="" text:cond-style-name=""><text:span text:style-name="a1912" text:class-names=""><text:s text:c="1"/>TBC</text:span><text:span text:style-name="a1913" text:class-names=""/></text:p>
              </table:table-cell>
              <table:table-cell table:style-name="a1919">
                <text:p text:style-name="a1918" text:class-names="" text:cond-style-name=""><text:span text:style-name="a1916" text:class-names="">Medium - High risk</text:span><text:span text:style-name="a1917" text:class-names=""/></text:p>
              </table:table-cell>
            </table:table-row>
            <table:table-row table:style-name="a1920" table:default-cell-style-name="">
              <table:table-cell table:style-name="a1924">
                <text:p text:style-name="a1923" text:class-names="" text:cond-style-name=""><text:span text:style-name="a1921" text:class-names="">Lot 9a<text:s text:c="1"/></text:span><text:span text:style-name="a1922" text:class-names=""/></text:p>
              </table:table-cell>
              <table:table-cell table:style-name="a1928">
                <text:p text:style-name="a1927" text:class-names="" text:cond-style-name=""><text:span text:style-name="a1925" text:class-names="">X</text:span><text:span text:style-name="a1926" text:class-names=""/></text:p>
              </table:table-cell>
              <table:table-cell table:style-name="a1932">
                <text:p text:style-name="a1931" text:class-names="" text:cond-style-name=""><text:span text:style-name="a1929" text:class-names="">Silver</text:span><text:span text:style-name="a1930" text:class-names=""/></text:p>
              </table:table-cell>
              <table:table-cell table:style-name="a1936">
                <text:p text:style-name="a1935" text:class-names="" text:cond-style-name=""><text:span text:style-name="a1933" text:class-names="">X</text:span><text:span text:style-name="a1934" text:class-names=""/></text:p>
              </table:table-cell>
              <table:table-cell table:style-name="a1940">
                <text:p text:style-name="a1939" text:class-names="" text:cond-style-name=""><text:span text:style-name="a1937" text:class-names="">TBC</text:span><text:span text:style-name="a1938" text:class-names=""/></text:p>
              </table:table-cell>
              <table:table-cell table:style-name="a1944">
                <text:p text:style-name="a1943" text:class-names="" text:cond-style-name=""><text:span text:style-name="a1941" text:class-names=""><text:s text:c="1"/>TBC</text:span><text:span text:style-name="a1942" text:class-names=""/></text:p>
              </table:table-cell>
              <table:table-cell table:style-name="a1948">
                <text:p text:style-name="a1947" text:class-names="" text:cond-style-name=""><text:span text:style-name="a1945" text:class-names="">Medium - High risk</text:span><text:span text:style-name="a1946" text:class-names=""/></text:p>
              </table:table-cell>
            </table:table-row>
            <table:table-row table:style-name="a1949" table:default-cell-style-name="">
              <table:table-cell table:style-name="a1953">
                <text:p text:style-name="a1952" text:class-names="" text:cond-style-name=""><text:span text:style-name="a1950" text:class-names="">Lot 9b</text:span><text:span text:style-name="a1951" text:class-names=""/></text:p>
              </table:table-cell>
              <table:table-cell table:style-name="a1957">
                <text:p text:style-name="a1956" text:class-names="" text:cond-style-name=""><text:span text:style-name="a1954" text:class-names="">X</text:span><text:span text:style-name="a1955" text:class-names=""/></text:p>
              </table:table-cell>
              <table:table-cell table:style-name="a1961">
                <text:p text:style-name="a1960" text:class-names="" text:cond-style-name=""><text:span text:style-name="a1958" text:class-names="">Silver</text:span><text:span text:style-name="a1959" text:class-names=""/></text:p>
              </table:table-cell>
              <table:table-cell table:style-name="a1965">
                <text:p text:style-name="a1964" text:class-names="" text:cond-style-name=""><text:span text:style-name="a1962" text:class-names="">X</text:span><text:span text:style-name="a1963" text:class-names=""/></text:p>
              </table:table-cell>
              <table:table-cell table:style-name="a1968">
                <text:p text:style-name="a1967" text:class-names="" text:cond-style-name=""><text:span text:style-name="a1966" text:class-names=""/></text:p>
              </table:table-cell>
              <table:table-cell table:style-name="a1971">
                <text:p text:style-name="a1970" text:class-names="" text:cond-style-name=""><text:span text:style-name="a1969" text:class-names=""/></text:p>
              </table:table-cell>
              <table:table-cell table:style-name="a1975">
                <text:p text:style-name="a1974" text:class-names="" text:cond-style-name=""><text:span text:style-name="a1972" text:class-names="">Low risk</text:span><text:span text:style-name="a1973" text:class-names=""/></text:p>
              </table:table-cell>
            </table:table-row>
            <table:table-row table:style-name="a1976" table:default-cell-style-name="">
              <table:table-cell table:style-name="a1980">
                <text:p text:style-name="a1979" text:class-names="" text:cond-style-name=""><text:span text:style-name="a1977" text:class-names="">Lot 9c</text:span><text:span text:style-name="a1978" text:class-names=""/></text:p>
              </table:table-cell>
              <table:table-cell table:style-name="a1984">
                <text:p text:style-name="a1983" text:class-names="" text:cond-style-name=""><text:span text:style-name="a1981" text:class-names="">X</text:span><text:span text:style-name="a1982" text:class-names=""/></text:p>
              </table:table-cell>
              <table:table-cell table:style-name="a1988">
                <text:p text:style-name="a1987" text:class-names="" text:cond-style-name=""><text:span text:style-name="a1985" text:class-names="">Silver</text:span><text:span text:style-name="a1986" text:class-names=""/></text:p>
              </table:table-cell>
              <table:table-cell table:style-name="a1992">
                <text:p text:style-name="a1991" text:class-names="" text:cond-style-name=""><text:span text:style-name="a1989" text:class-names="">X</text:span><text:span text:style-name="a1990" text:class-names=""/></text:p>
              </table:table-cell>
              <table:table-cell table:style-name="a1995">
                <text:p text:style-name="a1994" text:class-names="" text:cond-style-name=""><text:span text:style-name="a1993" text:class-names=""/></text:p>
              </table:table-cell>
              <table:table-cell table:style-name="a1998">
                <text:p text:style-name="a1997" text:class-names="" text:cond-style-name=""><text:span text:style-name="a1996" text:class-names=""/></text:p>
              </table:table-cell>
              <table:table-cell table:style-name="a2002">
                <text:p text:style-name="a2001" text:class-names="" text:cond-style-name=""><text:span text:style-name="a1999" text:class-names="">Low risk</text:span><text:span text:style-name="a2000" text:class-names=""/></text:p>
              </table:table-cell>
            </table:table-row>
          </table:table>
          <draw:image xlink:href="media/image1.png" xlink:type="simple" xlink:show="embed" xlink:actuate="onLoad"/>
          <svg:title/>
          <svg:desc/>
        </draw:frame>
        <draw:frame draw:id="id352" draw:style-name="a2009" draw:name="Google Shape;432;p71" svg:x="1.0333in" svg:y="5.11754in" svg:width="7.9334in" svg:height="0.51345in">
          <draw:text-box>
            <text:p text:style-name="a2005" text:class-names="" text:cond-style-name=""><text:span text:style-name="a2003" text:class-names="">All information in this presentation is provisional and is subject to change.<text:s text:c="1"/></text:span><text:span text:style-name="a2004" text:class-names=""/></text:p>
            <text:p text:style-name="a2008" text:class-names="" text:cond-style-name=""><text:span text:style-name="a2006" text:class-names="">All information will be superseded by information found in the published bid pack and Tender Notice.<text:s text:c="1"/></text:span><text:span text:style-name="a2007" text:class-names=""/></text:p>
          </draw:text-box>
          <svg:title/>
          <svg:desc/>
        </draw:frame>
        <presentation:notes draw:style-name="a2015">
          <draw:page-thumbnail draw:page-number="4" svg:x="0.41667in" svg:y="0.75in" svg:width="6.66667in" svg:height="3.75in" presentation:class="page" draw:id="id353" presentation:style-name="a2010" draw:name="Google Shape;427;g3f58024b304_0_3092:notes">
            <svg:title/>
            <svg:desc/>
          </draw:page-thumbnail>
          <draw:frame draw:id="id354" presentation:style-name="a2014" draw:name="Google Shape;428;g3f58024b304_0_3092:notes" svg:x="0.75in" svg:y="4.75in" svg:width="6in" svg:height="4.5in" presentation:class="notes" presentation:placeholder="false">
            <draw:text-box>
              <text:p text:style-name="a2013" text:class-names="" text:cond-style-name=""><text:span text:style-name="a2011" text:class-names="">Kim</text:span><text:span text:style-name="a2012" text:class-names=""/></text:p>
            </draw:text-box>
            <svg:title/>
            <svg:desc/>
          </draw:frame>
        </presentation:notes>
      </draw:page>
      <draw:page draw:name="Slide5" draw:style-name="a2016" draw:master-page-name="Master1-Layout66-cust-TITLE_1_1_1_1_1_1" presentation:presentation-page-layout-name="Master1-PPL66" draw:id="Slide-260">
        <draw:frame draw:id="id355" presentation:style-name="a2023" draw:name="Google Shape;437;p72" svg:x="0.24537in" svg:y="0.98278in" svg:width="3.00558in" svg:height="1.70768in" presentation:class="title" presentation:placeholder="false">
          <draw:text-box>
            <text:p text:style-name="a2019" text:class-names="" text:cond-style-name=""><text:span text:style-name="a2017" text:class-names="">FVRA<text:s text:c="1"/></text:span><text:span text:style-name="a2018" text:class-names=""/></text:p>
            <text:p text:style-name="a2022" text:class-names="" text:cond-style-name=""><text:span text:style-name="a2020" text:class-names="">Deep dive</text:span><text:span text:style-name="a2021" text:class-names=""/></text:p>
          </draw:text-box>
          <svg:title/>
          <svg:desc/>
        </draw:frame>
        <draw:frame draw:id="id356" presentation:style-name="a2027" draw:name="Google Shape;438;p72" svg:x="0.24537in" svg:y="2.76337in" svg:width="2.92618in" svg:height="1in" presentation:class="title" presentation:placeholder="false">
          <draw:text-box>
            <text:p text:style-name="a2026" text:class-names="" text:cond-style-name=""><text:span text:style-name="a2024" text:class-names="">16th July</text:span><text:span text:style-name="a2025" text:class-names=""/></text:p>
          </draw:text-box>
          <svg:title/>
          <svg:desc/>
        </draw:frame>
        <presentation:notes draw:style-name="a2030">
          <draw:page-thumbnail draw:page-number="5" svg:x="0.41667in" svg:y="0.75in" svg:width="6.66667in" svg:height="3.75in" presentation:class="page" draw:id="id357" presentation:style-name="a2028" draw:name="Google Shape;434;g3f58024b304_0_3557:notes">
            <svg:title/>
            <svg:desc/>
          </draw:page-thumbnail>
          <draw:frame draw:id="id358" presentation:style-name="a2029" draw:name="Google Shape;435;g3f58024b304_0_3557:notes" svg:x="1in" svg:y="4.75in" svg:width="5.5in" svg:height="4.5in" presentation:class="notes" presentation:placeholder="true">
            <draw:text-box/>
            <svg:title/>
            <svg:desc/>
          </draw:frame>
        </presentation:notes>
      </draw:page>
      <draw:page draw:name="Slide6" draw:style-name="a2031" draw:master-page-name="Master1-Layout63-cust-CUSTOM_4_18" presentation:presentation-page-layout-name="Master1-PPL63" draw:id="Slide-261">
        <draw:frame draw:id="id359" presentation:style-name="a2035" draw:name="Google Shape;443;p73" svg:x="0.37332in" svg:y="0.4707in" svg:width="7.85892in" svg:height="0.43668in" presentation:class="title" presentation:placeholder="false">
          <draw:text-box>
            <text:p text:style-name="a2034" text:class-names="" text:cond-style-name=""><text:span text:style-name="a2032" text:class-names="">What is FVRA?<text:s text:c="1"/></text:span><text:span text:style-name="a2033" text:class-names=""/></text:p>
          </draw:text-box>
          <svg:title/>
          <svg:desc/>
        </draw:frame>
        <draw:frame draw:id="id360" draw:style-name="a2042" draw:name="Google Shape;444;p73" svg:x="1.0333in" svg:y="5.03937in" svg:width="7.9334in" svg:height="0.58563in">
          <draw:text-box>
            <text:p text:style-name="a2038" text:class-names="" text:cond-style-name=""><text:span text:style-name="a2036" text:class-names="">All information in this presentation is provisional and is subject to change.<text:s text:c="1"/></text:span><text:span text:style-name="a2037" text:class-names=""/></text:p>
            <text:p text:style-name="a2041" text:class-names="" text:cond-style-name=""><text:span text:style-name="a2039" text:class-names="">All information will be superseded by information found in the published bid pack and Tender Notice.<text:s text:c="1"/></text:span><text:span text:style-name="a2040" text:class-names=""/></text:p>
          </draw:text-box>
          <svg:title/>
          <svg:desc/>
        </draw:frame>
        <draw:custom-shape svg:x="0.83774in" svg:y="2.52141in" svg:width="3.11713in" svg:height="1.09186in" draw:id="id361" draw:style-name="a2046" draw:name="Google Shape;445;p73">
          <svg:title/>
          <svg:desc/>
          <text:p text:style-name="a2045" text:class-names="" text:cond-style-name=""><text:span text:style-name="a2043" text:class-names="">FVRA is a tool we use to access potential risks associated with bidders financial health</text:span><text:span text:style-name="a2044"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362" draw:style-name="a2073" draw:name="Google Shape;446;p73" svg:x="4.28251in" svg:y="1.29227in" svg:width="5.08793in" svg:height="3.26575in">
          <draw:text-box>
            <text:p text:style-name="a2049" text:class-names="" text:cond-style-name=""><text:span text:style-name="a2047" text:class-names="">Sourcing Playbook<text:s text:c="1"/></text:span><text:span text:style-name="a2048" text:class-names=""/></text:p>
            <text:p text:style-name="a2052" text:class-names="" text:cond-style-name=""><text:span text:style-name="a2050" text:class-names="">The key principles of appropriate financial testing are:</text:span><text:span text:style-name="a2051" text:class-names=""/></text:p>
            <text:list text:style-name="a2056">
              <text:list-item>
                <text:p text:style-name="a2055" text:class-names="" text:cond-style-name=""><text:span text:style-name="a2053" text:class-names="">objective is to determine bidders’ financial capacity to perform the contract<text:s text:c="1"/></text:span><text:span text:style-name="a2054" text:class-names=""/></text:p>
              </text:list-item>
            </text:list>
            <text:list text:style-name="a2060">
              <text:list-item>
                <text:p text:style-name="a2059" text:class-names="" text:cond-style-name=""><text:span text:style-name="a2057" text:class-names="">mitigations should be considered<text:s text:c="1"/></text:span><text:span text:style-name="a2058" text:class-names=""/></text:p>
              </text:list-item>
            </text:list>
            <text:list text:style-name="a2064">
              <text:list-item>
                <text:p text:style-name="a2063" text:class-names="" text:cond-style-name=""><text:span text:style-name="a2061" text:class-names="">forms part of the overall judgement of suitability during selection<text:s text:c="1"/></text:span><text:span text:style-name="a2062" text:class-names=""/></text:p>
              </text:list-item>
            </text:list>
            <text:list text:style-name="a2068">
              <text:list-item>
                <text:p text:style-name="a2067" text:class-names="" text:cond-style-name=""><text:span text:style-name="a2065" text:class-names="">assessments shall be proportionate to the size and nature of the contract, flexible and not overly risk averse<text:s text:c="1"/></text:span><text:span text:style-name="a2066" text:class-names=""/></text:p>
              </text:list-item>
            </text:list>
            <text:list text:style-name="a2072">
              <text:list-item>
                <text:p text:style-name="a2071" text:class-names="" text:cond-style-name=""><text:span text:style-name="a2069" text:class-names="">all bidders, whatever their size or constitution, should be treated fairly and not inadvertently disadvantaged by the tests employed<text:s text:c="1"/></text:span><text:span text:style-name="a2070" text:class-names=""/></text:p>
              </text:list-item>
            </text:list>
          </draw:text-box>
          <svg:title/>
          <svg:desc/>
        </draw:frame>
        <draw:custom-shape svg:x="0.83774in" svg:y="3.75055in" svg:width="3.11713in" svg:height="1.09186in" draw:id="id363" draw:style-name="a2077" draw:name="Google Shape;447;p73">
          <svg:title/>
          <svg:desc/>
          <text:p text:style-name="a2076" text:class-names="" text:cond-style-name=""><text:span text:style-name="a2074" text:class-names="">The FVRA tool is designed to provide a standardised approach to assessing financial viability</text:span><text:span text:style-name="a2075"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774in" svg:y="1.29227in" svg:width="3.11713in" svg:height="1.09186in" draw:id="id364" draw:style-name="a2081" draw:name="Google Shape;448;p73">
          <svg:title/>
          <svg:desc/>
          <text:p text:style-name="a2080" text:class-names="" text:cond-style-name=""><text:span text:style-name="a2078" text:class-names="">Financial Viability Risk Assessment (FVRA) is a review of bidder account(s)<text:s text:c="1"/></text:span><text:span text:style-name="a2079"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presentation:notes draw:style-name="a2087">
          <draw:page-thumbnail draw:page-number="6" svg:x="0.41667in" svg:y="0.75in" svg:width="6.66667in" svg:height="3.75in" presentation:class="page" draw:id="id365" presentation:style-name="a2082" draw:name="Google Shape;440;g3f53adda73f_0_456:notes">
            <svg:title/>
            <svg:desc/>
          </draw:page-thumbnail>
          <draw:frame draw:id="id366" presentation:style-name="a2086" draw:name="Google Shape;441;g3f53adda73f_0_456:notes" svg:x="0.75in" svg:y="4.75in" svg:width="6in" svg:height="4.5in" presentation:class="notes" presentation:placeholder="false">
            <draw:text-box>
              <text:p text:style-name="a2085" text:class-names="" text:cond-style-name=""><text:span text:style-name="a2083" text:class-names="">Kim</text:span><text:span text:style-name="a2084" text:class-names=""/></text:p>
            </draw:text-box>
            <svg:title/>
            <svg:desc/>
          </draw:frame>
        </presentation:notes>
      </draw:page>
      <draw:page draw:name="Slide7" draw:style-name="a2088" draw:master-page-name="Master1-Layout59-cust-CUSTOM_4_16" presentation:presentation-page-layout-name="Master1-PPL59" draw:id="Slide-262">
        <draw:frame draw:id="id367" presentation:style-name="a2092" draw:name="Google Shape;453;p74" svg:x="0.37332in" svg:y="0.4243in" svg:width="7.85892in" svg:height="0.43668in" presentation:class="title" presentation:placeholder="false">
          <draw:text-box>
            <text:p text:style-name="a2091" text:class-names="" text:cond-style-name=""><text:span text:style-name="a2089" text:class-names="">The FVRA tool<text:s text:c="1"/></text:span><text:span text:style-name="a2090" text:class-names=""/></text:p>
          </draw:text-box>
          <svg:title/>
          <svg:desc/>
        </draw:frame>
        <draw:frame draw:id="id368" draw:style-name="a2096" draw:name="Google Shape;454;p74" svg:x="1.15071in" svg:y="1.66803in" svg:width="8.14009in" svg:height="0.81923in">
          <draw:text-box>
            <text:p text:style-name="a2095" text:class-names="" text:cond-style-name=""><text:span text:style-name="a2093" text:class-names="">The FVRA tool, Attachment 5a, will be provided with the ITT documents</text:span><text:span text:style-name="a2094" text:class-names=""/></text:p>
          </draw:text-box>
          <svg:title/>
          <svg:desc/>
        </draw:frame>
        <draw:frame draw:id="id369" draw:style-name="a2097" draw:name="Google Shape;455;p74" svg:x="0.74379in" svg:y="1.59411in" svg:width="0.40692in" svg:height="0.43668in" style:rel-width="scale" style:rel-height="scale">
          <draw:image xlink:href="media/image2.png" xlink:type="simple" xlink:show="embed" xlink:actuate="onLoad"/>
          <svg:title/>
          <svg:desc/>
        </draw:frame>
        <draw:frame draw:id="id370" draw:style-name="a2105" draw:name="Google Shape;456;p74" svg:x="1.13341in" svg:y="2.64501in" svg:width="8.14009in" svg:height="0.65256in">
          <draw:text-box>
            <text:p text:style-name="a2100" text:class-names="" text:cond-style-name=""><text:span text:style-name="a2098" text:class-names="">Lead bidders and all consortium members must complete the FVRA and upload it as instructed</text:span><text:span text:style-name="a2099" text:class-names=""/></text:p>
            <text:p text:style-name="a2102" text:class-names="" text:cond-style-name=""><text:span text:style-name="a2101" text:class-names=""/></text:p>
            <text:p text:style-name="a2104" text:class-names="" text:cond-style-name=""><text:span text:style-name="a2103" text:class-names=""/></text:p>
          </draw:text-box>
          <svg:title/>
          <svg:desc/>
        </draw:frame>
        <draw:frame draw:id="id371" draw:style-name="a2106" draw:name="Google Shape;457;p74" svg:x="0.7265in" svg:y="2.57108in" svg:width="0.40692in" svg:height="0.43668in" style:rel-width="scale" style:rel-height="scale">
          <draw:image xlink:href="media/image2.png" xlink:type="simple" xlink:show="embed" xlink:actuate="onLoad"/>
          <svg:title/>
          <svg:desc/>
        </draw:frame>
        <draw:frame draw:id="id372" draw:style-name="a2112" draw:name="Google Shape;458;p74" svg:x="1.13342in" svg:y="3.7193in" svg:width="8.14009in" svg:height="0.65256in">
          <draw:text-box>
            <text:p text:style-name="a2109" text:class-names="" text:cond-style-name=""><text:span text:style-name="a2107" text:class-names="">Information must be consistent across the FVRA tool and official sources, including, where relevant, details for parent companies</text:span><text:span text:style-name="a2108" text:class-names=""/></text:p>
            <text:p text:style-name="a2111" text:class-names="" text:cond-style-name=""><text:span text:style-name="a2110" text:class-names=""/></text:p>
          </draw:text-box>
          <svg:title/>
          <svg:desc/>
        </draw:frame>
        <draw:frame draw:id="id373" draw:style-name="a2113" draw:name="Google Shape;459;p74" svg:x="0.7265in" svg:y="3.64537in" svg:width="0.40692in" svg:height="0.43668in" style:rel-width="scale" style:rel-height="scale">
          <draw:image xlink:href="media/image2.png" xlink:type="simple" xlink:show="embed" xlink:actuate="onLoad"/>
          <svg:title/>
          <svg:desc/>
        </draw:frame>
        <draw:frame draw:id="id374" draw:style-name="a2120" draw:name="Google Shape;460;p74" svg:x="1.0333in" svg:y="5.03937in" svg:width="7.9334in" svg:height="0.58563in">
          <draw:text-box>
            <text:p text:style-name="a2116" text:class-names="" text:cond-style-name=""><text:span text:style-name="a2114" text:class-names="">All information in this presentation is provisional and is subject to change.<text:s text:c="1"/></text:span><text:span text:style-name="a2115" text:class-names=""/></text:p>
            <text:p text:style-name="a2119" text:class-names="" text:cond-style-name=""><text:span text:style-name="a2117" text:class-names="">All information will be superseded by information found in the published bid pack and Tender Notice.<text:s text:c="1"/></text:span><text:span text:style-name="a2118" text:class-names=""/></text:p>
          </draw:text-box>
          <svg:title/>
          <svg:desc/>
        </draw:frame>
        <presentation:notes draw:style-name="a2123">
          <draw:page-thumbnail draw:page-number="7" svg:x="0.41667in" svg:y="0.75in" svg:width="6.66667in" svg:height="3.75in" presentation:class="page" draw:id="id375" presentation:style-name="a2121" draw:name="Google Shape;450;g3f53adda73f_0_2080:notes">
            <svg:title/>
            <svg:desc/>
          </draw:page-thumbnail>
          <draw:frame draw:id="id376" presentation:style-name="a2122" draw:name="Google Shape;451;g3f53adda73f_0_2080:notes" svg:x="1in" svg:y="4.75in" svg:width="5.5in" svg:height="4.5in" presentation:class="notes" presentation:placeholder="true">
            <draw:text-box/>
            <svg:title/>
            <svg:desc/>
          </draw:frame>
        </presentation:notes>
      </draw:page>
      <draw:page draw:name="Slide8" draw:style-name="a2124" draw:master-page-name="Master1-Layout9-cust-CUSTOM_4" presentation:presentation-page-layout-name="Master1-PPL9" draw:id="Slide-263">
        <draw:frame draw:id="id377" presentation:style-name="a2128" draw:name="Google Shape;465;p75" svg:x="0.37332in" svg:y="0.4707in" svg:width="7.85892in" svg:height="0.43668in" presentation:class="title" presentation:placeholder="false">
          <draw:text-box>
            <text:p text:style-name="a2127" text:class-names="" text:cond-style-name=""><text:span text:style-name="a2125" text:class-names="">What do we take into consideration?<text:s text:c="1"/></text:span><text:span text:style-name="a2126" text:class-names=""/></text:p>
          </draw:text-box>
          <svg:title/>
          <svg:desc/>
        </draw:frame>
        <draw:custom-shape svg:x="0.83242in" svg:y="1.0574in" svg:width="2.17454in" svg:height="0.78642in" draw:id="id378" draw:style-name="a2132" draw:name="Google Shape;466;p75">
          <svg:title/>
          <svg:desc/>
          <text:p text:style-name="a2131" text:class-names="" text:cond-style-name=""><text:span text:style-name="a2129" text:class-names="">Value</text:span><text:span text:style-name="a2130"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242in" svg:y="2.06875in" svg:width="2.17454in" svg:height="0.78642in" draw:id="id379" draw:style-name="a2136" draw:name="Google Shape;467;p75">
          <svg:title/>
          <svg:desc/>
          <text:p text:style-name="a2135" text:class-names="" text:cond-style-name=""><text:span text:style-name="a2133" text:class-names="">Complexity</text:span><text:span text:style-name="a2134"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242in" svg:y="3.0801in" svg:width="2.17454in" svg:height="0.78642in" draw:id="id380" draw:style-name="a2140" draw:name="Google Shape;468;p75">
          <svg:title/>
          <svg:desc/>
          <text:p text:style-name="a2139" text:class-names="" text:cond-style-name=""><text:span text:style-name="a2137" text:class-names="">Risk Analysis</text:span><text:span text:style-name="a213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83242in" svg:y="4.15208in" svg:width="2.17454in" svg:height="0.78642in" draw:id="id381" draw:style-name="a2144" draw:name="Google Shape;469;p75">
          <svg:title/>
          <svg:desc/>
          <text:p text:style-name="a2143" text:class-names="" text:cond-style-name=""><text:span text:style-name="a2141" text:class-names="">Supplementary areas<text:s text:c="1"/></text:span><text:span text:style-name="a2142"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4.17612in" svg:y="1.0574in" svg:width="4.99147in" svg:height="0.78642in" draw:id="id382" draw:style-name="a2148" draw:name="Google Shape;470;p75">
          <svg:title/>
          <svg:desc/>
          <text:p text:style-name="a2147" text:class-names="" text:cond-style-name=""><text:span text:style-name="a2145" text:class-names="">What are the expected Total Contract Values?</text:span><text:span text:style-name="a214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4.17612in" svg:y="2.06875in" svg:width="4.99147in" svg:height="0.78642in" draw:id="id383" draw:style-name="a2155" draw:name="Google Shape;471;p75">
          <svg:title/>
          <svg:desc/>
          <text:p text:style-name="a2151" text:class-names="" text:cond-style-name=""><text:span text:style-name="a2149" text:class-names="">How complex is the delivery or expected delivery of the goods/services?</text:span><text:span text:style-name="a2150" text:class-names=""/></text:p>
          <text:p text:style-name="a2154" text:class-names="" text:cond-style-name=""><text:span text:style-name="a2152" text:class-names="">How quickly could organisation switch suppliers or reprocure the contract?</text:span><text:span text:style-name="a2153"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4.17612in" svg:y="3.08009in" svg:width="4.99147in" svg:height="0.78642in" draw:id="id384" draw:style-name="a2162" draw:name="Google Shape;472;p75">
          <svg:title/>
          <svg:desc/>
          <text:p text:style-name="a2158" text:class-names="" text:cond-style-name=""><text:span text:style-name="a2156" text:class-names="">What is the potential impact of contract/supplier failure?</text:span><text:span text:style-name="a2157" text:class-names=""/></text:p>
          <text:p text:style-name="a2161" text:class-names="" text:cond-style-name=""><text:span text:style-name="a2159" text:class-names="">How sensitive is the data?<text:s text:c="1"/></text:span><text:span text:style-name="a2160"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4.17612in" svg:y="4.15208in" svg:width="4.99147in" svg:height="0.78642in" draw:id="id385" draw:style-name="a2169" draw:name="Google Shape;473;p75">
          <svg:title/>
          <svg:desc/>
          <text:p text:style-name="a2165" text:class-names="" text:cond-style-name=""><text:span text:style-name="a2163" text:class-names="">Is the product/service being procured commonly available?</text:span><text:span text:style-name="a2164" text:class-names=""/></text:p>
          <text:p text:style-name="a2168" text:class-names="" text:cond-style-name=""><text:span text:style-name="a2166" text:class-names="">Does the market contain small businesses?</text:span><text:span text:style-name="a2167"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3.00696in" svg:y="1.26738in" svg:width="1.16929in" svg:height="0.36647in" draw:id="id386" draw:style-name="a2172" draw:name="Google Shape;474;p75">
          <svg:title/>
          <svg:desc/>
          <text:p text:style-name="a2171" text:class-names="" text:cond-style-name=""><text:span text:style-name="a2170"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821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3.00696in" svg:y="2.27872in" svg:width="1.16929in" svg:height="0.36647in" draw:id="id387" draw:style-name="a2175" draw:name="Google Shape;475;p75">
          <svg:title/>
          <svg:desc/>
          <text:p text:style-name="a2174" text:class-names="" text:cond-style-name=""><text:span text:style-name="a2173"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821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3.00696in" svg:y="3.32039in" svg:width="1.16929in" svg:height="0.36647in" draw:id="id388" draw:style-name="a2178" draw:name="Google Shape;476;p75">
          <svg:title/>
          <svg:desc/>
          <text:p text:style-name="a2177" text:class-names="" text:cond-style-name=""><text:span text:style-name="a2176"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821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3.00696in" svg:y="4.36205in" svg:width="1.16929in" svg:height="0.36647in" draw:id="id389" draw:style-name="a2181" draw:name="Google Shape;477;p75">
          <svg:title/>
          <svg:desc/>
          <text:p text:style-name="a2180" text:class-names="" text:cond-style-name=""><text:span text:style-name="a2179"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8215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390" draw:style-name="a2188" draw:name="Google Shape;478;p75" svg:x="1.0333in" svg:y="5.03937in" svg:width="7.9334in" svg:height="0.58563in">
          <draw:text-box>
            <text:p text:style-name="a2184" text:class-names="" text:cond-style-name=""><text:span text:style-name="a2182" text:class-names="">All information in this presentation is provisional and is subject to change.<text:s text:c="1"/></text:span><text:span text:style-name="a2183" text:class-names=""/></text:p>
            <text:p text:style-name="a2187" text:class-names="" text:cond-style-name=""><text:span text:style-name="a2185" text:class-names="">All information will be superseded by information found in the published bid pack and Tender Notice.<text:s text:c="1"/></text:span><text:span text:style-name="a2186" text:class-names=""/></text:p>
          </draw:text-box>
          <svg:title/>
          <svg:desc/>
        </draw:frame>
        <presentation:notes draw:style-name="a2191">
          <draw:page-thumbnail draw:page-number="8" svg:x="0.41667in" svg:y="0.75in" svg:width="6.66667in" svg:height="3.75in" presentation:class="page" draw:id="id391" presentation:style-name="a2189" draw:name="Google Shape;462;g3f51f2c81cc_0_22:notes">
            <svg:title/>
            <svg:desc/>
          </draw:page-thumbnail>
          <draw:frame draw:id="id392" presentation:style-name="a2190" draw:name="Google Shape;463;g3f51f2c81cc_0_22:notes" svg:x="0.75in" svg:y="4.75in" svg:width="6in" svg:height="4.5in" presentation:class="notes" presentation:placeholder="true">
            <draw:text-box/>
            <svg:title/>
            <svg:desc/>
          </draw:frame>
        </presentation:notes>
      </draw:page>
      <draw:page draw:name="Slide9" draw:style-name="a2192" draw:master-page-name="Master1-Layout63-cust-CUSTOM_4_18" presentation:presentation-page-layout-name="Master1-PPL63" draw:id="Slide-264">
        <draw:frame draw:id="id393" presentation:style-name="a2198" draw:name="Google Shape;483;p76" svg:x="0.37332in" svg:y="0.4707in" svg:width="7.85892in" svg:height="0.43668in" presentation:class="title" presentation:placeholder="false">
          <draw:text-box>
            <text:p text:style-name="a2195" text:class-names="" text:cond-style-name=""><text:span text:style-name="a2193" text:class-names="">Gold / Silver</text:span><text:span text:style-name="a2194" text:class-names=""/></text:p>
            <text:p text:style-name="a2197" text:class-names="" text:cond-style-name=""><text:span text:style-name="a2196" text:class-names=""/></text:p>
          </draw:text-box>
          <svg:title/>
          <svg:desc/>
        </draw:frame>
        <draw:frame draw:id="id394" draw:name="Google Shape;484;p76" svg:x="4.63315in" svg:y="1.18785in" svg:width="3.28084in" svg:height="3.28084in">
          <table:table table:style-name="a2199" table:template-name="{555AA277-8B61-436B-8EBA-71999A9795A5}" table:use-banding-columns-styles="false" table:use-banding-rows-styles="false" table:use-first-column-styles="false" table:use-first-row-styles="false" table:use-last-column-styles="false" table:use-last-row-styles="false">
            <table:table-column table:style-name="a2200" table:default-cell-style-name=""/>
            <table:table-column table:style-name="a2201" table:default-cell-style-name=""/>
            <table:table-row table:style-name="a2202" table:default-cell-style-name="">
              <table:table-cell table:style-name="a2206">
                <text:p text:style-name="a2205" text:class-names="" text:cond-style-name=""><text:span text:style-name="a2203" text:class-names="">Lot 1</text:span><text:span text:style-name="a2204" text:class-names=""/></text:p>
              </table:table-cell>
              <table:table-cell table:style-name="a2210">
                <text:p text:style-name="a2209" text:class-names="" text:cond-style-name=""><text:span text:style-name="a2207" text:class-names="">Gold<text:s text:c="1"/></text:span><text:span text:style-name="a2208" text:class-names=""/></text:p>
              </table:table-cell>
            </table:table-row>
            <table:table-row table:style-name="a2211" table:default-cell-style-name="">
              <table:table-cell table:style-name="a2215">
                <text:p text:style-name="a2214" text:class-names="" text:cond-style-name=""><text:span text:style-name="a2212" text:class-names="">Lot 2</text:span><text:span text:style-name="a2213" text:class-names=""/></text:p>
              </table:table-cell>
              <table:table-cell table:style-name="a2219">
                <text:p text:style-name="a2218" text:class-names="" text:cond-style-name=""><text:span text:style-name="a2216" text:class-names="">Gold</text:span><text:span text:style-name="a2217" text:class-names=""/></text:p>
              </table:table-cell>
            </table:table-row>
            <table:table-row table:style-name="a2220" table:default-cell-style-name="">
              <table:table-cell table:style-name="a2224">
                <text:p text:style-name="a2223" text:class-names="" text:cond-style-name=""><text:span text:style-name="a2221" text:class-names="">Lot 3</text:span><text:span text:style-name="a2222" text:class-names=""/></text:p>
              </table:table-cell>
              <table:table-cell table:style-name="a2228">
                <text:p text:style-name="a2227" text:class-names="" text:cond-style-name=""><text:span text:style-name="a2225" text:class-names="">Silver<text:s text:c="1"/></text:span><text:span text:style-name="a2226" text:class-names=""/></text:p>
              </table:table-cell>
            </table:table-row>
            <table:table-row table:style-name="a2229" table:default-cell-style-name="">
              <table:table-cell table:style-name="a2233">
                <text:p text:style-name="a2232" text:class-names="" text:cond-style-name=""><text:span text:style-name="a2230" text:class-names="">Lot 4</text:span><text:span text:style-name="a2231" text:class-names=""/></text:p>
              </table:table-cell>
              <table:table-cell table:style-name="a2237">
                <text:p text:style-name="a2236" text:class-names="" text:cond-style-name=""><text:span text:style-name="a2234" text:class-names="">Silver</text:span><text:span text:style-name="a2235" text:class-names=""/></text:p>
              </table:table-cell>
            </table:table-row>
            <table:table-row table:style-name="a2238" table:default-cell-style-name="">
              <table:table-cell table:style-name="a2242">
                <text:p text:style-name="a2241" text:class-names="" text:cond-style-name=""><text:span text:style-name="a2239" text:class-names="">Lot 5</text:span><text:span text:style-name="a2240" text:class-names=""/></text:p>
              </table:table-cell>
              <table:table-cell table:style-name="a2246">
                <text:p text:style-name="a2245" text:class-names="" text:cond-style-name=""><text:span text:style-name="a2243" text:class-names="">Silver</text:span><text:span text:style-name="a2244" text:class-names=""/></text:p>
              </table:table-cell>
            </table:table-row>
            <table:table-row table:style-name="a2247" table:default-cell-style-name="">
              <table:table-cell table:style-name="a2251">
                <text:p text:style-name="a2250" text:class-names="" text:cond-style-name=""><text:span text:style-name="a2248" text:class-names="">Lot 6</text:span><text:span text:style-name="a2249" text:class-names=""/></text:p>
              </table:table-cell>
              <table:table-cell table:style-name="a2255">
                <text:p text:style-name="a2254" text:class-names="" text:cond-style-name=""><text:span text:style-name="a2252" text:class-names="">Gold</text:span><text:span text:style-name="a2253" text:class-names=""/></text:p>
              </table:table-cell>
            </table:table-row>
            <table:table-row table:style-name="a2256" table:default-cell-style-name="">
              <table:table-cell table:style-name="a2260">
                <text:p text:style-name="a2259" text:class-names="" text:cond-style-name=""><text:span text:style-name="a2257" text:class-names="">Lot 7</text:span><text:span text:style-name="a2258" text:class-names=""/></text:p>
              </table:table-cell>
              <table:table-cell table:style-name="a2264">
                <text:p text:style-name="a2263" text:class-names="" text:cond-style-name=""><text:span text:style-name="a2261" text:class-names="">Silver</text:span><text:span text:style-name="a2262" text:class-names=""/></text:p>
              </table:table-cell>
            </table:table-row>
            <table:table-row table:style-name="a2265" table:default-cell-style-name="">
              <table:table-cell table:style-name="a2269">
                <text:p text:style-name="a2268" text:class-names="" text:cond-style-name=""><text:span text:style-name="a2266" text:class-names="">Lot 8</text:span><text:span text:style-name="a2267" text:class-names=""/></text:p>
              </table:table-cell>
              <table:table-cell table:style-name="a2273">
                <text:p text:style-name="a2272" text:class-names="" text:cond-style-name=""><text:span text:style-name="a2270" text:class-names="">Silver</text:span><text:span text:style-name="a2271" text:class-names=""/></text:p>
              </table:table-cell>
            </table:table-row>
            <table:table-row table:style-name="a2274" table:default-cell-style-name="">
              <table:table-cell table:style-name="a2278">
                <text:p text:style-name="a2277" text:class-names="" text:cond-style-name=""><text:span text:style-name="a2275" text:class-names="">Lot 9a<text:s text:c="1"/></text:span><text:span text:style-name="a2276" text:class-names=""/></text:p>
              </table:table-cell>
              <table:table-cell table:style-name="a2282">
                <text:p text:style-name="a2281" text:class-names="" text:cond-style-name=""><text:span text:style-name="a2279" text:class-names="">Silver</text:span><text:span text:style-name="a2280" text:class-names=""/></text:p>
              </table:table-cell>
            </table:table-row>
            <table:table-row table:style-name="a2283" table:default-cell-style-name="">
              <table:table-cell table:style-name="a2287">
                <text:p text:style-name="a2286" text:class-names="" text:cond-style-name=""><text:span text:style-name="a2284" text:class-names="">Lot 9b</text:span><text:span text:style-name="a2285" text:class-names=""/></text:p>
              </table:table-cell>
              <table:table-cell table:style-name="a2291">
                <text:p text:style-name="a2290" text:class-names="" text:cond-style-name=""><text:span text:style-name="a2288" text:class-names="">Silver</text:span><text:span text:style-name="a2289" text:class-names=""/></text:p>
              </table:table-cell>
            </table:table-row>
            <table:table-row table:style-name="a2292" table:default-cell-style-name="">
              <table:table-cell table:style-name="a2296">
                <text:p text:style-name="a2295" text:class-names="" text:cond-style-name=""><text:span text:style-name="a2293" text:class-names="">Lot 9c</text:span><text:span text:style-name="a2294" text:class-names=""/></text:p>
              </table:table-cell>
              <table:table-cell table:style-name="a2300">
                <text:p text:style-name="a2299" text:class-names="" text:cond-style-name=""><text:span text:style-name="a2297" text:class-names="">Silver</text:span><text:span text:style-name="a2298" text:class-names=""/></text:p>
              </table:table-cell>
            </table:table-row>
          </table:table>
          <draw:image xlink:href="media/image3.png" xlink:type="simple" xlink:show="embed" xlink:actuate="onLoad"/>
          <svg:title/>
          <svg:desc/>
        </draw:frame>
        <draw:frame draw:id="id395" draw:style-name="a2307" draw:name="Google Shape;485;p76" svg:x="1.0333in" svg:y="5.11754in" svg:width="7.9334in" svg:height="0.51345in">
          <draw:text-box>
            <text:p text:style-name="a2303" text:class-names="" text:cond-style-name=""><text:span text:style-name="a2301" text:class-names="">All information in this presentation is provisional and is subject to change.<text:s text:c="1"/></text:span><text:span text:style-name="a2302" text:class-names=""/></text:p>
            <text:p text:style-name="a2306" text:class-names="" text:cond-style-name=""><text:span text:style-name="a2304" text:class-names="">All information will be superseded by information found in the published bid pack and Tender Notice.<text:s text:c="1"/></text:span><text:span text:style-name="a2305" text:class-names=""/></text:p>
          </draw:text-box>
          <svg:title/>
          <svg:desc/>
        </draw:frame>
        <draw:custom-shape svg:x="0.37333in" svg:y="1.65015in" svg:width="1.70899in" svg:height="0.78642in" draw:id="id396" draw:style-name="a2311" draw:name="Google Shape;486;p76">
          <svg:title/>
          <svg:desc/>
          <text:p text:style-name="a2310" text:class-names="" text:cond-style-name=""><text:span text:style-name="a2308" text:class-names="">Attachment 5a Gold FVRA tool<text:s text:c="1"/></text:span><text:span text:style-name="a2309"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2.24029in" svg:y="1.65015in" svg:width="1.70899in" svg:height="0.78642in" draw:id="id397" draw:style-name="a2316" draw:name="Google Shape;487;p76">
          <svg:title/>
          <svg:desc/>
          <text:p text:style-name="a2315" text:class-names="" text:cond-style-name=""><text:span text:style-name="a2312" text:class-names="">Attachment 5a Silver FVRA tool<text:s text:c="1"/></text:span><text:span text:style-name="a2313" text:class-names=""><text:s text:c="1"/></text:span><text:span text:style-name="a2314"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45628in" svg:y="2.73499in" svg:width="3.49311in" svg:height="1.77034in" draw:id="id398" draw:style-name="a2325" draw:name="Google Shape;488;p76">
          <svg:title/>
          <svg:desc/>
          <text:p text:style-name="a2319" text:class-names="" text:cond-style-name=""><text:span text:style-name="a2317" text:class-names="">Gold and Silver contracts are for critical products and services, and are typically more complex.<text:s text:c="1"/></text:span><text:span text:style-name="a2318" text:class-names=""/></text:p>
          <text:p text:style-name="a2321" text:class-names="" text:cond-style-name=""><text:span text:style-name="a2320" text:class-names=""/></text:p>
          <text:p text:style-name="a2324" text:class-names="" text:cond-style-name=""><text:span text:style-name="a2322" text:class-names="">A detailed assessment is needed using the metrics and ratios outlined in Attachment 5a.<text:s text:c="1"/></text:span><text:span text:style-name="a2323"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presentation:notes draw:style-name="a2331">
          <draw:page-thumbnail draw:page-number="9" svg:x="0.41667in" svg:y="0.75in" svg:width="6.66667in" svg:height="3.75in" presentation:class="page" draw:id="id399" presentation:style-name="a2326" draw:name="Google Shape;480;g3f53adda73f_0_907:notes">
            <svg:title/>
            <svg:desc/>
          </draw:page-thumbnail>
          <draw:frame draw:id="id400" presentation:style-name="a2330" draw:name="Google Shape;481;g3f53adda73f_0_907:notes" svg:x="0.75in" svg:y="4.75in" svg:width="6in" svg:height="4.5in" presentation:class="notes" presentation:placeholder="false">
            <draw:text-box>
              <text:p text:style-name="a2329" text:class-names="" text:cond-style-name=""><text:span text:style-name="a2327" text:class-names="">Kim</text:span><text:span text:style-name="a2328" text:class-names=""/></text:p>
            </draw:text-box>
            <svg:title/>
            <svg:desc/>
          </draw:frame>
        </presentation:notes>
      </draw:page>
      <draw:page draw:name="Slide10" draw:style-name="a2332" draw:master-page-name="Master1-Layout9-cust-CUSTOM_4" presentation:presentation-page-layout-name="Master1-PPL9" draw:id="Slide-265">
        <draw:frame draw:id="id401" presentation:style-name="a2350" draw:name="Google Shape;493;p77" svg:x="0.65748in" svg:y="1.24918in" svg:width="8.68504in" svg:height="1.14436in" presentation:class="title" presentation:placeholder="false">
          <draw:text-box>
            <text:p text:style-name="a2335" text:class-names="" text:cond-style-name=""><text:span text:style-name="a2333" text:class-names="">For the key areas/ratios displayed in the FVRA, each bidder is assigned a RAG status/risk classification:<text:s text:c="1"/></text:span><text:span text:style-name="a2334" text:class-names=""/></text:p>
            <text:list text:style-name="a2339">
              <text:list-item>
                <text:p text:style-name="a2338" text:class-names="" text:cond-style-name=""><text:span text:style-name="a2336" text:class-names="">Red - High risk</text:span><text:span text:style-name="a2337" text:class-names=""/></text:p>
              </text:list-item>
            </text:list>
            <text:list text:style-name="a2343">
              <text:list-item>
                <text:p text:style-name="a2342" text:class-names="" text:cond-style-name=""><text:span text:style-name="a2340" text:class-names="">Amber - Medium risk</text:span><text:span text:style-name="a2341" text:class-names=""/></text:p>
              </text:list-item>
            </text:list>
            <text:list text:style-name="a2347">
              <text:list-item>
                <text:p text:style-name="a2346" text:class-names="" text:cond-style-name=""><text:span text:style-name="a2344" text:class-names="">Green - Low risk</text:span><text:span text:style-name="a2345" text:class-names=""/></text:p>
              </text:list-item>
            </text:list>
            <text:p text:style-name="a2349" text:class-names="" text:cond-style-name=""><text:span text:style-name="a2348" text:class-names=""/></text:p>
          </draw:text-box>
          <svg:title/>
          <svg:desc/>
        </draw:frame>
        <draw:frame draw:id="id402" presentation:style-name="a2354" draw:name="Google Shape;494;p77" svg:x="0.37332in" svg:y="0.4707in" svg:width="7.85892in" svg:height="0.43668in" presentation:class="title" presentation:placeholder="false">
          <draw:text-box>
            <text:p text:style-name="a2353" text:class-names="" text:cond-style-name=""><text:span text:style-name="a2351" text:class-names="">Risk classification<text:s text:c="1"/></text:span><text:span text:style-name="a2352" text:class-names=""/></text:p>
          </draw:text-box>
          <svg:title/>
          <svg:desc/>
        </draw:frame>
        <draw:frame draw:id="id403" draw:style-name="a2358" draw:name="Google Shape;495;p77" svg:x="1.13341in" svg:y="2.54347in" svg:width="8.14009in" svg:height="0.81923in">
          <draw:text-box>
            <text:p text:style-name="a2357" text:class-names="" text:cond-style-name=""><text:span text:style-name="a2355" text:class-names="">Bidders must set out explanations and provide relevant mitigations on the relevant tabs in the FVRA tool.<text:s text:c="1"/></text:span><text:span text:style-name="a2356" text:class-names=""/></text:p>
          </draw:text-box>
          <svg:title/>
          <svg:desc/>
        </draw:frame>
        <draw:frame draw:id="id404" draw:style-name="a2359" draw:name="Google Shape;496;p77" svg:x="0.7265in" svg:y="2.46954in" svg:width="0.40692in" svg:height="0.43668in" style:rel-width="scale" style:rel-height="scale">
          <draw:image xlink:href="media/image2.png" xlink:type="simple" xlink:show="embed" xlink:actuate="onLoad"/>
          <svg:title/>
          <svg:desc/>
        </draw:frame>
        <draw:frame draw:id="id405" draw:style-name="a2367" draw:name="Google Shape;497;p77" svg:x="1.13341in" svg:y="3.33041in" svg:width="8.14009in" svg:height="0.65256in">
          <draw:text-box>
            <text:p text:style-name="a2362" text:class-names="" text:cond-style-name=""><text:span text:style-name="a2360" text:class-names="">It's important to note that a Red/Amber rating does not mean it is an automatic fail. It allows the team to review the mitigating commentary and take such explanations into account.<text:s text:c="1"/></text:span><text:span text:style-name="a2361" text:class-names=""/></text:p>
            <text:p text:style-name="a2364" text:class-names="" text:cond-style-name=""><text:span text:style-name="a2363" text:class-names=""/></text:p>
            <text:p text:style-name="a2366" text:class-names="" text:cond-style-name=""><text:span text:style-name="a2365" text:class-names=""/></text:p>
          </draw:text-box>
          <svg:title/>
          <svg:desc/>
        </draw:frame>
        <draw:frame draw:id="id406" draw:style-name="a2368" draw:name="Google Shape;498;p77" svg:x="0.7265in" svg:y="3.25648in" svg:width="0.40692in" svg:height="0.43668in" style:rel-width="scale" style:rel-height="scale">
          <draw:image xlink:href="media/image2.png" xlink:type="simple" xlink:show="embed" xlink:actuate="onLoad"/>
          <svg:title/>
          <svg:desc/>
        </draw:frame>
        <draw:frame draw:id="id407" draw:style-name="a2376" draw:name="Google Shape;499;p77" svg:x="1.13342in" svg:y="4.17521in" svg:width="8.14009in" svg:height="0.65256in">
          <draw:text-box>
            <text:p text:style-name="a2371" text:class-names="" text:cond-style-name=""><text:span text:style-name="a2369" text:class-names="">If GCA requires clarification or further information, it will send a message to the bidder through the eSourcing system.<text:s text:c="1"/></text:span><text:span text:style-name="a2370" text:class-names=""/></text:p>
            <text:p text:style-name="a2373" text:class-names="" text:cond-style-name=""><text:span text:style-name="a2372" text:class-names=""/></text:p>
            <text:p text:style-name="a2375" text:class-names="" text:cond-style-name=""><text:span text:style-name="a2374" text:class-names=""/></text:p>
          </draw:text-box>
          <svg:title/>
          <svg:desc/>
        </draw:frame>
        <draw:frame draw:id="id408" draw:style-name="a2377" draw:name="Google Shape;500;p77" svg:x="0.7265in" svg:y="4.10128in" svg:width="0.40692in" svg:height="0.43668in" style:rel-width="scale" style:rel-height="scale">
          <draw:image xlink:href="media/image2.png" xlink:type="simple" xlink:show="embed" xlink:actuate="onLoad"/>
          <svg:title/>
          <svg:desc/>
        </draw:frame>
        <draw:frame draw:id="id409" draw:style-name="a2384" draw:name="Google Shape;501;p77" svg:x="1.0333in" svg:y="5.11754in" svg:width="7.9334in" svg:height="0.51345in">
          <draw:text-box>
            <text:p text:style-name="a2380" text:class-names="" text:cond-style-name=""><text:span text:style-name="a2378" text:class-names="">All information in this presentation is provisional and is subject to change.<text:s text:c="1"/></text:span><text:span text:style-name="a2379" text:class-names=""/></text:p>
            <text:p text:style-name="a2383" text:class-names="" text:cond-style-name=""><text:span text:style-name="a2381" text:class-names="">All information will be superseded by information found in the published bid pack and Tender Notice.<text:s text:c="1"/></text:span><text:span text:style-name="a2382" text:class-names=""/></text:p>
          </draw:text-box>
          <svg:title/>
          <svg:desc/>
        </draw:frame>
        <presentation:notes draw:style-name="a2387">
          <draw:page-thumbnail draw:page-number="10" svg:x="0.41667in" svg:y="0.75in" svg:width="6.66667in" svg:height="3.75in" presentation:class="page" draw:id="id410" presentation:style-name="a2385" draw:name="Google Shape;490;g3f53adda73f_0_2090:notes">
            <svg:title/>
            <svg:desc/>
          </draw:page-thumbnail>
          <draw:frame draw:id="id411" presentation:style-name="a2386" draw:name="Google Shape;491;g3f53adda73f_0_2090:notes" svg:x="0.75in" svg:y="4.75in" svg:width="6in" svg:height="4.5in" presentation:class="notes" presentation:placeholder="true">
            <draw:text-box/>
            <svg:title/>
            <svg:desc/>
          </draw:frame>
        </presentation:notes>
      </draw:page>
      <draw:page draw:name="Slide11" draw:style-name="a2388" draw:master-page-name="Master1-Layout9-cust-CUSTOM_4" presentation:presentation-page-layout-name="Master1-PPL9" draw:id="Slide-266">
        <draw:custom-shape svg:x="0.13976in" svg:y="0.36346in" svg:width="9.76115in" svg:height="0.66437in" draw:id="id412" draw:style-name="a2391" draw:name="Google Shape;506;p78">
          <svg:title/>
          <svg:desc/>
          <text:p text:style-name="a2390" text:class-names="" text:cond-style-name=""><text:span text:style-name="a2389"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13" presentation:style-name="a2395" draw:name="Google Shape;507;p78" svg:x="0.37333in" svg:y="1.14991in" svg:width="2.91503in" svg:height="0.33071in" presentation:class="title" presentation:placeholder="false">
          <draw:text-box>
            <text:p text:style-name="a2394" text:class-names="" text:cond-style-name=""><text:span text:style-name="a2392" text:class-names="">Relevant for Lots 1, 2 and 6</text:span><text:span text:style-name="a2393" text:class-names=""/></text:p>
          </draw:text-box>
          <svg:title/>
          <svg:desc/>
        </draw:frame>
        <draw:frame draw:id="id414" presentation:style-name="a2399" draw:name="Google Shape;508;p78" svg:x="0.37332in" svg:y="0.4707in" svg:width="7.85892in" svg:height="0.43668in" presentation:class="title" presentation:placeholder="false">
          <draw:text-box>
            <text:p text:style-name="a2398" text:class-names="" text:cond-style-name=""><text:span text:style-name="a2396" text:class-names="">Gold</text:span><text:span text:style-name="a2397" text:class-names=""/></text:p>
          </draw:text-box>
          <svg:title/>
          <svg:desc/>
        </draw:frame>
        <draw:frame draw:id="id415" draw:name="Google Shape;509;p78" svg:x="1.07054in" svg:y="1.60269in" svg:width="3.28084in" svg:height="3.28084in">
          <table:table table:style-name="a2400" table:template-name="{49302FFB-2B46-4900-BEF2-5CDF6EE97370}" table:use-banding-columns-styles="false" table:use-banding-rows-styles="false" table:use-first-column-styles="false" table:use-first-row-styles="false" table:use-last-column-styles="false" table:use-last-row-styles="false">
            <table:table-column table:style-name="a2401" table:default-cell-style-name=""/>
            <table:table-column table:style-name="a2402" table:default-cell-style-name=""/>
            <table:table-column table:style-name="a2403" table:default-cell-style-name=""/>
            <table:table-column table:style-name="a2404" table:default-cell-style-name=""/>
            <table:table-row table:style-name="a2405" table:default-cell-style-name="">
              <table:table-cell table:style-name="a2408">
                <text:p text:style-name="a2407" text:class-names="" text:cond-style-name=""><text:span text:style-name="a2406" text:class-names=""/></text:p>
              </table:table-cell>
              <table:table-cell table:style-name="a2412">
                <text:p text:style-name="a2411" text:class-names="" text:cond-style-name=""><text:span text:style-name="a2409" text:class-names="">Low Risk</text:span><text:span text:style-name="a2410" text:class-names=""/></text:p>
              </table:table-cell>
              <table:table-cell table:style-name="a2416">
                <text:p text:style-name="a2415" text:class-names="" text:cond-style-name=""><text:span text:style-name="a2413" text:class-names="">Med Risk</text:span><text:span text:style-name="a2414" text:class-names=""/></text:p>
              </table:table-cell>
              <table:table-cell table:style-name="a2420">
                <text:p text:style-name="a2419" text:class-names="" text:cond-style-name=""><text:span text:style-name="a2417" text:class-names="">High Risk</text:span><text:span text:style-name="a2418" text:class-names=""/></text:p>
              </table:table-cell>
            </table:table-row>
            <table:table-row table:style-name="a2421" table:default-cell-style-name="">
              <table:table-cell table:style-name="a2425">
                <text:p text:style-name="a2424" text:class-names="" text:cond-style-name=""><text:span text:style-name="a2422" text:class-names="">Metric 1 - Turnover Ratio</text:span><text:span text:style-name="a2423" text:class-names=""/></text:p>
              </table:table-cell>
              <table:table-cell table:style-name="a2429">
                <text:p text:style-name="a2428" text:class-names="" text:cond-style-name=""><text:span text:style-name="a2426" text:class-names="">N/A</text:span><text:span text:style-name="a2427" text:class-names=""/></text:p>
              </table:table-cell>
              <table:table-cell table:style-name="a2433">
                <text:p text:style-name="a2432" text:class-names="" text:cond-style-name=""><text:span text:style-name="a2430" text:class-names="">N/A</text:span><text:span text:style-name="a2431" text:class-names=""/></text:p>
              </table:table-cell>
              <table:table-cell table:style-name="a2437">
                <text:p text:style-name="a2436" text:class-names="" text:cond-style-name=""><text:span text:style-name="a2434" text:class-names="">N/A</text:span><text:span text:style-name="a2435" text:class-names=""/></text:p>
              </table:table-cell>
            </table:table-row>
            <table:table-row table:style-name="a2438" table:default-cell-style-name="">
              <table:table-cell table:style-name="a2442">
                <text:p text:style-name="a2441" text:class-names="" text:cond-style-name=""><text:span text:style-name="a2439" text:class-names="">Metric 2 - Operating Margin</text:span><text:span text:style-name="a2440" text:class-names=""/></text:p>
              </table:table-cell>
              <table:table-cell table:style-name="a2446">
                <text:p text:style-name="a2445" text:class-names="" text:cond-style-name=""><text:span text:style-name="a2443" text:class-names="">&gt;7%</text:span><text:span text:style-name="a2444" text:class-names=""/></text:p>
              </table:table-cell>
              <table:table-cell table:style-name="a2450">
                <text:p text:style-name="a2449" text:class-names="" text:cond-style-name=""><text:span text:style-name="a2447" text:class-names="">4-7%</text:span><text:span text:style-name="a2448" text:class-names=""/></text:p>
              </table:table-cell>
              <table:table-cell table:style-name="a2454">
                <text:p text:style-name="a2453" text:class-names="" text:cond-style-name=""><text:span text:style-name="a2451" text:class-names="">&lt;4%</text:span><text:span text:style-name="a2452" text:class-names=""/></text:p>
              </table:table-cell>
            </table:table-row>
            <table:table-row table:style-name="a2455" table:default-cell-style-name="">
              <table:table-cell table:style-name="a2459">
                <text:p text:style-name="a2458" text:class-names="" text:cond-style-name=""><text:span text:style-name="a2456" text:class-names="">Metric 3(A) - Free Cash Flow / Net Debt</text:span><text:span text:style-name="a2457" text:class-names=""/></text:p>
              </table:table-cell>
              <table:table-cell table:style-name="a2463">
                <text:p text:style-name="a2462" text:class-names="" text:cond-style-name=""><text:span text:style-name="a2460" text:class-names="">&gt;15%</text:span><text:span text:style-name="a2461" text:class-names=""/></text:p>
              </table:table-cell>
              <table:table-cell table:style-name="a2467">
                <text:p text:style-name="a2466" text:class-names="" text:cond-style-name=""><text:span text:style-name="a2464" text:class-names="">5-15%</text:span><text:span text:style-name="a2465" text:class-names=""/></text:p>
              </table:table-cell>
              <table:table-cell table:style-name="a2471">
                <text:p text:style-name="a2470" text:class-names="" text:cond-style-name=""><text:span text:style-name="a2468" text:class-names="">&lt;5%</text:span><text:span text:style-name="a2469" text:class-names=""/></text:p>
              </table:table-cell>
            </table:table-row>
            <table:table-row table:style-name="a2472" table:default-cell-style-name="">
              <table:table-cell table:style-name="a2476">
                <text:p text:style-name="a2475" text:class-names="" text:cond-style-name=""><text:span text:style-name="a2473" text:class-names="">Metric 3(B) - Net Debt / EBITDA</text:span><text:span text:style-name="a2474" text:class-names=""/></text:p>
              </table:table-cell>
              <table:table-cell table:style-name="a2480">
                <text:p text:style-name="a2479" text:class-names="" text:cond-style-name=""><text:span text:style-name="a2477" text:class-names="">&lt;2.5x</text:span><text:span text:style-name="a2478" text:class-names=""/></text:p>
              </table:table-cell>
              <table:table-cell table:style-name="a2484">
                <text:p text:style-name="a2483" text:class-names="" text:cond-style-name=""><text:span text:style-name="a2481" text:class-names="">2.5 - 3.5x</text:span><text:span text:style-name="a2482" text:class-names=""/></text:p>
              </table:table-cell>
              <table:table-cell table:style-name="a2488">
                <text:p text:style-name="a2487" text:class-names="" text:cond-style-name=""><text:span text:style-name="a2485" text:class-names="">&gt;3.5x</text:span><text:span text:style-name="a2486" text:class-names=""/></text:p>
              </table:table-cell>
            </table:table-row>
            <table:table-row table:style-name="a2489" table:default-cell-style-name="">
              <table:table-cell table:style-name="a2493">
                <text:p text:style-name="a2492" text:class-names="" text:cond-style-name=""><text:span text:style-name="a2490" text:class-names="">Metric 4 - Net Debt + Net Pension Deficit / EBITDA</text:span><text:span text:style-name="a2491" text:class-names=""/></text:p>
              </table:table-cell>
              <table:table-cell table:style-name="a2497">
                <text:p text:style-name="a2496" text:class-names="" text:cond-style-name=""><text:span text:style-name="a2494" text:class-names="">&lt;4.0x</text:span><text:span text:style-name="a2495" text:class-names=""/></text:p>
              </table:table-cell>
              <table:table-cell table:style-name="a2501">
                <text:p text:style-name="a2500" text:class-names="" text:cond-style-name=""><text:span text:style-name="a2498" text:class-names="">4.0 - 5.0x</text:span><text:span text:style-name="a2499" text:class-names=""/></text:p>
              </table:table-cell>
              <table:table-cell table:style-name="a2505">
                <text:p text:style-name="a2504" text:class-names="" text:cond-style-name=""><text:span text:style-name="a2502" text:class-names="">&gt;5.0x</text:span><text:span text:style-name="a2503" text:class-names=""/></text:p>
              </table:table-cell>
            </table:table-row>
            <table:table-row table:style-name="a2506" table:default-cell-style-name="">
              <table:table-cell table:style-name="a2510">
                <text:p text:style-name="a2509" text:class-names="" text:cond-style-name=""><text:span text:style-name="a2507" text:class-names="">Metric 5 - Net Interest Paid Cover</text:span><text:span text:style-name="a2508" text:class-names=""/></text:p>
              </table:table-cell>
              <table:table-cell table:style-name="a2514">
                <text:p text:style-name="a2513" text:class-names="" text:cond-style-name=""><text:span text:style-name="a2511" text:class-names="">&gt;4.5x</text:span><text:span text:style-name="a2512" text:class-names=""/></text:p>
              </table:table-cell>
              <table:table-cell table:style-name="a2518">
                <text:p text:style-name="a2517" text:class-names="" text:cond-style-name=""><text:span text:style-name="a2515" text:class-names="">3.0 - 4.5x</text:span><text:span text:style-name="a2516" text:class-names=""/></text:p>
              </table:table-cell>
              <table:table-cell table:style-name="a2522">
                <text:p text:style-name="a2521" text:class-names="" text:cond-style-name=""><text:span text:style-name="a2519" text:class-names="">&lt;3.0x</text:span><text:span text:style-name="a2520" text:class-names=""/></text:p>
              </table:table-cell>
            </table:table-row>
            <table:table-row table:style-name="a2523" table:default-cell-style-name="">
              <table:table-cell table:style-name="a2527">
                <text:p text:style-name="a2526" text:class-names="" text:cond-style-name=""><text:span text:style-name="a2524" text:class-names="">Metric 6 - Acid Ratio</text:span><text:span text:style-name="a2525" text:class-names=""/></text:p>
              </table:table-cell>
              <table:table-cell table:style-name="a2531">
                <text:p text:style-name="a2530" text:class-names="" text:cond-style-name=""><text:span text:style-name="a2528" text:class-names="">&gt;1.0</text:span><text:span text:style-name="a2529" text:class-names=""/></text:p>
              </table:table-cell>
              <table:table-cell table:style-name="a2535">
                <text:p text:style-name="a2534" text:class-names="" text:cond-style-name=""><text:span text:style-name="a2532" text:class-names="">0.8 - 1.0</text:span><text:span text:style-name="a2533" text:class-names=""/></text:p>
              </table:table-cell>
              <table:table-cell table:style-name="a2539">
                <text:p text:style-name="a2538" text:class-names="" text:cond-style-name=""><text:span text:style-name="a2536" text:class-names="">&lt;0.8</text:span><text:span text:style-name="a2537" text:class-names=""/></text:p>
              </table:table-cell>
            </table:table-row>
            <table:table-row table:style-name="a2540" table:default-cell-style-name="">
              <table:table-cell table:style-name="a2544">
                <text:p text:style-name="a2543" text:class-names="" text:cond-style-name=""><text:span text:style-name="a2541" text:class-names="">Metric 7 - Net Assets</text:span><text:span text:style-name="a2542" text:class-names=""/></text:p>
              </table:table-cell>
              <table:table-cell table:style-name="a2548">
                <text:p text:style-name="a2547" text:class-names="" text:cond-style-name=""><text:span text:style-name="a2545" text:class-names="">&gt; Nil</text:span><text:span text:style-name="a2546" text:class-names=""/></text:p>
              </table:table-cell>
              <table:table-cell table:style-name="a2552">
                <text:p text:style-name="a2551" text:class-names="" text:cond-style-name=""><text:span text:style-name="a2549" text:class-names="">&gt; Nil</text:span><text:span text:style-name="a2550" text:class-names=""/></text:p>
              </table:table-cell>
              <table:table-cell table:style-name="a2556">
                <text:p text:style-name="a2555" text:class-names="" text:cond-style-name=""><text:span text:style-name="a2553" text:class-names="">&gt; Nil</text:span><text:span text:style-name="a2554" text:class-names=""/></text:p>
              </table:table-cell>
            </table:table-row>
            <table:table-row table:style-name="a2557" table:default-cell-style-name="">
              <table:table-cell table:style-name="a2561">
                <text:p text:style-name="a2560" text:class-names="" text:cond-style-name=""><text:span text:style-name="a2558" text:class-names="">Metric 8 - Group Exposure Ratio</text:span><text:span text:style-name="a2559" text:class-names=""/></text:p>
              </table:table-cell>
              <table:table-cell table:style-name="a2565">
                <text:p text:style-name="a2564" text:class-names="" text:cond-style-name=""><text:span text:style-name="a2562" text:class-names="">&lt;25%</text:span><text:span text:style-name="a2563" text:class-names=""/></text:p>
              </table:table-cell>
              <table:table-cell table:style-name="a2569">
                <text:p text:style-name="a2568" text:class-names="" text:cond-style-name=""><text:span text:style-name="a2566" text:class-names="">25 - 50%</text:span><text:span text:style-name="a2567" text:class-names=""/></text:p>
              </table:table-cell>
              <table:table-cell table:style-name="a2573">
                <text:p text:style-name="a2572" text:class-names="" text:cond-style-name=""><text:span text:style-name="a2570" text:class-names="">&gt;50%</text:span><text:span text:style-name="a2571" text:class-names=""/></text:p>
              </table:table-cell>
            </table:table-row>
          </table:table>
          <draw:image xlink:href="media/image4.png" xlink:type="simple" xlink:show="embed" xlink:actuate="onLoad"/>
          <svg:title/>
          <svg:desc/>
        </draw:frame>
        <draw:frame draw:id="id416" draw:style-name="a2580" draw:name="Google Shape;510;p78" svg:x="1.0333in" svg:y="5.03937in" svg:width="7.9334in" svg:height="0.58563in">
          <draw:text-box>
            <text:p text:style-name="a2576" text:class-names="" text:cond-style-name=""><text:span text:style-name="a2574" text:class-names="">All information in this presentation is provisional and is subject to change.<text:s text:c="1"/></text:span><text:span text:style-name="a2575" text:class-names=""/></text:p>
            <text:p text:style-name="a2579" text:class-names="" text:cond-style-name=""><text:span text:style-name="a2577" text:class-names="">All information will be superseded by information found in the published bid pack and Tender Notice.<text:s text:c="1"/></text:span><text:span text:style-name="a2578" text:class-names=""/></text:p>
          </draw:text-box>
          <svg:title/>
          <svg:desc/>
        </draw:frame>
        <presentation:notes draw:style-name="a2583">
          <draw:page-thumbnail draw:page-number="11" svg:x="0.41667in" svg:y="0.75in" svg:width="6.66667in" svg:height="3.75in" presentation:class="page" draw:id="id417" presentation:style-name="a2581" draw:name="Google Shape;503;g3f51f2c81cc_0_8:notes">
            <svg:title/>
            <svg:desc/>
          </draw:page-thumbnail>
          <draw:frame draw:id="id418" presentation:style-name="a2582" draw:name="Google Shape;504;g3f51f2c81cc_0_8:notes" svg:x="0.75in" svg:y="4.75in" svg:width="6in" svg:height="4.5in" presentation:class="notes" presentation:placeholder="true">
            <draw:text-box/>
            <svg:title/>
            <svg:desc/>
          </draw:frame>
        </presentation:notes>
      </draw:page>
      <draw:page draw:name="Slide12" draw:style-name="a2584" draw:master-page-name="Master1-Layout9-cust-CUSTOM_4" presentation:presentation-page-layout-name="Master1-PPL9" draw:id="Slide-267">
        <draw:custom-shape svg:x="0.13976in" svg:y="0.36346in" svg:width="9.76115in" svg:height="0.66437in" draw:id="id419" draw:style-name="a2587" draw:name="Google Shape;515;p79">
          <svg:title/>
          <svg:desc/>
          <text:p text:style-name="a2586" text:class-names="" text:cond-style-name=""><text:span text:style-name="a2585"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20" presentation:style-name="a2591" draw:name="Google Shape;516;p79" svg:x="0.37333in" svg:y="1.14991in" svg:width="4.43274in" svg:height="0.33071in" presentation:class="title" presentation:placeholder="false">
          <draw:text-box>
            <text:p text:style-name="a2590" text:class-names="" text:cond-style-name=""><text:span text:style-name="a2588" text:class-names="">Relevant for Lots 3, 4, 5, 7, 8, 9a, 9b, and 9c</text:span><text:span text:style-name="a2589" text:class-names=""/></text:p>
          </draw:text-box>
          <svg:title/>
          <svg:desc/>
        </draw:frame>
        <draw:frame draw:id="id421" presentation:style-name="a2595" draw:name="Google Shape;517;p79" svg:x="0.37332in" svg:y="0.4707in" svg:width="7.85892in" svg:height="0.43668in" presentation:class="title" presentation:placeholder="false">
          <draw:text-box>
            <text:p text:style-name="a2594" text:class-names="" text:cond-style-name=""><text:span text:style-name="a2592" text:class-names="">Silver</text:span><text:span text:style-name="a2593" text:class-names=""/></text:p>
          </draw:text-box>
          <svg:title/>
          <svg:desc/>
        </draw:frame>
        <draw:frame draw:id="id422" draw:name="Google Shape;518;p79" svg:x="1.07054in" svg:y="1.60269in" svg:width="3.28084in" svg:height="3.28084in">
          <table:table table:style-name="a2596" table:template-name="{49302FFB-2B46-4900-BEF2-5CDF6EE97370}" table:use-banding-columns-styles="false" table:use-banding-rows-styles="false" table:use-first-column-styles="false" table:use-first-row-styles="false" table:use-last-column-styles="false" table:use-last-row-styles="false">
            <table:table-column table:style-name="a2597" table:default-cell-style-name=""/>
            <table:table-column table:style-name="a2598" table:default-cell-style-name=""/>
            <table:table-column table:style-name="a2599" table:default-cell-style-name=""/>
            <table:table-column table:style-name="a2600" table:default-cell-style-name=""/>
            <table:table-row table:style-name="a2601" table:default-cell-style-name="">
              <table:table-cell table:style-name="a2604">
                <text:p text:style-name="a2603" text:class-names="" text:cond-style-name=""><text:span text:style-name="a2602" text:class-names=""/></text:p>
              </table:table-cell>
              <table:table-cell table:style-name="a2608">
                <text:p text:style-name="a2607" text:class-names="" text:cond-style-name=""><text:span text:style-name="a2605" text:class-names="">Low Risk</text:span><text:span text:style-name="a2606" text:class-names=""/></text:p>
              </table:table-cell>
              <table:table-cell table:style-name="a2612">
                <text:p text:style-name="a2611" text:class-names="" text:cond-style-name=""><text:span text:style-name="a2609" text:class-names="">Med Risk</text:span><text:span text:style-name="a2610" text:class-names=""/></text:p>
              </table:table-cell>
              <table:table-cell table:style-name="a2616">
                <text:p text:style-name="a2615" text:class-names="" text:cond-style-name=""><text:span text:style-name="a2613" text:class-names="">High Risk</text:span><text:span text:style-name="a2614" text:class-names=""/></text:p>
              </table:table-cell>
            </table:table-row>
            <table:table-row table:style-name="a2617" table:default-cell-style-name="">
              <table:table-cell table:style-name="a2621">
                <text:p text:style-name="a2620" text:class-names="" text:cond-style-name=""><text:span text:style-name="a2618" text:class-names="">Metric 1 - Turnover Ratio</text:span><text:span text:style-name="a2619" text:class-names=""/></text:p>
              </table:table-cell>
              <table:table-cell table:style-name="a2625">
                <text:p text:style-name="a2624" text:class-names="" text:cond-style-name=""><text:span text:style-name="a2622" text:class-names="">N/A</text:span><text:span text:style-name="a2623" text:class-names=""/></text:p>
              </table:table-cell>
              <table:table-cell table:style-name="a2629">
                <text:p text:style-name="a2628" text:class-names="" text:cond-style-name=""><text:span text:style-name="a2626" text:class-names="">N/A</text:span><text:span text:style-name="a2627" text:class-names=""/></text:p>
              </table:table-cell>
              <table:table-cell table:style-name="a2633">
                <text:p text:style-name="a2632" text:class-names="" text:cond-style-name=""><text:span text:style-name="a2630" text:class-names="">N/A</text:span><text:span text:style-name="a2631" text:class-names=""/></text:p>
              </table:table-cell>
            </table:table-row>
            <table:table-row table:style-name="a2634" table:default-cell-style-name="">
              <table:table-cell table:style-name="a2638">
                <text:p text:style-name="a2637" text:class-names="" text:cond-style-name=""><text:span text:style-name="a2635" text:class-names="">Metric 2 - Operating Margin</text:span><text:span text:style-name="a2636" text:class-names=""/></text:p>
              </table:table-cell>
              <table:table-cell table:style-name="a2642">
                <text:p text:style-name="a2641" text:class-names="" text:cond-style-name=""><text:span text:style-name="a2639" text:class-names="">&gt;7%</text:span><text:span text:style-name="a2640" text:class-names=""/></text:p>
              </table:table-cell>
              <table:table-cell table:style-name="a2646">
                <text:p text:style-name="a2645" text:class-names="" text:cond-style-name=""><text:span text:style-name="a2643" text:class-names="">4-7%</text:span><text:span text:style-name="a2644" text:class-names=""/></text:p>
              </table:table-cell>
              <table:table-cell table:style-name="a2650">
                <text:p text:style-name="a2649" text:class-names="" text:cond-style-name=""><text:span text:style-name="a2647" text:class-names="">&lt;4%</text:span><text:span text:style-name="a2648" text:class-names=""/></text:p>
              </table:table-cell>
            </table:table-row>
            <table:table-row table:style-name="a2651" table:default-cell-style-name="">
              <table:table-cell table:style-name="a2655">
                <text:p text:style-name="a2654" text:class-names="" text:cond-style-name=""><text:span text:style-name="a2652" text:class-names="">Metric 3(A) - Free Cash Flow / Net Debt</text:span><text:span text:style-name="a2653" text:class-names=""/></text:p>
              </table:table-cell>
              <table:table-cell table:style-name="a2659">
                <text:p text:style-name="a2658" text:class-names="" text:cond-style-name=""><text:span text:style-name="a2656" text:class-names="">N/A</text:span><text:span text:style-name="a2657" text:class-names=""/></text:p>
              </table:table-cell>
              <table:table-cell table:style-name="a2663">
                <text:p text:style-name="a2662" text:class-names="" text:cond-style-name=""><text:span text:style-name="a2660" text:class-names="">N/A</text:span><text:span text:style-name="a2661" text:class-names=""/></text:p>
              </table:table-cell>
              <table:table-cell table:style-name="a2667">
                <text:p text:style-name="a2666" text:class-names="" text:cond-style-name=""><text:span text:style-name="a2664" text:class-names="">N/A</text:span><text:span text:style-name="a2665" text:class-names=""/></text:p>
              </table:table-cell>
            </table:table-row>
            <table:table-row table:style-name="a2668" table:default-cell-style-name="">
              <table:table-cell table:style-name="a2672">
                <text:p text:style-name="a2671" text:class-names="" text:cond-style-name=""><text:span text:style-name="a2669" text:class-names="">Metric 3(B) - Net Debt / EBITDA</text:span><text:span text:style-name="a2670" text:class-names=""/></text:p>
              </table:table-cell>
              <table:table-cell table:style-name="a2676">
                <text:p text:style-name="a2675" text:class-names="" text:cond-style-name=""><text:span text:style-name="a2673" text:class-names="">&lt;2.5x</text:span><text:span text:style-name="a2674" text:class-names=""/></text:p>
              </table:table-cell>
              <table:table-cell table:style-name="a2680">
                <text:p text:style-name="a2679" text:class-names="" text:cond-style-name=""><text:span text:style-name="a2677" text:class-names="">2.5 - 3.5x</text:span><text:span text:style-name="a2678" text:class-names=""/></text:p>
              </table:table-cell>
              <table:table-cell table:style-name="a2684">
                <text:p text:style-name="a2683" text:class-names="" text:cond-style-name=""><text:span text:style-name="a2681" text:class-names="">&gt;3.5x</text:span><text:span text:style-name="a2682" text:class-names=""/></text:p>
              </table:table-cell>
            </table:table-row>
            <table:table-row table:style-name="a2685" table:default-cell-style-name="">
              <table:table-cell table:style-name="a2689">
                <text:p text:style-name="a2688" text:class-names="" text:cond-style-name=""><text:span text:style-name="a2686" text:class-names="">Metric 4 - Net Debt + Net Pension Deficit / EBITDA</text:span><text:span text:style-name="a2687" text:class-names=""/></text:p>
              </table:table-cell>
              <table:table-cell table:style-name="a2693">
                <text:p text:style-name="a2692" text:class-names="" text:cond-style-name=""><text:span text:style-name="a2690" text:class-names="">&lt;4.0x</text:span><text:span text:style-name="a2691" text:class-names=""/></text:p>
              </table:table-cell>
              <table:table-cell table:style-name="a2697">
                <text:p text:style-name="a2696" text:class-names="" text:cond-style-name=""><text:span text:style-name="a2694" text:class-names="">4.0 - 5.0x</text:span><text:span text:style-name="a2695" text:class-names=""/></text:p>
              </table:table-cell>
              <table:table-cell table:style-name="a2701">
                <text:p text:style-name="a2700" text:class-names="" text:cond-style-name=""><text:span text:style-name="a2698" text:class-names="">&gt;5.0x</text:span><text:span text:style-name="a2699" text:class-names=""/></text:p>
              </table:table-cell>
            </table:table-row>
            <table:table-row table:style-name="a2702" table:default-cell-style-name="">
              <table:table-cell table:style-name="a2706">
                <text:p text:style-name="a2705" text:class-names="" text:cond-style-name=""><text:span text:style-name="a2703" text:class-names="">Metric 5 - Net Interest Paid Cover</text:span><text:span text:style-name="a2704" text:class-names=""/></text:p>
              </table:table-cell>
              <table:table-cell table:style-name="a2710">
                <text:p text:style-name="a2709" text:class-names="" text:cond-style-name=""><text:span text:style-name="a2707" text:class-names="">&gt;4.5x</text:span><text:span text:style-name="a2708" text:class-names=""/></text:p>
              </table:table-cell>
              <table:table-cell table:style-name="a2714">
                <text:p text:style-name="a2713" text:class-names="" text:cond-style-name=""><text:span text:style-name="a2711" text:class-names="">3.0 - 4.5x</text:span><text:span text:style-name="a2712" text:class-names=""/></text:p>
              </table:table-cell>
              <table:table-cell table:style-name="a2718">
                <text:p text:style-name="a2717" text:class-names="" text:cond-style-name=""><text:span text:style-name="a2715" text:class-names="">&lt;3.0x</text:span><text:span text:style-name="a2716" text:class-names=""/></text:p>
              </table:table-cell>
            </table:table-row>
            <table:table-row table:style-name="a2719" table:default-cell-style-name="">
              <table:table-cell table:style-name="a2723">
                <text:p text:style-name="a2722" text:class-names="" text:cond-style-name=""><text:span text:style-name="a2720" text:class-names="">Metric 6 - Acid Ratio</text:span><text:span text:style-name="a2721" text:class-names=""/></text:p>
              </table:table-cell>
              <table:table-cell table:style-name="a2727">
                <text:p text:style-name="a2726" text:class-names="" text:cond-style-name=""><text:span text:style-name="a2724" text:class-names="">&gt;1.0</text:span><text:span text:style-name="a2725" text:class-names=""/></text:p>
              </table:table-cell>
              <table:table-cell table:style-name="a2731">
                <text:p text:style-name="a2730" text:class-names="" text:cond-style-name=""><text:span text:style-name="a2728" text:class-names="">0.8 - 1.0</text:span><text:span text:style-name="a2729" text:class-names=""/></text:p>
              </table:table-cell>
              <table:table-cell table:style-name="a2735">
                <text:p text:style-name="a2734" text:class-names="" text:cond-style-name=""><text:span text:style-name="a2732" text:class-names="">&lt;0.8</text:span><text:span text:style-name="a2733" text:class-names=""/></text:p>
              </table:table-cell>
            </table:table-row>
            <table:table-row table:style-name="a2736" table:default-cell-style-name="">
              <table:table-cell table:style-name="a2740">
                <text:p text:style-name="a2739" text:class-names="" text:cond-style-name=""><text:span text:style-name="a2737" text:class-names="">Metric 7 - Net Assets</text:span><text:span text:style-name="a2738" text:class-names=""/></text:p>
              </table:table-cell>
              <table:table-cell table:style-name="a2744">
                <text:p text:style-name="a2743" text:class-names="" text:cond-style-name=""><text:span text:style-name="a2741" text:class-names="">&gt; Nil</text:span><text:span text:style-name="a2742" text:class-names=""/></text:p>
              </table:table-cell>
              <table:table-cell table:style-name="a2748">
                <text:p text:style-name="a2747" text:class-names="" text:cond-style-name=""><text:span text:style-name="a2745" text:class-names="">&gt; Nil</text:span><text:span text:style-name="a2746" text:class-names=""/></text:p>
              </table:table-cell>
              <table:table-cell table:style-name="a2752">
                <text:p text:style-name="a2751" text:class-names="" text:cond-style-name=""><text:span text:style-name="a2749" text:class-names="">&gt; Nil</text:span><text:span text:style-name="a2750" text:class-names=""/></text:p>
              </table:table-cell>
            </table:table-row>
            <table:table-row table:style-name="a2753" table:default-cell-style-name="">
              <table:table-cell table:style-name="a2757">
                <text:p text:style-name="a2756" text:class-names="" text:cond-style-name=""><text:span text:style-name="a2754" text:class-names="">Metric 8 - Group Exposure Ratio</text:span><text:span text:style-name="a2755" text:class-names=""/></text:p>
              </table:table-cell>
              <table:table-cell table:style-name="a2761">
                <text:p text:style-name="a2760" text:class-names="" text:cond-style-name=""><text:span text:style-name="a2758" text:class-names="">&lt;25%</text:span><text:span text:style-name="a2759" text:class-names=""/></text:p>
              </table:table-cell>
              <table:table-cell table:style-name="a2765">
                <text:p text:style-name="a2764" text:class-names="" text:cond-style-name=""><text:span text:style-name="a2762" text:class-names="">25 - 50%</text:span><text:span text:style-name="a2763" text:class-names=""/></text:p>
              </table:table-cell>
              <table:table-cell table:style-name="a2769">
                <text:p text:style-name="a2768" text:class-names="" text:cond-style-name=""><text:span text:style-name="a2766" text:class-names="">&gt;50%</text:span><text:span text:style-name="a2767" text:class-names=""/></text:p>
              </table:table-cell>
            </table:table-row>
          </table:table>
          <draw:image xlink:href="media/image5.png" xlink:type="simple" xlink:show="embed" xlink:actuate="onLoad"/>
          <svg:title/>
          <svg:desc/>
        </draw:frame>
        <draw:frame draw:id="id423" draw:style-name="a2776" draw:name="Google Shape;519;p79" svg:x="1.0333in" svg:y="5.03937in" svg:width="7.9334in" svg:height="0.58563in">
          <draw:text-box>
            <text:p text:style-name="a2772" text:class-names="" text:cond-style-name=""><text:span text:style-name="a2770" text:class-names="">All information in this presentation is provisional and is subject to change.<text:s text:c="1"/></text:span><text:span text:style-name="a2771" text:class-names=""/></text:p>
            <text:p text:style-name="a2775" text:class-names="" text:cond-style-name=""><text:span text:style-name="a2773" text:class-names="">All information will be superseded by information found in the published bid pack and Tender Notice.<text:s text:c="1"/></text:span><text:span text:style-name="a2774" text:class-names=""/></text:p>
          </draw:text-box>
          <svg:title/>
          <svg:desc/>
        </draw:frame>
        <presentation:notes draw:style-name="a2779">
          <draw:page-thumbnail draw:page-number="12" svg:x="0.41667in" svg:y="0.75in" svg:width="6.66667in" svg:height="3.75in" presentation:class="page" draw:id="id424" presentation:style-name="a2777" draw:name="Google Shape;512;g3f53adda73f_0_2099:notes">
            <svg:title/>
            <svg:desc/>
          </draw:page-thumbnail>
          <draw:frame draw:id="id425" presentation:style-name="a2778" draw:name="Google Shape;513;g3f53adda73f_0_2099:notes" svg:x="0.75in" svg:y="4.75in" svg:width="6in" svg:height="4.5in" presentation:class="notes" presentation:placeholder="true">
            <draw:text-box/>
            <svg:title/>
            <svg:desc/>
          </draw:frame>
        </presentation:notes>
      </draw:page>
      <draw:page draw:name="Slide13" draw:style-name="a2780" draw:master-page-name="Master1-Layout66-cust-TITLE_1_1_1_1_1_1" presentation:presentation-page-layout-name="Master1-PPL66" draw:id="Slide-268">
        <draw:frame draw:id="id426" presentation:style-name="a2787" draw:name="Google Shape;524;p80" svg:x="0.24537in" svg:y="0.98278in" svg:width="3.00558in" svg:height="1.70768in" presentation:class="title" presentation:placeholder="false">
          <draw:text-box>
            <text:p text:style-name="a2783" text:class-names="" text:cond-style-name=""><text:span text:style-name="a2781" text:class-names="">TACs<text:s text:c="1"/></text:span><text:span text:style-name="a2782" text:class-names=""/></text:p>
            <text:p text:style-name="a2786" text:class-names="" text:cond-style-name=""><text:span text:style-name="a2784" text:class-names="">Deep dive</text:span><text:span text:style-name="a2785" text:class-names=""/></text:p>
          </draw:text-box>
          <svg:title/>
          <svg:desc/>
        </draw:frame>
        <draw:frame draw:id="id427" presentation:style-name="a2791" draw:name="Google Shape;525;p80" svg:x="0.24537in" svg:y="2.76337in" svg:width="2.92618in" svg:height="1in" presentation:class="title" presentation:placeholder="false">
          <draw:text-box>
            <text:p text:style-name="a2790" text:class-names="" text:cond-style-name=""><text:span text:style-name="a2788" text:class-names="">23rd July</text:span><text:span text:style-name="a2789" text:class-names=""/></text:p>
          </draw:text-box>
          <svg:title/>
          <svg:desc/>
        </draw:frame>
        <presentation:notes draw:style-name="a2794">
          <draw:page-thumbnail draw:page-number="13" svg:x="0.41667in" svg:y="0.75in" svg:width="6.66667in" svg:height="3.75in" presentation:class="page" draw:id="id428" presentation:style-name="a2792" draw:name="Google Shape;521;g3f58024b304_0_3783:notes">
            <svg:title/>
            <svg:desc/>
          </draw:page-thumbnail>
          <draw:frame draw:id="id429" presentation:style-name="a2793" draw:name="Google Shape;522;g3f58024b304_0_3783:notes" svg:x="1in" svg:y="4.75in" svg:width="5.5in" svg:height="4.5in" presentation:class="notes" presentation:placeholder="true">
            <draw:text-box/>
            <svg:title/>
            <svg:desc/>
          </draw:frame>
        </presentation:notes>
      </draw:page>
      <draw:page draw:name="Slide14" draw:style-name="a2795" draw:master-page-name="Master1-Layout59-cust-CUSTOM_4_16" presentation:presentation-page-layout-name="Master1-PPL59" draw:id="Slide-269">
        <draw:frame draw:id="id430" presentation:style-name="a2799" draw:name="Google Shape;530;p81" svg:x="0.37332in" svg:y="0.4243in" svg:width="7.85892in" svg:height="0.43668in" presentation:class="title" presentation:placeholder="false">
          <draw:text-box>
            <text:p text:style-name="a2798" text:class-names="" text:cond-style-name=""><text:span text:style-name="a2796" text:class-names="">What are TACs?<text:s text:c="1"/></text:span><text:span text:style-name="a2797" text:class-names=""/></text:p>
          </draw:text-box>
          <svg:title/>
          <svg:desc/>
        </draw:frame>
        <draw:frame draw:id="id431" draw:style-name="a2805" draw:name="Google Shape;531;p81" svg:x="1.15071in" svg:y="1.36166in" svg:width="8.14009in" svg:height="0.81923in">
          <draw:text-box>
            <text:p text:style-name="a2802" text:class-names="" text:cond-style-name=""><text:span text:style-name="a2800" text:class-names="">Technical Ability Certificates (TAC) - certification provided by the bidder to verify that a bidder has successfully delivered similar work in the past</text:span><text:span text:style-name="a2801" text:class-names=""/></text:p>
            <text:p text:style-name="a2804" text:class-names="" text:cond-style-name=""><text:span text:style-name="a2803" text:class-names=""/></text:p>
          </draw:text-box>
          <svg:title/>
          <svg:desc/>
        </draw:frame>
        <draw:frame draw:id="id432" draw:style-name="a2806" draw:name="Google Shape;532;p81" svg:x="0.74379in" svg:y="1.28773in" svg:width="0.40692in" svg:height="0.43668in" style:rel-width="scale" style:rel-height="scale">
          <draw:image xlink:href="media/image2.png" xlink:type="simple" xlink:show="embed" xlink:actuate="onLoad"/>
          <svg:title/>
          <svg:desc/>
        </draw:frame>
        <draw:frame draw:id="id433" draw:style-name="a2814" draw:name="Google Shape;533;p81" svg:x="1.13341in" svg:y="2.14572in" svg:width="8.14009in" svg:height="0.65256in">
          <draw:text-box>
            <text:p text:style-name="a2809" text:class-names="" text:cond-style-name=""><text:span text:style-name="a2807" text:class-names="">Bidders need to complete the TAC (Attachment 2b) for the relevant Lot, providing details about a contract they have completed in the past</text:span><text:span text:style-name="a2808" text:class-names=""/></text:p>
            <text:p text:style-name="a2811" text:class-names="" text:cond-style-name=""><text:span text:style-name="a2810" text:class-names=""/></text:p>
            <text:p text:style-name="a2813" text:class-names="" text:cond-style-name=""><text:span text:style-name="a2812" text:class-names=""/></text:p>
          </draw:text-box>
          <svg:title/>
          <svg:desc/>
        </draw:frame>
        <draw:frame draw:id="id434" draw:style-name="a2815" draw:name="Google Shape;534;p81" svg:x="0.7265in" svg:y="2.07179in" svg:width="0.40692in" svg:height="0.43668in" style:rel-width="scale" style:rel-height="scale">
          <draw:image xlink:href="media/image2.png" xlink:type="simple" xlink:show="embed" xlink:actuate="onLoad"/>
          <svg:title/>
          <svg:desc/>
        </draw:frame>
        <draw:frame draw:id="id435" draw:style-name="a2822" draw:name="Google Shape;535;p81" svg:x="1.13341in" svg:y="3.80257in" svg:width="8.14009in" svg:height="1.0958in">
          <draw:text-box>
            <text:p text:style-name="a2818" text:class-names="" text:cond-style-name=""><text:span text:style-name="a2816" text:class-names="">Attachment 2b must evidence 1 contract. This contract needs to be unique for that Lot.<text:s text:c="1"/></text:span><text:span text:style-name="a2817" text:class-names=""/></text:p>
            <text:p text:style-name="a2821" text:class-names="" text:cond-style-name=""><text:span text:style-name="a2819" text:class-names="">(e.g., TAC for Lot 1 and Lot 2 can not reference the same contract)</text:span><text:span text:style-name="a2820" text:class-names=""/></text:p>
          </draw:text-box>
          <svg:title/>
          <svg:desc/>
        </draw:frame>
        <draw:frame draw:id="id436" draw:style-name="a2823" draw:name="Google Shape;536;p81" svg:x="0.72649in" svg:y="3.72865in" svg:width="0.40692in" svg:height="0.43668in" style:rel-width="scale" style:rel-height="scale">
          <draw:image xlink:href="media/image2.png" xlink:type="simple" xlink:show="embed" xlink:actuate="onLoad"/>
          <svg:title/>
          <svg:desc/>
        </draw:frame>
        <draw:frame draw:id="id437" draw:style-name="a2830" draw:name="Google Shape;537;p81" svg:x="1.0333in" svg:y="5.03937in" svg:width="7.9334in" svg:height="0.58563in">
          <draw:text-box>
            <text:p text:style-name="a2826" text:class-names="" text:cond-style-name=""><text:span text:style-name="a2824" text:class-names="">All information in this presentation is provisional and is subject to change.<text:s text:c="1"/></text:span><text:span text:style-name="a2825" text:class-names=""/></text:p>
            <text:p text:style-name="a2829" text:class-names="" text:cond-style-name=""><text:span text:style-name="a2827" text:class-names="">All information will be superseded by information found in the published bid pack and Tender Notice.<text:s text:c="1"/></text:span><text:span text:style-name="a2828" text:class-names=""/></text:p>
          </draw:text-box>
          <svg:title/>
          <svg:desc/>
        </draw:frame>
        <draw:frame draw:id="id438" draw:style-name="a2842" draw:name="Google Shape;538;p81" svg:x="1.1507in" svg:y="2.93509in" svg:width="8.14009in" svg:height="0.65256in">
          <draw:text-box>
            <text:p text:style-name="a2834" text:class-names="" text:cond-style-name=""><text:span text:style-name="a2831" text:class-names="">The contract must<text:s text:c="1"/></text:span><text:span text:style-name="a2832" text:class-names="">demonstrate delivery of the specific services listed for the designated Lot.<text:s text:c="1"/></text:span><text:span text:style-name="a2833" text:class-names=""/></text:p>
            <text:p text:style-name="a2837" text:class-names="" text:cond-style-name=""><text:span text:style-name="a2835" text:class-names="">Each Lot will have a different version of the TAC Attachment 2b to complete</text:span><text:span text:style-name="a2836" text:class-names=""/></text:p>
            <text:p text:style-name="a2839" text:class-names="" text:cond-style-name=""><text:span text:style-name="a2838" text:class-names=""/></text:p>
            <text:p text:style-name="a2841" text:class-names="" text:cond-style-name=""><text:span text:style-name="a2840" text:class-names=""/></text:p>
          </draw:text-box>
          <svg:title/>
          <svg:desc/>
        </draw:frame>
        <draw:frame draw:id="id439" draw:style-name="a2843" draw:name="Google Shape;539;p81" svg:x="0.74378in" svg:y="2.86116in" svg:width="0.40692in" svg:height="0.43668in" style:rel-width="scale" style:rel-height="scale">
          <draw:image xlink:href="media/image2.png" xlink:type="simple" xlink:show="embed" xlink:actuate="onLoad"/>
          <svg:title/>
          <svg:desc/>
        </draw:frame>
        <presentation:notes draw:style-name="a2846">
          <draw:page-thumbnail draw:page-number="14" svg:x="0.41667in" svg:y="0.75in" svg:width="6.66667in" svg:height="3.75in" presentation:class="page" draw:id="id440" presentation:style-name="a2844" draw:name="Google Shape;527;g3f58024b304_0_3077:notes">
            <svg:title/>
            <svg:desc/>
          </draw:page-thumbnail>
          <draw:frame draw:id="id441" presentation:style-name="a2845" draw:name="Google Shape;528;g3f58024b304_0_3077:notes" svg:x="1in" svg:y="4.75in" svg:width="5.5in" svg:height="4.5in" presentation:class="notes" presentation:placeholder="true">
            <draw:text-box/>
            <svg:title/>
            <svg:desc/>
          </draw:frame>
        </presentation:notes>
      </draw:page>
      <draw:page draw:name="Slide15" draw:style-name="a2847" draw:master-page-name="Master1-Layout9-cust-CUSTOM_4" presentation:presentation-page-layout-name="Master1-PPL9" draw:id="Slide-270">
        <draw:frame draw:id="id442" presentation:style-name="a2851" draw:name="Google Shape;544;p82" svg:x="0.37332in" svg:y="0.4707in" svg:width="7.85892in" svg:height="0.43668in" presentation:class="title" presentation:placeholder="false">
          <draw:text-box>
            <text:p text:style-name="a2850" text:class-names="" text:cond-style-name=""><text:span text:style-name="a2848" text:class-names="">Mandatory requirements (same for all Lots)<text:s text:c="1"/></text:span><text:span text:style-name="a2849" text:class-names=""/></text:p>
          </draw:text-box>
          <svg:title/>
          <svg:desc/>
        </draw:frame>
        <draw:frame draw:id="id443" draw:style-name="a2858" draw:name="Google Shape;545;p82" svg:x="1.0333in" svg:y="5.03937in" svg:width="7.9334in" svg:height="0.58563in">
          <draw:text-box>
            <text:p text:style-name="a2854" text:class-names="" text:cond-style-name=""><text:span text:style-name="a2852" text:class-names="">All information in this presentation is provisional and is subject to change.<text:s text:c="1"/></text:span><text:span text:style-name="a2853" text:class-names=""/></text:p>
            <text:p text:style-name="a2857" text:class-names="" text:cond-style-name=""><text:span text:style-name="a2855" text:class-names="">All information will be superseded by information found in the published bid pack and Tender Notice.<text:s text:c="1"/></text:span><text:span text:style-name="a2856" text:class-names=""/></text:p>
          </draw:text-box>
          <svg:title/>
          <svg:desc/>
        </draw:frame>
        <draw:g draw:name="Google Shape;546;p82" draw:id="id444">
          <svg:title/>
          <svg:desc/>
          <draw:custom-shape svg:x="0.52078in" svg:y="1.50921in" svg:width="3.85433in" svg:height="1.30315in" draw:id="id449" draw:style-name="a2873" draw:name="Google Shape;547;p82">
            <svg:title/>
            <svg:desc/>
            <text:p text:style-name="a2872" text:class-names="" text:cond-style-name=""><text:span text:style-name="a2871"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672">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5.31649in" svg:y="1.50935in" svg:width="4.16273in" svg:height="1.30315in" draw:id="id450" draw:style-name="a2876" draw:name="Google Shape;548;p82">
            <svg:title/>
            <svg:desc/>
            <text:p text:style-name="a2875" text:class-names="" text:cond-style-name=""><text:span text:style-name="a2874"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672">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51" draw:style-name="a2884" draw:name="Google Shape;549;p82" svg:x="5.46867in" svg:y="1.61107in" svg:width="3.85433in" svg:height="1.0794in">
            <draw:text-box>
              <text:p text:style-name="a2880" text:class-names="" text:cond-style-name=""><text:span text:style-name="a2877" text:class-names="">an ongoing contract you are currently delivering that has been ongoing for a<text:s text:c="1"/></text:span><text:span text:style-name="a2878" text:class-names="">minimum of six months</text:span><text:span text:style-name="a2879" text:class-names=""/></text:p>
              <text:p text:style-name="a2883" text:class-names="" text:cond-style-name=""><text:span text:style-name="a2881" text:class-names="">Services must be active, successful in implementation &amp; mobilisation, and fully operational.</text:span><text:span text:style-name="a2882" text:class-names=""/></text:p>
            </draw:text-box>
            <svg:title/>
            <svg:desc/>
          </draw:frame>
          <draw:custom-shape svg:x="4.63747in" svg:y="2.03461in" svg:width="0.41667in" svg:height="0.41667in" draw:id="id452" draw:style-name="a2887" draw:name="Google Shape;550;p82">
            <svg:title/>
            <svg:desc/>
            <text:p text:style-name="a2886" text:class-names="" text:cond-style-name=""><text:span text:style-name="a288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453" draw:style-name="a2891" draw:name="Google Shape;551;p82" svg:x="4.63745in" svg:y="2.04757in" svg:width="0.41667in" svg:height="0.39075in">
            <draw:text-box>
              <text:p text:style-name="a2890" text:class-names="" text:cond-style-name=""><text:span text:style-name="a2888" text:class-names="">OR</text:span><text:span text:style-name="a2889" text:class-names=""/></text:p>
            </draw:text-box>
            <svg:title/>
            <svg:desc/>
          </draw:frame>
          <draw:custom-shape svg:x="0.52083in" svg:y="3.35091in" svg:width="3.85433in" svg:height="1.30315in" draw:id="id454" draw:style-name="a2894" draw:name="Google Shape;552;p82">
            <svg:title/>
            <svg:desc/>
            <text:p text:style-name="a2893" text:class-names="" text:cond-style-name=""><text:span text:style-name="a2892"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44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55" draw:style-name="a2910" draw:name="Google Shape;553;p82" svg:x="0.677in" svg:y="3.4804in" svg:width="3.58169in" svg:height="1.17356in">
            <draw:text-box>
              <text:p text:style-name="a2897" text:class-names="" text:cond-style-name=""><text:span text:style-name="a2895" text:class-names="">Where your organisation acted as:</text:span><text:span text:style-name="a2896" text:class-names=""/></text:p>
              <text:list text:style-name="a2901">
                <text:list-item>
                  <text:p text:style-name="a2900" text:class-names="" text:cond-style-name=""><text:span text:style-name="a2898" text:class-names="">Prime Contractor</text:span><text:span text:style-name="a2899" text:class-names=""/></text:p>
                </text:list-item>
              </text:list>
              <text:list text:style-name="a2905">
                <text:list-item>
                  <text:p text:style-name="a2904" text:class-names="" text:cond-style-name=""><text:span text:style-name="a2902" text:class-names="">Key Subcontractor</text:span><text:span text:style-name="a2903" text:class-names=""/></text:p>
                </text:list-item>
              </text:list>
              <text:list text:style-name="a2909">
                <text:list-item>
                  <text:p text:style-name="a2908" text:class-names="" text:cond-style-name=""><text:span text:style-name="a2906" text:class-names="">Part of a Consortium</text:span><text:span text:style-name="a2907" text:class-names=""/></text:p>
                </text:list-item>
              </text:list>
            </draw:text-box>
            <svg:title/>
            <svg:desc/>
          </draw:frame>
          <draw:custom-shape svg:x="5.31627in" svg:y="3.35072in" svg:width="4.16273in" svg:height="1.30315in" draw:id="id456" draw:style-name="a2913" draw:name="Google Shape;554;p82">
            <svg:title/>
            <svg:desc/>
            <text:p text:style-name="a2912" text:class-names="" text:cond-style-name=""><text:span text:style-name="a2911"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44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57" draw:style-name="a2927" draw:name="Google Shape;555;p82" svg:x="5.46867in" svg:y="3.48059in" svg:width="4.0105in" svg:height="1.17356in">
            <draw:text-box>
              <text:p text:style-name="a2916" text:class-names="" text:cond-style-name=""><text:span text:style-name="a2914" text:class-names="">If relying on other entities, you must explicitly identify:</text:span><text:span text:style-name="a2915" text:class-names=""/></text:p>
              <text:list text:style-name="a2921">
                <text:list-item>
                  <text:p text:style-name="a2920" text:class-names="" text:cond-style-name=""><text:span text:style-name="a2917" text:class-names="">Who</text:span><text:span text:style-name="a2918" text:class-names=""><text:s text:c="1"/>they were</text:span><text:span text:style-name="a2919" text:class-names=""/></text:p>
                </text:list-item>
              </text:list>
              <text:list text:style-name="a2926">
                <text:list-item>
                  <text:p text:style-name="a2925" text:class-names="" text:cond-style-name=""><text:span text:style-name="a2922" text:class-names="">Describe the function</text:span><text:span text:style-name="a2923" text:class-names=""><text:s text:c="1"/>each performed under the contract</text:span><text:span text:style-name="a2924" text:class-names=""/></text:p>
                </text:list-item>
              </text:list>
            </draw:text-box>
            <svg:title/>
            <svg:desc/>
          </draw:frame>
          <draw:frame draw:id="id458" draw:style-name="a2935" draw:name="Google Shape;556;p82" svg:x="0.677in" svg:y="1.67339in" svg:width="3.646in" svg:height="0.74836in">
            <draw:text-box>
              <text:p text:style-name="a2934" text:class-names="" text:cond-style-name=""><text:span text:style-name="a2928" text:class-names="">that you have delivered in the<text:s text:c="1"/></text:span><text:span text:style-name="a2929" text:class-names="">3 years prior</text:span><text:span text:style-name="a2930" text:class-names=""><text:s text:c="1"/>to the publication of the tender notice for this competition (contract start date<text:s text:c="1"/></text:span><text:span text:style-name="a2931" text:class-names="">after 21st August 2023</text:span><text:span text:style-name="a2932" text:class-names="">)</text:span><text:span text:style-name="a2933" text:class-names=""/></text:p>
            </draw:text-box>
            <svg:title/>
            <svg:desc/>
          </draw:frame>
        </draw:g>
        <draw:frame draw:id="id445" draw:style-name="a2862" draw:name="Google Shape;557;p82" svg:x="0.52078in" svg:y="1.07154in" svg:width="3.28084in" svg:height="0.43766in">
          <draw:text-box>
            <text:p text:style-name="a2861" text:class-names="" text:cond-style-name=""><text:span text:style-name="a2859" text:class-names="">Contract dates..<text:s text:c="1"/></text:span><text:span text:style-name="a2860" text:class-names=""/></text:p>
          </draw:text-box>
          <svg:title/>
          <svg:desc/>
        </draw:frame>
        <draw:frame draw:id="id446" draw:style-name="a2866" draw:name="Google Shape;558;p82" svg:x="0.44852in" svg:y="2.86285in" svg:width="3.28084in" svg:height="0.43766in">
          <draw:text-box>
            <text:p text:style-name="a2865" text:class-names="" text:cond-style-name=""><text:span text:style-name="a2863" text:class-names="">Supply chain..</text:span><text:span text:style-name="a2864" text:class-names=""/></text:p>
          </draw:text-box>
          <svg:title/>
          <svg:desc/>
        </draw:frame>
        <draw:frame draw:id="id447" draw:style-name="a2867" draw:name="Google Shape;559;p82" svg:x="0.64917in" svg:y="3.751in" svg:width="0.38413in" svg:height="0.35853in" style:rel-width="scale" style:rel-height="scale">
          <draw:image xlink:href="media/image6.png" xlink:type="simple" xlink:show="embed" xlink:actuate="onLoad"/>
          <svg:title>Screenshot 2026-07-23 at 10.40.00.png</svg:title>
          <svg:desc/>
        </draw:frame>
        <draw:custom-shape svg:x="4.53431in" svg:y="3.74702in" svg:width="0.67388in" svg:height="0.36647in" draw:id="id448" draw:style-name="a2870" draw:name="Google Shape;560;p82">
          <svg:title/>
          <svg:desc/>
          <text:p text:style-name="a2869" text:class-names="" text:cond-style-name=""><text:span text:style-name="a2868"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5727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presentation:notes draw:style-name="a2938">
          <draw:page-thumbnail draw:page-number="15" svg:x="0.41667in" svg:y="0.75in" svg:width="6.66667in" svg:height="3.75in" presentation:class="page" draw:id="id459" presentation:style-name="a2936" draw:name="Google Shape;541;g3f58024b304_0_2252:notes">
            <svg:title/>
            <svg:desc/>
          </draw:page-thumbnail>
          <draw:frame draw:id="id460" presentation:style-name="a2937" draw:name="Google Shape;542;g3f58024b304_0_2252:notes" svg:x="0.75in" svg:y="4.75in" svg:width="6in" svg:height="4.5in" presentation:class="notes" presentation:placeholder="true">
            <draw:text-box/>
            <svg:title/>
            <svg:desc/>
          </draw:frame>
        </presentation:notes>
      </draw:page>
      <draw:page draw:name="Slide16" draw:style-name="a2939" draw:master-page-name="Master1-Layout65-cust-5-Blue-heavy-text-(g3f58dc4dc7c_7_0)" presentation:presentation-page-layout-name="Master1-PPL65" draw:id="Slide-271">
        <draw:custom-shape svg:width="0.59613in" svg:height="9.7149in" draw:id="id461" draw:style-name="a2942" draw:transform="translate(-0.29806in -4.85745in) rotate(-1.5708) translate(5.02655in 0.67171in)" draw:name="Google Shape;565;p83">
          <svg:title/>
          <svg:desc/>
          <text:p text:style-name="a2941" text:class-names="" text:cond-style-name=""><text:span text:style-name="a2940"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462" presentation:style-name="a2946" draw:name="Google Shape;566;p83" svg:x="0.37332in" svg:y="0.4707in" svg:width="7.85892in" svg:height="0.43668in" presentation:class="title" presentation:placeholder="false">
          <draw:text-box>
            <text:p text:style-name="a2945" text:class-names="" text:cond-style-name=""><text:span text:style-name="a2943" text:class-names="">Cont. Mandatory requirements (same for all Lots)</text:span><text:span text:style-name="a2944" text:class-names=""/></text:p>
          </draw:text-box>
          <svg:title/>
          <svg:desc/>
        </draw:frame>
        <draw:frame draw:id="id463" draw:style-name="a2953" draw:name="Google Shape;567;p83" svg:x="1.0333in" svg:y="5.03937in" svg:width="7.9334in" svg:height="0.58563in">
          <draw:text-box>
            <text:p text:style-name="a2949" text:class-names="" text:cond-style-name=""><text:span text:style-name="a2947" text:class-names="">All information in this presentation is provisional and is subject to change.<text:s text:c="1"/></text:span><text:span text:style-name="a2948" text:class-names=""/></text:p>
            <text:p text:style-name="a2952" text:class-names="" text:cond-style-name=""><text:span text:style-name="a2950" text:class-names="">All information will be superseded by information found in the published bid pack and Tender Notice.<text:s text:c="1"/></text:span><text:span text:style-name="a2951" text:class-names=""/></text:p>
          </draw:text-box>
          <svg:title/>
          <svg:desc/>
        </draw:frame>
        <draw:g draw:name="Google Shape;568;p83" draw:id="id464">
          <svg:title/>
          <svg:desc/>
          <draw:custom-shape svg:x="0.36458in" svg:y="1.64873in" svg:width="3.646in" svg:height="1.17653in" draw:id="id476" draw:style-name="a3000" draw:name="Google Shape;569;p83">
            <svg:title/>
            <svg:desc/>
            <text:p text:style-name="a2999" text:class-names="" text:cond-style-name=""><text:span text:style-name="a299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44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77" draw:style-name="a3014" draw:name="Google Shape;570;p83" svg:x="0.52083in" svg:y="1.77571in" svg:width="3.33333in" svg:height="0.97126in">
            <draw:text-box>
              <text:list text:style-name="a3004">
                <text:list-item>
                  <text:p text:style-name="a3003" text:class-names="" text:cond-style-name=""><text:span text:style-name="a3001" text:class-names="">Public sector</text:span><text:span text:style-name="a3002" text:class-names=""/></text:p>
                </text:list-item>
              </text:list>
              <text:list text:style-name="a3008">
                <text:list-item>
                  <text:p text:style-name="a3007" text:class-names="" text:cond-style-name=""><text:span text:style-name="a3005" text:class-names="">Private sector</text:span><text:span text:style-name="a3006" text:class-names=""/></text:p>
                </text:list-item>
              </text:list>
              <text:list text:style-name="a3013">
                <text:list-item>
                  <text:p text:style-name="a3012" text:class-names="" text:cond-style-name=""><text:span text:style-name="a3009" text:class-names="">Third Sector</text:span><text:span text:style-name="a3010" text:class-names=""><text:s text:c="1"/>(e.g. charity)</text:span><text:span text:style-name="a3011" text:class-names=""/></text:p>
                </text:list-item>
              </text:list>
            </draw:text-box>
            <svg:title/>
            <svg:desc/>
          </draw:frame>
        </draw:g>
        <draw:g draw:name="Google Shape;571;p83" draw:id="id465">
          <svg:title/>
          <svg:desc/>
          <draw:custom-shape svg:x="4.21875in" svg:y="1.64877in" svg:width="5.41667in" svg:height="1.17653in" draw:id="id474" draw:style-name="a2988" draw:name="Google Shape;572;p83">
            <svg:title/>
            <svg:desc/>
            <text:p text:style-name="a2987" text:class-names="" text:cond-style-name=""><text:span text:style-name="a298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44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75" draw:style-name="a2997" draw:name="Google Shape;573;p83" svg:x="4.375in" svg:y="1.7272in" svg:width="5.10433in" svg:height="1.01968in">
            <draw:text-box>
              <text:p text:style-name="a2992" text:class-names="" text:cond-style-name=""><text:span text:style-name="a2989" text:class-names=""><text:s text:c="6"/></text:span><text:span text:style-name="a2990" text:class-names="">Call-off contracts awarded under framework contracts</text:span><text:span text:style-name="a2991" text:class-names=""/></text:p>
              <text:p text:style-name="a2996" text:class-names="" text:cond-style-name=""><text:span text:style-name="a2993" text:class-names=""><text:s text:c="6"/></text:span><text:span text:style-name="a2994" text:class-names="">Framework contracts themselves</text:span><text:span text:style-name="a2995" text:class-names=""/></text:p>
            </draw:text-box>
            <svg:title/>
            <svg:desc/>
          </draw:frame>
        </draw:g>
        <draw:g draw:name="Google Shape;574;p83" draw:id="id466">
          <svg:title/>
          <svg:desc/>
          <draw:custom-shape svg:x="0.36458in" svg:y="3.30884in" svg:width="9.271in" svg:height="1.58694in" draw:id="id472" draw:style-name="a2967" draw:name="Google Shape;575;p83">
            <svg:title/>
            <svg:desc/>
            <text:p text:style-name="a2966" text:class-names="" text:cond-style-name=""><text:span text:style-name="a2965"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167">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73" draw:style-name="a2985" draw:name="Google Shape;576;p83" svg:x="0.57292in" svg:y="3.38235in" svg:width="8.85433in" svg:height="1.40945in">
            <draw:text-box>
              <text:list text:style-name="a2973">
                <text:list-item>
                  <text:p text:style-name="a2972" text:class-names="" text:cond-style-name=""><text:span text:style-name="a2968" text:class-names="">Must be signed by an<text:s text:c="1"/></text:span><text:span text:style-name="a2969" text:class-names="">existing employee</text:span><text:span text:style-name="a2970" text:class-names=""><text:s text:c="1"/>of the company for whom the work was undertaken</text:span><text:span text:style-name="a2971" text:class-names=""/></text:p>
                </text:list-item>
              </text:list>
              <text:list text:style-name="a2979">
                <text:list-item>
                  <text:p text:style-name="a2978" text:class-names="" text:cond-style-name=""><text:span text:style-name="a2974" text:class-names="">Customer contacts must not have been employed or appointed by your organisation within the past 3 years prior to the publication of the tender notice (</text:span><text:span text:style-name="a2975" text:class-names="">after 21st August 2023</text:span><text:span text:style-name="a2976" text:class-names="">)</text:span><text:span text:style-name="a2977" text:class-names=""/></text:p>
                </text:list-item>
              </text:list>
              <text:list text:style-name="a2984">
                <text:list-item>
                  <text:p text:style-name="a2983" text:class-names="" text:cond-style-name=""><text:span text:style-name="a2980" text:class-names="">Physical signatures are preferable</text:span><text:span text:style-name="a2981" text:class-names="">, but a digital signature is an acceptable alternative if the customer is unable</text:span><text:span text:style-name="a2982" text:class-names=""/></text:p>
                </text:list-item>
              </text:list>
            </draw:text-box>
            <svg:title/>
            <svg:desc/>
          </draw:frame>
        </draw:g>
        <draw:frame draw:id="id467" draw:style-name="a2957" draw:name="Google Shape;577;p83" svg:x="0.37333in" svg:y="2.87117in" svg:width="3.28084in" svg:height="0.43766in">
          <draw:text-box>
            <text:p text:style-name="a2956" text:class-names="" text:cond-style-name=""><text:span text:style-name="a2954" text:class-names="">Customer Sign-Off Requirements..</text:span><text:span text:style-name="a2955" text:class-names=""/></text:p>
          </draw:text-box>
          <svg:title/>
          <svg:desc/>
        </draw:frame>
        <draw:frame draw:id="id468" draw:style-name="a2961" draw:name="Google Shape;578;p83" svg:x="0.37333in" svg:y="1.16516in" svg:width="3.28084in" svg:height="0.43766in">
          <draw:text-box>
            <text:p text:style-name="a2960" text:class-names="" text:cond-style-name=""><text:span text:style-name="a2958" text:class-names="">Types of contracts..<text:s text:c="1"/></text:span><text:span text:style-name="a2959" text:class-names=""/></text:p>
          </draw:text-box>
          <svg:title/>
          <svg:desc/>
        </draw:frame>
        <draw:frame draw:id="id469" draw:style-name="a2962" draw:name="Google Shape;579;p83" svg:x="4.27644in" svg:y="2.3449in" svg:width="0.42889in" svg:height="0.39589in" style:rel-width="scale" style:rel-height="scale">
          <draw:image xlink:href="media/image7.png" xlink:type="simple" xlink:show="embed" xlink:actuate="onLoad"/>
          <svg:title>Screenshot 2026-07-28 at 11.30.40.png</svg:title>
          <svg:desc/>
        </draw:frame>
        <draw:frame draw:id="id470" draw:style-name="a2963" draw:name="Google Shape;580;p83" svg:x="4.30321in" svg:y="1.85436in" svg:width="0.42889in" svg:height="0.40032in" style:rel-width="scale" style:rel-height="scale">
          <draw:image xlink:href="media/image6.png" xlink:type="simple" xlink:show="embed" xlink:actuate="onLoad"/>
          <svg:title>Screenshot 2026-07-23 at 10.40.00.png</svg:title>
          <svg:desc/>
        </draw:frame>
        <draw:frame draw:id="id471" draw:style-name="a2964" draw:name="Google Shape;581;p83" svg:x="0.51638in" svg:y="1.90795in" svg:width="0.42889in" svg:height="0.40032in" style:rel-width="scale" style:rel-height="scale">
          <draw:image xlink:href="media/image6.png" xlink:type="simple" xlink:show="embed" xlink:actuate="onLoad"/>
          <svg:title>Screenshot 2026-07-23 at 10.40.00.png</svg:title>
          <svg:desc/>
        </draw:frame>
        <presentation:notes draw:style-name="a3017">
          <draw:page-thumbnail draw:page-number="16" svg:x="0.41667in" svg:y="0.75in" svg:width="6.66667in" svg:height="3.75in" presentation:class="page" draw:id="id478" presentation:style-name="a3015" draw:name="Google Shape;562;g3f58024b304_0_16:notes">
            <svg:title/>
            <svg:desc/>
          </draw:page-thumbnail>
          <draw:frame draw:id="id479" presentation:style-name="a3016" draw:name="Google Shape;563;g3f58024b304_0_16:notes" svg:x="0.75in" svg:y="4.75in" svg:width="6in" svg:height="4.5in" presentation:class="notes" presentation:placeholder="true">
            <draw:text-box/>
            <svg:title/>
            <svg:desc/>
          </draw:frame>
        </presentation:notes>
      </draw:page>
      <draw:page draw:name="Slide17" draw:style-name="a3018" draw:master-page-name="Master1-Layout9-cust-CUSTOM_4" presentation:presentation-page-layout-name="Master1-PPL9" draw:id="Slide-272">
        <draw:frame draw:id="id480" presentation:style-name="a3022" draw:name="Google Shape;586;p84" svg:x="0.37332in" svg:y="0.4707in" svg:width="7.85892in" svg:height="0.43668in" presentation:class="title" presentation:placeholder="false">
          <draw:text-box>
            <text:p text:style-name="a3021" text:class-names="" text:cond-style-name=""><text:span text:style-name="a3019" text:class-names="">TAC requirements per Lot</text:span><text:span text:style-name="a3020" text:class-names=""/></text:p>
          </draw:text-box>
          <svg:title/>
          <svg:desc/>
        </draw:frame>
        <draw:frame draw:id="id481" draw:name="Google Shape;587;p84" svg:x="0.90594in" svg:y="1.01919in" svg:width="3.28084in" svg:height="3.28084in">
          <table:table table:style-name="a3023" table:template-name="{49302FFB-2B46-4900-BEF2-5CDF6EE97370}" table:use-banding-columns-styles="false" table:use-banding-rows-styles="false" table:use-first-column-styles="false" table:use-first-row-styles="false" table:use-last-column-styles="false" table:use-last-row-styles="false">
            <table:table-column table:style-name="a3024" table:default-cell-style-name=""/>
            <table:table-column table:style-name="a3025" table:default-cell-style-name=""/>
            <table:table-column table:style-name="a3026" table:default-cell-style-name=""/>
            <table:table-column table:style-name="a3027" table:default-cell-style-name=""/>
            <table:table-column table:style-name="a3028" table:default-cell-style-name=""/>
            <table:table-row table:style-name="a3029" table:default-cell-style-name="">
              <table:table-cell table:style-name="a3033">
                <text:p text:style-name="a3032" text:class-names="" text:cond-style-name=""><text:span text:style-name="a3030" text:class-names="">Lot</text:span><text:span text:style-name="a3031" text:class-names=""/></text:p>
              </table:table-cell>
              <table:table-cell table:style-name="a3037">
                <text:p text:style-name="a3036" text:class-names="" text:cond-style-name=""><text:span text:style-name="a3034" text:class-names="">Service lines</text:span><text:span text:style-name="a3035" text:class-names=""/></text:p>
              </table:table-cell>
              <table:table-cell table:style-name="a3041">
                <text:p text:style-name="a3040" text:class-names="" text:cond-style-name=""><text:span text:style-name="a3038" text:class-names="">Minimum Contract Value (ex VAT)</text:span><text:span text:style-name="a3039" text:class-names=""/></text:p>
              </table:table-cell>
              <table:table-cell table:style-name="a3045">
                <text:p text:style-name="a3044" text:class-names="" text:cond-style-name=""><text:span text:style-name="a3042" text:class-names="">Number of TACs required</text:span><text:span text:style-name="a3043" text:class-names=""/></text:p>
              </table:table-cell>
              <table:table-cell table:style-name="a3049">
                <text:p text:style-name="a3048" text:class-names="" text:cond-style-name=""><text:span text:style-name="a3046" text:class-names="">Signed within the last 'X' Years</text:span><text:span text:style-name="a3047" text:class-names=""/></text:p>
              </table:table-cell>
            </table:table-row>
            <table:table-row table:style-name="a3050" table:default-cell-style-name="">
              <table:table-cell table:style-name="a3054">
                <text:p text:style-name="a3053" text:class-names="" text:cond-style-name=""><text:span text:style-name="a3051" text:class-names="">Lot 1</text:span><text:span text:style-name="a3052" text:class-names=""/></text:p>
              </table:table-cell>
              <table:table-cell table:style-name="a3058">
                <text:p text:style-name="a3057" text:class-names="" text:cond-style-name=""><text:span text:style-name="a3055" text:class-names="">Internet Connectivity Services (WAN)</text:span><text:span text:style-name="a3056" text:class-names=""/></text:p>
              </table:table-cell>
              <table:table-cell table:style-name="a3062">
                <text:p text:style-name="a3061" text:class-names="" text:cond-style-name=""><text:span text:style-name="a3059" text:class-names="">£80,000</text:span><text:span text:style-name="a3060" text:class-names=""/></text:p>
              </table:table-cell>
              <table:table-cell table:style-name="a3066">
                <text:p text:style-name="a3065" text:class-names="" text:cond-style-name=""><text:span text:style-name="a3063" text:class-names="">1</text:span><text:span text:style-name="a3064" text:class-names=""/></text:p>
              </table:table-cell>
              <table:table-cell table:style-name="a3070">
                <text:p text:style-name="a3069" text:class-names="" text:cond-style-name=""><text:span text:style-name="a3067" text:class-names="">3</text:span><text:span text:style-name="a3068" text:class-names=""/></text:p>
              </table:table-cell>
            </table:table-row>
            <table:table-row table:style-name="a3071" table:default-cell-style-name="">
              <table:table-cell table:style-name="a3075">
                <text:p text:style-name="a3074" text:class-names="" text:cond-style-name=""><text:span text:style-name="a3072" text:class-names="">Lot 2</text:span><text:span text:style-name="a3073" text:class-names=""/></text:p>
              </table:table-cell>
              <table:table-cell table:style-name="a3079">
                <text:p text:style-name="a3078" text:class-names="" text:cond-style-name=""><text:span text:style-name="a3076" text:class-names="">Local Connectivity Services (LAN)</text:span><text:span text:style-name="a3077" text:class-names=""/></text:p>
              </table:table-cell>
              <table:table-cell table:style-name="a3083">
                <text:p text:style-name="a3082" text:class-names="" text:cond-style-name=""><text:span text:style-name="a3080" text:class-names="">£100,000</text:span><text:span text:style-name="a3081" text:class-names=""/></text:p>
              </table:table-cell>
              <table:table-cell table:style-name="a3087">
                <text:p text:style-name="a3086" text:class-names="" text:cond-style-name=""><text:span text:style-name="a3084" text:class-names="">1</text:span><text:span text:style-name="a3085" text:class-names=""/></text:p>
              </table:table-cell>
              <table:table-cell table:style-name="a3091">
                <text:p text:style-name="a3090" text:class-names="" text:cond-style-name=""><text:span text:style-name="a3088" text:class-names="">3</text:span><text:span text:style-name="a3089" text:class-names=""/></text:p>
              </table:table-cell>
            </table:table-row>
            <table:table-row table:style-name="a3092" table:default-cell-style-name="">
              <table:table-cell table:style-name="a3096">
                <text:p text:style-name="a3095" text:class-names="" text:cond-style-name=""><text:span text:style-name="a3093" text:class-names="">Lot 3</text:span><text:span text:style-name="a3094" text:class-names=""/></text:p>
              </table:table-cell>
              <table:table-cell table:style-name="a3100">
                <text:p text:style-name="a3099" text:class-names="" text:cond-style-name=""><text:span text:style-name="a3097" text:class-names="">Voice / UC</text:span><text:span text:style-name="a3098" text:class-names=""/></text:p>
              </table:table-cell>
              <table:table-cell table:style-name="a3104">
                <text:p text:style-name="a3103" text:class-names="" text:cond-style-name=""><text:span text:style-name="a3101" text:class-names="">£90,000</text:span><text:span text:style-name="a3102" text:class-names=""/></text:p>
              </table:table-cell>
              <table:table-cell table:style-name="a3108">
                <text:p text:style-name="a3107" text:class-names="" text:cond-style-name=""><text:span text:style-name="a3105" text:class-names="">1</text:span><text:span text:style-name="a3106" text:class-names=""/></text:p>
              </table:table-cell>
              <table:table-cell table:style-name="a3112">
                <text:p text:style-name="a3111" text:class-names="" text:cond-style-name=""><text:span text:style-name="a3109" text:class-names="">3</text:span><text:span text:style-name="a3110" text:class-names=""/></text:p>
              </table:table-cell>
            </table:table-row>
            <table:table-row table:style-name="a3113" table:default-cell-style-name="">
              <table:table-cell table:style-name="a3117">
                <text:p text:style-name="a3116" text:class-names="" text:cond-style-name=""><text:span text:style-name="a3114" text:class-names="">Lot 4</text:span><text:span text:style-name="a3115" text:class-names=""/></text:p>
              </table:table-cell>
              <table:table-cell table:style-name="a3121">
                <text:p text:style-name="a3120" text:class-names="" text:cond-style-name=""><text:span text:style-name="a3118" text:class-names="">Contact Centre Services</text:span><text:span text:style-name="a3119" text:class-names=""/></text:p>
              </table:table-cell>
              <table:table-cell table:style-name="a3125">
                <text:p text:style-name="a3124" text:class-names="" text:cond-style-name=""><text:span text:style-name="a3122" text:class-names="">£70,000</text:span><text:span text:style-name="a3123" text:class-names=""/></text:p>
              </table:table-cell>
              <table:table-cell table:style-name="a3129">
                <text:p text:style-name="a3128" text:class-names="" text:cond-style-name=""><text:span text:style-name="a3126" text:class-names="">1</text:span><text:span text:style-name="a3127" text:class-names=""/></text:p>
              </table:table-cell>
              <table:table-cell table:style-name="a3133">
                <text:p text:style-name="a3132" text:class-names="" text:cond-style-name=""><text:span text:style-name="a3130" text:class-names="">3</text:span><text:span text:style-name="a3131" text:class-names=""/></text:p>
              </table:table-cell>
            </table:table-row>
            <table:table-row table:style-name="a3134" table:default-cell-style-name="">
              <table:table-cell table:style-name="a3138">
                <text:p text:style-name="a3137" text:class-names="" text:cond-style-name=""><text:span text:style-name="a3135" text:class-names="">Lot 5</text:span><text:span text:style-name="a3136" text:class-names=""/></text:p>
              </table:table-cell>
              <table:table-cell table:style-name="a3142">
                <text:p text:style-name="a3141" text:class-names="" text:cond-style-name=""><text:span text:style-name="a3139" text:class-names="">IoT &amp; Connected Places</text:span><text:span text:style-name="a3140" text:class-names=""/></text:p>
              </table:table-cell>
              <table:table-cell table:style-name="a3146">
                <text:p text:style-name="a3145" text:class-names="" text:cond-style-name=""><text:span text:style-name="a3143" text:class-names="">£160,000</text:span><text:span text:style-name="a3144" text:class-names=""/></text:p>
              </table:table-cell>
              <table:table-cell table:style-name="a3150">
                <text:p text:style-name="a3149" text:class-names="" text:cond-style-name=""><text:span text:style-name="a3147" text:class-names="">1</text:span><text:span text:style-name="a3148" text:class-names=""/></text:p>
              </table:table-cell>
              <table:table-cell table:style-name="a3154">
                <text:p text:style-name="a3153" text:class-names="" text:cond-style-name=""><text:span text:style-name="a3151" text:class-names="">3</text:span><text:span text:style-name="a3152" text:class-names=""/></text:p>
              </table:table-cell>
            </table:table-row>
            <table:table-row table:style-name="a3155" table:default-cell-style-name="">
              <table:table-cell table:style-name="a3159">
                <text:p text:style-name="a3158" text:class-names="" text:cond-style-name=""><text:span text:style-name="a3156" text:class-names="">Lot 6</text:span><text:span text:style-name="a3157" text:class-names=""/></text:p>
              </table:table-cell>
              <table:table-cell table:style-name="a3163">
                <text:p text:style-name="a3162" text:class-names="" text:cond-style-name=""><text:span text:style-name="a3160" text:class-names="">Critical Domain Services</text:span><text:span text:style-name="a3161" text:class-names=""/></text:p>
              </table:table-cell>
              <table:table-cell table:style-name="a3167">
                <text:p text:style-name="a3166" text:class-names="" text:cond-style-name=""><text:span text:style-name="a3164" text:class-names="">£150,000</text:span><text:span text:style-name="a3165" text:class-names=""/></text:p>
              </table:table-cell>
              <table:table-cell table:style-name="a3171">
                <text:p text:style-name="a3170" text:class-names="" text:cond-style-name=""><text:span text:style-name="a3168" text:class-names="">1</text:span><text:span text:style-name="a3169" text:class-names=""/></text:p>
              </table:table-cell>
              <table:table-cell table:style-name="a3175">
                <text:p text:style-name="a3174" text:class-names="" text:cond-style-name=""><text:span text:style-name="a3172" text:class-names="">3</text:span><text:span text:style-name="a3173" text:class-names=""/></text:p>
              </table:table-cell>
            </table:table-row>
            <table:table-row table:style-name="a3176" table:default-cell-style-name="">
              <table:table-cell table:style-name="a3180">
                <text:p text:style-name="a3179" text:class-names="" text:cond-style-name=""><text:span text:style-name="a3177" text:class-names="">Lot 7</text:span><text:span text:style-name="a3178" text:class-names=""/></text:p>
              </table:table-cell>
              <table:table-cell table:style-name="a3184">
                <text:p text:style-name="a3183" text:class-names="" text:cond-style-name=""><text:span text:style-name="a3181" text:class-names="">Messaging, paging and alerting</text:span><text:span text:style-name="a3182" text:class-names=""/></text:p>
              </table:table-cell>
              <table:table-cell table:style-name="a3188">
                <text:p text:style-name="a3187" text:class-names="" text:cond-style-name=""><text:span text:style-name="a3185" text:class-names="">£10,000</text:span><text:span text:style-name="a3186" text:class-names=""/></text:p>
              </table:table-cell>
              <table:table-cell table:style-name="a3192">
                <text:p text:style-name="a3191" text:class-names="" text:cond-style-name=""><text:span text:style-name="a3189" text:class-names="">1</text:span><text:span text:style-name="a3190" text:class-names=""/></text:p>
              </table:table-cell>
              <table:table-cell table:style-name="a3196">
                <text:p text:style-name="a3195" text:class-names="" text:cond-style-name=""><text:span text:style-name="a3193" text:class-names="">3</text:span><text:span text:style-name="a3194" text:class-names=""/></text:p>
              </table:table-cell>
            </table:table-row>
            <table:table-row table:style-name="a3197" table:default-cell-style-name="">
              <table:table-cell table:style-name="a3201">
                <text:p text:style-name="a3200" text:class-names="" text:cond-style-name=""><text:span text:style-name="a3198" text:class-names="">Lot 8</text:span><text:span text:style-name="a3199" text:class-names=""/></text:p>
              </table:table-cell>
              <table:table-cell table:style-name="a3205">
                <text:p text:style-name="a3204" text:class-names="" text:cond-style-name=""><text:span text:style-name="a3202" text:class-names="">Audio Visual Services</text:span><text:span text:style-name="a3203" text:class-names=""/></text:p>
              </table:table-cell>
              <table:table-cell table:style-name="a3209">
                <text:p text:style-name="a3208" text:class-names="" text:cond-style-name=""><text:span text:style-name="a3206" text:class-names="">£190,000</text:span><text:span text:style-name="a3207" text:class-names=""/></text:p>
              </table:table-cell>
              <table:table-cell table:style-name="a3213">
                <text:p text:style-name="a3212" text:class-names="" text:cond-style-name=""><text:span text:style-name="a3210" text:class-names="">1</text:span><text:span text:style-name="a3211" text:class-names=""/></text:p>
              </table:table-cell>
              <table:table-cell table:style-name="a3217">
                <text:p text:style-name="a3216" text:class-names="" text:cond-style-name=""><text:span text:style-name="a3214" text:class-names="">3</text:span><text:span text:style-name="a3215" text:class-names=""/></text:p>
              </table:table-cell>
            </table:table-row>
            <table:table-row table:style-name="a3218" table:default-cell-style-name="">
              <table:table-cell table:style-name="a3222">
                <text:p text:style-name="a3221" text:class-names="" text:cond-style-name=""><text:span text:style-name="a3219" text:class-names="">Lot 9a<text:s text:c="1"/></text:span><text:span text:style-name="a3220" text:class-names=""/></text:p>
              </table:table-cell>
              <table:table-cell table:style-name="a3227">
                <text:p text:style-name="a3226" text:class-names="" text:cond-style-name=""><text:span text:style-name="a3223" text:class-names="">Critical Comms<text:s text:c="1"/></text:span><text:span text:style-name="a3224" text:class-names="">Devices</text:span><text:span text:style-name="a3225" text:class-names=""/></text:p>
              </table:table-cell>
              <table:table-cell table:style-name="a3231">
                <text:p text:style-name="a3230" text:class-names="" text:cond-style-name=""><text:span text:style-name="a3228" text:class-names="">£60,000</text:span><text:span text:style-name="a3229" text:class-names=""/></text:p>
              </table:table-cell>
              <table:table-cell table:style-name="a3235">
                <text:p text:style-name="a3234" text:class-names="" text:cond-style-name=""><text:span text:style-name="a3232" text:class-names="">1</text:span><text:span text:style-name="a3233" text:class-names=""/></text:p>
              </table:table-cell>
              <table:table-cell table:style-name="a3239">
                <text:p text:style-name="a3238" text:class-names="" text:cond-style-name=""><text:span text:style-name="a3236" text:class-names="">3</text:span><text:span text:style-name="a3237" text:class-names=""/></text:p>
              </table:table-cell>
            </table:table-row>
            <table:table-row table:style-name="a3240" table:default-cell-style-name="">
              <table:table-cell table:style-name="a3244">
                <text:p text:style-name="a3243" text:class-names="" text:cond-style-name=""><text:span text:style-name="a3241" text:class-names="">Lot 9b</text:span><text:span text:style-name="a3242" text:class-names=""/></text:p>
              </table:table-cell>
              <table:table-cell table:style-name="a3249">
                <text:p text:style-name="a3248" text:class-names="" text:cond-style-name=""><text:span text:style-name="a3245" text:class-names="">Critical Comms<text:s text:c="1"/></text:span><text:span text:style-name="a3246" text:class-names="">Services</text:span><text:span text:style-name="a3247" text:class-names=""/></text:p>
              </table:table-cell>
              <table:table-cell table:style-name="a3253">
                <text:p text:style-name="a3252" text:class-names="" text:cond-style-name=""><text:span text:style-name="a3250" text:class-names="">£60,000</text:span><text:span text:style-name="a3251" text:class-names=""/></text:p>
              </table:table-cell>
              <table:table-cell table:style-name="a3257">
                <text:p text:style-name="a3256" text:class-names="" text:cond-style-name=""><text:span text:style-name="a3254" text:class-names="">1</text:span><text:span text:style-name="a3255" text:class-names=""/></text:p>
              </table:table-cell>
              <table:table-cell table:style-name="a3261">
                <text:p text:style-name="a3260" text:class-names="" text:cond-style-name=""><text:span text:style-name="a3258" text:class-names="">3</text:span><text:span text:style-name="a3259" text:class-names=""/></text:p>
              </table:table-cell>
            </table:table-row>
            <table:table-row table:style-name="a3262" table:default-cell-style-name="">
              <table:table-cell table:style-name="a3266">
                <text:p text:style-name="a3265" text:class-names="" text:cond-style-name=""><text:span text:style-name="a3263" text:class-names="">Lot 9c</text:span><text:span text:style-name="a3264" text:class-names=""/></text:p>
              </table:table-cell>
              <table:table-cell table:style-name="a3271">
                <text:p text:style-name="a3270" text:class-names="" text:cond-style-name=""><text:span text:style-name="a3267" text:class-names="">Critical Comms<text:s text:c="1"/></text:span><text:span text:style-name="a3268" text:class-names="">Software</text:span><text:span text:style-name="a3269" text:class-names=""/></text:p>
              </table:table-cell>
              <table:table-cell table:style-name="a3275">
                <text:p text:style-name="a3274" text:class-names="" text:cond-style-name=""><text:span text:style-name="a3272" text:class-names="">£60,000</text:span><text:span text:style-name="a3273" text:class-names=""/></text:p>
              </table:table-cell>
              <table:table-cell table:style-name="a3279">
                <text:p text:style-name="a3278" text:class-names="" text:cond-style-name=""><text:span text:style-name="a3276" text:class-names="">1</text:span><text:span text:style-name="a3277" text:class-names=""/></text:p>
              </table:table-cell>
              <table:table-cell table:style-name="a3283">
                <text:p text:style-name="a3282" text:class-names="" text:cond-style-name=""><text:span text:style-name="a3280" text:class-names="">3</text:span><text:span text:style-name="a3281" text:class-names=""/></text:p>
              </table:table-cell>
            </table:table-row>
          </table:table>
          <draw:image xlink:href="media/image8.png" xlink:type="simple" xlink:show="embed" xlink:actuate="onLoad"/>
          <svg:title/>
          <svg:desc/>
        </draw:frame>
        <draw:frame draw:id="id482" draw:style-name="a3290" draw:name="Google Shape;588;p84" svg:x="1.0333in" svg:y="5.03937in" svg:width="7.9334in" svg:height="0.58563in">
          <draw:text-box>
            <text:p text:style-name="a3286" text:class-names="" text:cond-style-name=""><text:span text:style-name="a3284" text:class-names="">All information in this presentation is provisional and is subject to change.<text:s text:c="1"/></text:span><text:span text:style-name="a3285" text:class-names=""/></text:p>
            <text:p text:style-name="a3289" text:class-names="" text:cond-style-name=""><text:span text:style-name="a3287" text:class-names="">All information will be superseded by information found in the published bid pack and Tender Notice.<text:s text:c="1"/></text:span><text:span text:style-name="a3288" text:class-names=""/></text:p>
          </draw:text-box>
          <svg:title/>
          <svg:desc/>
        </draw:frame>
        <presentation:notes draw:style-name="a3293">
          <draw:page-thumbnail draw:page-number="17" svg:x="0.41667in" svg:y="0.75in" svg:width="6.66667in" svg:height="3.75in" presentation:class="page" draw:id="id483" presentation:style-name="a3291" draw:name="Google Shape;583;g3f58024b304_0_5:notes">
            <svg:title/>
            <svg:desc/>
          </draw:page-thumbnail>
          <draw:frame draw:id="id484" presentation:style-name="a3292" draw:name="Google Shape;584;g3f58024b304_0_5:notes" svg:x="0.75in" svg:y="4.75in" svg:width="6in" svg:height="4.5in" presentation:class="notes" presentation:placeholder="true">
            <draw:text-box/>
            <svg:title/>
            <svg:desc/>
          </draw:frame>
        </presentation:notes>
      </draw:page>
      <draw:page draw:name="Slide18" draw:style-name="a3294" draw:master-page-name="Master1-Layout63-cust-CUSTOM_4_18" presentation:presentation-page-layout-name="Master1-PPL63" draw:id="Slide-273">
        <draw:frame draw:id="id485" draw:style-name="a3295" draw:name="Google Shape;593;p85" svg:x="1.41679in" svg:y="0.28349in" svg:width="7.16643in" svg:height="5.05802in" style:rel-width="scale" style:rel-height="scale">
          <draw:image xlink:href="media/image9.png" xlink:type="simple" xlink:show="embed" xlink:actuate="onLoad"/>
          <svg:title>Screenshot 2026-07-22 at 15.30.06.png</svg:title>
          <svg:desc/>
        </draw:frame>
        <draw:frame draw:id="id486" draw:style-name="a3296" draw:name="Google Shape;594;p85" svg:x="8.46019in" svg:y="0in" svg:width="1.53981in" svg:height="2.35417in" style:rel-width="scale" style:rel-height="scale">
          <draw:image xlink:href="media/image10.png" xlink:type="simple" xlink:show="embed" xlink:actuate="onLoad"/>
          <svg:title>Screenshot 2026-07-23 at 16.43.11.png</svg:title>
          <svg:desc/>
        </draw:frame>
        <draw:frame draw:id="id487" draw:style-name="a3297" draw:name="Google Shape;595;p85" svg:x="0in" svg:y="0in" svg:width="1.53981in" svg:height="2.35417in" style:rel-width="scale" style:rel-height="scale">
          <draw:image xlink:href="media/image10.png" xlink:type="simple" xlink:show="embed" xlink:actuate="onLoad"/>
          <svg:title>Screenshot 2026-07-23 at 16.43.11.png</svg:title>
          <svg:desc/>
        </draw:frame>
        <draw:frame draw:id="id488" draw:style-name="a3303" draw:name="Google Shape;596;p85" svg:x="0.12587in" svg:y="0.39351in" svg:width="1.41404in" svg:height="0.81923in">
          <draw:text-box>
            <text:p text:style-name="a3300" text:class-names="" text:cond-style-name=""><text:span text:style-name="a3298" text:class-names="">Example Attachment 2b <text:s text:c="1"/>screenshots:</text:span><text:span text:style-name="a3299" text:class-names=""/></text:p>
            <text:p text:style-name="a3302" text:class-names="" text:cond-style-name=""><text:span text:style-name="a3301" text:class-names=""/></text:p>
          </draw:text-box>
          <svg:title/>
          <svg:desc/>
        </draw:frame>
        <presentation:notes draw:style-name="a3306">
          <draw:page-thumbnail draw:page-number="18" svg:x="0.41667in" svg:y="0.75in" svg:width="6.66667in" svg:height="3.75in" presentation:class="page" draw:id="id489" presentation:style-name="a3304" draw:name="Google Shape;590;g3f58024b304_0_970:notes">
            <svg:title/>
            <svg:desc/>
          </draw:page-thumbnail>
          <draw:frame draw:id="id490" presentation:style-name="a3305" draw:name="Google Shape;591;g3f58024b304_0_970:notes" svg:x="0.75in" svg:y="4.75in" svg:width="6in" svg:height="4.5in" presentation:class="notes" presentation:placeholder="true">
            <draw:text-box/>
            <svg:title/>
            <svg:desc/>
          </draw:frame>
        </presentation:notes>
      </draw:page>
      <draw:page draw:name="Slide19" draw:style-name="a3307" draw:master-page-name="Master1-Layout63-cust-CUSTOM_4_18" presentation:presentation-page-layout-name="Master1-PPL63" draw:id="Slide-274">
        <draw:frame draw:id="id491" presentation:style-name="a3308" draw:name="Google Shape;601;p86" svg:x="0.37332in" svg:y="0.4707in" svg:width="7.85892in" svg:height="0.43668in" presentation:class="title" presentation:placeholder="true">
          <draw:text-box/>
          <svg:title/>
          <svg:desc/>
        </draw:frame>
        <draw:frame draw:id="id492" draw:style-name="a3309" draw:name="Google Shape;602;p86" svg:x="1.11934in" svg:y="0.90737in" svg:width="7.76132in" svg:height="3.51761in" style:rel-width="scale" style:rel-height="scale">
          <draw:image xlink:href="media/image11.png" xlink:type="simple" xlink:show="embed" xlink:actuate="onLoad"/>
          <svg:title>Screenshot 2026-07-22 at 15.29.14.png</svg:title>
          <svg:desc/>
        </draw:frame>
        <draw:frame draw:id="id493" draw:style-name="a3310" draw:name="Google Shape;603;p86" svg:x="0in" svg:y="0in" svg:width="9.93873in" svg:height="1.00489in" style:rel-width="scale" style:rel-height="scale">
          <draw:image xlink:href="media/image10.png" xlink:type="simple" xlink:show="embed" xlink:actuate="onLoad"/>
          <svg:title>Screenshot 2026-07-23 at 16.43.11.png</svg:title>
          <svg:desc/>
        </draw:frame>
        <draw:frame draw:id="id494" draw:style-name="a3316" draw:name="Google Shape;604;p86" svg:x="0.12587in" svg:y="0.39351in" svg:width="1.41404in" svg:height="0.81923in">
          <draw:text-box>
            <text:p text:style-name="a3313" text:class-names="" text:cond-style-name=""><text:span text:style-name="a3311" text:class-names="">Example Attachment 2b <text:s text:c="1"/>screenshots:</text:span><text:span text:style-name="a3312" text:class-names=""/></text:p>
            <text:p text:style-name="a3315" text:class-names="" text:cond-style-name=""><text:span text:style-name="a3314" text:class-names=""/></text:p>
          </draw:text-box>
          <svg:title/>
          <svg:desc/>
        </draw:frame>
        <presentation:notes draw:style-name="a3319">
          <draw:page-thumbnail draw:page-number="19" svg:x="0.41667in" svg:y="0.75in" svg:width="6.66667in" svg:height="3.75in" presentation:class="page" draw:id="id495" presentation:style-name="a3317" draw:name="Google Shape;598;g3f58024b304_0_964:notes">
            <svg:title/>
            <svg:desc/>
          </draw:page-thumbnail>
          <draw:frame draw:id="id496" presentation:style-name="a3318" draw:name="Google Shape;599;g3f58024b304_0_964:notes" svg:x="0.75in" svg:y="4.75in" svg:width="6in" svg:height="4.5in" presentation:class="notes" presentation:placeholder="true">
            <draw:text-box/>
            <svg:title/>
            <svg:desc/>
          </draw:frame>
        </presentation:notes>
      </draw:page>
      <draw:page draw:name="Slide20" draw:style-name="a3320" draw:master-page-name="Master1-Layout63-cust-CUSTOM_4_18" presentation:presentation-page-layout-name="Master1-PPL63" draw:id="Slide-275">
        <draw:frame draw:id="id497" draw:style-name="a3321" draw:name="Google Shape;609;p87" svg:x="1.50338in" svg:y="0.06586in" svg:width="6.99324in" svg:height="5.625in" style:rel-width="scale" style:rel-height="scale">
          <draw:image xlink:href="media/image12.png" xlink:type="simple" xlink:show="embed" xlink:actuate="onLoad"/>
          <svg:title>Screenshot 2026-07-22 at 15.28.57.png</svg:title>
          <svg:desc/>
        </draw:frame>
        <draw:frame draw:id="id498" draw:style-name="a3322" draw:name="Google Shape;610;p87" svg:x="0in" svg:y="0in" svg:width="1.53981in" svg:height="2.35417in" style:rel-width="scale" style:rel-height="scale">
          <draw:image xlink:href="media/image10.png" xlink:type="simple" xlink:show="embed" xlink:actuate="onLoad"/>
          <svg:title>Screenshot 2026-07-23 at 16.43.11.png</svg:title>
          <svg:desc/>
        </draw:frame>
        <draw:frame draw:id="id499" draw:style-name="a3323" draw:name="Google Shape;611;p87" svg:x="8.37743in" svg:y="0.14214in" svg:width="1.53981in" svg:height="2.35417in" style:rel-width="scale" style:rel-height="scale">
          <draw:image xlink:href="media/image10.png" xlink:type="simple" xlink:show="embed" xlink:actuate="onLoad"/>
          <svg:title>Screenshot 2026-07-23 at 16.43.11.png</svg:title>
          <svg:desc/>
        </draw:frame>
        <draw:frame draw:id="id500" draw:style-name="a3329" draw:name="Google Shape;612;p87" svg:x="0.12587in" svg:y="0.39351in" svg:width="1.41404in" svg:height="0.81923in">
          <draw:text-box>
            <text:p text:style-name="a3326" text:class-names="" text:cond-style-name=""><text:span text:style-name="a3324" text:class-names="">Example Attachment 2b <text:s text:c="1"/>screenshots:</text:span><text:span text:style-name="a3325" text:class-names=""/></text:p>
            <text:p text:style-name="a3328" text:class-names="" text:cond-style-name=""><text:span text:style-name="a3327" text:class-names=""/></text:p>
          </draw:text-box>
          <svg:title/>
          <svg:desc/>
        </draw:frame>
        <presentation:notes draw:style-name="a3332">
          <draw:page-thumbnail draw:page-number="20" svg:x="0.41667in" svg:y="0.75in" svg:width="6.66667in" svg:height="3.75in" presentation:class="page" draw:id="id501" presentation:style-name="a3330" draw:name="Google Shape;606;g3f58024b304_0_958:notes">
            <svg:title/>
            <svg:desc/>
          </draw:page-thumbnail>
          <draw:frame draw:id="id502" presentation:style-name="a3331" draw:name="Google Shape;607;g3f58024b304_0_958:notes" svg:x="0.75in" svg:y="4.75in" svg:width="6in" svg:height="4.5in" presentation:class="notes" presentation:placeholder="true">
            <draw:text-box/>
            <svg:title/>
            <svg:desc/>
          </draw:frame>
        </presentation:notes>
      </draw:page>
      <draw:page draw:name="Slide21" draw:style-name="a3333" draw:master-page-name="Master1-Layout63-cust-CUSTOM_4_18" presentation:presentation-page-layout-name="Master1-PPL63" draw:id="Slide-276">
        <draw:frame draw:id="id503" presentation:style-name="a3339" draw:name="Google Shape;617;p88" svg:x="0.37332in" svg:y="0.4707in" svg:width="7.85892in" svg:height="0.43668in" presentation:class="title" presentation:placeholder="false">
          <draw:text-box>
            <text:p text:style-name="a3336" text:class-names="" text:cond-style-name=""><text:span text:style-name="a3334" text:class-names="">Reminder - Please DO</text:span><text:span text:style-name="a3335" text:class-names=""/></text:p>
            <text:p text:style-name="a3338" text:class-names="" text:cond-style-name=""><text:span text:style-name="a3337" text:class-names=""/></text:p>
          </draw:text-box>
          <svg:title/>
          <svg:desc/>
        </draw:frame>
        <draw:custom-shape svg:x="5.09345in" svg:y="1.76665in" svg:width="3.04528in" svg:height="1.3773in" draw:id="id504" draw:style-name="a3342" draw:name="Google Shape;618;p88">
          <svg:title/>
          <svg:desc/>
          <text:p text:style-name="a3341" text:class-names="" text:cond-style-name=""><text:span text:style-name="a3340"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1.72069in" svg:y="1.7667in" svg:width="3.25853in" svg:height="1.3773in" draw:id="id505" draw:style-name="a3345" draw:name="Google Shape;619;p88">
          <svg:title/>
          <svg:desc/>
          <text:p text:style-name="a3344" text:class-names="" text:cond-style-name=""><text:span text:style-name="a3343"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mirror-horizontal="true">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width="3.25853in" svg:height="1.28018in" draw:id="id506" draw:style-name="a3348" draw:transform="translate(-1.62927in -0.64009in) rotate(-3.14159) translate(3.36179in 3.89386in)" draw:name="Google Shape;620;p88">
          <svg:title/>
          <svg:desc/>
          <text:p text:style-name="a3347" text:class-names="" text:cond-style-name=""><text:span text:style-name="a3346"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width="3.04298in" svg:height="1.28478in" draw:id="id507" draw:style-name="a3351" draw:transform="translate(-1.52149in -0.64239in) rotate(-3.14159) translate(6.61609in 3.89157in)" draw:name="Google Shape;621;p88">
          <svg:title/>
          <svg:desc/>
          <text:p text:style-name="a3350" text:class-names="" text:cond-style-name=""><text:span text:style-name="a3349"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mirror-horizontal="true">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508" draw:style-name="a3355" draw:name="Google Shape;622;p88" svg:x="1.91672in" svg:y="1.83156in" svg:width="2.90289in" svg:height="0.8271in">
          <draw:text-box>
            <text:p text:style-name="a3354" text:class-names="" text:cond-style-name=""><text:span text:style-name="a3352" text:class-names="">Ensure that all mandatory requirements listed in Attachment 2b have been met</text:span><text:span text:style-name="a3353" text:class-names=""/></text:p>
          </draw:text-box>
          <svg:title/>
          <svg:desc/>
        </draw:frame>
        <draw:frame draw:id="id509" draw:style-name="a3359" draw:name="Google Shape;623;p88" svg:x="5.23354in" svg:y="1.83156in" svg:width="2.5023in" svg:height="1.1378in">
          <draw:text-box>
            <text:p text:style-name="a3358" text:class-names="" text:cond-style-name=""><text:span text:style-name="a3356" text:class-names="">Double check for errors. You will not be able to amend your TAC after the tender submission</text:span><text:span text:style-name="a3357" text:class-names=""/></text:p>
          </draw:text-box>
          <svg:title/>
          <svg:desc/>
        </draw:frame>
        <draw:frame draw:id="id510" draw:style-name="a3365" draw:name="Google Shape;624;p88" svg:x="1.91672in" svg:y="3.34214in" svg:width="3.04298in" svg:height="1.01083in">
          <draw:text-box>
            <text:p text:style-name="a3362" text:class-names="" text:cond-style-name=""><text:span text:style-name="a3360" text:class-names="">Select a customer that is prepared to verify the information you have provided and be contactable if required</text:span><text:span text:style-name="a3361" text:class-names=""/></text:p>
            <text:p text:style-name="a3364" text:class-names="" text:cond-style-name=""><text:span text:style-name="a3363" text:class-names=""/></text:p>
          </draw:text-box>
          <svg:title/>
          <svg:desc/>
        </draw:frame>
        <draw:frame draw:id="id511" draw:style-name="a3369" draw:name="Google Shape;625;p88" svg:x="5.23354in" svg:y="3.34214in" svg:width="2.73491in" svg:height="1.1378in">
          <draw:text-box>
            <text:p text:style-name="a3368" text:class-names="" text:cond-style-name=""><text:span text:style-name="a3366" text:class-names="">Include details of subcontractors where relevant</text:span><text:span text:style-name="a3367" text:class-names=""/></text:p>
          </draw:text-box>
          <svg:title/>
          <svg:desc/>
        </draw:frame>
        <draw:frame draw:id="id512" draw:style-name="a3376" draw:name="Google Shape;626;p88" svg:x="1.0333in" svg:y="5.03937in" svg:width="7.9334in" svg:height="0.58563in">
          <draw:text-box>
            <text:p text:style-name="a3372" text:class-names="" text:cond-style-name=""><text:span text:style-name="a3370" text:class-names="">All information in this presentation is provisional and is subject to change.<text:s text:c="1"/></text:span><text:span text:style-name="a3371" text:class-names=""/></text:p>
            <text:p text:style-name="a3375" text:class-names="" text:cond-style-name=""><text:span text:style-name="a3373" text:class-names="">All information will be superseded by information found in the published bid pack and Tender Notice.<text:s text:c="1"/></text:span><text:span text:style-name="a3374" text:class-names=""/></text:p>
          </draw:text-box>
          <svg:title/>
          <svg:desc/>
        </draw:frame>
        <presentation:notes draw:style-name="a3382">
          <draw:page-thumbnail draw:page-number="21" svg:x="0.41667in" svg:y="0.75in" svg:width="6.66667in" svg:height="3.75in" presentation:class="page" draw:id="id513" presentation:style-name="a3377" draw:name="Google Shape;614;g3f58024b304_0_31:notes">
            <svg:title/>
            <svg:desc/>
          </draw:page-thumbnail>
          <draw:frame draw:id="id514" presentation:style-name="a3381" draw:name="Google Shape;615;g3f58024b304_0_31:notes" svg:x="0.75in" svg:y="4.75in" svg:width="6in" svg:height="4.5in" presentation:class="notes" presentation:placeholder="false">
            <draw:text-box>
              <text:p text:style-name="a3380" text:class-names="" text:cond-style-name=""><text:span text:style-name="a3378" text:class-names="">Kevin</text:span><text:span text:style-name="a3379" text:class-names=""/></text:p>
            </draw:text-box>
            <svg:title/>
            <svg:desc/>
          </draw:frame>
        </presentation:notes>
      </draw:page>
      <draw:page draw:name="Slide22" draw:style-name="a3383" draw:master-page-name="Master1-Layout63-cust-CUSTOM_4_18" presentation:presentation-page-layout-name="Master1-PPL63" draw:id="Slide-277">
        <draw:frame draw:id="id515" presentation:style-name="a3391" draw:name="Google Shape;631;p89" svg:x="0.37332in" svg:y="0.4707in" svg:width="7.85892in" svg:height="0.43668in" presentation:class="title" presentation:placeholder="false">
          <draw:text-box>
            <text:p text:style-name="a3386" text:class-names="" text:cond-style-name=""><text:span text:style-name="a3384" text:class-names="">Reminder - Please DON’T</text:span><text:span text:style-name="a3385" text:class-names=""/></text:p>
            <text:p text:style-name="a3388" text:class-names="" text:cond-style-name=""><text:span text:style-name="a3387" text:class-names=""/></text:p>
            <text:p text:style-name="a3390" text:class-names="" text:cond-style-name=""><text:span text:style-name="a3389" text:class-names=""/></text:p>
          </draw:text-box>
          <svg:title/>
          <svg:desc/>
        </draw:frame>
        <draw:custom-shape svg:x="5.09345in" svg:y="1.76665in" svg:width="3.04528in" svg:height="1.3773in" draw:id="id516" draw:style-name="a3394" draw:name="Google Shape;632;p89">
          <svg:title/>
          <svg:desc/>
          <text:p text:style-name="a3393" text:class-names="" text:cond-style-name=""><text:span text:style-name="a3392"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1.72069in" svg:y="1.7667in" svg:width="3.25853in" svg:height="1.3773in" draw:id="id517" draw:style-name="a3397" draw:name="Google Shape;633;p89">
          <svg:title/>
          <svg:desc/>
          <text:p text:style-name="a3396" text:class-names="" text:cond-style-name=""><text:span text:style-name="a3395"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mirror-horizontal="true">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width="3.25853in" svg:height="1.28018in" draw:id="id518" draw:style-name="a3400" draw:transform="translate(-1.62927in -0.64009in) rotate(-3.14159) translate(3.36179in 3.89386in)" draw:name="Google Shape;634;p89">
          <svg:title/>
          <svg:desc/>
          <text:p text:style-name="a3399" text:class-names="" text:cond-style-name=""><text:span text:style-name="a3398"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width="3.04298in" svg:height="1.28478in" draw:id="id519" draw:style-name="a3403" draw:transform="translate(-1.52149in -0.64239in) rotate(-3.14159) translate(6.61609in 3.89157in)" draw:name="Google Shape;635;p89">
          <svg:title/>
          <svg:desc/>
          <text:p text:style-name="a3402" text:class-names="" text:cond-style-name=""><text:span text:style-name="a3401"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16667" draw:mirror-horizontal="true">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520" draw:style-name="a3409" draw:name="Google Shape;636;p89" svg:x="1.91672in" svg:y="1.83156in" svg:width="2.71555in" svg:height="0.8271in">
          <draw:text-box>
            <text:p text:style-name="a3406" text:class-names="" text:cond-style-name=""><text:span text:style-name="a3404" text:class-names="">Submit additional documents. Any additional documents will be disregarded. <text:s text:c="1"/></text:span><text:span text:style-name="a3405" text:class-names=""/></text:p>
            <text:p text:style-name="a3408" text:class-names="" text:cond-style-name=""><text:span text:style-name="a3407" text:class-names=""/></text:p>
          </draw:text-box>
          <svg:title/>
          <svg:desc/>
        </draw:frame>
        <draw:frame draw:id="id521" draw:style-name="a3413" draw:name="Google Shape;637;p89" svg:x="5.23354in" svg:y="1.83156in" svg:width="2.71555in" svg:height="1.1378in">
          <draw:text-box>
            <text:p text:style-name="a3412" text:class-names="" text:cond-style-name=""><text:span text:style-name="a3410" text:class-names="">Use the incorrect TAC - each Lot has its own Attachment 2b with different mandatory requirements</text:span><text:span text:style-name="a3411" text:class-names=""/></text:p>
          </draw:text-box>
          <svg:title/>
          <svg:desc/>
        </draw:frame>
        <draw:frame draw:id="id522" draw:style-name="a3417" draw:name="Google Shape;638;p89" svg:x="1.91672in" svg:y="3.34214in" svg:width="3.04298in" svg:height="1.01083in">
          <draw:text-box>
            <text:p text:style-name="a3416" text:class-names="" text:cond-style-name=""><text:span text:style-name="a3414" text:class-names="">Cross reference to other responses within your tender</text:span><text:span text:style-name="a3415" text:class-names=""/></text:p>
          </draw:text-box>
          <svg:title/>
          <svg:desc/>
        </draw:frame>
        <draw:frame draw:id="id523" draw:style-name="a3421" draw:name="Google Shape;639;p89" svg:x="5.23354in" svg:y="3.34214in" svg:width="2.73491in" svg:height="1.1378in">
          <draw:text-box>
            <text:p text:style-name="a3420" text:class-names="" text:cond-style-name=""><text:span text:style-name="a3418" text:class-names="">Leave any required areas blank - this may result in your tender being disregarded</text:span><text:span text:style-name="a3419" text:class-names=""/></text:p>
          </draw:text-box>
          <svg:title/>
          <svg:desc/>
        </draw:frame>
        <draw:frame draw:id="id524" draw:style-name="a3428" draw:name="Google Shape;640;p89" svg:x="1.0333in" svg:y="5.03937in" svg:width="7.9334in" svg:height="0.58563in">
          <draw:text-box>
            <text:p text:style-name="a3424" text:class-names="" text:cond-style-name=""><text:span text:style-name="a3422" text:class-names="">All information in this presentation is provisional and is subject to change.<text:s text:c="1"/></text:span><text:span text:style-name="a3423" text:class-names=""/></text:p>
            <text:p text:style-name="a3427" text:class-names="" text:cond-style-name=""><text:span text:style-name="a3425" text:class-names="">All information will be superseded by information found in the published bid pack and Tender Notice.<text:s text:c="1"/></text:span><text:span text:style-name="a3426" text:class-names=""/></text:p>
          </draw:text-box>
          <svg:title/>
          <svg:desc/>
        </draw:frame>
        <presentation:notes draw:style-name="a3434">
          <draw:page-thumbnail draw:page-number="22" svg:x="0.41667in" svg:y="0.75in" svg:width="6.66667in" svg:height="3.75in" presentation:class="page" draw:id="id525" presentation:style-name="a3429" draw:name="Google Shape;628;g3f58024b304_0_495:notes">
            <svg:title/>
            <svg:desc/>
          </draw:page-thumbnail>
          <draw:frame draw:id="id526" presentation:style-name="a3433" draw:name="Google Shape;629;g3f58024b304_0_495:notes" svg:x="0.75in" svg:y="4.75in" svg:width="6in" svg:height="4.5in" presentation:class="notes" presentation:placeholder="false">
            <draw:text-box>
              <text:p text:style-name="a3432" text:class-names="" text:cond-style-name=""><text:span text:style-name="a3430" text:class-names="">Ralph</text:span><text:span text:style-name="a3431" text:class-names=""/></text:p>
            </draw:text-box>
            <svg:title/>
            <svg:desc/>
          </draw:frame>
        </presentation:notes>
      </draw:page>
      <draw:page draw:name="Slide23" draw:style-name="a3435" draw:master-page-name="Master1-Layout66-cust-TITLE_1_1_1_1_1_1" presentation:presentation-page-layout-name="Master1-PPL66" draw:id="Slide-278">
        <draw:frame draw:id="id527" presentation:style-name="a3441" draw:name="Google Shape;645;p90" svg:x="0.24537in" svg:y="0.98278in" svg:width="3.00558in" svg:height="1.70768in" presentation:class="title" presentation:placeholder="false">
          <draw:text-box>
            <text:p text:style-name="a3438" text:class-names="" text:cond-style-name=""><text:span text:style-name="a3436" text:class-names="">PPNs<text:s text:c="1"/></text:span><text:span text:style-name="a3437" text:class-names=""/></text:p>
            <text:p text:style-name="a3440" text:class-names="" text:cond-style-name=""><text:span text:style-name="a3439" text:class-names=""/></text:p>
          </draw:text-box>
          <svg:title/>
          <svg:desc/>
        </draw:frame>
        <draw:frame draw:id="id528" presentation:style-name="a3445" draw:name="Google Shape;646;p90" svg:x="0.24537in" svg:y="2.76337in" svg:width="2.92618in" svg:height="1in" presentation:class="title" presentation:placeholder="false">
          <draw:text-box>
            <text:p text:style-name="a3444" text:class-names="" text:cond-style-name=""><text:span text:style-name="a3442" text:class-names="">30th July</text:span><text:span text:style-name="a3443" text:class-names=""/></text:p>
          </draw:text-box>
          <svg:title/>
          <svg:desc/>
        </draw:frame>
        <presentation:notes draw:style-name="a3448">
          <draw:page-thumbnail draw:page-number="23" svg:x="0.41667in" svg:y="0.75in" svg:width="6.66667in" svg:height="3.75in" presentation:class="page" draw:id="id529" presentation:style-name="a3446" draw:name="Google Shape;642;g3f5c7e84409_0_3:notes">
            <svg:title/>
            <svg:desc/>
          </draw:page-thumbnail>
          <draw:frame draw:id="id530" presentation:style-name="a3447" draw:name="Google Shape;643;g3f5c7e84409_0_3:notes" svg:x="1in" svg:y="4.75in" svg:width="5.5in" svg:height="4.5in" presentation:class="notes" presentation:placeholder="true">
            <draw:text-box/>
            <svg:title/>
            <svg:desc/>
          </draw:frame>
        </presentation:notes>
      </draw:page>
      <draw:page draw:name="Slide24" draw:style-name="a3449" draw:master-page-name="Master1-Layout59-cust-CUSTOM_4_16" presentation:presentation-page-layout-name="Master1-PPL59" draw:id="Slide-279">
        <draw:frame draw:id="id531" presentation:style-name="a3457" draw:name="Google Shape;651;p91" svg:x="1.36194in" svg:y="3.89107in" svg:width="7.85892in" svg:height="0.73392in" presentation:class="title" presentation:placeholder="false">
          <draw:text-box>
            <text:p text:style-name="a3452" text:class-names="" text:cond-style-name=""><text:span text:style-name="a3450" text:class-names=""><text:a xlink:href="https://www.ncsc.gov.uk/cyberessentials/overview" text:style-name="" text:visited-style-name="">Cyber Essentials<text:s text:c="1"/></text:a></text:span><text:span text:style-name="a3451" text:class-names=""/></text:p>
            <text:p text:style-name="a3456" text:class-names="" text:cond-style-name=""><text:span text:style-name="a3453" text:class-names=""><text:a xlink:href="https://cybertoolkit.service.ncsc.gov.uk/" text:style-name="" text:visited-style-name="">Cyber Toolkit</text:a></text:span><text:span text:style-name="a3454" text:class-names=""><text:s text:c="1"/>(focused on supporting SMEs achieving the certification)<text:s text:c="1"/></text:span><text:span text:style-name="a3455" text:class-names=""/></text:p>
          </draw:text-box>
          <svg:title/>
          <svg:desc/>
        </draw:frame>
        <draw:frame draw:id="id532" draw:style-name="a3458" draw:name="Google Shape;652;p91" svg:x="0.74379in" svg:y="1.28773in" svg:width="0.40692in" svg:height="0.43668in" style:rel-width="scale" style:rel-height="scale">
          <draw:image xlink:href="media/image2.png" xlink:type="simple" xlink:show="embed" xlink:actuate="onLoad"/>
          <svg:title/>
          <svg:desc/>
        </draw:frame>
        <draw:frame draw:id="id533" draw:style-name="a3459" draw:name="Google Shape;653;p91" svg:x="0.7265in" svg:y="2.07179in" svg:width="0.40692in" svg:height="0.43668in" style:rel-width="scale" style:rel-height="scale">
          <draw:image xlink:href="media/image2.png" xlink:type="simple" xlink:show="embed" xlink:actuate="onLoad"/>
          <svg:title/>
          <svg:desc/>
        </draw:frame>
        <draw:frame draw:id="id534" draw:style-name="a3466" draw:name="Google Shape;654;p91" svg:x="1.0333in" svg:y="5.03937in" svg:width="7.9334in" svg:height="0.58563in">
          <draw:text-box>
            <text:p text:style-name="a3462" text:class-names="" text:cond-style-name=""><text:span text:style-name="a3460" text:class-names="">All information in this presentation is provisional and is subject to change.<text:s text:c="1"/></text:span><text:span text:style-name="a3461" text:class-names=""/></text:p>
            <text:p text:style-name="a3465" text:class-names="" text:cond-style-name=""><text:span text:style-name="a3463" text:class-names="">All information will be superseded by information found in the published bid pack and Tender Notice.<text:s text:c="1"/></text:span><text:span text:style-name="a3464" text:class-names=""/></text:p>
          </draw:text-box>
          <svg:title/>
          <svg:desc/>
        </draw:frame>
        <draw:frame draw:id="id535" draw:style-name="a3467" draw:name="Google Shape;655;p91" svg:x="0.74378in" svg:y="2.86116in" svg:width="0.40692in" svg:height="0.43668in" style:rel-width="scale" style:rel-height="scale">
          <draw:image xlink:href="media/image2.png" xlink:type="simple" xlink:show="embed" xlink:actuate="onLoad"/>
          <svg:title/>
          <svg:desc/>
        </draw:frame>
        <draw:frame draw:id="id536" draw:style-name="a3478" draw:name="Google Shape;656;p91" svg:x="1.28746in" svg:y="1.36166in" svg:width="7.9334in" svg:height="0.81923in">
          <draw:text-box>
            <text:p text:style-name="a3470" text:class-names="" text:cond-style-name=""><text:span text:style-name="a3468" text:class-names="">Cyber Essentials Basic = the certificate awarded on the basis of self-assessment, verified by an independent certification body<text:s text:c="1"/></text:span><text:span text:style-name="a3469" text:class-names=""/></text:p>
            <text:p text:style-name="a3472" text:class-names="" text:cond-style-name=""><text:span text:style-name="a3471" text:class-names=""/></text:p>
            <text:p text:style-name="a3475" text:class-names="" text:cond-style-name=""><text:span text:style-name="a3473" text:class-names=""><text:s text:c="1"/></text:span><text:span text:style-name="a3474" text:class-names=""/></text:p>
            <text:p text:style-name="a3477" text:class-names="" text:cond-style-name=""><text:span text:style-name="a3476" text:class-names=""/></text:p>
          </draw:text-box>
          <svg:title/>
          <svg:desc/>
        </draw:frame>
        <draw:frame draw:id="id537" draw:style-name="a3482" draw:name="Google Shape;657;p91" svg:x="1.28746in" svg:y="2.18088in" svg:width="7.9334in" svg:height="0.43668in">
          <draw:text-box>
            <text:p text:style-name="a3481" text:class-names="" text:cond-style-name=""><text:span text:style-name="a3479" text:class-names="">Cyber Essential Plus may be required by buyers for their call off contracts<text:s text:c="1"/></text:span><text:span text:style-name="a3480" text:class-names=""/></text:p>
          </draw:text-box>
          <svg:title/>
          <svg:desc/>
        </draw:frame>
        <draw:frame draw:id="id538" draw:style-name="a3486" draw:name="Google Shape;658;p91" svg:x="1.28746in" svg:y="2.93602in" svg:width="7.9334in" svg:height="0.58563in">
          <draw:text-box>
            <text:p text:style-name="a3485" text:class-names="" text:cond-style-name=""><text:span text:style-name="a3483" text:class-names="">Maintaining a certificate and renewal of certificate will be monitored by GCA throughout the framework<text:s text:c="1"/></text:span><text:span text:style-name="a3484" text:class-names=""/></text:p>
          </draw:text-box>
          <svg:title/>
          <svg:desc/>
        </draw:frame>
        <draw:frame draw:id="id539" presentation:style-name="a3495" draw:name="Google Shape;659;p91" svg:x="0.37332in" svg:y="0.4707in" svg:width="7.85892in" svg:height="0.43668in" presentation:class="title" presentation:placeholder="false">
          <draw:text-box>
            <text:p text:style-name="a3490" text:class-names="" text:cond-style-name=""><text:span text:style-name="a3487" text:class-names=""><text:a xlink:href="https://www.gov.uk/government/publications/ppn-014-cyber-essentials-scheme" text:style-name="" text:visited-style-name="">PPN 014</text:a></text:span><text:span text:style-name="a3488" text:class-names="">: Cyber Essentials<text:s text:c="1"/></text:span><text:span text:style-name="a3489" text:class-names=""/></text:p>
            <text:p text:style-name="a3492" text:class-names="" text:cond-style-name=""><text:span text:style-name="a3491" text:class-names=""/></text:p>
            <text:p text:style-name="a3494" text:class-names="" text:cond-style-name=""><text:span text:style-name="a3493" text:class-names=""/></text:p>
          </draw:text-box>
          <svg:title/>
          <svg:desc/>
        </draw:frame>
        <presentation:notes draw:style-name="a3498">
          <draw:page-thumbnail draw:page-number="24" svg:x="0.41667in" svg:y="0.75in" svg:width="6.66667in" svg:height="3.75in" presentation:class="page" draw:id="id540" presentation:style-name="a3496" draw:name="Google Shape;648;g3f5c7e84409_0_8:notes">
            <svg:title/>
            <svg:desc/>
          </draw:page-thumbnail>
          <draw:frame draw:id="id541" presentation:style-name="a3497" draw:name="Google Shape;649;g3f5c7e84409_0_8:notes" svg:x="1in" svg:y="4.75in" svg:width="5.5in" svg:height="4.5in" presentation:class="notes" presentation:placeholder="true">
            <draw:text-box/>
            <svg:title/>
            <svg:desc/>
          </draw:frame>
        </presentation:notes>
      </draw:page>
      <draw:page draw:name="Slide25" draw:style-name="a3499" draw:master-page-name="Master1-Layout59-cust-CUSTOM_4_16" presentation:presentation-page-layout-name="Master1-PPL59" draw:id="Slide-280">
        <draw:frame draw:id="id542" presentation:style-name="a3506" draw:name="Google Shape;664;p92" svg:x="1.33536in" svg:y="3.83466in" svg:width="7.85892in" svg:height="1.04265in" presentation:class="title" presentation:placeholder="false">
          <draw:text-box>
            <text:p text:style-name="a3502" text:class-names="" text:cond-style-name=""><text:span text:style-name="a3500" text:class-names=""><text:a xlink:href="https://assets.publishing.service.gov.uk/media/67ff8c79712bf73dea13550d/2024-09-13_PPN_015_Guidance_on_how_to_take_account_of_a_supplier_s_approach_to_payment_in_the_procurement_of_major_contracts.pdf" text:style-name="" text:visited-style-name="">guidance document for PPN 015</text:a></text:span><text:span text:style-name="a3501" text:class-names=""/></text:p>
            <text:p text:style-name="a3505" text:class-names="" text:cond-style-name=""><text:span text:style-name="a3503" text:class-names=""><text:a xlink:href="https://www.gov.uk/check-when-businesses-pay-invoices" text:style-name="" text:visited-style-name="">Checker<text:s text:c="1"/></text:a></text:span><text:span text:style-name="a3504" text:class-names=""/></text:p>
          </draw:text-box>
          <svg:title/>
          <svg:desc/>
        </draw:frame>
        <draw:frame draw:id="id543" draw:style-name="a3507" draw:name="Google Shape;665;p92" svg:x="0.74379in" svg:y="1.28773in" svg:width="0.40692in" svg:height="0.43668in" style:rel-width="scale" style:rel-height="scale">
          <draw:image xlink:href="media/image2.png" xlink:type="simple" xlink:show="embed" xlink:actuate="onLoad"/>
          <svg:title/>
          <svg:desc/>
        </draw:frame>
        <draw:frame draw:id="id544" draw:style-name="a3508" draw:name="Google Shape;666;p92" svg:x="0.7265in" svg:y="2.07179in" svg:width="0.40692in" svg:height="0.43668in" style:rel-width="scale" style:rel-height="scale">
          <draw:image xlink:href="media/image2.png" xlink:type="simple" xlink:show="embed" xlink:actuate="onLoad"/>
          <svg:title/>
          <svg:desc/>
        </draw:frame>
        <draw:frame draw:id="id545" draw:style-name="a3515" draw:name="Google Shape;667;p92" svg:x="1.0333in" svg:y="5.03937in" svg:width="7.9334in" svg:height="0.58563in">
          <draw:text-box>
            <text:p text:style-name="a3511" text:class-names="" text:cond-style-name=""><text:span text:style-name="a3509" text:class-names="">All information in this presentation is provisional and is subject to change.<text:s text:c="1"/></text:span><text:span text:style-name="a3510" text:class-names=""/></text:p>
            <text:p text:style-name="a3514" text:class-names="" text:cond-style-name=""><text:span text:style-name="a3512" text:class-names="">All information will be superseded by information found in the published bid pack and Tender Notice.<text:s text:c="1"/></text:span><text:span text:style-name="a3513" text:class-names=""/></text:p>
          </draw:text-box>
          <svg:title/>
          <svg:desc/>
        </draw:frame>
        <draw:frame draw:id="id546" draw:style-name="a3516" draw:name="Google Shape;668;p92" svg:x="0.74378in" svg:y="2.86116in" svg:width="0.40692in" svg:height="0.43668in" style:rel-width="scale" style:rel-height="scale">
          <draw:image xlink:href="media/image2.png" xlink:type="simple" xlink:show="embed" xlink:actuate="onLoad"/>
          <svg:title/>
          <svg:desc/>
        </draw:frame>
        <draw:frame draw:id="id547" draw:style-name="a3524" draw:name="Google Shape;669;p92" svg:x="1.29812in" svg:y="1.36331in" svg:width="8.3143in" svg:height="0.67323in">
          <draw:text-box>
            <text:p text:style-name="a3520" text:class-names="" text:cond-style-name=""><text:span text:style-name="a3517" text:class-names="">UK2 or UK3 were published prior to the 01/10/2025 then PPN 015 can apply (NS4 UK2 = 0</text:span><text:span text:style-name="a3518" text:class-names="">8/09/2025)</text:span><text:span text:style-name="a3519" text:class-names=""/></text:p>
            <text:p text:style-name="a3523" text:class-names="" text:cond-style-name=""><text:span text:style-name="a3521" text:class-names="">Difference = PPN015 average payments days 55 days, PPN018 average payments days 45 days</text:span><text:span text:style-name="a3522" text:class-names=""/></text:p>
          </draw:text-box>
          <svg:title/>
          <svg:desc/>
        </draw:frame>
        <draw:frame draw:id="id548" presentation:style-name="a3533" draw:name="Google Shape;670;p92" svg:x="0.37332in" svg:y="0.4707in" svg:width="7.85892in" svg:height="0.43668in" presentation:class="title" presentation:placeholder="false">
          <draw:text-box>
            <text:p text:style-name="a3528" text:class-names="" text:cond-style-name=""><text:span text:style-name="a3525" text:class-names=""><text:a xlink:href="https://www.gov.uk/government/publications/ppn-006-taking-account-of-carbon-reduction-plans-in-the-procurement-of-major-government-contracts" text:style-name="" text:visited-style-name="">PPN 015</text:a></text:span><text:span text:style-name="a3526" text:class-names="">: Prompt Payment</text:span><text:span text:style-name="a3527" text:class-names=""/></text:p>
            <text:p text:style-name="a3530" text:class-names="" text:cond-style-name=""><text:span text:style-name="a3529" text:class-names=""/></text:p>
            <text:p text:style-name="a3532" text:class-names="" text:cond-style-name=""><text:span text:style-name="a3531" text:class-names=""/></text:p>
          </draw:text-box>
          <svg:title/>
          <svg:desc/>
        </draw:frame>
        <draw:frame draw:id="id549" draw:style-name="a3544" draw:name="Google Shape;671;p92" svg:x="1.29812in" svg:y="2.22874in" svg:width="7.66864in" svg:height="1.38025in">
          <draw:text-box>
            <text:p text:style-name="a3536" text:class-names="" text:cond-style-name=""><text:span text:style-name="a3534" text:class-names="">Paying at least 95% (at least 90% if an action plan is provided) of invoices within 60 days<text:s text:c="1"/></text:span><text:span text:style-name="a3535" text:class-names=""/></text:p>
            <text:p text:style-name="a3538" text:class-names="" text:cond-style-name=""><text:span text:style-name="a3537" text:class-names=""/></text:p>
            <text:p text:style-name="a3540" text:class-names="" text:cond-style-name=""><text:span text:style-name="a3539" text:class-names=""/></text:p>
            <text:p text:style-name="a3543" text:class-names="" text:cond-style-name=""><text:span text:style-name="a3541" text:class-names="">Meeting the average payment days threshold of at least 55 days for all invoices in at least one of the two previous six month periods, measured over 12 months<text:s text:c="1"/></text:span><text:span text:style-name="a3542" text:class-names=""/></text:p>
          </draw:text-box>
          <svg:title/>
          <svg:desc/>
        </draw:frame>
        <presentation:notes draw:style-name="a3547">
          <draw:page-thumbnail draw:page-number="25" svg:x="0.41667in" svg:y="0.75in" svg:width="6.66667in" svg:height="3.75in" presentation:class="page" draw:id="id550" presentation:style-name="a3545" draw:name="Google Shape;661;g3f5c7e84409_0_21:notes">
            <svg:title/>
            <svg:desc/>
          </draw:page-thumbnail>
          <draw:frame draw:id="id551" presentation:style-name="a3546" draw:name="Google Shape;662;g3f5c7e84409_0_21:notes" svg:x="1in" svg:y="4.75in" svg:width="5.5in" svg:height="4.5in" presentation:class="notes" presentation:placeholder="true">
            <draw:text-box/>
            <svg:title/>
            <svg:desc/>
          </draw:frame>
        </presentation:notes>
      </draw:page>
      <draw:page draw:name="Slide26" draw:style-name="a3548" draw:master-page-name="Master1-Layout59-cust-CUSTOM_4_16" presentation:presentation-page-layout-name="Master1-PPL59" draw:id="Slide-281">
        <draw:frame draw:id="id552" draw:style-name="a3555" draw:name="Google Shape;676;p93" svg:x="1.0333in" svg:y="5.03937in" svg:width="7.9334in" svg:height="0.58563in">
          <draw:text-box>
            <text:p text:style-name="a3551" text:class-names="" text:cond-style-name=""><text:span text:style-name="a3549" text:class-names="">All information in this presentation is provisional and is subject to change.<text:s text:c="1"/></text:span><text:span text:style-name="a3550" text:class-names=""/></text:p>
            <text:p text:style-name="a3554" text:class-names="" text:cond-style-name=""><text:span text:style-name="a3552" text:class-names="">All information will be superseded by information found in the published bid pack and Tender Notice.<text:s text:c="1"/></text:span><text:span text:style-name="a3553" text:class-names=""/></text:p>
          </draw:text-box>
          <svg:title/>
          <svg:desc/>
        </draw:frame>
        <draw:frame draw:id="id553" draw:style-name="a3586" draw:name="Google Shape;677;p93" svg:x="0.80512in" svg:y="1.08173in" svg:width="8.38976in" svg:height="3.73688in">
          <draw:text-box>
            <text:p text:style-name="a3558" text:class-names="" text:cond-style-name=""><text:span text:style-name="a3556" text:class-names="">Must include:<text:s text:c="1"/></text:span><text:span text:style-name="a3557" text:class-names=""/></text:p>
            <text:list text:style-name="a3564">
              <text:list-item>
                <text:p text:style-name="a3563" text:class-names="" text:cond-style-name=""><text:span text:style-name="a3559" text:class-names="">confirming the supplier’s commitment to<text:s text:c="1"/></text:span><text:span text:style-name="a3560" text:class-names="">achieving net zero by 2050</text:span><text:span text:style-name="a3561" text:class-names=""><text:s text:c="1"/>for their UK operations<text:s text:c="1"/></text:span><text:span text:style-name="a3562" text:class-names=""/></text:p>
              </text:list-item>
            </text:list>
            <text:list text:style-name="a3568">
              <text:list-item>
                <text:p text:style-name="a3567" text:class-names="" text:cond-style-name=""><text:span text:style-name="a3565" text:class-names="">providing the supplier’s current emissions for the sources included in Scope 1 and 2 of the GHG Protocol, and a defined subset of Scope 3 emissions<text:s text:c="1"/></text:span><text:span text:style-name="a3566" text:class-names=""/></text:p>
              </text:list-item>
            </text:list>
            <text:list text:style-name="a3572">
              <text:list-item>
                <text:p text:style-name="a3571" text:class-names="" text:cond-style-name=""><text:span text:style-name="a3569" text:class-names="">providing emissions reporting in CO2e (carbon dioxide equivalent) for the six greenhouse gases covered by the Kyoto Protocol<text:s text:c="1"/></text:span><text:span text:style-name="a3570" text:class-names=""/></text:p>
              </text:list-item>
            </text:list>
            <text:list text:style-name="a3576">
              <text:list-item>
                <text:p text:style-name="a3575" text:class-names="" text:cond-style-name=""><text:span text:style-name="a3573" text:class-names="">setting out the environmental management measures in effect, including certification schemes or specific carbon reduction measures the supplier has adopted, and will be able to apply when performing the contract and that support achieving net zero by 2050<text:s text:c="1"/></text:span><text:span text:style-name="a3574" text:class-names=""/></text:p>
              </text:list-item>
            </text:list>
            <text:list text:style-name="a3580">
              <text:list-item>
                <text:p text:style-name="a3579" text:class-names="" text:cond-style-name=""><text:span text:style-name="a3577" text:class-names="">publication of the CRP on the bidder’s website</text:span><text:span text:style-name="a3578" text:class-names=""/></text:p>
              </text:list-item>
            </text:list>
            <text:p text:style-name="a3582" text:class-names="" text:cond-style-name=""><text:span text:style-name="a3581" text:class-names=""/></text:p>
            <text:p text:style-name="a3585" text:class-names="" text:cond-style-name=""><text:span text:style-name="a3583" text:class-names="">Parent company CRP is ok if the bidding entity is wholly owned by the parent, and they aim to get their own CRP as soon as reasonably practical</text:span><text:span text:style-name="a3584" text:class-names=""/></text:p>
          </draw:text-box>
          <svg:title/>
          <svg:desc/>
        </draw:frame>
        <draw:frame draw:id="id554" presentation:style-name="a3595" draw:name="Google Shape;678;p93" svg:x="0.37332in" svg:y="0.4707in" svg:width="7.85892in" svg:height="0.43668in" presentation:class="title" presentation:placeholder="false">
          <draw:text-box>
            <text:p text:style-name="a3590" text:class-names="" text:cond-style-name=""><text:span text:style-name="a3587" text:class-names=""><text:a xlink:href="https://www.gov.uk/government/publications/ppn-006-taking-account-of-carbon-reduction-plans-in-the-procurement-of-major-government-contracts" text:style-name="" text:visited-style-name="">PPN 006</text:a></text:span><text:span text:style-name="a3588" text:class-names="">: Carbon Reduction Plan (CRP)</text:span><text:span text:style-name="a3589" text:class-names=""/></text:p>
            <text:p text:style-name="a3592" text:class-names="" text:cond-style-name=""><text:span text:style-name="a3591" text:class-names=""/></text:p>
            <text:p text:style-name="a3594" text:class-names="" text:cond-style-name=""><text:span text:style-name="a3593" text:class-names=""/></text:p>
          </draw:text-box>
          <svg:title/>
          <svg:desc/>
        </draw:frame>
        <presentation:notes draw:style-name="a3598">
          <draw:page-thumbnail draw:page-number="26" svg:x="0.41667in" svg:y="0.75in" svg:width="6.66667in" svg:height="3.75in" presentation:class="page" draw:id="id555" presentation:style-name="a3596" draw:name="Google Shape;673;g3f5c7e84409_0_30:notes">
            <svg:title/>
            <svg:desc/>
          </draw:page-thumbnail>
          <draw:frame draw:id="id556" presentation:style-name="a3597" draw:name="Google Shape;674;g3f5c7e84409_0_30:notes" svg:x="1in" svg:y="4.75in" svg:width="5.5in" svg:height="4.5in" presentation:class="notes" presentation:placeholder="true">
            <draw:text-box/>
            <svg:title/>
            <svg:desc/>
          </draw:frame>
        </presentation:notes>
      </draw:page>
      <draw:page draw:name="Slide27" draw:style-name="a3599" draw:master-page-name="Master1-Layout59-cust-CUSTOM_4_16" presentation:presentation-page-layout-name="Master1-PPL59" draw:id="Slide-282">
        <draw:frame draw:id="id557" draw:style-name="a3606" draw:name="Google Shape;683;p94" svg:x="1.0333in" svg:y="5.03937in" svg:width="7.9334in" svg:height="0.58563in">
          <draw:text-box>
            <text:p text:style-name="a3602" text:class-names="" text:cond-style-name=""><text:span text:style-name="a3600" text:class-names="">All information in this presentation is provisional and is subject to change.<text:s text:c="1"/></text:span><text:span text:style-name="a3601" text:class-names=""/></text:p>
            <text:p text:style-name="a3605" text:class-names="" text:cond-style-name=""><text:span text:style-name="a3603" text:class-names="">All information will be superseded by information found in the published bid pack and Tender Notice.<text:s text:c="1"/></text:span><text:span text:style-name="a3604" text:class-names=""/></text:p>
          </draw:text-box>
          <svg:title/>
          <svg:desc/>
        </draw:frame>
        <draw:frame draw:id="id558" presentation:style-name="a3615" draw:name="Google Shape;684;p94" svg:x="0.37332in" svg:y="0.4707in" svg:width="7.85892in" svg:height="0.43668in" presentation:class="title" presentation:placeholder="false">
          <draw:text-box>
            <text:p text:style-name="a3610" text:class-names="" text:cond-style-name=""><text:span text:style-name="a3607" text:class-names=""><text:a xlink:href="https://www.gov.uk/government/publications/ppn-006-taking-account-of-carbon-reduction-plans-in-the-procurement-of-major-government-contracts" text:style-name="" text:visited-style-name="">PPN 006</text:a></text:span><text:span text:style-name="a3608" text:class-names="">: Carbon Reduction Plan</text:span><text:span text:style-name="a3609" text:class-names=""/></text:p>
            <text:p text:style-name="a3612" text:class-names="" text:cond-style-name=""><text:span text:style-name="a3611" text:class-names=""/></text:p>
            <text:p text:style-name="a3614" text:class-names="" text:cond-style-name=""><text:span text:style-name="a3613" text:class-names=""/></text:p>
          </draw:text-box>
          <svg:title/>
          <svg:desc/>
        </draw:frame>
        <draw:frame draw:id="id559" presentation:style-name="a3650" draw:name="Google Shape;685;p94" svg:x="0.91426in" svg:y="1.29921in" svg:width="7.85892in" svg:height="3.02657in" presentation:class="title" presentation:placeholder="false">
          <draw:text-box>
            <text:p text:style-name="a3617" text:class-names="" text:cond-style-name=""><text:span text:style-name="a3616" text:class-names=""/></text:p>
            <text:list text:style-name="a3622">
              <text:list-item>
                <text:p text:style-name="a3621" text:class-names="" text:cond-style-name=""><text:span text:style-name="a3618" text:class-names="">How to create a<text:s text:c="1"/></text:span><text:span text:style-name="a3619" text:class-names=""><text:a xlink:href="https://www.gca.gov.uk/social-value/carbon-net-zero/how-to-create-a-carbon-reduction-plan-crp" text:style-name="" text:visited-style-name="">Carbon Reduction Plan</text:a></text:span><text:span text:style-name="a3620" text:class-names=""/></text:p>
              </text:list-item>
            </text:list>
            <text:list text:style-name="a3629">
              <text:list-item>
                <text:p text:style-name="a3628" text:class-names="" text:cond-style-name=""><text:span text:style-name="a3623" text:class-names="">Government-endorsed<text:s text:c="1"/></text:span><text:span text:style-name="a3624" text:class-names=""><text:a xlink:href="https://businessclimatehub.uk/carbon-footprint-calculators/" text:style-name="" text:visited-style-name="">carbon footprint calculator</text:a></text:span><text:span text:style-name="a3625" text:class-names=""><text:s text:c="1"/></text:span><text:span text:style-name="a3626" text:class-names="">on the UK Business Climate Hub page which helps calculating your emissions and contains the relevant case studies</text:span><text:span text:style-name="a3627" text:class-names=""/></text:p>
              </text:list-item>
            </text:list>
            <text:list text:style-name="a3634">
              <text:list-item>
                <text:p text:style-name="a3633" text:class-names="" text:cond-style-name=""><text:span text:style-name="a3630" text:class-names=""><text:a xlink:href="https://youtu.be/uW_IWbR-IkE" text:style-name="" text:visited-style-name="">Carbon reduction plan training webinar</text:a></text:span><text:span text:style-name="a3631" text:class-names=""><text:s text:c="1"/>for buyers and supplier</text:span><text:span text:style-name="a3632" text:class-names=""/></text:p>
              </text:list-item>
            </text:list>
            <text:p text:style-name="a3637" text:class-names="" text:cond-style-name=""><text:span text:style-name="a3635" text:class-names="">Templates and examples</text:span><text:span text:style-name="a3636" text:class-names=""/></text:p>
            <text:list text:style-name="a3641">
              <text:list-item>
                <text:p text:style-name="a3640" text:class-names="" text:cond-style-name=""><text:span text:style-name="a3638" text:class-names=""><text:a xlink:href="https://assets.publishing.service.gov.uk/media/6800e3930b24153af1e7c700/2025-04-16_PPN_006_Carbon_Reduction_Plan_Template.odt" text:style-name="" text:visited-style-name="">download the carbon reduction plan template</text:a></text:span><text:span text:style-name="a3639" text:class-names=""/></text:p>
              </text:list-item>
            </text:list>
            <text:list text:style-name="a3645">
              <text:list-item>
                <text:p text:style-name="a3644" text:class-names="" text:cond-style-name=""><text:span text:style-name="a3642" text:class-names=""><text:a xlink:href="https://www.gov.uk/government/publications/carbon-reduction-policy/carbon-reduction-plan" text:style-name="" text:visited-style-name="">carbon reduction plan</text:a></text:span><text:span text:style-name="a3643" text:class-names=""/></text:p>
              </text:list-item>
            </text:list>
            <text:list text:style-name="a3649">
              <text:list-item>
                <text:p text:style-name="a3648" text:class-names="" text:cond-style-name=""><text:span text:style-name="a3646" text:class-names=""><text:a xlink:href="https://assets.gca.gov.uk/wp-content/uploads/SMESupplierTechnology-Limited.odt" text:style-name="" text:visited-style-name="">a carbon reduction plan example for a small sized technology supplier</text:a></text:span><text:span text:style-name="a3647" text:class-names=""/></text:p>
              </text:list-item>
            </text:list>
          </draw:text-box>
          <svg:title/>
          <svg:desc/>
        </draw:frame>
        <presentation:notes draw:style-name="a3653">
          <draw:page-thumbnail draw:page-number="27" svg:x="0.41667in" svg:y="0.75in" svg:width="6.66667in" svg:height="3.75in" presentation:class="page" draw:id="id560" presentation:style-name="a3651" draw:name="Google Shape;680;g3f5df8145d4_0_33:notes">
            <svg:title/>
            <svg:desc/>
          </draw:page-thumbnail>
          <draw:frame draw:id="id561" presentation:style-name="a3652" draw:name="Google Shape;681;g3f5df8145d4_0_33:notes" svg:x="1in" svg:y="4.75in" svg:width="5.5in" svg:height="4.5in" presentation:class="notes" presentation:placeholder="true">
            <draw:text-box/>
            <svg:title/>
            <svg:desc/>
          </draw:frame>
        </presentation:notes>
      </draw:page>
      <draw:page draw:name="Slide28" draw:style-name="a3654" draw:master-page-name="Master1-Layout59-cust-CUSTOM_4_16" presentation:presentation-page-layout-name="Master1-PPL59" draw:id="Slide-283">
        <draw:custom-shape svg:x="5.08645in" svg:y="1.20002in" svg:width="4.0479in" svg:height="3.1168in" draw:id="id562" draw:style-name="a3657" draw:name="Google Shape;690;p95">
          <svg:title/>
          <svg:desc/>
          <text:p text:style-name="a3656" text:class-names="" text:cond-style-name=""><text:span text:style-name="a3655"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44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71328in" svg:y="1.20002in" svg:width="4.0479in" svg:height="3.1168in" draw:id="id563" draw:style-name="a3660" draw:name="Google Shape;691;p95">
          <svg:title/>
          <svg:desc/>
          <text:p text:style-name="a3659" text:class-names="" text:cond-style-name=""><text:span text:style-name="a3658"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44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564" draw:style-name="a3667" draw:name="Google Shape;692;p95" svg:x="1.0333in" svg:y="5.03937in" svg:width="7.9334in" svg:height="0.58563in">
          <draw:text-box>
            <text:p text:style-name="a3663" text:class-names="" text:cond-style-name=""><text:span text:style-name="a3661" text:class-names="">All information in this presentation is provisional and is subject to change.<text:s text:c="1"/></text:span><text:span text:style-name="a3662" text:class-names=""/></text:p>
            <text:p text:style-name="a3666" text:class-names="" text:cond-style-name=""><text:span text:style-name="a3664" text:class-names="">All information will be superseded by information found in the published bid pack and Tender Notice.<text:s text:c="1"/></text:span><text:span text:style-name="a3665" text:class-names=""/></text:p>
          </draw:text-box>
          <svg:title/>
          <svg:desc/>
        </draw:frame>
        <draw:frame draw:id="id565" presentation:style-name="a3676" draw:name="Google Shape;693;p95" svg:x="0.37332in" svg:y="0.4707in" svg:width="7.85892in" svg:height="0.43668in" presentation:class="title" presentation:placeholder="false">
          <draw:text-box>
            <text:p text:style-name="a3671" text:class-names="" text:cond-style-name=""><text:span text:style-name="a3668" text:class-names=""><text:a xlink:href="https://www.gov.uk/government/publications/ppn-009-tackling-modern-slavery-in-government-supply-chains/ppn-009-guidance-on-tackling-modern-slavery-in-government-supply-chains-html" text:style-name="" text:visited-style-name="">PPN 009</text:a></text:span><text:span text:style-name="a3669" text:class-names="">: Modern Slavery Risk Assessment</text:span><text:span text:style-name="a3670" text:class-names=""/></text:p>
            <text:p text:style-name="a3673" text:class-names="" text:cond-style-name=""><text:span text:style-name="a3672" text:class-names=""/></text:p>
            <text:p text:style-name="a3675" text:class-names="" text:cond-style-name=""><text:span text:style-name="a3674" text:class-names=""/></text:p>
          </draw:text-box>
          <svg:title/>
          <svg:desc/>
        </draw:frame>
        <draw:frame draw:id="id566" draw:style-name="a3695" draw:name="Google Shape;694;p95" svg:x="0.71328in" svg:y="1.20002in" svg:width="3.88025in" svg:height="3.26575in">
          <draw:text-box>
            <text:p text:style-name="a3679" text:class-names="" text:cond-style-name=""><text:span text:style-name="a3677" text:class-names="">LOW RISK<text:s text:c="1"/></text:span><text:span text:style-name="a3678" text:class-names=""/></text:p>
            <text:p text:style-name="a3681" text:class-names="" text:cond-style-name=""><text:span text:style-name="a3680" text:class-names=""/></text:p>
            <text:list text:style-name="a3686">
              <text:list-item>
                <text:p text:style-name="a3685" text:class-names="" text:cond-style-name=""><text:span text:style-name="a3682" text:class-names="">Bidders with total turnover of £36m or more per annum and carry out business or part of business in the UK / overseas are required to provide<text:s text:c="1"/></text:span><text:span text:style-name="a3683" text:class-names="">a link or copy of their modern slavery statement - or a satisfactory explanation and assurances.</text:span><text:span text:style-name="a3684" text:class-names=""/></text:p>
              </text:list-item>
            </text:list>
            <text:p text:style-name="a3688" text:class-names="" text:cond-style-name=""><text:span text:style-name="a3687" text:class-names=""/></text:p>
            <text:list text:style-name="a3692">
              <text:list-item>
                <text:p text:style-name="a3691" text:class-names="" text:cond-style-name=""><text:span text:style-name="a3689" text:class-names="">Bidders with total turnover less than £36m are not required to provide any information</text:span><text:span text:style-name="a3690" text:class-names=""/></text:p>
              </text:list-item>
            </text:list>
            <text:p text:style-name="a3694" text:class-names="" text:cond-style-name=""><text:span text:style-name="a3693" text:class-names=""/></text:p>
          </draw:text-box>
          <svg:title/>
          <svg:desc/>
        </draw:frame>
        <draw:frame draw:id="id567" draw:style-name="a3711" draw:name="Google Shape;695;p95" svg:x="5.08645in" svg:y="1.20002in" svg:width="3.88025in" svg:height="2.55873in">
          <draw:text-box>
            <text:p text:style-name="a3698" text:class-names="" text:cond-style-name=""><text:span text:style-name="a3696" text:class-names="">MEDIUM - HIGH RISK</text:span><text:span text:style-name="a3697" text:class-names=""/></text:p>
            <text:p text:style-name="a3700" text:class-names="" text:cond-style-name=""><text:span text:style-name="a3699" text:class-names=""/></text:p>
            <text:list text:style-name="a3704">
              <text:list-item>
                <text:p text:style-name="a3703" text:class-names="" text:cond-style-name=""><text:span text:style-name="a3701" text:class-names="">Bidders (regardless of total turnover) are asked to provide a link or copy of their modern slavery statement - or a satisfactory explanation and assurances</text:span><text:span text:style-name="a3702" text:class-names=""/></text:p>
              </text:list-item>
            </text:list>
            <text:p text:style-name="a3706" text:class-names="" text:cond-style-name=""><text:span text:style-name="a3705" text:class-names=""/></text:p>
            <text:list text:style-name="a3710">
              <text:list-item>
                <text:p text:style-name="a3709" text:class-names="" text:cond-style-name=""><text:span text:style-name="a3707" text:class-names="">Key subcontractors must sign up to CDP, but do not need to provide their own statement <text:s text:c="1"/></text:span><text:span text:style-name="a3708" text:class-names=""/></text:p>
              </text:list-item>
            </text:list>
          </draw:text-box>
          <svg:title/>
          <svg:desc/>
        </draw:frame>
        <presentation:notes draw:style-name="a3714">
          <draw:page-thumbnail draw:page-number="28" svg:x="0.41667in" svg:y="0.75in" svg:width="6.66667in" svg:height="3.75in" presentation:class="page" draw:id="id568" presentation:style-name="a3712" draw:name="Google Shape;687;g3f5c7e84409_0_39:notes">
            <svg:title/>
            <svg:desc/>
          </draw:page-thumbnail>
          <draw:frame draw:id="id569" presentation:style-name="a3713" draw:name="Google Shape;688;g3f5c7e84409_0_39:notes" svg:x="1in" svg:y="4.75in" svg:width="5.5in" svg:height="4.5in" presentation:class="notes" presentation:placeholder="true">
            <draw:text-box/>
            <svg:title/>
            <svg:desc/>
          </draw:frame>
        </presentation:notes>
      </draw:page>
      <draw:page draw:name="Slide29" draw:style-name="a3715" draw:master-page-name="Master1-Layout59-cust-CUSTOM_4_16" presentation:presentation-page-layout-name="Master1-PPL59" draw:id="Slide-284">
        <draw:frame draw:id="id570" presentation:style-name="a3722" draw:name="Google Shape;700;p96" svg:x="0.37332in" svg:y="0.4707in" svg:width="7.85892in" svg:height="0.43668in" presentation:class="title" presentation:placeholder="false">
          <draw:text-box>
            <text:p text:style-name="a3719" text:class-names="" text:cond-style-name=""><text:span text:style-name="a3716" text:class-names=""><text:a xlink:href="https://www.gov.uk/government/publications/ppn-009-tackling-modern-slavery-in-government-supply-chains/ppn-009-guidance-on-tackling-modern-slavery-in-government-supply-chains-html" text:style-name="" text:visited-style-name="">PPN 009</text:a></text:span><text:span text:style-name="a3717" text:class-names="">: Modern Slavery Risk Assessment</text:span><text:span text:style-name="a3718" text:class-names=""/></text:p>
            <text:p text:style-name="a3721" text:class-names="" text:cond-style-name=""><text:span text:style-name="a3720" text:class-names=""/></text:p>
          </draw:text-box>
          <svg:title/>
          <svg:desc/>
        </draw:frame>
        <draw:frame draw:id="id571" draw:style-name="a3754" draw:name="Google Shape;701;p96" svg:x="0.89507in" svg:y="1.04383in" svg:width="7.76115in" svg:height="3.86056in">
          <draw:text-box>
            <text:p text:style-name="a3726" text:class-names="" text:cond-style-name=""><text:span text:style-name="a3723" text:class-names="">Modern slavery statements should be<text:s text:c="1"/></text:span><text:span text:style-name="a3724" text:class-names="">published in a prominent place on the bidder’s UK website.</text:span><text:span text:style-name="a3725" text:class-names=""/></text:p>
            <text:p text:style-name="a3729" text:class-names="" text:cond-style-name=""><text:span text:style-name="a3727" text:class-names="">Must include:</text:span><text:span text:style-name="a3728" text:class-names=""/></text:p>
            <text:list text:style-name="a3733">
              <text:list-item>
                <text:p text:style-name="a3732" text:class-names="" text:cond-style-name=""><text:span text:style-name="a3730" text:class-names="">clearly state that board approval has been given, include the date of approval and be signed by a Director (or equivalent)<text:s text:c="1"/></text:span><text:span text:style-name="a3731" text:class-names=""/></text:p>
              </text:list-item>
            </text:list>
            <text:list text:style-name="a3737">
              <text:list-item>
                <text:p text:style-name="a3736" text:class-names="" text:cond-style-name=""><text:span text:style-name="a3734" text:class-names="">detail the steps taken during the financial year to ensure that slavery and human trafficking is not taking place in supply chains and in any part of its own business</text:span><text:span text:style-name="a3735" text:class-names=""/></text:p>
              </text:list-item>
            </text:list>
            <text:list text:style-name="a3741">
              <text:list-item>
                <text:p text:style-name="a3740" text:class-names="" text:cond-style-name=""><text:span text:style-name="a3738" text:class-names="">set out where supply chains are located<text:s text:c="1"/></text:span><text:span text:style-name="a3739" text:class-names=""/></text:p>
              </text:list-item>
            </text:list>
            <text:list text:style-name="a3745">
              <text:list-item>
                <text:p text:style-name="a3744" text:class-names="" text:cond-style-name=""><text:span text:style-name="a3742" text:class-names="">describe the nature of risks in relation to those locations</text:span><text:span text:style-name="a3743" text:class-names=""/></text:p>
              </text:list-item>
            </text:list>
            <text:p text:style-name="a3749" text:class-names="" text:cond-style-name=""><text:span text:style-name="a3746" text:class-names=""><text:a xlink:href="https://www.gca.gov.uk/news/supplier-specifics-what-suppliers-need-to-know-about-modern-slavery-policy-in-procurement" text:style-name="" text:visited-style-name="">GCA Guidance<text:s text:c="1"/></text:a></text:span><text:span text:style-name="a3747" text:class-names=""><text:s text:c="1"/></text:span><text:span text:style-name="a3748" text:class-names=""/></text:p>
            <text:p text:style-name="a3753" text:class-names="" text:cond-style-name=""><text:span text:style-name="a3750" text:class-names=""><text:a xlink:href="https://www.gov.uk/government/publications/ppn-009-tackling-modern-slavery-in-government-supply-chains/anti-slavery-risk-tiering-tool-artt-guidance" text:style-name="" text:visited-style-name="">ARTT</text:a></text:span><text:span text:style-name="a3751" text:class-names=""><text:s text:c="1"/>- for context only, tiering tool used by GCA</text:span><text:span text:style-name="a3752" text:class-names=""/></text:p>
          </draw:text-box>
          <svg:title/>
          <svg:desc/>
        </draw:frame>
        <draw:frame draw:id="id572" draw:style-name="a3761" draw:name="Google Shape;702;p96" svg:x="1.0333in" svg:y="5.03937in" svg:width="7.9334in" svg:height="0.58563in">
          <draw:text-box>
            <text:p text:style-name="a3757" text:class-names="" text:cond-style-name=""><text:span text:style-name="a3755" text:class-names="">All information in this presentation is provisional and is subject to change.<text:s text:c="1"/></text:span><text:span text:style-name="a3756" text:class-names=""/></text:p>
            <text:p text:style-name="a3760" text:class-names="" text:cond-style-name=""><text:span text:style-name="a3758" text:class-names="">All information will be superseded by information found in the published bid pack and Tender Notice.<text:s text:c="1"/></text:span><text:span text:style-name="a3759" text:class-names=""/></text:p>
          </draw:text-box>
          <svg:title/>
          <svg:desc/>
        </draw:frame>
        <presentation:notes draw:style-name="a3764">
          <draw:page-thumbnail draw:page-number="29" svg:x="0.41667in" svg:y="0.75in" svg:width="6.66667in" svg:height="3.75in" presentation:class="page" draw:id="id573" presentation:style-name="a3762" draw:name="Google Shape;697;g3f5df8145d4_0_81:notes">
            <svg:title/>
            <svg:desc/>
          </draw:page-thumbnail>
          <draw:frame draw:id="id574" presentation:style-name="a3763" draw:name="Google Shape;698;g3f5df8145d4_0_81:notes" svg:x="0.75in" svg:y="4.75in" svg:width="6in" svg:height="4.5in" presentation:class="notes" presentation:placeholder="true">
            <draw:text-box/>
            <svg:title/>
            <svg:desc/>
          </draw:frame>
        </presentation:notes>
      </draw:page>
      <draw:page draw:name="Slide30" draw:style-name="a3765" draw:master-page-name="Master1-Layout59-cust-CUSTOM_4_16" presentation:presentation-page-layout-name="Master1-PPL59" draw:id="Slide-285">
        <draw:frame draw:id="id575" presentation:style-name="a3771" draw:name="Google Shape;707;p97" svg:x="0.37332in" svg:y="0.4243in" svg:width="7.85892in" svg:height="0.43668in" presentation:class="title" presentation:placeholder="false">
          <draw:text-box>
            <text:p text:style-name="a3768" text:class-names="" text:cond-style-name=""><text:span text:style-name="a3766" text:class-names="">Next steps<text:s text:c="1"/></text:span><text:span text:style-name="a3767" text:class-names=""/></text:p>
            <text:p text:style-name="a3770" text:class-names="" text:cond-style-name=""><text:span text:style-name="a3769" text:class-names=""/></text:p>
          </draw:text-box>
          <svg:title/>
          <svg:desc/>
        </draw:frame>
        <draw:frame draw:id="id576" draw:style-name="a3778" draw:name="Google Shape;708;p97" svg:x="1.1507in" svg:y="2.11248in" svg:width="4.32021in" svg:height="0.43668in">
          <draw:text-box>
            <text:p text:style-name="a3775" text:class-names="" text:cond-style-name=""><text:span text:style-name="a3772" text:class-names="">Supplier Surgeries as weekly drop in sessions - calendar invite to follow this session. Contact us<text:s text:c="1"/></text:span><text:span text:style-name="a3773" text:class-names="">networkservices@gca.gov.uk</text:span><text:span text:style-name="a3774" text:class-names=""/></text:p>
            <text:p text:style-name="a3777" text:class-names="" text:cond-style-name=""><text:span text:style-name="a3776" text:class-names=""/></text:p>
          </draw:text-box>
          <svg:title/>
          <svg:desc/>
        </draw:frame>
        <draw:frame draw:id="id577" draw:style-name="a3779" draw:name="Google Shape;709;p97" svg:x="0.74379in" svg:y="2.03855in" svg:width="0.40692in" svg:height="0.43668in" style:rel-width="scale" style:rel-height="scale">
          <draw:image xlink:href="media/image2.png" xlink:type="simple" xlink:show="embed" xlink:actuate="onLoad"/>
          <svg:title/>
          <svg:desc/>
        </draw:frame>
        <draw:frame draw:id="id578" draw:style-name="a3797" draw:name="Google Shape;710;p97" svg:x="1.1507in" svg:y="3.63156in" svg:width="4.32021in" svg:height="1.23753in">
          <draw:text-box>
            <text:p text:style-name="a3784" text:class-names="" text:cond-style-name=""><text:span text:style-name="a3780" text:class-names=""><text:a xlink:href="https://www.gca.gov.uk/agreements/RM6377" text:style-name="" text:visited-style-name="">NS4<text:s text:c="1"/></text:a></text:span><text:span text:style-name="a3781" text:class-names=""><text:a xlink:href="https://www.gca.gov.uk/agreements/RM6377" text:style-name="" text:visited-style-name="">web page</text:a></text:span><text:span text:style-name="a3782" text:class-names=""><text:s text:c="1"/>for latest updates:</text:span><text:span text:style-name="a3783" text:class-names=""/></text:p>
            <text:list text:style-name="a3788">
              <text:list-item>
                <text:p text:style-name="a3787" text:class-names="" text:cond-style-name=""><text:span text:style-name="a3785" text:class-names="">FAQs to be updated regularly</text:span><text:span text:style-name="a3786" text:class-names=""/></text:p>
              </text:list-item>
            </text:list>
            <text:list text:style-name="a3792">
              <text:list-item>
                <text:p text:style-name="a3791" text:class-names="" text:cond-style-name=""><text:span text:style-name="a3789" text:class-names="">Draft specification for review<text:s text:c="1"/></text:span><text:span text:style-name="a3790" text:class-names=""/></text:p>
              </text:list-item>
            </text:list>
            <text:list text:style-name="a3796">
              <text:list-item>
                <text:p text:style-name="a3795" text:class-names="" text:cond-style-name=""><text:span text:style-name="a3793" text:class-names="">Copy of today’s slides</text:span><text:span text:style-name="a3794" text:class-names=""/></text:p>
              </text:list-item>
            </text:list>
          </draw:text-box>
          <svg:title/>
          <svg:desc/>
        </draw:frame>
        <draw:frame draw:id="id579" draw:style-name="a3798" draw:name="Google Shape;711;p97" svg:x="0.7438in" svg:y="3.55763in" svg:width="0.40692in" svg:height="0.43668in" style:rel-width="scale" style:rel-height="scale">
          <draw:image xlink:href="media/image2.png" xlink:type="simple" xlink:show="embed" xlink:actuate="onLoad"/>
          <svg:title/>
          <svg:desc/>
        </draw:frame>
        <draw:frame draw:id="id580" draw:style-name="a3799" draw:name="Google Shape;712;p97" svg:x="0.74381in" svg:y="2.90903in" svg:width="0.40692in" svg:height="0.43668in" style:rel-width="scale" style:rel-height="scale">
          <draw:image xlink:href="media/image2.png" xlink:type="simple" xlink:show="embed" xlink:actuate="onLoad"/>
          <svg:title/>
          <svg:desc/>
        </draw:frame>
        <draw:frame draw:id="id581" draw:style-name="a3804" draw:name="Google Shape;713;p97" svg:x="1.15073in" svg:y="3.01791in" svg:width="4.04068in" svg:height="0.43766in">
          <draw:text-box>
            <text:p text:style-name="a3803" text:class-names="" text:cond-style-name=""><text:span text:style-name="a3800" text:class-names="">1 2 1 conversations<text:s text:c="1"/></text:span><text:span text:style-name="a3801" text:class-names=""><text:a xlink:href="https://calendar.app.google/iAb9K7eEhufUq7bG8" text:style-name="" text:visited-style-name="">Scheduler (30 mins)</text:a></text:span><text:span text:style-name="a3802" text:class-names=""/></text:p>
          </draw:text-box>
          <svg:title/>
          <svg:desc/>
        </draw:frame>
        <draw:frame draw:id="id582" draw:name="Google Shape;714;p97" svg:x="5.47091in" svg:y="1.6034in" svg:width="3.28084in" svg:height="3.28084in">
          <table:table table:style-name="a3805" table:template-name="{49302FFB-2B46-4900-BEF2-5CDF6EE97370}" table:use-banding-columns-styles="false" table:use-banding-rows-styles="false" table:use-first-column-styles="false" table:use-first-row-styles="false" table:use-last-column-styles="false" table:use-last-row-styles="false">
            <table:table-column table:style-name="a3806" table:default-cell-style-name=""/>
            <table:table-column table:style-name="a3807" table:default-cell-style-name=""/>
            <table:table-row table:style-name="a3808" table:default-cell-style-name="">
              <table:table-cell table:style-name="a3812" table:number-columns-spanned="2">
                <text:p text:style-name="a3811" text:class-names="" text:cond-style-name=""><text:span text:style-name="a3809" text:class-names="">Supplier Surgeries<text:s text:c="1"/></text:span><text:span text:style-name="a3810" text:class-names=""/></text:p>
              </table:table-cell>
              <table:covered-table-cell table:style-name=""/>
            </table:table-row>
            <table:table-row table:style-name="a3813" table:default-cell-style-name="">
              <table:table-cell table:style-name="a3817">
                <text:p text:style-name="a3816" text:class-names="" text:cond-style-name=""><text:span text:style-name="a3814" text:class-names="">Deep dive topic</text:span><text:span text:style-name="a3815" text:class-names=""/></text:p>
              </table:table-cell>
              <table:table-cell table:style-name="a3821">
                <text:p text:style-name="a3820" text:class-names="" text:cond-style-name=""><text:span text:style-name="a3818" text:class-names="">Date</text:span><text:span text:style-name="a3819" text:class-names=""/></text:p>
              </table:table-cell>
            </table:table-row>
            <table:table-row table:style-name="a3822" table:default-cell-style-name="">
              <table:table-cell table:style-name="a3826">
                <text:p text:style-name="a3825" text:class-names="" text:cond-style-name=""><text:span text:style-name="a3823" text:class-names="">FVRA</text:span><text:span text:style-name="a3824" text:class-names=""/></text:p>
              </table:table-cell>
              <table:table-cell table:style-name="a3830">
                <text:p text:style-name="a3829" text:class-names="" text:cond-style-name=""><text:span text:style-name="a3827" text:class-names=""><text:a xlink:href="https://www.techuk.org/what-we-deliver/events/gca-network-services-4-drop-in-sessions-16-july-2026.html" text:style-name="" text:visited-style-name=""><text:s text:c="1"/>16th July</text:a></text:span><text:span text:style-name="a3828" text:class-names=""/></text:p>
              </table:table-cell>
            </table:table-row>
            <table:table-row table:style-name="a3831" table:default-cell-style-name="">
              <table:table-cell table:style-name="a3835">
                <text:p text:style-name="a3834" text:class-names="" text:cond-style-name=""><text:span text:style-name="a3832" text:class-names="">TACs</text:span><text:span text:style-name="a3833" text:class-names=""/></text:p>
              </table:table-cell>
              <table:table-cell table:style-name="a3840">
                <text:p text:style-name="a3839" text:class-names="" text:cond-style-name=""><text:span text:style-name="a3836" text:class-names=""><text:s text:c="1"/></text:span><text:span text:style-name="a3837" text:class-names=""><text:a xlink:href="https://www.techuk.org/what-we-deliver/events/gca-network-services-4-drop-in-sessions-23-july-2026.html" text:style-name="" text:visited-style-name="">23rd July</text:a></text:span><text:span text:style-name="a3838" text:class-names=""/></text:p>
              </table:table-cell>
            </table:table-row>
            <table:table-row table:style-name="a3841" table:default-cell-style-name="">
              <table:table-cell table:style-name="a3845">
                <text:p text:style-name="a3844" text:class-names="" text:cond-style-name=""><text:span text:style-name="a3842" text:class-names="">PPNs</text:span><text:span text:style-name="a3843" text:class-names=""/></text:p>
              </table:table-cell>
              <table:table-cell table:style-name="a3850">
                <text:p text:style-name="a3849" text:class-names="" text:cond-style-name=""><text:span text:style-name="a3846" text:class-names=""><text:s text:c="1"/></text:span><text:span text:style-name="a3847" text:class-names=""><text:a xlink:href="https://www.techuk.org/what-we-deliver/events/gca-network-services-4-drop-in-sessions-30-july-2026.html" text:style-name="" text:visited-style-name="">30th July</text:a></text:span><text:span text:style-name="a3848" text:class-names=""/></text:p>
              </table:table-cell>
            </table:table-row>
            <table:table-row table:style-name="a3851" table:default-cell-style-name="">
              <table:table-cell table:style-name="a3855">
                <text:p text:style-name="a3854" text:class-names="" text:cond-style-name=""><text:span text:style-name="a3852" text:class-names="">No topic<text:s text:c="1"/></text:span><text:span text:style-name="a3853" text:class-names=""/></text:p>
              </table:table-cell>
              <table:table-cell table:style-name="a3860">
                <text:p text:style-name="a3859" text:class-names="" text:cond-style-name=""><text:span text:style-name="a3856" text:class-names=""><text:s text:c="1"/></text:span><text:span text:style-name="a3857" text:class-names=""><text:a xlink:href="https://www.techuk.org/what-we-deliver/events/gca-network-services-4-drop-in-sessions-6-august-2026.html" text:style-name="" text:visited-style-name="">6th Aug</text:a></text:span><text:span text:style-name="a3858" text:class-names=""/></text:p>
              </table:table-cell>
            </table:table-row>
            <table:table-row table:style-name="a3861" table:default-cell-style-name="">
              <table:table-cell table:style-name="a3865">
                <text:p text:style-name="a3864" text:class-names="" text:cond-style-name=""><text:span text:style-name="a3862" text:class-names="">No topic<text:s text:c="1"/></text:span><text:span text:style-name="a3863" text:class-names=""/></text:p>
              </table:table-cell>
              <table:table-cell table:style-name="a3869">
                <text:p text:style-name="a3868" text:class-names="" text:cond-style-name=""><text:span text:style-name="a3866" text:class-names=""><text:a xlink:href="https://www.techuk.org/what-we-deliver/events/gca-network-services-4-drop-in-sessions-13-august-2026.html" text:style-name="" text:visited-style-name=""><text:s text:c="1"/>13th Aug</text:a></text:span><text:span text:style-name="a3867" text:class-names=""/></text:p>
              </table:table-cell>
            </table:table-row>
          </table:table>
          <draw:image xlink:href="media/image13.png" xlink:type="simple" xlink:show="embed" xlink:actuate="onLoad"/>
          <svg:title/>
          <svg:desc/>
        </draw:frame>
        <draw:frame draw:id="id583" draw:style-name="a3870" draw:name="Google Shape;715;p97" svg:x="0.74379in" svg:y="1.35642in" svg:width="0.40692in" svg:height="0.43668in" style:rel-width="scale" style:rel-height="scale">
          <draw:image xlink:href="media/image2.png" xlink:type="simple" xlink:show="embed" xlink:actuate="onLoad"/>
          <svg:title/>
          <svg:desc/>
        </draw:frame>
        <draw:frame draw:id="id584" draw:style-name="a3877" draw:name="Google Shape;716;p97" svg:x="1.1507in" svg:y="1.42131in" svg:width="4.32021in" svg:height="0.43668in">
          <draw:text-box>
            <text:p text:style-name="a3876" text:class-names="" text:cond-style-name=""><text:span text:style-name="a3871" text:class-names="">Bidders to register on<text:s text:c="1"/></text:span><text:span text:style-name="a3872" text:class-names=""><text:a xlink:href="https://www.gov.uk/government/publications/procurement-act-2023-short-guides/suppliers-how-to-register-your-organisation-and-first-administrator-on-find-a-tender-in-three-easy-steps-html" text:style-name="" text:visited-style-name="">Central Digital Platform (CDP)</text:a></text:span><text:span text:style-name="a3873" text:class-names=""><text:s text:c="1"/>and<text:s text:c="1"/></text:span><text:span text:style-name="a3874" text:class-names=""><text:a xlink:href="https://crowncommercialservice.bravosolution.co.uk/web/login.html" text:style-name="" text:visited-style-name="">esourcing suite<text:s text:c="1"/></text:a></text:span><text:span text:style-name="a3875" text:class-names=""/></text:p>
          </draw:text-box>
          <svg:title/>
          <svg:desc/>
        </draw:frame>
        <draw:frame draw:id="id585" draw:style-name="a3884" draw:name="Google Shape;717;p97" svg:x="1.0333in" svg:y="5.03937in" svg:width="7.9334in" svg:height="0.58563in">
          <draw:text-box>
            <text:p text:style-name="a3880" text:class-names="" text:cond-style-name=""><text:span text:style-name="a3878" text:class-names="">All information in this presentation is provisional and is subject to change.<text:s text:c="1"/></text:span><text:span text:style-name="a3879" text:class-names=""/></text:p>
            <text:p text:style-name="a3883" text:class-names="" text:cond-style-name=""><text:span text:style-name="a3881" text:class-names="">All information will be superseded by information found in the published bid pack and Tender Notice.<text:s text:c="1"/></text:span><text:span text:style-name="a3882" text:class-names=""/></text:p>
          </draw:text-box>
          <svg:title/>
          <svg:desc/>
        </draw:frame>
        <presentation:notes draw:style-name="a3890">
          <draw:page-thumbnail draw:page-number="30" svg:x="0.41667in" svg:y="0.75in" svg:width="6.66667in" svg:height="3.75in" presentation:class="page" draw:id="id586" presentation:style-name="a3885" draw:name="Google Shape;704;g3f53adda73f_0_2116:notes">
            <svg:title/>
            <svg:desc/>
          </draw:page-thumbnail>
          <draw:frame draw:id="id587" presentation:style-name="a3889" draw:name="Google Shape;705;g3f53adda73f_0_2116:notes" svg:x="1in" svg:y="4.75in" svg:width="5.5in" svg:height="4.5in" presentation:class="notes" presentation:placeholder="false">
            <draw:text-box>
              <text:p text:style-name="a3888" text:class-names="" text:cond-style-name=""><text:span text:style-name="a3886" text:class-names="">Kim</text:span><text:span text:style-name="a3887" text:class-names=""/></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styles>
    <style:presentation-page-layout style:name="Master1-PPL1" style:display-name="TITLE_1_1">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2" style:display-name="TITLE">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3" style:display-name="TITLE_1">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4" style:display-name="TITLE_1_1_1">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5" style:display-name="TITLE_1_1_1_1">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6" style:display-name="TITLE_1_1_1_1_1">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7" style:display-name="Title Only">
      <presentation:placeholder presentation:object="page-number" svg:x="9.28597in" svg:y="5.23125in" svg:width="0.21916in" svg:height="0.229in"/>
      <presentation:placeholder presentation:object="title" svg:x="3.42743in" svg:y="0.4725in" svg:width="5.94849in" svg:height="3.9731in"/>
      <presentation:placeholder presentation:object="title" svg:x="0.375in" svg:y="0.4725in" svg:width="2.50689in" svg:height="1.25262in"/>
    </style:presentation-page-layout>
    <style:presentation-page-layout style:name="Master1-PPL8" style:display-name="Title Only_1_1">
      <presentation:placeholder presentation:object="page-number" svg:x="9.28597in" svg:y="5.23125in" svg:width="0.21916in" svg:height="0.229in"/>
      <presentation:placeholder presentation:object="title" svg:x="3.42743in" svg:y="0.4725in" svg:width="5.94849in" svg:height="3.9731in"/>
      <presentation:placeholder presentation:object="title" svg:x="0.375in" svg:y="0.4725in" svg:width="2.50689in" svg:height="1.25262in"/>
    </style:presentation-page-layout>
    <style:presentation-page-layout style:name="Master1-PPL9" style:display-name="CUSTOM_4">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10" style:display-name="CUSTOM_4_1">
      <presentation:placeholder presentation:object="title" svg:x="0.3825in" svg:y="1.3125in" svg:width="7.85892in" svg:height="3.7874in"/>
      <presentation:placeholder presentation:object="title" svg:x="0.37332in" svg:y="0.4707in" svg:width="7.85892in" svg:height="0.43668in"/>
    </style:presentation-page-layout>
    <style:presentation-page-layout style:name="Master1-PPL11" style:display-name="CUSTOM_2">
      <presentation:placeholder presentation:object="title" svg:x="3.09471in" svg:y="2.86592in" svg:width="5.75295in" svg:height="2.07513in"/>
      <presentation:placeholder presentation:object="title" svg:x="3.09471in" svg:y="0.4725in" svg:width="6.17093in" svg:height="0.6916in"/>
    </style:presentation-page-layout>
    <style:presentation-page-layout style:name="Master1-PPL12" style:display-name="CUSTOM_2_1">
      <presentation:placeholder presentation:object="title" svg:x="3.09471in" svg:y="2.86592in" svg:width="5.75295in" svg:height="2.07513in"/>
      <presentation:placeholder presentation:object="title" svg:x="3.09471in" svg:y="0.4725in" svg:width="6.17093in" svg:height="0.6916in"/>
    </style:presentation-page-layout>
    <style:presentation-page-layout style:name="Master1-PPL13" style:display-name="CUSTOM_2_1_1">
      <presentation:placeholder presentation:object="title" svg:x="3.09471in" svg:y="2.86592in" svg:width="5.75295in" svg:height="2.07513in"/>
      <presentation:placeholder presentation:object="title" svg:x="3.09471in" svg:y="0.4725in" svg:width="6.17093in" svg:height="0.6916in"/>
    </style:presentation-page-layout>
    <style:presentation-page-layout style:name="Master1-PPL14" style:display-name="CUSTOM_3">
      <presentation:placeholder presentation:object="title" svg:x="3.09471in" svg:y="2.86592in" svg:width="5.75295in" svg:height="2.07513in"/>
      <presentation:placeholder presentation:object="title" svg:x="0.375in" svg:y="0.4725in" svg:width="6.31955in" svg:height="0.6916in"/>
    </style:presentation-page-layout>
    <style:presentation-page-layout style:name="Master1-PPL15" style:display-name="CUSTOM_3_1">
      <presentation:placeholder presentation:object="title" svg:x="3.09471in" svg:y="2.86592in" svg:width="5.75295in" svg:height="2.07513in"/>
      <presentation:placeholder presentation:object="title" svg:x="0.375in" svg:y="0.4725in" svg:width="6.31955in" svg:height="0.6916in"/>
    </style:presentation-page-layout>
    <style:presentation-page-layout style:name="Master1-PPL16" style:display-name="CUSTOM_3_1_1">
      <presentation:placeholder presentation:object="title" svg:x="3.09471in" svg:y="2.86592in" svg:width="5.75295in" svg:height="2.07513in"/>
      <presentation:placeholder presentation:object="title" svg:x="0.375in" svg:y="0.4725in" svg:width="6.31955in" svg:height="0.6916in"/>
    </style:presentation-page-layout>
    <style:presentation-page-layout style:name="Master1-PPL17" style:display-name="CUSTOM_3_1_1_1">
      <presentation:placeholder presentation:object="title" svg:x="3.09471in" svg:y="2.86592in" svg:width="5.75295in" svg:height="2.07513in"/>
      <presentation:placeholder presentation:object="title" svg:x="0.375in" svg:y="0.4725in" svg:width="6.31955in" svg:height="0.6916in"/>
    </style:presentation-page-layout>
    <style:presentation-page-layout style:name="Master1-PPL18" style:display-name="CUSTOM_9">
      <presentation:placeholder presentation:object="title" svg:x="0.39in" svg:y="1.125in" svg:width="5.40289in" svg:height="0.43045in"/>
      <presentation:placeholder presentation:object="title" svg:x="0.375in" svg:y="0.4725in" svg:width="8.28117in" svg:height="0.67224in"/>
      <presentation:placeholder presentation:object="title" svg:x="1.34065in" svg:y="2.59732in" svg:width="1.75394in" svg:height="1.47343in"/>
      <presentation:placeholder presentation:object="title" svg:x="4.04205in" svg:y="2.59732in" svg:width="1.75394in" svg:height="1.47343in"/>
      <presentation:placeholder presentation:object="title" svg:x="6.81707in" svg:y="2.59732in" svg:width="1.75394in" svg:height="1.47343in"/>
    </style:presentation-page-layout>
    <style:presentation-page-layout style:name="Master1-PPL19" style:display-name="CUSTOM_9_1">
      <presentation:placeholder presentation:object="title" svg:x="0.39in" svg:y="1.125in" svg:width="5.40289in" svg:height="0.43045in"/>
      <presentation:placeholder presentation:object="title" svg:x="0.375in" svg:y="0.4725in" svg:width="8.28117in" svg:height="0.67224in"/>
      <presentation:placeholder presentation:object="title" svg:x="1.34065in" svg:y="2.59732in" svg:width="1.75394in" svg:height="1.47343in"/>
      <presentation:placeholder presentation:object="title" svg:x="4.04205in" svg:y="2.59732in" svg:width="1.75394in" svg:height="1.47343in"/>
      <presentation:placeholder presentation:object="title" svg:x="6.81707in" svg:y="2.59732in" svg:width="1.75394in" svg:height="1.47343in"/>
    </style:presentation-page-layout>
    <style:presentation-page-layout style:name="Master1-PPL20" style:display-name="CUSTOM_9_1_1">
      <presentation:placeholder presentation:object="title" svg:x="0.39in" svg:y="1.125in" svg:width="5.40289in" svg:height="0.43045in"/>
      <presentation:placeholder presentation:object="title" svg:x="0.375in" svg:y="0.4725in" svg:width="8.28117in" svg:height="0.67224in"/>
      <presentation:placeholder presentation:object="title" svg:x="1.34065in" svg:y="2.59732in" svg:width="1.75394in" svg:height="1.47343in"/>
      <presentation:placeholder presentation:object="title" svg:x="4.04205in" svg:y="2.59732in" svg:width="1.75394in" svg:height="1.47343in"/>
      <presentation:placeholder presentation:object="title" svg:x="6.81707in" svg:y="2.59732in" svg:width="1.75394in" svg:height="1.47343in"/>
    </style:presentation-page-layout>
    <style:presentation-page-layout style:name="Master1-PPL21" style:display-name="CUSTOM_5">
      <presentation:placeholder presentation:object="title" svg:x="0.39in" svg:y="1.125in" svg:width="5.40289in" svg:height="0.43045in"/>
      <presentation:placeholder presentation:object="title" svg:x="0.375in" svg:y="0.4725in" svg:width="8.28117in" svg:height="0.67224in"/>
    </style:presentation-page-layout>
    <style:presentation-page-layout style:name="Master1-PPL22" style:display-name="CUSTOM_9_1_1_1_1">
      <presentation:placeholder presentation:object="title" svg:x="0.375in" svg:y="1.125in" svg:width="5.40289in" svg:height="0.43045in"/>
      <presentation:placeholder presentation:object="title" svg:x="0.375in" svg:y="0.46875in" svg:width="8.28117in" svg:height="0.67224in"/>
      <presentation:placeholder presentation:object="title" svg:x="3.60614in" svg:y="2.491in" svg:width="2.95407in" svg:height="0.25033in"/>
      <presentation:placeholder presentation:object="title" svg:x="3.60614in" svg:y="2.74125in" svg:width="2.95407in" svg:height="0.25033in"/>
      <presentation:placeholder presentation:object="title" svg:x="3.60614in" svg:y="3.03325in" svg:width="2.95407in" svg:height="0.25033in"/>
      <presentation:placeholder presentation:object="title" svg:x="3.60614in" svg:y="3.27757in" svg:width="2.95407in" svg:height="0.25033in"/>
      <presentation:placeholder presentation:object="title" svg:x="3.60614in" svg:y="3.56728in" svg:width="2.95407in" svg:height="0.25033in"/>
      <presentation:placeholder presentation:object="title" svg:x="3.60614in" svg:y="3.85289in" svg:width="2.95407in" svg:height="0.25033in"/>
      <presentation:placeholder presentation:object="title" svg:x="3.60614in" svg:y="4.13849in" svg:width="2.95407in" svg:height="0.25033in"/>
      <presentation:placeholder presentation:object="title" svg:x="0.47072in" svg:y="2.491in" svg:width="2.95407in" svg:height="0.25033in"/>
      <presentation:placeholder presentation:object="title" svg:x="0.47072in" svg:y="2.74125in" svg:width="2.95407in" svg:height="0.25033in"/>
      <presentation:placeholder presentation:object="title" svg:x="0.47072in" svg:y="3.03325in" svg:width="2.95407in" svg:height="0.25033in"/>
      <presentation:placeholder presentation:object="title" svg:x="0.47072in" svg:y="3.27757in" svg:width="2.95407in" svg:height="0.25033in"/>
      <presentation:placeholder presentation:object="title" svg:x="0.47072in" svg:y="3.56728in" svg:width="2.95407in" svg:height="0.25033in"/>
      <presentation:placeholder presentation:object="title" svg:x="0.47072in" svg:y="3.85289in" svg:width="2.95407in" svg:height="0.25033in"/>
      <presentation:placeholder presentation:object="title" svg:x="0.47072in" svg:y="4.13849in" svg:width="2.95407in" svg:height="0.25033in"/>
      <presentation:placeholder presentation:object="title" svg:x="6.74155in" svg:y="2.491in" svg:width="2.95407in" svg:height="0.25033in"/>
      <presentation:placeholder presentation:object="title" svg:x="6.74155in" svg:y="2.74125in" svg:width="2.95407in" svg:height="0.25033in"/>
      <presentation:placeholder presentation:object="title" svg:x="6.74155in" svg:y="3.03325in" svg:width="2.95407in" svg:height="0.25033in"/>
      <presentation:placeholder presentation:object="title" svg:x="6.74155in" svg:y="3.27757in" svg:width="2.95407in" svg:height="0.25033in"/>
      <presentation:placeholder presentation:object="title" svg:x="6.74155in" svg:y="3.56728in" svg:width="2.95407in" svg:height="0.25033in"/>
      <presentation:placeholder presentation:object="title" svg:x="6.74155in" svg:y="3.85289in" svg:width="2.95407in" svg:height="0.25033in"/>
      <presentation:placeholder presentation:object="title" svg:x="6.74155in" svg:y="4.13849in" svg:width="2.95407in" svg:height="0.25033in"/>
      <presentation:placeholder presentation:object="title" svg:x="0.47072in" svg:y="2.10669in" svg:width="2.95407in" svg:height="0.25033in"/>
      <presentation:placeholder presentation:object="title" svg:x="3.60614in" svg:y="2.10669in" svg:width="2.95407in" svg:height="0.25033in"/>
      <presentation:placeholder presentation:object="title" svg:x="6.74155in" svg:y="2.10669in" svg:width="2.95407in" svg:height="0.25033in"/>
    </style:presentation-page-layout>
    <style:presentation-page-layout style:name="Master1-PPL23" style:display-name="CUSTOM_9_1_1_1_1_1">
      <presentation:placeholder presentation:object="title" svg:x="0.39in" svg:y="1.125in" svg:width="5.40289in" svg:height="0.43045in"/>
      <presentation:placeholder presentation:object="title" svg:x="0.375in" svg:y="0.46875in" svg:width="8.28117in" svg:height="0.67224in"/>
      <presentation:placeholder presentation:object="title" svg:x="3.60614in" svg:y="2.491in" svg:width="2.95407in" svg:height="0.25033in"/>
      <presentation:placeholder presentation:object="title" svg:x="3.60614in" svg:y="2.74125in" svg:width="2.95407in" svg:height="0.25033in"/>
      <presentation:placeholder presentation:object="title" svg:x="3.60614in" svg:y="3.03325in" svg:width="2.95407in" svg:height="0.25033in"/>
      <presentation:placeholder presentation:object="title" svg:x="3.60614in" svg:y="3.27757in" svg:width="2.95407in" svg:height="0.25033in"/>
      <presentation:placeholder presentation:object="title" svg:x="3.60614in" svg:y="3.56728in" svg:width="2.95407in" svg:height="0.25033in"/>
      <presentation:placeholder presentation:object="title" svg:x="3.60614in" svg:y="3.85289in" svg:width="2.95407in" svg:height="0.25033in"/>
      <presentation:placeholder presentation:object="title" svg:x="3.60614in" svg:y="4.13849in" svg:width="2.95407in" svg:height="0.25033in"/>
      <presentation:placeholder presentation:object="title" svg:x="0.47072in" svg:y="2.491in" svg:width="2.95407in" svg:height="0.25033in"/>
      <presentation:placeholder presentation:object="title" svg:x="0.47072in" svg:y="2.74125in" svg:width="2.95407in" svg:height="0.25033in"/>
      <presentation:placeholder presentation:object="title" svg:x="0.47072in" svg:y="3.03325in" svg:width="2.95407in" svg:height="0.25033in"/>
      <presentation:placeholder presentation:object="title" svg:x="0.47072in" svg:y="3.27757in" svg:width="2.95407in" svg:height="0.25033in"/>
      <presentation:placeholder presentation:object="title" svg:x="0.47072in" svg:y="3.56728in" svg:width="2.95407in" svg:height="0.25033in"/>
      <presentation:placeholder presentation:object="title" svg:x="0.47072in" svg:y="3.85289in" svg:width="2.95407in" svg:height="0.25033in"/>
      <presentation:placeholder presentation:object="title" svg:x="0.47072in" svg:y="4.13849in" svg:width="2.95407in" svg:height="0.25033in"/>
      <presentation:placeholder presentation:object="title" svg:x="6.49155in" svg:y="2.491in" svg:width="2.95407in" svg:height="0.25033in"/>
      <presentation:placeholder presentation:object="title" svg:x="6.49155in" svg:y="2.74125in" svg:width="2.95407in" svg:height="0.25033in"/>
      <presentation:placeholder presentation:object="title" svg:x="6.49155in" svg:y="3.03325in" svg:width="2.95407in" svg:height="0.25033in"/>
      <presentation:placeholder presentation:object="title" svg:x="6.49155in" svg:y="3.27757in" svg:width="2.95407in" svg:height="0.25033in"/>
      <presentation:placeholder presentation:object="title" svg:x="6.49155in" svg:y="3.56728in" svg:width="2.95407in" svg:height="0.25033in"/>
      <presentation:placeholder presentation:object="title" svg:x="6.49155in" svg:y="3.85289in" svg:width="2.95407in" svg:height="0.25033in"/>
      <presentation:placeholder presentation:object="title" svg:x="6.49155in" svg:y="4.13849in" svg:width="2.95407in" svg:height="0.25033in"/>
      <presentation:placeholder presentation:object="title" svg:x="0.47072in" svg:y="2.10669in" svg:width="2.95407in" svg:height="0.25033in"/>
      <presentation:placeholder presentation:object="title" svg:x="3.60614in" svg:y="2.10669in" svg:width="2.95407in" svg:height="0.25033in"/>
      <presentation:placeholder presentation:object="title" svg:x="6.49155in" svg:y="2.10669in" svg:width="2.95407in" svg:height="0.25033in"/>
    </style:presentation-page-layout>
    <style:presentation-page-layout style:name="Master1-PPL24" style:display-name="CUSTOM_6">
      <presentation:placeholder presentation:object="title" svg:x="0.375in" svg:y="2.03244in" svg:width="2.28314in" svg:height="1.5in"/>
      <presentation:placeholder presentation:object="title" svg:x="0.3825in" svg:y="3.64706in" svg:width="2.55085in" svg:height="1.15912in"/>
    </style:presentation-page-layout>
    <style:presentation-page-layout style:name="Master1-PPL25" style:display-name="CUSTOM_6_2">
      <presentation:placeholder presentation:object="title" svg:x="0.375in" svg:y="2.02957in" svg:width="2.28314in" svg:height="1.5in"/>
      <presentation:placeholder presentation:object="title" svg:x="0.3825in" svg:y="3.64706in" svg:width="2.55085in" svg:height="1.15912in"/>
    </style:presentation-page-layout>
    <style:presentation-page-layout style:name="Master1-PPL26" style:display-name="CUSTOM_6_2_1">
      <presentation:placeholder presentation:object="title" svg:x="0.375in" svg:y="2.03234in" svg:width="2.28314in" svg:height="1.5in"/>
      <presentation:placeholder presentation:object="title" svg:x="0.3825in" svg:y="3.64706in" svg:width="2.55085in" svg:height="1.15912in"/>
    </style:presentation-page-layout>
    <style:presentation-page-layout style:name="Master1-PPL27" style:display-name="CUSTOM_6_1">
      <presentation:placeholder presentation:object="title" svg:x="0.375in" svg:y="2.02897in" svg:width="2.28314in" svg:height="1.5in"/>
      <presentation:placeholder presentation:object="title" svg:x="0.3825in" svg:y="3.64706in" svg:width="2.55085in" svg:height="1.15912in"/>
    </style:presentation-page-layout>
    <style:presentation-page-layout style:name="Master1-PPL28" style:display-name="CUSTOM_6_1_1">
      <presentation:placeholder presentation:object="title" svg:x="0.375in" svg:y="2.02897in" svg:width="2.44619in" svg:height="1.5in"/>
      <presentation:placeholder presentation:object="title" svg:x="0.3825in" svg:y="3.65791in" svg:width="2.60138in" svg:height="1.15912in"/>
    </style:presentation-page-layout>
    <style:presentation-page-layout style:name="Master1-PPL29" style:display-name="CUSTOM_6_1_1_1">
      <presentation:placeholder presentation:object="title" svg:x="0.375in" svg:y="2.02897in" svg:width="2.44619in" svg:height="1.5in"/>
      <presentation:placeholder presentation:object="title" svg:x="0.3825in" svg:y="3.64706in" svg:width="2.55085in" svg:height="1.15912in"/>
    </style:presentation-page-layout>
    <style:presentation-page-layout style:name="Master1-PPL30" style:display-name="CUSTOM_7">
      <presentation:placeholder presentation:object="title" svg:x="0.3825in" svg:y="2.41322in" svg:width="5.06857in" svg:height="2.57743in"/>
      <presentation:placeholder presentation:object="title" svg:x="0.375in" svg:y="0.46875in" svg:width="3.17487in" svg:height="0.6916in"/>
    </style:presentation-page-layout>
    <style:presentation-page-layout style:name="Master1-PPL31" style:display-name="CUSTOM_7_2">
      <presentation:placeholder presentation:object="title" svg:x="0.3825in" svg:y="2.41322in" svg:width="5.06857in" svg:height="2.57743in"/>
      <presentation:placeholder presentation:object="title" svg:x="0.375in" svg:y="0.46875in" svg:width="3.17487in" svg:height="0.6916in"/>
    </style:presentation-page-layout>
    <style:presentation-page-layout style:name="Master1-PPL32" style:display-name="CUSTOM_7_2_1">
      <presentation:placeholder presentation:object="title" svg:x="0.3825in" svg:y="2.40121in" svg:width="5.06857in" svg:height="2.57743in"/>
      <presentation:placeholder presentation:object="title" svg:x="0.375in" svg:y="0.46875in" svg:width="3.17487in" svg:height="0.6916in"/>
    </style:presentation-page-layout>
    <style:presentation-page-layout style:name="Master1-PPL33" style:display-name="CUSTOM_7_1_1_1">
      <presentation:placeholder presentation:object="title" svg:x="0.3825in" svg:y="2.41322in" svg:width="5.06857in" svg:height="2.57743in"/>
      <presentation:placeholder presentation:object="title" svg:x="0.375in" svg:y="0.46875in" svg:width="3.17487in" svg:height="0.6916in"/>
    </style:presentation-page-layout>
    <style:presentation-page-layout style:name="Master1-PPL34" style:display-name="CUSTOM_7_1">
      <presentation:placeholder presentation:object="title" svg:x="0.3825in" svg:y="2.41322in" svg:width="5.06857in" svg:height="2.57743in"/>
      <presentation:placeholder presentation:object="title" svg:x="0.375in" svg:y="0.46875in" svg:width="3.17487in" svg:height="0.6916in"/>
    </style:presentation-page-layout>
    <style:presentation-page-layout style:name="Master1-PPL35" style:display-name="CUSTOM_7_1_1">
      <presentation:placeholder presentation:object="title" svg:x="0.3825in" svg:y="2.41322in" svg:width="5.06857in" svg:height="2.57743in"/>
      <presentation:placeholder presentation:object="title" svg:x="0.375in" svg:y="0.46875in" svg:width="3.17487in" svg:height="0.6916in"/>
    </style:presentation-page-layout>
    <style:presentation-page-layout style:name="Master1-PPL36" style:display-name="CUSTOM_8_1">
      <presentation:placeholder presentation:object="title" svg:x="0.75316in" svg:y="0.5901in" svg:width="2.58202in" svg:height="0.6916in"/>
      <presentation:placeholder presentation:object="title" svg:x="1.19066in" svg:y="2.35696in" svg:width="2.58202in" svg:height="0.6916in"/>
    </style:presentation-page-layout>
    <style:presentation-page-layout style:name="Master1-PPL37" style:display-name="CUSTOM_8">
      <presentation:placeholder presentation:object="title" svg:x="0.75316in" svg:y="0.5901in" svg:width="2.58202in" svg:height="0.6916in"/>
      <presentation:placeholder presentation:object="title" svg:x="1.19066in" svg:y="2.35696in" svg:width="2.58202in" svg:height="0.6916in"/>
    </style:presentation-page-layout>
    <style:presentation-page-layout style:name="Master1-PPL38" style:display-name="CUSTOM_9_1_1_1">
      <presentation:placeholder presentation:object="title" svg:x="0.39in" svg:y="1.125in" svg:width="5.40289in" svg:height="0.43045in"/>
      <presentation:placeholder presentation:object="title" svg:x="0.375in" svg:y="0.46875in" svg:width="8.28117in" svg:height="0.67224in"/>
    </style:presentation-page-layout>
    <style:presentation-page-layout style:name="Master1-PPL39" style:display-name="TITLE_1_2">
      <presentation:placeholder presentation:object="title" svg:x="0.64354in" svg:y="1.09568in" svg:width="8.96293in" svg:height="0.6916in"/>
      <presentation:placeholder presentation:object="subtitle" svg:x="0.64354in" svg:y="1.91583in" svg:width="6.67979in" svg:height="3.39436in"/>
    </style:presentation-page-layout>
    <style:presentation-page-layout style:name="Master1-PPL40" style:display-name="Title Only_1_1_1_1_1_1_1_1_2">
      <presentation:placeholder presentation:object="page-number" svg:x="9.28597in" svg:y="5.23125in" svg:width="0.21916in" svg:height="0.229in"/>
      <presentation:placeholder presentation:object="title" svg:x="3.42743in" svg:y="0.6988in" svg:width="5.94849in" svg:height="3.9731in"/>
      <presentation:placeholder presentation:object="title" svg:x="0.31082in" svg:y="0.6988in" svg:width="2.50689in" svg:height="0.6916in"/>
    </style:presentation-page-layout>
    <style:presentation-page-layout style:name="Master1-PPL41" style:display-name="CUSTOM_10">
      <presentation:placeholder presentation:object="title" svg:x="0.31082in" svg:y="1.36815in" svg:width="8.12762in" svg:height="3.7874in"/>
      <presentation:placeholder presentation:object="title" svg:x="0.31082in" svg:y="0.6363in" svg:width="7.85892in" svg:height="0.6916in"/>
    </style:presentation-page-layout>
    <style:presentation-page-layout style:name="Master1-PPL42" style:display-name="Title Only_1">
      <presentation:placeholder presentation:object="page-number" svg:x="9.28597in" svg:y="5.23125in" svg:width="0.21916in" svg:height="0.229in"/>
      <presentation:placeholder presentation:object="title" svg:x="3.42743in" svg:y="0.6988in" svg:width="5.94849in" svg:height="3.9731in"/>
      <presentation:placeholder presentation:object="title" svg:x="0.31082in" svg:y="0.6988in" svg:width="2.50689in" svg:height="0.6916in"/>
    </style:presentation-page-layout>
    <style:presentation-page-layout style:name="Master1-PPL43" style:display-name="CUSTOM_4_2">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44" style:display-name="CUSTOM_4_3">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45" style:display-name="CUSTOM_4_4">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46" style:display-name="CUSTOM_4_5">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47" style:display-name="CUSTOM_4_6">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48" style:display-name="CUSTOM_4_7">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49" style:display-name="CUSTOM_4_8">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0" style:display-name="CUSTOM_4_9">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1" style:display-name="CUSTOM_4_10">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2" style:display-name="CUSTOM_4_11">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3" style:display-name="CUSTOM_4_12">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4" style:display-name="CUSTOM_4_13">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5" style:display-name="TITLE_1_1_1_2">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56" style:display-name="CUSTOM_4_14">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7" style:display-name="CUSTOM_4_15">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58" style:display-name="BLANK_2_1_1_1_1_1_1">
      <presentation:placeholder presentation:object="page-number" svg:x="9.26559in" svg:y="5.09976in" svg:width="0.60007in" svg:height="0.43045in"/>
      <presentation:placeholder presentation:object="title" svg:x="3.09471in" svg:y="2.86592in" svg:width="5.75295in" svg:height="2.07513in"/>
      <presentation:placeholder presentation:object="title" svg:x="3.09471in" svg:y="0.6988in" svg:width="6.17093in" svg:height="0.6916in"/>
    </style:presentation-page-layout>
    <style:presentation-page-layout style:name="Master1-PPL59" style:display-name="CUSTOM_4_16">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60" style:display-name="CUSTOM_4_17">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61" style:display-name="CUSTOM_7_2_2">
      <presentation:placeholder presentation:object="title" svg:x="0.3825in" svg:y="2.41322in" svg:width="5.06857in" svg:height="2.57743in"/>
      <presentation:placeholder presentation:object="title" svg:x="0.375in" svg:y="0.46875in" svg:width="3.17487in" svg:height="0.6916in"/>
    </style:presentation-page-layout>
    <style:presentation-page-layout style:name="Master1-PPL62" style:display-name="CUSTOM_3_2">
      <presentation:placeholder presentation:object="title" svg:x="3.09471in" svg:y="2.86592in" svg:width="5.75295in" svg:height="2.07513in"/>
      <presentation:placeholder presentation:object="title" svg:x="0.375in" svg:y="0.4725in" svg:width="6.31955in" svg:height="0.6916in"/>
    </style:presentation-page-layout>
    <style:presentation-page-layout style:name="Master1-PPL63" style:display-name="CUSTOM_4_18">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64" style:display-name="TITLE_1_1_2">
      <presentation:placeholder presentation:object="title" svg:x="0.24537in" svg:y="0.98278in" svg:width="3.00558in" svg:height="1.70768in"/>
      <presentation:placeholder presentation:object="title" svg:x="0.24537in" svg:y="2.76337in" svg:width="2.92618in" svg:height="1in"/>
    </style:presentation-page-layout>
    <style:presentation-page-layout style:name="Master1-PPL65" style:display-name="5 Blue heavy text (g3f58dc4dc7c_7_0)">
      <presentation:placeholder presentation:object="title" svg:x="0.3825in" svg:y="1.3125in" svg:width="8.12762in" svg:height="3.7874in"/>
      <presentation:placeholder presentation:object="title" svg:x="0.37332in" svg:y="0.4707in" svg:width="7.85892in" svg:height="0.43668in"/>
    </style:presentation-page-layout>
    <style:presentation-page-layout style:name="Master1-PPL66" style:display-name="TITLE_1_1_1_1_1_1">
      <presentation:placeholder presentation:object="title" svg:x="0.24537in" svg:y="0.98278in" svg:width="3.00558in" svg:height="1.70768in"/>
      <presentation:placeholder presentation:object="title" svg:x="0.24537in" svg:y="2.76337in" svg:width="2.92618in" svg:height="1in"/>
    </style:presentation-page-layout>
    <style:style style:family="graphic" style:name="Graphics"/>
    <style:style style:family="table-cell" style:name="a1484">
      <style:table-cell-properties/>
      <style:text-properties fo:color="#000000" fo:font-family="Arial" style:font-family-asian="Arial" style:font-family-complex="Arial"/>
    </style:style>
    <style:style style:family="table-cell" style:name="a1485">
      <style:table-cell-properties/>
      <style:text-properties/>
    </style:style>
    <style:style style:family="table-cell" style:name="a1486">
      <style:table-cell-properties/>
      <style:text-properties/>
    </style:style>
    <style:style style:family="table-cell" style:name="a1487">
      <style:table-cell-properties/>
      <style:text-properties/>
    </style:style>
    <style:style style:family="table-cell" style:name="a1488">
      <style:table-cell-properties/>
      <style:text-properties/>
    </style:style>
    <style:style style:family="table-cell" style:name="a1489">
      <style:table-cell-properties/>
      <style:text-properties/>
    </style:style>
    <style:style style:family="table-cell" style:name="a1510">
      <style:table-cell-properties/>
      <style:text-properties/>
    </style:style>
    <style:style style:family="table-cell" style:name="a1500">
      <style:table-cell-properties/>
      <style:text-properties/>
    </style:style>
    <style:style style:family="table-cell" style:name="a1501">
      <style:table-cell-properties/>
      <style:text-properties/>
    </style:style>
    <style:style style:family="table-cell" style:name="a1502">
      <style:table-cell-properties/>
      <style:text-properties fo:color="#000000" fo:font-family="Arial" style:font-family-asian="Arial" style:font-family-complex="Arial"/>
    </style:style>
    <style:style style:family="table-cell" style:name="a1503">
      <style:table-cell-properties/>
      <style:text-properties/>
    </style:style>
    <style:style style:family="table-cell" style:name="a1490">
      <style:table-cell-properties/>
      <style:text-properties/>
    </style:style>
    <style:style style:family="table-cell" style:name="a1504">
      <style:table-cell-properties/>
      <style:text-properties/>
    </style:style>
    <style:style style:family="table-cell" style:name="a1491">
      <style:table-cell-properties/>
      <style:text-properties/>
    </style:style>
    <style:style style:family="table-cell" style:name="a1505">
      <style:table-cell-properties/>
      <style:text-properties/>
    </style:style>
    <style:style style:family="table-cell" style:name="a1492">
      <style:table-cell-properties/>
      <style:text-properties/>
    </style:style>
    <style:style style:family="table-cell" style:name="a1506">
      <style:table-cell-properties/>
      <style:text-properties/>
    </style:style>
    <style:style style:family="table-cell" style:name="a1493">
      <style:table-cell-properties fo:border-top="0.01042in solid #9e9e9e" fo:border-bottom="0.01042in solid #9e9e9e" fo:border-left="0.01042in solid #9e9e9e" fo:border-right="0.01042in solid #9e9e9e"/>
      <style:text-properties fo:color="#000000" fo:font-family="Arial" style:font-family-asian="Arial" style:font-family-complex="Arial"/>
    </style:style>
    <style:style style:family="table-cell" style:name="a1507">
      <style:table-cell-properties/>
      <style:text-properties/>
    </style:style>
    <style:style style:family="table-cell" style:name="a1494">
      <style:table-cell-properties/>
      <style:text-properties/>
    </style:style>
    <style:style style:family="table-cell" style:name="a1495">
      <style:table-cell-properties/>
      <style:text-properties/>
    </style:style>
    <style:style style:family="table-cell" style:name="a1508">
      <style:table-cell-properties/>
      <style:text-properties/>
    </style:style>
    <style:style style:family="table-cell" style:name="a1496">
      <style:table-cell-properties/>
      <style:text-properties/>
    </style:style>
    <style:style style:family="table-cell" style:name="a1509">
      <style:table-cell-properties/>
      <style:text-properties/>
    </style:style>
    <style:style style:family="table-cell" style:name="a1497">
      <style:table-cell-properties/>
      <style:text-properties/>
    </style:style>
    <style:style style:family="table-cell" style:name="a1498">
      <style:table-cell-properties/>
      <style:text-properties/>
    </style:style>
    <style:style style:family="table-cell" style:name="a1499">
      <style:table-cell-properties/>
      <style:text-properties/>
    </style:style>
    <style:default-style style:family="graphic">
      <style:graphic-properties draw:fill="solid" draw:fill-color="#058dc7" draw:opacity="100%" draw:stroke="solid" svg:stroke-width="0.02778in" svg:stroke-color="#036692" svg:stroke-opacity="100%" svg:stroke-linecap="butt"/>
    </style:default-style>
    <table:table-template table:name="{B47E35EE-4283-46DB-AC41-0F38C484C702}">
      <table:first-row table:style-name="a1489" table:paragraph-style-name=""/>
      <table:last-row table:style-name="a1490" table:paragraph-style-name=""/>
      <table:first-column table:style-name="a1491" table:paragraph-style-name=""/>
      <table:last-column table:style-name="a1492" table:paragraph-style-name=""/>
      <table:body table:style-name="a1484" table:paragraph-style-name=""/>
      <table:even-rows table:style-name="a1487" table:paragraph-style-name=""/>
      <table:odd-rows table:style-name="a1488" table:paragraph-style-name=""/>
      <table:even-columns table:style-name="a1485" table:paragraph-style-name=""/>
      <table:odd-columns table:style-name="a1486" table:paragraph-style-name=""/>
    </table:table-template>
    <table:table-template table:name="{49302FFB-2B46-4900-BEF2-5CDF6EE97370}">
      <table:first-row table:style-name="a1507" table:paragraph-style-name=""/>
      <table:last-row table:style-name="a1508" table:paragraph-style-name=""/>
      <table:first-column table:style-name="a1509" table:paragraph-style-name=""/>
      <table:last-column table:style-name="a1510" table:paragraph-style-name=""/>
      <table:body table:style-name="a1502" table:paragraph-style-name=""/>
      <table:even-rows table:style-name="a1505" table:paragraph-style-name=""/>
      <table:odd-rows table:style-name="a1506" table:paragraph-style-name=""/>
      <table:even-columns table:style-name="a1503" table:paragraph-style-name=""/>
      <table:odd-columns table:style-name="a1504" table:paragraph-style-name=""/>
    </table:table-template>
    <table:table-template table:name="{555AA277-8B61-436B-8EBA-71999A9795A5}">
      <table:first-row table:style-name="a1498" table:paragraph-style-name=""/>
      <table:last-row table:style-name="a1499" table:paragraph-style-name=""/>
      <table:first-column table:style-name="a1500" table:paragraph-style-name=""/>
      <table:last-column table:style-name="a1501" table:paragraph-style-name=""/>
      <table:body table:style-name="a1493" table:paragraph-style-name=""/>
      <table:even-rows table:style-name="a1496" table:paragraph-style-name=""/>
      <table:odd-rows table:style-name="a1497" table:paragraph-style-name=""/>
      <table:even-columns table:style-name="a1494" table:paragraph-style-name=""/>
      <table:odd-columns table:style-name="a1495" table:paragraph-style-name=""/>
    </table:table-template>
  </office:styles>
  <office:automatic-styles>
    <style:page-layout style:name="pageLayout1">
      <style:page-layout-properties fo:page-width="10in" fo:page-height="5.62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9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4">
      <style:graphic-properties fo:wrap-option="wrap" fo:padding-top="0.07499in" fo:padding-bottom="0.07499in" fo:padding-left="0.07499in" fo:padding-right="0.07499in" draw:textarea-vertical-align="middle" draw:textarea-horizontal-align="left" draw:fill="none" draw:stroke="solid" svg:stroke-width="0.02343in" svg:stroke-color="#a6b808" svg:stroke-opacity="100%" draw:stroke-linejoin="round" svg:stroke-linecap="butt" draw:auto-grow-width="false" draw:auto-grow-height="false"/>
      <style:paragraph-properties style:font-independent-line-spacing="true" style:writing-mode="lr-tb"/>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8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9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3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35" style:parent-style-name="Graphics">
      <style:graphic-properties draw:fill="none" fo:clip="rect(0in, 12.29184in, 0in, 0in)" draw:stroke="none" draw:image-opacity="100%"/>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9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7">
      <style:graphic-properties fo:wrap-option="wrap" fo:padding-top="0.07499in" fo:padding-bottom="0.07499in" fo:padding-left="0.07499in" fo:padding-right="0.07499in" draw:textarea-vertical-align="middle" draw:textarea-horizontal-align="left" draw:fill="none" draw:stroke="solid" svg:stroke-width="0.02343in" svg:stroke-color="#ffc300" svg:stroke-opacity="100%" draw:stroke-linejoin="round" svg:stroke-linecap="butt" draw:auto-grow-width="false" draw:auto-grow-height="false"/>
      <style:paragraph-properties style:font-independent-line-spacing="true" style:writing-mode="lr-tb"/>
    </style:style>
    <style:style style:family="presentation" style:name="a2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242">
      <style:graphic-properties draw:fill="none" draw:stroke="solid" svg:stroke-width="0.01042in" svg:stroke-color="#000000" svg:stroke-opacity="100%" draw:stroke-linejoin="round" svg:stroke-linecap="butt"/>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4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1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104">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255" style:parent-style-name="Graphics">
      <style:graphic-properties draw:fill="none" fo:clip="rect(0in, 12.29184in, 0in, 0in)" draw:stroke="none" draw:image-opacity="100%"/>
    </style:style>
    <style:style style:family="presentation" style:name="a256">
      <style:graphic-properties draw:fill="none" draw:stroke="solid" svg:stroke-width="0.01042in" svg:stroke-color="#000000" svg:stroke-opacity="100%" draw:stroke-linejoin="round" svg:stroke-linecap="butt"/>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1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1">
      <style:graphic-properties draw:fill="none" draw:stroke="solid" svg:stroke-width="0.01042in" svg:stroke-color="#000000" svg:stroke-opacity="100%" draw:stroke-linejoin="round" svg:stroke-linecap="butt"/>
    </style:style>
    <style:style style:family="paragraph" style:name="a5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1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11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6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269" style:parent-style-name="Graphics">
      <style:graphic-properties draw:fill="none" fo:clip="rect(0in, 12.29184in, 0in, 0in)" draw:stroke="none" draw:image-opacity="100%"/>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48611in" style:font-size-asian="0.48611in" style:font-size-complex="0.48611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fo:text-align="left" style:tab-stop-distance="1in" fo:margin-left="0.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0">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paragraph" style:name="a5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5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27">
      <style:graphic-properties draw:fill="none" draw:stroke="solid" svg:stroke-width="0.01042in" svg:stroke-color="#000000" svg:stroke-opacity="100%" draw:stroke-linejoin="round" svg:stroke-linecap="butt"/>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0">
      <style:graphic-properties draw:fill="none" draw:stroke="solid" svg:stroke-width="0.01042in" svg:stroke-color="#000000" svg:stroke-opacity="100%" draw:stroke-linejoin="round" svg:stroke-linecap="butt"/>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3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3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6">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283" style:parent-style-name="Graphics">
      <style:graphic-properties draw:fill="none" fo:clip="rect(0in, 12.29184in, 0in, 0in)" draw:stroke="none" draw:image-opacity="100%"/>
    </style:style>
    <style:style style:family="presentation" style:name="a284">
      <style:graphic-properties draw:fill="none" draw:stroke="solid" svg:stroke-width="0.01042in" svg:stroke-color="#000000" svg:stroke-opacity="100%" draw:stroke-linejoin="round" svg:stroke-linecap="butt"/>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8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43">
      <style:graphic-properties draw:fill="none" draw:stroke="solid" svg:stroke-width="0.01042in" svg:stroke-color="#000000" svg:stroke-opacity="100%" draw:stroke-linejoin="round" svg:stroke-linecap="butt"/>
    </style:style>
    <style:style style:family="text" style:name="a5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14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9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4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03">
      <style:graphic-properties draw:fill="none" draw:stroke="solid" svg:stroke-width="0.01042in" svg:stroke-color="#000000" svg:stroke-opacity="100%" draw:stroke-linejoin="round" svg:stroke-linecap="butt"/>
    </style:style>
    <style:style style:family="paragraph" style:name="a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1">
      <style:graphic-properties draw:fill="none" draw:stroke="solid" svg:stroke-width="0.01042in" svg:stroke-color="#000000" svg:stroke-opacity="100%" draw:stroke-linejoin="round" svg:stroke-linecap="butt"/>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299">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presentation" style:name="a140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0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4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08" style:parent-style-name="Graphics">
      <style:graphic-properties draw:fill="none" fo:clip="rect(0in, 12.29227in, 0in, 0in)" draw:stroke="none" draw:image-opacity="100%"/>
    </style:style>
    <style:style style:family="text" style:name="a14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152">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59">
      <style:graphic-properties draw:fill="none" draw:stroke="solid" svg:stroke-width="0.01042in" svg:stroke-color="#000000" svg:stroke-opacity="100%" draw:stroke-linejoin="round" svg:stroke-linecap="butt"/>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59">
      <style:graphic-properties draw:fill="none" draw:stroke="solid" svg:stroke-width="0.01042in" svg:stroke-color="#000000" svg:stroke-opacity="100%" draw:stroke-linejoin="round" svg:stroke-linecap="butt"/>
    </style:style>
    <style:style style:family="graphic" style:name="a810" style:parent-style-name="Graphics">
      <style:graphic-properties draw:fill="none" fo:clip="rect(0in, 1.23051in, 0in, 1.2288in)" draw:stroke="none" draw:image-opacity="100%"/>
    </style:style>
    <style:style style:family="graphic" style:name="a811" style:parent-style-name="Graphics">
      <style:graphic-properties draw:fill="none" fo:clip="rect(0in, 0in, 0in, 0in)" draw:stroke="none" draw:image-opacity="100%"/>
    </style:style>
    <style:style style:family="text" style:name="a8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4">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4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18">
      <style:graphic-properties draw:fill="none" draw:stroke="solid" svg:stroke-width="0.01042in" svg:stroke-color="#000000" svg:stroke-opacity="100%" draw:stroke-linejoin="round" svg:stroke-linecap="butt"/>
    </style:style>
    <style:style style:family="presentation" style:name="a1415">
      <style:graphic-properties draw:fill="none" draw:stroke="solid" svg:stroke-width="0.01042in" svg:stroke-color="#000000" svg:stroke-opacity="100%" draw:stroke-linejoin="round" svg:stroke-linecap="butt"/>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6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16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6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1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8">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11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4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25" style:parent-style-name="Graphics">
      <style:graphic-properties draw:fill="none" fo:clip="rect(0in, 4.256in, 0in, -4.256in)" draw:stroke="none" draw:image-opacity="100%"/>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6" style:parent-style-name="Graphics">
      <style:graphic-properties draw:fill="none" fo:clip="rect(0in, 0in, 0in, 0in)" draw:stroke="none" draw:image-opacity="100%"/>
    </style:style>
    <style:style style:family="paragraph" style:name="a14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424">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paragraph" style:name="a828">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4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 style:name="a572">
      <style:table-properties style:writing-mode="lr-tb"/>
    </style:style>
    <style:style style:family="table-column" style:name="a573">
      <style:table-column-properties style:column-width="3.12407in"/>
    </style:style>
    <style:style style:family="paragraph" style:name="a11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574">
      <style:table-column-properties style:column-width="2.87243in"/>
    </style:style>
    <style:style style:family="presentation" style:name="a11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olumn" style:name="a575">
      <style:table-column-properties style:column-width="3.24866in"/>
    </style:style>
    <style:style style:family="text" style:name="a11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row" style:name="a576">
      <style:table-row-properties style:row-height="0.39132in"/>
    </style:style>
    <style:style style:family="paragraph" style:name="a11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7">
      <style:text-properties fo:font-variant="normal" fo:text-transform="none" fo:color="#262626"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fo:font-weight="bold" style:font-weight-asian="bold" style:font-weight-complex="bold" style:text-underline-mode="continuous"/>
    </style:style>
    <style:style style:family="presentation" style:name="a11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78">
      <style:paragraph-properties fo:line-height="100%" fo:text-align="left" fo:margin-left="0.06944in" fo:margin-right="0in" fo:text-indent="0in" fo:margin-top="0in" fo:margin-bottom="0in" style:writing-mode="lr-tb"/>
    </style:style>
    <style:style style:family="presentation" style:name="a1175">
      <style:graphic-properties draw:fill="none" draw:stroke="solid" svg:stroke-width="0.01042in" svg:stroke-color="#000000" svg:stroke-opacity="100%" draw:stroke-linejoin="round" svg:stroke-linecap="butt"/>
    </style:style>
    <style:style style:family="table-cell" style:name="a579">
      <style:table-cell-properties style:vertical-align="middle" fo:background-color="#a6b808" fo:border-top="0.00782in solid #ffffff" fo:border-bottom="0.00782in solid #a6b808" fo:border-left="0.00782in solid #ffffff" fo:border-right="0.00782in solid #ffffff" fo:padding-top="0.00719in" fo:padding-bottom="0.00591in" fo:padding-left="0.02726in" fo:padding-right="0.00722in"/>
      <style:paragraph-properties style:writing-mode="lr-tb"/>
    </style:style>
    <style:style style:family="text" style:name="a117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33">
      <style:graphic-properties draw:fill="none" draw:stroke="solid" svg:stroke-width="0.01042in" svg:stroke-color="#000000" svg:stroke-opacity="100%" draw:stroke-linejoin="round" svg:stroke-linecap="butt"/>
    </style:style>
    <style:style style:family="presentation" style:name="a14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1">
      <style:graphic-properties draw:fill="none" draw:stroke="solid" svg:stroke-width="0.01042in" svg:stroke-color="#000000" svg:stroke-opacity="100%" draw:stroke-linejoin="round" svg:stroke-linecap="butt"/>
    </style:style>
    <style:style style:family="paragraph" style:name="a83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3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43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3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4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38" style:parent-style-name="Graphics">
      <style:graphic-properties draw:fill="none" fo:clip="rect(0.24137in, 0in, 0in, 0in)" draw:stroke="none" draw:image-opacity="100%"/>
    </style:style>
    <style:style style:family="graphic" style:name="a1439" style:parent-style-name="Graphics">
      <style:graphic-properties draw:fill="none" draw:stroke="none" draw:image-opacity="100%"/>
    </style:style>
    <style:style style:family="text" style:name="a580">
      <style:text-properties fo:font-variant="normal" fo:text-transform="none" fo:color="#4d4e53" style:text-line-through-type="none" style:text-line-through-style="none" style:text-line-through-width="auto" style:text-line-through-color="font-color" fo:font-size="0.19444in" style:font-size-asian="0.19444in" style:font-size-complex="0.19444in" style:text-underline-type="none" style:text-underline-style="none" style:text-underline-width="auto" fo:font-weight="bold" style:font-weight-asian="bold" style:font-weight-complex="bold" style:text-underline-mode="continuous"/>
    </style:style>
    <style:style style:family="paragraph" style:name="a581">
      <style:paragraph-properties fo:line-height="100%" fo:text-align="left" fo:margin-left="0.06944in" fo:margin-right="0in" fo:text-indent="0in" fo:margin-top="0in" fo:margin-bottom="0in" style:writing-mode="lr-tb"/>
    </style:style>
    <style:style style:family="table-cell" style:name="a582">
      <style:table-cell-properties style:vertical-align="middle" fo:background-color="#a6b808" fo:border-top="0.00782in solid #ffffff" fo:border-bottom="0.00782in solid #a6b808" fo:border-left="0.00782in solid #ffffff" fo:border-right="0.00782in solid #ffffff" fo:padding-top="0.00719in" fo:padding-bottom="0.00591in" fo:padding-left="0.02657in" fo:padding-right="0.00722in"/>
      <style:paragraph-properties style:writing-mode="lr-tb"/>
    </style:style>
    <style:style style:family="text" style:name="a583">
      <style:text-properties fo:font-variant="normal" fo:text-transform="none" fo:color="#000000"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fo:font-weight="bold" style:font-weight-asian="bold" style:font-weight-complex="bold" style:text-underline-mode="continuous"/>
    </style:style>
    <style:style style:family="drawing-page" style:name="a118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84">
      <style:paragraph-properties fo:line-height="100%" fo:text-align="left" fo:margin-left="0.06944in" fo:margin-right="0in" fo:text-indent="0in" fo:margin-top="0in" fo:margin-bottom="0in" style:writing-mode="lr-tb"/>
    </style:style>
    <style:style style:family="drawing-page" style:name="a118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585">
      <style:table-cell-properties style:vertical-align="middle" fo:background-color="#a6b808" fo:border-top="0.00782in solid #ffffff" fo:border-bottom="0.00782in solid #a6b808" fo:border-left="0.00782in solid #ffffff" fo:border-right="0.00782in solid #ffffff" fo:padding-top="0.00719in" fo:padding-bottom="0.00591in" fo:padding-left="0.02657in" fo:padding-right="0.00722in"/>
      <style:paragraph-properties style:writing-mode="lr-tb"/>
    </style:style>
    <style:style style:family="text" style:name="a11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586">
      <style:table-row-properties style:row-height="0.29388in"/>
    </style:style>
    <style:style style:family="paragraph" style:name="a11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7">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graphic" style:name="a1184">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paragraph" style:name="a588">
      <style:paragraph-properties fo:line-height="100%" fo:text-align="left" fo:margin-left="0in" fo:margin-right="0in" fo:text-indent="0in" fo:margin-top="0in" fo:margin-bottom="0in" style:writing-mode="lr-tb"/>
    </style:style>
    <style:style style:family="text" style:name="a11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589">
      <style:table-cell-properties style:vertical-align="middle" fo:background-color="#ffffff" fo:border-top="0.00782in solid #a6b808" fo:border-bottom="0.00782in solid #a6b808" fo:border-left="0.00782in solid #a6b808" fo:border-right="0.00782in solid #a6b808" fo:padding-top="0in" fo:padding-bottom="0in" fo:padding-left="0in" fo:padding-right="0in"/>
      <style:paragraph-properties style:writing-mode="lr-tb"/>
    </style:style>
    <style:style style:family="paragraph" style:name="a11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0" style:parent-style-name="Graphics">
      <style:graphic-properties draw:fill="none" fo:clip="rect(0in, 4.79132in, 0in, 3.89745in)" draw:stroke="none" draw:image-opacity="100%"/>
    </style:style>
    <style:style style:family="graphic" style:name="a841" style:parent-style-name="Graphics">
      <style:graphic-properties draw:fill="none" fo:clip="rect(0in, 0in, 0in, 0in)" draw:stroke="none" draw:image-opacity="100%"/>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43">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0" style:parent-style-name="Graphics">
      <style:graphic-properties draw:fill="none" draw:stroke="none" draw:image-opacity="100%"/>
    </style:style>
    <style:style style:family="presentation" style:name="a8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8">
      <style:graphic-properties draw:fill="none" draw:stroke="solid" svg:stroke-width="0.01042in" svg:stroke-color="#000000" svg:stroke-opacity="100%" draw:stroke-linejoin="round" svg:stroke-linecap="butt"/>
    </style:style>
    <style:style style:family="paragraph" style:name="a1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447" style:parent-style-name="Graphics">
      <style:graphic-properties draw:fill="none" fo:clip="rect(0in, 0.01016in, 0in, 0.0097in)" draw:stroke="none" draw:image-opacity="100%"/>
    </style:style>
    <style:style style:family="presentation" style:name="a1448">
      <style:graphic-properties draw:fill="none" draw:stroke="solid" svg:stroke-width="0.01042in" svg:stroke-color="#000000" svg:stroke-opacity="100%" draw:stroke-linejoin="round" svg:stroke-linecap="butt"/>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0">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591">
      <style:paragraph-properties fo:line-height="100%" fo:text-align="left" fo:margin-left="0in" fo:margin-right="0in" fo:text-indent="0in" fo:margin-top="0in" fo:margin-bottom="0in" style:writing-mode="lr-tb"/>
    </style:style>
    <style:style style:family="table-cell" style:name="a592">
      <style:table-cell-properties style:vertical-align="middle" fo:border-top="0.00782in solid #a6b808" fo:border-bottom="0.00782in solid #a6b808" fo:border-left="0.00782in solid #a6b808" fo:border-right="0.00782in solid #a6b808" fo:padding-top="0in" fo:padding-bottom="0in" fo:padding-left="0in" fo:padding-right="0in"/>
      <style:paragraph-properties style:writing-mode="lr-tb"/>
    </style:style>
    <style:style style:family="text" style:name="a593">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resentation" style:name="a11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94">
      <style:paragraph-properties fo:line-height="100%" fo:text-align="left" fo:margin-left="0in" fo:margin-right="0in" fo:text-indent="0in" fo:margin-top="0in" fo:margin-bottom="0in" style:writing-mode="lr-tb"/>
    </style:style>
    <style:style style:family="presentation" style:name="a1191">
      <style:graphic-properties draw:fill="none" draw:stroke="solid" svg:stroke-width="0.01042in" svg:stroke-color="#000000" svg:stroke-opacity="100%" draw:stroke-linejoin="round" svg:stroke-linecap="butt"/>
    </style:style>
    <style:style style:family="table-cell" style:name="a595">
      <style:table-cell-properties style:vertical-align="middle" fo:border-top="0.00782in solid #a6b808" fo:border-bottom="0.00782in solid #a6b808" fo:border-left="0.00782in solid #a6b808" fo:border-right="0.00782in solid #a6b808" fo:padding-top="0in" fo:padding-bottom="0in" fo:padding-left="0in" fo:padding-right="0in"/>
      <style:paragraph-properties style:writing-mode="lr-tb"/>
    </style:style>
    <style:style style:family="text" style:name="a11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596">
      <style:table-row-properties style:row-height="0.27411in"/>
    </style:style>
    <style:style style:family="paragraph" style:name="a119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7">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598">
      <style:paragraph-properties fo:line-height="100%" fo:text-align="left" fo:margin-left="0in" fo:margin-right="0in" fo:text-indent="0in" fo:margin-top="0in" fo:margin-bottom="0in" style:writing-mode="lr-tb"/>
    </style:style>
    <style:style style:family="presentation" style:name="a119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599">
      <style:table-cell-properties style:vertical-align="middle" fo:background-color="#ffffff" fo:border-top="0.00782in solid #a6b808" fo:border-bottom="0.00782in solid #a6b808" fo:border-left="0.00782in solid #a6b808" fo:border-right="0.00782in solid #a6b808" fo:padding-top="0.00719in" fo:padding-bottom="0in" fo:padding-left="0.02726in" fo:padding-right="0.00722in"/>
      <style:paragraph-properties style:writing-mode="lr-tb"/>
    </style:style>
    <style:style style:family="drawing-page" style:name="a11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9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5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45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55" style:parent-style-name="Graphics">
      <style:graphic-properties draw:fill="none" fo:clip="rect(0in, 5.89227in, 0in, -5.89227in)" draw:stroke="none" draw:image-opacity="100%"/>
    </style:style>
    <style:style style:family="presentation" style:name="a145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856" style:parent-style-name="Graphics">
      <style:graphic-properties draw:fill="none" fo:clip="rect(0in, 0in, 0in, 0in)" draw:stroke="none" draw:image-opacity="100%"/>
    </style:style>
    <style:style style:family="drawing-page" style:name="a145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5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4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58">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4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4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04" style:parent-style-name="Graphics">
      <style:graphic-properties draw:fill="none" fo:clip="rect(1.97447in, 0.90758in, 0in, 0in)" draw:stroke="none" draw:image-opacity="100%"/>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05" style:parent-style-name="Graphics">
      <style:graphic-properties draw:fill="none" fo:clip="rect(0in, 0in, 0in, 0in)" draw:stroke="none" draw:image-opacity="100%"/>
    </style:style>
    <style:style style:family="paragraph" style:name="a14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 style:parent-style-name="Graphics">
      <style:graphic-properties draw:fill="none" fo:clip="rect(0in, 0in, 0in, 0in)" draw:stroke="none" draw:image-opacity="100%"/>
    </style:style>
    <style:style style:family="graphic" style:name="a107" style:parent-style-name="Graphics">
      <style:graphic-properties draw:fill="none" fo:clip="rect(0in, 0in, 0in, 0in)" draw:stroke="none" draw:image-opacity="100%"/>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63">
      <style:graphic-properties draw:fill="none" draw:stroke="solid" svg:stroke-width="0.01042in" svg:stroke-color="#000000" svg:stroke-opacity="100%" draw:stroke-linejoin="round" svg:stroke-linecap="butt"/>
    </style:style>
    <style:style style:family="presentation" style:name="a14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1">
      <style:graphic-properties draw:fill="none" draw:stroke="solid" svg:stroke-width="0.01042in" svg:stroke-color="#000000" svg:stroke-opacity="100%" draw:stroke-linejoin="round" svg:stroke-linecap="butt"/>
    </style:style>
    <style:style style:family="paragraph" style:name="a86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86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46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6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4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4">
      <style:graphic-properties draw:fill="none" draw:stroke="solid" svg:stroke-width="0.01042in" svg:stroke-color="#000000" svg:stroke-opacity="100%" draw:stroke-linejoin="round" svg:stroke-linecap="butt"/>
    </style:style>
    <style:style style:family="graphic" style:name="a1468" style:parent-style-name="Graphics">
      <style:graphic-properties draw:fill="none" fo:clip="rect(1.43282in, 0in, 1.43169in, 0in)" draw:stroke="none" draw:image-opacity="100%"/>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9" style:parent-style-name="Graphics">
      <style:graphic-properties draw:fill="none" draw:stroke="none" draw:image-opacity="100%"/>
    </style:style>
    <style:style style:family="paragraph" style:name="a11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1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870" style:parent-style-name="Graphics">
      <style:graphic-properties draw:fill="none" fo:clip="rect(0in, 3.98571in, 0in, 0.66411in)" draw:stroke="none" draw:image-opacity="100%"/>
    </style:style>
    <style:style style:family="graphic" style:name="a871" style:parent-style-name="Graphics">
      <style:graphic-properties draw:fill="none" fo:clip="rect(0in, 0in, 0in, 0in)" draw:stroke="none" draw:image-opacity="100%"/>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73">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0" style:parent-style-name="Graphics">
      <style:graphic-properties draw:fill="none" draw:stroke="none" draw:image-opacity="100%"/>
    </style:style>
    <style:style style:family="presentation" style:name="a8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78">
      <style:graphic-properties draw:fill="none" draw:stroke="solid" svg:stroke-width="0.01042in" svg:stroke-color="#000000" svg:stroke-opacity="100%" draw:stroke-linejoin="round" svg:stroke-linecap="butt"/>
    </style:style>
    <style:style style:family="paragraph" style:name="a14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2">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7" style:parent-style-name="Graphics">
      <style:graphic-properties draw:fill="none" fo:clip="rect(0in, 0.01016in, 0in, 0.0097in)" draw:stroke="none" draw:image-opacity="100%"/>
    </style:style>
    <style:style style:family="presentation" style:name="a1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78">
      <style:graphic-properties draw:fill="none" draw:stroke="solid" svg:stroke-width="0.01042in" svg:stroke-color="#000000" svg:stroke-opacity="100%" draw:stroke-linejoin="round" svg:stroke-linecap="butt"/>
    </style:style>
    <style:style style:family="text" style:name="a1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8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48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85" style:parent-style-name="Graphics">
      <style:graphic-properties draw:fill="none" fo:clip="rect(0in, 5.68175in, 0in, 0in)" draw:stroke="none" draw:image-opacity="100%"/>
    </style:style>
    <style:style style:family="presentation" style:name="a148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886" style:parent-style-name="Graphics">
      <style:graphic-properties draw:fill="none" fo:clip="rect(0in, 0in, 0in, 0in)" draw:stroke="none" draw:image-opacity="100%"/>
    </style:style>
    <style:style style:family="drawing-page" style:name="a148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88">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8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4">
      <style:graphic-properties draw:fill="none" draw:stroke="solid" svg:stroke-width="0.01042in" svg:stroke-color="#000000" svg:stroke-opacity="100%" draw:stroke-linejoin="round" svg:stroke-linecap="butt"/>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93">
      <style:graphic-properties draw:fill="none" draw:stroke="solid" svg:stroke-width="0.01042in" svg:stroke-color="#000000" svg:stroke-opacity="100%" draw:stroke-linejoin="round" svg:stroke-linecap="butt"/>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9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41">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2">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
      <style:graphic-properties fo:wrap-option="wrap" fo:padding-top="0.07499in" fo:padding-bottom="0.07499in" fo:padding-left="0.07499in" fo:padding-right="0.07499in" draw:textarea-vertical-align="middle" draw:textarea-horizontal-align="left" draw:fill="solid" draw:fill-color="#a6b808" draw:opacity="100%" draw:stroke="none" draw:auto-grow-width="false" draw:auto-grow-height="false"/>
      <style:paragraph-properties style:font-independent-line-spacing="true" style:writing-mode="lr-tb"/>
    </style:style>
    <style:style style:family="text" style:name="a1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 style:name="a403">
      <style:table-properties style:writing-mode="lr-tb"/>
    </style:style>
    <style:style style:family="paragraph" style:name="a10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404">
      <style:table-column-properties style:column-width="3.13096in"/>
    </style:style>
    <style:style style:family="text" style:name="a10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405">
      <style:table-column-properties style:column-width="3.09821in"/>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406">
      <style:table-column-properties style:column-width="3.03644in"/>
    </style:style>
    <style:style style:family="paragraph" style:name="a10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407">
      <style:table-row-properties style:row-height="0.39132in"/>
    </style:style>
    <style:style style:family="text" style:name="a10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8">
      <style:text-properties fo:font-variant="normal" fo:text-transform="none" fo:color="#262626" style:text-line-through-type="none" style:text-line-through-style="none" style:text-line-through-width="auto" style:text-line-through-color="font-color" fo:font-size="0.19444in" style:font-size-asian="0.19444in" style:font-size-complex="0.19444in" style:text-underline-type="none" style:text-underline-style="none" style:text-underline-width="auto" fo:font-weight="bold" style:font-weight-asian="bold" style:font-weight-complex="bold" style:text-underline-mode="continuous"/>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9">
      <style:paragraph-properties fo:line-height="100%" fo:text-align="left" fo:margin-left="0.06944in" fo:margin-right="0in" fo:text-indent="0in" fo:margin-top="0in" fo:margin-bottom="0in" style:writing-mode="lr-tb"/>
    </style:style>
    <style:style style:family="paragraph" style:name="a10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4">
      <style:graphic-properties draw:fill="none" draw:stroke="solid" svg:stroke-width="0.01042in" svg:stroke-color="#000000" svg:stroke-opacity="100%" draw:stroke-linejoin="round" svg:stroke-linecap="butt"/>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able-cell" style:name="a410">
      <style:table-cell-properties style:vertical-align="middle" fo:background-color="#699aff" fo:border-top="0.00782in solid #ffffff" fo:border-bottom="0.00782in solid #ffffff" fo:border-left="0.00782in solid #ffffff" fo:border-right="0.00782in solid #ffffff" fo:padding-top="0.00719in" fo:padding-bottom="0.00591in" fo:padding-left="0.02726in" fo:padding-right="0.00722in"/>
      <style:paragraph-properties style:writing-mode="lr-tb"/>
    </style:style>
    <style:style style:family="text" style:name="a411">
      <style:text-properties fo:font-variant="normal" fo:text-transform="none" fo:color="#4d4e53" style:text-line-through-type="none" style:text-line-through-style="none" style:text-line-through-width="auto" style:text-line-through-color="font-color" fo:font-size="0.19444in" style:font-size-asian="0.19444in" style:font-size-complex="0.19444in" style:text-underline-type="none" style:text-underline-style="none" style:text-underline-width="auto" fo:font-weight="bold" style:font-weight-asian="bold" style:font-weight-complex="bold" style:text-underline-mode="continuous"/>
    </style:style>
    <style:style style:family="paragraph" style:name="a412">
      <style:paragraph-properties fo:line-height="100%" fo:text-align="left" fo:margin-left="0.06944in" fo:margin-right="0in" fo:text-indent="0in" fo:margin-top="0in" fo:margin-bottom="0in" style:writing-mode="lr-tb"/>
    </style:style>
    <style:style style:family="table-cell" style:name="a413">
      <style:table-cell-properties style:vertical-align="middle" fo:background-color="#699aff" fo:border-top="0.00782in solid #ffffff" fo:border-bottom="0.00782in solid #ffffff" fo:border-left="0.00782in solid #ffffff" fo:border-right="0.00782in solid #ffffff" fo:padding-top="0.00719in" fo:padding-bottom="0.00591in" fo:padding-left="0.02657in" fo:padding-right="0.00722in"/>
      <style:paragraph-properties style:writing-mode="lr-tb"/>
    </style:style>
    <style:style style:family="graphic" style:name="a1010">
      <style:graphic-properties fo:wrap-option="wrap" fo:padding-top="0.07499in" fo:padding-bottom="0.07499in" fo:padding-left="0.07499in" fo:padding-right="0.07499in" draw:textarea-vertical-align="middle" draw:textarea-horizontal-align="left" draw:fill="none" draw:stroke="solid" svg:stroke-width="0.02343in" svg:stroke-color="#930047" svg:stroke-opacity="100%" draw:stroke-linejoin="round" svg:stroke-linecap="butt" draw:auto-grow-width="false" draw:auto-grow-height="false"/>
      <style:paragraph-properties style:font-independent-line-spacing="true" style:writing-mode="lr-tb"/>
    </style:style>
    <style:style style:family="text" style:name="a414">
      <style:text-properties fo:font-variant="normal" fo:text-transform="none" fo:color="#000000" style:text-line-through-type="none" style:text-line-through-style="none" style:text-line-through-width="auto" style:text-line-through-color="font-color" fo:font-size="0.19444in" style:font-size-asian="0.19444in" style:font-size-complex="0.19444in" style:text-underline-type="none" style:text-underline-style="none" style:text-underline-width="auto" fo:font-weight="bold" style:font-weight-asian="bold" style:font-weight-complex="bold" style:text-underline-mode="continuous"/>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15">
      <style:paragraph-properties fo:line-height="100%" fo:text-align="left" fo:margin-left="0.06944in" fo:margin-right="0in" fo:text-indent="0in" fo:margin-top="0in" fo:margin-bottom="0in" style:writing-mode="lr-tb"/>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416">
      <style:table-cell-properties style:vertical-align="middle" fo:background-color="#699aff" fo:border-top="0.00782in solid #ffffff" fo:border-bottom="0.00782in solid #ffffff" fo:border-left="0.00782in solid #ffffff" fo:border-right="0.00782in solid #ffffff" fo:padding-top="0.00719in" fo:padding-bottom="0.00591in" fo:padding-left="0.02657in" fo:padding-right="0.00722in"/>
      <style:paragraph-properties style:writing-mode="lr-tb"/>
    </style:style>
    <style:style style:family="paragraph" style:name="a10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417">
      <style:table-row-properties style:row-height="0.29388in"/>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8">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text" style:name="a101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9">
      <style:paragraph-properties fo:line-height="100%" fo:text-align="left" fo:margin-left="0.06944in" fo:margin-right="0in" fo:text-indent="0in" fo:margin-top="0in" fo:margin-bottom="0in" style:writing-mode="lr-tb"/>
    </style:style>
    <style:style style:family="paragraph" style:name="a10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3">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420">
      <style:table-cell-properties style:vertical-align="middle" fo:background-color="#ffffff" fo:border-top="0.00782in solid #ffffff" fo:border-bottom="0.00782in solid #699aff" fo:border-left="0.00782in solid #699aff" fo:border-right="0.00782in solid #699aff" fo:padding-top="0in" fo:padding-bottom="0in" fo:padding-left="0in" fo:padding-right="0in"/>
      <style:paragraph-properties style:writing-mode="lr-tb"/>
    </style:style>
    <style:style style:family="text" style:name="a421">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22">
      <style:paragraph-properties fo:line-height="100%" fo:text-align="left" fo:margin-left="0.06944in" fo:margin-right="0in" fo:text-indent="0in" fo:margin-top="0in" fo:margin-bottom="0in" style:writing-mode="lr-tb"/>
    </style:style>
    <style:style style:family="table-cell" style:name="a423">
      <style:table-cell-properties style:vertical-align="middle" fo:border-top="0.00782in solid #ffffff" fo:border-bottom="0.00782in solid #699aff" fo:border-left="0.00782in solid #699aff" fo:border-right="0.00782in solid #699aff" fo:padding-top="0in" fo:padding-bottom="0in" fo:padding-left="0in" fo:padding-right="0in"/>
      <style:paragraph-properties style:writing-mode="lr-tb"/>
    </style:style>
    <style:style style:family="graphic" style:name="a10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24">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resentation" style:name="a1021">
      <style:graphic-properties draw:fill="none" draw:stroke="solid" svg:stroke-width="0.01042in" svg:stroke-color="#000000" svg:stroke-opacity="100%" draw:stroke-linejoin="round" svg:stroke-linecap="butt"/>
    </style:style>
    <style:style style:family="paragraph" style:name="a425">
      <style:paragraph-properties fo:line-height="100%" fo:text-align="left" fo:margin-left="0in" fo:margin-right="0in" fo:text-indent="0in" fo:margin-top="0in" fo:margin-bottom="0in" style:writing-mode="lr-tb"/>
    </style:style>
    <style:style style:family="text" style:name="a102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426">
      <style:table-cell-properties style:vertical-align="middle" fo:border-top="0.00782in solid #ffffff" fo:border-bottom="0.00782in solid #699aff" fo:border-left="0.00782in solid #699aff" fo:border-right="0.00782in solid #699aff" fo:padding-top="0in" fo:padding-bottom="0in" fo:padding-left="0in" fo:padding-right="0in"/>
      <style:paragraph-properties style:writing-mode="lr-tb"/>
    </style:style>
    <style:style style:family="paragraph" style:name="a102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427">
      <style:table-row-properties style:row-height="0.27411in"/>
    </style:style>
    <style:style style:family="text" style:name="a428">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resentation" style:name="a102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29">
      <style:paragraph-properties fo:line-height="100%" fo:text-align="left" fo:margin-left="0.06944in" fo:margin-right="0in" fo:text-indent="0in" fo:margin-top="0in" fo:margin-bottom="0in" style:writing-mode="lr-tb"/>
    </style:style>
    <style:style style:family="drawing-page" style:name="a102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28" style:parent-style-name="Graphics">
      <style:graphic-properties draw:fill="none" fo:clip="rect(0in, 0in, 0in, 0in)" draw:stroke="none" draw:image-opacity="100%"/>
    </style:style>
    <style:style style:family="graphic" style:name="a1029" style:parent-style-name="Graphics">
      <style:graphic-properties draw:fill="none" fo:clip="rect(0in, 0in, 0in, 0in)" draw:stroke="none" draw:image-opacity="100%"/>
    </style:style>
    <style:style style:family="presentation" style:name="a170">
      <style:graphic-properties draw:fill="none" draw:stroke="solid" svg:stroke-width="0.01042in" svg:stroke-color="#000000" svg:stroke-opacity="100%" draw:stroke-linejoin="round" svg:stroke-linecap="butt"/>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
      <style:graphic-properties fo:wrap-option="wrap" fo:padding-top="0.07499in" fo:padding-bottom="0.07499in" fo:padding-left="0.07499in" fo:padding-right="0.07499in" draw:textarea-vertical-align="middle" draw:textarea-horizontal-align="left" draw:fill="solid" draw:fill-color="#a6b808" draw:opacity="100%" draw:stroke="none" draw:auto-grow-width="false" draw:auto-grow-height="false"/>
      <style:paragraph-properties style:font-independent-line-spacing="true" style:writing-mode="lr-tb"/>
    </style:style>
    <style:style style:family="table-cell" style:name="a430">
      <style:table-cell-properties style:vertical-align="middle" fo:background-color="#ffffff" fo:border-top="0.00782in solid #699aff" fo:border-bottom="0.00782in solid #699aff" fo:border-left="0.00782in solid #699aff" fo:border-right="0.00782in solid #699aff" fo:padding-top="0.00719in" fo:padding-bottom="0in" fo:padding-left="0.02726in" fo:padding-right="0.00722in"/>
      <style:paragraph-properties style:writing-mode="lr-tb"/>
    </style:style>
    <style:style style:family="text" style:name="a431">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32">
      <style:paragraph-properties fo:line-height="100%" fo:text-align="left" fo:margin-left="0.06944in" fo:margin-right="0in" fo:text-indent="0in" fo:margin-top="0in" fo:margin-bottom="0in" style:writing-mode="lr-tb"/>
    </style:style>
    <style:style style:family="table-cell" style:name="a433">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graphic" style:name="a1030" style:parent-style-name="Graphics">
      <style:graphic-properties draw:fill="none" fo:clip="rect(0in, 0in, 0in, 0in)" draw:stroke="none" draw:image-opacity="100%"/>
    </style:style>
    <style:style style:family="text" style:name="a434">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graphic" style:name="a1031" style:parent-style-name="Graphics">
      <style:graphic-properties draw:fill="none" fo:clip="rect(0in, 0in, 0in, 0in)" draw:stroke="none" draw:image-opacity="100%"/>
    </style:style>
    <style:style style:family="paragraph" style:name="a435">
      <style:paragraph-properties fo:line-height="100%" fo:text-align="left" fo:margin-left="0in" fo:margin-right="0in" fo:text-indent="0in" fo:margin-top="0in" fo:margin-bottom="0in" style:writing-mode="lr-tb"/>
    </style:style>
    <style:style style:family="text" style:name="a1032">
      <style:text-properties fo:font-variant="normal" fo:text-transform="none" fo:color="#4d4e53" style:text-line-through-type="none" style:text-line-through-style="none" style:text-line-through-width="auto" style:text-line-through-color="font-color" style:text-position="0% 100%" fo:font-family="Arial" style:font-family-asian="Arial" style:font-family-complex="Arial" fo:font-size="0.44444in" style:font-size-asian="0.44444in" style:font-size-complex="0.4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436">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paragraph" style:name="a1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437">
      <style:table-row-properties style:row-height="0.27411in"/>
    </style:style>
    <style:style style:family="presentation" style:name="a10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38">
      <style:text-properties fo:font-variant="normal" fo:text-transform="none" fo:color="#404040" style:text-line-through-type="none" style:text-line-through-style="none" style:text-line-through-width="auto" style:text-line-through-color="font-color" fo:font-family="Arial" style:font-family-asian="Arial" style:font-family-complex="Arial"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fo:text-align="left" fo:margin-left="0.06944in" fo:margin-right="0in" fo:text-indent="0in" fo:margin-top="0in" fo:margin-bottom="0in" style:writing-mode="lr-tb"/>
    </style:style>
    <style:style style:family="paragraph" style:name="a1036">
      <style:paragraph-properties fo:line-height="100%" fo:text-align="left" style:tab-stop-distance="1in" fo:margin-left="0.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38">
      <style:graphic-properties draw:fill="none" draw:stroke="solid" svg:stroke-width="0.01042in" svg:stroke-color="#000000" svg:stroke-opacity="100%" draw:stroke-linejoin="round" svg:stroke-linecap="butt"/>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86">
      <style:graphic-properties draw:fill="none" draw:stroke="solid" svg:stroke-width="0.01042in" svg:stroke-color="#000000" svg:stroke-opacity="100%" draw:stroke-linejoin="round" svg:stroke-linecap="butt"/>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440">
      <style:table-cell-properties style:vertical-align="middle" fo:background-color="#ffffff" fo:border-top="0.00782in solid #699aff" fo:border-bottom="0.00782in solid #699aff" fo:border-left="0.00782in solid #699aff" fo:border-right="0.00782in solid #699aff" fo:padding-top="0.00719in" fo:padding-bottom="0in" fo:padding-left="0.02726in" fo:padding-right="0.00722in"/>
      <style:paragraph-properties style:writing-mode="lr-tb"/>
    </style:style>
    <style:style style:family="text" style:name="a441">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42">
      <style:paragraph-properties fo:line-height="100%" fo:text-align="left" fo:margin-left="0.06944in" fo:margin-right="0in" fo:text-indent="0in" fo:margin-top="0in" fo:margin-bottom="0in" style:writing-mode="lr-tb"/>
    </style:style>
    <style:style style:family="table-cell" style:name="a443">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paragraph" style:name="a104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4">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45">
      <style:paragraph-properties fo:line-height="100%" fo:text-align="left" fo:margin-left="0in" fo:margin-right="0in" fo:text-indent="0in" fo:margin-top="0in" fo:margin-bottom="0in" style:writing-mode="lr-tb"/>
    </style:style>
    <style:style style:family="presentation" style:name="a104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446">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drawing-page" style:name="a10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able-row" style:name="a447">
      <style:table-row-properties style:row-height="0.27411in"/>
    </style:style>
    <style:style style:family="drawing-page" style:name="a10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48">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text" style:name="a1045">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9">
      <style:paragraph-properties fo:line-height="100%" fo:text-align="left" fo:margin-left="0.06944in" fo:margin-right="0in" fo:text-indent="0in" fo:margin-top="0in" fo:margin-bottom="0in" style:writing-mode="lr-tb"/>
    </style:style>
    <style:style style:family="text" style:name="a1046">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9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 style:parent-style-name="Graphics">
      <style:graphic-properties draw:fill="none" fo:clip="rect(0in, 13.96608in, 0in, 1.11211in)" draw:stroke="none" draw:image-opacity="100%"/>
    </style:style>
    <style:style style:family="paragraph" style:name="a7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3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4">
      <style:graphic-properties draw:fill="none" draw:stroke="solid" svg:stroke-width="0.01042in" svg:stroke-color="#000000" svg:stroke-opacity="100%" draw:stroke-linejoin="round" svg:stroke-linecap="butt"/>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0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0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able-cell" style:name="a450">
      <style:table-cell-properties style:vertical-align="middle" fo:background-color="#ffffff" fo:border-top="0.00782in solid #699aff" fo:border-bottom="0.00782in solid #699aff" fo:border-left="0.00782in solid #699aff" fo:border-right="0.00782in solid #699aff" fo:padding-top="0.00719in" fo:padding-bottom="0in" fo:padding-left="0.02726in" fo:padding-right="0.00722in"/>
      <style:paragraph-properties style:writing-mode="lr-tb"/>
    </style:style>
    <style:style style:family="text" style:name="a451">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52">
      <style:paragraph-properties fo:line-height="100%" fo:text-align="left" fo:margin-left="0.06944in" fo:margin-right="0in" fo:text-indent="0in" fo:margin-top="0in" fo:margin-bottom="0in" style:writing-mode="lr-tb"/>
    </style:style>
    <style:style style:family="table-cell" style:name="a453">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paragraph" style:name="a10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4">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graphic" style:name="a1051">
      <style:graphic-properties fo:wrap-option="wrap" fo:padding-top="0.07499in" fo:padding-bottom="0.07499in" fo:padding-left="0.07499in" fo:padding-right="0.07499in" draw:textarea-vertical-align="middle" draw:textarea-horizontal-align="left" draw:fill="solid" draw:fill-color="#9b1a47" draw:opacity="100%" draw:stroke="none" draw:auto-grow-width="false" draw:auto-grow-height="false"/>
      <style:paragraph-properties style:font-independent-line-spacing="true" style:writing-mode="lr-tb"/>
    </style:style>
    <style:style style:family="paragraph" style:name="a455">
      <style:paragraph-properties fo:line-height="100%" fo:text-align="left" fo:margin-left="0in" fo:margin-right="0in" fo:text-indent="0in" fo:margin-top="0in" fo:margin-bottom="0in" style:writing-mode="lr-tb"/>
    </style:style>
    <style:style style:family="text" style:name="a10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456">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paragraph" style:name="a1053">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457">
      <style:table-row-properties style:row-height="0.27411in"/>
    </style:style>
    <style:style style:family="presentation" style:name="a10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58">
      <style:text-properties fo:font-variant="normal" fo:text-transform="none" fo:color="#404040" style:text-line-through-type="none" style:text-line-through-style="none" style:text-line-through-width="auto" style:text-line-through-color="font-color" fo:font-family="Arial" style:font-family-asian="Arial" style:font-family-complex="Arial"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055">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59">
      <style:paragraph-properties fo:line-height="100%" fo:text-align="left" fo:margin-left="0.06944in" fo:margin-right="0in" fo:text-indent="0in" fo:margin-top="0in" fo:margin-bottom="0in" style:writing-mode="lr-tb"/>
    </style:style>
    <style:style style:family="paragraph" style:name="a10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58">
      <style:graphic-properties draw:fill="none" draw:stroke="solid" svg:stroke-width="0.01042in" svg:stroke-color="#000000" svg:stroke-opacity="100%" draw:stroke-linejoin="round" svg:stroke-linecap="butt"/>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3">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paragraph" style:name="a7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3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460">
      <style:table-cell-properties style:vertical-align="middle" fo:background-color="#ffffff" fo:border-top="0.00782in solid #699aff" fo:border-bottom="0.00782in solid #699aff" fo:border-left="0.00782in solid #699aff" fo:border-right="0.00782in solid #699aff" fo:padding-top="0.00719in" fo:padding-bottom="0in" fo:padding-left="0.02726in" fo:padding-right="0.00722in"/>
      <style:paragraph-properties style:writing-mode="lr-tb"/>
    </style:style>
    <style:style style:family="text" style:name="a461">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62">
      <style:paragraph-properties fo:line-height="100%" fo:text-align="left" fo:margin-left="0in" fo:margin-right="0in" fo:text-indent="0in" fo:margin-top="0in" fo:margin-bottom="0in" style:writing-mode="lr-tb"/>
    </style:style>
    <style:style style:family="table-cell" style:name="a463">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paragraph" style:name="a106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4">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65">
      <style:paragraph-properties fo:line-height="100%" fo:text-align="left" fo:margin-left="0in" fo:margin-right="0in" fo:text-indent="0in" fo:margin-top="0in" fo:margin-bottom="0in" style:writing-mode="lr-tb"/>
    </style:style>
    <style:style style:family="presentation" style:name="a106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466">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drawing-page" style:name="a10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able-row" style:name="a467">
      <style:table-row-properties style:row-height="0.27411in"/>
    </style:style>
    <style:style style:family="drawing-page" style:name="a10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8">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9">
      <style:paragraph-properties fo:line-height="100%" fo:text-align="left" fo:margin-left="0.06944in" fo:margin-right="0in" fo:text-indent="0in" fo:margin-top="0in" fo:margin-bottom="0in" style:writing-mode="lr-tb"/>
    </style:style>
    <style:style style:family="paragraph" style:name="a10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7">
      <style:graphic-properties fo:wrap-option="wrap" fo:padding-top="0.07499in" fo:padding-bottom="0.07499in" fo:padding-left="0.07499in" fo:padding-right="0.07499in" draw:textarea-vertical-align="middle" draw:textarea-horizontal-align="left" draw:fill="solid" draw:fill-color="#ffc900" draw:opacity="100%" draw:stroke="none" draw:auto-grow-width="false" draw:auto-grow-height="false"/>
      <style:paragraph-properties style:font-independent-line-spacing="true" style:writing-mode="lr-tb"/>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2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0">
      <style:graphic-properties draw:fill="none" draw:stroke="solid" svg:stroke-width="0.01042in" svg:stroke-color="#000000" svg:stroke-opacity="100%" draw:stroke-linejoin="round" svg:stroke-linecap="butt"/>
    </style:style>
    <style:style style:family="presentation" style:name="a7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2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728">
      <style:graphic-properties draw:fill="none" draw:stroke="solid" svg:stroke-width="0.01042in" svg:stroke-color="#000000" svg:stroke-opacity="100%" draw:stroke-linejoin="round" svg:stroke-linecap="butt"/>
    </style:style>
    <style:style style:family="drawing-page" style:name="a13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2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9">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able-cell" style:name="a470">
      <style:table-cell-properties style:vertical-align="middle" fo:background-color="#ffffff" fo:border-top="0.00782in solid #699aff" fo:border-bottom="0.00782in solid #699aff" fo:border-left="0.00782in solid #699aff" fo:border-right="0.00782in solid #699aff" fo:padding-top="0.00719in" fo:padding-bottom="0in" fo:padding-left="0.02726in" fo:padding-right="0.00722in"/>
      <style:paragraph-properties style:writing-mode="lr-tb"/>
    </style:style>
    <style:style style:family="text" style:name="a471">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72">
      <style:paragraph-properties fo:line-height="100%" fo:text-align="left" fo:margin-left="0in" fo:margin-right="0in" fo:text-indent="0in" fo:margin-top="0in" fo:margin-bottom="0in" style:writing-mode="lr-tb"/>
    </style:style>
    <style:style style:family="table-cell" style:name="a473">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presentation" style:name="a10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74">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graphic" style:name="a1071" style:parent-style-name="Graphics">
      <style:graphic-properties draw:fill="none" draw:stroke="none" draw:image-opacity="100%"/>
    </style:style>
    <style:style style:family="paragraph" style:name="a475">
      <style:paragraph-properties fo:line-height="100%" fo:text-align="left" fo:margin-left="0in" fo:margin-right="0in" fo:text-indent="0in" fo:margin-top="0in" fo:margin-bottom="0in" style:writing-mode="lr-tb"/>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476">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paragraph" style:name="a10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477">
      <style:table-row-properties style:row-height="0.27411in"/>
    </style:style>
    <style:style style:family="presentation" style:name="a10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78">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resentation" style:name="a1075">
      <style:graphic-properties draw:fill="none" draw:stroke="solid" svg:stroke-width="0.01042in" svg:stroke-color="#000000" svg:stroke-opacity="100%" draw:stroke-linejoin="round" svg:stroke-linecap="butt"/>
    </style:style>
    <style:style style:family="paragraph" style:name="a479">
      <style:paragraph-properties fo:line-height="100%" fo:text-align="left" fo:margin-left="0.06944in" fo:margin-right="0in" fo:text-indent="0in" fo:margin-top="0in" fo:margin-bottom="0in" style:writing-mode="lr-tb"/>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3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3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5" style:parent-style-name="Graphics">
      <style:graphic-properties draw:fill="none" fo:clip="rect(0.00285in, 0in, 0.00427in, 0in)" draw:stroke="none" draw:image-opacity="100%"/>
    </style:style>
    <style:style style:family="presentation" style:name="a13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736" style:parent-style-name="Graphics">
      <style:graphic-properties draw:fill="none" fo:clip="rect(0in, 0in, 0in, 0in)" draw:stroke="none" draw:image-opacity="100%"/>
    </style:style>
    <style:style style:family="text" style:name="a133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39">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336">
      <style:graphic-properties draw:fill="none" draw:stroke="solid" svg:stroke-width="0.01042in" svg:stroke-color="#000000" svg:stroke-opacity="100%" draw:stroke-linejoin="round" svg:stroke-linecap="butt"/>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480">
      <style:table-cell-properties style:vertical-align="middle" fo:background-color="#ffffff" fo:border-top="0.00782in solid #699aff" fo:border-bottom="0.00782in solid #699aff" fo:border-left="0.00782in solid #699aff" fo:border-right="0.00782in solid #699aff" fo:padding-top="0.00719in" fo:padding-bottom="0in" fo:padding-left="0.02726in" fo:padding-right="0.00722in"/>
      <style:paragraph-properties style:writing-mode="lr-tb"/>
    </style:style>
    <style:style style:family="text" style:name="a481">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paragraph" style:name="a482">
      <style:paragraph-properties fo:line-height="100%" fo:text-align="left" fo:margin-left="0in" fo:margin-right="0in" fo:text-indent="0in" fo:margin-top="0in" fo:margin-bottom="0in" style:writing-mode="lr-tb"/>
    </style:style>
    <style:style style:family="table-cell" style:name="a483">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drawing-page" style:name="a108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84">
      <style:text-properties fo:font-variant="normal" fo:text-transform="none" style:text-line-through-type="none" style:text-line-through-style="none" style:text-line-through-width="auto" style:text-line-through-color="font-color" fo:font-size="0.16667in" style:font-size-asian="0.16667in" style:font-size-complex="0.16667in" style:text-underline-type="none" style:text-underline-style="none" style:text-underline-width="auto" style:text-underline-mode="continuous"/>
    </style:style>
    <style:style style:family="drawing-page" style:name="a108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85">
      <style:paragraph-properties fo:line-height="100%" fo:text-align="left" fo:margin-left="0in" fo:margin-right="0in" fo:text-indent="0in" fo:margin-top="0in" fo:margin-bottom="0in" style:writing-mode="lr-tb"/>
    </style:style>
    <style:style style:family="text" style:name="a1082">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486">
      <style:table-cell-properties style:vertical-align="middle" fo:border-top="0.00782in solid #699aff" fo:border-bottom="0.00782in solid #699aff" fo:border-left="0.00782in solid #699aff" fo:border-right="0.00782in solid #699aff" fo:padding-top="0.00719in" fo:padding-bottom="0in" fo:padding-left="0.00722in" fo:padding-right="0.00722in"/>
      <style:paragraph-properties style:writing-mode="lr-tb"/>
    </style:style>
    <style:style style:family="text" style:name="a1083">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8">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10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43">
      <style:graphic-properties draw:fill="none" draw:stroke="solid" svg:stroke-width="0.01042in" svg:stroke-color="#000000" svg:stroke-opacity="100%" draw:stroke-linejoin="round" svg:stroke-linecap="butt"/>
    </style:style>
    <style:style style:family="presentation" style:name="a13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4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43">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44">
      <style:text-properties fo:font-variant="normal" fo:text-transform="none" fo:color="#888888" style:text-line-through-type="none" style:text-line-through-style="none" style:text-line-through-width="auto" style:text-line-through-color="font-color" style:text-position="0% 100%" fo:font-family="Helvetica Neue" style:font-family-asian="Helvetica Neue" style:font-family-complex="Helvetica Neue"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4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3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3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347" style:parent-style-name="Graphics">
      <style:graphic-properties draw:fill="none" fo:clip="rect(0in, 13.96651in, 0in, 1.11211in)" draw:stroke="none" draw:image-opacity="100%"/>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0">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95">
      <style:graphic-properties draw:fill="none" draw:stroke="solid" svg:stroke-width="0.01042in" svg:stroke-color="#000000" svg:stroke-opacity="100%" draw:stroke-linejoin="round" svg:stroke-linecap="butt"/>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750" style:parent-style-name="Graphics">
      <style:graphic-properties draw:fill="none" fo:clip="rect(0in, 0.00213in, 0in, 0.00213in)" draw:stroke="none" draw:image-opacity="100%"/>
    </style:style>
    <style:style style:family="graphic" style:name="a751" style:parent-style-name="Graphics">
      <style:graphic-properties draw:fill="none" fo:clip="rect(0in, 0in, 0in, 0in)" draw:stroke="none" draw:image-opacity="100%"/>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54">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13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54">
      <style:graphic-properties draw:fill="none" draw:stroke="solid" svg:stroke-width="0.01042in" svg:stroke-color="#000000" svg:stroke-opacity="100%" draw:stroke-linejoin="round" svg:stroke-linecap="butt"/>
    </style:style>
    <style:style style:family="presentation" style:name="a758">
      <style:graphic-properties draw:fill="none" draw:stroke="solid" svg:stroke-width="0.01042in" svg:stroke-color="#000000" svg:stroke-opacity="100%" draw:stroke-linejoin="round" svg:stroke-linecap="butt"/>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6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3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5" style:parent-style-name="Graphics">
      <style:graphic-properties draw:fill="none" fo:clip="rect(0in, 0in, 0in, 0in)" draw:stroke="none" draw:image-opacity="100%"/>
    </style:style>
    <style:style style:family="paragraph" style:name="a13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6" style:parent-style-name="Graphics">
      <style:graphic-properties draw:fill="none" fo:clip="rect(0in, 0in, 0in, 0in)" draw:stroke="none" draw:image-opacity="100%"/>
    </style:style>
    <style:style style:family="graphic" style:name="a1363">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7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9">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3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7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773">
      <style:graphic-properties draw:fill="none" draw:stroke="solid" svg:stroke-width="0.01042in" svg:stroke-color="#000000" svg:stroke-opacity="100%" draw:stroke-linejoin="round" svg:stroke-linecap="butt"/>
    </style:style>
    <style:style style:family="presentation" style:name="a1370">
      <style:graphic-properties draw:fill="none" draw:stroke="solid" svg:stroke-width="0.01042in" svg:stroke-color="#000000" svg:stroke-opacity="100%" draw:stroke-linejoin="round" svg:stroke-linecap="butt"/>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37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3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7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9">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graphic" style:name="a780" style:parent-style-name="Graphics">
      <style:graphic-properties draw:fill="none" fo:clip="rect(0in, 1.21536in, 0in, 1.21536in)" draw:stroke="none" draw:image-opacity="100%"/>
    </style:style>
    <style:style style:family="graphic" style:name="a781" style:parent-style-name="Graphics">
      <style:graphic-properties draw:fill="none" fo:clip="rect(0in, 0in, 0in, 0in)" draw:stroke="none" draw:image-opacity="100%"/>
    </style:style>
    <style:style style:family="text" style:name="a7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4">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aragraph" style:name="a13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7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8">
      <style:graphic-properties draw:fill="none" draw:stroke="solid" svg:stroke-width="0.01042in" svg:stroke-color="#000000" svg:stroke-opacity="100%" draw:stroke-linejoin="round" svg:stroke-linecap="butt"/>
    </style:style>
    <style:style style:family="presentation" style:name="a13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6">
      <style:graphic-properties draw:fill="none" draw:stroke="solid" svg:stroke-width="0.01042in" svg:stroke-color="#000000" svg:stroke-opacity="100%" draw:stroke-linejoin="round" svg:stroke-linecap="butt"/>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39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9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795" style:parent-style-name="Graphics">
      <style:graphic-properties draw:fill="none" fo:clip="rect(0in, 1.22389in, 0in, 1.22197in)" draw:stroke="none" draw:image-opacity="100%"/>
    </style:style>
    <style:style style:family="drawing-page" style:name="a13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96" style:parent-style-name="Graphics">
      <style:graphic-properties draw:fill="none" fo:clip="rect(0in, 0in, 0in, 0in)" draw:stroke="none" draw:image-opacity="100%"/>
    </style:style>
    <style:style style:family="graphic" style:name="a1393" style:parent-style-name="Graphics">
      <style:graphic-properties draw:fill="none" fo:clip="rect(0in, 4.79199in, 0in, 3.89728in)" draw:stroke="none" draw:image-opacity="100%"/>
    </style:style>
    <style:style style:family="text" style:name="a7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394" style:parent-style-name="Graphics">
      <style:graphic-properties draw:fill="none" draw:stroke="none" draw:image-opacity="100%"/>
    </style:style>
    <style:style style:family="paragraph" style:name="a7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799">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aragraph" style:name="a1396">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2">
      <style:graphic-properties fo:wrap-option="wrap" fo:padding-top="0.07499in" fo:padding-bottom="0.07499in" fo:padding-left="0.07499in" fo:padding-right="0.07499in" draw:textarea-vertical-align="middle" draw:textarea-horizontal-align="left" draw:fill="solid" draw:fill-color="#b4ccff" draw:opacity="100%" draw:stroke="none" draw:auto-grow-width="false" draw:auto-grow-height="false"/>
      <style:paragraph-properties style:font-independent-line-spacing="true" style:writing-mode="lr-tb"/>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5">
      <style:graphic-properties fo:wrap-option="wrap" fo:padding-top="0.07499in" fo:padding-bottom="0.07499in" fo:padding-left="0.07499in" fo:padding-right="0.07499in" draw:textarea-vertical-align="middle" draw:textarea-horizontal-align="left" draw:fill="solid" draw:fill-color="#d2e0ff" draw:opacity="100%" draw:stroke="none" draw:auto-grow-width="false" draw:auto-grow-height="false"/>
      <style:paragraph-properties style:font-independent-line-spacing="true" style:writing-mode="lr-tb"/>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15">
      <style:graphic-properties draw:fill="none" draw:stroke="solid" svg:stroke-width="0.01042in" svg:stroke-color="#000000" svg:stroke-opacity="100%" draw:stroke-linejoin="round" svg:stroke-linecap="butt"/>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2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0">
      <style:graphic-properties fo:wrap-option="wrap" fo:padding-top="0.07499in" fo:padding-bottom="0.07499in" fo:padding-left="0.07499in" fo:padding-right="0.07499in" draw:textarea-vertical-align="middle" draw:textarea-horizontal-align="left" draw:fill="solid" draw:fill-color="#a6b808" draw:opacity="100%" draw:stroke="none" draw:auto-grow-width="false" draw:auto-grow-height="false"/>
      <style:paragraph-properties style:font-independent-line-spacing="true" style:writing-mode="lr-tb"/>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3">
      <style:graphic-properties fo:wrap-option="wrap" fo:padding-top="0.07499in" fo:padding-bottom="0.07499in" fo:padding-left="0.07499in" fo:padding-right="0.07499in" draw:textarea-vertical-align="middle" draw:textarea-horizontal-align="left" draw:fill="solid" draw:fill-color="#d2db83" draw:opacity="100%" draw:stroke="none" draw:auto-grow-width="false" draw:auto-grow-height="false"/>
      <style:paragraph-properties style:font-independent-line-spacing="true" style:writing-mode="lr-tb"/>
    </style:style>
    <style:style style:family="text" style:name="a33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6">
      <style:graphic-properties fo:wrap-option="wrap" fo:padding-top="0.07499in" fo:padding-bottom="0.07499in" fo:padding-left="0.07499in" fo:padding-right="0.07499in" draw:textarea-vertical-align="middle" draw:textarea-horizontal-align="left" draw:fill="solid" draw:fill-color="#e4e9b4" draw:opacity="100%" draw:stroke="none" draw:auto-grow-width="false" draw:auto-grow-height="false"/>
      <style:paragraph-properties style:font-independent-line-spacing="true" style:writing-mode="lr-tb"/>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46">
      <style:graphic-properties draw:fill="none" draw:stroke="solid" svg:stroke-width="0.01042in" svg:stroke-color="#000000" svg:stroke-opacity="100%" draw:stroke-linejoin="round" svg:stroke-linecap="butt"/>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0">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601">
      <style:paragraph-properties fo:line-height="100%" fo:text-align="left" fo:margin-left="0in" fo:margin-right="0in" fo:text-indent="0in" fo:margin-top="0in" fo:margin-bottom="0in" style:writing-mode="lr-tb"/>
    </style:style>
    <style:style style:family="table-cell" style:name="a602">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ext" style:name="a603">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graphic" style:name="a1200">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paragraph" style:name="a604">
      <style:paragraph-properties fo:line-height="100%" fo:text-align="left" fo:margin-left="0in" fo:margin-right="0in" fo:text-indent="0in" fo:margin-top="0in" fo:margin-bottom="0in" style:writing-mode="lr-tb"/>
    </style:style>
    <style:style style:family="text" style:name="a12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05">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paragraph" style:name="a12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606">
      <style:table-row-properties style:row-height="0.27411in"/>
    </style:style>
    <style:style style:family="presentation" style:name="a12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07">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text" style:name="a12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08">
      <style:paragraph-properties fo:line-height="100%" fo:text-align="left" fo:margin-left="0in" fo:margin-right="0in" fo:text-indent="0in" fo:margin-top="0in" fo:margin-bottom="0in" style:writing-mode="lr-tb"/>
    </style:style>
    <style:style style:family="paragraph" style:name="a12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09">
      <style:table-cell-properties style:vertical-align="middle" fo:background-color="#ffffff" fo:border-top="0.00782in solid #a6b808" fo:border-bottom="0.00782in solid #a6b808" fo:border-left="0.00782in solid #a6b808" fo:border-right="0.00782in solid #a6b808" fo:padding-top="0.00719in" fo:padding-bottom="0in" fo:padding-left="0.02726in" fo:padding-right="0.00722in"/>
      <style:paragraph-properties style:writing-mode="lr-tb"/>
    </style:style>
    <style:style style:family="presentation" style:name="a12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07">
      <style:graphic-properties draw:fill="none" draw:stroke="solid" svg:stroke-width="0.01042in" svg:stroke-color="#000000" svg:stroke-opacity="100%" draw:stroke-linejoin="round" svg:stroke-linecap="butt"/>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5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611">
      <style:paragraph-properties fo:line-height="100%" fo:text-align="left" fo:margin-left="0in" fo:margin-right="0in" fo:text-indent="0in" fo:margin-top="0in" fo:margin-bottom="0in" style:writing-mode="lr-tb"/>
    </style:style>
    <style:style style:family="table-cell" style:name="a612">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ext" style:name="a613">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614">
      <style:paragraph-properties fo:line-height="100%" fo:text-align="left" fo:margin-left="0in" fo:margin-right="0in" fo:text-indent="0in" fo:margin-top="0in" fo:margin-bottom="0in" style:writing-mode="lr-tb"/>
    </style:style>
    <style:style style:family="presentation" style:name="a121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615">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drawing-page" style:name="a121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able-row" style:name="a616">
      <style:table-row-properties style:row-height="0.27411in"/>
    </style:style>
    <style:style style:family="drawing-page" style:name="a121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17">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text" style:name="a121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8">
      <style:paragraph-properties fo:line-height="100%" fo:text-align="left" fo:margin-left="0in" fo:margin-right="0in" fo:text-indent="0in" fo:margin-top="0in" fo:margin-bottom="0in" style:writing-mode="lr-tb"/>
    </style:style>
    <style:style style:family="paragraph" style:name="a1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19">
      <style:table-cell-properties style:vertical-align="middle" fo:background-color="#ffffff" fo:border-top="0.00782in solid #a6b808" fo:border-bottom="0.00782in solid #a6b808" fo:border-left="0.00782in solid #a6b808" fo:border-right="0.00782in solid #a6b808" fo:padding-top="0.00719in" fo:padding-bottom="0in" fo:padding-left="0.02726in" fo:padding-right="0.00722in"/>
      <style:paragraph-properties style:writing-mode="lr-tb"/>
    </style:style>
    <style:style style:family="graphic" style:name="a1216">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12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1">
      <style:graphic-properties fo:wrap-option="wrap" fo:padding-top="0.07499in" fo:padding-bottom="0.07499in" fo:padding-left="0.07499in" fo:padding-right="0.07499in" draw:textarea-vertical-align="middle" draw:textarea-horizontal-align="left" draw:fill="solid" draw:fill-color="#ffc300" draw:opacity="100%" draw:stroke="none" draw:auto-grow-width="false" draw:auto-grow-height="false"/>
      <style:paragraph-properties style:font-independent-line-spacing="true" style:writing-mode="lr-tb"/>
    </style:style>
    <style:style style:family="text" style:name="a36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4">
      <style:graphic-properties fo:wrap-option="wrap" fo:padding-top="0.07499in" fo:padding-bottom="0.07499in" fo:padding-left="0.07499in" fo:padding-right="0.07499in" draw:textarea-vertical-align="middle" draw:textarea-horizontal-align="left" draw:fill="solid" draw:fill-color="#ffe17f" draw:opacity="100%" draw:stroke="none" draw:auto-grow-width="false" draw:auto-grow-height="false"/>
      <style:paragraph-properties style:font-independent-line-spacing="true" style:writing-mode="lr-tb"/>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7">
      <style:graphic-properties fo:wrap-option="wrap" fo:padding-top="0.07499in" fo:padding-bottom="0.07499in" fo:padding-left="0.07499in" fo:padding-right="0.07499in" draw:textarea-vertical-align="middle" draw:textarea-horizontal-align="left" draw:fill="solid" draw:fill-color="#ffedb2" draw:opacity="100%" draw:stroke="none" draw:auto-grow-width="false" draw:auto-grow-height="false"/>
      <style:paragraph-properties style:font-independent-line-spacing="true" style:writing-mode="lr-tb"/>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0">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621">
      <style:paragraph-properties fo:line-height="100%" fo:text-align="left" fo:margin-left="0in" fo:margin-right="0in" fo:text-indent="0in" fo:margin-top="0in" fo:margin-bottom="0in" style:writing-mode="lr-tb"/>
    </style:style>
    <style:style style:family="table-cell" style:name="a622">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ext" style:name="a623">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24">
      <style:paragraph-properties fo:line-height="100%" fo:text-align="left" fo:margin-left="0in" fo:margin-right="0in" fo:text-indent="0in" fo:margin-top="0in" fo:margin-bottom="0in" style:writing-mode="lr-tb"/>
    </style:style>
    <style:style style:family="paragraph" style:name="a12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25">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presentation" style:name="a12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row" style:name="a626">
      <style:table-row-properties style:row-height="0.27411in"/>
    </style:style>
    <style:style style:family="presentation" style:name="a1223">
      <style:graphic-properties draw:fill="none" draw:stroke="solid" svg:stroke-width="0.01042in" svg:stroke-color="#000000" svg:stroke-opacity="100%" draw:stroke-linejoin="round" svg:stroke-linecap="butt"/>
    </style:style>
    <style:style style:family="text" style:name="a627">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8">
      <style:paragraph-properties fo:line-height="100%" fo:text-align="left" fo:margin-left="0in" fo:margin-right="0in" fo:text-indent="0in" fo:margin-top="0in" fo:margin-bottom="0in" style:writing-mode="lr-tb"/>
    </style:style>
    <style:style style:family="paragraph" style:name="a122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29">
      <style:table-cell-properties style:vertical-align="middle" fo:background-color="#ffffff" fo:border-top="0.00782in solid #a6b808" fo:border-bottom="0.00782in solid #a6b808" fo:border-left="0.00782in solid #a6b808" fo:border-right="0.00782in solid #a6b808" fo:padding-top="0.00719in" fo:padding-bottom="0in" fo:padding-left="0.02726in" fo:padding-right="0.00722in"/>
      <style:paragraph-properties style:writing-mode="lr-tb"/>
    </style:style>
    <style:style style:family="presentation" style:name="a122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22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2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77">
      <style:graphic-properties draw:fill="none" draw:stroke="solid" svg:stroke-width="0.01042in" svg:stroke-color="#000000" svg:stroke-opacity="100%" draw:stroke-linejoin="round" svg:stroke-linecap="butt"/>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631">
      <style:paragraph-properties fo:line-height="100%" fo:text-align="left" fo:margin-left="0in" fo:margin-right="0in" fo:text-indent="0in" fo:margin-top="0in" fo:margin-bottom="0in" style:writing-mode="lr-tb"/>
    </style:style>
    <style:style style:family="table-cell" style:name="a632">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ext" style:name="a633">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4">
      <style:paragraph-properties fo:line-height="100%" fo:text-align="left" fo:margin-left="0in" fo:margin-right="0in" fo:text-indent="0in" fo:margin-top="0in" fo:margin-bottom="0in" style:writing-mode="lr-tb"/>
    </style:style>
    <style:style style:family="paragraph" style:name="a12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35">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graphic" style:name="a1232">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able-row" style:name="a636">
      <style:table-row-properties style:row-height="0.27411in"/>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7">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12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8">
      <style:paragraph-properties fo:line-height="100%" fo:text-align="left" fo:margin-left="0in" fo:margin-right="0in" fo:text-indent="0in" fo:margin-top="0in" fo:margin-bottom="0in" style:writing-mode="lr-tb"/>
    </style:style>
    <style:style style:family="presentation" style:name="a12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639">
      <style:table-cell-properties style:vertical-align="middle" fo:background-color="#ffffff" fo:border-top="0.00782in solid #a6b808" fo:border-bottom="0.00782in solid #a6b808" fo:border-left="0.00782in solid #a6b808" fo:border-right="0.00782in solid #a6b808" fo:padding-top="0.00719in" fo:padding-bottom="0in" fo:padding-left="0.02726in" fo:padding-right="0.00722in"/>
      <style:paragraph-properties style:writing-mode="lr-tb"/>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39">
      <style:graphic-properties draw:fill="none" draw:stroke="solid" svg:stroke-width="0.01042in" svg:stroke-color="#000000" svg:stroke-opacity="100%" draw:stroke-linejoin="round" svg:stroke-linecap="butt"/>
    </style:style>
    <style:style style:family="presentation" style:name="a3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
      <style:graphic-properties draw:fill="none" draw:stroke="solid" svg:stroke-width="0.01042in" svg:stroke-color="#000000" svg:stroke-opacity="100%" draw:stroke-linejoin="round" svg:stroke-linecap="butt"/>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40">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drawing-page" style:name="a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41">
      <style:paragraph-properties fo:line-height="100%" fo:text-align="left" fo:margin-left="0in" fo:margin-right="0in" fo:text-indent="0in" fo:margin-top="0in" fo:margin-bottom="0in" style:writing-mode="lr-tb"/>
    </style:style>
    <style:style style:family="graphic" style:name="a19" style:parent-style-name="Graphics">
      <style:graphic-properties draw:fill="none" fo:clip="rect(0.24137in, 0in, 0in, 0in)" draw:stroke="none" draw:image-opacity="100%"/>
    </style:style>
    <style:style style:family="table-cell" style:name="a642">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ext" style:name="a643">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text" style:name="a12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4">
      <style:paragraph-properties fo:line-height="100%" fo:text-align="left" fo:margin-left="0in" fo:margin-right="0in" fo:text-indent="0in" fo:margin-top="0in" fo:margin-bottom="0in" style:writing-mode="lr-tb"/>
    </style:style>
    <style:style style:family="paragraph" style:name="a124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645">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able-row" style:name="a646">
      <style:table-row-properties style:row-height="0.27411in"/>
    </style:style>
    <style:style style:family="presentation" style:name="a12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47">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drawing-page" style:name="a124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48">
      <style:paragraph-properties fo:line-height="100%" fo:text-align="left" fo:margin-left="0in" fo:margin-right="0in" fo:text-indent="0in" fo:margin-top="0in" fo:margin-bottom="0in" style:writing-mode="lr-tb"/>
    </style:style>
    <style:style style:family="drawing-page" style:name="a124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649">
      <style:table-cell-properties style:vertical-align="middle" fo:background-color="#ffffff" fo:border-top="0.00782in solid #a6b808" fo:border-bottom="0.00782in solid #a6b808" fo:border-left="0.00782in solid #a6b808" fo:border-right="0.00782in solid #a6b808" fo:padding-top="0.00719in" fo:padding-bottom="0in" fo:padding-left="0.02726in" fo:padding-right="0.00722in"/>
      <style:paragraph-properties style:writing-mode="lr-tb"/>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8">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12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0">
      <style:graphic-properties draw:fill="none" draw:stroke="solid" svg:stroke-width="0.01042in" svg:stroke-color="#000000" svg:stroke-opacity="100%" draw:stroke-linejoin="round" svg:stroke-linecap="butt"/>
    </style:style>
    <style:style style:family="text" style:name="a3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0" style:parent-style-name="Graphics">
      <style:graphic-properties draw:fill="none" fo:clip="rect(0in, 10.35093in, 0in, -10.35093in)" draw:stroke="none" draw:image-opacity="100%"/>
    </style:style>
    <style:style style:family="paragraph" style:name="a39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1" style:parent-style-name="Graphics">
      <style:graphic-properties draw:fill="none" fo:clip="rect(0in, 0in, 0in, 0in)" draw:stroke="none" draw:image-opacity="100%"/>
    </style:style>
    <style:style style:family="text" style:name="a9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39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903">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9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39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08">
      <style:graphic-properties draw:fill="none" draw:stroke="solid" svg:stroke-width="0.01042in" svg:stroke-color="#000000" svg:stroke-opacity="100%" draw:stroke-linejoin="round" svg:stroke-linecap="butt"/>
    </style:style>
    <style:style style:family="graphic" style:name="a20" style:parent-style-name="Graphics">
      <style:graphic-properties draw:fill="none" fo:clip="rect(0in, 0in, 0in, 0in)" draw:stroke="none" draw:image-opacity="100%"/>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 style:parent-style-name="Graphics">
      <style:graphic-properties draw:fill="none" fo:clip="rect(0in, 0in, 0in, 0in)" draw:stroke="none" draw:image-opacity="100%"/>
    </style:style>
    <style:style style:family="graphic" style:name="a22" style:parent-style-name="Graphics">
      <style:graphic-properties draw:fill="none" fo:clip="rect(0in, 0in, 0in, 0in)" draw:stroke="none" draw:image-opacity="100%"/>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resentation"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51">
      <style:paragraph-properties fo:line-height="100%" fo:text-align="left" fo:margin-left="0in" fo:margin-right="0in" fo:text-indent="0in" fo:margin-top="0in" fo:margin-bottom="0in" style:writing-mode="lr-tb"/>
    </style:style>
    <style:style style:family="presentation" style:name="a29">
      <style:graphic-properties draw:fill="none" draw:stroke="solid" svg:stroke-width="0.01042in" svg:stroke-color="#000000" svg:stroke-opacity="100%" draw:stroke-linejoin="round" svg:stroke-linecap="butt"/>
    </style:style>
    <style:style style:family="table-cell" style:name="a652">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ext" style:name="a653">
      <style:text-properties fo:font-variant="normal" fo:text-transform="none" style:text-line-through-type="none" style:text-line-through-style="none" style:text-line-through-width="auto" style:text-line-through-color="font-color" fo:font-size="0.15278in" style:font-size-asian="0.15278in" style:font-size-complex="0.15278in" style:text-underline-type="none" style:text-underline-style="none" style:text-underline-width="auto" style:text-underline-mode="continuous"/>
    </style:style>
    <style:style style:family="paragraph" style:name="a12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4">
      <style:paragraph-properties fo:line-height="100%" fo:text-align="left" fo:margin-left="0in" fo:margin-right="0in" fo:text-indent="0in" fo:margin-top="0in" fo:margin-bottom="0in" style:writing-mode="lr-tb"/>
    </style:style>
    <style:style style:family="presentation" style:name="a12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able-cell" style:name="a655">
      <style:table-cell-properties style:vertical-align="middle" fo:border-top="0.00782in solid #a6b808" fo:border-bottom="0.00782in solid #a6b808" fo:border-left="0.00782in solid #a6b808" fo:border-right="0.00782in solid #a6b808" fo:padding-top="0.00719in" fo:padding-bottom="0in" fo:padding-left="0.00722in" fo:padding-right="0.00722in"/>
      <style:paragraph-properties style:writing-mode="lr-tb"/>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55">
      <style:graphic-properties draw:fill="none" draw:stroke="solid" svg:stroke-width="0.01042in" svg:stroke-color="#000000" svg:stroke-opacity="100%" draw:stroke-linejoin="round" svg:stroke-linecap="butt"/>
    </style:style>
    <style:style style:family="text" style:name="a6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91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9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15" style:parent-style-name="Graphics">
      <style:graphic-properties draw:fill="none" fo:clip="rect(0in, 0in, 0in, 0in)" draw:stroke="none" draw:image-opacity="100%"/>
    </style:style>
    <style:style style:family="graphic" style:name="a916" style:parent-style-name="Graphics">
      <style:graphic-properties draw:fill="none" fo:clip="rect(0in, 0in, 0in, 0in)" draw:stroke="none" draw:image-opacity="100%"/>
    </style:style>
    <style:style style:family="graphic" style:name="a917" style:parent-style-name="Graphics">
      <style:graphic-properties draw:fill="none" fo:clip="rect(0in, 0in, 0in, 0in)" draw:stroke="none" draw:image-opacity="100%"/>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36" style:parent-style-name="Graphics">
      <style:graphic-properties draw:fill="none" fo:clip="rect(0.24621in, 0in, 0in, 0in)" draw:stroke="none" draw:image-opacity="100%"/>
    </style:style>
    <style:style style:family="graphic" style:name="a37" style:parent-style-name="Graphics">
      <style:graphic-properties draw:fill="none" fo:clip="rect(0in, 0in, 0in, 0in)" draw:stroke="none" draw:image-opacity="100%"/>
    </style:style>
    <style:style style:family="paragraph" style:name="a6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6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6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2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264">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text" style:name="a6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6">
      <style:paragraph-properties fo:line-height="100%" fo:text-align="left" style:tab-stop-distance="1in" fo:margin-left="0in" fo:margin-right="0in" fo:text-indent="0.0138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928" style:parent-style-name="Graphics">
      <style:graphic-properties draw:fill="none" fo:clip="rect(0in, 0in, 0in, 0in)" draw:stroke="none" draw:image-opacity="100%"/>
    </style:style>
    <style:style style:family="presentation"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929" style:parent-style-name="Graphics">
      <style:graphic-properties draw:fill="none" fo:clip="rect(0in, 0in, 0in, 0in)" draw:stroke="none" draw:image-opacity="100%"/>
    </style:style>
    <style:style style:family="graphic" style:name="a41" style:parent-style-name="Graphics">
      <style:graphic-properties draw:fill="none" fo:clip="rect(0in, 0in, 0in, 0in)" draw:stroke="none" draw:image-opacity="100%"/>
    </style:style>
    <style:style style:family="graphic" style:name="a42" style:parent-style-name="Graphics">
      <style:graphic-properties draw:fill="none" fo:clip="rect(0in, 0in, 0in, 0in)" draw:stroke="none" draw:image-opacity="100%"/>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6">
      <style:graphic-properties draw:fill="none" draw:stroke="solid" svg:stroke-width="0.01042in" svg:stroke-color="#000000" svg:stroke-opacity="100%" draw:stroke-linejoin="round" svg:stroke-linecap="butt"/>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4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1">
      <style:graphic-properties draw:fill="none" draw:stroke="solid" svg:stroke-width="0.01042in" svg:stroke-color="#000000" svg:stroke-opacity="100%" draw:stroke-linejoin="round" svg:stroke-linecap="butt"/>
    </style:style>
    <style:style style:family="paragraph" style:name="a6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7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27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0">
      <style:graphic-properties draw:fill="none" draw:stroke="solid" svg:stroke-width="0.01042in" svg:stroke-color="#000000" svg:stroke-opacity="100%" draw:stroke-linejoin="round" svg:stroke-linecap="butt"/>
    </style:style>
    <style:style style:family="text" style:name="a9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93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37" style:parent-style-name="Graphics">
      <style:graphic-properties draw:fill="none" fo:clip="rect(0in, 0in, 0in, 0in)" draw:stroke="none" draw:image-opacity="100%"/>
    </style:style>
    <style:style style:family="graphic" style:name="a938" style:parent-style-name="Graphics">
      <style:graphic-properties draw:fill="none" fo:clip="rect(0in, 0in, 0in, 0in)" draw:stroke="none" draw:image-opacity="100%"/>
    </style:style>
    <style:style style:family="presentation" style:name="a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939" style:parent-style-name="Graphics">
      <style:graphic-properties draw:fill="none" fo:clip="rect(0in, 0in, 0in, 0in)" draw:stroke="none" draw:image-opacity="100%"/>
    </style:style>
    <style:style style:family="drawing-page" style:name="a5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3" style:parent-style-name="Graphics">
      <style:graphic-properties draw:fill="none" fo:clip="rect(0.92803in, 0in, 0.92689in, 0in)" draw:stroke="none" draw:image-opacity="100%"/>
    </style:style>
    <style:style style:family="graphic" style:name="a54" style:parent-style-name="Graphics">
      <style:graphic-properties draw:fill="none" fo:clip="rect(0in, 0in, 0in, 0in)" draw:stroke="none" draw:image-opacity="100%"/>
    </style:style>
    <style:style style:family="graphic" style:name="a55" style:parent-style-name="Graphics">
      <style:graphic-properties draw:fill="none" fo:clip="rect(0in, 0in, 0in, 0in)" draw:stroke="none" draw:image-opacity="100%"/>
    </style:style>
    <style:style style:family="graphic" style:name="a56" style:parent-style-name="Graphics">
      <style:graphic-properties draw:fill="none" fo:clip="rect(0in, 0in, 0in, 0in)" draw:stroke="none" draw:image-opacity="100%"/>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8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8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0">
      <style:graphic-properties fo:wrap-option="wrap" fo:padding-top="0.07499in" fo:padding-bottom="0.07499in" fo:padding-left="0.07499in" fo:padding-right="0.07499in" draw:textarea-vertical-align="middle" draw:textarea-horizontal-align="left" draw:fill="solid" draw:fill-color="#699aff" draw:opacity="100%" draw:stroke="none" draw:auto-grow-width="false" draw:auto-grow-height="false"/>
      <style:paragraph-properties style:font-independent-line-spacing="true" style:writing-mode="lr-tb"/>
    </style:style>
    <style:style style:family="paragraph" style:name="a6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6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87">
      <style:graphic-properties draw:fill="none" draw:stroke="solid" svg:stroke-width="0.01042in" svg:stroke-color="#000000" svg:stroke-opacity="100%" draw:stroke-linejoin="round" svg:stroke-linecap="butt"/>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8">
      <style:paragraph-properties fo:line-height="100%" fo:text-align="left" style:tab-stop-distance="1in" fo:margin-left="0in" fo:margin-right="0in" fo:text-indent="0.0138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3">
      <style:graphic-properties draw:fill="none" draw:stroke="solid" svg:stroke-width="0.01042in" svg:stroke-color="#000000" svg:stroke-opacity="100%" draw:stroke-linejoin="round" svg:stroke-linecap="butt"/>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6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294" style:parent-style-name="Graphics">
      <style:graphic-properties draw:fill="none" fo:clip="rect(0.24137in, 0in, 0in, 0in)" draw:stroke="none" draw:image-opacity="100%"/>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5" style:parent-style-name="Graphics">
      <style:graphic-properties draw:fill="none" draw:stroke="none" draw:image-opacity="100%"/>
    </style:style>
    <style:style style:family="paragraph" style:name="a6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6" style:parent-style-name="Graphics">
      <style:graphic-properties draw:fill="none" draw:stroke="none" draw:image-opacity="100%"/>
    </style:style>
    <style:style style:family="graphic" style:name="a1297" style:parent-style-name="Graphics">
      <style:graphic-properties draw:fill="none" draw:stroke="none" draw:image-opacity="100%"/>
    </style:style>
    <style:style style:family="text" style:name="a12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0" style:parent-style-name="Graphics">
      <style:graphic-properties draw:fill="none" fo:clip="rect(0in, 0in, 0in, 0in)" draw:stroke="none" draw:image-opacity="100%"/>
    </style:style>
    <style:style style:family="graphic" style:name="a951" style:parent-style-name="Graphics">
      <style:graphic-properties draw:fill="none" fo:clip="rect(0in, 0in, 0in, 0in)" draw:stroke="none" draw:image-opacity="100%"/>
    </style:style>
    <style:style style:family="presentation" style:name="a952">
      <style:graphic-properties draw:fill="none" draw:stroke="solid" svg:stroke-width="0.01042in" svg:stroke-color="#000000" svg:stroke-opacity="100%" draw:stroke-linejoin="round" svg:stroke-linecap="butt"/>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95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00">
      <style:graphic-properties draw:fill="none" draw:stroke="solid" svg:stroke-width="0.01042in" svg:stroke-color="#000000" svg:stroke-opacity="100%" draw:stroke-linejoin="round" svg:stroke-linecap="butt"/>
    </style:style>
    <style:style style:family="drawing-page" style:name="a9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 style:parent-style-name="Graphics">
      <style:graphic-properties draw:fill="none" fo:clip="rect(0.67206in, 0in, 0in, 0in)" draw:stroke="none" draw:image-opacity="100%"/>
    </style:style>
    <style:style style:family="paragraph" style:name="a20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 style:parent-style-name="Graphics">
      <style:graphic-properties draw:fill="none" fo:clip="rect(0in, 0in, 0in, 0in)" draw:stroke="none" draw:image-opacity="100%"/>
    </style:style>
    <style:style style:family="graphic" style:name="a72" style:parent-style-name="Graphics">
      <style:graphic-properties draw:fill="none" fo:clip="rect(0in, 0in, 0in, 0in)" draw:stroke="none" draw:image-opacity="100%"/>
    </style:style>
    <style:style style:family="presentation" style:name="a20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73" style:parent-style-name="Graphics">
      <style:graphic-properties draw:fill="none" fo:clip="rect(0in, 0in, 0in, 0in)" draw:stroke="none" draw:image-opacity="100%"/>
    </style:style>
    <style:style style:family="drawing-page" style:name="a20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20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9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6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965" style:parent-style-name="Graphics">
      <style:graphic-properties draw:fill="none" fo:clip="rect(0in, 0in, 0in, 0in)" draw:stroke="none" draw:image-opacity="100%"/>
    </style:style>
    <style:style style:family="graphic" style:name="a966" style:parent-style-name="Graphics">
      <style:graphic-properties draw:fill="none" fo:clip="rect(0in, 0in, 0in, 0in)" draw:stroke="none" draw:image-opacity="100%"/>
    </style:style>
    <style:style style:family="graphic" style:name="a967" style:parent-style-name="Graphics">
      <style:graphic-properties draw:fill="none" fo:clip="rect(0in, 0in, 0in, 0in)" draw:stroke="none" draw:image-opacity="100%"/>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968" style:parent-style-name="Graphics">
      <style:graphic-properties draw:fill="none" fo:clip="rect(0in, 0in, 0in, 0in)" draw:stroke="none" draw:image-opacity="100%"/>
    </style:style>
    <style:style style:family="paragraph" style:name="a2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
      <style:graphic-properties draw:fill="none" draw:stroke="solid" svg:stroke-width="0.01042in" svg:stroke-color="#000000" svg:stroke-opacity="100%" draw:stroke-linejoin="round" svg:stroke-linecap="butt"/>
    </style:style>
    <style:style style:family="presentation" style:name="a2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3" style:parent-style-name="Graphics">
      <style:graphic-properties draw:fill="none" fo:clip="rect(0in, 13.96608in, 0in, 1.11211in)" draw:stroke="none" draw:image-opacity="100%"/>
    </style:style>
    <style:style style:family="paragraph" style:name="a8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4">
      <style:graphic-properties draw:fill="none" draw:stroke="solid" svg:stroke-width="0.01042in" svg:stroke-color="#000000" svg:stroke-opacity="100%" draw:stroke-linejoin="round" svg:stroke-linecap="butt"/>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1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87" style:parent-style-name="Graphics">
      <style:graphic-properties draw:fill="none" fo:clip="rect(1.33427in, 0in, 1.33313in, 0in)" draw:stroke="none" draw:image-opacity="100%"/>
    </style:style>
    <style:style style:family="drawing-page" style:name="a21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88" style:parent-style-name="Graphics">
      <style:graphic-properties draw:fill="none" fo:clip="rect(0in, 0in, 0in, 0in)" draw:stroke="none" draw:image-opacity="100%"/>
    </style:style>
    <style:style style:family="graphic" style:name="a89" style:parent-style-name="Graphics">
      <style:graphic-properties draw:fill="none" fo:clip="rect(0in, 0in, 0in, 0in)" draw:stroke="none" draw:image-opacity="100%"/>
    </style:style>
    <style:style style:family="paragraph" style:name="a9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1">
      <style:graphic-properties fo:wrap-option="wrap" fo:padding-top="0.07499in" fo:padding-bottom="0.07499in" fo:padding-left="0.07499in" fo:padding-right="0.07499in" draw:textarea-vertical-align="middle" draw:textarea-horizontal-align="left" draw:fill="none" draw:stroke="solid" svg:stroke-width="0.02343in" svg:stroke-color="#699aff" svg:stroke-opacity="100%" draw:stroke-linejoin="round" svg:stroke-linecap="butt" draw:auto-grow-width="false" draw:auto-grow-height="false"/>
      <style:paragraph-properties style:font-independent-line-spacing="true" style:writing-mode="lr-tb"/>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 style:parent-style-name="Graphics">
      <style:graphic-properties draw:fill="none" fo:clip="rect(0in, 0in, 0in, 0in)" draw:stroke="none" draw:image-opacity="100%"/>
    </style:style>
    <style:style style:family="paragraph" style:name="a2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75in" style:font-size-asian="0.375in" style:font-size-complex="0.37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2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227" style:parent-style-name="Graphics">
      <style:graphic-properties draw:fill="none" fo:clip="rect(0in, 13.96608in, 0in, 1.11211in)" draw:stroke="none" draw:image-opacity="100%"/>
    </style:style>
    <style:style style:family="paragraph" style:name="a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8">
      <style:graphic-properties draw:fill="none" draw:stroke="solid" svg:stroke-width="0.01042in" svg:stroke-color="#000000" svg:stroke-opacity="100%" draw:stroke-linejoin="round" svg:stroke-linecap="butt"/>
    </style:style>
    <style:style style:family="presentation"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
      <style:graphic-properties draw:fill="none" draw:stroke="solid" svg:stroke-width="0.01042in" svg:stroke-color="#000000" svg:stroke-opacity="100%" draw:stroke-linejoin="round" svg:stroke-linecap="butt"/>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09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4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6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8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8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91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1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25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5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9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5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8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22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9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6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2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8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41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3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6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2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5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2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3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48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95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7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4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
      <text:list-level-style-number text:level="1" style:num-format="">
        <style:list-level-properties text:space-before="0.25in" text:min-label-width="0.25in"/>
      </text:list-level-style-number>
      <text:list-level-style-number text:level="2" style:num-format="">
        <style:list-level-properties text:space-before="0.75in" text:min-label-width="0.25in"/>
      </text:list-level-style-number>
      <text:list-level-style-number text:level="3" style:num-format="">
        <style:list-level-properties text:space-before="1.25in" text:min-label-width="0.25in"/>
      </text:list-level-style-number>
      <text:list-level-style-number text:level="4" style:num-format="">
        <style:list-level-properties text:space-before="1.75in" text:min-label-width="0.25in"/>
      </text:list-level-style-number>
      <text:list-level-style-number text:level="5" style:num-format="">
        <style:list-level-properties text:space-before="2.25in" text:min-label-width="0.25in"/>
      </text:list-level-style-number>
      <text:list-level-style-number text:level="6" style:num-format="">
        <style:list-level-properties text:space-before="2.75in" text:min-label-width="0.25in"/>
      </text:list-level-style-number>
      <text:list-level-style-number text:level="7" style:num-format="">
        <style:list-level-properties text:space-before="3.25in" text:min-label-width="0.25in"/>
      </text:list-level-style-number>
      <text:list-level-style-number text:level="8" style:num-format="">
        <style:list-level-properties text:space-before="3.75in" text:min-label-width="0.25in"/>
      </text:list-level-style-number>
      <text:list-level-style-number text:level="9" style:num-format="">
        <style:list-level-properties text:space-before="4.25in" text:min-label-width="0.25in"/>
      </text:list-level-style-number>
    </text:list-style>
    <text:list-style style:name="a89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45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3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6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9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7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0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3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7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4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7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0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1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3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4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7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27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93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0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46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24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4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2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21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43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7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8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1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40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6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5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office:automatic-styles>
  <office:master-styles>
    <draw:layer-set>
      <draw:layer draw:name="Master1-bg" draw:protected="true"/>
    </draw:layer-set>
    <style:master-page style:name="Master1-CCS-2025-slide-deck" style:page-layout-name="pageLayout1" draw:style-name="a0">
      <draw:frame draw:id="id0" presentation:style-name="a3" draw:name="Google Shape;6;p1" svg:x="0.68803in" svg:y="2.17177in" svg:width="8.62927in" svg:height="0.604in" presentation:class="title" presentation:placeholder="false">
        <draw:text-box>
          <text:p text:style-name="a2" text:class-names="" text:cond-style-name=""><text:span text:style-name="a1" text:class-names=""/></text:p>
        </draw:text-box>
        <svg:title/>
        <svg:desc/>
      </draw:frame>
      <draw:frame draw:id="id1" presentation:style-name="a7" draw:name="Google Shape;7;p1" svg:x="0.50026in" svg:y="1.29375in" svg:width="9.00459in" svg:height="3.7126in" presentation:class="outline" presentation:placeholder="false">
        <draw:text-box>
          <text:list text:style-name="a6">
            <text:list-item>
              <text:p text:style-name="a5" text:class-names="" text:cond-style-name=""><text:span text:style-name="a4" text:class-names=""/></text:p>
            </text:list-item>
          </text:list>
        </draw:text-box>
        <svg:title/>
        <svg:desc/>
      </draw:frame>
      <draw:frame draw:id="id2" presentation:style-name="a11" draw:name="Google Shape;8;p1" svg:x="9.28597in" svg:y="5.23125in" svg:width="0.21916in" svg:height="0.229in" presentation:class="page-number" presentation:placeholder="false">
        <draw:text-box>
          <text:p text:style-name="a10" text:class-names="" text:cond-style-name=""><text:span text:style-name="a8" text:class-names=""><text:page-number style:num-format="1" text:fixed="false">‹#›</text:page-number></text:span><text:span text:style-name="a9" text:class-names=""/></text:p>
        </draw:text-box>
        <svg:title/>
        <svg:desc/>
      </draw:frame>
      <presentation:notes style:page-layout-name="pageLayout2" draw:style-name="a17">
        <draw:page-thumbnail svg:x="0.41699in" svg:y="0.75in" svg:width="6.66675in" svg:height="3.75in" presentation:class="page" draw:id="id3" presentation:style-name="a12" draw:name="Google Shape;3;n">
          <svg:title/>
          <svg:desc/>
        </draw:page-thumbnail>
        <draw:frame draw:id="id4" presentation:style-name="a16" draw:name="Google Shape;4;n" svg:x="0.75in" svg:y="4.75in" svg:width="6in" svg:height="4.5in" presentation:class="notes" presentation:placeholder="false">
          <draw:text-box>
            <text:list text:style-name="a15">
              <text:list-item>
                <text:p text:style-name="a14" text:class-names="" text:cond-style-name=""><text:span text:style-name="a13" text:class-names=""/></text:p>
              </text:list-item>
            </text:list>
          </draw:text-box>
          <svg:title/>
          <svg:desc/>
        </draw:frame>
      </presentation:notes>
    </style:master-page>
    <style:master-page style:name="Master1-Layout1-cust-TITLE_1_1" style:page-layout-name="pageLayout1" draw:style-name="a18">
      <draw:frame draw:id="id5" draw:style-name="a19" draw:name="Google Shape;10;p2" svg:x="2.6153in" svg:y="0in" svg:width="7.3847in" svg:height="4.10712in" style:rel-width="scale" style:rel-height="scale">
        <draw:image xlink:href="media/image14.png" xlink:type="simple" xlink:show="embed" xlink:actuate="onLoad"/>
        <svg:title/>
        <svg:desc/>
      </draw:frame>
      <draw:frame draw:id="id6" draw:style-name="a20" draw:name="Google Shape;11;p2" svg:x="0in" svg:y="0in" svg:width="10in" svg:height="5.625in" style:rel-width="scale" style:rel-height="scale">
        <draw:image xlink:href="media/image15.png" xlink:type="simple" xlink:show="embed" xlink:actuate="onLoad"/>
        <svg:title/>
        <svg:desc/>
      </draw:frame>
      <draw:frame draw:id="id7" draw:style-name="a21" draw:name="Google Shape;12;p2" svg:x="0.24537in" svg:y="4.17501in" svg:width="1.45922in" svg:height="1.33594in" style:rel-width="scale" style:rel-height="scale">
        <draw:image xlink:href="media/image16.png" xlink:type="simple" xlink:show="embed" xlink:actuate="onLoad"/>
        <svg:title>Crown Commercial Service(stacked_black).png</svg:title>
        <svg:desc/>
      </draw:frame>
      <draw:frame draw:id="id8" draw:style-name="a22" draw:name="Google Shape;13;p2" svg:x="3.17157in" svg:y="4.63961in" svg:width="3.65687in" svg:height="0.40674in" style:rel-width="scale" style:rel-height="scale">
        <draw:image xlink:href="media/image17.png" xlink:type="simple" xlink:show="embed" xlink:actuate="onLoad"/>
        <svg:title>Asset 1@3x.png</svg:title>
        <svg:desc/>
      </draw:frame>
      <draw:frame draw:id="id9" presentation:style-name="a25" draw:name="Google Shape;14;p2" svg:x="0.24537in" svg:y="0.98278in" svg:width="3.00558in" svg:height="1.70768in" presentation:class="title" presentation:placeholder="false">
        <draw:text-box>
          <text:p text:style-name="a24" text:class-names="" text:cond-style-name=""><text:span text:style-name="a23" text:class-names=""/></text:p>
        </draw:text-box>
        <svg:title/>
        <svg:desc/>
      </draw:frame>
      <draw:frame draw:id="id10" presentation:style-name="a28" draw:name="Google Shape;15;p2" svg:x="0.24537in" svg:y="2.76337in" svg:width="2.92618in" svg:height="1in" presentation:class="title" presentation:placeholder="false">
        <draw:text-box>
          <text:p text:style-name="a27" text:class-names="" text:cond-style-name=""><text:span text:style-name="a26" text:class-names=""/></text:p>
        </draw:text-box>
        <svg:title/>
        <svg:desc/>
      </draw:frame>
      <presentation:notes style:page-layout-name="pageLayout2" draw:style-name="a34">
        <draw:page-thumbnail svg:x="0.41699in" svg:y="0.75in" svg:width="6.66675in" svg:height="3.75in" presentation:class="page" draw:id="id3" presentation:style-name="a29" draw:name="Google Shape;3;n">
          <svg:title/>
          <svg:desc/>
        </draw:page-thumbnail>
        <draw:frame draw:id="id4" presentation:style-name="a33" draw:name="Google Shape;4;n" svg:x="0.75in" svg:y="4.75in" svg:width="6in" svg:height="4.5in" presentation:class="notes" presentation:placeholder="false">
          <draw:text-box>
            <text:list text:style-name="a32">
              <text:list-item>
                <text:p text:style-name="a31" text:class-names="" text:cond-style-name=""><text:span text:style-name="a30" text:class-names=""/></text:p>
              </text:list-item>
            </text:list>
          </draw:text-box>
          <svg:title/>
          <svg:desc/>
        </draw:frame>
      </presentation:notes>
    </style:master-page>
    <style:master-page style:name="Master1-Layout2-title-TITLE" style:page-layout-name="pageLayout1" draw:style-name="a35">
      <draw:frame draw:id="id11" draw:style-name="a36" draw:name="Google Shape;17;p3" svg:x="2.75789in" svg:y="0in" svg:width="7.27653in" svg:height="4.06545in" style:rel-width="scale" style:rel-height="scale">
        <draw:image xlink:href="media/image18.png" xlink:type="simple" xlink:show="embed" xlink:actuate="onLoad"/>
        <svg:title/>
        <svg:desc/>
      </draw:frame>
      <draw:frame draw:id="id12" draw:style-name="a37" draw:name="Google Shape;18;p3" svg:x="0in" svg:y="0in" svg:width="10in" svg:height="5.625in" style:rel-width="scale" style:rel-height="scale">
        <draw:image xlink:href="media/image15.png" xlink:type="simple" xlink:show="embed" xlink:actuate="onLoad"/>
        <svg:title/>
        <svg:desc/>
      </draw:frame>
      <draw:frame draw:id="id13" presentation:style-name="a40" draw:name="Google Shape;19;p3" svg:x="0.24537in" svg:y="0.98278in" svg:width="3.00558in" svg:height="1.70768in" presentation:class="title" presentation:placeholder="false">
        <draw:text-box>
          <text:p text:style-name="a39" text:class-names="" text:cond-style-name=""><text:span text:style-name="a38" text:class-names=""/></text:p>
        </draw:text-box>
        <svg:title/>
        <svg:desc/>
      </draw:frame>
      <draw:frame draw:id="id14" draw:style-name="a41" draw:name="Google Shape;20;p3" svg:x="0.24537in" svg:y="4.17501in" svg:width="1.45922in" svg:height="1.33594in" style:rel-width="scale" style:rel-height="scale">
        <draw:image xlink:href="media/image16.png" xlink:type="simple" xlink:show="embed" xlink:actuate="onLoad"/>
        <svg:title>Crown Commercial Service(stacked_black).png</svg:title>
        <svg:desc/>
      </draw:frame>
      <draw:frame draw:id="id15" draw:style-name="a42" draw:name="Google Shape;21;p3" svg:x="3.17157in" svg:y="4.63961in" svg:width="3.65687in" svg:height="0.40674in" style:rel-width="scale" style:rel-height="scale">
        <draw:image xlink:href="media/image17.png" xlink:type="simple" xlink:show="embed" xlink:actuate="onLoad"/>
        <svg:title>Asset 1@3x.png</svg:title>
        <svg:desc/>
      </draw:frame>
      <draw:frame draw:id="id16" presentation:style-name="a45" draw:name="Google Shape;22;p3" svg:x="0.24537in" svg:y="2.76337in" svg:width="2.92618in" svg:height="1in" presentation:class="title" presentation:placeholder="false">
        <draw:text-box>
          <text:p text:style-name="a44" text:class-names="" text:cond-style-name=""><text:span text:style-name="a43" text:class-names=""/></text:p>
        </draw:text-box>
        <svg:title/>
        <svg:desc/>
      </draw:frame>
      <presentation:notes style:page-layout-name="pageLayout2" draw:style-name="a51">
        <draw:page-thumbnail svg:x="0.41699in" svg:y="0.75in" svg:width="6.66675in" svg:height="3.75in" presentation:class="page" draw:id="id3" presentation:style-name="a46" draw:name="Google Shape;3;n">
          <svg:title/>
          <svg:desc/>
        </draw:page-thumbnail>
        <draw:frame draw:id="id4" presentation:style-name="a50" draw:name="Google Shape;4;n" svg:x="0.75in" svg:y="4.75in" svg:width="6in" svg:height="4.5in" presentation:class="notes" presentation:placeholder="false">
          <draw:text-box>
            <text:list text:style-name="a49">
              <text:list-item>
                <text:p text:style-name="a48" text:class-names="" text:cond-style-name=""><text:span text:style-name="a47" text:class-names=""/></text:p>
              </text:list-item>
            </text:list>
          </draw:text-box>
          <svg:title/>
          <svg:desc/>
        </draw:frame>
      </presentation:notes>
    </style:master-page>
    <style:master-page style:name="Master1-Layout3-cust-TITLE_1" style:page-layout-name="pageLayout1" draw:style-name="a52">
      <draw:frame draw:id="id17" draw:style-name="a53" draw:name="Google Shape;24;p4" svg:x="2.72148in" svg:y="0in" svg:width="7.27852in" svg:height="4.2217in" style:rel-width="scale" style:rel-height="scale">
        <draw:image xlink:href="media/image19.jpg" xlink:type="simple" xlink:show="embed" xlink:actuate="onLoad"/>
        <svg:title>GettyImages-1371093382.jpg</svg:title>
        <svg:desc/>
      </draw:frame>
      <draw:frame draw:id="id18" draw:style-name="a54" draw:name="Google Shape;25;p4" svg:x="0in" svg:y="0in" svg:width="10in" svg:height="5.625in" style:rel-width="scale" style:rel-height="scale">
        <draw:image xlink:href="media/image15.png" xlink:type="simple" xlink:show="embed" xlink:actuate="onLoad"/>
        <svg:title/>
        <svg:desc/>
      </draw:frame>
      <draw:frame draw:id="id19" draw:style-name="a55" draw:name="Google Shape;26;p4" svg:x="0.24537in" svg:y="4.17501in" svg:width="1.45922in" svg:height="1.33594in" style:rel-width="scale" style:rel-height="scale">
        <draw:image xlink:href="media/image16.png" xlink:type="simple" xlink:show="embed" xlink:actuate="onLoad"/>
        <svg:title>Crown Commercial Service(stacked_black).png</svg:title>
        <svg:desc/>
      </draw:frame>
      <draw:frame draw:id="id20" draw:style-name="a56" draw:name="Google Shape;27;p4" svg:x="3.17157in" svg:y="4.63961in" svg:width="3.65687in" svg:height="0.40674in" style:rel-width="scale" style:rel-height="scale">
        <draw:image xlink:href="media/image17.png" xlink:type="simple" xlink:show="embed" xlink:actuate="onLoad"/>
        <svg:title>Asset 1@3x.png</svg:title>
        <svg:desc/>
      </draw:frame>
      <draw:frame draw:id="id21" presentation:style-name="a59" draw:name="Google Shape;28;p4" svg:x="0.24537in" svg:y="0.98278in" svg:width="3.00558in" svg:height="1.70768in" presentation:class="title" presentation:placeholder="false">
        <draw:text-box>
          <text:p text:style-name="a58" text:class-names="" text:cond-style-name=""><text:span text:style-name="a57" text:class-names=""/></text:p>
        </draw:text-box>
        <svg:title/>
        <svg:desc/>
      </draw:frame>
      <draw:frame draw:id="id22" presentation:style-name="a62" draw:name="Google Shape;29;p4" svg:x="0.24537in" svg:y="2.76337in" svg:width="2.92618in" svg:height="1in" presentation:class="title" presentation:placeholder="false">
        <draw:text-box>
          <text:p text:style-name="a61" text:class-names="" text:cond-style-name=""><text:span text:style-name="a60" text:class-names=""/></text:p>
        </draw:text-box>
        <svg:title/>
        <svg:desc/>
      </draw:frame>
      <presentation:notes style:page-layout-name="pageLayout2" draw:style-name="a68">
        <draw:page-thumbnail svg:x="0.41699in" svg:y="0.75in" svg:width="6.66675in" svg:height="3.75in" presentation:class="page" draw:id="id3" presentation:style-name="a63" draw:name="Google Shape;3;n">
          <svg:title/>
          <svg:desc/>
        </draw:page-thumbnail>
        <draw:frame draw:id="id4" presentation:style-name="a67" draw:name="Google Shape;4;n" svg:x="0.75in" svg:y="4.75in" svg:width="6in" svg:height="4.5in" presentation:class="notes" presentation:placeholder="false">
          <draw:text-box>
            <text:list text:style-name="a66">
              <text:list-item>
                <text:p text:style-name="a65" text:class-names="" text:cond-style-name=""><text:span text:style-name="a64" text:class-names=""/></text:p>
              </text:list-item>
            </text:list>
          </draw:text-box>
          <svg:title/>
          <svg:desc/>
        </draw:frame>
      </presentation:notes>
    </style:master-page>
    <style:master-page style:name="Master1-Layout4-cust-TITLE_1_1_1" style:page-layout-name="pageLayout1" draw:style-name="a69">
      <draw:frame draw:id="id23" draw:style-name="a70" draw:name="Google Shape;31;p5" svg:x="2.78023in" svg:y="0in" svg:width="7.21977in" svg:height="4.38837in" style:rel-width="scale" style:rel-height="scale">
        <draw:image xlink:href="media/image20.png" xlink:type="simple" xlink:show="embed" xlink:actuate="onLoad"/>
        <svg:title/>
        <svg:desc/>
      </draw:frame>
      <draw:frame draw:id="id24" draw:style-name="a71" draw:name="Google Shape;32;p5" svg:x="0in" svg:y="0in" svg:width="10in" svg:height="5.625in" style:rel-width="scale" style:rel-height="scale">
        <draw:image xlink:href="media/image21.png" xlink:type="simple" xlink:show="embed" xlink:actuate="onLoad"/>
        <svg:title/>
        <svg:desc/>
      </draw:frame>
      <draw:frame draw:id="id25" draw:style-name="a72" draw:name="Google Shape;33;p5" svg:x="0.24537in" svg:y="4.17501in" svg:width="1.45922in" svg:height="1.33594in" style:rel-width="scale" style:rel-height="scale">
        <draw:image xlink:href="media/image16.png" xlink:type="simple" xlink:show="embed" xlink:actuate="onLoad"/>
        <svg:title>Crown Commercial Service(stacked_black).png</svg:title>
        <svg:desc/>
      </draw:frame>
      <draw:frame draw:id="id26" draw:style-name="a73" draw:name="Google Shape;34;p5" svg:x="3.17157in" svg:y="4.63961in" svg:width="3.65687in" svg:height="0.40674in" style:rel-width="scale" style:rel-height="scale">
        <draw:image xlink:href="media/image17.png" xlink:type="simple" xlink:show="embed" xlink:actuate="onLoad"/>
        <svg:title>Asset 1@3x.png</svg:title>
        <svg:desc/>
      </draw:frame>
      <draw:frame draw:id="id27" presentation:style-name="a76" draw:name="Google Shape;35;p5" svg:x="0.24537in" svg:y="0.98278in" svg:width="3.00558in" svg:height="1.70768in" presentation:class="title" presentation:placeholder="false">
        <draw:text-box>
          <text:p text:style-name="a75" text:class-names="" text:cond-style-name=""><text:span text:style-name="a74" text:class-names=""/></text:p>
        </draw:text-box>
        <svg:title/>
        <svg:desc/>
      </draw:frame>
      <draw:frame draw:id="id28" presentation:style-name="a79" draw:name="Google Shape;36;p5" svg:x="0.24537in" svg:y="2.76337in" svg:width="2.92618in" svg:height="1in" presentation:class="title" presentation:placeholder="false">
        <draw:text-box>
          <text:p text:style-name="a78" text:class-names="" text:cond-style-name=""><text:span text:style-name="a77" text:class-names=""/></text:p>
        </draw:text-box>
        <svg:title/>
        <svg:desc/>
      </draw:frame>
      <presentation:notes style:page-layout-name="pageLayout2" draw:style-name="a85">
        <draw:page-thumbnail svg:x="0.41699in" svg:y="0.75in" svg:width="6.66675in" svg:height="3.75in" presentation:class="page" draw:id="id3" presentation:style-name="a80" draw:name="Google Shape;3;n">
          <svg:title/>
          <svg:desc/>
        </draw:page-thumbnail>
        <draw:frame draw:id="id4" presentation:style-name="a84" draw:name="Google Shape;4;n" svg:x="0.75in" svg:y="4.75in" svg:width="6in" svg:height="4.5in" presentation:class="notes" presentation:placeholder="false">
          <draw:text-box>
            <text:list text:style-name="a83">
              <text:list-item>
                <text:p text:style-name="a82" text:class-names="" text:cond-style-name=""><text:span text:style-name="a81" text:class-names=""/></text:p>
              </text:list-item>
            </text:list>
          </draw:text-box>
          <svg:title/>
          <svg:desc/>
        </draw:frame>
      </presentation:notes>
    </style:master-page>
    <style:master-page style:name="Master1-Layout5-cust-TITLE_1_1_1_1" style:page-layout-name="pageLayout1" draw:style-name="a86">
      <draw:frame draw:id="id29" draw:style-name="a87" draw:name="Google Shape;38;p6" svg:x="2.51347in" svg:y="0in" svg:width="7.48653in" svg:height="4.05727in" style:rel-width="scale" style:rel-height="scale">
        <draw:image xlink:href="media/image22.jpg" xlink:type="simple" xlink:show="embed" xlink:actuate="onLoad"/>
        <svg:title>GettyImages-1768484214.jpg</svg:title>
        <svg:desc/>
      </draw:frame>
      <draw:frame draw:id="id30" draw:style-name="a88" draw:name="Google Shape;39;p6" svg:x="0in" svg:y="0in" svg:width="10in" svg:height="5.625in" style:rel-width="scale" style:rel-height="scale">
        <draw:image xlink:href="media/image21.png" xlink:type="simple" xlink:show="embed" xlink:actuate="onLoad"/>
        <svg:title/>
        <svg:desc/>
      </draw:frame>
      <draw:frame draw:id="id31" draw:style-name="a89" draw:name="Google Shape;40;p6" svg:x="0.24537in" svg:y="4.17501in" svg:width="1.45922in" svg:height="1.33594in" style:rel-width="scale" style:rel-height="scale">
        <draw:image xlink:href="media/image16.png" xlink:type="simple" xlink:show="embed" xlink:actuate="onLoad"/>
        <svg:title>Crown Commercial Service(stacked_black).png</svg:title>
        <svg:desc/>
      </draw:frame>
      <draw:frame draw:id="id32" draw:style-name="a90" draw:name="Google Shape;41;p6" svg:x="3.17157in" svg:y="4.63961in" svg:width="3.65687in" svg:height="0.40674in" style:rel-width="scale" style:rel-height="scale">
        <draw:image xlink:href="media/image17.png" xlink:type="simple" xlink:show="embed" xlink:actuate="onLoad"/>
        <svg:title>Asset 1@3x.png</svg:title>
        <svg:desc/>
      </draw:frame>
      <draw:frame draw:id="id33" presentation:style-name="a93" draw:name="Google Shape;42;p6" svg:x="0.24537in" svg:y="0.98278in" svg:width="3.00558in" svg:height="1.70768in" presentation:class="title" presentation:placeholder="false">
        <draw:text-box>
          <text:p text:style-name="a92" text:class-names="" text:cond-style-name=""><text:span text:style-name="a91" text:class-names=""/></text:p>
        </draw:text-box>
        <svg:title/>
        <svg:desc/>
      </draw:frame>
      <draw:frame draw:id="id34" presentation:style-name="a96" draw:name="Google Shape;43;p6" svg:x="0.24537in" svg:y="2.76337in" svg:width="2.92618in" svg:height="1in" presentation:class="title" presentation:placeholder="false">
        <draw:text-box>
          <text:p text:style-name="a95" text:class-names="" text:cond-style-name=""><text:span text:style-name="a94" text:class-names=""/></text:p>
        </draw:text-box>
        <svg:title/>
        <svg:desc/>
      </draw:frame>
      <presentation:notes style:page-layout-name="pageLayout2" draw:style-name="a102">
        <draw:page-thumbnail svg:x="0.41699in" svg:y="0.75in" svg:width="6.66675in" svg:height="3.75in" presentation:class="page" draw:id="id3" presentation:style-name="a97" draw:name="Google Shape;3;n">
          <svg:title/>
          <svg:desc/>
        </draw:page-thumbnail>
        <draw:frame draw:id="id4" presentation:style-name="a101" draw:name="Google Shape;4;n" svg:x="0.75in" svg:y="4.75in" svg:width="6in" svg:height="4.5in" presentation:class="notes" presentation:placeholder="false">
          <draw:text-box>
            <text:list text:style-name="a100">
              <text:list-item>
                <text:p text:style-name="a99" text:class-names="" text:cond-style-name=""><text:span text:style-name="a98" text:class-names=""/></text:p>
              </text:list-item>
            </text:list>
          </draw:text-box>
          <svg:title/>
          <svg:desc/>
        </draw:frame>
      </presentation:notes>
    </style:master-page>
    <style:master-page style:name="Master1-Layout6-cust-TITLE_1_1_1_1_1" style:page-layout-name="pageLayout1" draw:style-name="a103">
      <draw:frame draw:id="id35" draw:style-name="a104" draw:name="Google Shape;45;p7" svg:x="2.36024in" svg:y="0in" svg:width="7.63976in" svg:height="4.06599in" style:rel-width="scale" style:rel-height="scale">
        <draw:image xlink:href="media/image23.png" xlink:type="simple" xlink:show="embed" xlink:actuate="onLoad"/>
        <svg:title/>
        <svg:desc/>
      </draw:frame>
      <draw:frame draw:id="id36" draw:style-name="a105" draw:name="Google Shape;46;p7" svg:x="0in" svg:y="0in" svg:width="10in" svg:height="5.625in" style:rel-width="scale" style:rel-height="scale">
        <draw:image xlink:href="media/image21.png" xlink:type="simple" xlink:show="embed" xlink:actuate="onLoad"/>
        <svg:title/>
        <svg:desc/>
      </draw:frame>
      <draw:frame draw:id="id37" draw:style-name="a106" draw:name="Google Shape;47;p7" svg:x="0.24537in" svg:y="4.17501in" svg:width="1.45922in" svg:height="1.33594in" style:rel-width="scale" style:rel-height="scale">
        <draw:image xlink:href="media/image16.png" xlink:type="simple" xlink:show="embed" xlink:actuate="onLoad"/>
        <svg:title>Crown Commercial Service(stacked_black).png</svg:title>
        <svg:desc/>
      </draw:frame>
      <draw:frame draw:id="id38" draw:style-name="a107" draw:name="Google Shape;48;p7" svg:x="3.17157in" svg:y="4.63961in" svg:width="3.65687in" svg:height="0.40674in" style:rel-width="scale" style:rel-height="scale">
        <draw:image xlink:href="media/image17.png" xlink:type="simple" xlink:show="embed" xlink:actuate="onLoad"/>
        <svg:title>Asset 1@3x.png</svg:title>
        <svg:desc/>
      </draw:frame>
      <draw:frame draw:id="id39" presentation:style-name="a110" draw:name="Google Shape;49;p7" svg:x="0.24537in" svg:y="0.98278in" svg:width="3.00558in" svg:height="1.70768in" presentation:class="title" presentation:placeholder="false">
        <draw:text-box>
          <text:p text:style-name="a109" text:class-names="" text:cond-style-name=""><text:span text:style-name="a108" text:class-names=""/></text:p>
        </draw:text-box>
        <svg:title/>
        <svg:desc/>
      </draw:frame>
      <draw:frame draw:id="id40" presentation:style-name="a113" draw:name="Google Shape;50;p7" svg:x="0.24537in" svg:y="2.76337in" svg:width="2.92618in" svg:height="1in" presentation:class="title" presentation:placeholder="false">
        <draw:text-box>
          <text:p text:style-name="a112" text:class-names="" text:cond-style-name=""><text:span text:style-name="a111" text:class-names=""/></text:p>
        </draw:text-box>
        <svg:title/>
        <svg:desc/>
      </draw:frame>
      <presentation:notes style:page-layout-name="pageLayout2" draw:style-name="a119">
        <draw:page-thumbnail svg:x="0.41699in" svg:y="0.75in" svg:width="6.66675in" svg:height="3.75in" presentation:class="page" draw:id="id3" presentation:style-name="a114" draw:name="Google Shape;3;n">
          <svg:title/>
          <svg:desc/>
        </draw:page-thumbnail>
        <draw:frame draw:id="id4" presentation:style-name="a118" draw:name="Google Shape;4;n" svg:x="0.75in" svg:y="4.75in" svg:width="6in" svg:height="4.5in" presentation:class="notes" presentation:placeholder="false">
          <draw:text-box>
            <text:list text:style-name="a117">
              <text:list-item>
                <text:p text:style-name="a116" text:class-names="" text:cond-style-name=""><text:span text:style-name="a115" text:class-names=""/></text:p>
              </text:list-item>
            </text:list>
          </draw:text-box>
          <svg:title/>
          <svg:desc/>
        </draw:frame>
      </presentation:notes>
    </style:master-page>
    <style:master-page style:name="Master1-Layout7-cust-Title-Only" style:page-layout-name="pageLayout1" draw:style-name="a120">
      <draw:frame draw:id="id41" presentation:style-name="a124" draw:name="Google Shape;52;p8" svg:x="9.28597in" svg:y="5.23125in" svg:width="0.21916in" svg:height="0.229in" presentation:class="page-number" presentation:placeholder="false">
        <draw:text-box>
          <text:p text:style-name="a123" text:class-names="" text:cond-style-name=""><text:span text:style-name="a121" text:class-names=""><text:page-number style:num-format="1" text:fixed="false">‹#›</text:page-number></text:span><text:span text:style-name="a122" text:class-names=""/></text:p>
        </draw:text-box>
        <svg:title/>
        <svg:desc/>
      </draw:frame>
      <draw:custom-shape svg:x="0in" svg:y="0in" svg:width="3.11975in" svg:height="5.63747in" draw:id="id42" draw:style-name="a127" draw:name="Google Shape;53;p8">
        <svg:title/>
        <svg:desc/>
        <text:p text:style-name="a126" text:class-names="" text:cond-style-name=""><text:span text:style-name="a125" text:class-names=""/></text:p>
        <draw:enhanced-geometry xmlns:dr3d="urn:oasis:names:tc:opendocument:xmlns:dr3d:1.0" draw:type="non-primitive" svg:viewBox="0 0 21600 21600" draw:enhanced-path="M 0 0 L 21600 0 21600 21600 0 21600 Z N"/>
      </draw:custom-shape>
      <draw:frame draw:id="id43" presentation:style-name="a130" draw:name="Google Shape;54;p8" svg:x="3.42743in" svg:y="0.4725in" svg:width="5.94849in" svg:height="3.9731in" presentation:class="title" presentation:placeholder="false">
        <draw:text-box>
          <text:p text:style-name="a129" text:class-names="" text:cond-style-name=""><text:span text:style-name="a128" text:class-names=""/></text:p>
        </draw:text-box>
        <svg:title/>
        <svg:desc/>
      </draw:frame>
      <draw:frame draw:id="id44" presentation:style-name="a133" draw:name="Google Shape;55;p8" svg:x="0.375in" svg:y="0.4725in" svg:width="2.50689in" svg:height="1.25262in" presentation:class="title" presentation:placeholder="false">
        <draw:text-box>
          <text:p text:style-name="a132" text:class-names="" text:cond-style-name=""><text:span text:style-name="a131" text:class-names=""/></text:p>
        </draw:text-box>
        <svg:title/>
        <svg:desc/>
      </draw:frame>
      <presentation:notes style:page-layout-name="pageLayout2" draw:style-name="a139">
        <draw:page-thumbnail svg:x="0.41699in" svg:y="0.75in" svg:width="6.66675in" svg:height="3.75in" presentation:class="page" draw:id="id3" presentation:style-name="a134" draw:name="Google Shape;3;n">
          <svg:title/>
          <svg:desc/>
        </draw:page-thumbnail>
        <draw:frame draw:id="id4" presentation:style-name="a138" draw:name="Google Shape;4;n" svg:x="0.75in" svg:y="4.75in" svg:width="6in" svg:height="4.5in" presentation:class="notes" presentation:placeholder="false">
          <draw:text-box>
            <text:list text:style-name="a137">
              <text:list-item>
                <text:p text:style-name="a136" text:class-names="" text:cond-style-name=""><text:span text:style-name="a135" text:class-names=""/></text:p>
              </text:list-item>
            </text:list>
          </draw:text-box>
          <svg:title/>
          <svg:desc/>
        </draw:frame>
      </presentation:notes>
    </style:master-page>
    <style:master-page style:name="Master1-Layout8-cust-Title-Only_1_1" style:page-layout-name="pageLayout1" draw:style-name="a140">
      <draw:frame draw:id="id45" presentation:style-name="a144" draw:name="Google Shape;57;p9" svg:x="9.28597in" svg:y="5.23125in" svg:width="0.21916in" svg:height="0.229in" presentation:class="page-number" presentation:placeholder="false">
        <draw:text-box>
          <text:p text:style-name="a143" text:class-names="" text:cond-style-name=""><text:span text:style-name="a141" text:class-names=""><text:page-number style:num-format="1" text:fixed="false">‹#›</text:page-number></text:span><text:span text:style-name="a142" text:class-names=""/></text:p>
        </draw:text-box>
        <svg:title/>
        <svg:desc/>
      </draw:frame>
      <draw:custom-shape svg:x="0in" svg:y="0in" svg:width="3.11975in" svg:height="5.63747in" draw:id="id46" draw:style-name="a147" draw:name="Google Shape;58;p9">
        <svg:title/>
        <svg:desc/>
        <text:p text:style-name="a146" text:class-names="" text:cond-style-name=""><text:span text:style-name="a145" text:class-names=""/></text:p>
        <draw:enhanced-geometry xmlns:dr3d="urn:oasis:names:tc:opendocument:xmlns:dr3d:1.0" draw:type="non-primitive" svg:viewBox="0 0 21600 21600" draw:enhanced-path="M 0 0 L 21600 0 21600 21600 0 21600 Z N"/>
      </draw:custom-shape>
      <draw:frame draw:id="id47" presentation:style-name="a150" draw:name="Google Shape;59;p9" svg:x="3.42743in" svg:y="0.4725in" svg:width="5.94849in" svg:height="3.9731in" presentation:class="title" presentation:placeholder="false">
        <draw:text-box>
          <text:p text:style-name="a149" text:class-names="" text:cond-style-name=""><text:span text:style-name="a148" text:class-names=""/></text:p>
        </draw:text-box>
        <svg:title/>
        <svg:desc/>
      </draw:frame>
      <draw:frame draw:id="id48" presentation:style-name="a153" draw:name="Google Shape;60;p9" svg:x="0.375in" svg:y="0.4725in" svg:width="2.50689in" svg:height="1.25262in" presentation:class="title" presentation:placeholder="false">
        <draw:text-box>
          <text:p text:style-name="a152" text:class-names="" text:cond-style-name=""><text:span text:style-name="a151" text:class-names=""/></text:p>
        </draw:text-box>
        <svg:title/>
        <svg:desc/>
      </draw:frame>
      <presentation:notes style:page-layout-name="pageLayout2" draw:style-name="a159">
        <draw:page-thumbnail svg:x="0.41699in" svg:y="0.75in" svg:width="6.66675in" svg:height="3.75in" presentation:class="page" draw:id="id3" presentation:style-name="a154" draw:name="Google Shape;3;n">
          <svg:title/>
          <svg:desc/>
        </draw:page-thumbnail>
        <draw:frame draw:id="id4" presentation:style-name="a158" draw:name="Google Shape;4;n" svg:x="0.75in" svg:y="4.75in" svg:width="6in" svg:height="4.5in" presentation:class="notes" presentation:placeholder="false">
          <draw:text-box>
            <text:list text:style-name="a157">
              <text:list-item>
                <text:p text:style-name="a156" text:class-names="" text:cond-style-name=""><text:span text:style-name="a155" text:class-names=""/></text:p>
              </text:list-item>
            </text:list>
          </draw:text-box>
          <svg:title/>
          <svg:desc/>
        </draw:frame>
      </presentation:notes>
    </style:master-page>
    <style:master-page style:name="Master1-Layout9-cust-CUSTOM_4" style:page-layout-name="pageLayout1" draw:style-name="a160">
      <draw:custom-shape svg:width="0.59613in" svg:height="9.7149in" draw:id="id49" draw:style-name="a163" draw:transform="translate(-0.29806in -4.85745in) rotate(-1.5708) translate(5.02655in 0.67171in)" draw:name="Google Shape;62;p10">
        <svg:title/>
        <svg:desc/>
        <text:p text:style-name="a162" text:class-names="" text:cond-style-name=""><text:span text:style-name="a161"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50" presentation:style-name="a166" draw:name="Google Shape;63;p10" svg:x="0.3825in" svg:y="1.3125in" svg:width="8.12762in" svg:height="3.7874in" presentation:class="title" presentation:placeholder="false">
        <draw:text-box>
          <text:p text:style-name="a165" text:class-names="" text:cond-style-name=""><text:span text:style-name="a164" text:class-names=""/></text:p>
        </draw:text-box>
        <svg:title/>
        <svg:desc/>
      </draw:frame>
      <draw:frame draw:id="id51" presentation:style-name="a169" draw:name="Google Shape;64;p10" svg:x="0.37332in" svg:y="0.4707in" svg:width="7.85892in" svg:height="0.43668in" presentation:class="title" presentation:placeholder="false">
        <draw:text-box>
          <text:p text:style-name="a168" text:class-names="" text:cond-style-name=""><text:span text:style-name="a167" text:class-names=""/></text:p>
        </draw:text-box>
        <svg:title/>
        <svg:desc/>
      </draw:frame>
      <presentation:notes style:page-layout-name="pageLayout2" draw:style-name="a175">
        <draw:page-thumbnail svg:x="0.41699in" svg:y="0.75in" svg:width="6.66675in" svg:height="3.75in" presentation:class="page" draw:id="id3" presentation:style-name="a170" draw:name="Google Shape;3;n">
          <svg:title/>
          <svg:desc/>
        </draw:page-thumbnail>
        <draw:frame draw:id="id4" presentation:style-name="a174" draw:name="Google Shape;4;n" svg:x="0.75in" svg:y="4.75in" svg:width="6in" svg:height="4.5in" presentation:class="notes" presentation:placeholder="false">
          <draw:text-box>
            <text:list text:style-name="a173">
              <text:list-item>
                <text:p text:style-name="a172" text:class-names="" text:cond-style-name=""><text:span text:style-name="a171" text:class-names=""/></text:p>
              </text:list-item>
            </text:list>
          </draw:text-box>
          <svg:title/>
          <svg:desc/>
        </draw:frame>
      </presentation:notes>
    </style:master-page>
    <style:master-page style:name="Master1-Layout10-cust-CUSTOM_4_1" style:page-layout-name="pageLayout1" draw:style-name="a176">
      <draw:custom-shape svg:width="0.59613in" svg:height="9.7149in" draw:id="id52" draw:style-name="a179" draw:transform="translate(-0.29806in -4.85745in) rotate(-1.5708) translate(5.02655in 0.67171in)" draw:name="Google Shape;66;p11">
        <svg:title/>
        <svg:desc/>
        <text:p text:style-name="a178" text:class-names="" text:cond-style-name=""><text:span text:style-name="a177"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53" presentation:style-name="a182" draw:name="Google Shape;67;p11" svg:x="0.3825in" svg:y="1.3125in" svg:width="7.85892in" svg:height="3.7874in" presentation:class="title" presentation:placeholder="false">
        <draw:text-box>
          <text:p text:style-name="a181" text:class-names="" text:cond-style-name=""><text:span text:style-name="a180" text:class-names=""/></text:p>
        </draw:text-box>
        <svg:title/>
        <svg:desc/>
      </draw:frame>
      <draw:frame draw:id="id54" presentation:style-name="a185" draw:name="Google Shape;68;p11" svg:x="0.37332in" svg:y="0.4707in" svg:width="7.85892in" svg:height="0.43668in" presentation:class="title" presentation:placeholder="false">
        <draw:text-box>
          <text:p text:style-name="a184" text:class-names="" text:cond-style-name=""><text:span text:style-name="a183" text:class-names=""/></text:p>
        </draw:text-box>
        <svg:title/>
        <svg:desc/>
      </draw:frame>
      <presentation:notes style:page-layout-name="pageLayout2" draw:style-name="a191">
        <draw:page-thumbnail svg:x="0.41699in" svg:y="0.75in" svg:width="6.66675in" svg:height="3.75in" presentation:class="page" draw:id="id3" presentation:style-name="a186" draw:name="Google Shape;3;n">
          <svg:title/>
          <svg:desc/>
        </draw:page-thumbnail>
        <draw:frame draw:id="id4" presentation:style-name="a190" draw:name="Google Shape;4;n" svg:x="0.75in" svg:y="4.75in" svg:width="6in" svg:height="4.5in" presentation:class="notes" presentation:placeholder="false">
          <draw:text-box>
            <text:list text:style-name="a189">
              <text:list-item>
                <text:p text:style-name="a188" text:class-names="" text:cond-style-name=""><text:span text:style-name="a187" text:class-names=""/></text:p>
              </text:list-item>
            </text:list>
          </draw:text-box>
          <svg:title/>
          <svg:desc/>
        </draw:frame>
      </presentation:notes>
    </style:master-page>
    <style:master-page style:name="Master1-Layout11-cust-CUSTOM_2" style:page-layout-name="pageLayout1" draw:style-name="a192">
      <draw:frame draw:id="id55" draw:style-name="a193" draw:name="Google Shape;70;p12" svg:x="0in" svg:y="0in" svg:width="2.93192in" svg:height="5.625in" style:rel-width="scale" style:rel-height="scale">
        <draw:image xlink:href="media/image24.png" xlink:type="simple" xlink:show="embed" xlink:actuate="onLoad"/>
        <svg:title/>
        <svg:desc/>
      </draw:frame>
      <draw:frame draw:id="id56" presentation:style-name="a196" draw:name="Google Shape;71;p12" svg:x="3.09471in" svg:y="2.86592in" svg:width="5.75295in" svg:height="2.07513in" presentation:class="title" presentation:placeholder="false">
        <draw:text-box>
          <text:p text:style-name="a195" text:class-names="" text:cond-style-name=""><text:span text:style-name="a194" text:class-names=""/></text:p>
        </draw:text-box>
        <svg:title/>
        <svg:desc/>
      </draw:frame>
      <draw:frame draw:id="id57" presentation:style-name="a199" draw:name="Google Shape;72;p12" svg:x="3.09471in" svg:y="0.4725in" svg:width="6.17093in" svg:height="0.6916in" presentation:class="title" presentation:placeholder="false">
        <draw:text-box>
          <text:p text:style-name="a198" text:class-names="" text:cond-style-name=""><text:span text:style-name="a197" text:class-names=""/></text:p>
        </draw:text-box>
        <svg:title/>
        <svg:desc/>
      </draw:frame>
      <presentation:notes style:page-layout-name="pageLayout2" draw:style-name="a205">
        <draw:page-thumbnail svg:x="0.41699in" svg:y="0.75in" svg:width="6.66675in" svg:height="3.75in" presentation:class="page" draw:id="id3" presentation:style-name="a200" draw:name="Google Shape;3;n">
          <svg:title/>
          <svg:desc/>
        </draw:page-thumbnail>
        <draw:frame draw:id="id4" presentation:style-name="a204" draw:name="Google Shape;4;n" svg:x="0.75in" svg:y="4.75in" svg:width="6in" svg:height="4.5in" presentation:class="notes" presentation:placeholder="false">
          <draw:text-box>
            <text:list text:style-name="a203">
              <text:list-item>
                <text:p text:style-name="a202" text:class-names="" text:cond-style-name=""><text:span text:style-name="a201" text:class-names=""/></text:p>
              </text:list-item>
            </text:list>
          </draw:text-box>
          <svg:title/>
          <svg:desc/>
        </draw:frame>
      </presentation:notes>
    </style:master-page>
    <style:master-page style:name="Master1-Layout12-cust-CUSTOM_2_1" style:page-layout-name="pageLayout1" draw:style-name="a206">
      <draw:frame draw:id="id58" presentation:style-name="a209" draw:name="Google Shape;74;p13" svg:x="3.09471in" svg:y="2.86592in" svg:width="5.75295in" svg:height="2.07513in" presentation:class="title" presentation:placeholder="false">
        <draw:text-box>
          <text:p text:style-name="a208" text:class-names="" text:cond-style-name=""><text:span text:style-name="a207" text:class-names=""/></text:p>
        </draw:text-box>
        <svg:title/>
        <svg:desc/>
      </draw:frame>
      <draw:frame draw:id="id59" presentation:style-name="a212" draw:name="Google Shape;75;p13" svg:x="3.09471in" svg:y="0.4725in" svg:width="6.17093in" svg:height="0.6916in" presentation:class="title" presentation:placeholder="false">
        <draw:text-box>
          <text:p text:style-name="a211" text:class-names="" text:cond-style-name=""><text:span text:style-name="a210" text:class-names=""/></text:p>
        </draw:text-box>
        <svg:title/>
        <svg:desc/>
      </draw:frame>
      <draw:frame draw:id="id60" draw:style-name="a213" draw:name="Google Shape;76;p13" svg:x="0in" svg:y="0in" svg:width="2.93192in" svg:height="5.625in" style:rel-width="scale" style:rel-height="scale">
        <draw:image xlink:href="media/image25.png" xlink:type="simple" xlink:show="embed" xlink:actuate="onLoad"/>
        <svg:title/>
        <svg:desc/>
      </draw:frame>
      <presentation:notes style:page-layout-name="pageLayout2" draw:style-name="a219">
        <draw:page-thumbnail svg:x="0.41699in" svg:y="0.75in" svg:width="6.66675in" svg:height="3.75in" presentation:class="page" draw:id="id3" presentation:style-name="a214" draw:name="Google Shape;3;n">
          <svg:title/>
          <svg:desc/>
        </draw:page-thumbnail>
        <draw:frame draw:id="id4" presentation:style-name="a218" draw:name="Google Shape;4;n" svg:x="0.75in" svg:y="4.75in" svg:width="6in" svg:height="4.5in" presentation:class="notes" presentation:placeholder="false">
          <draw:text-box>
            <text:list text:style-name="a217">
              <text:list-item>
                <text:p text:style-name="a216" text:class-names="" text:cond-style-name=""><text:span text:style-name="a215" text:class-names=""/></text:p>
              </text:list-item>
            </text:list>
          </draw:text-box>
          <svg:title/>
          <svg:desc/>
        </draw:frame>
      </presentation:notes>
    </style:master-page>
    <style:master-page style:name="Master1-Layout13-cust-CUSTOM_2_1_1" style:page-layout-name="pageLayout1" draw:style-name="a220">
      <draw:frame draw:id="id61" presentation:style-name="a223" draw:name="Google Shape;78;p14" svg:x="3.09471in" svg:y="2.86592in" svg:width="5.75295in" svg:height="2.07513in" presentation:class="title" presentation:placeholder="false">
        <draw:text-box>
          <text:p text:style-name="a222" text:class-names="" text:cond-style-name=""><text:span text:style-name="a221" text:class-names=""/></text:p>
        </draw:text-box>
        <svg:title/>
        <svg:desc/>
      </draw:frame>
      <draw:frame draw:id="id62" presentation:style-name="a226" draw:name="Google Shape;79;p14" svg:x="3.09471in" svg:y="0.4725in" svg:width="6.17093in" svg:height="0.6916in" presentation:class="title" presentation:placeholder="false">
        <draw:text-box>
          <text:p text:style-name="a225" text:class-names="" text:cond-style-name=""><text:span text:style-name="a224" text:class-names=""/></text:p>
        </draw:text-box>
        <svg:title/>
        <svg:desc/>
      </draw:frame>
      <draw:frame draw:id="id63" draw:style-name="a227" draw:name="Google Shape;80;p14" svg:x="0in" svg:y="0in" svg:width="2.93192in" svg:height="5.625in" style:rel-width="scale" style:rel-height="scale">
        <draw:image xlink:href="media/image26.png" xlink:type="simple" xlink:show="embed" xlink:actuate="onLoad"/>
        <svg:title/>
        <svg:desc/>
      </draw:frame>
      <presentation:notes style:page-layout-name="pageLayout2" draw:style-name="a233">
        <draw:page-thumbnail svg:x="0.41699in" svg:y="0.75in" svg:width="6.66675in" svg:height="3.75in" presentation:class="page" draw:id="id3" presentation:style-name="a228" draw:name="Google Shape;3;n">
          <svg:title/>
          <svg:desc/>
        </draw:page-thumbnail>
        <draw:frame draw:id="id4" presentation:style-name="a232" draw:name="Google Shape;4;n" svg:x="0.75in" svg:y="4.75in" svg:width="6in" svg:height="4.5in" presentation:class="notes" presentation:placeholder="false">
          <draw:text-box>
            <text:list text:style-name="a231">
              <text:list-item>
                <text:p text:style-name="a230" text:class-names="" text:cond-style-name=""><text:span text:style-name="a229" text:class-names=""/></text:p>
              </text:list-item>
            </text:list>
          </draw:text-box>
          <svg:title/>
          <svg:desc/>
        </draw:frame>
      </presentation:notes>
    </style:master-page>
    <style:master-page style:name="Master1-Layout14-cust-CUSTOM_3" style:page-layout-name="pageLayout1" draw:style-name="a234">
      <draw:frame draw:id="id64" draw:style-name="a235" draw:transform="translate(-1.39063in -1.84571in) rotate(-3.14159) translate(1.39062in 3.77929in)" draw:name="Google Shape;82;p15" svg:width="2.78125in" svg:height="3.69142in" style:rel-width="scale" style:rel-height="scale">
        <draw:image xlink:href="media/image27.png" xlink:type="simple" xlink:show="embed" xlink:actuate="onLoad"/>
        <svg:title/>
        <svg:desc/>
      </draw:frame>
      <draw:frame draw:id="id65" presentation:style-name="a238" draw:name="Google Shape;83;p15" svg:x="3.09471in" svg:y="2.86592in" svg:width="5.75295in" svg:height="2.07513in" presentation:class="title" presentation:placeholder="false">
        <draw:text-box>
          <text:p text:style-name="a237" text:class-names="" text:cond-style-name=""><text:span text:style-name="a236" text:class-names=""/></text:p>
        </draw:text-box>
        <svg:title/>
        <svg:desc/>
      </draw:frame>
      <draw:frame draw:id="id66" presentation:style-name="a241" draw:name="Google Shape;84;p15" svg:x="0.375in" svg:y="0.4725in" svg:width="6.31955in" svg:height="0.6916in" presentation:class="title" presentation:placeholder="false">
        <draw:text-box>
          <text:p text:style-name="a240" text:class-names="" text:cond-style-name=""><text:span text:style-name="a239" text:class-names=""/></text:p>
        </draw:text-box>
        <svg:title/>
        <svg:desc/>
      </draw:frame>
      <presentation:notes style:page-layout-name="pageLayout2" draw:style-name="a247">
        <draw:page-thumbnail svg:x="0.41699in" svg:y="0.75in" svg:width="6.66675in" svg:height="3.75in" presentation:class="page" draw:id="id3" presentation:style-name="a242" draw:name="Google Shape;3;n">
          <svg:title/>
          <svg:desc/>
        </draw:page-thumbnail>
        <draw:frame draw:id="id4" presentation:style-name="a246" draw:name="Google Shape;4;n" svg:x="0.75in" svg:y="4.75in" svg:width="6in" svg:height="4.5in" presentation:class="notes" presentation:placeholder="false">
          <draw:text-box>
            <text:list text:style-name="a245">
              <text:list-item>
                <text:p text:style-name="a244" text:class-names="" text:cond-style-name=""><text:span text:style-name="a243" text:class-names=""/></text:p>
              </text:list-item>
            </text:list>
          </draw:text-box>
          <svg:title/>
          <svg:desc/>
        </draw:frame>
      </presentation:notes>
    </style:master-page>
    <style:master-page style:name="Master1-Layout15-cust-CUSTOM_3_1" style:page-layout-name="pageLayout1" draw:style-name="a248">
      <draw:frame draw:id="id67" presentation:style-name="a251" draw:name="Google Shape;86;p16" svg:x="3.09471in" svg:y="2.86592in" svg:width="5.75295in" svg:height="2.07513in" presentation:class="title" presentation:placeholder="false">
        <draw:text-box>
          <text:p text:style-name="a250" text:class-names="" text:cond-style-name=""><text:span text:style-name="a249" text:class-names=""/></text:p>
        </draw:text-box>
        <svg:title/>
        <svg:desc/>
      </draw:frame>
      <draw:frame draw:id="id68" presentation:style-name="a254" draw:name="Google Shape;87;p16" svg:x="0.375in" svg:y="0.4725in" svg:width="6.31955in" svg:height="0.6916in" presentation:class="title" presentation:placeholder="false">
        <draw:text-box>
          <text:p text:style-name="a253" text:class-names="" text:cond-style-name=""><text:span text:style-name="a252" text:class-names=""/></text:p>
        </draw:text-box>
        <svg:title/>
        <svg:desc/>
      </draw:frame>
      <draw:frame draw:id="id69" draw:style-name="a255" draw:transform="translate(-1.39063in -1.84571in) rotate(-3.14159) translate(1.39062in 3.77929in)" draw:name="Google Shape;88;p16" svg:width="2.78125in" svg:height="3.69142in" style:rel-width="scale" style:rel-height="scale">
        <draw:image xlink:href="media/image28.png" xlink:type="simple" xlink:show="embed" xlink:actuate="onLoad"/>
        <svg:title/>
        <svg:desc/>
      </draw:frame>
      <presentation:notes style:page-layout-name="pageLayout2" draw:style-name="a261">
        <draw:page-thumbnail svg:x="0.41699in" svg:y="0.75in" svg:width="6.66675in" svg:height="3.75in" presentation:class="page" draw:id="id3" presentation:style-name="a256" draw:name="Google Shape;3;n">
          <svg:title/>
          <svg:desc/>
        </draw:page-thumbnail>
        <draw:frame draw:id="id4" presentation:style-name="a260" draw:name="Google Shape;4;n" svg:x="0.75in" svg:y="4.75in" svg:width="6in" svg:height="4.5in" presentation:class="notes" presentation:placeholder="false">
          <draw:text-box>
            <text:list text:style-name="a259">
              <text:list-item>
                <text:p text:style-name="a258" text:class-names="" text:cond-style-name=""><text:span text:style-name="a257" text:class-names=""/></text:p>
              </text:list-item>
            </text:list>
          </draw:text-box>
          <svg:title/>
          <svg:desc/>
        </draw:frame>
      </presentation:notes>
    </style:master-page>
    <style:master-page style:name="Master1-Layout16-cust-CUSTOM_3_1_1" style:page-layout-name="pageLayout1" draw:style-name="a262">
      <draw:frame draw:id="id70" presentation:style-name="a265" draw:name="Google Shape;90;p17" svg:x="3.09471in" svg:y="2.86592in" svg:width="5.75295in" svg:height="2.07513in" presentation:class="title" presentation:placeholder="false">
        <draw:text-box>
          <text:p text:style-name="a264" text:class-names="" text:cond-style-name=""><text:span text:style-name="a263" text:class-names=""/></text:p>
        </draw:text-box>
        <svg:title/>
        <svg:desc/>
      </draw:frame>
      <draw:frame draw:id="id71" presentation:style-name="a268" draw:name="Google Shape;91;p17" svg:x="0.375in" svg:y="0.4725in" svg:width="6.31955in" svg:height="0.6916in" presentation:class="title" presentation:placeholder="false">
        <draw:text-box>
          <text:p text:style-name="a267" text:class-names="" text:cond-style-name=""><text:span text:style-name="a266" text:class-names=""/></text:p>
        </draw:text-box>
        <svg:title/>
        <svg:desc/>
      </draw:frame>
      <draw:frame draw:id="id72" draw:style-name="a269" draw:transform="translate(-1.39063in -1.84571in) rotate(-3.14159) translate(1.39062in 3.77929in)" draw:name="Google Shape;92;p17" svg:width="2.78125in" svg:height="3.69142in" style:rel-width="scale" style:rel-height="scale">
        <draw:image xlink:href="media/image29.png" xlink:type="simple" xlink:show="embed" xlink:actuate="onLoad"/>
        <svg:title/>
        <svg:desc/>
      </draw:frame>
      <presentation:notes style:page-layout-name="pageLayout2" draw:style-name="a275">
        <draw:page-thumbnail svg:x="0.41699in" svg:y="0.75in" svg:width="6.66675in" svg:height="3.75in" presentation:class="page" draw:id="id3" presentation:style-name="a270" draw:name="Google Shape;3;n">
          <svg:title/>
          <svg:desc/>
        </draw:page-thumbnail>
        <draw:frame draw:id="id4" presentation:style-name="a274" draw:name="Google Shape;4;n" svg:x="0.75in" svg:y="4.75in" svg:width="6in" svg:height="4.5in" presentation:class="notes" presentation:placeholder="false">
          <draw:text-box>
            <text:list text:style-name="a273">
              <text:list-item>
                <text:p text:style-name="a272" text:class-names="" text:cond-style-name=""><text:span text:style-name="a271" text:class-names=""/></text:p>
              </text:list-item>
            </text:list>
          </draw:text-box>
          <svg:title/>
          <svg:desc/>
        </draw:frame>
      </presentation:notes>
    </style:master-page>
    <style:master-page style:name="Master1-Layout17-cust-CUSTOM_3_1_1_1" style:page-layout-name="pageLayout1" draw:style-name="a276">
      <draw:frame draw:id="id73" presentation:style-name="a279" draw:name="Google Shape;94;p18" svg:x="3.09471in" svg:y="2.86592in" svg:width="5.75295in" svg:height="2.07513in" presentation:class="title" presentation:placeholder="false">
        <draw:text-box>
          <text:p text:style-name="a278" text:class-names="" text:cond-style-name=""><text:span text:style-name="a277" text:class-names=""/></text:p>
        </draw:text-box>
        <svg:title/>
        <svg:desc/>
      </draw:frame>
      <draw:frame draw:id="id74" presentation:style-name="a282" draw:name="Google Shape;95;p18" svg:x="0.375in" svg:y="0.4725in" svg:width="6.31955in" svg:height="0.6916in" presentation:class="title" presentation:placeholder="false">
        <draw:text-box>
          <text:p text:style-name="a281" text:class-names="" text:cond-style-name=""><text:span text:style-name="a280" text:class-names=""/></text:p>
        </draw:text-box>
        <svg:title/>
        <svg:desc/>
      </draw:frame>
      <draw:frame draw:id="id75" draw:style-name="a283" draw:transform="translate(-1.39063in -1.84571in) rotate(-3.14159) translate(1.39062in 3.77929in)" draw:name="Google Shape;96;p18" svg:width="2.78125in" svg:height="3.69142in" style:rel-width="scale" style:rel-height="scale">
        <draw:image xlink:href="media/image30.png" xlink:type="simple" xlink:show="embed" xlink:actuate="onLoad"/>
        <svg:title/>
        <svg:desc/>
      </draw:frame>
      <presentation:notes style:page-layout-name="pageLayout2" draw:style-name="a289">
        <draw:page-thumbnail svg:x="0.41699in" svg:y="0.75in" svg:width="6.66675in" svg:height="3.75in" presentation:class="page" draw:id="id3" presentation:style-name="a284" draw:name="Google Shape;3;n">
          <svg:title/>
          <svg:desc/>
        </draw:page-thumbnail>
        <draw:frame draw:id="id4" presentation:style-name="a288" draw:name="Google Shape;4;n" svg:x="0.75in" svg:y="4.75in" svg:width="6in" svg:height="4.5in" presentation:class="notes" presentation:placeholder="false">
          <draw:text-box>
            <text:list text:style-name="a287">
              <text:list-item>
                <text:p text:style-name="a286" text:class-names="" text:cond-style-name=""><text:span text:style-name="a285" text:class-names=""/></text:p>
              </text:list-item>
            </text:list>
          </draw:text-box>
          <svg:title/>
          <svg:desc/>
        </draw:frame>
      </presentation:notes>
    </style:master-page>
    <style:master-page style:name="Master1-Layout18-cust-CUSTOM_9" style:page-layout-name="pageLayout1" draw:style-name="a290">
      <draw:frame draw:id="id76" presentation:style-name="a293" draw:name="Google Shape;98;p19" svg:x="0.39in" svg:y="1.125in" svg:width="5.40289in" svg:height="0.43045in" presentation:class="title" presentation:placeholder="false">
        <draw:text-box>
          <text:p text:style-name="a292" text:class-names="" text:cond-style-name=""><text:span text:style-name="a291" text:class-names=""/></text:p>
        </draw:text-box>
        <svg:title/>
        <svg:desc/>
      </draw:frame>
      <draw:frame draw:id="id77" presentation:style-name="a296" draw:name="Google Shape;99;p19" svg:x="0.375in" svg:y="0.4725in" svg:width="8.28117in" svg:height="0.67224in" presentation:class="title" presentation:placeholder="false">
        <draw:text-box>
          <text:p text:style-name="a295" text:class-names="" text:cond-style-name=""><text:span text:style-name="a294" text:class-names=""/></text:p>
        </draw:text-box>
        <svg:title/>
        <svg:desc/>
      </draw:frame>
      <draw:custom-shape svg:x="1.23981in" svg:y="2.12722in" svg:width="2.01673in" svg:height="1.9977in" draw:id="id78" draw:style-name="a299" draw:name="Google Shape;100;p19">
        <svg:title/>
        <svg:desc/>
        <text:p text:style-name="a298" text:class-names="" text:cond-style-name=""><text:span text:style-name="a297"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3.94747in" svg:y="2.12722in" svg:width="2.01673in" svg:height="1.9977in" draw:id="id79" draw:style-name="a302" draw:name="Google Shape;101;p19">
        <svg:title/>
        <svg:desc/>
        <text:p text:style-name="a301" text:class-names="" text:cond-style-name=""><text:span text:style-name="a300"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6.74346in" svg:y="2.12722in" svg:width="2.01673in" svg:height="1.9977in" draw:id="id80" draw:style-name="a305" draw:name="Google Shape;102;p19">
        <svg:title/>
        <svg:desc/>
        <text:p text:style-name="a304" text:class-names="" text:cond-style-name=""><text:span text:style-name="a303"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81" presentation:style-name="a308" draw:name="Google Shape;103;p19" svg:x="1.34065in" svg:y="2.59732in" svg:width="1.75394in" svg:height="1.47343in" presentation:class="title" presentation:placeholder="false">
        <draw:text-box>
          <text:p text:style-name="a307" text:class-names="" text:cond-style-name=""><text:span text:style-name="a306" text:class-names=""/></text:p>
        </draw:text-box>
        <svg:title/>
        <svg:desc/>
      </draw:frame>
      <draw:frame draw:id="id82" presentation:style-name="a311" draw:name="Google Shape;104;p19" svg:x="4.04205in" svg:y="2.59732in" svg:width="1.75394in" svg:height="1.47343in" presentation:class="title" presentation:placeholder="false">
        <draw:text-box>
          <text:p text:style-name="a310" text:class-names="" text:cond-style-name=""><text:span text:style-name="a309" text:class-names=""/></text:p>
        </draw:text-box>
        <svg:title/>
        <svg:desc/>
      </draw:frame>
      <draw:frame draw:id="id83" presentation:style-name="a314" draw:name="Google Shape;105;p19" svg:x="6.81707in" svg:y="2.59732in" svg:width="1.75394in" svg:height="1.47343in" presentation:class="title" presentation:placeholder="false">
        <draw:text-box>
          <text:p text:style-name="a313" text:class-names="" text:cond-style-name=""><text:span text:style-name="a312" text:class-names=""/></text:p>
        </draw:text-box>
        <svg:title/>
        <svg:desc/>
      </draw:frame>
      <presentation:notes style:page-layout-name="pageLayout2" draw:style-name="a320">
        <draw:page-thumbnail svg:x="0.41699in" svg:y="0.75in" svg:width="6.66675in" svg:height="3.75in" presentation:class="page" draw:id="id3" presentation:style-name="a315" draw:name="Google Shape;3;n">
          <svg:title/>
          <svg:desc/>
        </draw:page-thumbnail>
        <draw:frame draw:id="id4" presentation:style-name="a319" draw:name="Google Shape;4;n" svg:x="0.75in" svg:y="4.75in" svg:width="6in" svg:height="4.5in" presentation:class="notes" presentation:placeholder="false">
          <draw:text-box>
            <text:list text:style-name="a318">
              <text:list-item>
                <text:p text:style-name="a317" text:class-names="" text:cond-style-name=""><text:span text:style-name="a316" text:class-names=""/></text:p>
              </text:list-item>
            </text:list>
          </draw:text-box>
          <svg:title/>
          <svg:desc/>
        </draw:frame>
      </presentation:notes>
    </style:master-page>
    <style:master-page style:name="Master1-Layout19-cust-CUSTOM_9_1" style:page-layout-name="pageLayout1" draw:style-name="a321">
      <draw:frame draw:id="id84" presentation:style-name="a324" draw:name="Google Shape;107;p20" svg:x="0.39in" svg:y="1.125in" svg:width="5.40289in" svg:height="0.43045in" presentation:class="title" presentation:placeholder="false">
        <draw:text-box>
          <text:p text:style-name="a323" text:class-names="" text:cond-style-name=""><text:span text:style-name="a322" text:class-names=""/></text:p>
        </draw:text-box>
        <svg:title/>
        <svg:desc/>
      </draw:frame>
      <draw:frame draw:id="id85" presentation:style-name="a327" draw:name="Google Shape;108;p20" svg:x="0.375in" svg:y="0.4725in" svg:width="8.28117in" svg:height="0.67224in" presentation:class="title" presentation:placeholder="false">
        <draw:text-box>
          <text:p text:style-name="a326" text:class-names="" text:cond-style-name=""><text:span text:style-name="a325" text:class-names=""/></text:p>
        </draw:text-box>
        <svg:title/>
        <svg:desc/>
      </draw:frame>
      <draw:custom-shape svg:x="1.23981in" svg:y="2.12722in" svg:width="2.01673in" svg:height="1.9977in" draw:id="id86" draw:style-name="a330" draw:name="Google Shape;109;p20">
        <svg:title/>
        <svg:desc/>
        <text:p text:style-name="a329" text:class-names="" text:cond-style-name=""><text:span text:style-name="a328"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3.94747in" svg:y="2.12722in" svg:width="2.01673in" svg:height="1.9977in" draw:id="id87" draw:style-name="a333" draw:name="Google Shape;110;p20">
        <svg:title/>
        <svg:desc/>
        <text:p text:style-name="a332" text:class-names="" text:cond-style-name=""><text:span text:style-name="a331"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6.74346in" svg:y="2.12722in" svg:width="2.01673in" svg:height="1.9977in" draw:id="id88" draw:style-name="a336" draw:name="Google Shape;111;p20">
        <svg:title/>
        <svg:desc/>
        <text:p text:style-name="a335" text:class-names="" text:cond-style-name=""><text:span text:style-name="a334"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89" presentation:style-name="a339" draw:name="Google Shape;112;p20" svg:x="1.34065in" svg:y="2.59732in" svg:width="1.75394in" svg:height="1.47343in" presentation:class="title" presentation:placeholder="false">
        <draw:text-box>
          <text:p text:style-name="a338" text:class-names="" text:cond-style-name=""><text:span text:style-name="a337" text:class-names=""/></text:p>
        </draw:text-box>
        <svg:title/>
        <svg:desc/>
      </draw:frame>
      <draw:frame draw:id="id90" presentation:style-name="a342" draw:name="Google Shape;113;p20" svg:x="4.04205in" svg:y="2.59732in" svg:width="1.75394in" svg:height="1.47343in" presentation:class="title" presentation:placeholder="false">
        <draw:text-box>
          <text:p text:style-name="a341" text:class-names="" text:cond-style-name=""><text:span text:style-name="a340" text:class-names=""/></text:p>
        </draw:text-box>
        <svg:title/>
        <svg:desc/>
      </draw:frame>
      <draw:frame draw:id="id91" presentation:style-name="a345" draw:name="Google Shape;114;p20" svg:x="6.81707in" svg:y="2.59732in" svg:width="1.75394in" svg:height="1.47343in" presentation:class="title" presentation:placeholder="false">
        <draw:text-box>
          <text:p text:style-name="a344" text:class-names="" text:cond-style-name=""><text:span text:style-name="a343" text:class-names=""/></text:p>
        </draw:text-box>
        <svg:title/>
        <svg:desc/>
      </draw:frame>
      <presentation:notes style:page-layout-name="pageLayout2" draw:style-name="a351">
        <draw:page-thumbnail svg:x="0.41699in" svg:y="0.75in" svg:width="6.66675in" svg:height="3.75in" presentation:class="page" draw:id="id3" presentation:style-name="a346" draw:name="Google Shape;3;n">
          <svg:title/>
          <svg:desc/>
        </draw:page-thumbnail>
        <draw:frame draw:id="id4" presentation:style-name="a350" draw:name="Google Shape;4;n" svg:x="0.75in" svg:y="4.75in" svg:width="6in" svg:height="4.5in" presentation:class="notes" presentation:placeholder="false">
          <draw:text-box>
            <text:list text:style-name="a349">
              <text:list-item>
                <text:p text:style-name="a348" text:class-names="" text:cond-style-name=""><text:span text:style-name="a347" text:class-names=""/></text:p>
              </text:list-item>
            </text:list>
          </draw:text-box>
          <svg:title/>
          <svg:desc/>
        </draw:frame>
      </presentation:notes>
    </style:master-page>
    <style:master-page style:name="Master1-Layout20-cust-CUSTOM_9_1_1" style:page-layout-name="pageLayout1" draw:style-name="a352">
      <draw:frame draw:id="id92" presentation:style-name="a355" draw:name="Google Shape;116;p21" svg:x="0.39in" svg:y="1.125in" svg:width="5.40289in" svg:height="0.43045in" presentation:class="title" presentation:placeholder="false">
        <draw:text-box>
          <text:p text:style-name="a354" text:class-names="" text:cond-style-name=""><text:span text:style-name="a353" text:class-names=""/></text:p>
        </draw:text-box>
        <svg:title/>
        <svg:desc/>
      </draw:frame>
      <draw:frame draw:id="id93" presentation:style-name="a358" draw:name="Google Shape;117;p21" svg:x="0.375in" svg:y="0.4725in" svg:width="8.28117in" svg:height="0.67224in" presentation:class="title" presentation:placeholder="false">
        <draw:text-box>
          <text:p text:style-name="a357" text:class-names="" text:cond-style-name=""><text:span text:style-name="a356" text:class-names=""/></text:p>
        </draw:text-box>
        <svg:title/>
        <svg:desc/>
      </draw:frame>
      <draw:custom-shape svg:x="1.23981in" svg:y="2.12722in" svg:width="2.01673in" svg:height="1.9977in" draw:id="id94" draw:style-name="a361" draw:name="Google Shape;118;p21">
        <svg:title/>
        <svg:desc/>
        <text:p text:style-name="a360" text:class-names="" text:cond-style-name=""><text:span text:style-name="a359"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3.94747in" svg:y="2.12722in" svg:width="2.01673in" svg:height="1.9977in" draw:id="id95" draw:style-name="a364" draw:name="Google Shape;119;p21">
        <svg:title/>
        <svg:desc/>
        <text:p text:style-name="a363" text:class-names="" text:cond-style-name=""><text:span text:style-name="a362"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custom-shape svg:x="6.74346in" svg:y="2.12722in" svg:width="2.01673in" svg:height="1.9977in" draw:id="id96" draw:style-name="a367" draw:name="Google Shape;120;p21">
        <svg:title/>
        <svg:desc/>
        <text:p text:style-name="a366" text:class-names="" text:cond-style-name=""><text:span text:style-name="a365"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97" presentation:style-name="a370" draw:name="Google Shape;121;p21" svg:x="1.34065in" svg:y="2.59732in" svg:width="1.75394in" svg:height="1.47343in" presentation:class="title" presentation:placeholder="false">
        <draw:text-box>
          <text:p text:style-name="a369" text:class-names="" text:cond-style-name=""><text:span text:style-name="a368" text:class-names=""/></text:p>
        </draw:text-box>
        <svg:title/>
        <svg:desc/>
      </draw:frame>
      <draw:frame draw:id="id98" presentation:style-name="a373" draw:name="Google Shape;122;p21" svg:x="4.04205in" svg:y="2.59732in" svg:width="1.75394in" svg:height="1.47343in" presentation:class="title" presentation:placeholder="false">
        <draw:text-box>
          <text:p text:style-name="a372" text:class-names="" text:cond-style-name=""><text:span text:style-name="a371" text:class-names=""/></text:p>
        </draw:text-box>
        <svg:title/>
        <svg:desc/>
      </draw:frame>
      <draw:frame draw:id="id99" presentation:style-name="a376" draw:name="Google Shape;123;p21" svg:x="6.81707in" svg:y="2.59732in" svg:width="1.75394in" svg:height="1.47343in" presentation:class="title" presentation:placeholder="false">
        <draw:text-box>
          <text:p text:style-name="a375" text:class-names="" text:cond-style-name=""><text:span text:style-name="a374" text:class-names=""/></text:p>
        </draw:text-box>
        <svg:title/>
        <svg:desc/>
      </draw:frame>
      <presentation:notes style:page-layout-name="pageLayout2" draw:style-name="a382">
        <draw:page-thumbnail svg:x="0.41699in" svg:y="0.75in" svg:width="6.66675in" svg:height="3.75in" presentation:class="page" draw:id="id3" presentation:style-name="a377" draw:name="Google Shape;3;n">
          <svg:title/>
          <svg:desc/>
        </draw:page-thumbnail>
        <draw:frame draw:id="id4" presentation:style-name="a381" draw:name="Google Shape;4;n" svg:x="0.75in" svg:y="4.75in" svg:width="6in" svg:height="4.5in" presentation:class="notes" presentation:placeholder="false">
          <draw:text-box>
            <text:list text:style-name="a380">
              <text:list-item>
                <text:p text:style-name="a379" text:class-names="" text:cond-style-name=""><text:span text:style-name="a378" text:class-names=""/></text:p>
              </text:list-item>
            </text:list>
          </draw:text-box>
          <svg:title/>
          <svg:desc/>
        </draw:frame>
      </presentation:notes>
    </style:master-page>
    <style:master-page style:name="Master1-Layout21-cust-CUSTOM_5" style:page-layout-name="pageLayout1" draw:style-name="a383">
      <draw:frame draw:id="id100" presentation:style-name="a386" draw:name="Google Shape;125;p22" svg:x="0.39in" svg:y="1.125in" svg:width="5.40289in" svg:height="0.43045in" presentation:class="title" presentation:placeholder="false">
        <draw:text-box>
          <text:p text:style-name="a385" text:class-names="" text:cond-style-name=""><text:span text:style-name="a384" text:class-names=""/></text:p>
        </draw:text-box>
        <svg:title/>
        <svg:desc/>
      </draw:frame>
      <draw:frame draw:id="id101" presentation:style-name="a389" draw:name="Google Shape;126;p22" svg:x="0.375in" svg:y="0.4725in" svg:width="8.28117in" svg:height="0.67224in" presentation:class="title" presentation:placeholder="false">
        <draw:text-box>
          <text:p text:style-name="a388" text:class-names="" text:cond-style-name=""><text:span text:style-name="a387" text:class-names=""/></text:p>
        </draw:text-box>
        <svg:title/>
        <svg:desc/>
      </draw:frame>
      <presentation:notes style:page-layout-name="pageLayout2" draw:style-name="a395">
        <draw:page-thumbnail svg:x="0.41699in" svg:y="0.75in" svg:width="6.66675in" svg:height="3.75in" presentation:class="page" draw:id="id3" presentation:style-name="a390" draw:name="Google Shape;3;n">
          <svg:title/>
          <svg:desc/>
        </draw:page-thumbnail>
        <draw:frame draw:id="id4" presentation:style-name="a394" draw:name="Google Shape;4;n" svg:x="0.75in" svg:y="4.75in" svg:width="6in" svg:height="4.5in" presentation:class="notes" presentation:placeholder="false">
          <draw:text-box>
            <text:list text:style-name="a393">
              <text:list-item>
                <text:p text:style-name="a392" text:class-names="" text:cond-style-name=""><text:span text:style-name="a391" text:class-names=""/></text:p>
              </text:list-item>
            </text:list>
          </draw:text-box>
          <svg:title/>
          <svg:desc/>
        </draw:frame>
      </presentation:notes>
    </style:master-page>
    <style:master-page style:name="Master1-Layout22-cust-CUSTOM_9_1_1_1_1" style:page-layout-name="pageLayout1" draw:style-name="a396">
      <draw:frame draw:id="id102" presentation:style-name="a399" draw:name="Google Shape;128;p23" svg:x="0.375in" svg:y="1.125in" svg:width="5.40289in" svg:height="0.43045in" presentation:class="title" presentation:placeholder="false">
        <draw:text-box>
          <text:p text:style-name="a398" text:class-names="" text:cond-style-name=""><text:span text:style-name="a397" text:class-names=""/></text:p>
        </draw:text-box>
        <svg:title/>
        <svg:desc/>
      </draw:frame>
      <draw:frame draw:id="id103" presentation:style-name="a402" draw:name="Google Shape;129;p23" svg:x="0.375in" svg:y="0.46875in" svg:width="8.28117in" svg:height="0.67224in" presentation:class="title" presentation:placeholder="false">
        <draw:text-box>
          <text:p text:style-name="a401" text:class-names="" text:cond-style-name=""><text:span text:style-name="a400" text:class-names=""/></text:p>
        </draw:text-box>
        <svg:title/>
        <svg:desc/>
      </draw:frame>
      <draw:frame draw:id="id104" draw:name="Google Shape;130;p23" svg:x="0.375in" svg:y="2.04415in" svg:width="3.28084in" svg:height="3.28084in">
        <table:table table:style-name="a403" table:template-name="{B47E35EE-4283-46DB-AC41-0F38C484C702}" table:use-banding-columns-styles="false" table:use-banding-rows-styles="false" table:use-first-column-styles="false" table:use-first-row-styles="false" table:use-last-column-styles="false" table:use-last-row-styles="false">
          <table:table-column table:style-name="a404" table:default-cell-style-name=""/>
          <table:table-column table:style-name="a405" table:default-cell-style-name=""/>
          <table:table-column table:style-name="a406" table:default-cell-style-name=""/>
          <table:table-row table:style-name="a407" table:default-cell-style-name="">
            <table:table-cell table:style-name="a410">
              <text:p text:style-name="a409" text:class-names="" text:cond-style-name=""><text:span text:style-name="a408" text:class-names=""/></text:p>
            </table:table-cell>
            <table:table-cell table:style-name="a413">
              <text:p text:style-name="a412" text:class-names="" text:cond-style-name=""><text:span text:style-name="a411" text:class-names=""/></text:p>
            </table:table-cell>
            <table:table-cell table:style-name="a416">
              <text:p text:style-name="a415" text:class-names="" text:cond-style-name=""><text:span text:style-name="a414" text:class-names=""/></text:p>
            </table:table-cell>
          </table:table-row>
          <table:table-row table:style-name="a417" table:default-cell-style-name="">
            <table:table-cell table:style-name="a420">
              <text:p text:style-name="a419" text:class-names="" text:cond-style-name=""><text:span text:style-name="a418" text:class-names=""/></text:p>
            </table:table-cell>
            <table:table-cell table:style-name="a423">
              <text:p text:style-name="a422" text:class-names="" text:cond-style-name=""><text:span text:style-name="a421" text:class-names=""/></text:p>
            </table:table-cell>
            <table:table-cell table:style-name="a426">
              <text:p text:style-name="a425" text:class-names="" text:cond-style-name=""><text:span text:style-name="a424" text:class-names=""/></text:p>
            </table:table-cell>
          </table:table-row>
          <table:table-row table:style-name="a427" table:default-cell-style-name="">
            <table:table-cell table:style-name="a430">
              <text:p text:style-name="a429" text:class-names="" text:cond-style-name=""><text:span text:style-name="a428" text:class-names=""/></text:p>
            </table:table-cell>
            <table:table-cell table:style-name="a433">
              <text:p text:style-name="a432" text:class-names="" text:cond-style-name=""><text:span text:style-name="a431" text:class-names=""/></text:p>
            </table:table-cell>
            <table:table-cell table:style-name="a436">
              <text:p text:style-name="a435" text:class-names="" text:cond-style-name=""><text:span text:style-name="a434" text:class-names=""/></text:p>
            </table:table-cell>
          </table:table-row>
          <table:table-row table:style-name="a437" table:default-cell-style-name="">
            <table:table-cell table:style-name="a440">
              <text:p text:style-name="a439" text:class-names="" text:cond-style-name=""><text:span text:style-name="a438" text:class-names=""/></text:p>
            </table:table-cell>
            <table:table-cell table:style-name="a443">
              <text:p text:style-name="a442" text:class-names="" text:cond-style-name=""><text:span text:style-name="a441" text:class-names=""/></text:p>
            </table:table-cell>
            <table:table-cell table:style-name="a446">
              <text:p text:style-name="a445" text:class-names="" text:cond-style-name=""><text:span text:style-name="a444" text:class-names=""/></text:p>
            </table:table-cell>
          </table:table-row>
          <table:table-row table:style-name="a447" table:default-cell-style-name="">
            <table:table-cell table:style-name="a450">
              <text:p text:style-name="a449" text:class-names="" text:cond-style-name=""><text:span text:style-name="a448" text:class-names=""/></text:p>
            </table:table-cell>
            <table:table-cell table:style-name="a453">
              <text:p text:style-name="a452" text:class-names="" text:cond-style-name=""><text:span text:style-name="a451" text:class-names=""/></text:p>
            </table:table-cell>
            <table:table-cell table:style-name="a456">
              <text:p text:style-name="a455" text:class-names="" text:cond-style-name=""><text:span text:style-name="a454" text:class-names=""/></text:p>
            </table:table-cell>
          </table:table-row>
          <table:table-row table:style-name="a457" table:default-cell-style-name="">
            <table:table-cell table:style-name="a460">
              <text:p text:style-name="a459" text:class-names="" text:cond-style-name=""><text:span text:style-name="a458" text:class-names=""/></text:p>
            </table:table-cell>
            <table:table-cell table:style-name="a463">
              <text:p text:style-name="a462" text:class-names="" text:cond-style-name=""><text:span text:style-name="a461" text:class-names=""/></text:p>
            </table:table-cell>
            <table:table-cell table:style-name="a466">
              <text:p text:style-name="a465" text:class-names="" text:cond-style-name=""><text:span text:style-name="a464" text:class-names=""/></text:p>
            </table:table-cell>
          </table:table-row>
          <table:table-row table:style-name="a467" table:default-cell-style-name="">
            <table:table-cell table:style-name="a470">
              <text:p text:style-name="a469" text:class-names="" text:cond-style-name=""><text:span text:style-name="a468" text:class-names=""/></text:p>
            </table:table-cell>
            <table:table-cell table:style-name="a473">
              <text:p text:style-name="a472" text:class-names="" text:cond-style-name=""><text:span text:style-name="a471" text:class-names=""/></text:p>
            </table:table-cell>
            <table:table-cell table:style-name="a476">
              <text:p text:style-name="a475" text:class-names="" text:cond-style-name=""><text:span text:style-name="a474" text:class-names=""/></text:p>
            </table:table-cell>
          </table:table-row>
          <table:table-row table:style-name="a477" table:default-cell-style-name="">
            <table:table-cell table:style-name="a480">
              <text:p text:style-name="a479" text:class-names="" text:cond-style-name=""><text:span text:style-name="a478" text:class-names=""/></text:p>
            </table:table-cell>
            <table:table-cell table:style-name="a483">
              <text:p text:style-name="a482" text:class-names="" text:cond-style-name=""><text:span text:style-name="a481" text:class-names=""/></text:p>
            </table:table-cell>
            <table:table-cell table:style-name="a486">
              <text:p text:style-name="a485" text:class-names="" text:cond-style-name=""><text:span text:style-name="a484" text:class-names=""/></text:p>
            </table:table-cell>
          </table:table-row>
        </table:table>
        <draw:image xlink:href="media/image31.png" xlink:type="simple" xlink:show="embed" xlink:actuate="onLoad"/>
        <svg:title/>
        <svg:desc/>
      </draw:frame>
      <draw:frame draw:id="id105" presentation:style-name="a489" draw:name="Google Shape;131;p23" svg:x="3.60614in" svg:y="2.491in" svg:width="2.95407in" svg:height="0.25033in" presentation:class="title" presentation:placeholder="false">
        <draw:text-box>
          <text:p text:style-name="a488" text:class-names="" text:cond-style-name=""><text:span text:style-name="a487" text:class-names=""/></text:p>
        </draw:text-box>
        <svg:title/>
        <svg:desc/>
      </draw:frame>
      <draw:frame draw:id="id106" presentation:style-name="a492" draw:name="Google Shape;132;p23" svg:x="3.60614in" svg:y="2.74125in" svg:width="2.95407in" svg:height="0.25033in" presentation:class="title" presentation:placeholder="false">
        <draw:text-box>
          <text:p text:style-name="a491" text:class-names="" text:cond-style-name=""><text:span text:style-name="a490" text:class-names=""/></text:p>
        </draw:text-box>
        <svg:title/>
        <svg:desc/>
      </draw:frame>
      <draw:frame draw:id="id107" presentation:style-name="a495" draw:name="Google Shape;133;p23" svg:x="3.60614in" svg:y="3.03325in" svg:width="2.95407in" svg:height="0.25033in" presentation:class="title" presentation:placeholder="false">
        <draw:text-box>
          <text:p text:style-name="a494" text:class-names="" text:cond-style-name=""><text:span text:style-name="a493" text:class-names=""/></text:p>
        </draw:text-box>
        <svg:title/>
        <svg:desc/>
      </draw:frame>
      <draw:frame draw:id="id108" presentation:style-name="a498" draw:name="Google Shape;134;p23" svg:x="3.60614in" svg:y="3.27757in" svg:width="2.95407in" svg:height="0.25033in" presentation:class="title" presentation:placeholder="false">
        <draw:text-box>
          <text:p text:style-name="a497" text:class-names="" text:cond-style-name=""><text:span text:style-name="a496" text:class-names=""/></text:p>
        </draw:text-box>
        <svg:title/>
        <svg:desc/>
      </draw:frame>
      <draw:frame draw:id="id109" presentation:style-name="a501" draw:name="Google Shape;135;p23" svg:x="3.60614in" svg:y="3.56728in" svg:width="2.95407in" svg:height="0.25033in" presentation:class="title" presentation:placeholder="false">
        <draw:text-box>
          <text:p text:style-name="a500" text:class-names="" text:cond-style-name=""><text:span text:style-name="a499" text:class-names=""/></text:p>
        </draw:text-box>
        <svg:title/>
        <svg:desc/>
      </draw:frame>
      <draw:frame draw:id="id110" presentation:style-name="a504" draw:name="Google Shape;136;p23" svg:x="3.60614in" svg:y="3.85289in" svg:width="2.95407in" svg:height="0.25033in" presentation:class="title" presentation:placeholder="false">
        <draw:text-box>
          <text:p text:style-name="a503" text:class-names="" text:cond-style-name=""><text:span text:style-name="a502" text:class-names=""/></text:p>
        </draw:text-box>
        <svg:title/>
        <svg:desc/>
      </draw:frame>
      <draw:frame draw:id="id111" presentation:style-name="a507" draw:name="Google Shape;137;p23" svg:x="3.60614in" svg:y="4.13849in" svg:width="2.95407in" svg:height="0.25033in" presentation:class="title" presentation:placeholder="false">
        <draw:text-box>
          <text:p text:style-name="a506" text:class-names="" text:cond-style-name=""><text:span text:style-name="a505" text:class-names=""/></text:p>
        </draw:text-box>
        <svg:title/>
        <svg:desc/>
      </draw:frame>
      <draw:frame draw:id="id112" presentation:style-name="a510" draw:name="Google Shape;138;p23" svg:x="0.47072in" svg:y="2.491in" svg:width="2.95407in" svg:height="0.25033in" presentation:class="title" presentation:placeholder="false">
        <draw:text-box>
          <text:p text:style-name="a509" text:class-names="" text:cond-style-name=""><text:span text:style-name="a508" text:class-names=""/></text:p>
        </draw:text-box>
        <svg:title/>
        <svg:desc/>
      </draw:frame>
      <draw:frame draw:id="id113" presentation:style-name="a513" draw:name="Google Shape;139;p23" svg:x="0.47072in" svg:y="2.74125in" svg:width="2.95407in" svg:height="0.25033in" presentation:class="title" presentation:placeholder="false">
        <draw:text-box>
          <text:p text:style-name="a512" text:class-names="" text:cond-style-name=""><text:span text:style-name="a511" text:class-names=""/></text:p>
        </draw:text-box>
        <svg:title/>
        <svg:desc/>
      </draw:frame>
      <draw:frame draw:id="id114" presentation:style-name="a516" draw:name="Google Shape;140;p23" svg:x="0.47072in" svg:y="3.03325in" svg:width="2.95407in" svg:height="0.25033in" presentation:class="title" presentation:placeholder="false">
        <draw:text-box>
          <text:p text:style-name="a515" text:class-names="" text:cond-style-name=""><text:span text:style-name="a514" text:class-names=""/></text:p>
        </draw:text-box>
        <svg:title/>
        <svg:desc/>
      </draw:frame>
      <draw:frame draw:id="id115" presentation:style-name="a519" draw:name="Google Shape;141;p23" svg:x="0.47072in" svg:y="3.27757in" svg:width="2.95407in" svg:height="0.25033in" presentation:class="title" presentation:placeholder="false">
        <draw:text-box>
          <text:p text:style-name="a518" text:class-names="" text:cond-style-name=""><text:span text:style-name="a517" text:class-names=""/></text:p>
        </draw:text-box>
        <svg:title/>
        <svg:desc/>
      </draw:frame>
      <draw:frame draw:id="id116" presentation:style-name="a522" draw:name="Google Shape;142;p23" svg:x="0.47072in" svg:y="3.56728in" svg:width="2.95407in" svg:height="0.25033in" presentation:class="title" presentation:placeholder="false">
        <draw:text-box>
          <text:p text:style-name="a521" text:class-names="" text:cond-style-name=""><text:span text:style-name="a520" text:class-names=""/></text:p>
        </draw:text-box>
        <svg:title/>
        <svg:desc/>
      </draw:frame>
      <draw:frame draw:id="id117" presentation:style-name="a525" draw:name="Google Shape;143;p23" svg:x="0.47072in" svg:y="3.85289in" svg:width="2.95407in" svg:height="0.25033in" presentation:class="title" presentation:placeholder="false">
        <draw:text-box>
          <text:p text:style-name="a524" text:class-names="" text:cond-style-name=""><text:span text:style-name="a523" text:class-names=""/></text:p>
        </draw:text-box>
        <svg:title/>
        <svg:desc/>
      </draw:frame>
      <draw:frame draw:id="id118" presentation:style-name="a528" draw:name="Google Shape;144;p23" svg:x="0.47072in" svg:y="4.13849in" svg:width="2.95407in" svg:height="0.25033in" presentation:class="title" presentation:placeholder="false">
        <draw:text-box>
          <text:p text:style-name="a527" text:class-names="" text:cond-style-name=""><text:span text:style-name="a526" text:class-names=""/></text:p>
        </draw:text-box>
        <svg:title/>
        <svg:desc/>
      </draw:frame>
      <draw:frame draw:id="id119" presentation:style-name="a531" draw:name="Google Shape;145;p23" svg:x="6.74155in" svg:y="2.491in" svg:width="2.95407in" svg:height="0.25033in" presentation:class="title" presentation:placeholder="false">
        <draw:text-box>
          <text:p text:style-name="a530" text:class-names="" text:cond-style-name=""><text:span text:style-name="a529" text:class-names=""/></text:p>
        </draw:text-box>
        <svg:title/>
        <svg:desc/>
      </draw:frame>
      <draw:frame draw:id="id120" presentation:style-name="a534" draw:name="Google Shape;146;p23" svg:x="6.74155in" svg:y="2.74125in" svg:width="2.95407in" svg:height="0.25033in" presentation:class="title" presentation:placeholder="false">
        <draw:text-box>
          <text:p text:style-name="a533" text:class-names="" text:cond-style-name=""><text:span text:style-name="a532" text:class-names=""/></text:p>
        </draw:text-box>
        <svg:title/>
        <svg:desc/>
      </draw:frame>
      <draw:frame draw:id="id121" presentation:style-name="a537" draw:name="Google Shape;147;p23" svg:x="6.74155in" svg:y="3.03325in" svg:width="2.95407in" svg:height="0.25033in" presentation:class="title" presentation:placeholder="false">
        <draw:text-box>
          <text:p text:style-name="a536" text:class-names="" text:cond-style-name=""><text:span text:style-name="a535" text:class-names=""/></text:p>
        </draw:text-box>
        <svg:title/>
        <svg:desc/>
      </draw:frame>
      <draw:frame draw:id="id122" presentation:style-name="a540" draw:name="Google Shape;148;p23" svg:x="6.74155in" svg:y="3.27757in" svg:width="2.95407in" svg:height="0.25033in" presentation:class="title" presentation:placeholder="false">
        <draw:text-box>
          <text:p text:style-name="a539" text:class-names="" text:cond-style-name=""><text:span text:style-name="a538" text:class-names=""/></text:p>
        </draw:text-box>
        <svg:title/>
        <svg:desc/>
      </draw:frame>
      <draw:frame draw:id="id123" presentation:style-name="a543" draw:name="Google Shape;149;p23" svg:x="6.74155in" svg:y="3.56728in" svg:width="2.95407in" svg:height="0.25033in" presentation:class="title" presentation:placeholder="false">
        <draw:text-box>
          <text:p text:style-name="a542" text:class-names="" text:cond-style-name=""><text:span text:style-name="a541" text:class-names=""/></text:p>
        </draw:text-box>
        <svg:title/>
        <svg:desc/>
      </draw:frame>
      <draw:frame draw:id="id124" presentation:style-name="a546" draw:name="Google Shape;150;p23" svg:x="6.74155in" svg:y="3.85289in" svg:width="2.95407in" svg:height="0.25033in" presentation:class="title" presentation:placeholder="false">
        <draw:text-box>
          <text:p text:style-name="a545" text:class-names="" text:cond-style-name=""><text:span text:style-name="a544" text:class-names=""/></text:p>
        </draw:text-box>
        <svg:title/>
        <svg:desc/>
      </draw:frame>
      <draw:frame draw:id="id125" presentation:style-name="a549" draw:name="Google Shape;151;p23" svg:x="6.74155in" svg:y="4.13849in" svg:width="2.95407in" svg:height="0.25033in" presentation:class="title" presentation:placeholder="false">
        <draw:text-box>
          <text:p text:style-name="a548" text:class-names="" text:cond-style-name=""><text:span text:style-name="a547" text:class-names=""/></text:p>
        </draw:text-box>
        <svg:title/>
        <svg:desc/>
      </draw:frame>
      <draw:frame draw:id="id126" presentation:style-name="a552" draw:name="Google Shape;152;p23" svg:x="0.47072in" svg:y="2.10669in" svg:width="2.95407in" svg:height="0.25033in" presentation:class="title" presentation:placeholder="false">
        <draw:text-box>
          <text:p text:style-name="a551" text:class-names="" text:cond-style-name=""><text:span text:style-name="a550" text:class-names=""/></text:p>
        </draw:text-box>
        <svg:title/>
        <svg:desc/>
      </draw:frame>
      <draw:frame draw:id="id127" presentation:style-name="a555" draw:name="Google Shape;153;p23" svg:x="3.60614in" svg:y="2.10669in" svg:width="2.95407in" svg:height="0.25033in" presentation:class="title" presentation:placeholder="false">
        <draw:text-box>
          <text:p text:style-name="a554" text:class-names="" text:cond-style-name=""><text:span text:style-name="a553" text:class-names=""/></text:p>
        </draw:text-box>
        <svg:title/>
        <svg:desc/>
      </draw:frame>
      <draw:frame draw:id="id128" presentation:style-name="a558" draw:name="Google Shape;154;p23" svg:x="6.74155in" svg:y="2.10669in" svg:width="2.95407in" svg:height="0.25033in" presentation:class="title" presentation:placeholder="false">
        <draw:text-box>
          <text:p text:style-name="a557" text:class-names="" text:cond-style-name=""><text:span text:style-name="a556" text:class-names=""/></text:p>
        </draw:text-box>
        <svg:title/>
        <svg:desc/>
      </draw:frame>
      <presentation:notes style:page-layout-name="pageLayout2" draw:style-name="a564">
        <draw:page-thumbnail svg:x="0.41699in" svg:y="0.75in" svg:width="6.66675in" svg:height="3.75in" presentation:class="page" draw:id="id3" presentation:style-name="a559" draw:name="Google Shape;3;n">
          <svg:title/>
          <svg:desc/>
        </draw:page-thumbnail>
        <draw:frame draw:id="id4" presentation:style-name="a563" draw:name="Google Shape;4;n" svg:x="0.75in" svg:y="4.75in" svg:width="6in" svg:height="4.5in" presentation:class="notes" presentation:placeholder="false">
          <draw:text-box>
            <text:list text:style-name="a562">
              <text:list-item>
                <text:p text:style-name="a561" text:class-names="" text:cond-style-name=""><text:span text:style-name="a560" text:class-names=""/></text:p>
              </text:list-item>
            </text:list>
          </draw:text-box>
          <svg:title/>
          <svg:desc/>
        </draw:frame>
      </presentation:notes>
    </style:master-page>
    <style:master-page style:name="Master1-Layout23-cust-CUSTOM_9_1_1_1_1_1" style:page-layout-name="pageLayout1" draw:style-name="a565">
      <draw:frame draw:id="id129" presentation:style-name="a568" draw:name="Google Shape;156;p24" svg:x="0.39in" svg:y="1.125in" svg:width="5.40289in" svg:height="0.43045in" presentation:class="title" presentation:placeholder="false">
        <draw:text-box>
          <text:p text:style-name="a567" text:class-names="" text:cond-style-name=""><text:span text:style-name="a566" text:class-names=""/></text:p>
        </draw:text-box>
        <svg:title/>
        <svg:desc/>
      </draw:frame>
      <draw:frame draw:id="id130" presentation:style-name="a571" draw:name="Google Shape;157;p24" svg:x="0.375in" svg:y="0.46875in" svg:width="8.28117in" svg:height="0.67224in" presentation:class="title" presentation:placeholder="false">
        <draw:text-box>
          <text:p text:style-name="a570" text:class-names="" text:cond-style-name=""><text:span text:style-name="a569" text:class-names=""/></text:p>
        </draw:text-box>
        <svg:title/>
        <svg:desc/>
      </draw:frame>
      <draw:frame draw:id="id131" draw:name="Google Shape;158;p24" svg:x="0.37743in" svg:y="2.04794in" svg:width="3.28084in" svg:height="3.28084in">
        <table:table table:style-name="a572" table:template-name="{B47E35EE-4283-46DB-AC41-0F38C484C702}" table:use-banding-columns-styles="false" table:use-banding-rows-styles="false" table:use-first-column-styles="false" table:use-first-row-styles="false" table:use-last-column-styles="false" table:use-last-row-styles="false">
          <table:table-column table:style-name="a573" table:default-cell-style-name=""/>
          <table:table-column table:style-name="a574" table:default-cell-style-name=""/>
          <table:table-column table:style-name="a575" table:default-cell-style-name=""/>
          <table:table-row table:style-name="a576" table:default-cell-style-name="">
            <table:table-cell table:style-name="a579">
              <text:p text:style-name="a578" text:class-names="" text:cond-style-name=""><text:span text:style-name="a577" text:class-names=""/></text:p>
            </table:table-cell>
            <table:table-cell table:style-name="a582">
              <text:p text:style-name="a581" text:class-names="" text:cond-style-name=""><text:span text:style-name="a580" text:class-names=""/></text:p>
            </table:table-cell>
            <table:table-cell table:style-name="a585">
              <text:p text:style-name="a584" text:class-names="" text:cond-style-name=""><text:span text:style-name="a583" text:class-names=""/></text:p>
            </table:table-cell>
          </table:table-row>
          <table:table-row table:style-name="a586" table:default-cell-style-name="">
            <table:table-cell table:style-name="a589">
              <text:p text:style-name="a588" text:class-names="" text:cond-style-name=""><text:span text:style-name="a587" text:class-names=""/></text:p>
            </table:table-cell>
            <table:table-cell table:style-name="a592">
              <text:p text:style-name="a591" text:class-names="" text:cond-style-name=""><text:span text:style-name="a590" text:class-names=""/></text:p>
            </table:table-cell>
            <table:table-cell table:style-name="a595">
              <text:p text:style-name="a594" text:class-names="" text:cond-style-name=""><text:span text:style-name="a593" text:class-names=""/></text:p>
            </table:table-cell>
          </table:table-row>
          <table:table-row table:style-name="a596" table:default-cell-style-name="">
            <table:table-cell table:style-name="a599">
              <text:p text:style-name="a598" text:class-names="" text:cond-style-name=""><text:span text:style-name="a597" text:class-names=""/></text:p>
            </table:table-cell>
            <table:table-cell table:style-name="a602">
              <text:p text:style-name="a601" text:class-names="" text:cond-style-name=""><text:span text:style-name="a600" text:class-names=""/></text:p>
            </table:table-cell>
            <table:table-cell table:style-name="a605">
              <text:p text:style-name="a604" text:class-names="" text:cond-style-name=""><text:span text:style-name="a603" text:class-names=""/></text:p>
            </table:table-cell>
          </table:table-row>
          <table:table-row table:style-name="a606" table:default-cell-style-name="">
            <table:table-cell table:style-name="a609">
              <text:p text:style-name="a608" text:class-names="" text:cond-style-name=""><text:span text:style-name="a607" text:class-names=""/></text:p>
            </table:table-cell>
            <table:table-cell table:style-name="a612">
              <text:p text:style-name="a611" text:class-names="" text:cond-style-name=""><text:span text:style-name="a610" text:class-names=""/></text:p>
            </table:table-cell>
            <table:table-cell table:style-name="a615">
              <text:p text:style-name="a614" text:class-names="" text:cond-style-name=""><text:span text:style-name="a613" text:class-names=""/></text:p>
            </table:table-cell>
          </table:table-row>
          <table:table-row table:style-name="a616" table:default-cell-style-name="">
            <table:table-cell table:style-name="a619">
              <text:p text:style-name="a618" text:class-names="" text:cond-style-name=""><text:span text:style-name="a617" text:class-names=""/></text:p>
            </table:table-cell>
            <table:table-cell table:style-name="a622">
              <text:p text:style-name="a621" text:class-names="" text:cond-style-name=""><text:span text:style-name="a620" text:class-names=""/></text:p>
            </table:table-cell>
            <table:table-cell table:style-name="a625">
              <text:p text:style-name="a624" text:class-names="" text:cond-style-name=""><text:span text:style-name="a623" text:class-names=""/></text:p>
            </table:table-cell>
          </table:table-row>
          <table:table-row table:style-name="a626" table:default-cell-style-name="">
            <table:table-cell table:style-name="a629">
              <text:p text:style-name="a628" text:class-names="" text:cond-style-name=""><text:span text:style-name="a627" text:class-names=""/></text:p>
            </table:table-cell>
            <table:table-cell table:style-name="a632">
              <text:p text:style-name="a631" text:class-names="" text:cond-style-name=""><text:span text:style-name="a630" text:class-names=""/></text:p>
            </table:table-cell>
            <table:table-cell table:style-name="a635">
              <text:p text:style-name="a634" text:class-names="" text:cond-style-name=""><text:span text:style-name="a633" text:class-names=""/></text:p>
            </table:table-cell>
          </table:table-row>
          <table:table-row table:style-name="a636" table:default-cell-style-name="">
            <table:table-cell table:style-name="a639">
              <text:p text:style-name="a638" text:class-names="" text:cond-style-name=""><text:span text:style-name="a637" text:class-names=""/></text:p>
            </table:table-cell>
            <table:table-cell table:style-name="a642">
              <text:p text:style-name="a641" text:class-names="" text:cond-style-name=""><text:span text:style-name="a640" text:class-names=""/></text:p>
            </table:table-cell>
            <table:table-cell table:style-name="a645">
              <text:p text:style-name="a644" text:class-names="" text:cond-style-name=""><text:span text:style-name="a643" text:class-names=""/></text:p>
            </table:table-cell>
          </table:table-row>
          <table:table-row table:style-name="a646" table:default-cell-style-name="">
            <table:table-cell table:style-name="a649">
              <text:p text:style-name="a648" text:class-names="" text:cond-style-name=""><text:span text:style-name="a647" text:class-names=""/></text:p>
            </table:table-cell>
            <table:table-cell table:style-name="a652">
              <text:p text:style-name="a651" text:class-names="" text:cond-style-name=""><text:span text:style-name="a650" text:class-names=""/></text:p>
            </table:table-cell>
            <table:table-cell table:style-name="a655">
              <text:p text:style-name="a654" text:class-names="" text:cond-style-name=""><text:span text:style-name="a653" text:class-names=""/></text:p>
            </table:table-cell>
          </table:table-row>
        </table:table>
        <draw:image xlink:href="media/image32.png" xlink:type="simple" xlink:show="embed" xlink:actuate="onLoad"/>
        <svg:title/>
        <svg:desc/>
      </draw:frame>
      <draw:frame draw:id="id132" presentation:style-name="a658" draw:name="Google Shape;159;p24" svg:x="3.60614in" svg:y="2.491in" svg:width="2.95407in" svg:height="0.25033in" presentation:class="title" presentation:placeholder="false">
        <draw:text-box>
          <text:p text:style-name="a657" text:class-names="" text:cond-style-name=""><text:span text:style-name="a656" text:class-names=""/></text:p>
        </draw:text-box>
        <svg:title/>
        <svg:desc/>
      </draw:frame>
      <draw:frame draw:id="id133" presentation:style-name="a661" draw:name="Google Shape;160;p24" svg:x="3.60614in" svg:y="2.74125in" svg:width="2.95407in" svg:height="0.25033in" presentation:class="title" presentation:placeholder="false">
        <draw:text-box>
          <text:p text:style-name="a660" text:class-names="" text:cond-style-name=""><text:span text:style-name="a659" text:class-names=""/></text:p>
        </draw:text-box>
        <svg:title/>
        <svg:desc/>
      </draw:frame>
      <draw:frame draw:id="id134" presentation:style-name="a664" draw:name="Google Shape;161;p24" svg:x="3.60614in" svg:y="3.03325in" svg:width="2.95407in" svg:height="0.25033in" presentation:class="title" presentation:placeholder="false">
        <draw:text-box>
          <text:p text:style-name="a663" text:class-names="" text:cond-style-name=""><text:span text:style-name="a662" text:class-names=""/></text:p>
        </draw:text-box>
        <svg:title/>
        <svg:desc/>
      </draw:frame>
      <draw:frame draw:id="id135" presentation:style-name="a667" draw:name="Google Shape;162;p24" svg:x="3.60614in" svg:y="3.27757in" svg:width="2.95407in" svg:height="0.25033in" presentation:class="title" presentation:placeholder="false">
        <draw:text-box>
          <text:p text:style-name="a666" text:class-names="" text:cond-style-name=""><text:span text:style-name="a665" text:class-names=""/></text:p>
        </draw:text-box>
        <svg:title/>
        <svg:desc/>
      </draw:frame>
      <draw:frame draw:id="id136" presentation:style-name="a670" draw:name="Google Shape;163;p24" svg:x="3.60614in" svg:y="3.56728in" svg:width="2.95407in" svg:height="0.25033in" presentation:class="title" presentation:placeholder="false">
        <draw:text-box>
          <text:p text:style-name="a669" text:class-names="" text:cond-style-name=""><text:span text:style-name="a668" text:class-names=""/></text:p>
        </draw:text-box>
        <svg:title/>
        <svg:desc/>
      </draw:frame>
      <draw:frame draw:id="id137" presentation:style-name="a673" draw:name="Google Shape;164;p24" svg:x="3.60614in" svg:y="3.85289in" svg:width="2.95407in" svg:height="0.25033in" presentation:class="title" presentation:placeholder="false">
        <draw:text-box>
          <text:p text:style-name="a672" text:class-names="" text:cond-style-name=""><text:span text:style-name="a671" text:class-names=""/></text:p>
        </draw:text-box>
        <svg:title/>
        <svg:desc/>
      </draw:frame>
      <draw:frame draw:id="id138" presentation:style-name="a676" draw:name="Google Shape;165;p24" svg:x="3.60614in" svg:y="4.13849in" svg:width="2.95407in" svg:height="0.25033in" presentation:class="title" presentation:placeholder="false">
        <draw:text-box>
          <text:p text:style-name="a675" text:class-names="" text:cond-style-name=""><text:span text:style-name="a674" text:class-names=""/></text:p>
        </draw:text-box>
        <svg:title/>
        <svg:desc/>
      </draw:frame>
      <draw:frame draw:id="id139" presentation:style-name="a679" draw:name="Google Shape;166;p24" svg:x="0.47072in" svg:y="2.491in" svg:width="2.95407in" svg:height="0.25033in" presentation:class="title" presentation:placeholder="false">
        <draw:text-box>
          <text:p text:style-name="a678" text:class-names="" text:cond-style-name=""><text:span text:style-name="a677" text:class-names=""/></text:p>
        </draw:text-box>
        <svg:title/>
        <svg:desc/>
      </draw:frame>
      <draw:frame draw:id="id140" presentation:style-name="a682" draw:name="Google Shape;167;p24" svg:x="0.47072in" svg:y="2.74125in" svg:width="2.95407in" svg:height="0.25033in" presentation:class="title" presentation:placeholder="false">
        <draw:text-box>
          <text:p text:style-name="a681" text:class-names="" text:cond-style-name=""><text:span text:style-name="a680" text:class-names=""/></text:p>
        </draw:text-box>
        <svg:title/>
        <svg:desc/>
      </draw:frame>
      <draw:frame draw:id="id141" presentation:style-name="a685" draw:name="Google Shape;168;p24" svg:x="0.47072in" svg:y="3.03325in" svg:width="2.95407in" svg:height="0.25033in" presentation:class="title" presentation:placeholder="false">
        <draw:text-box>
          <text:p text:style-name="a684" text:class-names="" text:cond-style-name=""><text:span text:style-name="a683" text:class-names=""/></text:p>
        </draw:text-box>
        <svg:title/>
        <svg:desc/>
      </draw:frame>
      <draw:frame draw:id="id142" presentation:style-name="a688" draw:name="Google Shape;169;p24" svg:x="0.47072in" svg:y="3.27757in" svg:width="2.95407in" svg:height="0.25033in" presentation:class="title" presentation:placeholder="false">
        <draw:text-box>
          <text:p text:style-name="a687" text:class-names="" text:cond-style-name=""><text:span text:style-name="a686" text:class-names=""/></text:p>
        </draw:text-box>
        <svg:title/>
        <svg:desc/>
      </draw:frame>
      <draw:frame draw:id="id143" presentation:style-name="a691" draw:name="Google Shape;170;p24" svg:x="0.47072in" svg:y="3.56728in" svg:width="2.95407in" svg:height="0.25033in" presentation:class="title" presentation:placeholder="false">
        <draw:text-box>
          <text:p text:style-name="a690" text:class-names="" text:cond-style-name=""><text:span text:style-name="a689" text:class-names=""/></text:p>
        </draw:text-box>
        <svg:title/>
        <svg:desc/>
      </draw:frame>
      <draw:frame draw:id="id144" presentation:style-name="a694" draw:name="Google Shape;171;p24" svg:x="0.47072in" svg:y="3.85289in" svg:width="2.95407in" svg:height="0.25033in" presentation:class="title" presentation:placeholder="false">
        <draw:text-box>
          <text:p text:style-name="a693" text:class-names="" text:cond-style-name=""><text:span text:style-name="a692" text:class-names=""/></text:p>
        </draw:text-box>
        <svg:title/>
        <svg:desc/>
      </draw:frame>
      <draw:frame draw:id="id145" presentation:style-name="a697" draw:name="Google Shape;172;p24" svg:x="0.47072in" svg:y="4.13849in" svg:width="2.95407in" svg:height="0.25033in" presentation:class="title" presentation:placeholder="false">
        <draw:text-box>
          <text:p text:style-name="a696" text:class-names="" text:cond-style-name=""><text:span text:style-name="a695" text:class-names=""/></text:p>
        </draw:text-box>
        <svg:title/>
        <svg:desc/>
      </draw:frame>
      <draw:frame draw:id="id146" presentation:style-name="a700" draw:name="Google Shape;173;p24" svg:x="6.49155in" svg:y="2.491in" svg:width="2.95407in" svg:height="0.25033in" presentation:class="title" presentation:placeholder="false">
        <draw:text-box>
          <text:p text:style-name="a699" text:class-names="" text:cond-style-name=""><text:span text:style-name="a698" text:class-names=""/></text:p>
        </draw:text-box>
        <svg:title/>
        <svg:desc/>
      </draw:frame>
      <draw:frame draw:id="id147" presentation:style-name="a703" draw:name="Google Shape;174;p24" svg:x="6.49155in" svg:y="2.74125in" svg:width="2.95407in" svg:height="0.25033in" presentation:class="title" presentation:placeholder="false">
        <draw:text-box>
          <text:p text:style-name="a702" text:class-names="" text:cond-style-name=""><text:span text:style-name="a701" text:class-names=""/></text:p>
        </draw:text-box>
        <svg:title/>
        <svg:desc/>
      </draw:frame>
      <draw:frame draw:id="id148" presentation:style-name="a706" draw:name="Google Shape;175;p24" svg:x="6.49155in" svg:y="3.03325in" svg:width="2.95407in" svg:height="0.25033in" presentation:class="title" presentation:placeholder="false">
        <draw:text-box>
          <text:p text:style-name="a705" text:class-names="" text:cond-style-name=""><text:span text:style-name="a704" text:class-names=""/></text:p>
        </draw:text-box>
        <svg:title/>
        <svg:desc/>
      </draw:frame>
      <draw:frame draw:id="id149" presentation:style-name="a709" draw:name="Google Shape;176;p24" svg:x="6.49155in" svg:y="3.27757in" svg:width="2.95407in" svg:height="0.25033in" presentation:class="title" presentation:placeholder="false">
        <draw:text-box>
          <text:p text:style-name="a708" text:class-names="" text:cond-style-name=""><text:span text:style-name="a707" text:class-names=""/></text:p>
        </draw:text-box>
        <svg:title/>
        <svg:desc/>
      </draw:frame>
      <draw:frame draw:id="id150" presentation:style-name="a712" draw:name="Google Shape;177;p24" svg:x="6.49155in" svg:y="3.56728in" svg:width="2.95407in" svg:height="0.25033in" presentation:class="title" presentation:placeholder="false">
        <draw:text-box>
          <text:p text:style-name="a711" text:class-names="" text:cond-style-name=""><text:span text:style-name="a710" text:class-names=""/></text:p>
        </draw:text-box>
        <svg:title/>
        <svg:desc/>
      </draw:frame>
      <draw:frame draw:id="id151" presentation:style-name="a715" draw:name="Google Shape;178;p24" svg:x="6.49155in" svg:y="3.85289in" svg:width="2.95407in" svg:height="0.25033in" presentation:class="title" presentation:placeholder="false">
        <draw:text-box>
          <text:p text:style-name="a714" text:class-names="" text:cond-style-name=""><text:span text:style-name="a713" text:class-names=""/></text:p>
        </draw:text-box>
        <svg:title/>
        <svg:desc/>
      </draw:frame>
      <draw:frame draw:id="id152" presentation:style-name="a718" draw:name="Google Shape;179;p24" svg:x="6.49155in" svg:y="4.13849in" svg:width="2.95407in" svg:height="0.25033in" presentation:class="title" presentation:placeholder="false">
        <draw:text-box>
          <text:p text:style-name="a717" text:class-names="" text:cond-style-name=""><text:span text:style-name="a716" text:class-names=""/></text:p>
        </draw:text-box>
        <svg:title/>
        <svg:desc/>
      </draw:frame>
      <draw:frame draw:id="id153" presentation:style-name="a721" draw:name="Google Shape;180;p24" svg:x="0.47072in" svg:y="2.10669in" svg:width="2.95407in" svg:height="0.25033in" presentation:class="title" presentation:placeholder="false">
        <draw:text-box>
          <text:p text:style-name="a720" text:class-names="" text:cond-style-name=""><text:span text:style-name="a719" text:class-names=""/></text:p>
        </draw:text-box>
        <svg:title/>
        <svg:desc/>
      </draw:frame>
      <draw:frame draw:id="id154" presentation:style-name="a724" draw:name="Google Shape;181;p24" svg:x="3.60614in" svg:y="2.10669in" svg:width="2.95407in" svg:height="0.25033in" presentation:class="title" presentation:placeholder="false">
        <draw:text-box>
          <text:p text:style-name="a723" text:class-names="" text:cond-style-name=""><text:span text:style-name="a722" text:class-names=""/></text:p>
        </draw:text-box>
        <svg:title/>
        <svg:desc/>
      </draw:frame>
      <draw:frame draw:id="id155" presentation:style-name="a727" draw:name="Google Shape;182;p24" svg:x="6.49155in" svg:y="2.10669in" svg:width="2.95407in" svg:height="0.25033in" presentation:class="title" presentation:placeholder="false">
        <draw:text-box>
          <text:p text:style-name="a726" text:class-names="" text:cond-style-name=""><text:span text:style-name="a725" text:class-names=""/></text:p>
        </draw:text-box>
        <svg:title/>
        <svg:desc/>
      </draw:frame>
      <presentation:notes style:page-layout-name="pageLayout2" draw:style-name="a733">
        <draw:page-thumbnail svg:x="0.41699in" svg:y="0.75in" svg:width="6.66675in" svg:height="3.75in" presentation:class="page" draw:id="id3" presentation:style-name="a728" draw:name="Google Shape;3;n">
          <svg:title/>
          <svg:desc/>
        </draw:page-thumbnail>
        <draw:frame draw:id="id4" presentation:style-name="a732" draw:name="Google Shape;4;n" svg:x="0.75in" svg:y="4.75in" svg:width="6in" svg:height="4.5in" presentation:class="notes" presentation:placeholder="false">
          <draw:text-box>
            <text:list text:style-name="a731">
              <text:list-item>
                <text:p text:style-name="a730" text:class-names="" text:cond-style-name=""><text:span text:style-name="a729" text:class-names=""/></text:p>
              </text:list-item>
            </text:list>
          </draw:text-box>
          <svg:title/>
          <svg:desc/>
        </draw:frame>
      </presentation:notes>
    </style:master-page>
    <style:master-page style:name="Master1-Layout24-cust-CUSTOM_6" style:page-layout-name="pageLayout1" draw:style-name="a734">
      <draw:frame draw:id="id156" draw:style-name="a735" draw:name="Google Shape;184;p25" svg:x="1.56249in" svg:y="0in" svg:width="8.43751in" svg:height="5.625in" style:rel-width="scale" style:rel-height="scale">
        <draw:image xlink:href="media/image33.jpg" xlink:type="simple" xlink:show="embed" xlink:actuate="onLoad"/>
        <svg:title>GettyImages-2164186046.jpg</svg:title>
        <svg:desc/>
      </draw:frame>
      <draw:frame draw:id="id157" draw:style-name="a736" draw:name="Google Shape;185;p25" svg:x="0in" svg:y="0in" svg:width="5.75144in" svg:height="5.625in" style:rel-width="scale" style:rel-height="scale">
        <draw:image xlink:href="media/image34.png" xlink:type="simple" xlink:show="embed" xlink:actuate="onLoad"/>
        <svg:title/>
        <svg:desc/>
      </draw:frame>
      <draw:frame draw:id="id158" presentation:style-name="a739" draw:name="Google Shape;186;p25" svg:x="0.375in" svg:y="2.03244in" svg:width="2.28314in" svg:height="1.5in" presentation:class="title" presentation:placeholder="false">
        <draw:text-box>
          <text:p text:style-name="a738" text:class-names="" text:cond-style-name=""><text:span text:style-name="a737" text:class-names=""/></text:p>
        </draw:text-box>
        <svg:title/>
        <svg:desc/>
      </draw:frame>
      <draw:frame draw:id="id159" presentation:style-name="a742" draw:name="Google Shape;187;p25" svg:x="0.3825in" svg:y="3.64706in" svg:width="2.55085in" svg:height="1.15912in" presentation:class="title" presentation:placeholder="false">
        <draw:text-box>
          <text:p text:style-name="a741" text:class-names="" text:cond-style-name=""><text:span text:style-name="a740" text:class-names=""/></text:p>
        </draw:text-box>
        <svg:title/>
        <svg:desc/>
      </draw:frame>
      <presentation:notes style:page-layout-name="pageLayout2" draw:style-name="a748">
        <draw:page-thumbnail svg:x="0.41699in" svg:y="0.75in" svg:width="6.66675in" svg:height="3.75in" presentation:class="page" draw:id="id3" presentation:style-name="a743" draw:name="Google Shape;3;n">
          <svg:title/>
          <svg:desc/>
        </draw:page-thumbnail>
        <draw:frame draw:id="id4" presentation:style-name="a747" draw:name="Google Shape;4;n" svg:x="0.75in" svg:y="4.75in" svg:width="6in" svg:height="4.5in" presentation:class="notes" presentation:placeholder="false">
          <draw:text-box>
            <text:list text:style-name="a746">
              <text:list-item>
                <text:p text:style-name="a745" text:class-names="" text:cond-style-name=""><text:span text:style-name="a744" text:class-names=""/></text:p>
              </text:list-item>
            </text:list>
          </draw:text-box>
          <svg:title/>
          <svg:desc/>
        </draw:frame>
      </presentation:notes>
    </style:master-page>
    <style:master-page style:name="Master1-Layout25-cust-CUSTOM_6_2" style:page-layout-name="pageLayout1" draw:style-name="a749">
      <draw:frame draw:id="id160" draw:style-name="a750" draw:name="Google Shape;189;p26" svg:x="1.56249in" svg:y="0in" svg:width="8.43751in" svg:height="5.625in" style:rel-width="scale" style:rel-height="scale">
        <draw:image xlink:href="media/image35.jpg" xlink:type="simple" xlink:show="embed" xlink:actuate="onLoad"/>
        <svg:title>GettyImages-1573046745.jpg</svg:title>
        <svg:desc/>
      </draw:frame>
      <draw:frame draw:id="id161" draw:style-name="a751" draw:name="Google Shape;190;p26" svg:x="0in" svg:y="0in" svg:width="5.73958in" svg:height="5.625in" style:rel-width="scale" style:rel-height="scale">
        <draw:image xlink:href="media/image34.png" xlink:type="simple" xlink:show="embed" xlink:actuate="onLoad"/>
        <svg:title/>
        <svg:desc/>
      </draw:frame>
      <draw:frame draw:id="id162" presentation:style-name="a754" draw:name="Google Shape;191;p26" svg:x="0.375in" svg:y="2.02957in" svg:width="2.28314in" svg:height="1.5in" presentation:class="title" presentation:placeholder="false">
        <draw:text-box>
          <text:p text:style-name="a753" text:class-names="" text:cond-style-name=""><text:span text:style-name="a752" text:class-names=""/></text:p>
        </draw:text-box>
        <svg:title/>
        <svg:desc/>
      </draw:frame>
      <draw:frame draw:id="id163" presentation:style-name="a757" draw:name="Google Shape;192;p26" svg:x="0.3825in" svg:y="3.64706in" svg:width="2.55085in" svg:height="1.15912in" presentation:class="title" presentation:placeholder="false">
        <draw:text-box>
          <text:p text:style-name="a756" text:class-names="" text:cond-style-name=""><text:span text:style-name="a755" text:class-names=""/></text:p>
        </draw:text-box>
        <svg:title/>
        <svg:desc/>
      </draw:frame>
      <presentation:notes style:page-layout-name="pageLayout2" draw:style-name="a763">
        <draw:page-thumbnail svg:x="0.41699in" svg:y="0.75in" svg:width="6.66675in" svg:height="3.75in" presentation:class="page" draw:id="id3" presentation:style-name="a758" draw:name="Google Shape;3;n">
          <svg:title/>
          <svg:desc/>
        </draw:page-thumbnail>
        <draw:frame draw:id="id4" presentation:style-name="a762" draw:name="Google Shape;4;n" svg:x="0.75in" svg:y="4.75in" svg:width="6in" svg:height="4.5in" presentation:class="notes" presentation:placeholder="false">
          <draw:text-box>
            <text:list text:style-name="a761">
              <text:list-item>
                <text:p text:style-name="a760" text:class-names="" text:cond-style-name=""><text:span text:style-name="a759" text:class-names=""/></text:p>
              </text:list-item>
            </text:list>
          </draw:text-box>
          <svg:title/>
          <svg:desc/>
        </draw:frame>
      </presentation:notes>
    </style:master-page>
    <style:master-page style:name="Master1-Layout26-cust-CUSTOM_6_2_1" style:page-layout-name="pageLayout1" draw:style-name="a764">
      <draw:frame draw:id="id164" draw:style-name="a765" draw:name="Google Shape;194;p27" svg:x="1.56249in" svg:y="0in" svg:width="8.43751in" svg:height="5.625in" style:rel-width="scale" style:rel-height="scale">
        <draw:image xlink:href="media/image36.png" xlink:type="simple" xlink:show="embed" xlink:actuate="onLoad"/>
        <svg:title/>
        <svg:desc/>
      </draw:frame>
      <draw:frame draw:id="id165" draw:style-name="a766" draw:name="Google Shape;195;p27" svg:x="0in" svg:y="0in" svg:width="5.76394in" svg:height="5.625in" style:rel-width="scale" style:rel-height="scale">
        <draw:image xlink:href="media/image34.png" xlink:type="simple" xlink:show="embed" xlink:actuate="onLoad"/>
        <svg:title/>
        <svg:desc/>
      </draw:frame>
      <draw:frame draw:id="id166" presentation:style-name="a769" draw:name="Google Shape;196;p27" svg:x="0.375in" svg:y="2.03234in" svg:width="2.28314in" svg:height="1.5in" presentation:class="title" presentation:placeholder="false">
        <draw:text-box>
          <text:p text:style-name="a768" text:class-names="" text:cond-style-name=""><text:span text:style-name="a767" text:class-names=""/></text:p>
        </draw:text-box>
        <svg:title/>
        <svg:desc/>
      </draw:frame>
      <draw:frame draw:id="id167" presentation:style-name="a772" draw:name="Google Shape;197;p27" svg:x="0.3825in" svg:y="3.64706in" svg:width="2.55085in" svg:height="1.15912in" presentation:class="title" presentation:placeholder="false">
        <draw:text-box>
          <text:p text:style-name="a771" text:class-names="" text:cond-style-name=""><text:span text:style-name="a770" text:class-names=""/></text:p>
        </draw:text-box>
        <svg:title/>
        <svg:desc/>
      </draw:frame>
      <presentation:notes style:page-layout-name="pageLayout2" draw:style-name="a778">
        <draw:page-thumbnail svg:x="0.41699in" svg:y="0.75in" svg:width="6.66675in" svg:height="3.75in" presentation:class="page" draw:id="id3" presentation:style-name="a773" draw:name="Google Shape;3;n">
          <svg:title/>
          <svg:desc/>
        </draw:page-thumbnail>
        <draw:frame draw:id="id4" presentation:style-name="a777" draw:name="Google Shape;4;n" svg:x="0.75in" svg:y="4.75in" svg:width="6in" svg:height="4.5in" presentation:class="notes" presentation:placeholder="false">
          <draw:text-box>
            <text:list text:style-name="a776">
              <text:list-item>
                <text:p text:style-name="a775" text:class-names="" text:cond-style-name=""><text:span text:style-name="a774" text:class-names=""/></text:p>
              </text:list-item>
            </text:list>
          </draw:text-box>
          <svg:title/>
          <svg:desc/>
        </draw:frame>
      </presentation:notes>
    </style:master-page>
    <style:master-page style:name="Master1-Layout27-cust-CUSTOM_6_1" style:page-layout-name="pageLayout1" draw:style-name="a779">
      <draw:frame draw:id="id168" draw:style-name="a780" draw:name="Google Shape;199;p28" svg:x="2.5333in" svg:y="0in" svg:width="7.4667in" svg:height="5.625in" style:rel-width="scale" style:rel-height="scale">
        <draw:image xlink:href="media/image37.jpg" xlink:type="simple" xlink:show="embed" xlink:actuate="onLoad"/>
        <svg:title>GettyImages-1086089542.jpg</svg:title>
        <svg:desc/>
      </draw:frame>
      <draw:frame draw:id="id169" draw:style-name="a781" draw:name="Google Shape;200;p28" svg:x="0in" svg:y="0in" svg:width="5.74988in" svg:height="5.625in" style:rel-width="scale" style:rel-height="scale">
        <draw:image xlink:href="media/image38.png" xlink:type="simple" xlink:show="embed" xlink:actuate="onLoad"/>
        <svg:title/>
        <svg:desc/>
      </draw:frame>
      <draw:frame draw:id="id170" presentation:style-name="a784" draw:name="Google Shape;201;p28" svg:x="0.375in" svg:y="2.02897in" svg:width="2.28314in" svg:height="1.5in" presentation:class="title" presentation:placeholder="false">
        <draw:text-box>
          <text:p text:style-name="a783" text:class-names="" text:cond-style-name=""><text:span text:style-name="a782" text:class-names=""/></text:p>
        </draw:text-box>
        <svg:title/>
        <svg:desc/>
      </draw:frame>
      <draw:frame draw:id="id171" presentation:style-name="a787" draw:name="Google Shape;202;p28" svg:x="0.3825in" svg:y="3.64706in" svg:width="2.55085in" svg:height="1.15912in" presentation:class="title" presentation:placeholder="false">
        <draw:text-box>
          <text:p text:style-name="a786" text:class-names="" text:cond-style-name=""><text:span text:style-name="a785" text:class-names=""/></text:p>
        </draw:text-box>
        <svg:title/>
        <svg:desc/>
      </draw:frame>
      <presentation:notes style:page-layout-name="pageLayout2" draw:style-name="a793">
        <draw:page-thumbnail svg:x="0.41699in" svg:y="0.75in" svg:width="6.66675in" svg:height="3.75in" presentation:class="page" draw:id="id3" presentation:style-name="a788" draw:name="Google Shape;3;n">
          <svg:title/>
          <svg:desc/>
        </draw:page-thumbnail>
        <draw:frame draw:id="id4" presentation:style-name="a792" draw:name="Google Shape;4;n" svg:x="0.75in" svg:y="4.75in" svg:width="6in" svg:height="4.5in" presentation:class="notes" presentation:placeholder="false">
          <draw:text-box>
            <text:list text:style-name="a791">
              <text:list-item>
                <text:p text:style-name="a790" text:class-names="" text:cond-style-name=""><text:span text:style-name="a789" text:class-names=""/></text:p>
              </text:list-item>
            </text:list>
          </draw:text-box>
          <svg:title/>
          <svg:desc/>
        </draw:frame>
      </presentation:notes>
    </style:master-page>
    <style:master-page style:name="Master1-Layout28-cust-CUSTOM_6_1_1" style:page-layout-name="pageLayout1" draw:style-name="a794">
      <draw:frame draw:id="id172" draw:style-name="a795" draw:name="Google Shape;204;p29" svg:x="2.5333in" svg:y="0in" svg:width="7.4667in" svg:height="5.625in" style:rel-width="scale" style:rel-height="scale">
        <draw:image xlink:href="media/image39.jpg" xlink:type="simple" xlink:show="embed" xlink:actuate="onLoad"/>
        <svg:title>GettyImages-1458977523.jpg</svg:title>
        <svg:desc/>
      </draw:frame>
      <draw:frame draw:id="id173" draw:style-name="a796" draw:name="Google Shape;205;p29" svg:x="-0.00001in" svg:y="0in" svg:width="5.75162in" svg:height="5.625in" style:rel-width="scale" style:rel-height="scale">
        <draw:image xlink:href="media/image38.png" xlink:type="simple" xlink:show="embed" xlink:actuate="onLoad"/>
        <svg:title/>
        <svg:desc/>
      </draw:frame>
      <draw:frame draw:id="id174" presentation:style-name="a799" draw:name="Google Shape;206;p29" svg:x="0.375in" svg:y="2.02897in" svg:width="2.44619in" svg:height="1.5in" presentation:class="title" presentation:placeholder="false">
        <draw:text-box>
          <text:p text:style-name="a798" text:class-names="" text:cond-style-name=""><text:span text:style-name="a797" text:class-names=""/></text:p>
        </draw:text-box>
        <svg:title/>
        <svg:desc/>
      </draw:frame>
      <draw:frame draw:id="id175" presentation:style-name="a802" draw:name="Google Shape;207;p29" svg:x="0.3825in" svg:y="3.65791in" svg:width="2.60138in" svg:height="1.15912in" presentation:class="title" presentation:placeholder="false">
        <draw:text-box>
          <text:p text:style-name="a801" text:class-names="" text:cond-style-name=""><text:span text:style-name="a800" text:class-names=""/></text:p>
        </draw:text-box>
        <svg:title/>
        <svg:desc/>
      </draw:frame>
      <presentation:notes style:page-layout-name="pageLayout2" draw:style-name="a808">
        <draw:page-thumbnail svg:x="0.41699in" svg:y="0.75in" svg:width="6.66675in" svg:height="3.75in" presentation:class="page" draw:id="id3" presentation:style-name="a803" draw:name="Google Shape;3;n">
          <svg:title/>
          <svg:desc/>
        </draw:page-thumbnail>
        <draw:frame draw:id="id4" presentation:style-name="a807" draw:name="Google Shape;4;n" svg:x="0.75in" svg:y="4.75in" svg:width="6in" svg:height="4.5in" presentation:class="notes" presentation:placeholder="false">
          <draw:text-box>
            <text:list text:style-name="a806">
              <text:list-item>
                <text:p text:style-name="a805" text:class-names="" text:cond-style-name=""><text:span text:style-name="a804" text:class-names=""/></text:p>
              </text:list-item>
            </text:list>
          </draw:text-box>
          <svg:title/>
          <svg:desc/>
        </draw:frame>
      </presentation:notes>
    </style:master-page>
    <style:master-page style:name="Master1-Layout29-cust-CUSTOM_6_1_1_1" style:page-layout-name="pageLayout1" draw:style-name="a809">
      <draw:frame draw:id="id176" draw:style-name="a810" draw:name="Google Shape;209;p30" svg:x="2.5333in" svg:y="0in" svg:width="7.4667in" svg:height="5.625in" style:rel-width="scale" style:rel-height="scale">
        <draw:image xlink:href="media/image40.jpg" xlink:type="simple" xlink:show="embed" xlink:actuate="onLoad"/>
        <svg:title>GettyImages-2181356150.jpg</svg:title>
        <svg:desc/>
      </draw:frame>
      <draw:frame draw:id="id177" draw:style-name="a811" draw:name="Google Shape;210;p30" svg:x="0in" svg:y="0in" svg:width="5.74869in" svg:height="5.625in" style:rel-width="scale" style:rel-height="scale">
        <draw:image xlink:href="media/image38.png" xlink:type="simple" xlink:show="embed" xlink:actuate="onLoad"/>
        <svg:title/>
        <svg:desc/>
      </draw:frame>
      <draw:frame draw:id="id178" presentation:style-name="a814" draw:name="Google Shape;211;p30" svg:x="0.375in" svg:y="2.02897in" svg:width="2.44619in" svg:height="1.5in" presentation:class="title" presentation:placeholder="false">
        <draw:text-box>
          <text:p text:style-name="a813" text:class-names="" text:cond-style-name=""><text:span text:style-name="a812" text:class-names=""/></text:p>
        </draw:text-box>
        <svg:title/>
        <svg:desc/>
      </draw:frame>
      <draw:frame draw:id="id179" presentation:style-name="a817" draw:name="Google Shape;212;p30" svg:x="0.3825in" svg:y="3.64706in" svg:width="2.55085in" svg:height="1.15912in" presentation:class="title" presentation:placeholder="false">
        <draw:text-box>
          <text:p text:style-name="a816" text:class-names="" text:cond-style-name=""><text:span text:style-name="a815" text:class-names=""/></text:p>
        </draw:text-box>
        <svg:title/>
        <svg:desc/>
      </draw:frame>
      <presentation:notes style:page-layout-name="pageLayout2" draw:style-name="a823">
        <draw:page-thumbnail svg:x="0.41699in" svg:y="0.75in" svg:width="6.66675in" svg:height="3.75in" presentation:class="page" draw:id="id3" presentation:style-name="a818" draw:name="Google Shape;3;n">
          <svg:title/>
          <svg:desc/>
        </draw:page-thumbnail>
        <draw:frame draw:id="id4" presentation:style-name="a822" draw:name="Google Shape;4;n" svg:x="0.75in" svg:y="4.75in" svg:width="6in" svg:height="4.5in" presentation:class="notes" presentation:placeholder="false">
          <draw:text-box>
            <text:list text:style-name="a821">
              <text:list-item>
                <text:p text:style-name="a820" text:class-names="" text:cond-style-name=""><text:span text:style-name="a819" text:class-names=""/></text:p>
              </text:list-item>
            </text:list>
          </draw:text-box>
          <svg:title/>
          <svg:desc/>
        </draw:frame>
      </presentation:notes>
    </style:master-page>
    <style:master-page style:name="Master1-Layout30-cust-CUSTOM_7" style:page-layout-name="pageLayout1" draw:style-name="a824">
      <draw:frame draw:id="id180" draw:style-name="a825" draw:name="Google Shape;214;p31" svg:x="1.55427in" svg:y="0in" svg:width="8.44573in" svg:height="5.625in" style:rel-width="scale" style:rel-height="scale">
        <draw:image xlink:href="media/image41.jpg" xlink:type="simple" xlink:show="embed" xlink:actuate="onLoad"/>
        <svg:title>GettyImages-2174924311.jpg</svg:title>
        <svg:desc/>
      </draw:frame>
      <draw:frame draw:id="id181" draw:style-name="a826" draw:name="Google Shape;215;p31" svg:x="0in" svg:y="0in" svg:width="9.32031in" svg:height="5.625in" style:rel-width="scale" style:rel-height="scale">
        <draw:image xlink:href="media/image42.png" xlink:type="simple" xlink:show="embed" xlink:actuate="onLoad"/>
        <svg:title/>
        <svg:desc/>
      </draw:frame>
      <draw:frame draw:id="id182" presentation:style-name="a829" draw:name="Google Shape;216;p31" svg:x="0.3825in" svg:y="2.41322in" svg:width="5.06857in" svg:height="2.57743in" presentation:class="title" presentation:placeholder="false">
        <draw:text-box>
          <text:p text:style-name="a828" text:class-names="" text:cond-style-name=""><text:span text:style-name="a827" text:class-names=""/></text:p>
        </draw:text-box>
        <svg:title/>
        <svg:desc/>
      </draw:frame>
      <draw:frame draw:id="id183" presentation:style-name="a832" draw:name="Google Shape;217;p31" svg:x="0.375in" svg:y="0.46875in" svg:width="3.17487in" svg:height="0.6916in" presentation:class="title" presentation:placeholder="false">
        <draw:text-box>
          <text:p text:style-name="a831" text:class-names="" text:cond-style-name=""><text:span text:style-name="a830" text:class-names=""/></text:p>
        </draw:text-box>
        <svg:title/>
        <svg:desc/>
      </draw:frame>
      <presentation:notes style:page-layout-name="pageLayout2" draw:style-name="a838">
        <draw:page-thumbnail svg:x="0.41699in" svg:y="0.75in" svg:width="6.66675in" svg:height="3.75in" presentation:class="page" draw:id="id3" presentation:style-name="a833" draw:name="Google Shape;3;n">
          <svg:title/>
          <svg:desc/>
        </draw:page-thumbnail>
        <draw:frame draw:id="id4" presentation:style-name="a837" draw:name="Google Shape;4;n" svg:x="0.75in" svg:y="4.75in" svg:width="6in" svg:height="4.5in" presentation:class="notes" presentation:placeholder="false">
          <draw:text-box>
            <text:list text:style-name="a836">
              <text:list-item>
                <text:p text:style-name="a835" text:class-names="" text:cond-style-name=""><text:span text:style-name="a834" text:class-names=""/></text:p>
              </text:list-item>
            </text:list>
          </draw:text-box>
          <svg:title/>
          <svg:desc/>
        </draw:frame>
      </presentation:notes>
    </style:master-page>
    <style:master-page style:name="Master1-Layout31-cust-CUSTOM_7_2" style:page-layout-name="pageLayout1" draw:style-name="a839">
      <draw:frame draw:id="id184" draw:style-name="a840" draw:name="Google Shape;219;p32" svg:x="5.90701in" svg:y="0in" svg:width="4.09299in" svg:height="5.625in" style:rel-width="scale" style:rel-height="scale">
        <draw:image xlink:href="media/image43.png" xlink:type="simple" xlink:show="embed" xlink:actuate="onLoad"/>
        <svg:title/>
        <svg:desc/>
      </draw:frame>
      <draw:frame draw:id="id185" draw:style-name="a841" draw:name="Google Shape;220;p32" svg:x="0in" svg:y="0in" svg:width="9.32031in" svg:height="5.625in" style:rel-width="scale" style:rel-height="scale">
        <draw:image xlink:href="media/image42.png" xlink:type="simple" xlink:show="embed" xlink:actuate="onLoad"/>
        <svg:title/>
        <svg:desc/>
      </draw:frame>
      <draw:frame draw:id="id186" presentation:style-name="a844" draw:name="Google Shape;221;p32" svg:x="0.3825in" svg:y="2.41322in" svg:width="5.06857in" svg:height="2.57743in" presentation:class="title" presentation:placeholder="false">
        <draw:text-box>
          <text:p text:style-name="a843" text:class-names="" text:cond-style-name=""><text:span text:style-name="a842" text:class-names=""/></text:p>
        </draw:text-box>
        <svg:title/>
        <svg:desc/>
      </draw:frame>
      <draw:frame draw:id="id187" presentation:style-name="a847" draw:name="Google Shape;222;p32" svg:x="0.375in" svg:y="0.46875in" svg:width="3.17487in" svg:height="0.6916in" presentation:class="title" presentation:placeholder="false">
        <draw:text-box>
          <text:p text:style-name="a846" text:class-names="" text:cond-style-name=""><text:span text:style-name="a845" text:class-names=""/></text:p>
        </draw:text-box>
        <svg:title/>
        <svg:desc/>
      </draw:frame>
      <presentation:notes style:page-layout-name="pageLayout2" draw:style-name="a853">
        <draw:page-thumbnail svg:x="0.41699in" svg:y="0.75in" svg:width="6.66675in" svg:height="3.75in" presentation:class="page" draw:id="id3" presentation:style-name="a848" draw:name="Google Shape;3;n">
          <svg:title/>
          <svg:desc/>
        </draw:page-thumbnail>
        <draw:frame draw:id="id4" presentation:style-name="a852" draw:name="Google Shape;4;n" svg:x="0.75in" svg:y="4.75in" svg:width="6in" svg:height="4.5in" presentation:class="notes" presentation:placeholder="false">
          <draw:text-box>
            <text:list text:style-name="a851">
              <text:list-item>
                <text:p text:style-name="a850" text:class-names="" text:cond-style-name=""><text:span text:style-name="a849" text:class-names=""/></text:p>
              </text:list-item>
            </text:list>
          </draw:text-box>
          <svg:title/>
          <svg:desc/>
        </draw:frame>
      </presentation:notes>
    </style:master-page>
    <style:master-page style:name="Master1-Layout32-cust-CUSTOM_7_2_1" style:page-layout-name="pageLayout1" draw:style-name="a854">
      <draw:frame draw:id="id188" draw:style-name="a855" draw:name="Google Shape;224;p33" svg:x="1.56043in" svg:y="0in" svg:width="8.43958in" svg:height="5.625in" style:rel-width="scale" style:rel-height="scale">
        <draw:image xlink:href="media/image44.jpg" xlink:type="simple" xlink:show="embed" xlink:actuate="onLoad"/>
        <svg:title>GettyImages-2159067590.jpg</svg:title>
        <svg:desc/>
      </draw:frame>
      <draw:frame draw:id="id189" draw:style-name="a856" draw:name="Google Shape;225;p33" svg:x="0in" svg:y="0in" svg:width="9.32031in" svg:height="5.625in" style:rel-width="scale" style:rel-height="scale">
        <draw:image xlink:href="media/image42.png" xlink:type="simple" xlink:show="embed" xlink:actuate="onLoad"/>
        <svg:title/>
        <svg:desc/>
      </draw:frame>
      <draw:frame draw:id="id190" presentation:style-name="a859" draw:name="Google Shape;226;p33" svg:x="0.3825in" svg:y="2.40121in" svg:width="5.06857in" svg:height="2.57743in" presentation:class="title" presentation:placeholder="false">
        <draw:text-box>
          <text:p text:style-name="a858" text:class-names="" text:cond-style-name=""><text:span text:style-name="a857" text:class-names=""/></text:p>
        </draw:text-box>
        <svg:title/>
        <svg:desc/>
      </draw:frame>
      <draw:frame draw:id="id191" presentation:style-name="a862" draw:name="Google Shape;227;p33" svg:x="0.375in" svg:y="0.46875in" svg:width="3.17487in" svg:height="0.6916in" presentation:class="title" presentation:placeholder="false">
        <draw:text-box>
          <text:p text:style-name="a861" text:class-names="" text:cond-style-name=""><text:span text:style-name="a860" text:class-names=""/></text:p>
        </draw:text-box>
        <svg:title/>
        <svg:desc/>
      </draw:frame>
      <presentation:notes style:page-layout-name="pageLayout2" draw:style-name="a868">
        <draw:page-thumbnail svg:x="0.41699in" svg:y="0.75in" svg:width="6.66675in" svg:height="3.75in" presentation:class="page" draw:id="id3" presentation:style-name="a863" draw:name="Google Shape;3;n">
          <svg:title/>
          <svg:desc/>
        </draw:page-thumbnail>
        <draw:frame draw:id="id4" presentation:style-name="a867" draw:name="Google Shape;4;n" svg:x="0.75in" svg:y="4.75in" svg:width="6in" svg:height="4.5in" presentation:class="notes" presentation:placeholder="false">
          <draw:text-box>
            <text:list text:style-name="a866">
              <text:list-item>
                <text:p text:style-name="a865" text:class-names="" text:cond-style-name=""><text:span text:style-name="a864" text:class-names=""/></text:p>
              </text:list-item>
            </text:list>
          </draw:text-box>
          <svg:title/>
          <svg:desc/>
        </draw:frame>
      </presentation:notes>
    </style:master-page>
    <style:master-page style:name="Master1-Layout33-cust-CUSTOM_7_1_1_1" style:page-layout-name="pageLayout1" draw:style-name="a869">
      <draw:frame draw:id="id192" draw:style-name="a870" draw:name="Google Shape;229;p34" svg:x="3.40496in" svg:y="0in" svg:width="6.59504in" svg:height="5.625in" style:rel-width="scale" style:rel-height="scale">
        <draw:image xlink:href="media/image45.jpg" xlink:type="simple" xlink:show="embed" xlink:actuate="onLoad"/>
        <svg:title>GettyImages-1443500308.jpg</svg:title>
        <svg:desc/>
      </draw:frame>
      <draw:frame draw:id="id193" draw:style-name="a871" draw:name="Google Shape;230;p34" svg:x="0in" svg:y="0in" svg:width="9.32031in" svg:height="5.625in" style:rel-width="scale" style:rel-height="scale">
        <draw:image xlink:href="media/image46.png" xlink:type="simple" xlink:show="embed" xlink:actuate="onLoad"/>
        <svg:title/>
        <svg:desc/>
      </draw:frame>
      <draw:frame draw:id="id194" presentation:style-name="a874" draw:name="Google Shape;231;p34" svg:x="0.3825in" svg:y="2.41322in" svg:width="5.06857in" svg:height="2.57743in" presentation:class="title" presentation:placeholder="false">
        <draw:text-box>
          <text:p text:style-name="a873" text:class-names="" text:cond-style-name=""><text:span text:style-name="a872" text:class-names=""/></text:p>
        </draw:text-box>
        <svg:title/>
        <svg:desc/>
      </draw:frame>
      <draw:frame draw:id="id195" presentation:style-name="a877" draw:name="Google Shape;232;p34" svg:x="0.375in" svg:y="0.46875in" svg:width="3.17487in" svg:height="0.6916in" presentation:class="title" presentation:placeholder="false">
        <draw:text-box>
          <text:p text:style-name="a876" text:class-names="" text:cond-style-name=""><text:span text:style-name="a875" text:class-names=""/></text:p>
        </draw:text-box>
        <svg:title/>
        <svg:desc/>
      </draw:frame>
      <presentation:notes style:page-layout-name="pageLayout2" draw:style-name="a883">
        <draw:page-thumbnail svg:x="0.41699in" svg:y="0.75in" svg:width="6.66675in" svg:height="3.75in" presentation:class="page" draw:id="id3" presentation:style-name="a878" draw:name="Google Shape;3;n">
          <svg:title/>
          <svg:desc/>
        </draw:page-thumbnail>
        <draw:frame draw:id="id4" presentation:style-name="a882" draw:name="Google Shape;4;n" svg:x="0.75in" svg:y="4.75in" svg:width="6in" svg:height="4.5in" presentation:class="notes" presentation:placeholder="false">
          <draw:text-box>
            <text:list text:style-name="a881">
              <text:list-item>
                <text:p text:style-name="a880" text:class-names="" text:cond-style-name=""><text:span text:style-name="a879" text:class-names=""/></text:p>
              </text:list-item>
            </text:list>
          </draw:text-box>
          <svg:title/>
          <svg:desc/>
        </draw:frame>
      </presentation:notes>
    </style:master-page>
    <style:master-page style:name="Master1-Layout34-cust-CUSTOM_7_1" style:page-layout-name="pageLayout1" draw:style-name="a884">
      <draw:frame draw:id="id196" draw:style-name="a885" draw:name="Google Shape;234;p35" svg:x="4.81184in" svg:y="0in" svg:width="5.23694in" svg:height="5.625in" style:rel-width="scale" style:rel-height="scale">
        <draw:image xlink:href="media/image47.png" xlink:type="simple" xlink:show="embed" xlink:actuate="onLoad"/>
        <svg:title/>
        <svg:desc/>
      </draw:frame>
      <draw:frame draw:id="id197" draw:style-name="a886" draw:name="Google Shape;235;p35" svg:x="0in" svg:y="0in" svg:width="9.32031in" svg:height="5.625in" style:rel-width="scale" style:rel-height="scale">
        <draw:image xlink:href="media/image46.png" xlink:type="simple" xlink:show="embed" xlink:actuate="onLoad"/>
        <svg:title/>
        <svg:desc/>
      </draw:frame>
      <draw:frame draw:id="id198" presentation:style-name="a889" draw:name="Google Shape;236;p35" svg:x="0.3825in" svg:y="2.41322in" svg:width="5.06857in" svg:height="2.57743in" presentation:class="title" presentation:placeholder="false">
        <draw:text-box>
          <text:p text:style-name="a888" text:class-names="" text:cond-style-name=""><text:span text:style-name="a887" text:class-names=""/></text:p>
        </draw:text-box>
        <svg:title/>
        <svg:desc/>
      </draw:frame>
      <draw:frame draw:id="id199" presentation:style-name="a892" draw:name="Google Shape;237;p35" svg:x="0.375in" svg:y="0.46875in" svg:width="3.17487in" svg:height="0.6916in" presentation:class="title" presentation:placeholder="false">
        <draw:text-box>
          <text:p text:style-name="a891" text:class-names="" text:cond-style-name=""><text:span text:style-name="a890" text:class-names=""/></text:p>
        </draw:text-box>
        <svg:title/>
        <svg:desc/>
      </draw:frame>
      <presentation:notes style:page-layout-name="pageLayout2" draw:style-name="a898">
        <draw:page-thumbnail svg:x="0.41699in" svg:y="0.75in" svg:width="6.66675in" svg:height="3.75in" presentation:class="page" draw:id="id3" presentation:style-name="a893" draw:name="Google Shape;3;n">
          <svg:title/>
          <svg:desc/>
        </draw:page-thumbnail>
        <draw:frame draw:id="id4" presentation:style-name="a897" draw:name="Google Shape;4;n" svg:x="0.75in" svg:y="4.75in" svg:width="6in" svg:height="4.5in" presentation:class="notes" presentation:placeholder="false">
          <draw:text-box>
            <text:list text:style-name="a896">
              <text:list-item>
                <text:p text:style-name="a895" text:class-names="" text:cond-style-name=""><text:span text:style-name="a894" text:class-names=""/></text:p>
              </text:list-item>
            </text:list>
          </draw:text-box>
          <svg:title/>
          <svg:desc/>
        </draw:frame>
      </presentation:notes>
    </style:master-page>
    <style:master-page style:name="Master1-Layout35-cust-CUSTOM_7_1_1" style:page-layout-name="pageLayout1" draw:style-name="a899">
      <draw:frame draw:id="id200" draw:style-name="a900" draw:name="Google Shape;239;p36" svg:x="1.56661in" svg:y="0in" svg:width="8.43339in" svg:height="5.625in" style:rel-width="scale" style:rel-height="scale">
        <draw:image xlink:href="media/image48.jpg" xlink:type="simple" xlink:show="embed" xlink:actuate="onLoad"/>
        <svg:title>GettyImages-1273332067.jpg</svg:title>
        <svg:desc/>
      </draw:frame>
      <draw:frame draw:id="id201" draw:style-name="a901" draw:name="Google Shape;240;p36" svg:x="0in" svg:y="0in" svg:width="9.32031in" svg:height="5.625in" style:rel-width="scale" style:rel-height="scale">
        <draw:image xlink:href="media/image46.png" xlink:type="simple" xlink:show="embed" xlink:actuate="onLoad"/>
        <svg:title/>
        <svg:desc/>
      </draw:frame>
      <draw:frame draw:id="id202" presentation:style-name="a904" draw:name="Google Shape;241;p36" svg:x="0.3825in" svg:y="2.41322in" svg:width="5.06857in" svg:height="2.57743in" presentation:class="title" presentation:placeholder="false">
        <draw:text-box>
          <text:p text:style-name="a903" text:class-names="" text:cond-style-name=""><text:span text:style-name="a902" text:class-names=""/></text:p>
        </draw:text-box>
        <svg:title/>
        <svg:desc/>
      </draw:frame>
      <draw:frame draw:id="id203" presentation:style-name="a907" draw:name="Google Shape;242;p36" svg:x="0.375in" svg:y="0.46875in" svg:width="3.17487in" svg:height="0.6916in" presentation:class="title" presentation:placeholder="false">
        <draw:text-box>
          <text:p text:style-name="a906" text:class-names="" text:cond-style-name=""><text:span text:style-name="a905" text:class-names=""/></text:p>
        </draw:text-box>
        <svg:title/>
        <svg:desc/>
      </draw:frame>
      <presentation:notes style:page-layout-name="pageLayout2" draw:style-name="a913">
        <draw:page-thumbnail svg:x="0.41699in" svg:y="0.75in" svg:width="6.66675in" svg:height="3.75in" presentation:class="page" draw:id="id3" presentation:style-name="a908" draw:name="Google Shape;3;n">
          <svg:title/>
          <svg:desc/>
        </draw:page-thumbnail>
        <draw:frame draw:id="id4" presentation:style-name="a912" draw:name="Google Shape;4;n" svg:x="0.75in" svg:y="4.75in" svg:width="6in" svg:height="4.5in" presentation:class="notes" presentation:placeholder="false">
          <draw:text-box>
            <text:list text:style-name="a911">
              <text:list-item>
                <text:p text:style-name="a910" text:class-names="" text:cond-style-name=""><text:span text:style-name="a909" text:class-names=""/></text:p>
              </text:list-item>
            </text:list>
          </draw:text-box>
          <svg:title/>
          <svg:desc/>
        </draw:frame>
      </presentation:notes>
    </style:master-page>
    <style:master-page style:name="Master1-Layout36-cust-CUSTOM_8_1" style:page-layout-name="pageLayout1" draw:style-name="a914">
      <draw:frame draw:id="id204" draw:style-name="a915" draw:name="Google Shape;244;p37" svg:x="0in" svg:y="0in" svg:width="10in" svg:height="4.03906in" style:rel-width="scale" style:rel-height="scale">
        <draw:image xlink:href="media/image49.png" xlink:type="simple" xlink:show="embed" xlink:actuate="onLoad"/>
        <svg:title/>
        <svg:desc/>
      </draw:frame>
      <draw:frame draw:id="id205" draw:style-name="a916" draw:name="Google Shape;245;p37" svg:x="0.24537in" svg:y="4.17501in" svg:width="1.45922in" svg:height="1.33594in" style:rel-width="scale" style:rel-height="scale">
        <draw:image xlink:href="media/image16.png" xlink:type="simple" xlink:show="embed" xlink:actuate="onLoad"/>
        <svg:title>Crown Commercial Service(stacked_black).png</svg:title>
        <svg:desc/>
      </draw:frame>
      <draw:frame draw:id="id206" draw:style-name="a917" draw:name="Google Shape;246;p37" svg:x="3.17157in" svg:y="4.63961in" svg:width="3.65687in" svg:height="0.40674in" style:rel-width="scale" style:rel-height="scale">
        <draw:image xlink:href="media/image17.png" xlink:type="simple" xlink:show="embed" xlink:actuate="onLoad"/>
        <svg:title>Asset 1@3x.png</svg:title>
        <svg:desc/>
      </draw:frame>
      <draw:frame draw:id="id207" presentation:style-name="a920" draw:name="Google Shape;247;p37" svg:x="0.75316in" svg:y="0.5901in" svg:width="2.58202in" svg:height="0.6916in" presentation:class="title" presentation:placeholder="false">
        <draw:text-box>
          <text:p text:style-name="a919" text:class-names="" text:cond-style-name=""><text:span text:style-name="a918" text:class-names=""/></text:p>
        </draw:text-box>
        <svg:title/>
        <svg:desc/>
      </draw:frame>
      <draw:frame draw:id="id208" presentation:style-name="a923" draw:name="Google Shape;248;p37" svg:x="1.19066in" svg:y="2.35696in" svg:width="2.58202in" svg:height="0.6916in" presentation:class="title" presentation:placeholder="false">
        <draw:text-box>
          <text:p text:style-name="a922" text:class-names="" text:cond-style-name=""><text:span text:style-name="a921" text:class-names=""/></text:p>
        </draw:text-box>
        <svg:title/>
        <svg:desc/>
      </draw:frame>
      <draw:frame draw:id="id209" draw:style-name="a927" draw:name="Google Shape;249;p37" svg:x="1.46516in" svg:y="3.43712in" svg:width="2.22047in" svg:height="0.22441in">
        <draw:text-box>
          <text:p text:style-name="a926" text:class-names="" text:cond-style-name=""><text:span text:style-name="a924" text:class-names="">Crown Commercial Service</text:span><text:span text:style-name="a925" text:class-names=""/></text:p>
        </draw:text-box>
        <svg:title/>
        <svg:desc/>
      </draw:frame>
      <draw:frame draw:id="id210" draw:style-name="a928" draw:name="Google Shape;250;p37" svg:x="1.21088in" svg:y="3.46662in" svg:width="0.16543in" svg:height="0.16542in" style:rel-width="scale" style:rel-height="scale">
        <draw:image xlink:href="media/image50.png" xlink:type="simple" xlink:show="embed" xlink:actuate="onLoad"/>
        <svg:title/>
        <svg:desc/>
      </draw:frame>
      <draw:frame draw:id="id211" draw:style-name="a929" draw:name="Google Shape;251;p37" svg:x="0.75316in" svg:y="1.83719in" svg:width="0.36469in" svg:height="0.36469in" style:rel-width="scale" style:rel-height="scale">
        <draw:image xlink:href="media/image51.png" xlink:type="simple" xlink:show="embed" xlink:actuate="onLoad"/>
        <svg:title/>
        <svg:desc/>
      </draw:frame>
      <presentation:notes style:page-layout-name="pageLayout2" draw:style-name="a935">
        <draw:page-thumbnail svg:x="0.41699in" svg:y="0.75in" svg:width="6.66675in" svg:height="3.75in" presentation:class="page" draw:id="id3" presentation:style-name="a930" draw:name="Google Shape;3;n">
          <svg:title/>
          <svg:desc/>
        </draw:page-thumbnail>
        <draw:frame draw:id="id4" presentation:style-name="a934" draw:name="Google Shape;4;n" svg:x="0.75in" svg:y="4.75in" svg:width="6in" svg:height="4.5in" presentation:class="notes" presentation:placeholder="false">
          <draw:text-box>
            <text:list text:style-name="a933">
              <text:list-item>
                <text:p text:style-name="a932" text:class-names="" text:cond-style-name=""><text:span text:style-name="a931" text:class-names=""/></text:p>
              </text:list-item>
            </text:list>
          </draw:text-box>
          <svg:title/>
          <svg:desc/>
        </draw:frame>
      </presentation:notes>
    </style:master-page>
    <style:master-page style:name="Master1-Layout37-cust-CUSTOM_8" style:page-layout-name="pageLayout1" draw:style-name="a936">
      <draw:frame draw:id="id212" draw:style-name="a937" draw:name="Google Shape;253;p38" svg:x="0in" svg:y="0in" svg:width="10in" svg:height="4.03906in" style:rel-width="scale" style:rel-height="scale">
        <draw:image xlink:href="media/image52.png" xlink:type="simple" xlink:show="embed" xlink:actuate="onLoad"/>
        <svg:title/>
        <svg:desc/>
      </draw:frame>
      <draw:frame draw:id="id213" draw:style-name="a938" draw:name="Google Shape;254;p38" svg:x="0.24537in" svg:y="4.17501in" svg:width="1.45922in" svg:height="1.33594in" style:rel-width="scale" style:rel-height="scale">
        <draw:image xlink:href="media/image16.png" xlink:type="simple" xlink:show="embed" xlink:actuate="onLoad"/>
        <svg:title>Crown Commercial Service(stacked_black).png</svg:title>
        <svg:desc/>
      </draw:frame>
      <draw:frame draw:id="id214" draw:style-name="a939" draw:name="Google Shape;255;p38" svg:x="3.17157in" svg:y="4.63961in" svg:width="3.65687in" svg:height="0.40674in" style:rel-width="scale" style:rel-height="scale">
        <draw:image xlink:href="media/image17.png" xlink:type="simple" xlink:show="embed" xlink:actuate="onLoad"/>
        <svg:title>Asset 1@3x.png</svg:title>
        <svg:desc/>
      </draw:frame>
      <draw:frame draw:id="id215" presentation:style-name="a942" draw:name="Google Shape;256;p38" svg:x="0.75316in" svg:y="0.5901in" svg:width="2.58202in" svg:height="0.6916in" presentation:class="title" presentation:placeholder="false">
        <draw:text-box>
          <text:p text:style-name="a941" text:class-names="" text:cond-style-name=""><text:span text:style-name="a940" text:class-names=""/></text:p>
        </draw:text-box>
        <svg:title/>
        <svg:desc/>
      </draw:frame>
      <draw:frame draw:id="id216" presentation:style-name="a945" draw:name="Google Shape;257;p38" svg:x="1.19066in" svg:y="2.35696in" svg:width="2.58202in" svg:height="0.6916in" presentation:class="title" presentation:placeholder="false">
        <draw:text-box>
          <text:p text:style-name="a944" text:class-names="" text:cond-style-name=""><text:span text:style-name="a943" text:class-names=""/></text:p>
        </draw:text-box>
        <svg:title/>
        <svg:desc/>
      </draw:frame>
      <draw:frame draw:id="id217" draw:style-name="a949" draw:name="Google Shape;258;p38" svg:x="1.46516in" svg:y="3.43712in" svg:width="2.22047in" svg:height="0.22441in">
        <draw:text-box>
          <text:p text:style-name="a948" text:class-names="" text:cond-style-name=""><text:span text:style-name="a946" text:class-names="">Crown Commercial Service</text:span><text:span text:style-name="a947" text:class-names=""/></text:p>
        </draw:text-box>
        <svg:title/>
        <svg:desc/>
      </draw:frame>
      <draw:frame draw:id="id218" draw:style-name="a950" draw:name="Google Shape;259;p38" svg:x="1.21088in" svg:y="3.46662in" svg:width="0.16543in" svg:height="0.16542in" style:rel-width="scale" style:rel-height="scale">
        <draw:image xlink:href="media/image50.png" xlink:type="simple" xlink:show="embed" xlink:actuate="onLoad"/>
        <svg:title/>
        <svg:desc/>
      </draw:frame>
      <draw:frame draw:id="id219" draw:style-name="a951" draw:name="Google Shape;260;p38" svg:x="0.75316in" svg:y="1.83719in" svg:width="0.36469in" svg:height="0.36469in" style:rel-width="scale" style:rel-height="scale">
        <draw:image xlink:href="media/image51.png" xlink:type="simple" xlink:show="embed" xlink:actuate="onLoad"/>
        <svg:title/>
        <svg:desc/>
      </draw:frame>
      <presentation:notes style:page-layout-name="pageLayout2" draw:style-name="a957">
        <draw:page-thumbnail svg:x="0.41699in" svg:y="0.75in" svg:width="6.66675in" svg:height="3.75in" presentation:class="page" draw:id="id3" presentation:style-name="a952" draw:name="Google Shape;3;n">
          <svg:title/>
          <svg:desc/>
        </draw:page-thumbnail>
        <draw:frame draw:id="id4" presentation:style-name="a956" draw:name="Google Shape;4;n" svg:x="0.75in" svg:y="4.75in" svg:width="6in" svg:height="4.5in" presentation:class="notes" presentation:placeholder="false">
          <draw:text-box>
            <text:list text:style-name="a955">
              <text:list-item>
                <text:p text:style-name="a954" text:class-names="" text:cond-style-name=""><text:span text:style-name="a953" text:class-names=""/></text:p>
              </text:list-item>
            </text:list>
          </draw:text-box>
          <svg:title/>
          <svg:desc/>
        </draw:frame>
      </presentation:notes>
    </style:master-page>
    <style:master-page style:name="Master1-Layout38-cust-CUSTOM_9_1_1_1" style:page-layout-name="pageLayout1" draw:style-name="a958">
      <draw:frame draw:id="id220" presentation:style-name="a961" draw:name="Google Shape;262;p39" svg:x="0.39in" svg:y="1.125in" svg:width="5.40289in" svg:height="0.43045in" presentation:class="title" presentation:placeholder="false">
        <draw:text-box>
          <text:p text:style-name="a960" text:class-names="" text:cond-style-name=""><text:span text:style-name="a959" text:class-names=""/></text:p>
        </draw:text-box>
        <svg:title/>
        <svg:desc/>
      </draw:frame>
      <draw:frame draw:id="id221" presentation:style-name="a964" draw:name="Google Shape;263;p39" svg:x="0.375in" svg:y="0.46875in" svg:width="8.28117in" svg:height="0.67224in" presentation:class="title" presentation:placeholder="false">
        <draw:text-box>
          <text:p text:style-name="a963" text:class-names="" text:cond-style-name=""><text:span text:style-name="a962" text:class-names=""/></text:p>
        </draw:text-box>
        <svg:title/>
        <svg:desc/>
      </draw:frame>
      <draw:frame draw:id="id222" draw:style-name="a965" draw:name="Google Shape;264;p39" svg:x="0.35338in" svg:y="2.17374in" svg:width="0.45in" svg:height="0.45in" style:rel-width="scale" style:rel-height="scale">
        <draw:image xlink:href="media/image2.png" xlink:type="simple" xlink:show="embed" xlink:actuate="onLoad"/>
        <svg:title/>
        <svg:desc/>
      </draw:frame>
      <draw:frame draw:id="id223" draw:style-name="a966" draw:name="Google Shape;265;p39" svg:x="2.64285in" svg:y="2.17374in" svg:width="0.45in" svg:height="0.45in" style:rel-width="scale" style:rel-height="scale">
        <draw:image xlink:href="media/image53.png" xlink:type="simple" xlink:show="embed" xlink:actuate="onLoad"/>
        <svg:title/>
        <svg:desc/>
      </draw:frame>
      <draw:frame draw:id="id224" draw:style-name="a967" draw:name="Google Shape;266;p39" svg:x="5.01082in" svg:y="2.17374in" svg:width="0.45in" svg:height="0.45in" style:rel-width="scale" style:rel-height="scale">
        <draw:image xlink:href="media/image54.png" xlink:type="simple" xlink:show="embed" xlink:actuate="onLoad"/>
        <svg:title/>
        <svg:desc/>
      </draw:frame>
      <draw:frame draw:id="id225" draw:style-name="a968" draw:name="Google Shape;267;p39" svg:x="7.37878in" svg:y="2.17374in" svg:width="0.45in" svg:height="0.45in" style:rel-width="scale" style:rel-height="scale">
        <draw:image xlink:href="media/image55.png" xlink:type="simple" xlink:show="embed" xlink:actuate="onLoad"/>
        <svg:title/>
        <svg:desc/>
      </draw:frame>
      <draw:custom-shape svg:x="0.58025in" svg:y="2.74875in" svg:width="2.01673in" svg:height="1.9977in" draw:id="id226" draw:style-name="a971" draw:name="Google Shape;268;p39">
        <svg:title/>
        <svg:desc/>
        <text:p text:style-name="a970" text:class-names="" text:cond-style-name=""><text:span text:style-name="a969"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227" draw:style-name="a981" draw:name="Google Shape;269;p39" svg:x="0.66858in" svg:y="3.27307in" svg:width="1.84022in" svg:height="1.47343in">
        <draw:text-box>
          <text:p text:style-name="a974" text:class-names="" text:cond-style-name=""><text:span text:style-name="a972" text:class-names="">Title in bold only</text:span><text:span text:style-name="a973" text:class-names=""/></text:p>
          <text:p text:style-name="a977" text:class-names="" text:cond-style-name=""><text:span text:style-name="a975" text:class-names="">Text size 16pt</text:span><text:span text:style-name="a976" text:class-names=""/></text:p>
          <text:p text:style-name="a980" text:class-names="" text:cond-style-name=""><text:span text:style-name="a978" text:class-names="">non bold</text:span><text:span text:style-name="a979" text:class-names=""/></text:p>
        </draw:text-box>
        <svg:title/>
        <svg:desc/>
      </draw:frame>
      <draw:custom-shape svg:x="2.9129in" svg:y="2.74875in" svg:width="2.01673in" svg:height="1.9977in" draw:id="id228" draw:style-name="a984" draw:name="Google Shape;270;p39">
        <svg:title/>
        <svg:desc/>
        <text:p text:style-name="a983" text:class-names="" text:cond-style-name=""><text:span text:style-name="a982"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229" draw:style-name="a994" draw:name="Google Shape;271;p39" svg:x="3.00124in" svg:y="3.27307in" svg:width="1.84022in" svg:height="1.47343in">
        <draw:text-box>
          <text:p text:style-name="a987" text:class-names="" text:cond-style-name=""><text:span text:style-name="a985" text:class-names="">Title in bold only</text:span><text:span text:style-name="a986" text:class-names=""/></text:p>
          <text:p text:style-name="a990" text:class-names="" text:cond-style-name=""><text:span text:style-name="a988" text:class-names="">Text size 16pt</text:span><text:span text:style-name="a989" text:class-names=""/></text:p>
          <text:p text:style-name="a993" text:class-names="" text:cond-style-name=""><text:span text:style-name="a991" text:class-names="">non bold</text:span><text:span text:style-name="a992" text:class-names=""/></text:p>
        </draw:text-box>
        <svg:title/>
        <svg:desc/>
      </draw:frame>
      <draw:custom-shape svg:x="5.2714in" svg:y="2.74875in" svg:width="2.01673in" svg:height="1.9977in" draw:id="id230" draw:style-name="a997" draw:name="Google Shape;272;p39">
        <svg:title/>
        <svg:desc/>
        <text:p text:style-name="a996" text:class-names="" text:cond-style-name=""><text:span text:style-name="a995"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231" draw:style-name="a1007" draw:name="Google Shape;273;p39" svg:x="5.35973in" svg:y="3.27307in" svg:width="1.84022in" svg:height="1.47343in">
        <draw:text-box>
          <text:p text:style-name="a1000" text:class-names="" text:cond-style-name=""><text:span text:style-name="a998" text:class-names="">Title in bold only</text:span><text:span text:style-name="a999" text:class-names=""/></text:p>
          <text:p text:style-name="a1003" text:class-names="" text:cond-style-name=""><text:span text:style-name="a1001" text:class-names="">Text size 16pt</text:span><text:span text:style-name="a1002" text:class-names=""/></text:p>
          <text:p text:style-name="a1006" text:class-names="" text:cond-style-name=""><text:span text:style-name="a1004" text:class-names="">non bold</text:span><text:span text:style-name="a1005" text:class-names=""/></text:p>
        </draw:text-box>
        <svg:title/>
        <svg:desc/>
      </draw:frame>
      <draw:custom-shape svg:x="7.62989in" svg:y="2.74875in" svg:width="2.01673in" svg:height="1.9977in" draw:id="id232" draw:style-name="a1010" draw:name="Google Shape;274;p39">
        <svg:title/>
        <svg:desc/>
        <text:p text:style-name="a1009" text:class-names="" text:cond-style-name=""><text:span text:style-name="a1008" text:class-names=""/></text:p>
        <draw:enhanced-geometry xmlns:dr3d="urn:oasis:names:tc:opendocument:xmlns:dr3d:1.0" draw:path-stretchpoint-x="21600" draw:path-stretchpoint-y="21600" draw:type="non-primitive" svg:viewBox="0 0 21600 21600" draw:enhanced-path="M ?f3 ?f5 L ?f13 ?f5 A ?f55 ?f56 ?f57 ?f58 ?f13 ?f5 ?f52 ?f54  W ?f59 ?f60 ?f61 ?f62 ?f13 ?f5 ?f52 ?f54 L ?f4 ?f6 ?f3 ?f6 Z N" draw:text-areas="?f3 ?f5 ?f15 ?f6" draw:modifiers="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f9 * ?f11 / 100000"/>
          <draw:equation draw:name="f13" draw:formula="?f4 - ?f12"/>
          <draw:equation draw:name="f14" draw:formula="?f12 * 29289 / 100000"/>
          <draw:equation draw:name="f15" draw:formula="?f4 - ?f14"/>
          <draw:equation draw:name="f16" draw:formula="21550000 - ?f2"/>
          <draw:equation draw:name="f17" draw:formula="if(?f16, ?f2, 21550000)"/>
          <draw:equation draw:name="f18" draw:formula="-21550000 - ?f17"/>
          <draw:equation draw:name="f19" draw:formula="if(?f18, -21550000, ?f17)"/>
          <draw:equation draw:name="f20" draw:formula="?f0 + ?f19"/>
          <draw:equation draw:name="f21" draw:formula="?f0 + ?f2"/>
          <draw:equation draw:name="f22" draw:formula="?f21 * ?f10 / ?f1"/>
          <draw:equation draw:name="f23" draw:formula="0 - ?f22"/>
          <draw:equation draw:name="f24" draw:formula="cos(?f23)"/>
          <draw:equation draw:name="f25" draw:formula="0 - ?f24"/>
          <draw:equation draw:name="f26" draw:formula="?f25 * ?f12"/>
          <draw:equation draw:name="f27" draw:formula="sin(?f23)"/>
          <draw:equation draw:name="f28" draw:formula="0 - ?f27"/>
          <draw:equation draw:name="f29" draw:formula="?f28 * ?f12"/>
          <draw:equation draw:name="f30" draw:formula="sqrt(?f26 * ?f26 + ?f29 * ?f29 + 0 * 0)"/>
          <draw:equation draw:name="f31" draw:formula="?f12 * ?f12 / ?f30"/>
          <draw:equation draw:name="f32" draw:formula="?f28 * ?f31"/>
          <draw:equation draw:name="f33" draw:formula="?f13 - ?f32"/>
          <draw:equation draw:name="f34" draw:formula="?f25 * ?f31"/>
          <draw:equation draw:name="f35" draw:formula="?f5 - ?f34"/>
          <draw:equation draw:name="f36" draw:formula="?f33 - ?f12"/>
          <draw:equation draw:name="f37" draw:formula="?f35 - ?f12"/>
          <draw:equation draw:name="f38" draw:formula="?f33 + ?f12"/>
          <draw:equation draw:name="f39" draw:formula="?f35 + ?f12"/>
          <draw:equation draw:name="f40" draw:formula="?f20 + ?f2"/>
          <draw:equation draw:name="f41" draw:formula="?f40 * ?f10 / ?f1"/>
          <draw:equation draw:name="f42" draw:formula="0 - ?f41"/>
          <draw:equation draw:name="f43" draw:formula="cos(?f42)"/>
          <draw:equation draw:name="f44" draw:formula="0 - ?f43"/>
          <draw:equation draw:name="f45" draw:formula="?f44 * ?f12"/>
          <draw:equation draw:name="f46" draw:formula="sin(?f42)"/>
          <draw:equation draw:name="f47" draw:formula="0 - ?f46"/>
          <draw:equation draw:name="f48" draw:formula="?f47 * ?f12"/>
          <draw:equation draw:name="f49" draw:formula="sqrt(?f45 * ?f45 + ?f48 * ?f48 + 0 * 0)"/>
          <draw:equation draw:name="f50" draw:formula="?f12 * ?f12 / ?f49"/>
          <draw:equation draw:name="f51" draw:formula="?f47 * ?f50"/>
          <draw:equation draw:name="f52" draw:formula="?f33 + ?f51"/>
          <draw:equation draw:name="f53" draw:formula="?f44 * ?f50"/>
          <draw:equation draw:name="f54" draw:formula="?f35 + ?f53"/>
          <draw:equation draw:name="f55" draw:formula="if(?f19, ?f13, ?f36)"/>
          <draw:equation draw:name="f56" draw:formula="if(?f19, ?f5, ?f37)"/>
          <draw:equation draw:name="f57" draw:formula="if(?f19, ?f13, ?f38)"/>
          <draw:equation draw:name="f58" draw:formula="if(?f19, ?f5, ?f39)"/>
          <draw:equation draw:name="f59" draw:formula="if(?f19, ?f36, ?f52)"/>
          <draw:equation draw:name="f60" draw:formula="if(?f19, ?f37, ?f54)"/>
          <draw:equation draw:name="f61" draw:formula="if(?f19, ?f38, ?f52)"/>
          <draw:equation draw:name="f62" draw:formula="if(?f19, ?f39, ?f54)"/>
        </draw:enhanced-geometry>
      </draw:custom-shape>
      <draw:frame draw:id="id233" draw:style-name="a1020" draw:name="Google Shape;275;p39" svg:x="7.71823in" svg:y="3.27307in" svg:width="1.84022in" svg:height="1.47343in">
        <draw:text-box>
          <text:p text:style-name="a1013" text:class-names="" text:cond-style-name=""><text:span text:style-name="a1011" text:class-names="">Title in bold only</text:span><text:span text:style-name="a1012" text:class-names=""/></text:p>
          <text:p text:style-name="a1016" text:class-names="" text:cond-style-name=""><text:span text:style-name="a1014" text:class-names="">Text size 16pt</text:span><text:span text:style-name="a1015" text:class-names=""/></text:p>
          <text:p text:style-name="a1019" text:class-names="" text:cond-style-name=""><text:span text:style-name="a1017" text:class-names="">non bold</text:span><text:span text:style-name="a1018" text:class-names=""/></text:p>
        </draw:text-box>
        <svg:title/>
        <svg:desc/>
      </draw:frame>
      <presentation:notes style:page-layout-name="pageLayout2" draw:style-name="a1026">
        <draw:page-thumbnail svg:x="0.41699in" svg:y="0.75in" svg:width="6.66675in" svg:height="3.75in" presentation:class="page" draw:id="id3" presentation:style-name="a1021" draw:name="Google Shape;3;n">
          <svg:title/>
          <svg:desc/>
        </draw:page-thumbnail>
        <draw:frame draw:id="id4" presentation:style-name="a1025" draw:name="Google Shape;4;n" svg:x="0.75in" svg:y="4.75in" svg:width="6in" svg:height="4.5in" presentation:class="notes" presentation:placeholder="false">
          <draw:text-box>
            <text:list text:style-name="a1024">
              <text:list-item>
                <text:p text:style-name="a1023" text:class-names="" text:cond-style-name=""><text:span text:style-name="a1022" text:class-names=""/></text:p>
              </text:list-item>
            </text:list>
          </draw:text-box>
          <svg:title/>
          <svg:desc/>
        </draw:frame>
      </presentation:notes>
    </style:master-page>
    <style:master-page style:name="Master1-Layout39-cust-TITLE_1_2" style:page-layout-name="pageLayout1" draw:style-name="a1027">
      <draw:frame draw:id="id234" draw:style-name="a1028" draw:name="Google Shape;277;p40" svg:x="0in" svg:y="0in" svg:width="10in" svg:height="5.625in" style:rel-width="scale" style:rel-height="scale">
        <draw:image xlink:href="media/image56.png" xlink:type="simple" xlink:show="embed" xlink:actuate="onLoad"/>
        <svg:title/>
        <svg:desc>Image</svg:desc>
      </draw:frame>
      <draw:frame draw:id="id235" draw:style-name="a1029" draw:name="Google Shape;278;p40" svg:x="0.68671in" svg:y="4.94812in" svg:width="2.02113in" svg:height="0.3121in" style:rel-width="scale" style:rel-height="scale">
        <draw:image xlink:href="media/image57.png" xlink:type="simple" xlink:show="embed" xlink:actuate="onLoad"/>
        <svg:title/>
        <svg:desc>Image</svg:desc>
      </draw:frame>
      <draw:frame draw:id="id236" draw:style-name="a1030" draw:name="Google Shape;279;p40" svg:x="7.33262in" svg:y="3.55806in" svg:width="2.66738in" svg:height="2.06694in" style:rel-width="scale" style:rel-height="scale">
        <draw:image xlink:href="media/image58.png" xlink:type="simple" xlink:show="embed" xlink:actuate="onLoad"/>
        <svg:title/>
        <svg:desc>Image</svg:desc>
      </draw:frame>
      <draw:frame draw:id="id237" draw:style-name="a1031" draw:name="Google Shape;280;p40" svg:x="8.8457in" svg:y="4.58567in" svg:width="0.8711in" svg:height="0.72449in" style:rel-width="scale" style:rel-height="scale">
        <draw:image xlink:href="media/image59.png" xlink:type="simple" xlink:show="embed" xlink:actuate="onLoad"/>
        <svg:title/>
        <svg:desc>Image</svg:desc>
      </draw:frame>
      <draw:frame draw:id="id238" presentation:style-name="a1034" draw:name="Google Shape;281;p40" svg:x="0.64354in" svg:y="1.09568in" svg:width="8.96293in" svg:height="0.6916in" presentation:class="title" presentation:placeholder="false">
        <draw:text-box>
          <text:p text:style-name="a1033" text:class-names="" text:cond-style-name=""><text:span text:style-name="a1032" text:class-names=""/></text:p>
        </draw:text-box>
        <svg:title/>
        <svg:desc/>
      </draw:frame>
      <draw:frame draw:id="id239" presentation:style-name="a1037" draw:name="Google Shape;282;p40" svg:x="0.64354in" svg:y="1.91583in" svg:width="6.67979in" svg:height="3.39436in" presentation:class="subtitle" presentation:placeholder="false">
        <draw:text-box>
          <text:p text:style-name="a1036" text:class-names="" text:cond-style-name=""><text:span text:style-name="a1035" text:class-names=""/></text:p>
        </draw:text-box>
        <svg:title/>
        <svg:desc/>
      </draw:frame>
      <presentation:notes style:page-layout-name="pageLayout2" draw:style-name="a1043">
        <draw:page-thumbnail svg:x="0.41699in" svg:y="0.75in" svg:width="6.66675in" svg:height="3.75in" presentation:class="page" draw:id="id3" presentation:style-name="a1038" draw:name="Google Shape;3;n">
          <svg:title/>
          <svg:desc/>
        </draw:page-thumbnail>
        <draw:frame draw:id="id4" presentation:style-name="a1042" draw:name="Google Shape;4;n" svg:x="0.75in" svg:y="4.75in" svg:width="6in" svg:height="4.5in" presentation:class="notes" presentation:placeholder="false">
          <draw:text-box>
            <text:list text:style-name="a1041">
              <text:list-item>
                <text:p text:style-name="a1040" text:class-names="" text:cond-style-name=""><text:span text:style-name="a1039" text:class-names=""/></text:p>
              </text:list-item>
            </text:list>
          </draw:text-box>
          <svg:title/>
          <svg:desc/>
        </draw:frame>
      </presentation:notes>
    </style:master-page>
    <style:master-page style:name="Master1-Layout40-cust-Title-Only_1_1_1_1_1_1_1_1_2" style:page-layout-name="pageLayout1" draw:style-name="a1044">
      <draw:frame draw:id="id240" presentation:style-name="a1048" draw:name="Google Shape;284;p41" svg:x="9.28597in" svg:y="5.23125in" svg:width="0.21916in" svg:height="0.229in" presentation:class="page-number" presentation:placeholder="false">
        <draw:text-box>
          <text:p text:style-name="a1047" text:class-names="" text:cond-style-name=""><text:span text:style-name="a1045" text:class-names=""><text:page-number style:num-format="1" text:fixed="false">‹#›</text:page-number></text:span><text:span text:style-name="a1046" text:class-names=""/></text:p>
        </draw:text-box>
        <svg:title/>
        <svg:desc/>
      </draw:frame>
      <draw:custom-shape svg:x="0in" svg:y="0in" svg:width="3.11975in" svg:height="5.63747in" draw:id="id241" draw:style-name="a1051" draw:name="Google Shape;285;p41">
        <svg:title/>
        <svg:desc/>
        <text:p text:style-name="a1050" text:class-names="" text:cond-style-name=""><text:span text:style-name="a1049" text:class-names=""/></text:p>
        <draw:enhanced-geometry xmlns:dr3d="urn:oasis:names:tc:opendocument:xmlns:dr3d:1.0" draw:type="non-primitive" svg:viewBox="0 0 21600 21600" draw:enhanced-path="M 0 0 L 21600 0 21600 21600 0 21600 Z N"/>
      </draw:custom-shape>
      <draw:frame draw:id="id242" presentation:style-name="a1054" draw:name="Google Shape;286;p41" svg:x="3.42743in" svg:y="0.6988in" svg:width="5.94849in" svg:height="3.9731in" presentation:class="title" presentation:placeholder="false">
        <draw:text-box>
          <text:p text:style-name="a1053" text:class-names="" text:cond-style-name=""><text:span text:style-name="a1052" text:class-names=""/></text:p>
        </draw:text-box>
        <svg:title/>
        <svg:desc/>
      </draw:frame>
      <draw:frame draw:id="id243" presentation:style-name="a1057" draw:name="Google Shape;287;p41" svg:x="0.31082in" svg:y="0.6988in" svg:width="2.50689in" svg:height="0.6916in" presentation:class="title" presentation:placeholder="false">
        <draw:text-box>
          <text:p text:style-name="a1056" text:class-names="" text:cond-style-name=""><text:span text:style-name="a1055" text:class-names=""/></text:p>
        </draw:text-box>
        <svg:title/>
        <svg:desc/>
      </draw:frame>
      <presentation:notes style:page-layout-name="pageLayout2" draw:style-name="a1063">
        <draw:page-thumbnail svg:x="0.41699in" svg:y="0.75in" svg:width="6.66675in" svg:height="3.75in" presentation:class="page" draw:id="id3" presentation:style-name="a1058" draw:name="Google Shape;3;n">
          <svg:title/>
          <svg:desc/>
        </draw:page-thumbnail>
        <draw:frame draw:id="id4" presentation:style-name="a1062" draw:name="Google Shape;4;n" svg:x="0.75in" svg:y="4.75in" svg:width="6in" svg:height="4.5in" presentation:class="notes" presentation:placeholder="false">
          <draw:text-box>
            <text:list text:style-name="a1061">
              <text:list-item>
                <text:p text:style-name="a1060" text:class-names="" text:cond-style-name=""><text:span text:style-name="a1059" text:class-names=""/></text:p>
              </text:list-item>
            </text:list>
          </draw:text-box>
          <svg:title/>
          <svg:desc/>
        </draw:frame>
      </presentation:notes>
    </style:master-page>
    <style:master-page style:name="Master1-Layout41-cust-CUSTOM_10" style:page-layout-name="pageLayout1" draw:style-name="a1064">
      <draw:custom-shape svg:width="0.39337in" svg:height="9.7149in" draw:id="id244" draw:style-name="a1067" draw:transform="translate(-0.19669in -4.85745in) rotate(-1.5708) translate(4.96405in 0.83298in)" draw:name="Google Shape;289;p42">
        <svg:title/>
        <svg:desc/>
        <text:p text:style-name="a1066" text:class-names="" text:cond-style-name=""><text:span text:style-name="a1065"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45" presentation:style-name="a1070" draw:name="Google Shape;290;p42" svg:x="0.31082in" svg:y="1.36815in" svg:width="8.12762in" svg:height="3.7874in" presentation:class="title" presentation:placeholder="false">
        <draw:text-box>
          <text:p text:style-name="a1069" text:class-names="" text:cond-style-name=""><text:span text:style-name="a1068" text:class-names=""/></text:p>
        </draw:text-box>
        <svg:title/>
        <svg:desc/>
      </draw:frame>
      <draw:frame draw:id="id246" draw:style-name="a1071" draw:name="Google Shape;291;p42" svg:x="0.31082in" svg:y="0.30672in" svg:width="1.30727in" svg:height="0.12861in" style:rel-width="scale" style:rel-height="scale">
        <draw:image xlink:href="media/image60.png" xlink:type="simple" xlink:show="embed" xlink:actuate="onLoad"/>
        <svg:title/>
        <svg:desc/>
      </draw:frame>
      <draw:frame draw:id="id247" presentation:style-name="a1074" draw:name="Google Shape;292;p42" svg:x="0.31082in" svg:y="0.6363in" svg:width="7.85892in" svg:height="0.6916in" presentation:class="title" presentation:placeholder="false">
        <draw:text-box>
          <text:p text:style-name="a1073" text:class-names="" text:cond-style-name=""><text:span text:style-name="a1072" text:class-names=""/></text:p>
        </draw:text-box>
        <svg:title/>
        <svg:desc/>
      </draw:frame>
      <presentation:notes style:page-layout-name="pageLayout2" draw:style-name="a1080">
        <draw:page-thumbnail svg:x="0.41699in" svg:y="0.75in" svg:width="6.66675in" svg:height="3.75in" presentation:class="page" draw:id="id3" presentation:style-name="a1075" draw:name="Google Shape;3;n">
          <svg:title/>
          <svg:desc/>
        </draw:page-thumbnail>
        <draw:frame draw:id="id4" presentation:style-name="a1079" draw:name="Google Shape;4;n" svg:x="0.75in" svg:y="4.75in" svg:width="6in" svg:height="4.5in" presentation:class="notes" presentation:placeholder="false">
          <draw:text-box>
            <text:list text:style-name="a1078">
              <text:list-item>
                <text:p text:style-name="a1077" text:class-names="" text:cond-style-name=""><text:span text:style-name="a1076" text:class-names=""/></text:p>
              </text:list-item>
            </text:list>
          </draw:text-box>
          <svg:title/>
          <svg:desc/>
        </draw:frame>
      </presentation:notes>
    </style:master-page>
    <style:master-page style:name="Master1-Layout42-cust-Title-Only_1" style:page-layout-name="pageLayout1" draw:style-name="a1081">
      <draw:frame draw:id="id248" presentation:style-name="a1085" draw:name="Google Shape;294;p43" svg:x="9.28597in" svg:y="5.23125in" svg:width="0.21916in" svg:height="0.229in" presentation:class="page-number" presentation:placeholder="false">
        <draw:text-box>
          <text:p text:style-name="a1084" text:class-names="" text:cond-style-name=""><text:span text:style-name="a1082" text:class-names=""><text:page-number style:num-format="1" text:fixed="false">‹#›</text:page-number></text:span><text:span text:style-name="a1083" text:class-names=""/></text:p>
        </draw:text-box>
        <svg:title/>
        <svg:desc/>
      </draw:frame>
      <draw:custom-shape svg:x="0in" svg:y="0in" svg:width="3.11975in" svg:height="5.63747in" draw:id="id249" draw:style-name="a1088" draw:name="Google Shape;295;p43">
        <svg:title/>
        <svg:desc/>
        <text:p text:style-name="a1087" text:class-names="" text:cond-style-name=""><text:span text:style-name="a1086" text:class-names=""/></text:p>
        <draw:enhanced-geometry xmlns:dr3d="urn:oasis:names:tc:opendocument:xmlns:dr3d:1.0" draw:type="non-primitive" svg:viewBox="0 0 21600 21600" draw:enhanced-path="M 0 0 L 21600 0 21600 21600 0 21600 Z N"/>
      </draw:custom-shape>
      <draw:frame draw:id="id250" presentation:style-name="a1091" draw:name="Google Shape;296;p43" svg:x="3.42743in" svg:y="0.6988in" svg:width="5.94849in" svg:height="3.9731in" presentation:class="title" presentation:placeholder="false">
        <draw:text-box>
          <text:p text:style-name="a1090" text:class-names="" text:cond-style-name=""><text:span text:style-name="a1089" text:class-names=""/></text:p>
        </draw:text-box>
        <svg:title/>
        <svg:desc/>
      </draw:frame>
      <draw:frame draw:id="id251" presentation:style-name="a1094" draw:name="Google Shape;297;p43" svg:x="0.31082in" svg:y="0.6988in" svg:width="2.50689in" svg:height="0.6916in" presentation:class="title" presentation:placeholder="false">
        <draw:text-box>
          <text:p text:style-name="a1093" text:class-names="" text:cond-style-name=""><text:span text:style-name="a1092" text:class-names=""/></text:p>
        </draw:text-box>
        <svg:title/>
        <svg:desc/>
      </draw:frame>
      <presentation:notes style:page-layout-name="pageLayout2" draw:style-name="a1100">
        <draw:page-thumbnail svg:x="0.41699in" svg:y="0.75in" svg:width="6.66675in" svg:height="3.75in" presentation:class="page" draw:id="id3" presentation:style-name="a1095" draw:name="Google Shape;3;n">
          <svg:title/>
          <svg:desc/>
        </draw:page-thumbnail>
        <draw:frame draw:id="id4" presentation:style-name="a1099" draw:name="Google Shape;4;n" svg:x="0.75in" svg:y="4.75in" svg:width="6in" svg:height="4.5in" presentation:class="notes" presentation:placeholder="false">
          <draw:text-box>
            <text:list text:style-name="a1098">
              <text:list-item>
                <text:p text:style-name="a1097" text:class-names="" text:cond-style-name=""><text:span text:style-name="a1096" text:class-names=""/></text:p>
              </text:list-item>
            </text:list>
          </draw:text-box>
          <svg:title/>
          <svg:desc/>
        </draw:frame>
      </presentation:notes>
    </style:master-page>
    <style:master-page style:name="Master1-Layout43-cust-CUSTOM_4_2" style:page-layout-name="pageLayout1" draw:style-name="a1101">
      <draw:custom-shape svg:width="0.59613in" svg:height="9.7149in" draw:id="id252" draw:style-name="a1104" draw:transform="translate(-0.29806in -4.85745in) rotate(-1.5708) translate(5.02655in 0.67171in)" draw:name="Google Shape;299;p44">
        <svg:title/>
        <svg:desc/>
        <text:p text:style-name="a1103" text:class-names="" text:cond-style-name=""><text:span text:style-name="a1102"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53" presentation:style-name="a1107" draw:name="Google Shape;300;p44" svg:x="0.3825in" svg:y="1.3125in" svg:width="8.12762in" svg:height="3.7874in" presentation:class="title" presentation:placeholder="false">
        <draw:text-box>
          <text:p text:style-name="a1106" text:class-names="" text:cond-style-name=""><text:span text:style-name="a1105" text:class-names=""/></text:p>
        </draw:text-box>
        <svg:title/>
        <svg:desc/>
      </draw:frame>
      <draw:frame draw:id="id254" presentation:style-name="a1110" draw:name="Google Shape;301;p44" svg:x="0.37332in" svg:y="0.4707in" svg:width="7.85892in" svg:height="0.43668in" presentation:class="title" presentation:placeholder="false">
        <draw:text-box>
          <text:p text:style-name="a1109" text:class-names="" text:cond-style-name=""><text:span text:style-name="a1108" text:class-names=""/></text:p>
        </draw:text-box>
        <svg:title/>
        <svg:desc/>
      </draw:frame>
      <presentation:notes style:page-layout-name="pageLayout2" draw:style-name="a1116">
        <draw:page-thumbnail svg:x="0.41699in" svg:y="0.75in" svg:width="6.66675in" svg:height="3.75in" presentation:class="page" draw:id="id3" presentation:style-name="a1111" draw:name="Google Shape;3;n">
          <svg:title/>
          <svg:desc/>
        </draw:page-thumbnail>
        <draw:frame draw:id="id4" presentation:style-name="a1115" draw:name="Google Shape;4;n" svg:x="0.75in" svg:y="4.75in" svg:width="6in" svg:height="4.5in" presentation:class="notes" presentation:placeholder="false">
          <draw:text-box>
            <text:list text:style-name="a1114">
              <text:list-item>
                <text:p text:style-name="a1113" text:class-names="" text:cond-style-name=""><text:span text:style-name="a1112" text:class-names=""/></text:p>
              </text:list-item>
            </text:list>
          </draw:text-box>
          <svg:title/>
          <svg:desc/>
        </draw:frame>
      </presentation:notes>
    </style:master-page>
    <style:master-page style:name="Master1-Layout44-cust-CUSTOM_4_3" style:page-layout-name="pageLayout1" draw:style-name="a1117">
      <draw:custom-shape svg:width="0.59613in" svg:height="9.7149in" draw:id="id255" draw:style-name="a1120" draw:transform="translate(-0.29806in -4.85745in) rotate(-1.5708) translate(5.02655in 0.67171in)" draw:name="Google Shape;303;p45">
        <svg:title/>
        <svg:desc/>
        <text:p text:style-name="a1119" text:class-names="" text:cond-style-name=""><text:span text:style-name="a1118"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56" presentation:style-name="a1123" draw:name="Google Shape;304;p45" svg:x="0.3825in" svg:y="1.3125in" svg:width="8.12762in" svg:height="3.7874in" presentation:class="title" presentation:placeholder="false">
        <draw:text-box>
          <text:p text:style-name="a1122" text:class-names="" text:cond-style-name=""><text:span text:style-name="a1121" text:class-names=""/></text:p>
        </draw:text-box>
        <svg:title/>
        <svg:desc/>
      </draw:frame>
      <draw:frame draw:id="id257" presentation:style-name="a1126" draw:name="Google Shape;305;p45" svg:x="0.37332in" svg:y="0.4707in" svg:width="7.85892in" svg:height="0.43668in" presentation:class="title" presentation:placeholder="false">
        <draw:text-box>
          <text:p text:style-name="a1125" text:class-names="" text:cond-style-name=""><text:span text:style-name="a1124" text:class-names=""/></text:p>
        </draw:text-box>
        <svg:title/>
        <svg:desc/>
      </draw:frame>
      <presentation:notes style:page-layout-name="pageLayout2" draw:style-name="a1132">
        <draw:page-thumbnail svg:x="0.41699in" svg:y="0.75in" svg:width="6.66675in" svg:height="3.75in" presentation:class="page" draw:id="id3" presentation:style-name="a1127" draw:name="Google Shape;3;n">
          <svg:title/>
          <svg:desc/>
        </draw:page-thumbnail>
        <draw:frame draw:id="id4" presentation:style-name="a1131" draw:name="Google Shape;4;n" svg:x="0.75in" svg:y="4.75in" svg:width="6in" svg:height="4.5in" presentation:class="notes" presentation:placeholder="false">
          <draw:text-box>
            <text:list text:style-name="a1130">
              <text:list-item>
                <text:p text:style-name="a1129" text:class-names="" text:cond-style-name=""><text:span text:style-name="a1128" text:class-names=""/></text:p>
              </text:list-item>
            </text:list>
          </draw:text-box>
          <svg:title/>
          <svg:desc/>
        </draw:frame>
      </presentation:notes>
    </style:master-page>
    <style:master-page style:name="Master1-Layout45-cust-CUSTOM_4_4" style:page-layout-name="pageLayout1" draw:style-name="a1133">
      <draw:custom-shape svg:width="0.59613in" svg:height="9.7149in" draw:id="id258" draw:style-name="a1136" draw:transform="translate(-0.29806in -4.85745in) rotate(-1.5708) translate(5.02655in 0.67171in)" draw:name="Google Shape;307;p46">
        <svg:title/>
        <svg:desc/>
        <text:p text:style-name="a1135" text:class-names="" text:cond-style-name=""><text:span text:style-name="a1134"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59" presentation:style-name="a1139" draw:name="Google Shape;308;p46" svg:x="0.3825in" svg:y="1.3125in" svg:width="8.12762in" svg:height="3.7874in" presentation:class="title" presentation:placeholder="false">
        <draw:text-box>
          <text:p text:style-name="a1138" text:class-names="" text:cond-style-name=""><text:span text:style-name="a1137" text:class-names=""/></text:p>
        </draw:text-box>
        <svg:title/>
        <svg:desc/>
      </draw:frame>
      <draw:frame draw:id="id260" presentation:style-name="a1142" draw:name="Google Shape;309;p46" svg:x="0.37332in" svg:y="0.4707in" svg:width="7.85892in" svg:height="0.43668in" presentation:class="title" presentation:placeholder="false">
        <draw:text-box>
          <text:p text:style-name="a1141" text:class-names="" text:cond-style-name=""><text:span text:style-name="a1140" text:class-names=""/></text:p>
        </draw:text-box>
        <svg:title/>
        <svg:desc/>
      </draw:frame>
      <presentation:notes style:page-layout-name="pageLayout2" draw:style-name="a1148">
        <draw:page-thumbnail svg:x="0.41699in" svg:y="0.75in" svg:width="6.66675in" svg:height="3.75in" presentation:class="page" draw:id="id3" presentation:style-name="a1143" draw:name="Google Shape;3;n">
          <svg:title/>
          <svg:desc/>
        </draw:page-thumbnail>
        <draw:frame draw:id="id4" presentation:style-name="a1147" draw:name="Google Shape;4;n" svg:x="0.75in" svg:y="4.75in" svg:width="6in" svg:height="4.5in" presentation:class="notes" presentation:placeholder="false">
          <draw:text-box>
            <text:list text:style-name="a1146">
              <text:list-item>
                <text:p text:style-name="a1145" text:class-names="" text:cond-style-name=""><text:span text:style-name="a1144" text:class-names=""/></text:p>
              </text:list-item>
            </text:list>
          </draw:text-box>
          <svg:title/>
          <svg:desc/>
        </draw:frame>
      </presentation:notes>
    </style:master-page>
    <style:master-page style:name="Master1-Layout46-cust-CUSTOM_4_5" style:page-layout-name="pageLayout1" draw:style-name="a1149">
      <draw:custom-shape svg:width="0.59613in" svg:height="9.7149in" draw:id="id261" draw:style-name="a1152" draw:transform="translate(-0.29806in -4.85745in) rotate(-1.5708) translate(5.02655in 0.67171in)" draw:name="Google Shape;311;p47">
        <svg:title/>
        <svg:desc/>
        <text:p text:style-name="a1151" text:class-names="" text:cond-style-name=""><text:span text:style-name="a1150"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62" presentation:style-name="a1155" draw:name="Google Shape;312;p47" svg:x="0.3825in" svg:y="1.3125in" svg:width="8.12762in" svg:height="3.7874in" presentation:class="title" presentation:placeholder="false">
        <draw:text-box>
          <text:p text:style-name="a1154" text:class-names="" text:cond-style-name=""><text:span text:style-name="a1153" text:class-names=""/></text:p>
        </draw:text-box>
        <svg:title/>
        <svg:desc/>
      </draw:frame>
      <draw:frame draw:id="id263" presentation:style-name="a1158" draw:name="Google Shape;313;p47" svg:x="0.37332in" svg:y="0.4707in" svg:width="7.85892in" svg:height="0.43668in" presentation:class="title" presentation:placeholder="false">
        <draw:text-box>
          <text:p text:style-name="a1157" text:class-names="" text:cond-style-name=""><text:span text:style-name="a1156" text:class-names=""/></text:p>
        </draw:text-box>
        <svg:title/>
        <svg:desc/>
      </draw:frame>
      <presentation:notes style:page-layout-name="pageLayout2" draw:style-name="a1164">
        <draw:page-thumbnail svg:x="0.41699in" svg:y="0.75in" svg:width="6.66675in" svg:height="3.75in" presentation:class="page" draw:id="id3" presentation:style-name="a1159" draw:name="Google Shape;3;n">
          <svg:title/>
          <svg:desc/>
        </draw:page-thumbnail>
        <draw:frame draw:id="id4" presentation:style-name="a1163" draw:name="Google Shape;4;n" svg:x="0.75in" svg:y="4.75in" svg:width="6in" svg:height="4.5in" presentation:class="notes" presentation:placeholder="false">
          <draw:text-box>
            <text:list text:style-name="a1162">
              <text:list-item>
                <text:p text:style-name="a1161" text:class-names="" text:cond-style-name=""><text:span text:style-name="a1160" text:class-names=""/></text:p>
              </text:list-item>
            </text:list>
          </draw:text-box>
          <svg:title/>
          <svg:desc/>
        </draw:frame>
      </presentation:notes>
    </style:master-page>
    <style:master-page style:name="Master1-Layout47-cust-CUSTOM_4_6" style:page-layout-name="pageLayout1" draw:style-name="a1165">
      <draw:custom-shape svg:width="0.59613in" svg:height="9.7149in" draw:id="id264" draw:style-name="a1168" draw:transform="translate(-0.29806in -4.85745in) rotate(-1.5708) translate(5.02655in 0.67171in)" draw:name="Google Shape;315;p48">
        <svg:title/>
        <svg:desc/>
        <text:p text:style-name="a1167" text:class-names="" text:cond-style-name=""><text:span text:style-name="a1166"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65" presentation:style-name="a1171" draw:name="Google Shape;316;p48" svg:x="0.3825in" svg:y="1.3125in" svg:width="8.12762in" svg:height="3.7874in" presentation:class="title" presentation:placeholder="false">
        <draw:text-box>
          <text:p text:style-name="a1170" text:class-names="" text:cond-style-name=""><text:span text:style-name="a1169" text:class-names=""/></text:p>
        </draw:text-box>
        <svg:title/>
        <svg:desc/>
      </draw:frame>
      <draw:frame draw:id="id266" presentation:style-name="a1174" draw:name="Google Shape;317;p48" svg:x="0.37332in" svg:y="0.4707in" svg:width="7.85892in" svg:height="0.43668in" presentation:class="title" presentation:placeholder="false">
        <draw:text-box>
          <text:p text:style-name="a1173" text:class-names="" text:cond-style-name=""><text:span text:style-name="a1172" text:class-names=""/></text:p>
        </draw:text-box>
        <svg:title/>
        <svg:desc/>
      </draw:frame>
      <presentation:notes style:page-layout-name="pageLayout2" draw:style-name="a1180">
        <draw:page-thumbnail svg:x="0.41699in" svg:y="0.75in" svg:width="6.66675in" svg:height="3.75in" presentation:class="page" draw:id="id3" presentation:style-name="a1175" draw:name="Google Shape;3;n">
          <svg:title/>
          <svg:desc/>
        </draw:page-thumbnail>
        <draw:frame draw:id="id4" presentation:style-name="a1179" draw:name="Google Shape;4;n" svg:x="0.75in" svg:y="4.75in" svg:width="6in" svg:height="4.5in" presentation:class="notes" presentation:placeholder="false">
          <draw:text-box>
            <text:list text:style-name="a1178">
              <text:list-item>
                <text:p text:style-name="a1177" text:class-names="" text:cond-style-name=""><text:span text:style-name="a1176" text:class-names=""/></text:p>
              </text:list-item>
            </text:list>
          </draw:text-box>
          <svg:title/>
          <svg:desc/>
        </draw:frame>
      </presentation:notes>
    </style:master-page>
    <style:master-page style:name="Master1-Layout48-cust-CUSTOM_4_7" style:page-layout-name="pageLayout1" draw:style-name="a1181">
      <draw:custom-shape svg:width="0.59613in" svg:height="9.7149in" draw:id="id267" draw:style-name="a1184" draw:transform="translate(-0.29806in -4.85745in) rotate(-1.5708) translate(5.02655in 0.67171in)" draw:name="Google Shape;319;p49">
        <svg:title/>
        <svg:desc/>
        <text:p text:style-name="a1183" text:class-names="" text:cond-style-name=""><text:span text:style-name="a1182"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68" presentation:style-name="a1187" draw:name="Google Shape;320;p49" svg:x="0.3825in" svg:y="1.3125in" svg:width="8.12762in" svg:height="3.7874in" presentation:class="title" presentation:placeholder="false">
        <draw:text-box>
          <text:p text:style-name="a1186" text:class-names="" text:cond-style-name=""><text:span text:style-name="a1185" text:class-names=""/></text:p>
        </draw:text-box>
        <svg:title/>
        <svg:desc/>
      </draw:frame>
      <draw:frame draw:id="id269" presentation:style-name="a1190" draw:name="Google Shape;321;p49" svg:x="0.37332in" svg:y="0.4707in" svg:width="7.85892in" svg:height="0.43668in" presentation:class="title" presentation:placeholder="false">
        <draw:text-box>
          <text:p text:style-name="a1189" text:class-names="" text:cond-style-name=""><text:span text:style-name="a1188" text:class-names=""/></text:p>
        </draw:text-box>
        <svg:title/>
        <svg:desc/>
      </draw:frame>
      <presentation:notes style:page-layout-name="pageLayout2" draw:style-name="a1196">
        <draw:page-thumbnail svg:x="0.41699in" svg:y="0.75in" svg:width="6.66675in" svg:height="3.75in" presentation:class="page" draw:id="id3" presentation:style-name="a1191" draw:name="Google Shape;3;n">
          <svg:title/>
          <svg:desc/>
        </draw:page-thumbnail>
        <draw:frame draw:id="id4" presentation:style-name="a1195" draw:name="Google Shape;4;n" svg:x="0.75in" svg:y="4.75in" svg:width="6in" svg:height="4.5in" presentation:class="notes" presentation:placeholder="false">
          <draw:text-box>
            <text:list text:style-name="a1194">
              <text:list-item>
                <text:p text:style-name="a1193" text:class-names="" text:cond-style-name=""><text:span text:style-name="a1192" text:class-names=""/></text:p>
              </text:list-item>
            </text:list>
          </draw:text-box>
          <svg:title/>
          <svg:desc/>
        </draw:frame>
      </presentation:notes>
    </style:master-page>
    <style:master-page style:name="Master1-Layout49-cust-CUSTOM_4_8" style:page-layout-name="pageLayout1" draw:style-name="a1197">
      <draw:custom-shape svg:width="0.59613in" svg:height="9.7149in" draw:id="id270" draw:style-name="a1200" draw:transform="translate(-0.29806in -4.85745in) rotate(-1.5708) translate(5.02655in 0.67171in)" draw:name="Google Shape;323;p50">
        <svg:title/>
        <svg:desc/>
        <text:p text:style-name="a1199" text:class-names="" text:cond-style-name=""><text:span text:style-name="a1198"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71" presentation:style-name="a1203" draw:name="Google Shape;324;p50" svg:x="0.3825in" svg:y="1.3125in" svg:width="8.12762in" svg:height="3.7874in" presentation:class="title" presentation:placeholder="false">
        <draw:text-box>
          <text:p text:style-name="a1202" text:class-names="" text:cond-style-name=""><text:span text:style-name="a1201" text:class-names=""/></text:p>
        </draw:text-box>
        <svg:title/>
        <svg:desc/>
      </draw:frame>
      <draw:frame draw:id="id272" presentation:style-name="a1206" draw:name="Google Shape;325;p50" svg:x="0.37332in" svg:y="0.4707in" svg:width="7.85892in" svg:height="0.43668in" presentation:class="title" presentation:placeholder="false">
        <draw:text-box>
          <text:p text:style-name="a1205" text:class-names="" text:cond-style-name=""><text:span text:style-name="a1204" text:class-names=""/></text:p>
        </draw:text-box>
        <svg:title/>
        <svg:desc/>
      </draw:frame>
      <presentation:notes style:page-layout-name="pageLayout2" draw:style-name="a1212">
        <draw:page-thumbnail svg:x="0.41699in" svg:y="0.75in" svg:width="6.66675in" svg:height="3.75in" presentation:class="page" draw:id="id3" presentation:style-name="a1207" draw:name="Google Shape;3;n">
          <svg:title/>
          <svg:desc/>
        </draw:page-thumbnail>
        <draw:frame draw:id="id4" presentation:style-name="a1211" draw:name="Google Shape;4;n" svg:x="0.75in" svg:y="4.75in" svg:width="6in" svg:height="4.5in" presentation:class="notes" presentation:placeholder="false">
          <draw:text-box>
            <text:list text:style-name="a1210">
              <text:list-item>
                <text:p text:style-name="a1209" text:class-names="" text:cond-style-name=""><text:span text:style-name="a1208" text:class-names=""/></text:p>
              </text:list-item>
            </text:list>
          </draw:text-box>
          <svg:title/>
          <svg:desc/>
        </draw:frame>
      </presentation:notes>
    </style:master-page>
    <style:master-page style:name="Master1-Layout50-cust-CUSTOM_4_9" style:page-layout-name="pageLayout1" draw:style-name="a1213">
      <draw:custom-shape svg:width="0.59613in" svg:height="9.7149in" draw:id="id273" draw:style-name="a1216" draw:transform="translate(-0.29806in -4.85745in) rotate(-1.5708) translate(5.02655in 0.67171in)" draw:name="Google Shape;327;p51">
        <svg:title/>
        <svg:desc/>
        <text:p text:style-name="a1215" text:class-names="" text:cond-style-name=""><text:span text:style-name="a1214"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74" presentation:style-name="a1219" draw:name="Google Shape;328;p51" svg:x="0.3825in" svg:y="1.3125in" svg:width="8.12762in" svg:height="3.7874in" presentation:class="title" presentation:placeholder="false">
        <draw:text-box>
          <text:p text:style-name="a1218" text:class-names="" text:cond-style-name=""><text:span text:style-name="a1217" text:class-names=""/></text:p>
        </draw:text-box>
        <svg:title/>
        <svg:desc/>
      </draw:frame>
      <draw:frame draw:id="id275" presentation:style-name="a1222" draw:name="Google Shape;329;p51" svg:x="0.37332in" svg:y="0.4707in" svg:width="7.85892in" svg:height="0.43668in" presentation:class="title" presentation:placeholder="false">
        <draw:text-box>
          <text:p text:style-name="a1221" text:class-names="" text:cond-style-name=""><text:span text:style-name="a1220" text:class-names=""/></text:p>
        </draw:text-box>
        <svg:title/>
        <svg:desc/>
      </draw:frame>
      <presentation:notes style:page-layout-name="pageLayout2" draw:style-name="a1228">
        <draw:page-thumbnail svg:x="0.41699in" svg:y="0.75in" svg:width="6.66675in" svg:height="3.75in" presentation:class="page" draw:id="id3" presentation:style-name="a1223" draw:name="Google Shape;3;n">
          <svg:title/>
          <svg:desc/>
        </draw:page-thumbnail>
        <draw:frame draw:id="id4" presentation:style-name="a1227" draw:name="Google Shape;4;n" svg:x="0.75in" svg:y="4.75in" svg:width="6in" svg:height="4.5in" presentation:class="notes" presentation:placeholder="false">
          <draw:text-box>
            <text:list text:style-name="a1226">
              <text:list-item>
                <text:p text:style-name="a1225" text:class-names="" text:cond-style-name=""><text:span text:style-name="a1224" text:class-names=""/></text:p>
              </text:list-item>
            </text:list>
          </draw:text-box>
          <svg:title/>
          <svg:desc/>
        </draw:frame>
      </presentation:notes>
    </style:master-page>
    <style:master-page style:name="Master1-Layout51-cust-CUSTOM_4_10" style:page-layout-name="pageLayout1" draw:style-name="a1229">
      <draw:custom-shape svg:width="0.59613in" svg:height="9.7149in" draw:id="id276" draw:style-name="a1232" draw:transform="translate(-0.29806in -4.85745in) rotate(-1.5708) translate(5.02655in 0.67171in)" draw:name="Google Shape;331;p52">
        <svg:title/>
        <svg:desc/>
        <text:p text:style-name="a1231" text:class-names="" text:cond-style-name=""><text:span text:style-name="a1230"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77" presentation:style-name="a1235" draw:name="Google Shape;332;p52" svg:x="0.3825in" svg:y="1.3125in" svg:width="8.12762in" svg:height="3.7874in" presentation:class="title" presentation:placeholder="false">
        <draw:text-box>
          <text:p text:style-name="a1234" text:class-names="" text:cond-style-name=""><text:span text:style-name="a1233" text:class-names=""/></text:p>
        </draw:text-box>
        <svg:title/>
        <svg:desc/>
      </draw:frame>
      <draw:frame draw:id="id278" presentation:style-name="a1238" draw:name="Google Shape;333;p52" svg:x="0.37332in" svg:y="0.4707in" svg:width="7.85892in" svg:height="0.43668in" presentation:class="title" presentation:placeholder="false">
        <draw:text-box>
          <text:p text:style-name="a1237" text:class-names="" text:cond-style-name=""><text:span text:style-name="a1236" text:class-names=""/></text:p>
        </draw:text-box>
        <svg:title/>
        <svg:desc/>
      </draw:frame>
      <presentation:notes style:page-layout-name="pageLayout2" draw:style-name="a1244">
        <draw:page-thumbnail svg:x="0.41699in" svg:y="0.75in" svg:width="6.66675in" svg:height="3.75in" presentation:class="page" draw:id="id3" presentation:style-name="a1239" draw:name="Google Shape;3;n">
          <svg:title/>
          <svg:desc/>
        </draw:page-thumbnail>
        <draw:frame draw:id="id4" presentation:style-name="a1243" draw:name="Google Shape;4;n" svg:x="0.75in" svg:y="4.75in" svg:width="6in" svg:height="4.5in" presentation:class="notes" presentation:placeholder="false">
          <draw:text-box>
            <text:list text:style-name="a1242">
              <text:list-item>
                <text:p text:style-name="a1241" text:class-names="" text:cond-style-name=""><text:span text:style-name="a1240" text:class-names=""/></text:p>
              </text:list-item>
            </text:list>
          </draw:text-box>
          <svg:title/>
          <svg:desc/>
        </draw:frame>
      </presentation:notes>
    </style:master-page>
    <style:master-page style:name="Master1-Layout52-cust-CUSTOM_4_11" style:page-layout-name="pageLayout1" draw:style-name="a1245">
      <draw:custom-shape svg:width="0.59613in" svg:height="9.7149in" draw:id="id279" draw:style-name="a1248" draw:transform="translate(-0.29806in -4.85745in) rotate(-1.5708) translate(5.02655in 0.67171in)" draw:name="Google Shape;335;p53">
        <svg:title/>
        <svg:desc/>
        <text:p text:style-name="a1247" text:class-names="" text:cond-style-name=""><text:span text:style-name="a1246"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80" presentation:style-name="a1251" draw:name="Google Shape;336;p53" svg:x="0.3825in" svg:y="1.3125in" svg:width="8.12762in" svg:height="3.7874in" presentation:class="title" presentation:placeholder="false">
        <draw:text-box>
          <text:p text:style-name="a1250" text:class-names="" text:cond-style-name=""><text:span text:style-name="a1249" text:class-names=""/></text:p>
        </draw:text-box>
        <svg:title/>
        <svg:desc/>
      </draw:frame>
      <draw:frame draw:id="id281" presentation:style-name="a1254" draw:name="Google Shape;337;p53" svg:x="0.37332in" svg:y="0.4707in" svg:width="7.85892in" svg:height="0.43668in" presentation:class="title" presentation:placeholder="false">
        <draw:text-box>
          <text:p text:style-name="a1253" text:class-names="" text:cond-style-name=""><text:span text:style-name="a1252" text:class-names=""/></text:p>
        </draw:text-box>
        <svg:title/>
        <svg:desc/>
      </draw:frame>
      <presentation:notes style:page-layout-name="pageLayout2" draw:style-name="a1260">
        <draw:page-thumbnail svg:x="0.41699in" svg:y="0.75in" svg:width="6.66675in" svg:height="3.75in" presentation:class="page" draw:id="id3" presentation:style-name="a1255" draw:name="Google Shape;3;n">
          <svg:title/>
          <svg:desc/>
        </draw:page-thumbnail>
        <draw:frame draw:id="id4" presentation:style-name="a1259" draw:name="Google Shape;4;n" svg:x="0.75in" svg:y="4.75in" svg:width="6in" svg:height="4.5in" presentation:class="notes" presentation:placeholder="false">
          <draw:text-box>
            <text:list text:style-name="a1258">
              <text:list-item>
                <text:p text:style-name="a1257" text:class-names="" text:cond-style-name=""><text:span text:style-name="a1256" text:class-names=""/></text:p>
              </text:list-item>
            </text:list>
          </draw:text-box>
          <svg:title/>
          <svg:desc/>
        </draw:frame>
      </presentation:notes>
    </style:master-page>
    <style:master-page style:name="Master1-Layout53-cust-CUSTOM_4_12" style:page-layout-name="pageLayout1" draw:style-name="a1261">
      <draw:custom-shape svg:width="0.59613in" svg:height="9.7149in" draw:id="id282" draw:style-name="a1264" draw:transform="translate(-0.29806in -4.85745in) rotate(-1.5708) translate(5.02655in 0.67171in)" draw:name="Google Shape;339;p54">
        <svg:title/>
        <svg:desc/>
        <text:p text:style-name="a1263" text:class-names="" text:cond-style-name=""><text:span text:style-name="a1262"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83" presentation:style-name="a1267" draw:name="Google Shape;340;p54" svg:x="0.3825in" svg:y="1.3125in" svg:width="8.12762in" svg:height="3.7874in" presentation:class="title" presentation:placeholder="false">
        <draw:text-box>
          <text:p text:style-name="a1266" text:class-names="" text:cond-style-name=""><text:span text:style-name="a1265" text:class-names=""/></text:p>
        </draw:text-box>
        <svg:title/>
        <svg:desc/>
      </draw:frame>
      <draw:frame draw:id="id284" presentation:style-name="a1270" draw:name="Google Shape;341;p54" svg:x="0.37332in" svg:y="0.4707in" svg:width="7.85892in" svg:height="0.43668in" presentation:class="title" presentation:placeholder="false">
        <draw:text-box>
          <text:p text:style-name="a1269" text:class-names="" text:cond-style-name=""><text:span text:style-name="a1268" text:class-names=""/></text:p>
        </draw:text-box>
        <svg:title/>
        <svg:desc/>
      </draw:frame>
      <presentation:notes style:page-layout-name="pageLayout2" draw:style-name="a1276">
        <draw:page-thumbnail svg:x="0.41699in" svg:y="0.75in" svg:width="6.66675in" svg:height="3.75in" presentation:class="page" draw:id="id3" presentation:style-name="a1271" draw:name="Google Shape;3;n">
          <svg:title/>
          <svg:desc/>
        </draw:page-thumbnail>
        <draw:frame draw:id="id4" presentation:style-name="a1275" draw:name="Google Shape;4;n" svg:x="0.75in" svg:y="4.75in" svg:width="6in" svg:height="4.5in" presentation:class="notes" presentation:placeholder="false">
          <draw:text-box>
            <text:list text:style-name="a1274">
              <text:list-item>
                <text:p text:style-name="a1273" text:class-names="" text:cond-style-name=""><text:span text:style-name="a1272" text:class-names=""/></text:p>
              </text:list-item>
            </text:list>
          </draw:text-box>
          <svg:title/>
          <svg:desc/>
        </draw:frame>
      </presentation:notes>
    </style:master-page>
    <style:master-page style:name="Master1-Layout54-cust-CUSTOM_4_13" style:page-layout-name="pageLayout1" draw:style-name="a1277">
      <draw:custom-shape svg:width="0.59613in" svg:height="9.7149in" draw:id="id285" draw:style-name="a1280" draw:transform="translate(-0.29806in -4.85745in) rotate(-1.5708) translate(5.02655in 0.67171in)" draw:name="Google Shape;343;p55">
        <svg:title/>
        <svg:desc/>
        <text:p text:style-name="a1279" text:class-names="" text:cond-style-name=""><text:span text:style-name="a1278"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86" presentation:style-name="a1283" draw:name="Google Shape;344;p55" svg:x="0.3825in" svg:y="1.3125in" svg:width="8.12762in" svg:height="3.7874in" presentation:class="title" presentation:placeholder="false">
        <draw:text-box>
          <text:p text:style-name="a1282" text:class-names="" text:cond-style-name=""><text:span text:style-name="a1281" text:class-names=""/></text:p>
        </draw:text-box>
        <svg:title/>
        <svg:desc/>
      </draw:frame>
      <draw:frame draw:id="id287" presentation:style-name="a1286" draw:name="Google Shape;345;p55" svg:x="0.37332in" svg:y="0.4707in" svg:width="7.85892in" svg:height="0.43668in" presentation:class="title" presentation:placeholder="false">
        <draw:text-box>
          <text:p text:style-name="a1285" text:class-names="" text:cond-style-name=""><text:span text:style-name="a1284" text:class-names=""/></text:p>
        </draw:text-box>
        <svg:title/>
        <svg:desc/>
      </draw:frame>
      <presentation:notes style:page-layout-name="pageLayout2" draw:style-name="a1292">
        <draw:page-thumbnail svg:x="0.41699in" svg:y="0.75in" svg:width="6.66675in" svg:height="3.75in" presentation:class="page" draw:id="id3" presentation:style-name="a1287" draw:name="Google Shape;3;n">
          <svg:title/>
          <svg:desc/>
        </draw:page-thumbnail>
        <draw:frame draw:id="id4" presentation:style-name="a1291" draw:name="Google Shape;4;n" svg:x="0.75in" svg:y="4.75in" svg:width="6in" svg:height="4.5in" presentation:class="notes" presentation:placeholder="false">
          <draw:text-box>
            <text:list text:style-name="a1290">
              <text:list-item>
                <text:p text:style-name="a1289" text:class-names="" text:cond-style-name=""><text:span text:style-name="a1288" text:class-names=""/></text:p>
              </text:list-item>
            </text:list>
          </draw:text-box>
          <svg:title/>
          <svg:desc/>
        </draw:frame>
      </presentation:notes>
    </style:master-page>
    <style:master-page style:name="Master1-Layout55-cust-TITLE_1_1_1_2" style:page-layout-name="pageLayout1" draw:style-name="a1293">
      <draw:frame draw:id="id288" draw:style-name="a1294" draw:name="Google Shape;347;p56" svg:x="2.6153in" svg:y="0in" svg:width="7.3847in" svg:height="4.10712in" style:rel-width="scale" style:rel-height="scale">
        <draw:image xlink:href="media/image14.png" xlink:type="simple" xlink:show="embed" xlink:actuate="onLoad"/>
        <svg:title/>
        <svg:desc/>
      </draw:frame>
      <draw:frame draw:id="id289" draw:style-name="a1295" draw:name="Google Shape;348;p56" svg:x="0in" svg:y="0in" svg:width="10in" svg:height="5.625in" style:rel-width="scale" style:rel-height="scale">
        <draw:image xlink:href="media/image15.png" xlink:type="simple" xlink:show="embed" xlink:actuate="onLoad"/>
        <svg:title/>
        <svg:desc/>
      </draw:frame>
      <draw:frame draw:id="id290" draw:style-name="a1296" draw:name="Google Shape;349;p56" svg:x="0.24537in" svg:y="4.17501in" svg:width="1.45922in" svg:height="1.33594in" style:rel-width="scale" style:rel-height="scale">
        <draw:image xlink:href="media/image16.png" xlink:type="simple" xlink:show="embed" xlink:actuate="onLoad"/>
        <svg:title>Crown Commercial Service(stacked_black).png</svg:title>
        <svg:desc/>
      </draw:frame>
      <draw:frame draw:id="id291" draw:style-name="a1297" draw:name="Google Shape;350;p56" svg:x="3.17157in" svg:y="4.63961in" svg:width="3.65687in" svg:height="0.40674in" style:rel-width="scale" style:rel-height="scale">
        <draw:image xlink:href="media/image17.png" xlink:type="simple" xlink:show="embed" xlink:actuate="onLoad"/>
        <svg:title>Asset 1@3x.png</svg:title>
        <svg:desc/>
      </draw:frame>
      <draw:frame draw:id="id292" presentation:style-name="a1300" draw:name="Google Shape;351;p56" svg:x="0.24537in" svg:y="0.98278in" svg:width="3.00558in" svg:height="1.70768in" presentation:class="title" presentation:placeholder="false">
        <draw:text-box>
          <text:p text:style-name="a1299" text:class-names="" text:cond-style-name=""><text:span text:style-name="a1298" text:class-names=""/></text:p>
        </draw:text-box>
        <svg:title/>
        <svg:desc/>
      </draw:frame>
      <draw:frame draw:id="id293" presentation:style-name="a1303" draw:name="Google Shape;352;p56" svg:x="0.24537in" svg:y="2.76337in" svg:width="2.92618in" svg:height="1in" presentation:class="title" presentation:placeholder="false">
        <draw:text-box>
          <text:p text:style-name="a1302" text:class-names="" text:cond-style-name=""><text:span text:style-name="a1301" text:class-names=""/></text:p>
        </draw:text-box>
        <svg:title/>
        <svg:desc/>
      </draw:frame>
      <presentation:notes style:page-layout-name="pageLayout2" draw:style-name="a1309">
        <draw:page-thumbnail svg:x="0.41699in" svg:y="0.75in" svg:width="6.66675in" svg:height="3.75in" presentation:class="page" draw:id="id3" presentation:style-name="a1304" draw:name="Google Shape;3;n">
          <svg:title/>
          <svg:desc/>
        </draw:page-thumbnail>
        <draw:frame draw:id="id4" presentation:style-name="a1308" draw:name="Google Shape;4;n" svg:x="0.75in" svg:y="4.75in" svg:width="6in" svg:height="4.5in" presentation:class="notes" presentation:placeholder="false">
          <draw:text-box>
            <text:list text:style-name="a1307">
              <text:list-item>
                <text:p text:style-name="a1306" text:class-names="" text:cond-style-name=""><text:span text:style-name="a1305" text:class-names=""/></text:p>
              </text:list-item>
            </text:list>
          </draw:text-box>
          <svg:title/>
          <svg:desc/>
        </draw:frame>
      </presentation:notes>
    </style:master-page>
    <style:master-page style:name="Master1-Layout56-cust-CUSTOM_4_14" style:page-layout-name="pageLayout1" draw:style-name="a1310">
      <draw:custom-shape svg:width="0.59613in" svg:height="9.7149in" draw:id="id294" draw:style-name="a1313" draw:transform="translate(-0.29806in -4.85745in) rotate(-1.5708) translate(5.02655in 0.67171in)" draw:name="Google Shape;354;p57">
        <svg:title/>
        <svg:desc/>
        <text:p text:style-name="a1312" text:class-names="" text:cond-style-name=""><text:span text:style-name="a1311"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95" presentation:style-name="a1316" draw:name="Google Shape;355;p57" svg:x="0.3825in" svg:y="1.3125in" svg:width="8.12762in" svg:height="3.7874in" presentation:class="title" presentation:placeholder="false">
        <draw:text-box>
          <text:p text:style-name="a1315" text:class-names="" text:cond-style-name=""><text:span text:style-name="a1314" text:class-names=""/></text:p>
        </draw:text-box>
        <svg:title/>
        <svg:desc/>
      </draw:frame>
      <draw:frame draw:id="id296" presentation:style-name="a1319" draw:name="Google Shape;356;p57" svg:x="0.37332in" svg:y="0.4707in" svg:width="7.85892in" svg:height="0.43668in" presentation:class="title" presentation:placeholder="false">
        <draw:text-box>
          <text:p text:style-name="a1318" text:class-names="" text:cond-style-name=""><text:span text:style-name="a1317" text:class-names=""/></text:p>
        </draw:text-box>
        <svg:title/>
        <svg:desc/>
      </draw:frame>
      <presentation:notes style:page-layout-name="pageLayout2" draw:style-name="a1325">
        <draw:page-thumbnail svg:x="0.41699in" svg:y="0.75in" svg:width="6.66675in" svg:height="3.75in" presentation:class="page" draw:id="id3" presentation:style-name="a1320" draw:name="Google Shape;3;n">
          <svg:title/>
          <svg:desc/>
        </draw:page-thumbnail>
        <draw:frame draw:id="id4" presentation:style-name="a1324" draw:name="Google Shape;4;n" svg:x="0.75in" svg:y="4.75in" svg:width="6in" svg:height="4.5in" presentation:class="notes" presentation:placeholder="false">
          <draw:text-box>
            <text:list text:style-name="a1323">
              <text:list-item>
                <text:p text:style-name="a1322" text:class-names="" text:cond-style-name=""><text:span text:style-name="a1321" text:class-names=""/></text:p>
              </text:list-item>
            </text:list>
          </draw:text-box>
          <svg:title/>
          <svg:desc/>
        </draw:frame>
      </presentation:notes>
    </style:master-page>
    <style:master-page style:name="Master1-Layout57-cust-CUSTOM_4_15" style:page-layout-name="pageLayout1" draw:style-name="a1326">
      <draw:custom-shape svg:width="0.59613in" svg:height="9.7149in" draw:id="id297" draw:style-name="a1329" draw:transform="translate(-0.29806in -4.85745in) rotate(-1.5708) translate(5.02655in 0.67171in)" draw:name="Google Shape;358;p58">
        <svg:title/>
        <svg:desc/>
        <text:p text:style-name="a1328" text:class-names="" text:cond-style-name=""><text:span text:style-name="a1327"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298" presentation:style-name="a1332" draw:name="Google Shape;359;p58" svg:x="0.3825in" svg:y="1.3125in" svg:width="8.12762in" svg:height="3.7874in" presentation:class="title" presentation:placeholder="false">
        <draw:text-box>
          <text:p text:style-name="a1331" text:class-names="" text:cond-style-name=""><text:span text:style-name="a1330" text:class-names=""/></text:p>
        </draw:text-box>
        <svg:title/>
        <svg:desc/>
      </draw:frame>
      <draw:frame draw:id="id299" presentation:style-name="a1335" draw:name="Google Shape;360;p58" svg:x="0.37332in" svg:y="0.4707in" svg:width="7.85892in" svg:height="0.43668in" presentation:class="title" presentation:placeholder="false">
        <draw:text-box>
          <text:p text:style-name="a1334" text:class-names="" text:cond-style-name=""><text:span text:style-name="a1333" text:class-names=""/></text:p>
        </draw:text-box>
        <svg:title/>
        <svg:desc/>
      </draw:frame>
      <presentation:notes style:page-layout-name="pageLayout2" draw:style-name="a1341">
        <draw:page-thumbnail svg:x="0.41699in" svg:y="0.75in" svg:width="6.66675in" svg:height="3.75in" presentation:class="page" draw:id="id3" presentation:style-name="a1336" draw:name="Google Shape;3;n">
          <svg:title/>
          <svg:desc/>
        </draw:page-thumbnail>
        <draw:frame draw:id="id4" presentation:style-name="a1340" draw:name="Google Shape;4;n" svg:x="0.75in" svg:y="4.75in" svg:width="6in" svg:height="4.5in" presentation:class="notes" presentation:placeholder="false">
          <draw:text-box>
            <text:list text:style-name="a1339">
              <text:list-item>
                <text:p text:style-name="a1338" text:class-names="" text:cond-style-name=""><text:span text:style-name="a1337" text:class-names=""/></text:p>
              </text:list-item>
            </text:list>
          </draw:text-box>
          <svg:title/>
          <svg:desc/>
        </draw:frame>
      </presentation:notes>
    </style:master-page>
    <style:master-page style:name="Master1-Layout58-cust-BLANK_2_1_1_1_1_1_1" style:page-layout-name="pageLayout1" draw:style-name="a1342">
      <draw:frame draw:id="id300" presentation:style-name="a1346" draw:name="Google Shape;362;p59" svg:x="9.26559in" svg:y="5.09976in" svg:width="0.60007in" svg:height="0.43045in" presentation:class="page-number" presentation:placeholder="false">
        <draw:text-box>
          <text:p text:style-name="a1345" text:class-names="" text:cond-style-name=""><text:span text:style-name="a1343" text:class-names=""><text:page-number style:num-format="1" text:fixed="false">‹#›</text:page-number></text:span><text:span text:style-name="a1344" text:class-names=""/></text:p>
        </draw:text-box>
        <svg:title/>
        <svg:desc/>
      </draw:frame>
      <draw:frame draw:id="id301" draw:style-name="a1347" draw:name="Google Shape;363;p59" svg:x="0in" svg:y="0in" svg:width="2.93192in" svg:height="5.625in" style:rel-width="scale" style:rel-height="scale">
        <draw:image xlink:href="media/image24.png" xlink:type="simple" xlink:show="embed" xlink:actuate="onLoad"/>
        <svg:title/>
        <svg:desc/>
      </draw:frame>
      <draw:frame draw:id="id302" presentation:style-name="a1350" draw:name="Google Shape;364;p59" svg:x="3.09471in" svg:y="2.86592in" svg:width="5.75295in" svg:height="2.07513in" presentation:class="title" presentation:placeholder="false">
        <draw:text-box>
          <text:p text:style-name="a1349" text:class-names="" text:cond-style-name=""><text:span text:style-name="a1348" text:class-names=""/></text:p>
        </draw:text-box>
        <svg:title/>
        <svg:desc/>
      </draw:frame>
      <draw:frame draw:id="id303" presentation:style-name="a1353" draw:name="Google Shape;365;p59" svg:x="3.09471in" svg:y="0.6988in" svg:width="6.17093in" svg:height="0.6916in" presentation:class="title" presentation:placeholder="false">
        <draw:text-box>
          <text:p text:style-name="a1352" text:class-names="" text:cond-style-name=""><text:span text:style-name="a1351" text:class-names=""/></text:p>
        </draw:text-box>
        <svg:title/>
        <svg:desc/>
      </draw:frame>
      <presentation:notes style:page-layout-name="pageLayout2" draw:style-name="a1359">
        <draw:page-thumbnail svg:x="0.41699in" svg:y="0.75in" svg:width="6.66675in" svg:height="3.75in" presentation:class="page" draw:id="id3" presentation:style-name="a1354" draw:name="Google Shape;3;n">
          <svg:title/>
          <svg:desc/>
        </draw:page-thumbnail>
        <draw:frame draw:id="id4" presentation:style-name="a1358" draw:name="Google Shape;4;n" svg:x="0.75in" svg:y="4.75in" svg:width="6in" svg:height="4.5in" presentation:class="notes" presentation:placeholder="false">
          <draw:text-box>
            <text:list text:style-name="a1357">
              <text:list-item>
                <text:p text:style-name="a1356" text:class-names="" text:cond-style-name=""><text:span text:style-name="a1355" text:class-names=""/></text:p>
              </text:list-item>
            </text:list>
          </draw:text-box>
          <svg:title/>
          <svg:desc/>
        </draw:frame>
      </presentation:notes>
    </style:master-page>
    <style:master-page style:name="Master1-Layout59-cust-CUSTOM_4_16" style:page-layout-name="pageLayout1" draw:style-name="a1360">
      <draw:custom-shape svg:width="0.59613in" svg:height="9.7149in" draw:id="id304" draw:style-name="a1363" draw:transform="translate(-0.29806in -4.85745in) rotate(-1.5708) translate(5.02655in 0.67171in)" draw:name="Google Shape;367;p60">
        <svg:title/>
        <svg:desc/>
        <text:p text:style-name="a1362" text:class-names="" text:cond-style-name=""><text:span text:style-name="a1361"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305" presentation:style-name="a1366" draw:name="Google Shape;368;p60" svg:x="0.3825in" svg:y="1.3125in" svg:width="8.12762in" svg:height="3.7874in" presentation:class="title" presentation:placeholder="false">
        <draw:text-box>
          <text:p text:style-name="a1365" text:class-names="" text:cond-style-name=""><text:span text:style-name="a1364" text:class-names=""/></text:p>
        </draw:text-box>
        <svg:title/>
        <svg:desc/>
      </draw:frame>
      <draw:frame draw:id="id306" presentation:style-name="a1369" draw:name="Google Shape;369;p60" svg:x="0.37332in" svg:y="0.4707in" svg:width="7.85892in" svg:height="0.43668in" presentation:class="title" presentation:placeholder="false">
        <draw:text-box>
          <text:p text:style-name="a1368" text:class-names="" text:cond-style-name=""><text:span text:style-name="a1367" text:class-names=""/></text:p>
        </draw:text-box>
        <svg:title/>
        <svg:desc/>
      </draw:frame>
      <presentation:notes style:page-layout-name="pageLayout2" draw:style-name="a1375">
        <draw:page-thumbnail svg:x="0.41699in" svg:y="0.75in" svg:width="6.66675in" svg:height="3.75in" presentation:class="page" draw:id="id3" presentation:style-name="a1370" draw:name="Google Shape;3;n">
          <svg:title/>
          <svg:desc/>
        </draw:page-thumbnail>
        <draw:frame draw:id="id4" presentation:style-name="a1374" draw:name="Google Shape;4;n" svg:x="0.75in" svg:y="4.75in" svg:width="6in" svg:height="4.5in" presentation:class="notes" presentation:placeholder="false">
          <draw:text-box>
            <text:list text:style-name="a1373">
              <text:list-item>
                <text:p text:style-name="a1372" text:class-names="" text:cond-style-name=""><text:span text:style-name="a1371" text:class-names=""/></text:p>
              </text:list-item>
            </text:list>
          </draw:text-box>
          <svg:title/>
          <svg:desc/>
        </draw:frame>
      </presentation:notes>
    </style:master-page>
    <style:master-page style:name="Master1-Layout60-cust-CUSTOM_4_17" style:page-layout-name="pageLayout1" draw:style-name="a1376">
      <draw:custom-shape svg:width="0.59613in" svg:height="9.7149in" draw:id="id307" draw:style-name="a1379" draw:transform="translate(-0.29806in -4.85745in) rotate(-1.5708) translate(5.02655in 0.67171in)" draw:name="Google Shape;371;p61">
        <svg:title/>
        <svg:desc/>
        <text:p text:style-name="a1378" text:class-names="" text:cond-style-name=""><text:span text:style-name="a1377"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308" presentation:style-name="a1382" draw:name="Google Shape;372;p61" svg:x="0.3825in" svg:y="1.3125in" svg:width="8.12762in" svg:height="3.7874in" presentation:class="title" presentation:placeholder="false">
        <draw:text-box>
          <text:p text:style-name="a1381" text:class-names="" text:cond-style-name=""><text:span text:style-name="a1380" text:class-names=""/></text:p>
        </draw:text-box>
        <svg:title/>
        <svg:desc/>
      </draw:frame>
      <draw:frame draw:id="id309" presentation:style-name="a1385" draw:name="Google Shape;373;p61" svg:x="0.37332in" svg:y="0.4707in" svg:width="7.85892in" svg:height="0.43668in" presentation:class="title" presentation:placeholder="false">
        <draw:text-box>
          <text:p text:style-name="a1384" text:class-names="" text:cond-style-name=""><text:span text:style-name="a1383" text:class-names=""/></text:p>
        </draw:text-box>
        <svg:title/>
        <svg:desc/>
      </draw:frame>
      <presentation:notes style:page-layout-name="pageLayout2" draw:style-name="a1391">
        <draw:page-thumbnail svg:x="0.41699in" svg:y="0.75in" svg:width="6.66675in" svg:height="3.75in" presentation:class="page" draw:id="id3" presentation:style-name="a1386" draw:name="Google Shape;3;n">
          <svg:title/>
          <svg:desc/>
        </draw:page-thumbnail>
        <draw:frame draw:id="id4" presentation:style-name="a1390" draw:name="Google Shape;4;n" svg:x="0.75in" svg:y="4.75in" svg:width="6in" svg:height="4.5in" presentation:class="notes" presentation:placeholder="false">
          <draw:text-box>
            <text:list text:style-name="a1389">
              <text:list-item>
                <text:p text:style-name="a1388" text:class-names="" text:cond-style-name=""><text:span text:style-name="a1387" text:class-names=""/></text:p>
              </text:list-item>
            </text:list>
          </draw:text-box>
          <svg:title/>
          <svg:desc/>
        </draw:frame>
      </presentation:notes>
    </style:master-page>
    <style:master-page style:name="Master1-Layout61-cust-CUSTOM_7_2_2" style:page-layout-name="pageLayout1" draw:style-name="a1392">
      <draw:frame draw:id="id310" draw:style-name="a1393" draw:name="Google Shape;375;p62" svg:x="5.90701in" svg:y="0in" svg:width="4.09299in" svg:height="5.625in" style:rel-width="scale" style:rel-height="scale">
        <draw:image xlink:href="media/image43.png" xlink:type="simple" xlink:show="embed" xlink:actuate="onLoad"/>
        <svg:title/>
        <svg:desc/>
      </draw:frame>
      <draw:frame draw:id="id311" draw:style-name="a1394" draw:name="Google Shape;376;p62" svg:x="0in" svg:y="0in" svg:width="9.32031in" svg:height="5.625in" style:rel-width="scale" style:rel-height="scale">
        <draw:image xlink:href="media/image42.png" xlink:type="simple" xlink:show="embed" xlink:actuate="onLoad"/>
        <svg:title/>
        <svg:desc/>
      </draw:frame>
      <draw:frame draw:id="id312" presentation:style-name="a1397" draw:name="Google Shape;377;p62" svg:x="0.3825in" svg:y="2.41322in" svg:width="5.06857in" svg:height="2.57743in" presentation:class="title" presentation:placeholder="false">
        <draw:text-box>
          <text:p text:style-name="a1396" text:class-names="" text:cond-style-name=""><text:span text:style-name="a1395" text:class-names=""/></text:p>
        </draw:text-box>
        <svg:title/>
        <svg:desc/>
      </draw:frame>
      <draw:frame draw:id="id313" presentation:style-name="a1400" draw:name="Google Shape;378;p62" svg:x="0.375in" svg:y="0.46875in" svg:width="3.17487in" svg:height="0.6916in" presentation:class="title" presentation:placeholder="false">
        <draw:text-box>
          <text:p text:style-name="a1399" text:class-names="" text:cond-style-name=""><text:span text:style-name="a1398" text:class-names=""/></text:p>
        </draw:text-box>
        <svg:title/>
        <svg:desc/>
      </draw:frame>
      <presentation:notes style:page-layout-name="pageLayout2" draw:style-name="a1406">
        <draw:page-thumbnail svg:x="0.41699in" svg:y="0.75in" svg:width="6.66675in" svg:height="3.75in" presentation:class="page" draw:id="id3" presentation:style-name="a1401" draw:name="Google Shape;3;n">
          <svg:title/>
          <svg:desc/>
        </draw:page-thumbnail>
        <draw:frame draw:id="id4" presentation:style-name="a1405" draw:name="Google Shape;4;n" svg:x="0.75in" svg:y="4.75in" svg:width="6in" svg:height="4.5in" presentation:class="notes" presentation:placeholder="false">
          <draw:text-box>
            <text:list text:style-name="a1404">
              <text:list-item>
                <text:p text:style-name="a1403" text:class-names="" text:cond-style-name=""><text:span text:style-name="a1402" text:class-names=""/></text:p>
              </text:list-item>
            </text:list>
          </draw:text-box>
          <svg:title/>
          <svg:desc/>
        </draw:frame>
      </presentation:notes>
    </style:master-page>
    <style:master-page style:name="Master1-Layout62-cust-CUSTOM_3_2" style:page-layout-name="pageLayout1" draw:style-name="a1407">
      <draw:frame draw:id="id314" draw:style-name="a1408" draw:transform="translate(-1.39063in -1.84571in) rotate(-3.14159) translate(1.39062in 3.77929in)" draw:name="Google Shape;380;p63" svg:width="2.78125in" svg:height="3.69142in" style:rel-width="scale" style:rel-height="scale">
        <draw:image xlink:href="media/image27.png" xlink:type="simple" xlink:show="embed" xlink:actuate="onLoad"/>
        <svg:title/>
        <svg:desc/>
      </draw:frame>
      <draw:frame draw:id="id315" presentation:style-name="a1411" draw:name="Google Shape;381;p63" svg:x="3.09471in" svg:y="2.86592in" svg:width="5.75295in" svg:height="2.07513in" presentation:class="title" presentation:placeholder="false">
        <draw:text-box>
          <text:p text:style-name="a1410" text:class-names="" text:cond-style-name=""><text:span text:style-name="a1409" text:class-names=""/></text:p>
        </draw:text-box>
        <svg:title/>
        <svg:desc/>
      </draw:frame>
      <draw:frame draw:id="id316" presentation:style-name="a1414" draw:name="Google Shape;382;p63" svg:x="0.375in" svg:y="0.4725in" svg:width="6.31955in" svg:height="0.6916in" presentation:class="title" presentation:placeholder="false">
        <draw:text-box>
          <text:p text:style-name="a1413" text:class-names="" text:cond-style-name=""><text:span text:style-name="a1412" text:class-names=""/></text:p>
        </draw:text-box>
        <svg:title/>
        <svg:desc/>
      </draw:frame>
      <presentation:notes style:page-layout-name="pageLayout2" draw:style-name="a1420">
        <draw:page-thumbnail svg:x="0.41699in" svg:y="0.75in" svg:width="6.66675in" svg:height="3.75in" presentation:class="page" draw:id="id3" presentation:style-name="a1415" draw:name="Google Shape;3;n">
          <svg:title/>
          <svg:desc/>
        </draw:page-thumbnail>
        <draw:frame draw:id="id4" presentation:style-name="a1419" draw:name="Google Shape;4;n" svg:x="0.75in" svg:y="4.75in" svg:width="6in" svg:height="4.5in" presentation:class="notes" presentation:placeholder="false">
          <draw:text-box>
            <text:list text:style-name="a1418">
              <text:list-item>
                <text:p text:style-name="a1417" text:class-names="" text:cond-style-name=""><text:span text:style-name="a1416" text:class-names=""/></text:p>
              </text:list-item>
            </text:list>
          </draw:text-box>
          <svg:title/>
          <svg:desc/>
        </draw:frame>
      </presentation:notes>
    </style:master-page>
    <style:master-page style:name="Master1-Layout63-cust-CUSTOM_4_18" style:page-layout-name="pageLayout1" draw:style-name="a1421">
      <draw:custom-shape svg:width="0.59613in" svg:height="9.7149in" draw:id="id317" draw:style-name="a1424" draw:transform="translate(-0.29806in -4.85745in) rotate(-1.5708) translate(5.02655in 0.67171in)" draw:name="Google Shape;384;p64">
        <svg:title/>
        <svg:desc/>
        <text:p text:style-name="a1423" text:class-names="" text:cond-style-name=""><text:span text:style-name="a1422" text:class-names=""/></text:p>
        <draw:enhanced-geometry xmlns:dr3d="urn:oasis:names:tc:opendocument:xmlns:dr3d:1.0" draw:path-stretchpoint-x="21600" draw:path-stretchpoint-y="21600" draw:type="non-primitive" svg:viewBox="0 0 21600 21600" draw:enhanced-path="M ?f13 ?f5 L ?f14 ?f5 A ?f62 ?f63 ?f64 ?f65 ?f14 ?f5 ?f59 ?f61  W ?f66 ?f67 ?f68 ?f69 ?f14 ?f5 ?f59 ?f61 L ?f4 ?f16 A ?f105 ?f106 ?f107 ?f108 ?f4 ?f16 ?f102 ?f104  W ?f109 ?f110 ?f111 ?f112 ?f4 ?f16 ?f102 ?f104 L ?f15 ?f6 A ?f148 ?f149 ?f150 ?f151 ?f15 ?f6 ?f145 ?f147  W ?f152 ?f153 ?f154 ?f155 ?f15 ?f6 ?f145 ?f147 L ?f3 ?f13 A ?f191 ?f192 ?f193 ?f194 ?f3 ?f13 ?f188 ?f190  W ?f195 ?f196 ?f197 ?f198 ?f3 ?f13 ?f188 ?f190 Z N" draw:text-areas="?f20 ?f18 ?f21 ?f22" draw:modifiers="46281 5000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min(?f8, ?f7)"/>
          <draw:equation draw:name="f10" draw:formula="5419351 / 1725033"/>
          <draw:equation draw:name="f11" draw:formula="$0"/>
          <draw:equation draw:name="f12" draw:formula="$1"/>
          <draw:equation draw:name="f13" draw:formula="?f9 * ?f11 / 100000"/>
          <draw:equation draw:name="f14" draw:formula="?f4 - ?f13"/>
          <draw:equation draw:name="f15" draw:formula="?f9 * ?f12 / 100000"/>
          <draw:equation draw:name="f16" draw:formula="?f6 - ?f15"/>
          <draw:equation draw:name="f17" draw:formula="?f13 - ?f15"/>
          <draw:equation draw:name="f18" draw:formula="?f13 * 29289 / 100000"/>
          <draw:equation draw:name="f19" draw:formula="?f15 * 29289 / 100000"/>
          <draw:equation draw:name="f20" draw:formula="if(?f17, ?f18, ?f19)"/>
          <draw:equation draw:name="f21" draw:formula="?f4 - ?f20"/>
          <draw:equation draw:name="f22" draw:formula="?f6 - ?f19"/>
          <draw:equation draw:name="f23" draw:formula="21550000 - ?f2"/>
          <draw:equation draw:name="f24" draw:formula="if(?f23, ?f2, 21550000)"/>
          <draw:equation draw:name="f25" draw:formula="-21550000 - ?f24"/>
          <draw:equation draw:name="f26" draw:formula="if(?f25, -21550000, ?f24)"/>
          <draw:equation draw:name="f27" draw:formula="?f0 + ?f26"/>
          <draw:equation draw:name="f28" draw:formula="?f0 + ?f2"/>
          <draw:equation draw:name="f29" draw:formula="?f28 * ?f10 / ?f1"/>
          <draw:equation draw:name="f30" draw:formula="0 - ?f29"/>
          <draw:equation draw:name="f31" draw:formula="cos(?f30)"/>
          <draw:equation draw:name="f32" draw:formula="0 - ?f31"/>
          <draw:equation draw:name="f33" draw:formula="?f32 * ?f13"/>
          <draw:equation draw:name="f34" draw:formula="sin(?f30)"/>
          <draw:equation draw:name="f35" draw:formula="0 - ?f34"/>
          <draw:equation draw:name="f36" draw:formula="?f35 * ?f13"/>
          <draw:equation draw:name="f37" draw:formula="sqrt(?f33 * ?f33 + ?f36 * ?f36 + 0 * 0)"/>
          <draw:equation draw:name="f38" draw:formula="?f13 * ?f13 / ?f37"/>
          <draw:equation draw:name="f39" draw:formula="?f35 * ?f38"/>
          <draw:equation draw:name="f40" draw:formula="?f14 - ?f39"/>
          <draw:equation draw:name="f41" draw:formula="?f32 * ?f38"/>
          <draw:equation draw:name="f42" draw:formula="?f5 - ?f41"/>
          <draw:equation draw:name="f43" draw:formula="?f40 - ?f13"/>
          <draw:equation draw:name="f44" draw:formula="?f42 - ?f13"/>
          <draw:equation draw:name="f45" draw:formula="?f40 + ?f13"/>
          <draw:equation draw:name="f46" draw:formula="?f42 + ?f13"/>
          <draw:equation draw:name="f47" draw:formula="?f27 + ?f2"/>
          <draw:equation draw:name="f48" draw:formula="?f47 * ?f10 / ?f1"/>
          <draw:equation draw:name="f49" draw:formula="0 - ?f48"/>
          <draw:equation draw:name="f50" draw:formula="cos(?f49)"/>
          <draw:equation draw:name="f51" draw:formula="0 - ?f50"/>
          <draw:equation draw:name="f52" draw:formula="?f51 * ?f13"/>
          <draw:equation draw:name="f53" draw:formula="sin(?f49)"/>
          <draw:equation draw:name="f54" draw:formula="0 - ?f53"/>
          <draw:equation draw:name="f55" draw:formula="?f54 * ?f13"/>
          <draw:equation draw:name="f56" draw:formula="sqrt(?f52 * ?f52 + ?f55 * ?f55 + 0 * 0)"/>
          <draw:equation draw:name="f57" draw:formula="?f13 * ?f13 / ?f56"/>
          <draw:equation draw:name="f58" draw:formula="?f54 * ?f57"/>
          <draw:equation draw:name="f59" draw:formula="?f40 + ?f58"/>
          <draw:equation draw:name="f60" draw:formula="?f51 * ?f57"/>
          <draw:equation draw:name="f61" draw:formula="?f42 + ?f60"/>
          <draw:equation draw:name="f62" draw:formula="if(?f26, ?f14, ?f43)"/>
          <draw:equation draw:name="f63" draw:formula="if(?f26, ?f5, ?f44)"/>
          <draw:equation draw:name="f64" draw:formula="if(?f26, ?f14, ?f45)"/>
          <draw:equation draw:name="f65" draw:formula="if(?f26, ?f5, ?f46)"/>
          <draw:equation draw:name="f66" draw:formula="if(?f26, ?f43, ?f59)"/>
          <draw:equation draw:name="f67" draw:formula="if(?f26, ?f44, ?f61)"/>
          <draw:equation draw:name="f68" draw:formula="if(?f26, ?f45, ?f59)"/>
          <draw:equation draw:name="f69" draw:formula="if(?f26, ?f46, ?f61)"/>
          <draw:equation draw:name="f70" draw:formula="0 + ?f26"/>
          <draw:equation draw:name="f71" draw:formula="0 + ?f2"/>
          <draw:equation draw:name="f72" draw:formula="?f71 * ?f10 / ?f1"/>
          <draw:equation draw:name="f73" draw:formula="0 - ?f72"/>
          <draw:equation draw:name="f74" draw:formula="cos(?f73)"/>
          <draw:equation draw:name="f75" draw:formula="0 - ?f74"/>
          <draw:equation draw:name="f76" draw:formula="?f75 * ?f15"/>
          <draw:equation draw:name="f77" draw:formula="sin(?f73)"/>
          <draw:equation draw:name="f78" draw:formula="0 - ?f77"/>
          <draw:equation draw:name="f79" draw:formula="?f78 * ?f15"/>
          <draw:equation draw:name="f80" draw:formula="sqrt(?f76 * ?f76 + ?f79 * ?f79 + 0 * 0)"/>
          <draw:equation draw:name="f81" draw:formula="?f15 * ?f15 / ?f80"/>
          <draw:equation draw:name="f82" draw:formula="?f78 * ?f81"/>
          <draw:equation draw:name="f83" draw:formula="?f4 - ?f82"/>
          <draw:equation draw:name="f84" draw:formula="?f75 * ?f81"/>
          <draw:equation draw:name="f85" draw:formula="?f16 - ?f84"/>
          <draw:equation draw:name="f86" draw:formula="?f83 - ?f15"/>
          <draw:equation draw:name="f87" draw:formula="?f85 - ?f15"/>
          <draw:equation draw:name="f88" draw:formula="?f83 + ?f15"/>
          <draw:equation draw:name="f89" draw:formula="?f85 + ?f15"/>
          <draw:equation draw:name="f90" draw:formula="?f70 + ?f2"/>
          <draw:equation draw:name="f91" draw:formula="?f90 * ?f10 / ?f1"/>
          <draw:equation draw:name="f92" draw:formula="0 - ?f91"/>
          <draw:equation draw:name="f93" draw:formula="cos(?f92)"/>
          <draw:equation draw:name="f94" draw:formula="0 - ?f93"/>
          <draw:equation draw:name="f95" draw:formula="?f94 * ?f15"/>
          <draw:equation draw:name="f96" draw:formula="sin(?f92)"/>
          <draw:equation draw:name="f97" draw:formula="0 - ?f96"/>
          <draw:equation draw:name="f98" draw:formula="?f97 * ?f15"/>
          <draw:equation draw:name="f99" draw:formula="sqrt(?f95 * ?f95 + ?f98 * ?f98 + 0 * 0)"/>
          <draw:equation draw:name="f100" draw:formula="?f15 * ?f15 / ?f99"/>
          <draw:equation draw:name="f101" draw:formula="?f97 * ?f100"/>
          <draw:equation draw:name="f102" draw:formula="?f83 + ?f101"/>
          <draw:equation draw:name="f103" draw:formula="?f94 * ?f100"/>
          <draw:equation draw:name="f104" draw:formula="?f85 + ?f103"/>
          <draw:equation draw:name="f105" draw:formula="if(?f26, ?f4, ?f86)"/>
          <draw:equation draw:name="f106" draw:formula="if(?f26, ?f16, ?f87)"/>
          <draw:equation draw:name="f107" draw:formula="if(?f26, ?f4, ?f88)"/>
          <draw:equation draw:name="f108" draw:formula="if(?f26, ?f16, ?f89)"/>
          <draw:equation draw:name="f109" draw:formula="if(?f26, ?f86, ?f102)"/>
          <draw:equation draw:name="f110" draw:formula="if(?f26, ?f87, ?f104)"/>
          <draw:equation draw:name="f111" draw:formula="if(?f26, ?f88, ?f102)"/>
          <draw:equation draw:name="f112" draw:formula="if(?f26, ?f89, ?f104)"/>
          <draw:equation draw:name="f113" draw:formula="?f2 + ?f26"/>
          <draw:equation draw:name="f114" draw:formula="?f2 + ?f2"/>
          <draw:equation draw:name="f115" draw:formula="?f114 * ?f10 / ?f1"/>
          <draw:equation draw:name="f116" draw:formula="0 - ?f115"/>
          <draw:equation draw:name="f117" draw:formula="cos(?f116)"/>
          <draw:equation draw:name="f118" draw:formula="0 - ?f117"/>
          <draw:equation draw:name="f119" draw:formula="?f118 * ?f15"/>
          <draw:equation draw:name="f120" draw:formula="sin(?f116)"/>
          <draw:equation draw:name="f121" draw:formula="0 - ?f120"/>
          <draw:equation draw:name="f122" draw:formula="?f121 * ?f15"/>
          <draw:equation draw:name="f123" draw:formula="sqrt(?f119 * ?f119 + ?f122 * ?f122 + 0 * 0)"/>
          <draw:equation draw:name="f124" draw:formula="?f15 * ?f15 / ?f123"/>
          <draw:equation draw:name="f125" draw:formula="?f121 * ?f124"/>
          <draw:equation draw:name="f126" draw:formula="?f15 - ?f125"/>
          <draw:equation draw:name="f127" draw:formula="?f118 * ?f124"/>
          <draw:equation draw:name="f128" draw:formula="?f6 - ?f127"/>
          <draw:equation draw:name="f129" draw:formula="?f126 - ?f15"/>
          <draw:equation draw:name="f130" draw:formula="?f128 - ?f15"/>
          <draw:equation draw:name="f131" draw:formula="?f126 + ?f15"/>
          <draw:equation draw:name="f132" draw:formula="?f128 + ?f15"/>
          <draw:equation draw:name="f133" draw:formula="?f113 + ?f2"/>
          <draw:equation draw:name="f134" draw:formula="?f133 * ?f10 / ?f1"/>
          <draw:equation draw:name="f135" draw:formula="0 - ?f134"/>
          <draw:equation draw:name="f136" draw:formula="cos(?f135)"/>
          <draw:equation draw:name="f137" draw:formula="0 - ?f136"/>
          <draw:equation draw:name="f138" draw:formula="?f137 * ?f15"/>
          <draw:equation draw:name="f139" draw:formula="sin(?f135)"/>
          <draw:equation draw:name="f140" draw:formula="0 - ?f139"/>
          <draw:equation draw:name="f141" draw:formula="?f140 * ?f15"/>
          <draw:equation draw:name="f142" draw:formula="sqrt(?f138 * ?f138 + ?f141 * ?f141 + 0 * 0)"/>
          <draw:equation draw:name="f143" draw:formula="?f15 * ?f15 / ?f142"/>
          <draw:equation draw:name="f144" draw:formula="?f140 * ?f143"/>
          <draw:equation draw:name="f145" draw:formula="?f126 + ?f144"/>
          <draw:equation draw:name="f146" draw:formula="?f137 * ?f143"/>
          <draw:equation draw:name="f147" draw:formula="?f128 + ?f146"/>
          <draw:equation draw:name="f148" draw:formula="if(?f26, ?f15, ?f129)"/>
          <draw:equation draw:name="f149" draw:formula="if(?f26, ?f6, ?f130)"/>
          <draw:equation draw:name="f150" draw:formula="if(?f26, ?f15, ?f131)"/>
          <draw:equation draw:name="f151" draw:formula="if(?f26, ?f6, ?f132)"/>
          <draw:equation draw:name="f152" draw:formula="if(?f26, ?f129, ?f145)"/>
          <draw:equation draw:name="f153" draw:formula="if(?f26, ?f130, ?f147)"/>
          <draw:equation draw:name="f154" draw:formula="if(?f26, ?f131, ?f145)"/>
          <draw:equation draw:name="f155" draw:formula="if(?f26, ?f132, ?f147)"/>
          <draw:equation draw:name="f156" draw:formula="?f1 + ?f26"/>
          <draw:equation draw:name="f157" draw:formula="?f1 + ?f2"/>
          <draw:equation draw:name="f158" draw:formula="?f157 * ?f10 / ?f1"/>
          <draw:equation draw:name="f159" draw:formula="0 - ?f158"/>
          <draw:equation draw:name="f160" draw:formula="cos(?f159)"/>
          <draw:equation draw:name="f161" draw:formula="0 - ?f160"/>
          <draw:equation draw:name="f162" draw:formula="?f161 * ?f13"/>
          <draw:equation draw:name="f163" draw:formula="sin(?f159)"/>
          <draw:equation draw:name="f164" draw:formula="0 - ?f163"/>
          <draw:equation draw:name="f165" draw:formula="?f164 * ?f13"/>
          <draw:equation draw:name="f166" draw:formula="sqrt(?f162 * ?f162 + ?f165 * ?f165 + 0 * 0)"/>
          <draw:equation draw:name="f167" draw:formula="?f13 * ?f13 / ?f166"/>
          <draw:equation draw:name="f168" draw:formula="?f164 * ?f167"/>
          <draw:equation draw:name="f169" draw:formula="?f3 - ?f168"/>
          <draw:equation draw:name="f170" draw:formula="?f161 * ?f167"/>
          <draw:equation draw:name="f171" draw:formula="?f13 - ?f170"/>
          <draw:equation draw:name="f172" draw:formula="?f169 - ?f13"/>
          <draw:equation draw:name="f173" draw:formula="?f171 - ?f13"/>
          <draw:equation draw:name="f174" draw:formula="?f169 + ?f13"/>
          <draw:equation draw:name="f175" draw:formula="?f171 + ?f13"/>
          <draw:equation draw:name="f176" draw:formula="?f156 + ?f2"/>
          <draw:equation draw:name="f177" draw:formula="?f176 * ?f10 / ?f1"/>
          <draw:equation draw:name="f178" draw:formula="0 - ?f177"/>
          <draw:equation draw:name="f179" draw:formula="cos(?f178)"/>
          <draw:equation draw:name="f180" draw:formula="0 - ?f179"/>
          <draw:equation draw:name="f181" draw:formula="?f180 * ?f13"/>
          <draw:equation draw:name="f182" draw:formula="sin(?f178)"/>
          <draw:equation draw:name="f183" draw:formula="0 - ?f182"/>
          <draw:equation draw:name="f184" draw:formula="?f183 * ?f13"/>
          <draw:equation draw:name="f185" draw:formula="sqrt(?f181 * ?f181 + ?f184 * ?f184 + 0 * 0)"/>
          <draw:equation draw:name="f186" draw:formula="?f13 * ?f13 / ?f185"/>
          <draw:equation draw:name="f187" draw:formula="?f183 * ?f186"/>
          <draw:equation draw:name="f188" draw:formula="?f169 + ?f187"/>
          <draw:equation draw:name="f189" draw:formula="?f180 * ?f186"/>
          <draw:equation draw:name="f190" draw:formula="?f171 + ?f189"/>
          <draw:equation draw:name="f191" draw:formula="if(?f26, ?f3, ?f172)"/>
          <draw:equation draw:name="f192" draw:formula="if(?f26, ?f13, ?f173)"/>
          <draw:equation draw:name="f193" draw:formula="if(?f26, ?f3, ?f174)"/>
          <draw:equation draw:name="f194" draw:formula="if(?f26, ?f13, ?f175)"/>
          <draw:equation draw:name="f195" draw:formula="if(?f26, ?f172, ?f188)"/>
          <draw:equation draw:name="f196" draw:formula="if(?f26, ?f173, ?f190)"/>
          <draw:equation draw:name="f197" draw:formula="if(?f26, ?f174, ?f188)"/>
          <draw:equation draw:name="f198" draw:formula="if(?f26, ?f175, ?f190)"/>
        </draw:enhanced-geometry>
      </draw:custom-shape>
      <draw:frame draw:id="id318" presentation:style-name="a1427" draw:name="Google Shape;385;p64" svg:x="0.3825in" svg:y="1.3125in" svg:width="8.12762in" svg:height="3.7874in" presentation:class="title" presentation:placeholder="false">
        <draw:text-box>
          <text:p text:style-name="a1426" text:class-names="" text:cond-style-name=""><text:span text:style-name="a1425" text:class-names=""/></text:p>
        </draw:text-box>
        <svg:title/>
        <svg:desc/>
      </draw:frame>
      <draw:frame draw:id="id319" presentation:style-name="a1430" draw:name="Google Shape;386;p64" svg:x="0.37332in" svg:y="0.4707in" svg:width="7.85892in" svg:height="0.43668in" presentation:class="title" presentation:placeholder="false">
        <draw:text-box>
          <text:p text:style-name="a1429" text:class-names="" text:cond-style-name=""><text:span text:style-name="a1428" text:class-names=""/></text:p>
        </draw:text-box>
        <svg:title/>
        <svg:desc/>
      </draw:frame>
      <presentation:notes style:page-layout-name="pageLayout2" draw:style-name="a1436">
        <draw:page-thumbnail svg:x="0.41699in" svg:y="0.75in" svg:width="6.66675in" svg:height="3.75in" presentation:class="page" draw:id="id3" presentation:style-name="a1431" draw:name="Google Shape;3;n">
          <svg:title/>
          <svg:desc/>
        </draw:page-thumbnail>
        <draw:frame draw:id="id4" presentation:style-name="a1435" draw:name="Google Shape;4;n" svg:x="0.75in" svg:y="4.75in" svg:width="6in" svg:height="4.5in" presentation:class="notes" presentation:placeholder="false">
          <draw:text-box>
            <text:list text:style-name="a1434">
              <text:list-item>
                <text:p text:style-name="a1433" text:class-names="" text:cond-style-name=""><text:span text:style-name="a1432" text:class-names=""/></text:p>
              </text:list-item>
            </text:list>
          </draw:text-box>
          <svg:title/>
          <svg:desc/>
        </draw:frame>
      </presentation:notes>
    </style:master-page>
    <style:master-page style:name="Master1-Layout64-cust-TITLE_1_1_2" style:page-layout-name="pageLayout1" draw:style-name="a1437">
      <draw:frame draw:id="id320" draw:style-name="a1438" draw:name="Google Shape;388;p65" svg:x="2.6153in" svg:y="0in" svg:width="7.3847in" svg:height="4.10712in" style:rel-width="scale" style:rel-height="scale">
        <draw:image xlink:href="media/image14.png" xlink:type="simple" xlink:show="embed" xlink:actuate="onLoad"/>
        <svg:title/>
        <svg:desc/>
      </draw:frame>
      <draw:frame draw:id="id321" draw:style-name="a1439" draw:name="Google Shape;389;p65" svg:x="0in" svg:y="0in" svg:width="10in" svg:height="5.625in" style:rel-width="scale" style:rel-height="scale">
        <draw:image xlink:href="media/image15.png" xlink:type="simple" xlink:show="embed" xlink:actuate="onLoad"/>
        <svg:title/>
        <svg:desc/>
      </draw:frame>
      <draw:frame draw:id="id322" draw:style-name="a1440" draw:name="Google Shape;390;p65" svg:x="3.17157in" svg:y="4.63961in" svg:width="3.65687in" svg:height="0.40674in" style:rel-width="scale" style:rel-height="scale">
        <draw:image xlink:href="media/image17.png" xlink:type="simple" xlink:show="embed" xlink:actuate="onLoad"/>
        <svg:title>Asset 1@3x.png</svg:title>
        <svg:desc/>
      </draw:frame>
      <draw:frame draw:id="id323" presentation:style-name="a1443" draw:name="Google Shape;391;p65" svg:x="0.24537in" svg:y="0.98278in" svg:width="3.00558in" svg:height="1.70768in" presentation:class="title" presentation:placeholder="false">
        <draw:text-box>
          <text:p text:style-name="a1442" text:class-names="" text:cond-style-name=""><text:span text:style-name="a1441" text:class-names=""/></text:p>
        </draw:text-box>
        <svg:title/>
        <svg:desc/>
      </draw:frame>
      <draw:frame draw:id="id324" presentation:style-name="a1446" draw:name="Google Shape;392;p65" svg:x="0.24537in" svg:y="2.76337in" svg:width="2.92618in" svg:height="1in" presentation:class="title" presentation:placeholder="false">
        <draw:text-box>
          <text:p text:style-name="a1445" text:class-names="" text:cond-style-name=""><text:span text:style-name="a1444" text:class-names=""/></text:p>
        </draw:text-box>
        <svg:title/>
        <svg:desc/>
      </draw:frame>
      <draw:frame draw:id="id325" draw:style-name="a1447" draw:name="Google Shape;393;p65" svg:x="0.1257in" svg:y="4.06545in" svg:width="1.70346in" svg:height="1.55955in" style:rel-width="scale" style:rel-height="scale">
        <draw:image xlink:href="media/image61.png" xlink:type="simple" xlink:show="embed" xlink:actuate="onLoad"/>
        <svg:title>Government Commercial Agency (stacked_black).png</svg:title>
        <svg:desc/>
      </draw:frame>
      <presentation:notes style:page-layout-name="pageLayout2" draw:style-name="a1453">
        <draw:page-thumbnail svg:x="0.41699in" svg:y="0.75in" svg:width="6.66675in" svg:height="3.75in" presentation:class="page" draw:id="id3" presentation:style-name="a1448" draw:name="Google Shape;3;n">
          <svg:title/>
          <svg:desc/>
        </draw:page-thumbnail>
        <draw:frame draw:id="id4" presentation:style-name="a1452" draw:name="Google Shape;4;n" svg:x="0.75in" svg:y="4.75in" svg:width="6in" svg:height="4.5in" presentation:class="notes" presentation:placeholder="false">
          <draw:text-box>
            <text:list text:style-name="a1451">
              <text:list-item>
                <text:p text:style-name="a1450" text:class-names="" text:cond-style-name=""><text:span text:style-name="a1449" text:class-names=""/></text:p>
              </text:list-item>
            </text:list>
          </draw:text-box>
          <svg:title/>
          <svg:desc/>
        </draw:frame>
      </presentation:notes>
    </style:master-page>
    <style:master-page style:name="Master1-Layout65-cust-5-Blue-heavy-text-(g3f58dc4dc7c_7_0)" style:page-layout-name="pageLayout1" draw:style-name="a1454">
      <draw:frame draw:id="id326" presentation:style-name="a1457" draw:name="Google Shape;395;p66" svg:x="0.3825in" svg:y="1.3125in" svg:width="8.12762in" svg:height="3.7874in" presentation:class="title" presentation:placeholder="false">
        <draw:text-box>
          <text:p text:style-name="a1456" text:class-names="" text:cond-style-name=""><text:span text:style-name="a1455" text:class-names=""/></text:p>
        </draw:text-box>
        <svg:title/>
        <svg:desc/>
      </draw:frame>
      <draw:frame draw:id="id327" presentation:style-name="a1460" draw:name="Google Shape;396;p66" svg:x="0.37332in" svg:y="0.4707in" svg:width="7.85892in" svg:height="0.43668in" presentation:class="title" presentation:placeholder="false">
        <draw:text-box>
          <text:p text:style-name="a1459" text:class-names="" text:cond-style-name=""><text:span text:style-name="a1458" text:class-names=""/></text:p>
        </draw:text-box>
        <svg:title/>
        <svg:desc/>
      </draw:frame>
      <presentation:notes style:page-layout-name="pageLayout2" draw:style-name="a1466">
        <draw:page-thumbnail svg:x="0.41699in" svg:y="0.75in" svg:width="6.66675in" svg:height="3.75in" presentation:class="page" draw:id="id3" presentation:style-name="a1461" draw:name="Google Shape;3;n">
          <svg:title/>
          <svg:desc/>
        </draw:page-thumbnail>
        <draw:frame draw:id="id4" presentation:style-name="a1465" draw:name="Google Shape;4;n" svg:x="0.75in" svg:y="4.75in" svg:width="6in" svg:height="4.5in" presentation:class="notes" presentation:placeholder="false">
          <draw:text-box>
            <text:list text:style-name="a1464">
              <text:list-item>
                <text:p text:style-name="a1463" text:class-names="" text:cond-style-name=""><text:span text:style-name="a1462" text:class-names=""/></text:p>
              </text:list-item>
            </text:list>
          </draw:text-box>
          <svg:title/>
          <svg:desc/>
        </draw:frame>
      </presentation:notes>
    </style:master-page>
    <style:master-page style:name="Master1-Layout66-cust-TITLE_1_1_1_1_1_1" style:page-layout-name="pageLayout1" draw:style-name="a1467">
      <draw:frame draw:id="id328" draw:style-name="a1468" draw:name="Google Shape;398;p67" svg:x="2.36024in" svg:y="0in" svg:width="7.63976in" svg:height="4.06599in" style:rel-width="scale" style:rel-height="scale">
        <draw:image xlink:href="media/image62.jpg" xlink:type="simple" xlink:show="embed" xlink:actuate="onLoad"/>
        <svg:title>GettyImages-1443668174.jpg</svg:title>
        <svg:desc/>
      </draw:frame>
      <draw:frame draw:id="id329" draw:style-name="a1469" draw:name="Google Shape;399;p67" svg:x="0in" svg:y="0in" svg:width="10in" svg:height="5.625in" style:rel-width="scale" style:rel-height="scale">
        <draw:image xlink:href="media/image21.png" xlink:type="simple" xlink:show="embed" xlink:actuate="onLoad"/>
        <svg:title/>
        <svg:desc/>
      </draw:frame>
      <draw:frame draw:id="id330" draw:style-name="a1470" draw:name="Google Shape;400;p67" svg:x="3.17157in" svg:y="4.63961in" svg:width="3.65687in" svg:height="0.40674in" style:rel-width="scale" style:rel-height="scale">
        <draw:image xlink:href="media/image17.png" xlink:type="simple" xlink:show="embed" xlink:actuate="onLoad"/>
        <svg:title>Asset 1@3x.png</svg:title>
        <svg:desc/>
      </draw:frame>
      <draw:frame draw:id="id331" presentation:style-name="a1473" draw:name="Google Shape;401;p67" svg:x="0.24537in" svg:y="0.98278in" svg:width="3.00558in" svg:height="1.70768in" presentation:class="title" presentation:placeholder="false">
        <draw:text-box>
          <text:p text:style-name="a1472" text:class-names="" text:cond-style-name=""><text:span text:style-name="a1471" text:class-names=""/></text:p>
        </draw:text-box>
        <svg:title/>
        <svg:desc/>
      </draw:frame>
      <draw:frame draw:id="id332" presentation:style-name="a1476" draw:name="Google Shape;402;p67" svg:x="0.24537in" svg:y="2.76337in" svg:width="2.92618in" svg:height="1in" presentation:class="title" presentation:placeholder="false">
        <draw:text-box>
          <text:p text:style-name="a1475" text:class-names="" text:cond-style-name=""><text:span text:style-name="a1474" text:class-names=""/></text:p>
        </draw:text-box>
        <svg:title/>
        <svg:desc/>
      </draw:frame>
      <draw:frame draw:id="id333" draw:style-name="a1477" draw:name="Google Shape;403;p67" svg:x="0.1257in" svg:y="4.06545in" svg:width="1.70346in" svg:height="1.55955in" style:rel-width="scale" style:rel-height="scale">
        <draw:image xlink:href="media/image61.png" xlink:type="simple" xlink:show="embed" xlink:actuate="onLoad"/>
        <svg:title>Government Commercial Agency (stacked_black).png</svg:title>
        <svg:desc/>
      </draw:frame>
      <presentation:notes style:page-layout-name="pageLayout2" draw:style-name="a1483">
        <draw:page-thumbnail svg:x="0.41699in" svg:y="0.75in" svg:width="6.66675in" svg:height="3.75in" presentation:class="page" draw:id="id3" presentation:style-name="a1478" draw:name="Google Shape;3;n">
          <svg:title/>
          <svg:desc/>
        </draw:page-thumbnail>
        <draw:frame draw:id="id4" presentation:style-name="a1482" draw:name="Google Shape;4;n" svg:x="0.75in" svg:y="4.75in" svg:width="6in" svg:height="4.5in" presentation:class="notes" presentation:placeholder="false">
          <draw:text-box>
            <text:list text:style-name="a1481">
              <text:list-item>
                <text:p text:style-name="a1480" text:class-names="" text:cond-style-name=""><text:span text:style-name="a1479" text:class-names=""/></text:p>
              </text:list-item>
            </text:list>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4.0 MicrosoftPowerPoint</meta:generator>
    <dc:title>RM6377 Network Services 4</dc:title>
    <meta:initial-creator>Stuart Florence</meta:initial-creator>
    <dc:creator>Stuart Florence</dc:creator>
    <dc:date>2026-08-07T08:46:12Z</dc:date>
    <meta:editing-cycles>1</meta:editing-cycles>
    <meta:editing-duration>PT35S</meta:editing-duration>
    <meta:document-statistic meta:paragraph-count="486" meta:word-count="3092"/>
  </office:meta>
</office:document-meta>
</file>