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4C0000004C11C8EA2CE26B1967.png" manifest:media-type="image/png"/>
  <manifest:file-entry manifest:full-path="Pictures/100002010000004C0000004C9E27C0B5169C5D1C.png" manifest:media-type="image/png"/>
  <manifest:file-entry manifest:full-path="Pictures/100002010000070A0000045A6C4321336319BC19.png" manifest:media-type="image/png"/>
  <manifest:file-entry manifest:full-path="Pictures/100002010000004C0000004C68A70523E525E263.png" manifest:media-type="image/png"/>
  <manifest:file-entry manifest:full-path="Pictures/1000020100000800000000BC60D177BD0E77992C.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roman"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Roboto" svg:font-family="Roboto"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 svg:font-family="'Noto Sans Symbols'" style:font-family-generic="system" style:font-pitch="variable"/>
    <style:font-face style:name="Roboto1" svg:font-family="Roboto" style:font-family-generic="system" style:font-pitch="variable"/>
  </office:font-face-decls>
  <office:automatic-styles>
    <style:style style:name="Table1" style:family="table">
      <style:table-properties style:width="6.2611in" fo:margin-left="-0.175in" fo:margin-top="0in" fo:margin-bottom="0in" table:align="left"/>
    </style:style>
    <style:style style:name="Table1.A" style:family="table-column">
      <style:table-column-properties style:column-width="1.7688in"/>
    </style:style>
    <style:style style:name="Table1.B" style:family="table-column">
      <style:table-column-properties style:column-width="4.4917in"/>
    </style:style>
    <style:style style:name="Table1.1" style:family="table-row">
      <style:table-row-properties style:min-row-height="0.2993in" fo:keep-together="always"/>
    </style:style>
    <style:style style:name="Table1.A1" style:family="table-cell">
      <style:table-cell-properties style:vertical-align="middle" fo:padding-left="0.075in" fo:padding-right="0.075in" fo:padding-top="0in" fo:padding-bottom="0in" fo:border-left="none" fo:border-right="none" fo:border-top="none" fo:border-bottom="0.5pt solid #d0cece"/>
    </style:style>
    <style:style style:name="Table1.A2" style:family="table-cell">
      <style:table-cell-properties style:vertical-align="middle" fo:padding-left="0.075in" fo:padding-right="0.075in" fo:padding-top="0in" fo:padding-bottom="0in" fo:border-left="none" fo:border-right="none" fo:border-top="0.5pt solid #d0cece" fo:border-bottom="0.5pt solid #d0cece"/>
    </style:style>
    <style:style style:name="Table1.13" style:family="table-row">
      <style:table-row-properties style:min-row-height="0.4181in" fo:keep-together="always"/>
    </style:style>
    <style:style style:name="Table2" style:family="table">
      <style:table-properties style:width="6.2188in" fo:margin-left="-0.1389in" fo:margin-top="0in" fo:margin-bottom="0in" table:align="left"/>
    </style:style>
    <style:style style:name="Table2.A" style:family="table-column">
      <style:table-column-properties style:column-width="0.5938in"/>
    </style:style>
    <style:style style:name="Table2.B" style:family="table-column">
      <style:table-column-properties style:column-width="5.6243in"/>
    </style:style>
    <style:style style:name="Table2.1" style:family="table-row">
      <style:table-row-properties style:min-row-height="0.3507in" fo:keep-together="auto"/>
    </style:style>
    <style:style style:name="Table2.A1" style:family="table-cell">
      <style:table-cell-properties fo:padding-left="0.075in" fo:padding-right="0.075in" fo:padding-top="0in" fo:padding-bottom="0in" fo:border-left="none" fo:border-right="none" fo:border-top="none" fo:border-bottom="1pt solid #96989a"/>
    </style:style>
    <style:style style:name="Table2.A2" style:family="table-cell">
      <style:table-cell-properties fo:padding-left="0.075in" fo:padding-right="0.075in" fo:padding-top="0in" fo:padding-bottom="0in" fo:border-left="none" fo:border-right="none" fo:border-top="1pt solid #96989a" fo:border-bottom="1pt solid #96989a"/>
    </style:style>
    <style:style style:name="Table3" style:family="table">
      <style:table-properties style:width="6.0938in" fo:margin-top="0in" fo:margin-bottom="0in" table:align="center"/>
    </style:style>
    <style:style style:name="Table3.A" style:family="table-column">
      <style:table-column-properties style:column-width="0.9583in"/>
    </style:style>
    <style:style style:name="Table3.B" style:family="table-column">
      <style:table-column-properties style:column-width="5.0417in"/>
    </style:style>
    <style:style style:name="Table3.C" style:family="table-column">
      <style:table-column-properties style:column-width="0.0938in"/>
    </style:style>
    <style:style style:name="Table3.1" style:family="table-row">
      <style:table-row-properties style:min-row-height="0.4in" fo:keep-together="auto"/>
    </style:style>
    <style:style style:name="Table3.A1" style:family="table-cell">
      <style:table-cell-properties style:vertical-align="middle" fo:padding-left="0.075in" fo:padding-right="0.075in" fo:padding-top="0in" fo:padding-bottom="0in" fo:border-left="none" fo:border-right="none" fo:border-top="none" fo:border-bottom="0.5pt solid #a0a2a4"/>
    </style:style>
    <style:style style:name="Table3.C1" style:family="table-cell">
      <style:table-cell-properties fo:padding-left="0.0069in" fo:padding-right="0.0069in" fo:padding-top="0in" fo:padding-bottom="0in" fo:border-left="none" fo:border-right="none" fo:border-top="none" fo:border-bottom="0.5pt solid #a0a2a4"/>
    </style:style>
    <style:style style:name="Table3.A2" style:family="table-cell">
      <style:table-cell-properties style:vertical-align="middle" fo:padding-left="0.075in" fo:padding-right="0.075in" fo:padding-top="0in" fo:padding-bottom="0in" fo:border-left="none" fo:border-right="none" fo:border-top="0.5pt solid #a0a2a4" fo:border-bottom="0.5pt solid #a0a2a4"/>
    </style:style>
    <style:style style:name="Table3.B2" style:family="table-cell">
      <style:table-cell-properties fo:padding-left="0.075in" fo:padding-right="0.075in" fo:padding-top="0in" fo:padding-bottom="0in" fo:border-left="none" fo:border-right="none" fo:border-top="0.5pt solid #a0a2a4" fo:border-bottom="0.5pt solid #a0a2a4"/>
    </style:style>
    <style:style style:name="Table3.C2" style:family="table-cell">
      <style:table-cell-properties fo:padding-left="0.0069in" fo:padding-right="0.0069in" fo:padding-top="0in" fo:padding-bottom="0in" fo:border-left="none" fo:border-right="none" fo:border-top="0.5pt solid #a0a2a4" fo:border-bottom="0.5pt solid #a0a2a4"/>
    </style:style>
    <style:style style:name="Table3.B3" style:family="table-cell">
      <style:table-cell-properties fo:padding-left="0.075in" fo:padding-right="0.075in" fo:padding-top="0in" fo:padding-bottom="0in" fo:border-left="none" fo:border-right="none" fo:border-top="0.5pt solid #a0a2a4" fo:border-bottom="0.5pt solid #a0a2a4"/>
    </style:style>
    <style:style style:name="Table3.C3" style:family="table-cell">
      <style:table-cell-properties fo:padding-left="0.0069in" fo:padding-right="0.0069in" fo:padding-top="0in" fo:padding-bottom="0in" fo:border-left="none" fo:border-right="none" fo:border-top="0.5pt solid #a0a2a4" fo:border-bottom="0.5pt solid #a0a2a4"/>
    </style:style>
    <style:style style:name="Table3.B4" style:family="table-cell">
      <style:table-cell-properties fo:padding-left="0.075in" fo:padding-right="0.075in" fo:padding-top="0in" fo:padding-bottom="0in" fo:border-left="none" fo:border-right="none" fo:border-top="0.5pt solid #a0a2a4" fo:border-bottom="0.5pt solid #a0a2a4"/>
    </style:style>
    <style:style style:name="Table3.C4" style:family="table-cell">
      <style:table-cell-properties fo:padding-left="0.0069in" fo:padding-right="0.0069in" fo:padding-top="0in" fo:padding-bottom="0in" fo:border-left="none" fo:border-right="none" fo:border-top="0.5pt solid #a0a2a4" fo:border-bottom="0.5pt solid #a0a2a4"/>
    </style:style>
    <style:style style:name="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style>
    <style:style style:name="P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 style:family="paragraph" style:parent-style-name="Standard">
      <style:paragraph-properties fo:margin-left="0in" fo:margin-right="0in" fo:margin-top="0in" fo:margin-bottom="0in" loext:contextual-spacing="false" fo:line-height="115%" fo:text-align="justify"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4" style:family="paragraph" style:parent-style-name="Standard">
      <style:paragraph-properties fo:margin-left="0in" fo:margin-right="0in" fo:margin-top="0in" fo:margin-bottom="0in" loext:contextual-spacing="false" fo:line-height="115%" fo:text-align="start" style:justify-single-word="false" fo:keep-together="always" fo:orphans="0" fo:widows="0" fo:text-indent="0in" style:auto-text-indent="false" fo:padding="0in" fo:border="none" fo:keep-with-next="always"/>
    </style:style>
    <style:style style:name="P5"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6"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222222"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P7"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background-color="#ffffff" fo:padding="0in" fo:border="none" fo:keep-with-next="auto"/>
      <style:text-properties fo:font-variant="normal" fo:text-transform="none" fo:color="#222222"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8"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background-color="#ffffff" fo:padding="0in" fo:border="none" fo:keep-with-next="auto"/>
      <style:text-properties fo:font-variant="normal" fo:text-transform="none" fo:color="#1155cc" style:text-line-through-style="none" style:text-line-through-type="none" style:text-position="0% 100%" style:font-name="Arial" fo:font-size="11pt" fo:font-style="normal" style:text-underline-style="solid" style:text-underline-width="auto" style:text-underline-color="font-color" fo:font-weight="normal" style:font-name-asian="Arial1" style:font-size-asian="11pt" style:font-style-asian="normal" style:font-weight-asian="normal" style:font-name-complex="Arial1" style:font-size-complex="11pt" style:font-style-complex="normal" style:font-weight-complex="normal"/>
    </style:style>
    <style:style style:name="P9"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background-color="#ffffff" fo:padding="0in" fo:border="none" fo:keep-with-next="auto"/>
    </style:style>
    <style:style style:name="P10"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11"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202124" style:text-line-through-style="none" style:text-line-through-type="none" style:text-position="0% 100%" style:font-name="Roboto" fo:font-size="10pt" fo:font-style="normal" style:text-underline-style="none" fo:font-weight="normal" style:font-name-asian="Roboto1" style:font-size-asian="10pt" style:font-style-asian="normal" style:font-weight-asian="normal" style:font-name-complex="Roboto1" style:font-size-complex="10pt" style:font-style-complex="normal" style:font-weight-complex="normal" fo:background-color="#ffffff"/>
    </style:style>
    <style:style style:name="P12"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13" style:family="paragraph" style:parent-style-name="Standard">
      <style:paragraph-properties fo:margin-left="0in" fo:margin-right="0in" fo:margin-top="0in" fo:margin-bottom="0.1252in" loext:contextual-spacing="false" fo:line-height="150%" fo:text-align="start" style:justify-single-word="false" fo:keep-together="auto" fo:orphans="2" fo:widows="2" fo:text-indent="0in" style:auto-text-indent="false" fo:break-before="auto" fo:break-after="auto" fo:padding="0in" fo:border="none" fo:keep-with-next="auto"/>
    </style:style>
    <style:style style:name="P14" style:family="paragraph" style:parent-style-name="Standard">
      <style:paragraph-properties fo:margin-left="0in" fo:margin-right="0in" fo:margin-top="0in" fo:margin-bottom="0.1252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15" style:family="paragraph" style:parent-style-name="Standard">
      <style:paragraph-properties fo:margin-left="0in" fo:margin-right="0in" fo:margin-top="0in" fo:margin-bottom="0.1252in" loext:contextual-spacing="false" fo:line-height="115%" fo:text-align="center" style:justify-single-word="false" fo:keep-together="auto" fo:orphans="0" fo:widows="0" fo:text-indent="0in" style:auto-text-indent="false" fo:padding="0in" fo:border="none" fo:keep-with-next="auto"/>
    </style:style>
    <style:style style:name="P16" style:family="paragraph" style:parent-style-name="Standard">
      <style:paragraph-properties fo:margin-left="0in" fo:margin-right="0in" fo:margin-top="0in" fo:margin-bottom="0.1252in" loext:contextual-spacing="false" fo:line-height="150%" fo:text-align="start" style:justify-single-word="false" fo:keep-together="auto" fo:orphans="2" fo:widows="2" fo:text-indent="0in" style:auto-text-indent="false" fo:padding="0in" fo:border="none" fo:keep-with-next="auto"/>
    </style:style>
    <style:style style:name="P17" style:family="paragraph" style:parent-style-name="Standard">
      <loext:graphic-properties draw:fill="solid" draw:fill-color="#ffffff"/>
      <style:paragraph-properties fo:margin-left="0in" fo:margin-right="0in" fo:margin-top="0.0693in" fo:margin-bottom="0.139in" loext:contextual-spacing="false" fo:line-height="140%" fo:text-align="start" style:justify-single-word="false" fo:keep-together="auto" fo:orphans="0" fo:widows="0" fo:text-indent="0in" style:auto-text-indent="false" fo:break-before="auto" fo:break-after="auto" fo:background-color="#ffffff" fo:padding="0in" fo:border="none" fo:keep-with-next="auto"/>
    </style:style>
    <style:style style:name="P18"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padding="0in" fo:border="none" fo:keep-with-next="auto"/>
    </style:style>
    <style:style style:name="P19"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20" style:family="paragraph" style:parent-style-name="Standard">
      <style:paragraph-properties fo:margin-left="0in" fo:margin-right="0in" fo:margin-top="0in" fo:margin-bottom="0.139in" loext:contextual-spacing="false" fo:line-height="161%" fo:text-align="start" style:justify-single-word="false" fo:keep-together="auto" fo:orphans="0" fo:widows="0" fo:text-indent="0in" style:auto-text-indent="false" fo:break-before="auto" fo:break-after="auto" fo:padding="0in" fo:border="none" fo:keep-with-next="auto"/>
    </style:style>
    <style:style style:name="P21"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2"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202124"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P23" style:family="paragraph" style:parent-style-name="Standard">
      <style:paragraph-properties fo:margin-left="0in" fo:margin-right="0in" fo:margin-top="0.1665in" fo:margin-bottom="0.1665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24" style:family="paragraph" style:parent-style-name="Standard">
      <style:paragraph-properties fo:margin-left="0.5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25"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26" style:family="paragraph" style:parent-style-name="Standard">
      <loext:graphic-properties draw:fill="solid" draw:fill-color="#ffffff"/>
      <style:paragraph-properties fo:margin-left="0.5in" fo:margin-right="0in" fo:margin-top="0in" fo:margin-bottom="0in" loext:contextual-spacing="false" fo:line-height="100%" fo:text-align="start" style:justify-single-word="false" fo:keep-together="auto" fo:orphans="0" fo:widows="0" fo:text-indent="-0.25in" style:auto-text-indent="false" fo:break-before="auto" fo:break-after="auto" fo:background-color="#ffffff" fo:padding="0in" fo:border="none" fo:keep-with-next="auto"/>
    </style:style>
    <style:style style:name="P27" style:family="paragraph" style:parent-style-name="Standard">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28" style:family="paragraph" style:parent-style-name="Standard">
      <style:paragraph-properties fo:margin-left="0.5in" fo:margin-right="0in" fo:margin-top="0in" fo:margin-bottom="0.1252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29" style:family="paragraph" style:parent-style-name="Standard">
      <style:paragraph-properties fo:margin-left="0.5in" fo:margin-right="0in" fo:margin-top="0in" fo:margin-bottom="0.139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30" style:family="paragraph" style:parent-style-name="Standard">
      <loext:graphic-properties draw:fill="solid" draw:fill-color="#ffffff"/>
      <style:paragraph-properties fo:margin-left="0.5in" fo:margin-right="0in" fo:margin-top="0in" fo:margin-bottom="0.139in" loext:contextual-spacing="false" fo:line-height="100%" fo:text-align="start" style:justify-single-word="false" fo:keep-together="auto" fo:orphans="0" fo:widows="0" fo:text-indent="-0.25in" style:auto-text-indent="false" fo:break-before="auto" fo:break-after="auto" fo:background-color="#ffffff" fo:padding="0in" fo:border="none" fo:keep-with-next="auto"/>
    </style:style>
    <style:style style:name="P31" style:family="paragraph" style:parent-style-name="Standard">
      <style:paragraph-properties fo:margin-left="0.5in" fo:margin-right="0in" fo:margin-top="0.1665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32" style:family="paragraph" style:parent-style-name="Standard">
      <style:paragraph-properties fo:margin-left="0.5in" fo:margin-right="0in" fo:margin-top="0in" fo:margin-bottom="0.1665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33" style:family="paragraph" style:parent-style-name="Standard">
      <style:paragraph-properties fo:margin-left="0.5in" fo:margin-right="0in" fo:margin-top="0.1945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34"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5in" style:auto-text-indent="false" fo:break-before="auto" fo:break-after="auto" fo:padding="0in" fo:border="none" fo:keep-with-next="auto"/>
    </style:style>
    <style:style style:name="P35"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5in" style:auto-text-indent="false" fo:break-before="auto" fo:break-after="auto" fo:padding="0in" fo:border="none" fo:keep-with-next="auto"/>
    </style:style>
    <style:style style:name="P36" style:family="paragraph" style:parent-style-name="Standard">
      <style:paragraph-properties fo:margin-left="0.5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37" style:family="paragraph" style:parent-style-name="Standard">
      <style:paragraph-properties fo:margin-left="0.5in" fo:margin-right="0in" fo:margin-top="0in" fo:margin-bottom="0.1252in" loext:contextual-spacing="false" fo:line-height="150%" fo:text-align="start" style:justify-single-word="false" fo:keep-together="auto" fo:orphans="0" fo:widows="0" fo:text-indent="0.5in" style:auto-text-indent="false" fo:break-before="auto" fo:break-after="auto" fo:padding="0in" fo:border="none" fo:keep-with-next="auto"/>
    </style:style>
    <style:style style:name="P38" style:family="paragraph" style:parent-style-name="Heading_20_1">
      <style:paragraph-properties fo:margin-left="0.2953in" fo:margin-right="0in" fo:text-indent="0in" style:auto-text-indent="false">
        <style:tab-stops>
          <style:tab-stop style:position="0.2953in"/>
        </style:tab-stops>
      </style:paragraph-properties>
    </style:style>
    <style:style style:name="P39" style:family="paragraph" style:parent-style-name="Heading_20_1">
      <style:paragraph-properties fo:margin-left="0.2953in" fo:margin-right="0in" fo:line-height="150%" fo:text-indent="0in" style:auto-text-indent="false">
        <style:tab-stops>
          <style:tab-stop style:position="0.2953in"/>
        </style:tab-stops>
      </style:paragraph-properties>
    </style:style>
    <style:style style:name="P40" style:family="paragraph" style:parent-style-name="Heading_20_1">
      <style:paragraph-properties fo:margin-left="0.2953in" fo:margin-right="0in" fo:line-height="115%" fo:text-indent="0in" style:auto-text-indent="false">
        <style:tab-stops>
          <style:tab-stop style:position="0.2953in"/>
        </style:tab-stops>
      </style:paragraph-properties>
    </style:style>
    <style:style style:name="P41" style:family="paragraph" style:parent-style-name="Title" style:master-page-name="Standard">
      <style:paragraph-properties style:page-number="1"/>
    </style:style>
    <style:style style:name="P42" style:family="paragraph" style:parent-style-name="Heading_20_3">
      <style:paragraph-properties fo:margin-left="0in" fo:margin-right="0in" fo:text-indent="0in" style:auto-text-indent="false">
        <style:tab-stops>
          <style:tab-stop style:position="0in"/>
        </style:tab-stops>
      </style:paragraph-properties>
    </style:style>
    <style:style style:name="P43" style:family="paragraph" style:parent-style-name="Heading_20_3">
      <style:paragraph-properties fo:margin-left="0in" fo:margin-right="0in" fo:margin-top="0in" fo:margin-bottom="0.139in" loext:contextual-spacing="false" fo:line-height="115%" fo:text-indent="0in" style:auto-text-indent="false">
        <style:tab-stops>
          <style:tab-stop style:position="0in"/>
        </style:tab-stops>
      </style:paragraph-properties>
    </style:style>
    <style:style style:name="P44" style:family="paragraph" style:parent-style-name="Heading_20_3">
      <style:paragraph-properties fo:margin-left="0in" fo:margin-right="0in" fo:margin-top="0.1665in" fo:margin-bottom="0.1665in" loext:contextual-spacing="false" fo:line-height="100%" fo:text-indent="0in" style:auto-text-indent="false">
        <style:tab-stops>
          <style:tab-stop style:position="0in"/>
        </style:tab-stops>
      </style:paragraph-properties>
    </style:style>
    <style:style style:name="P45" style:family="paragraph" style:parent-style-name="Heading_20_2">
      <style:paragraph-properties fo:margin-left="0in" fo:margin-right="0in" fo:text-indent="0in" style:auto-text-indent="false">
        <style:tab-stops>
          <style:tab-stop style:position="0in"/>
        </style:tab-stops>
      </style:paragraph-properties>
    </style:style>
    <style:style style:name="P46" style:family="paragraph" style:parent-style-name="Heading_20_2">
      <style:paragraph-properties fo:margin-left="0in" fo:margin-right="0in" fo:line-height="150%" fo:text-indent="0in" style:auto-text-indent="false">
        <style:tab-stops>
          <style:tab-stop style:position="0in"/>
        </style:tab-stops>
      </style:paragraph-properties>
    </style:style>
    <style:style style:name="P47" style:family="paragraph" style:parent-style-name="Heading_20_2">
      <style:paragraph-properties fo:margin-left="0in" fo:margin-right="0in" fo:line-height="115%" fo:text-indent="0in" style:auto-text-indent="false">
        <style:tab-stops>
          <style:tab-stop style:position="0in"/>
        </style:tab-stops>
      </style:paragraph-properties>
    </style:style>
    <style:style style:name="P48" style:family="paragraph" style:parent-style-name="Heading_20_2">
      <style:paragraph-properties fo:margin-left="0in" fo:margin-right="0in" fo:margin-top="0in" fo:margin-bottom="0.139in" loext:contextual-spacing="false" fo:line-height="100%" fo:text-indent="0in" style:auto-text-indent="false">
        <style:tab-stops>
          <style:tab-stop style:position="0in"/>
        </style:tab-stops>
      </style:paragraph-properties>
    </style:style>
    <style:style style:name="P49" style:family="paragraph" style:parent-style-name="Heading_20_2">
      <style:paragraph-properties fo:margin-left="0in" fo:margin-right="0in" fo:margin-top="0.1665in" fo:margin-bottom="0.028in" loext:contextual-spacing="false" fo:line-height="100%" fo:keep-together="auto" fo:text-indent="0in" style:auto-text-indent="false" fo:keep-with-next="auto">
        <style:tab-stops>
          <style:tab-stop style:position="0in"/>
        </style:tab-stops>
      </style:paragraph-properties>
    </style:style>
    <style:style style:name="P50" style:family="paragraph" style:parent-style-name="Heading_20_2">
      <style:paragraph-properties fo:margin-left="0in" fo:margin-right="0in" fo:margin-top="0.1665in" fo:margin-bottom="0.1665in" loext:contextual-spacing="false" fo:line-height="100%" fo:text-indent="0in" style:auto-text-indent="false">
        <style:tab-stops>
          <style:tab-stop style:position="0in"/>
        </style:tab-stops>
      </style:paragraph-properties>
    </style:style>
    <style:style style:name="P51" style:family="paragraph" style:parent-style-name="Heading_20_2">
      <style:paragraph-properties fo:margin-top="0in" fo:margin-bottom="0.1665in" loext:contextual-spacing="false" fo:line-height="100%"/>
    </style:style>
    <style:style style:name="P52" style:family="paragraph" style:parent-style-name="Heading_20_4">
      <style:paragraph-properties fo:margin-left="0in" fo:margin-right="0in" fo:margin-top="0.1665in" fo:margin-bottom="0.1665in" loext:contextual-spacing="false" fo:line-height="100%" fo:text-indent="0in" style:auto-text-indent="false">
        <style:tab-stops>
          <style:tab-stop style:position="0in"/>
        </style:tab-stops>
      </style:paragraph-properties>
    </style:style>
    <style:style style:name="P53" style:family="paragraph" style:parent-style-name="Heading_20_4">
      <style:paragraph-properties fo:margin-left="0in" fo:margin-right="0in" fo:line-height="150%" fo:text-indent="0in" style:auto-text-indent="false"/>
    </style:style>
    <style:style style:name="P54" style:family="paragraph" style:parent-style-name="Heading_20_4">
      <style:paragraph-properties fo:margin-left="0in" fo:margin-right="0in" fo:line-height="150%" fo:text-indent="0in" style:auto-text-indent="false">
        <style:tab-stops>
          <style:tab-stop style:position="0in"/>
        </style:tab-stops>
      </style:paragraph-properties>
    </style:style>
    <style:style style:name="P55" style:family="paragraph" style:parent-style-name="Heading_20_4">
      <style:paragraph-properties fo:margin-top="0in" fo:margin-bottom="0.139in" loext:contextual-spacing="false" fo:line-height="100%"/>
    </style:style>
    <style:style style:name="T1"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2"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3"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4" style:family="text">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5" style:family="text">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6" style:family="text">
      <style:text-properties fo:font-variant="normal" fo:text-transform="none" fo:color="#0b0c0c"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7"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8"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9" style:family="text">
      <style:text-properties fo:font-variant="normal" fo:text-transform="none" fo:color="#1155c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0" style:family="text">
      <style:text-properties fo:font-variant="normal" fo:text-transform="none" fo:color="#1155cc" style:text-line-through-style="none" style:text-line-through-type="none" style:text-position="0% 100%" style:font-name="Arial" fo:font-size="11pt" fo:font-style="normal" style:text-underline-style="solid" style:text-underline-width="auto" style:text-underline-color="font-color" fo:font-weight="normal" style:font-name-asian="Arial1" style:font-size-asian="11pt" style:font-style-asian="normal" style:font-weight-asian="normal" style:font-name-complex="Arial1" style:font-size-complex="11pt" style:font-style-complex="normal" style:font-weight-complex="normal"/>
    </style:style>
    <style:style style:name="T11" style:family="text">
      <style:text-properties fo:font-variant="normal" fo:text-transform="none" fo:color="#9b1a47" style:text-line-through-style="none" style:text-line-through-type="none" style:text-position="0% 100%" style:font-name="Arial" fo:font-size="18pt" fo:font-style="normal" style:text-underline-style="none" fo:font-weight="normal" style:font-name-asian="Arial1" style:font-size-asian="18pt" style:font-style-asian="normal" style:font-weight-asian="normal" style:font-name-complex="Arial1" style:font-size-complex="18pt" style:font-style-complex="normal" style:font-weight-complex="normal"/>
    </style:style>
    <style:style style:name="T12" style:family="text">
      <style:text-properties fo:font-variant="normal" fo:text-transform="none" fo:color="#9b1a47" style:text-line-through-style="none" style:text-line-through-type="none" style:text-position="0% 100%" style:font-name="Arial" fo:font-size="14pt" fo:font-style="normal" style:text-underline-style="none" fo:font-weight="normal" style:font-name-asian="Arial1" style:font-size-asian="14pt" style:font-style-asian="normal" style:font-weight-asian="normal" style:font-name-complex="Arial1" style:font-size-complex="14pt" style:font-style-complex="normal" style:font-weight-complex="normal"/>
    </style:style>
    <style:style style:name="T13" style:family="text">
      <style:text-properties fo:font-variant="normal" fo:text-transform="none" fo:color="#000080"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14" style:family="text">
      <style:text-properties fo:font-variant="normal" fo:text-transform="none" fo:color="#202124"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15" style:family="text">
      <style:text-properties fo:font-variant="normal" fo:text-transform="none" fo:color="#222222"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16" style:family="text">
      <style:text-properties fo:font-variant="normal" fo:text-transform="none" fo:color="#222222"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7" style:family="text">
      <style:text-properties fo:font-variant="normal" fo:text-transform="none" fo:color="#ff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8" style:family="text">
      <style:text-properties fo:color="#0b0c0c"/>
    </style:style>
    <style:style style:name="T19" style:family="text">
      <style:text-properties fo:color="#0b0c0c" fo:font-size="12pt" style:font-size-asian="12pt" style:font-size-complex="12pt"/>
    </style:style>
    <style:style style:name="T20" style:family="text">
      <style:text-properties fo:font-size="14pt" style:font-size-asian="14pt" style:font-size-complex="14pt"/>
    </style:style>
    <style:style style:name="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in" fo:margin-bottom="0in" style:wrap="none" style:vertical-pos="from-top" style:vertical-rel="page" style:horizontal-pos="from-left" style:horizontal-rel="page" fo:background-color="transparent" draw:fill="none" draw:fill-color="#ffffff" fo:padding="0in" fo:border="none" style:mirror="none" fo:clip="rect(0in, 0.1972in, 0in, 0.1965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
      <text:p text:style-name="Title"/>
      <text:p text:style-name="Title"/>
      <text:p text:style-name="Title"><draw:frame draw:style-name="fr1" draw:name="image5.png" text:anchor-type="char" svg:x="4.4307in" svg:y="1in" svg:width="3.0146in" svg:height="0.278in" draw:z-index="1"><draw:image xlink:href="Pictures/1000020100000800000000BC60D177BD0E77992C.png" xlink:type="simple" xlink:show="embed" xlink:actuate="onLoad" loext:mime-type="image/png"/><svg:desc>CCS Strapline: 'Power to your procurement'</svg:desc></draw:frame>RM1557.14</text:p>
      <text:p text:style-name="Title">G-Cloud 14 Lots 1-3</text:p>
      <text:p text:style-name="Title"><draw:frame draw:style-name="fr2" draw:name="image1.png" text:anchor-type="char" svg:x="-0.052in" svg:y="6.4429in" svg:width="8.2681in" svg:height="5.2618in" draw:z-index="0"><draw:image xlink:href="Pictures/100002010000070A0000045A6C4321336319BC19.png" xlink:type="simple" xlink:show="embed" xlink:actuate="onLoad" loext:mime-type="image/png"/><svg:desc>CCS decorative logo and graphic circles</svg:desc></draw:frame>Buyer Guide</text:p>
      <text:p text:style-name="P38"><text:bookmark text:name="_heading=h.2keauze3c0zk"/>Key information</text:p>
      <table:table table:name="Table1" table:style-name="Table1">
        <table:table-column table:style-name="Table1.A"/>
        <table:table-column table:style-name="Table1.B"/>
        <table:table-header-rows>
          <table:table-row table:style-name="Table1.1">
            <table:table-cell table:style-name="Table1.A1" office:value-type="string">
              <text:p text:style-name="P1"><text:span text:style-name="T1">Category</text:span></text:p>
            </table:table-cell>
            <table:table-cell table:style-name="Table1.A1" office:value-type="string">
              <text:p text:style-name="P1"><text:span text:style-name="T1">Description</text:span></text:p>
            </table:table-cell>
          </table:table-row>
        </table:table-header-rows>
        <table:table-row table:style-name="Table1.1">
          <table:table-cell table:style-name="Table1.A2" office:value-type="string">
            <text:p text:style-name="P1"><text:span text:style-name="T1">Agreement ID</text:span></text:p>
          </table:table-cell>
          <table:table-cell table:style-name="Table1.A2" office:value-type="string">
            <text:p text:style-name="P1"><text:span text:style-name="T4">RM1557.14</text:span></text:p>
          </table:table-cell>
        </table:table-row>
        <table:table-row table:style-name="Table1.1">
          <table:table-cell table:style-name="Table1.A2" office:value-type="string">
            <text:p text:style-name="P1"><text:span text:style-name="T1">Agreement name</text:span></text:p>
          </table:table-cell>
          <table:table-cell table:style-name="Table1.A2" office:value-type="string">
            <text:p text:style-name="P1"><text:span text:style-name="T4">G-Cloud 14</text:span></text:p>
          </table:table-cell>
        </table:table-row>
        <table:table-row table:style-name="Table1.1">
          <table:table-cell table:style-name="Table1.A2" office:value-type="string">
            <text:p text:style-name="P1"><text:span text:style-name="T1">Agreement duration</text:span></text:p>
          </table:table-cell>
          <table:table-cell table:style-name="Table1.A2" office:value-type="string">
            <text:p text:style-name="P1"><text:span text:style-name="T4">18 months</text:span></text:p>
          </table:table-cell>
        </table:table-row>
        <table:table-row table:style-name="Table1.1">
          <table:table-cell table:style-name="Table1.A2" office:value-type="string">
            <text:p text:style-name="P1"><text:span text:style-name="T1">Start date</text:span></text:p>
          </table:table-cell>
          <table:table-cell table:style-name="Table1.A2" office:value-type="string">
            <text:p text:style-name="P1"><text:span text:style-name="T4">29 October 2024</text:span></text:p>
          </table:table-cell>
        </table:table-row>
        <table:table-row table:style-name="Table1.1">
          <table:table-cell table:style-name="Table1.A2" office:value-type="string">
            <text:p text:style-name="P1"><text:span text:style-name="T1">End date</text:span></text:p>
          </table:table-cell>
          <table:table-cell table:style-name="Table1.A2" office:value-type="string">
            <text:p text:style-name="P1"><text:span text:style-name="T4">28 </text:span>October<text:span text:style-name="T4"> 2026</text:span></text:p>
          </table:table-cell>
        </table:table-row>
        <table:table-row table:style-name="Table1.1">
          <table:table-cell table:style-name="Table1.A2" office:value-type="string">
            <text:p text:style-name="P1"><text:span text:style-name="T1">Maximum contract length</text:span></text:p>
          </table:table-cell>
          <table:table-cell table:style-name="Table1.A2" office:value-type="string">
            <text:p text:style-name="P1"><text:span text:style-name="T4">Contracts placed under this agreement will have a maximum duration of 36 months and an optional extension period of up to 12 months.</text:span></text:p>
          </table:table-cell>
        </table:table-row>
        <table:table-row table:style-name="Table1.1">
          <table:table-cell table:style-name="Table1.A2" office:value-type="string">
            <text:p text:style-name="P1"><text:span text:style-name="T1">Scope of the agreement</text:span></text:p>
          </table:table-cell>
          <table:table-cell table:style-name="Table1.A2" office:value-type="string">
            <text:p text:style-name="P1"><text:span text:style-name="T4">An online catalogue where public sector customers can buy cloud-based computing services such as hosting, software, and cloud support. Includes many off-the-shelf, pay-as-you-go cloud solutions.</text:span></text:p>
            <text:p text:style-name="P2"/>
          </table:table-cell>
        </table:table-row>
        <table:table-row table:style-name="Table1.1">
          <table:table-cell table:style-name="Table1.A2" office:value-type="string">
            <text:p text:style-name="P1"><text:span text:style-name="T6">Buying options</text:span></text:p>
          </table:table-cell>
          <table:table-cell table:style-name="Table1.A2" office:value-type="string">
            <text:p text:style-name="P1"><text:span text:style-name="T4">Direct award through an online catalogue hosted on the Contract Award Service (CAS). Note you will need to register </text:span><text:a xlink:type="simple" xlink:href="https://identify.crowncommercial.gov.uk/manage-org/register" text:style-name="ListLabel_20_170" text:visited-style-name="ListLabel_20_170"><text:span text:style-name="T7">Public Procurement Gateway (PPG)</text:span></text:a><text:span text:style-name="T4">.</text:span></text:p>
          </table:table-cell>
        </table:table-row>
        <table:table-row table:style-name="Table1.1">
          <table:table-cell table:style-name="Table1.A2" office:value-type="string">
            <text:p text:style-name="P1"><text:span text:style-name="T1">Can be used by</text:span></text:p>
          </table:table-cell>
          <table:table-cell table:style-name="Table1.A2" office:value-type="string">
            <text:p text:style-name="P1"><text:span text:style-name="T4">Central government departments and all other public sector bodies as listed in the contract notice.</text:span></text:p>
          </table:table-cell>
        </table:table-row>
        <table:table-row table:style-name="Table1.1">
          <table:table-cell table:style-name="Table1.A2" office:value-type="string">
            <text:p text:style-name="P1"><text:span text:style-name="T1">Contract notice</text:span></text:p>
          </table:table-cell>
          <table:table-cell table:style-name="Table1.A2" office:value-type="string">
            <text:p text:style-name="P1"><text:a xlink:type="simple" xlink:href="https://www.contractsfinder.service.gov.uk/Notice/9637a011-f05e-4fce-a4b9-e5fd98321150?_gl=1*5s7vxi*_ga*MTU0NjQwODA0My4xNzE1MzIxNDM0*_ga_SK4BZ95L7T*MTcxNTY4MTgxNi42LjEuMTcxNTY4MTg4OC4wLjAuMA.." text:style-name="ListLabel_20_170" text:visited-style-name="ListLabel_20_170"><text:span text:style-name="T7">Contract Notice</text:span></text:a></text:p>
          </table:table-cell>
        </table:table-row>
        <table:table-row table:style-name="Table1.1">
          <table:table-cell table:style-name="Table1.A2" office:value-type="string">
            <text:p text:style-name="P1"><text:span text:style-name="T1">Contact details</text:span></text:p>
          </table:table-cell>
          <table:table-cell table:style-name="Table1.A2" office:value-type="string">
            <text:p text:style-name="P1"><text:a xlink:type="simple" xlink:href="mailto:info@crowncommercial.gov.uk" text:style-name="ListLabel_20_170" text:visited-style-name="ListLabel_20_170"><text:span text:style-name="T7">info@crowncommercial.gov.uk</text:span></text:a></text:p>
            <text:p text:style-name="P1"><text:span text:style-name="T4">03454102222</text:span></text:p>
          </table:table-cell>
        </table:table-row>
        <table:table-row table:style-name="Table1.13">
          <table:table-cell table:style-name="Table1.A2" office:value-type="string">
            <text:p text:style-name="P1"><text:span text:style-name="T1">Glossary</text:span></text:p>
          </table:table-cell>
          <table:table-cell table:style-name="Table1.A2" office:value-type="string">
            <text:p text:style-name="P1"><text:a xlink:type="simple" xlink:href="https://www.crowncommercial.gov.uk/glossary" text:style-name="ListLabel_20_170" text:visited-style-name="ListLabel_20_170"><text:span text:style-name="T7">Procurement terms glossary</text:span></text:a></text:p>
          </table:table-cell>
        </table:table-row>
      </table:table>
      <text:p text:style-name="P10"/>
      <text:p text:style-name="P38"><text:bookmark text:name="_heading=h.c0shil5w93dx"/>Agreement scope and suppliers<text:span text:style-name="T18"> </text:span></text:p>
      <text:p text:style-name="P45"><text:bookmark text:name="_heading=h.hscj438q0yha"/>Goods and services </text:p>
      <text:p text:style-name="P17"><text:span text:style-name="T4">The goods and services you can buy through this agreement are divided into 3 lots. See below for more information on each of these lots. </text:span></text:p>
      <table:table table:name="Table2" table:style-name="Table2">
        <table:table-column table:style-name="Table2.A"/>
        <table:table-column table:style-name="Table2.B"/>
        <table:table-header-rows>
          <table:table-row table:style-name="Table2.1">
            <table:table-cell table:style-name="Table2.A1" office:value-type="string">
              <text:p text:style-name="P1"><text:span text:style-name="T6">Lot</text:span></text:p>
            </table:table-cell>
            <table:table-cell table:style-name="Table2.A1" office:value-type="string">
              <text:p text:style-name="P1"><text:span text:style-name="T6">Description</text:span></text:p>
            </table:table-cell>
          </table:table-row>
        </table:table-header-rows>
        <table:table-row table:style-name="Table2.1">
          <table:table-cell table:style-name="Table2.A2" office:value-type="string">
            <text:p text:style-name="P1"><text:span text:style-name="T4">1</text:span></text:p>
          </table:table-cell>
          <table:table-cell table:style-name="Table2.A2" office:value-type="string">
            <text:p text:style-name="P1"><text:span text:style-name="T4">Cloud Hosting - Provides platform or infrastructure services for processing and storing data, running software or networking. Cloud hosting offers the capability to deploy, manage and run software, and provides processing, storage, or network resources.</text:span></text:p>
          </table:table-cell>
        </table:table-row>
        <table:table-row table:style-name="Table2.1">
          <table:table-cell table:style-name="Table2.A2" office:value-type="string">
            <text:p text:style-name="P1"><text:span text:style-name="T4">2</text:span></text:p>
          </table:table-cell>
          <table:table-cell table:style-name="Table2.A2" office:value-type="string">
            <text:p text:style-name="P1"><text:span text:style-name="T4">Cloud Software - Offers applications that are usually accessed over the internet or private network and hosted in the cloud.</text:span></text:p>
          </table:table-cell>
        </table:table-row>
        <table:table-row table:style-name="Table2.1">
          <table:table-cell table:style-name="Table2.A2" office:value-type="string">
            <text:p text:style-name="P1"><text:span text:style-name="T4">3</text:span></text:p>
          </table:table-cell>
          <table:table-cell table:style-name="Table2.A2" office:value-type="string">
            <text:p text:style-name="P1"><text:span text:style-name="T4">Cloud Support - <text:s/>Offers services to help set up and maintain cloud software or hosting services.</text:span></text:p>
            <text:p text:style-name="P24"><text:span text:style-name="T4">cloud migration planning</text:span></text:p>
            <text:p text:style-name="P24"><text:span text:style-name="T4">set up and migration</text:span></text:p>
            <text:p text:style-name="P24"><text:span text:style-name="T4">security services</text:span></text:p>
            <text:p text:style-name="P24"><text:span text:style-name="T4">quality assurance and performance testing</text:span></text:p>
            <text:p text:style-name="P24"><text:span text:style-name="T4">training</text:span></text:p>
            <text:p text:style-name="P24"><text:span text:style-name="T4">ongoing support</text:span></text:p>
          </table:table-cell>
        </table:table-row>
      </table:table>
      <text:p text:style-name="P10"/>
      <text:p text:style-name="P12"><text:span text:style-name="T11">Exclusion to G-Cloud 14 scope</text:span></text:p>
      <text:p text:style-name="P12"><text:span text:style-name="T4">G-Cloud 14 is not a contingent labour agreement and any requirements for contingent labour must be sourced through CCS’s Public Sector Resourcing or Non Clinical Staffing. For clarity the services excluded from G-Cloud 14 include:</text:span></text:p>
      <text:p text:style-name="P25"><text:span text:style-name="T4">co-location services - see </text:span><text:a xlink:type="simple" xlink:href="https://www.crowncommercial.gov.uk/agreements/RM6262" text:style-name="ListLabel_20_170" text:visited-style-name="ListLabel_20_170"><text:span text:style-name="T7">Crown Hosting Services RM6262</text:span></text:a></text:p>
      <text:p text:style-name="P25"><text:span text:style-name="T4">non-cloud related services / consultancy – see </text:span><text:a xlink:type="simple" xlink:href="https://www.crowncommercial.gov.uk/agreements/RM6100" text:style-name="ListLabel_20_170" text:visited-style-name="ListLabel_20_170"><text:span text:style-name="T7">Technology Services 3 RM6100</text:span></text:a><text:span text:style-name="T4">, and </text:span><text:a xlink:type="simple" xlink:href="https://www.crowncommercial.gov.uk/agreements/RM6277" text:style-name="ListLabel_20_171" text:visited-style-name="ListLabel_20_171"><text:span text:style-name="T10">Non Clinical Staffing RM6277</text:span></text:a></text:p>
      <text:p text:style-name="P25"><text:span text:style-name="T4">bespoke design and development – see </text:span><text:a xlink:type="simple" xlink:href="https://www.crowncommercial.gov.uk/agreements/RM1043.8" text:style-name="ListLabel_20_170" text:visited-style-name="ListLabel_20_170"><text:span text:style-name="T7">Digital Outcomes 6 RM1043.8</text:span></text:a><text:span text:style-name="T4"> or </text:span><text:a xlink:type="simple" xlink:href="https://www.crowncommercial.gov.uk/agreements/RM6263" text:style-name="ListLabel_20_170" text:visited-style-name="ListLabel_20_170"><text:span text:style-name="T7">Digital Specialists &amp; Programmes RM6263</text:span></text:a></text:p>
      <text:p text:style-name="P25"><text:span text:style-name="T4">hardware – see </text:span><text:a xlink:type="simple" xlink:href="https://www.crowncommercial.gov.uk/agreements/RM6098" text:style-name="ListLabel_20_170" text:visited-style-name="ListLabel_20_170"><text:span text:style-name="T7">Technology Products &amp; Associated Services 2 RM6098</text:span></text:a><text:span text:style-name="T4"> and </text:span><text:a xlink:type="simple" xlink:href="https://www.crowncommercial.gov.uk/agreements/RM6259" text:style-name="ListLabel_20_171" text:visited-style-name="ListLabel_20_171"><text:span text:style-name="T10">Vertical Application Solutions RM6259</text:span></text:a></text:p>
      <text:p text:style-name="P28"><text:span text:style-name="T4">recruitment – only support relating to the cloud is permitted, not the provision of staff or interims</text:span></text:p>
      <text:p text:style-name="P45"><text:bookmark text:name="_heading=h.hz1y2v6toh6p"/>Suppliers</text:p>
      <text:p text:style-name="P12"><text:span text:style-name="T4">You can find a list of suppliers in the</text:span><text:a xlink:type="simple" xlink:href="https://www.applytosupply.digitalmarketplace.service.gov.uk/g-cloud/suppliers" text:style-name="ListLabel_20_172" text:visited-style-name="ListLabel_20_172"><text:span text:style-name="T13"> </text:span></text:a><text:a xlink:type="simple" xlink:href="https://www.applytosupply.digitalmarketplace.service.gov.uk/g-cloud-14/suppliers" text:style-name="ListLabel_20_170" text:visited-style-name="ListLabel_20_170"><text:span text:style-name="T7">A-Z list</text:span></text:a><text:span text:style-name="T4">.</text:span></text:p>
      <text:p text:style-name="P45"><text:bookmark text:name="_heading=h.fa6wcmamoczz"/>Pricing</text:p>
      <text:p text:style-name="P12"><text:span text:style-name="T4">Pricing is listed against each individual service offering on the Contract Award Service.</text:span></text:p>
      <text:p text:style-name="P12"><text:span text:style-name="T4">Suppliers are permitted to reduce the service offering price at any time during the life of the agreement subject to approval by CCS. Any reduction in pricing must be updated on the platform and must be available to all customers.</text:span></text:p>
      <text:p text:style-name="P12"><text:span text:style-name="T4">Pricing principles are set out in clause 3 of the Framework Agreement. The guidance below, which supports these principles, must be followed when suppliers form their pricing documents. This is to ensure that all prices are provided so that a Buyer can calculate a final price without needing to contact any Supplier:</text:span></text:p>
      <text:p text:style-name="P34"><text:soft-page-break/><text:span text:style-name="T4">● A SFIA rate card may be used as a pricing document.</text:span></text:p>
      <text:p text:style-name="P34"><text:span text:style-name="T4">● Listing a minimum price only is not permitted.</text:span></text:p>
      <text:p text:style-name="P36"><text:span text:style-name="T4">● Pricing documents must clearly lay out complete pricing models and any form of discount structure. This includes applicable unit prices and volume discounts.</text:span></text:p>
      <text:p text:style-name="P36"><text:span text:style-name="T4">● Published prices must be the price that a Buyer will pay for the services. They may be reduced, but any reductions must be published on the Platform to be available for all Buyers</text:span></text:p>
      <text:p text:style-name="P36"><text:span text:style-name="T4">● Price ranges are not permitted (unless clearly documented to explain what is included for each price, for example: £100=x £200=x £300=x not to be written as £100 - £300)</text:span></text:p>
      <text:p text:style-name="P34"><text:span text:style-name="T4">● Non-published pricing is not permitted, including:</text:span></text:p>
      <text:p text:style-name="P37"><text:span text:style-name="T4">● Price on Application (POA)</text:span></text:p>
      <text:p text:style-name="P37"><text:span text:style-name="T4">● Prices “from £x per day”</text:span></text:p>
      <text:p text:style-name="P12"><text:span text:style-name="T4">It is not permissible for you to negotiate with suppliers and/or accept individual price reductions or discounts.</text:span></text:p>
      <text:p text:style-name="P12"><text:span text:style-name="T4">Suppliers are not permitted to increase prices at any time unless a price review is agreed by both parties prior to the award of the call-off contract.</text:span></text:p>
      <text:p text:style-name="P12"><text:span text:style-name="T4">Pricing documents should be clear and not include Price on Application (POA). Should you find POA within a service offering, please contact the team </text:span><text:a xlink:type="simple" xlink:href="mailto:info@crowncommercial.gov.uk" text:style-name="ListLabel_20_170" text:visited-style-name="ListLabel_20_170"><text:span text:style-name="T7">info@crowncommercial.gov.uk</text:span></text:a><text:span text:style-name="T4">. <text:s/></text:span></text:p>
      <text:p text:style-name="P38"><text:bookmark text:name="_heading=h.x5jgeiku1hd8"/>How to buy  </text:p>
      <text:p text:style-name="P14"><text:span text:style-name="T4">This list shows a step-by-step process of how to buy from this agreement.</text:span></text:p>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4"><text:span text:style-name="T12">Stage</text:span></text:p>
          </table:table-cell>
          <table:table-cell table:style-name="Table3.A1" office:value-type="string">
            <text:p text:style-name="P4"><text:span text:style-name="T12">Instruction</text:span></text:p>
          </table:table-cell>
          <table:table-cell table:style-name="Table3.C1" office:value-type="string">
            <text:p text:style-name="P3"/>
          </table:table-cell>
        </table:table-row>
        <table:table-row table:style-name="Table3.1">
          <table:table-cell table:style-name="Table3.A2" office:value-type="string">
            <text:p text:style-name="P15"><draw:frame draw:style-name="fr3" draw:name="image4.png" text:anchor-type="as-char" svg:width="0.3937in" svg:height="0.3937in" draw:z-index="0"><draw:image xlink:href="Pictures/100002010000004C0000004C68A70523E525E263.png" xlink:type="simple" xlink:show="embed" xlink:actuate="onLoad" loext:mime-type="image/png"/><svg:desc>Number One</svg:desc></draw:frame></text:p>
          </table:table-cell>
          <table:table-cell table:style-name="Table3.B2" office:value-type="string">
            <text:p text:style-name="P4"><text:bookmark text:name="_heading=h.bxzlw2c0vck2"/><text:span text:style-name="T12">Access the agreement</text:span></text:p>
            <text:p text:style-name="P1"><text:span text:style-name="T4">Register to the </text:span><text:a xlink:type="simple" xlink:href="https://identify.crowncommercial.gov.uk/manage-org/register" text:style-name="ListLabel_20_170" text:visited-style-name="ListLabel_20_170"><text:span text:style-name="T7">Public Procurement Gateway</text:span></text:a></text:p>
          </table:table-cell>
          <table:table-cell table:style-name="Table3.C2" office:value-type="string">
            <text:p text:style-name="P3"/>
          </table:table-cell>
        </table:table-row>
        <table:table-row table:style-name="Table3.1">
          <table:table-cell table:style-name="Table3.A2" office:value-type="string">
            <text:p text:style-name="P15"><draw:frame draw:style-name="fr3" draw:name="image3.png" text:anchor-type="as-char" svg:width="0.3937in" svg:height="0.3937in" draw:z-index="0"><draw:image xlink:href="Pictures/100002010000004C0000004C9E27C0B5169C5D1C.png" xlink:type="simple" xlink:show="embed" xlink:actuate="onLoad" loext:mime-type="image/png"/><svg:desc>Number Two </svg:desc></draw:frame></text:p>
          </table:table-cell>
          <table:table-cell table:style-name="Table3.B3" office:value-type="string">
            <text:p text:style-name="P4"><text:bookmark text:name="_heading=h.ku71du6s6tb"/><text:span text:style-name="T12">Engage with suppliers (optional)</text:span></text:p>
            <text:p text:style-name="P1"><text:span text:style-name="T4">Conduct pre-market engagement </text:span></text:p>
          </table:table-cell>
          <table:table-cell table:style-name="Table3.C3" office:value-type="string">
            <text:p text:style-name="P3"/>
          </table:table-cell>
        </table:table-row>
        <table:table-row table:style-name="Table3.1">
          <table:table-cell table:style-name="Table3.A2" office:value-type="string">
            <text:p text:style-name="P15"><draw:frame draw:style-name="fr3" draw:name="image2.png" text:anchor-type="as-char" svg:width="0.3937in" svg:height="0.3937in" draw:z-index="0"><draw:image xlink:href="Pictures/100002010000004C0000004C11C8EA2CE26B1967.png" xlink:type="simple" xlink:show="embed" xlink:actuate="onLoad" loext:mime-type="image/png"/><svg:desc>Number Three</svg:desc></draw:frame></text:p>
          </table:table-cell>
          <table:table-cell table:style-name="Table3.B4" office:value-type="string">
            <text:p text:style-name="P4"><text:bookmark text:name="_heading=h.ytwvkgx6dgb"/><text:span text:style-name="T12">Follow the direct award process</text:span></text:p>
            <text:p text:style-name="P1"><text:span text:style-name="T4">Step 1: Prepare requirements <text:line-break/>Step 2: Search and longlist</text:span></text:p>
            <text:p text:style-name="P1"><text:span text:style-name="T4">Step 3: Longlist to shortlist</text:span></text:p>
            <text:p text:style-name="P1"><text:span text:style-name="T4">Step 4: Evaluation and selection</text:span></text:p>
            <text:p text:style-name="P1"><text:span text:style-name="T4">Step 5: Award and buy</text:span></text:p>
            <text:p text:style-name="P18"><text:span text:style-name="T4">Step 6: Complete the Customer Benefit Record</text:span></text:p>
          </table:table-cell>
          <table:table-cell table:style-name="Table3.C4" office:value-type="string">
            <text:p text:style-name="P3"/>
          </table:table-cell>
        </table:table-row>
      </table:table>
      <text:p text:style-name="P10"/>
      <text:p text:style-name="P45"><text:bookmark text:name="_heading=h.z1uifwdc57g5"/>1. Access the agreement  </text:p>
      <text:p text:style-name="P12"><text:span text:style-name="T5">Before using this agreement, you should ensure that you have applied for and received the necessary budget approval and agreed your procurement strategy with your internal teams. This includes thinking about what your requirements are, so you can obtain valuable insight from suppliers during market engagement. If you are buying for the central government, you have to go through the </text:span><text:a xlink:type="simple" xlink:href="https://www.gov.uk/service-manual/agile-delivery/spend-controls-check-if-you-need-approval-to-spend-money-on-a-service" text:style-name="ListLabel_20_173" text:visited-style-name="ListLabel_20_173"><text:span text:style-name="T8">digital and IT spend control</text:span></text:a><text:span text:style-name="T5"> process before you search for your requirements.</text:span></text:p>
      <text:p text:style-name="P12"><text:span text:style-name="T5">Please also ensure that you have read and are aware of the information on Annex 1 (relating to IR35, TUPE, GDPR, and </text:span><text:span text:style-name="T4">NCSC guidance).</text:span></text:p>
      <text:p text:style-name="P42"><text:bookmark text:name="_heading=h.uzph23z9rbe0"/>Register to the Public Procurement Gateway</text:p>
      <text:p text:style-name="P12"><text:span text:style-name="T4">You will need to request access to the Public Procurement Gateway (PPG). You must be approved for access to the PPG before you can register for an account on CAS. To register to PPG, go to ‘</text:span><text:a xlink:type="simple" xlink:href="https://identify.crowncommercial.gov.uk/manage-org/register" text:style-name="ListLabel_20_170" text:visited-style-name="ListLabel_20_170"><text:span text:style-name="T7">create an account</text:span></text:a><text:span text:style-name="T4">’ on the CCS website and enter your personal details and organisation information. If your organisation is registered, you will be prompted to request access through your lead administrator. Your lead administrator will receive a notification of your request and approve as appropriate.</text:span></text:p>
      <text:p text:style-name="P12"><text:span text:style-name="T4">If your organisation is not registered, you will be offered the opportunity to become the lead administrator. You will then be able to register your organisation. Alternatively, you can nominate another colleague. Before registering as an administrator, you should read the </text:span><text:a xlink:type="simple" xlink:href="https://www.crowncommercial.gov.uk/ppg_training/course/en/assets/6239a39d57a6700a058bb61d/file.pdf" text:style-name="ListLabel_20_170" text:visited-style-name="ListLabel_20_170"><text:span text:style-name="T7">guidance document</text:span></text:a><text:span text:style-name="T4"> to find out what being an administrator involves. On CAS, you can do this under “Project details”.</text:span></text:p>
      <text:p text:style-name="P12"><text:span text:style-name="T4">Every organisation must have at least one administrator, and ideally two or more registered on the Public Procurement Gateway before individuals can create an account and access CAS. If you need more support, read the </text:span><text:a xlink:type="simple" xlink:href="https://www.crowncommercial.gov.uk/public-procurement-gateway-guides" text:style-name="ListLabel_20_170" text:visited-style-name="ListLabel_20_170"><text:span text:style-name="T7">available guides</text:span></text:a><text:span text:style-name="T4"> on Public Procurement Gateway.</text:span></text:p>
      <text:p text:style-name="P45"><text:bookmark text:name="_heading=h.9hlek7z1q40s"/>2. Engage with suppliers (optional)</text:p>
      <text:p text:style-name="P12"><text:span text:style-name="T4">Pre-market engagement allows you to gather ideas on new products and services and understand if there are market developments that influence your requirements.</text:span></text:p>
      <text:p text:style-name="P12"><text:span text:style-name="T4">There are different ways to conduct pre-market engagement including running ‘Meet the Buyer’ events, workshops, and presentations. It’s important that any supplier contacted for pre-market engagement understands that you will still be following the G-Cloud buying process once they start their procurement.</text:span></text:p>
      <text:p text:style-name="P45"><text:bookmark text:name="_heading=h.32sth5vihrh8"/>3. Follow the direct award process</text:p>
      <text:p text:style-name="P12"><text:span text:style-name="T4">G-Cloud 14 has defined a 6-step buying process you should follow when using the agreement. These steps must be followed to ensure that a compliant process is adhered to. See below information on each of the steps.</text:span></text:p>
      <text:p text:style-name="P12"><text:span text:style-name="T14">The online catalogue ensures that all service information is available up front to enable you to evaluate services based upon best fit and/or price.</text:span></text:p>
      <text:p text:style-name="P12"><text:span text:style-name="T14">This functionality aids a direct award following the buying process, therefore if you deviate from this process through mini competition, Request for proposal (RFP), Request for Quotation (RFQ), Request for information (RFI), negotiation or issuing an Invitation to tender (ITT), you will actively breach the terms of the agreement.</text:span></text:p>
      <text:p text:style-name="P12"><text:soft-page-break/><text:span text:style-name="T14">Non-compliant buying will directly impact the legality and reputation of the agreement and call-off and is strictly prohibited. If you do not follow the correct buying process you will be at risk, and in breach of the agreement terms. The terms of the agreement will be null and void.</text:span></text:p>
      <text:p text:style-name="P11"/>
      <text:p text:style-name="P42"><text:bookmark text:name="_heading=h.vobiedm5352h"/>Step 1: Prepare requirements</text:p>
      <text:p text:style-name="P12"><text:span text:style-name="T4">Your requirements are a description of the goods and services the supplier will provide during the contract. CCS recommends working with procurement and technical professionals to establish high-level requirements and timescales.</text:span></text:p>
      <text:p text:style-name="P12"><text:span text:style-name="T4">Based on your high level requirements, you should create a list of search terms you will use to create a longlist of suppliers as part of the next step. If your high level requirements include specific supplier accreditations such as ISO, please ensure you define these as part of your requirements.</text:span></text:p>
      <text:p text:style-name="P12"><text:span text:style-name="T4">You can share this list and gather feedback from suppliers if you decide to engage with them prior to starting the buying process. Remember that it’s important that any supplier contacted for pre-market engagement understands that you will still be following the G-Cloud buying process.</text:span></text:p>
      <text:p text:style-name="P12"><text:span text:style-name="T4">As part of this step you should also decide which selection criteria you will use to select your supplier, you can find more information on this in step 5.</text:span></text:p>
      <text:p text:style-name="P43"><text:bookmark text:name="_heading=h.ah2jmxah7u0l"/>Step 2: Search and longlist</text:p>
      <text:p text:style-name="P19"><text:span text:style-name="T4">The purpose of formulating a longlist is so that you can refine the broad range of services available and find the service which best fits your high-level requirements within CAS.</text:span></text:p>
      <text:p text:style-name="P19"><text:span text:style-name="T4">To create a longlist, you will need to identify a list of keywords from your requirement, you will need to enter these words as search terms when filtering suppliers on CAS. You may wish to use double quotation marks when searching phrases for example “workflow management”.</text:span></text:p>
      <text:p text:style-name="P20"><text:span text:style-name="T5">Please do not search for the exact service name or exact phrases from a supplier service as this will not be deemed fair. By not adhering to the guidance will leave buyers open to challenge. Searches should be generic and not supplier specific.</text:span></text:p>
      <text:p text:style-name="P19"><text:span text:style-name="T4">The reason for this is when multiple words are typed into the search box, the search is looking for services containing the individual words. However, by including the double quotations the exact phrase will be searched and not the individual words.</text:span></text:p>
      <text:p text:style-name="P19"><text:span text:style-name="T4">At the application stage suppliers are limited by word or character count on how they describe their service offerings. This means that the service name, short description and features and benefits are formulated by suppliers using their own language and terminology to best describe their service. This is what your keyword search criteria is based upon.</text:span></text:p>
      <text:p text:style-name="P19"><text:span text:style-name="T4">As an example, eProcurement, eTendering and eSourcing ultimately mean the same thing. This in turn will ensure a comprehensive and robust longlist of services are filtered from CAS.</text:span></text:p>
      <text:p text:style-name="P19"><text:span text:style-name="T4">To formulate your longlist of services and not to exclude any potential suppliers, it is essential to run multiple searches using different semantics and terminologies. When formulating your longlist, it is important that you keep an auditable trail of your search criteria to demonstrate how and why you chose a specific service. You can use an </text:span><text:a xlink:type="simple" xlink:href="https://assets.crowncommercial.gov.uk/wp-content/uploads/RM1557.13-Longlist-evaluation-template-v1-1.xlsx" text:style-name="ListLabel_20_170" text:visited-style-name="ListLabel_20_170"><text:span text:style-name="T7">evaluation template</text:span></text:a><text:span text:style-name="T4"> to do this, the evaluation template supplied is guidance only.</text:span></text:p>
      <text:p text:style-name="P19"><text:span text:style-name="T4">The audit trail needs to be done offline and away from CAS. However, there is a ‘save search’ facility which will list all saved searches in the buyer account. It is important that you keep the audit trail updated to enable you to provide sufficient evidence to mitigate against any risk of challenge.</text:span></text:p>
      <text:p text:style-name="P5"><text:span text:style-name="T4">You will also </text:span><text:span text:style-name="T15">need to record the rationale for the search terms used as these often come into question as to whether a search has been conducted fairly.</text:span></text:p>
      <text:p text:style-name="P6"/>
      <text:p text:style-name="P43"><text:bookmark text:name="_heading=h.9fqkf33bi0r8"/>Step 3: Longlist to shortlist</text:p>
      <text:p text:style-name="P19"><text:span text:style-name="T4">Once you have created a longlist, you can use the filters available on CAS to create a shortlist by refining your search. Through applying multiple filters your longlist will reduce to a manageable shortlist of services, which can then be evaluated individually. All your shortlisted suppliers need to be evaluated.</text:span></text:p>
      <text:p text:style-name="P19"><text:span text:style-name="T4">You will need to establish which filters best suit your specific requirements and apply as necessary. Please be aware that you need to be able to justify the reasoning behind using the filters to mitigate any risk of challenge.</text:span></text:p>
      <text:p text:style-name="P19"><text:soft-page-break/><text:span text:style-name="T4">You must ensure that you have captured and audited the filtering process for each catalogue search criteria. You can use an </text:span><text:a xlink:type="simple" xlink:href="https://assets.crowncommercial.gov.uk/wp-content/uploads/RM1557.13-Longlist-evaluation-template-v1-1.xlsx" text:style-name="ListLabel_20_170" text:visited-style-name="ListLabel_20_170"><text:span text:style-name="T7">evaluation template</text:span></text:a><text:span text:style-name="T4"> to do this, the evaluation template supplied is guidance only.</text:span></text:p>
      <text:p text:style-name="P19"><text:span text:style-name="T4">If you have run multiple longlists these need to have the same filters applied to ensure fairness and transparency. It may be necessary to combine these searches to form your shortlist of suppliers.</text:span></text:p>
      <text:p text:style-name="P19"><text:span text:style-name="T4">Before proceeding with your shortlist evaluation, CCS would advise that you contact the shortlisted suppliers directly to confirm they hold the resource capabilities to deliver to your timescales, if they were to be successful in the shortlist evaluation.</text:span></text:p>
      <text:p text:style-name="P43"><text:bookmark text:name="_heading=h.fbpchxnalm5b"/>Step 4: Evaluation and selection</text:p>
      <text:p text:style-name="P19"><text:span text:style-name="T14">Before you begin your evaluation, it is important for you to understand that terms are fixed at the point of tender and therefore are non-negotiable. Services which are available on CAS cannot be deviated from and are the only services available from the supplier. To avoid further competition practice, if it is necessary to share your requirements with the suppliers please only provide a summary of your requirements to all shortlisted suppliers.</text:span></text:p>
      <text:p text:style-name="P19"><text:span text:style-name="T4">To enable you to evaluate services you need to review the shortlisted services following your search and assess suitability against your requirements. The evaluation will be based on the information and documents provided by a supplier on CAS. A supplier’s overall service offering will include the following:</text:span></text:p>
      <text:p text:style-name="P27"><text:span text:style-name="T4">pricing document</text:span></text:p>
      <text:p text:style-name="P27"><text:span text:style-name="T4">SFIA rate card, optional</text:span></text:p>
      <text:p text:style-name="P27"><text:span text:style-name="T4">service definition document</text:span></text:p>
      <text:p text:style-name="P27"><text:span text:style-name="T4">terms &amp; conditions</text:span></text:p>
      <text:p text:style-name="P29"><text:span text:style-name="T4">modern slavery statement (if annual turnover exceeds £36m)</text:span></text:p>
      <text:p text:style-name="P19"><text:span text:style-name="T4">You can evaluate shortlisted suppliers in 2 ways:</text:span></text:p>
      <text:p text:style-name="P27"><text:span text:style-name="T4">Most Economically Advantageous Tender (MEAT) criteria</text:span></text:p>
      <text:p text:style-name="P28"><text:span text:style-name="T4">Direct award on lowest price only if they are comparable services</text:span></text:p>
      <text:p text:style-name="P12"><text:span text:style-name="T4">There is no specified evaluation weighting for these lots. Customers will need to determine their own evaluation criteria and weightings.</text:span></text:p>
      <text:p text:style-name="P12"><text:span text:style-name="T4">If you request a demonstration from a supplier then this can only be scored if you have evidenced this as a mandatory requirement and stated this in the award criteria. All shortlisted suppliers must be given the opportunity to demonstrate.</text:span></text:p>
      <text:p text:style-name="P12"><text:span text:style-name="T4">The most efficient way to compare services is using the MEAT evaluation criteria which will allow you to consider best functional fit, quality, and whole life cost accordingly. </text:span><text:span text:style-name="T2">Award criteria can include:</text:span></text:p>
      <text:p text:style-name="P27"><text:span text:style-name="T2">whole-life cost: cost effectiveness, price, and running costs</text:span></text:p>
      <text:p text:style-name="P27"><text:span text:style-name="T2">technical merit and functional fit: coverage, network capacity and performance</text:span></text:p>
      <text:p text:style-name="P27"><text:span text:style-name="T2">after-sales service management: help desk, account management function, and assurance of supply of a range of services</text:span></text:p>
      <text:p text:style-name="P28"><text:span text:style-name="T2">non-functional characteristics</text:span></text:p>
      <text:p text:style-name="P12"><text:soft-page-break/><text:span text:style-name="T2">Offboarding costs can be taken into consideration within the whole life cost and Modern Slavery can be included within non-functional characteristics criteria. In the event that the services you are looking to purchase are comparable you may instead consider comparing in terms of lowest price alone. Your findings should be recorded in order to identify the ‘best fit’ service. Our <text:s/>G-Cloud 14 evaluation templates may help with this, these are guidance only. Ultimately how you weigh/evaluate the suppliers is up to you; the overall selection process must be auditable, fair and transparent.</text:span></text:p>
      <text:p text:style-name="P12"><text:span text:style-name="T4">Remember that, following </text:span><text:a xlink:type="simple" xlink:href="https://www.gov.uk/government/publications/procurement-policy-note-0620-taking-account-of-social-value-in-the-award-of-central-government-contracts" text:style-name="ListLabel_20_170" text:visited-style-name="ListLabel_20_170"><text:span text:style-name="T7">PPN 06/20</text:span></text:a><text:span text:style-name="T2">, social value should account for a minimum of 10% of award criteria if you are a central government buyer. However, it is recommended that other organisations consider this as part of their evaluation. See annex 2 for more guidance on how to apply social value.</text:span></text:p>
      <text:p text:style-name="P19"><text:span text:style-name="T4">You can seek clarification from shortlisted suppliers should you have any uncertainty regarding the supplier’s catalogue entry or service offering, you can contact suppliers directly to seek ‘clarification’ of understanding. Clarification can be done either by email, eSourcing suite or conference call, as long as you have a clear audited process, and all shortlisted suppliers should be treated equally and fairly.</text:span></text:p>
      <text:p text:style-name="P19"><text:span text:style-name="T4">Clarification questions should be about the supplier’s service offering and tailored to the individual service line. Questions should not be a blanket request to all suppliers. <text:s/>It is not permissible to ask for example: ‘how a supplier will deliver the service’, ‘what other public sector customers have they contracted with’ or list your requirements as if it were an open tender.</text:span></text:p>
      <text:p text:style-name="P19"><text:span text:style-name="T4">Suppliers have published their service offerings and it is up to the buyer to determine if they meet their requirements. If your requirement includes the need for any certifications (for example ISO certification), then you should check with the supplier that the certifications published by the supplier through CAS are correct, in date and valid. This should also confirm that the certificate is held by the supplier in their own right or through third-party or ‘inherited’ through their cloud hosting service provider.</text:span></text:p>
      <text:p text:style-name="P19"><text:span text:style-name="T4">You should keep your own record of your communications with suppliers. Please be aware that suppliers are not allowed to materially change their service offering. Non-compliance with the clarification process will directly affect the legality of the call-off contract and is strictly prohibited. <text:s/>Please make sure that this tool is used for clarification of understanding and not a negotiation process.</text:span></text:p>
      <text:p text:style-name="P19"><text:span text:style-name="T4">CCS has carried out financial assessments on all suppliers at framework level using the metrics below.</text:span></text:p>
      <text:p text:style-name="P19"><text:span text:style-name="T4">CCS recommends that customers conduct their own financial checks on shortlisted suppliers prior to award, in line with their internal governance.</text:span></text:p>
      <text:p text:style-name="P19"><text:span text:style-name="T4">CCS continues to monitor suppliers' throughout the life of the agreement using the metrics below and has the right to suspend a supplier from the agreement, should the supplier fail to meet two or more of these metrics.</text:span></text:p>
      <text:p text:style-name="P35"><text:span text:style-name="T4">● D&amp;B score ≥ 50</text:span></text:p>
      <text:p text:style-name="P35"><text:span text:style-name="T4">● Operating Profit Margin ≥ 2%</text:span></text:p>
      <text:p text:style-name="P35"><text:span text:style-name="T4">● Net worth &gt; 0</text:span></text:p>
      <text:p text:style-name="P35"><text:span text:style-name="T4">● Quick Ratio ≥ 0.7</text:span></text:p>
      <text:p text:style-name="P21"/>
      <text:p text:style-name="P43"><text:bookmark text:name="_heading=h.s0f9oj3zeo2i"/>Step 5: Award and buy</text:p>
      <text:p text:style-name="P12"><text:span text:style-name="T4">When you have decided which supplier you will award your contract to, you need to communicate your decision. You need to notify the successful supplier, and best practice advises that you also inform all shortlisted suppliers in order to help aid the maturity of the marketplace, you should offer feedback relating to all of the supplier’s services offerings which have been evaluated.</text:span></text:p>
      <text:p text:style-name="P12"><text:span text:style-name="T4">Feedback will help suppliers to implement improvements, if they choose to re-tender and improve their service offering, adding value to both new and existing services, which you in turn can then use in the future.</text:span></text:p>
      <text:p text:style-name="P12"><text:span text:style-name="T4">Although not mandated, you can allow a standstill period to give unsuccessful suppliers an opportunity to consider the feedback, request information, or call for a review of the award decision. Once the standstill period has passed, you can begin your contract with the winning supplier. </text:span></text:p>
      <text:p text:style-name="P12"><text:span text:style-name="T4">When buying through CCS agreements, you have to put together and sign a contract with the supplier, this is called the </text:span><text:a xlink:type="simple" xlink:href="https://www.crowncommercial.gov.uk/agreements/RM1557.14" text:style-name="ListLabel_20_170" text:visited-style-name="ListLabel_20_170"><text:span text:style-name="T7">‘call-off contract’</text:span></text:a><text:span text:style-name="T4">.</text:span></text:p>
      <text:p text:style-name="P12"><text:span text:style-name="T4">The G-Cloud agreement is unlike most other agreements as it incorporates the suppliers’ terms and conditions. It was recognised that to support the SME agenda, CCS needed to move away from the traditionally lengthy and unrealistic terms and conditions and embrace innovation and change.</text:span></text:p>
      <text:p text:style-name="P12"><text:span text:style-name="T4">Therefore, as part of your shortlist evaluation, CCS recommends that you familiarise yourself with both the G-Cloud agreement and call-off contract terms and evaluate all shortlisted suppliers’ terms and conditions accordingly. The G-Cloud order of precedence is as follows:</text:span></text:p>
      <text:p text:style-name="P31"><text:soft-page-break/><text:span text:style-name="T4">G-Cloud 14 Framework Agreement <text:s/></text:span></text:p>
      <text:p text:style-name="P27"><text:span text:style-name="T4">order form</text:span></text:p>
      <text:p text:style-name="P27"><text:span text:style-name="T4">call off contract</text:span></text:p>
      <text:p text:style-name="P32"><text:span text:style-name="T4">suppliers terms and conditions</text:span></text:p>
      <text:p text:style-name="P51"><text:bookmark text:name="_heading=h.qrkefrb54wdw"/><text:span text:style-name="T20">Considerations</text:span></text:p>
      <text:p text:style-name="P5"><text:span text:style-name="T3">Limits of liabilities</text:span></text:p>
      <text:p text:style-name="P5"><text:span text:style-name="T3">Finance - due diligence re checking financial status of suppliers</text:span></text:p>
      <text:p text:style-name="P5"><text:span text:style-name="T3">Product / service lifecycle - end of life</text:span></text:p>
      <text:p text:style-name="P5"><text:span text:style-name="T2">Early termination - unavoidable costs to be agreed up front</text:span></text:p>
      <text:p text:style-name="P5"><text:span text:style-name="T2">Payment terms - payment in advance, approvals</text:span></text:p>
      <text:p text:style-name="P5"><text:span text:style-name="T2">Additional buyer terms - page 10 of the call-off contract</text:span></text:p>
      <text:p text:style-name="P5"><text:span text:style-name="T2">Terms - e.g. length of contract</text:span></text:p>
      <text:p text:style-name="P52"><text:bookmark text:name="_heading=h.imd2asstoc09"/>Put together and sign your contract</text:p>
      <text:p text:style-name="P19"><text:span text:style-name="T4">The first step when putting together your contract is to download the </text:span><text:a xlink:type="simple" xlink:href="https://www.crowncommercial.gov.uk/agreements/RM1557.14" text:style-name="ListLabel_20_170" text:visited-style-name="ListLabel_20_170"><text:span text:style-name="T7">call-off contract.</text:span></text:a><text:span text:style-name="T4"> Please note that within the contract, guidance notes are available and mandatory fields have square brackets.</text:span></text:p>
      <text:p text:style-name="P19"><text:span text:style-name="T4">Within the call-off contract, you must clearly stipulate the supplier service requirements up front in line with the service offering defined on CAS. You will also need the 15 digits Service ID which can be found on CAS within the service offering. A Service ID could be, for example: 6463 9190 5027 596.</text:span></text:p>
      <text:p text:style-name="P19"><text:span text:style-name="T4">Once complete, a copy of the call-off contract must be signed by both parties, you and the supplier, before the call-off can commence.</text:span></text:p>
      <text:p text:style-name="P19"><text:span text:style-name="T14">Please note that you must ensure you have a robust exit plan prior to placing any order to prevent supplier lock-in. Spend control approval will be required for central government organisations for terms exceeding 24 months.</text:span></text:p>
      <text:p text:style-name="P19"><text:span text:style-name="T14">The supplier must give an ‘additional exit plan’ to approve at least 8 months before the contract ends. It is worth considering raising this issue with the supplier before a call-off contract is finalised.</text:span></text:p>
      <text:p text:style-name="P19"><text:span text:style-name="T14">You may also wish to consider the levels of data backup, restore, and disaster recovery provided by the supplier and whether this is sufficient. For example, business continuity and disaster recovery plans. Implementation plans should also be taken into account before the completion of the call-off contract.</text:span></text:p>
      <text:p text:style-name="P55"><text:bookmark text:name="_heading=h.6q0br9ho5m74"/>Renewing G-Cloud Contracts</text:p>
      <text:p text:style-name="P19"><text:span text:style-name="T14">At the end of a call-off, if your scope has not changed and a service is still needed, you must still conduct a re-evaluation of services available on CAS. This exercise is to ensure that you are still receiving the best value for money and no alternative services have been added through new iterations of the agreement.</text:span></text:p>
      <text:p text:style-name="P22"><text:soft-page-break/></text:p>
      <text:p text:style-name="P48"><text:bookmark text:name="_heading=h.j4ot8lttayxt"/>Step 6: Complete the Customer Benefit Record</text:p>
      <text:p text:style-name="P12"><text:bookmark text:name="_heading=h.raj9u49bj6zz"/><text:span text:style-name="T4">Once you have signed the contract, you need to ensure that you complete the </text:span><text:a xlink:type="simple" xlink:href="https://crowncommercial.qualtrics.com/jfe/form/SV_8qenfmII5Xf27au" text:style-name="ListLabel_20_170" text:visited-style-name="ListLabel_20_170"><text:span text:style-name="T7">G-Cloud 14 Customer Benefit Record</text:span></text:a><text:span text:style-name="T4">. This enables the recording of savings and the performance monitoring of the agreement. CCS does not publish savings related to specific procurements, the record is purely to validate the benefits of using G-Cloud agreements, in line auditable savings for the government and public sector organisations.</text:span></text:p>
      <text:p text:style-name="P12"><text:bookmark text:name="_heading=h.524nycytvngm"/><text:span text:style-name="T4">You can request a change through a variation to the call-off contract in writing to the supplier, which must be agreed by both parties.</text:span></text:p>
      <text:p text:style-name="P12"><text:bookmark text:name="_heading=h.m5o0prepqgl4"/><text:span text:style-name="T4">Variations are only permissible if they do not materially change the suppliers’ service offer. The variation form for G-Cloud 14 can be found in the Call-Off Contract at Schedule 9. More guidance can be found in </text:span><text:a xlink:type="simple" xlink:href="https://www.gov.uk/government/uploads/system/uploads/attachment_data/file/560262/Guidance_on_Amendments_to_Contracts_-_Oct_16.pdf" text:style-name="ListLabel_20_170" text:visited-style-name="ListLabel_20_170"><text:span text:style-name="T7">Guidance on Amendments to Contracts During Their Term</text:span></text:a></text:p>
      <text:p text:style-name="P54"><text:bookmark text:name="_heading=h.pli94lxuy50n"/>Publish your decision</text:p>
      <text:p text:style-name="P12"><text:span text:style-name="T4">Once you have signed the contract, you should also follow transparency requirements. To do this, check the </text:span><text:a xlink:type="simple" xlink:href="https://assets.publishing.service.gov.uk/government/uploads/system/uploads/attachment_data/file/1042490/transparency-requirements-publishing-on-contracts-finder-v0.1.pdf" text:style-name="ListLabel_20_170" text:visited-style-name="ListLabel_20_170"><text:span text:style-name="T7">Public Contracts Regulations 2015 transparency requirements</text:span></text:a><text:span text:style-name="T4">, and publish the award on Contracts Finder if required, please check </text:span><text:a xlink:type="simple" xlink:href="https://www.gov.uk/government/publications/ppn-0123-requirements-to-publish-on-contracts-finder" text:style-name="ListLabel_20_170" text:visited-style-name="ListLabel_20_170"><text:span text:style-name="T7">PPN 01/23</text:span></text:a><text:span text:style-name="T4">. According to these regulations, you are required to publish: </text:span></text:p>
      <text:p text:style-name="P27"><text:span text:style-name="T2">the full company name of the winning contractor</text:span></text:p>
      <text:p text:style-name="P27"><text:span text:style-name="T2">the date on which the contract was entered into (award date)</text:span></text:p>
      <text:p text:style-name="P27"><text:span text:style-name="T2">the total value of the contract in pounds sterling</text:span></text:p>
      <text:p text:style-name="P28"><text:span text:style-name="T2">an indication of whether the contractor is an SME or a VCSE</text:span></text:p>
      <text:p text:style-name="P12"><text:span text:style-name="T4">If you had already published the opportunity on Contracts Finder, you should update it to include the award decision. For sub-central contracting authorities, information must be published on Contracts Finder within 90 calendar days after the contract award date. For Central Government authorities, within 30 calendar days. Please note that the contract award date is the date on which the contract is signed by the last contracting party. </text:span></text:p>
      <text:p text:style-name="P12"><text:span text:style-name="T4">Note that you can also choose to group contract award notices on a quarterly basis. This means you can send a single notice containing documentation that sets out the volumes you have procured under each framework/ DPS. This notice should be sent to Contracts Finder within 30 days (after) the end of each quarter. </text:span></text:p>
      <text:p text:style-name="P10"/>
      <text:p text:style-name="P39"><text:bookmark text:name="_heading=h.ibtr794tajdd"/>Annex 1: Other considerations</text:p>
      <text:p text:style-name="P12"><text:span text:style-name="T4">Before procuring through G-Cloud 14, you should make sure you are aware of and have considered the following:</text:span></text:p>
      <text:p text:style-name="Heading_20_2"><text:bookmark text:name="_heading=h.ka5z0vm9qi0q"/>Artificial Intelligence</text:p>
      <text:p text:style-name="P12"><text:span text:style-name="T4">Download our </text:span><text:a xlink:type="simple" xlink:href="https://assets.crowncommercial.gov.uk/wp-content/uploads/AI-Buyers-Guidance-v1.0.docx.pdf" text:style-name="ListLabel_20_170" text:visited-style-name="ListLabel_20_170"><text:span text:style-name="T7">guide for Artificial Intelligence</text:span></text:a></text:p>
      <text:p text:style-name="Heading_20_2"><text:bookmark text:name="_heading=h.36otht7bs8zd"/>Collaboration Agreement</text:p>
      <text:p text:style-name="P12"><text:span text:style-name="T4">This may be required if the Buyer has multiple IT suppliers and needs them to work together.</text:span></text:p>
      <text:p text:style-name="P46"><text:bookmark text:name="_heading=h.6nzbtppsjs8e"/>IR35</text:p>
      <text:p text:style-name="P12"><text:span text:style-name="T4">G-Cloud 14 is not a contingent labour framework and any requirements for contingent labour must be sourced through CCS’s Public Sector Resourcing or an alternative agreement. Off-payroll legislative requirements (IR35) will apply where you are deemed to be procuring off-payroll workers or resources from suppliers. G-Cloud 14 involves the procurement of ‘cloud services’ or ‘outcomes’. However, it is common for the workers delivering these services to be deployed into mixed teams with some control and direction of day-to-day activities resting with you.</text:span></text:p>
      <text:p text:style-name="P12"><text:span text:style-name="T4">When this is the case, off-payroll working legislation will apply. For example:</text:span></text:p>
      <text:p text:style-name="P27"><text:span text:style-name="T4">where the supplier provides discreet delivery teams to produce deliverable increments under agile development led by you</text:span></text:p>
      <text:p text:style-name="P28"><text:span text:style-name="T4">where the supplier provides an individual or squad of individuals to work alongside your staff in “rainbow teams”, directed at an operational level by the you</text:span></text:p>
      <text:p text:style-name="P12"><text:span text:style-name="T4">Off-payroll legislation will not apply when you are procuring a fully contracted out service. This kind of service has the following characteristics:</text:span></text:p>
      <text:p text:style-name="P27"><text:span text:style-name="T4">the deliverable is fully outsourced to the supplier, who has the full responsibility for delivering the outcome, and risk of non-delivery sits with the supplier</text:span></text:p>
      <text:p text:style-name="P28"><text:span text:style-name="T4">the workers are not embedded within your organisation but are engaged, directed, and controlled entirely by the supplier with no input from you</text:span></text:p>
      <text:p text:style-name="P12"><text:span text:style-name="T4">It is your responsibility to determine whether your procurement represents a supply of an outsourced managed service or a supply of resources. The reality of working arrangements should be considered alongside contractual terms. Further guidance about this can be found at </text:span><text:a xlink:type="simple" xlink:href="https://gff.civilservice.gov.uk/communities/centres-of-excellence/tax-centre-of-excellence/tax-guidance-and-information/off-payroll-working-ir35/" text:style-name="ListLabel_20_170" text:visited-style-name="ListLabel_20_170"><text:span text:style-name="T7">Government Finance Function</text:span></text:a><text:span text:style-name="T4"> and </text:span><text:a xlink:type="simple" xlink:href="https://www.gov.uk/hmrc-internal-manuals/employment-status-manual/esm10010" text:style-name="ListLabel_20_170" text:visited-style-name="ListLabel_20_170"><text:span text:style-name="T7">HMRC</text:span></text:a><text:span text:style-name="T4">.</text:span></text:p>
      <text:p text:style-name="P45"><text:bookmark text:name="_heading=h.3ix33qd168j0"/>National Cyber Security Centre (NCSC)</text:p>
      <text:p text:style-name="P12"><text:bookmark text:name="_heading=h.psus4r8azqiw"/><text:span text:style-name="T4">The National Cyber Security Centre (NCSC) is the UK’s national technical authority for cyber security incidents. The NCSC offers assurance that covers a wide range of services like:</text:span></text:p>
      <text:p text:style-name="P27"><text:bookmark text:name="_heading=h.nb8olxgn6dz3"/><text:span text:style-name="T4">NCSC Certified Consultancy Scheme which includes risk management, risk assessment, security architecture and audit and review</text:span></text:p>
      <text:p text:style-name="P27"><text:bookmark text:name="_heading=h.ya92ne4s59c2"/><text:span text:style-name="T4">Penetration testing (CHECK)</text:span></text:p>
      <text:p text:style-name="P27"><text:bookmark text:name="_heading=h.5606zgj3sew9"/><text:span text:style-name="T4">Cyber Incident Response (CIR)</text:span></text:p>
      <text:p text:style-name="P27"><text:bookmark text:name="_heading=h.x6gbijkiljge"/><text:span text:style-name="T4">Certified training</text:span></text:p>
      <text:p text:style-name="P28"><text:bookmark text:name="_heading=h.thmyxp54wmmr"/><text:soft-page-break/><text:span text:style-name="T4">Certification (cyber essentials)</text:span></text:p>
      <text:p text:style-name="P12"><text:bookmark text:name="_heading=h.iv49k8svydl0"/><text:span text:style-name="T4">Customers purchasing services offered by the NCSC certified suppliers can be assured that they meet the National Authority’s technical standard. The benefits of using an NCSC assured supplier are:</text:span></text:p>
      <text:p text:style-name="P27"><text:bookmark text:name="_heading=h.bseb12iambly"/><text:span text:style-name="T4">the supplier will have met the NCSC’s standards and can be trusted to act in NCSC’s name</text:span></text:p>
      <text:p text:style-name="P27"><text:bookmark text:name="_heading=h.unynfscwfs3"/><text:span text:style-name="T4">the supplier will have a proven track record in delivering high quality consultancy services to customers</text:span></text:p>
      <text:p text:style-name="P27"><text:bookmark text:name="_heading=h.3e3su16asnqr"/><text:span text:style-name="T4">they will have demonstrated a defined process for working with customers to understand their needs and tailor advice accordingly</text:span></text:p>
      <text:p text:style-name="P27"><text:bookmark text:name="_heading=h.qvol451fae6k"/><text:span text:style-name="T4">they will have demonstrated a clear understanding of current and potential cyber threats, techniques, and effective mitigations</text:span></text:p>
      <text:p text:style-name="P28"><text:bookmark text:name="_heading=h.oc961p4qv4f2"/><text:span text:style-name="T4">the supplier will continuously seek to improve the services offered to meet the evolving needs of the customer</text:span></text:p>
      <text:p text:style-name="P9"><text:bookmark text:name="_heading=h.ulo5bmp550wg"/><text:span text:style-name="T16">The NCSC has recently published </text:span><text:a xlink:type="simple" xlink:href="https://www.ncsc.gov.uk/guidance/business-communications-sms-and-telephone-best-practice" text:style-name="ListLabel_20_170" text:visited-style-name="ListLabel_20_170"><text:span text:style-name="T7">additional guidance</text:span></text:a><text:span text:style-name="T16"> on ensuring due diligence when procuring SMS suppliers.The NCSC's updated guidance on SMS best practices and as such they would advocate that suppliers:</text:span></text:p>
      <text:p text:style-name="P9"><text:bookmark text:name="_heading=h.8qzyj2bcfdli"/><text:span text:style-name="T16"><text:s/></text:span></text:p>
      <text:p text:style-name="P26"><text:bookmark text:name="_heading=h.1sbsgpfdn9vw"/><text:span text:style-name="T16">Adhere to the A2P Code of Conduct.</text:span></text:p>
      <text:p text:style-name="P26"><text:bookmark text:name="_heading=h.qrpo3iwqek0b"/><text:span text:style-name="T16">Transparently share downstream providers.</text:span></text:p>
      <text:p text:style-name="P26"><text:bookmark text:name="_heading=h.cfijv83u5k8p"/><text:span text:style-name="T16">Actively participate in the MEF Registry to combat smishing and spoofing.</text:span></text:p>
      <text:p text:style-name="P26"><text:bookmark text:name="_heading=h.q4hokcfgsxiz"/><text:span text:style-name="T16">Provide data on SMS routing for effective distinction between legitimate and fraudulent messages.</text:span></text:p>
      <text:p text:style-name="P30"><text:bookmark text:name="_heading=h.h44w4t1yql9k"/><text:span text:style-name="T16">Adhere to contractual obligations, emphasising that in instances of fraud, financial liabilities will not be assumed, underscoring the commitment to fair and secure business practices.</text:span></text:p>
      <text:p text:style-name="P9"><text:bookmark text:name="_heading=h.zg4wx7664p7z"/><text:span text:style-name="T16">We’d also like to remind suppliers of mandatory GDPR compliance, which ensures the protection of people’s personal data and safeguards against unauthorised access and data breaches.</text:span></text:p>
      <text:p text:style-name="P7"><text:bookmark text:name="_heading=h.6qah3zg1rk8a"/></text:p>
      <text:p text:style-name="P9"><text:bookmark text:name="_heading=h.i2q31z6lgy52"/><text:span text:style-name="T16">Please find the relevant NCSC guidance at </text:span><text:a xlink:type="simple" xlink:href="https://eur03.safelinks.protection.outlook.com/?url=https%3A%2F%2Fwww.ncsc.gov.uk%2Fguidance%2Fbusiness-communications-sms-and-telephone-best-practice&amp;data=05%7C01%7CJames.H10%40ncsc.gov.uk%7Cc7d432e788c14859198008dbea8b7394%7C14aa5744ece1474ea2d734f46dda64a1%7C0%7C0%7C638361656885898668%7CUnknown%7CTWFpbGZsb3d8eyJWIjoiMC4wLjAwMDAiLCJQIjoiV2luMzIiLCJBTiI6Ik1haWwiLCJXVCI6Mn0%3D%7C3000%7C%7C%7C&amp;sdata=gTSG1X72t8Rg%2FMDKFtUXuk25X08iVnuWD3WDcERqFRw%3D&amp;reserved=0" text:style-name="ListLabel_20_170" text:visited-style-name="ListLabel_20_170"><text:span text:style-name="T7">https://www.ncsc.gov.uk/guidance/business-communications-sms-and-telephone-best-practice</text:span></text:a></text:p>
      <text:p text:style-name="P8"><text:bookmark text:name="_heading=h.x1kruf7rwu4z"/></text:p>
      <text:p text:style-name="P12"><text:bookmark text:name="_heading=h.1qhgt5xigce"/><text:span text:style-name="T4">For more information on the services available, please visit the </text:span><text:a xlink:type="simple" xlink:href="https://www.ncsc.gov.uk/section/products-services/ncsc-certification" text:style-name="ListLabel_20_170" text:visited-style-name="ListLabel_20_170"><text:span text:style-name="T7">NCSC website</text:span></text:a><text:span text:style-name="T4">.</text:span></text:p>
      <text:p text:style-name="P45"><text:bookmark text:name="_heading=h.6bgrtcroak0i"/>Transfer of undertakings (TUPE)</text:p>
      <text:p text:style-name="P12"><text:bookmark text:name="_heading=h.1shhrmu81q8c"/><text:span text:style-name="T4">Services under the G-Cloud 14 agreement should not attract Transfer of Undertakings (Protection of Employment) regulations (</text:span><text:a xlink:type="simple" xlink:href="https://www.gov.uk/transfers-takeovers" text:style-name="ListLabel_20_170" text:visited-style-name="ListLabel_20_170"><text:span text:style-name="T7">TUPE</text:span></text:a><text:span text:style-name="T4">) provisions. However, if TUPE should apply then TUPE obligations shall be applicable. The supplier agrees that if the Employment Regulations apply to this call-off contract on the start date then it must comply with its obligations under the Employment Regulations and (if applicable) New Fair Deal (including entering into an admission agreement) and will indemnify the customer or any former supplier for any loss arising from any failure to comply. Please see section 29 of the call-off contract for full information.</text:span></text:p>
      <text:p text:style-name="P45"><text:bookmark text:name="_heading=h.iye18zm74qnl"/><text:soft-page-break/>General Data Protection Regulation (GDPR)</text:p>
      <text:p text:style-name="P12"><text:bookmark text:name="_heading=h.c605t8lvkvi1"/><text:span text:style-name="T4">GDPR was introduced on 25th May 2018. <text:s/>Customers and suppliers should familiarise themselves with GDPR via the Information Commissioner’s Office (ICO) communications.</text:span></text:p>
      <text:p text:style-name="P12"><text:bookmark text:name="_heading=h.34goq3epqvdj"/><text:span text:style-name="T4">The G-Cloud 14 call-off contract includes UK GDPR clauses and a schedule for customers to populate their data protection details and requirements. Please note clause 28 (of the Framework Agreement) is incorporated as a separate Call-Off Contract obligation and will apply between the Supplier and the Buyer as opposed to Supplier and CCS.</text:span></text:p>
      <text:p text:style-name="P12"><text:bookmark text:name="_heading=h.lns0ft53wbzh"/><text:span text:style-name="T4">CCS anticipates that buyers may adopt alternative GDPR approaches, as appropriate to their requirements, at the call-off level and they can amend Schedule 7 of the call-off where necessary.</text:span></text:p>
      <text:p text:style-name="P49"><text:bookmark text:name="_heading=h.ys7y7wenjagw"/>Modern slavery</text:p>
      <text:p text:style-name="P23"><text:bookmark text:name="_heading=h.8b1eri9c5jav"/><text:span text:style-name="T4">The Modern Slavery Act 2015 is an Act of the Parliament of the United Kingdom. It’s designed to combat modern slavery in the UK and consolidates previous offences relating to trafficking and slavery. The act extends to England and Wales.</text:span></text:p>
      <text:p text:style-name="P23"><text:bookmark text:name="_heading=h.w78chyt0bl6k"/><text:span text:style-name="T4">The Transparency in Supply Chains Provision (TISC, s.54) of the Modern Slavery Act (MSA) requires commercial entities with an annual turnover of £36m or more to report annually on their actions to identify, prevent and mitigate modern slavery in their supply chain.</text:span></text:p>
      <text:p text:style-name="P23"><text:bookmark text:name="_heading=h.toyqv6ezxlk7"/><text:span text:style-name="T4">It is your responsibility to ensure you are following your own organisation's policies.</text:span></text:p>
      <text:p text:style-name="Heading_20_2"><text:bookmark text:name="_heading=h.exfibn5mdiof"/>Corporate Resolution Planning</text:p>
      <text:p text:style-name="P12"><text:span text:style-name="T4">Buyers should identify with their chosen supplier if a Corporate Resolution Plan is required as per Schedule 8 and the Cabinet Office </text:span><text:a xlink:type="simple" xlink:href="https://assets.publishing.service.gov.uk/media/60a388c7e90e07356f0fdd30/Resolution_planning_guidance_note_May_2021.pdf" text:style-name="ListLabel_20_170" text:visited-style-name="ListLabel_20_170"><text:span text:style-name="T7">guidance</text:span></text:a><text:span text:style-name="T4">.</text:span></text:p>
      <text:p text:style-name="P12"><text:span text:style-name="T4">A Critical Service Contract is a service contract which the Buyer has categorised as a Gold contract using the Cabinet Office Contract Tiering Tool available on the Knowledge Hub or which the Buyer, in consultation with the Cabinet Office Markets and Suppliers Team if appropriate, otherwise considers should be classed as a Critical Service Contract.</text:span></text:p>
      <text:p text:style-name="P10"><text:bookmark text:name="_heading=h.9idcnw93n0ib"/></text:p>
      <text:p text:style-name="P10"><text:bookmark text:name="_heading=h.6lw4kp3pufxq"/></text:p>
      <text:p text:style-name="P10"><text:bookmark text:name="_heading=h.a7tdu15daph6"/></text:p>
      <text:p text:style-name="P40"><text:bookmark text:name="_heading=h.1spa0ij1hk93"/>Annex 2: Social value</text:p>
      <text:p text:style-name="P12"><text:span text:style-name="T4">This annex includes more information about social value, and examples of how you can apply it when procuring from the different lots in this agreement.</text:span></text:p>
      <text:p text:style-name="P50"><text:bookmark text:name="_heading=h.uzjgygi5fgj9"/>Social value legislation</text:p>
      <text:p text:style-name="P23"><text:span text:style-name="T7">Public Services (</text:span><text:a xlink:type="simple" xlink:href="https://www.legislation.gov.uk/ukpga/2012/3/enacted" text:style-name="ListLabel_20_170" text:visited-style-name="ListLabel_20_170"><text:span text:style-name="T7">Social Value) Act 2012</text:span></text:a><text:span text:style-name="T4"> legislation requires buyers of public sector services to consider related social, economic or environmental benefits that can be delivered through a contract. They must be relevant and proportionate and specific to the customer.</text:span></text:p>
      <text:p text:style-name="P23"><text:span text:style-name="T4">You need to be confident that you choose the right commercial solutions to help you deliver real benefits, whether that’s creating more apprenticeships, reducing carbon emissions in your local area or your own unique local priorities.</text:span></text:p>
      <text:p text:style-name="P50"><text:bookmark text:name="_heading=h.nmt262hxsziz"/>Social value policy</text:p>
      <text:p text:style-name="P23"><text:span text:style-name="T4">Procurement Policy Note (PPN)</text:span><text:a xlink:type="simple" xlink:href="https://assets.publishing.service.gov.uk/government/uploads/system/uploads/attachment_data/file/921437/PPN-06_20-Taking-Account-of-Social-Value-in-the-Award-of-Central-Government-Contracts.pdf" text:style-name="ListLabel_20_174" text:visited-style-name="ListLabel_20_174"><text:span text:style-name="T9"> </text:span></text:a><text:a xlink:type="simple" xlink:href="https://assets.publishing.service.gov.uk/government/uploads/system/uploads/attachment_data/file/921437/PPN-06_20-Taking-Account-of-Social-Value-in-the-Award-of-Central-Government-Contracts.pdf" text:style-name="ListLabel_20_170" text:visited-style-name="ListLabel_20_170"><text:span text:style-name="T7">PPN 06/20</text:span></text:a><text:span text:style-name="T4"> applies to procurements covered by the Public Contracts Regulations 2015. It applies to:</text:span></text:p>
      <text:p text:style-name="P31"><text:span text:style-name="T4">all central government departments</text:span></text:p>
      <text:p text:style-name="P27"><text:span text:style-name="T4">executive agencies</text:span></text:p>
      <text:p text:style-name="P32"><text:span text:style-name="T4">non departmental public bodies</text:span></text:p>
      <text:p text:style-name="P23"><text:span text:style-name="T4">Together these are referred to in the PPN as ‘in-scope organisations’.However, the principles within this PPN can be considered by all public sector bodies. The social value model outlined in PPN 06/20 should be applied to all new procurements from 1 January 2021.</text:span></text:p>
      <text:p text:style-name="P23"><text:span text:style-name="T4">The agreement refers to the</text:span><text:a xlink:type="simple" xlink:href="https://assets.publishing.service.gov.uk/government/uploads/system/uploads/attachment_data/file/779660/20190220-Supplier_Code_of_Conduct.pdf" text:style-name="ListLabel_20_175" text:visited-style-name="ListLabel_20_175"><text:span text:style-name="T17"> </text:span></text:a><text:a xlink:type="simple" xlink:href="https://assets.publishing.service.gov.uk/government/uploads/system/uploads/attachment_data/file/779660/20190220-Supplier_Code_of_Conduct.pdf" text:style-name="ListLabel_20_170" text:visited-style-name="ListLabel_20_170"><text:span text:style-name="T7">Supplier Code of Conduct</text:span></text:a><text:span text:style-name="T17"> </text:span><text:span text:style-name="T4">and the</text:span><text:a xlink:type="simple" xlink:href="https://www.gov.uk/government/collections/sustainable-procurement-the-government-buying-standards-gbs" text:style-name="ListLabel_20_175" text:visited-style-name="ListLabel_20_175"><text:span text:style-name="T17"> </text:span></text:a><text:a xlink:type="simple" xlink:href="https://www.gov.uk/government/collections/sustainable-procurement-the-government-buying-standards-gbs" text:style-name="ListLabel_20_170" text:visited-style-name="ListLabel_20_170"><text:span text:style-name="T7">Government Buying Standards</text:span></text:a><text:span text:style-name="T4">. It takes into consideration social value legislation in delivering goods and services and supporting key government corporate social responsibility policy areas such as:</text:span></text:p>
      <text:p text:style-name="P31"><text:span text:style-name="T4">diversity and inclusion</text:span></text:p>
      <text:p text:style-name="P27"><text:span text:style-name="T4">sustainability</text:span></text:p>
      <text:p text:style-name="P27"><text:span text:style-name="T4">prompt payment</text:span></text:p>
      <text:p text:style-name="P27"><text:span text:style-name="T4">small and medium sized enterprise engagement</text:span></text:p>
      <text:p text:style-name="P27"><text:span text:style-name="T4">the Armed Forces Covenant</text:span></text:p>
      <text:p text:style-name="P27"><text:span text:style-name="T4">apprenticeships and skills development</text:span></text:p>
      <text:p text:style-name="P32"><text:span text:style-name="T4">addressing the gender pay gap</text:span></text:p>
      <text:p text:style-name="P47"><text:bookmark text:name="_heading=h.jcua2bnh3hys"/>Social value in G-Cloud 14</text:p>
      <text:p text:style-name="P47"><text:bookmark text:name="_heading=h.m98n51myuz07"/><text:span text:style-name="T19">Social value themes to consider in your procurement:</text:span></text:p>
      <text:p text:style-name="P33"><text:soft-page-break/><text:span text:style-name="T4">covid-19 recovery</text:span></text:p>
      <text:p text:style-name="P27"><text:span text:style-name="T4">tackling economic inequality</text:span></text:p>
      <text:p text:style-name="P27"><text:span text:style-name="T4">fighting climate change</text:span></text:p>
      <text:p text:style-name="P27"><text:span text:style-name="T4">equal opportunity</text:span></text:p>
      <text:p text:style-name="P27"><text:span text:style-name="T4">wellbeing</text:span></text:p>
      <text:p text:style-name="P23"><text:span text:style-name="T4">Suppliers on G-Cloud 14 have listed which themes they support. The details are included in their service offering on the Contract Award Service (CAS) for customers to include in their evaluation. Areas that need addressing can be covered by clarification during the evaluation process before awarding a call-off contract.</text:span></text:p>
      <text:p text:style-name="P23"><text:span text:style-name="T4">Customers are advised to refer to the</text:span><text:a xlink:type="simple" xlink:href="https://www.gov.uk/government/publications/social-value-act-information-and-resources/social-value-act-information-and-resources" text:style-name="ListLabel_20_172" text:visited-style-name="ListLabel_20_172"><text:span text:style-name="T13"> </text:span></text:a><text:a xlink:type="simple" xlink:href="https://www.gov.uk/government/publications/social-value-act-information-and-resources/social-value-act-information-and-resources" text:style-name="ListLabel_20_170" text:visited-style-name="ListLabel_20_170"><text:span text:style-name="T7">Social Value Act</text:span></text:a><text:span text:style-name="T4"> and include within their evaluation of services. More information can be found here:</text:span><text:a xlink:type="simple" xlink:href="https://assets.publishing.service.gov.uk/government/uploads/system/uploads/attachment_data/file/921437/PPN-06_20-Taking-Account-of-Social-Value-in-the-Award-of-Central-Government-Contracts.pdf" text:style-name="ListLabel_20_174" text:visited-style-name="ListLabel_20_174"><text:span text:style-name="T9"> </text:span></text:a><text:a xlink:type="simple" xlink:href="https://assets.publishing.service.gov.uk/government/uploads/system/uploads/attachment_data/file/921437/PPN-06_20-Taking-Account-of-Social-Value-in-the-Award-of-Central-Government-Contracts.pdf" text:style-name="ListLabel_20_170" text:visited-style-name="ListLabel_20_170"><text:span text:style-name="T7">PPN 06/20</text:span></text:a></text:p>
      <text:p text:style-name="P44"><text:bookmark text:name="_heading=h.bh792rcld1bc"/>Applying social value</text:p>
      <text:p text:style-name="P12"><text:span text:style-name="T4">Below you can find examples of how to apply social value when buying through the different lots in this agreement.</text:span></text:p>
      <text:p text:style-name="P53"><text:bookmark text:name="_heading=h.kfo41t69cxun"/>Lot 1: Cloud hosting</text:p>
      <text:p text:style-name="P12"><text:span text:style-name="T4">To apply social value to a hosting service you may use the theme of ‘Fighting climate change’. You can ask suppliers: Please explain the effective measures to deliver any or all the following benefits through the contract:</text:span></text:p>
      <text:p text:style-name="P27"><text:span text:style-name="T4">deliver additional environmental benefits in the performance of the contract including working towards net zero greenhouse gas emissions</text:span></text:p>
      <text:p text:style-name="P28"><text:span text:style-name="T4">influence staff, suppliers, customers, and communities through the delivery of the contract to support environmental protection and improvement</text:span></text:p>
      <text:p text:style-name="P12"><text:span text:style-name="T4">Clear examples of themes covered and how they can be measured and reported are detailed in the </text:span><text:a xlink:type="simple" xlink:href="https://assets.publishing.service.gov.uk/government/uploads/system/uploads/attachment_data/file/940828/Social-Value-Model-Quick-Reference-Table-Edn-1.1-3-Dec-20.pdf" text:style-name="ListLabel_20_170" text:visited-style-name="ListLabel_20_170"><text:span text:style-name="T7">Social Value Model Quick Reference Table</text:span></text:a><text:span text:style-name="T4">.</text:span></text:p>
      <text:p text:style-name="P54"><text:bookmark text:name="_heading=h.vsae5hrcu1e3"/>Lot 2: Cloud software</text:p>
      <text:p text:style-name="P12"><text:span text:style-name="T4">‘Covid-19’ could be any example of a theme to use for software as a service. You can ask suppliers: Please explain the effective measures to deliver any/all the following benefits through the contract:</text:span></text:p>
      <text:p text:style-name="P27"><text:span text:style-name="T4">creation of employment, re-training and other return to work opportunities for those left unemployed by COVID-19, particularly new opportunities in high growth sectors</text:span></text:p>
      <text:p text:style-name="P27"><text:span text:style-name="T4">support for people and communities to manage and recover from the impacts of COVID-19, including those worst affected or who are shielding</text:span></text:p>
      <text:p text:style-name="P27"><text:span text:style-name="T4">support for organisations and businesses to manage and recover from the impacts of COVID-19, including where new ways of working are needed to deliver services</text:span></text:p>
      <text:p text:style-name="P27"><text:span text:style-name="T4">support for the physical and mental health of people affected by COVID-19, including reducing the demand on health and care services</text:span></text:p>
      <text:p text:style-name="P28"><text:span text:style-name="T4">improvements to workplace conditions that support the COVID19 recovery effort including effective social distancing, remote working, and sustainable travel solutions.</text:span></text:p>
      <text:p text:style-name="P12"><text:soft-page-break/><text:span text:style-name="T4">Clear examples of themes covered and how they can be measured and reported are detailed in the </text:span><text:a xlink:type="simple" xlink:href="https://assets.publishing.service.gov.uk/government/uploads/system/uploads/attachment_data/file/940828/Social-Value-Model-Quick-Reference-Table-Edn-1.1-3-Dec-20.pdf" text:style-name="ListLabel_20_170" text:visited-style-name="ListLabel_20_170"><text:span text:style-name="T7">Social Value Model Quick Reference Table</text:span></text:a><text:span text:style-name="T4">.</text:span></text:p>
      <text:p text:style-name="P54"><text:bookmark text:name="_heading=h.gnwx5xpjiyu4"/>Lot 3: Cloud support</text:p>
      <text:p text:style-name="P12"><text:span text:style-name="T4">‘Tackling economic inequality’ could be an example for cloud support. You can ask suppliers: please explain the effective measures to deliver any/all the following benefits through the contract:</text:span></text:p>
      <text:p text:style-name="P27"><text:span text:style-name="T4">create opportunities for entrepreneurship and help new organisations to grow, supporting economic growth and business creation</text:span></text:p>
      <text:p text:style-name="P27"><text:span text:style-name="T4">create employment and training opportunities particularly for those who face barriers to employment and/or who are in deprived areas, and for people in industries with known skills shortages or in high growth sectors</text:span></text:p>
      <text:p text:style-name="P28"><text:span text:style-name="T4">support educational attainment relevant to the contract, including training schemes that address skills gaps and result in recognised qualifications.</text:span></text:p>
      <text:p text:style-name="P12"><text:span text:style-name="T4">Clear examples of themes covered and how they can be measured and reported are detailed in the </text:span><text:a xlink:type="simple" xlink:href="https://assets.publishing.service.gov.uk/government/uploads/system/uploads/attachment_data/file/940828/Social-Value-Model-Quick-Reference-Table-Edn-1.1-3-Dec-20.pdf" text:style-name="ListLabel_20_170" text:visited-style-name="ListLabel_20_170"><text:span text:style-name="T7">Social Value Model Quick Reference Table</text:span></text:a><text:span text:style-name="T4">.</text:span></text:p>
      <text:p text:style-name="P13"><text:span text:style-name="T4">Suppliers may well be offering their services to help local communities without realising they are contributing to social value. Please be aware not to ask questions that they cannot hope to deliver. You must consider the size of the provider as well as the value of the contract that social value applies to ensure that the ask is relevant and proportionate to that particular contrac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roman" style:font-pitch="variable"/>
    <style:font-face style:name="Roboto" svg:font-family="Roboto"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Roboto1" svg:font-family="Roboto"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fo:color="#0b0c0c" style:font-name="Arial" fo:font-size="12pt" fo:language="none" fo:country="none" style:letter-kerning="false" style:font-name-asian="Arial1"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fo:color="#0b0c0c" style:font-name="Arial" fo:font-size="12pt" fo:language="none" fo:country="none" style:letter-kerning="false" style:font-name-asian="Arial1"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_20__28_user_29_" style:next-style-name="Text_20_body"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_20__28_user_29_" style:default-outline-level=""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default-outline-level="" style:class="index">
      <style:paragraph-properties text:number-lines="false" text:line-number="0"/>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0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0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0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left="2.5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left="3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Title" style:family="paragraph" style:parent-style-name="normal" style:next-style-name="Standard" style:default-outline-level="" style:class="chapter">
      <style:text-properties fo:color="#000000" fo:font-size="22pt" style:font-size-asian="22pt" style:font-size-complex="22pt"/>
    </style:style>
    <style:style style:name="Standard_20__28_user_29_" style:display-name="Standard (user)" style:family="paragraph" style:default-outline-level="">
      <style:paragraph-properties fo:margin-top="0in" fo:margin-bottom="0.1252in" loext:contextual-spacing="false" fo:line-height="150%" fo:text-align="start" style:justify-single-word="false" fo:orphans="2" fo:widows="2" fo:hyphenation-ladder-count="no-limit" style:writing-mode="lr-tb"/>
      <style:text-properties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972in" loext:contextual-spacing="false" fo:line-height="115%"/>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Footer" style:family="paragraph" style:parent-style-name="Standard_20__28_user_29_" style:default-outline-level="" style:class="extra"/>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Default_20_Paragraph_20_Font" style:display-name="Default Paragraph Font" style:family="text"/>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 style:display-name="ListLabel 1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 style:display-name="ListLabel 1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 style:display-name="ListLabel 1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 style:display-name="ListLabel 1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5" style:display-name="ListLabel 1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6" style:display-name="ListLabel 1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7" style:display-name="ListLabel 1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8" style:display-name="ListLabel 1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9" style:display-name="ListLabel 1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0" style:display-name="ListLabel 2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1" style:display-name="ListLabel 2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2" style:display-name="ListLabel 2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3" style:display-name="ListLabel 2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4" style:display-name="ListLabel 2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5" style:display-name="ListLabel 2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6" style:display-name="ListLabel 2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7" style:display-name="ListLabel 2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8" style:display-name="ListLabel 2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29" style:display-name="ListLabel 2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0" style:display-name="ListLabel 3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1" style:display-name="ListLabel 3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2" style:display-name="ListLabel 3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3" style:display-name="ListLabel 3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4" style:display-name="ListLabel 3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5" style:display-name="ListLabel 3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6" style:display-name="ListLabel 3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7" style:display-name="ListLabel 3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8" style:display-name="ListLabel 3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39" style:display-name="ListLabel 3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0" style:display-name="ListLabel 4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1" style:display-name="ListLabel 4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2" style:display-name="ListLabel 4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3" style:display-name="ListLabel 4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4" style:display-name="ListLabel 4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5" style:display-name="ListLabel 4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6" style:display-name="ListLabel 4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7" style:display-name="ListLabel 4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8" style:display-name="ListLabel 4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49" style:display-name="ListLabel 4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0" style:display-name="ListLabel 5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1" style:display-name="ListLabel 5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2" style:display-name="ListLabel 5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3" style:display-name="ListLabel 5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4" style:display-name="ListLabel 5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5" style:display-name="ListLabel 5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6" style:display-name="ListLabel 5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7" style:display-name="ListLabel 5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8" style:display-name="ListLabel 5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59" style:display-name="ListLabel 5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0" style:display-name="ListLabel 6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1" style:display-name="ListLabel 6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2" style:display-name="ListLabel 6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3" style:display-name="ListLabel 6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4" style:display-name="ListLabel 6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5" style:display-name="ListLabel 6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6" style:display-name="ListLabel 6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7" style:display-name="ListLabel 6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8" style:display-name="ListLabel 6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69" style:display-name="ListLabel 6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0" style:display-name="ListLabel 7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1" style:display-name="ListLabel 7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2" style:display-name="ListLabel 7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3" style:display-name="ListLabel 7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4" style:display-name="ListLabel 7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5" style:display-name="ListLabel 7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6" style:display-name="ListLabel 7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7" style:display-name="ListLabel 7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8" style:display-name="ListLabel 7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9" style:display-name="ListLabel 7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80" style:display-name="ListLabel 8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81" style:display-name="ListLabel 8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2" style:display-name="ListLabel 9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3" style:display-name="ListLabel 9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4" style:display-name="ListLabel 9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5" style:display-name="ListLabel 9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6" style:display-name="ListLabel 9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7" style:display-name="ListLabel 9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8" style:display-name="ListLabel 9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99" style:display-name="ListLabel 9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0" style:display-name="ListLabel 10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1" style:display-name="ListLabel 10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2" style:display-name="ListLabel 10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3" style:display-name="ListLabel 10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4" style:display-name="ListLabel 10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5" style:display-name="ListLabel 10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6" style:display-name="ListLabel 10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7" style:display-name="ListLabel 10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8" style:display-name="ListLabel 10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09" style:display-name="ListLabel 10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0" style:display-name="ListLabel 11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1" style:display-name="ListLabel 11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2" style:display-name="ListLabel 11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3" style:display-name="ListLabel 11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4" style:display-name="ListLabel 11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5" style:display-name="ListLabel 11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6" style:display-name="ListLabel 11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7" style:display-name="ListLabel 11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8" style:display-name="ListLabel 11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19" style:display-name="ListLabel 11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0" style:display-name="ListLabel 12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1" style:display-name="ListLabel 12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2" style:display-name="ListLabel 12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3" style:display-name="ListLabel 12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4" style:display-name="ListLabel 12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5" style:display-name="ListLabel 12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6" style:display-name="ListLabel 12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7" style:display-name="ListLabel 12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8" style:display-name="ListLabel 12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29" style:display-name="ListLabel 12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0" style:display-name="ListLabel 13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1" style:display-name="ListLabel 13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2" style:display-name="ListLabel 13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3" style:display-name="ListLabel 13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4" style:display-name="ListLabel 13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5" style:display-name="ListLabel 135"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6" style:display-name="ListLabel 136"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7" style:display-name="ListLabel 137"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8" style:display-name="ListLabel 138"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39" style:display-name="ListLabel 139"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0" style:display-name="ListLabel 140"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1" style:display-name="ListLabel 141"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2" style:display-name="ListLabel 142"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3" style:display-name="ListLabel 143"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4" style:display-name="ListLabel 144" style:family="text">
      <style:text-properties style:text-underline-style="none"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145" style:display-name="ListLabel 145" style:family="text">
      <style:text-properties fo:font-size="10pt" style:font-size-asian="10pt" style:font-size-complex="10pt"/>
    </style:style>
    <style:style style:name="ListLabel_20_146" style:display-name="ListLabel 146" style:family="text">
      <style:text-properties fo:font-size="10pt" style:font-size-asian="10pt" style:font-size-complex="10pt"/>
    </style:style>
    <style:style style:name="ListLabel_20_147" style:display-name="ListLabel 147" style:family="text">
      <style:text-properties fo:font-size="10pt" style:font-size-asian="10pt" style:font-size-complex="10pt"/>
    </style:style>
    <style:style style:name="ListLabel_20_148" style:display-name="ListLabel 148" style:family="text">
      <style:text-properties fo:font-size="10pt" style:font-size-asian="10pt" style:font-size-complex="10pt"/>
    </style:style>
    <style:style style:name="ListLabel_20_149" style:display-name="ListLabel 149" style:family="text">
      <style:text-properties fo:font-size="10pt" style:font-size-asian="10pt" style:font-size-complex="10pt"/>
    </style:style>
    <style:style style:name="ListLabel_20_150" style:display-name="ListLabel 150" style:family="text">
      <style:text-properties fo:font-size="10pt" style:font-size-asian="10pt" style:font-size-complex="10pt"/>
    </style:style>
    <style:style style:name="ListLabel_20_151" style:display-name="ListLabel 151" style:family="text">
      <style:text-properties fo:font-size="10pt" style:font-size-asian="10pt" style:font-size-complex="10pt"/>
    </style:style>
    <style:style style:name="ListLabel_20_152" style:display-name="ListLabel 152" style:family="text">
      <style:text-properties fo:font-size="10pt" style:font-size-asian="10pt" style:font-size-complex="10pt"/>
    </style:style>
    <style:style style:name="ListLabel_20_153" style:display-name="ListLabel 153" style:family="text">
      <style:text-properties fo:font-size="10pt" style:font-size-asian="10pt" style:font-size-complex="10pt"/>
    </style:style>
    <style:style style:name="ListLabel_20_154" style:display-name="ListLabel 154" style:family="text">
      <style:text-properties fo:color="#222222" fo:font-size="12pt" style:text-underline-style="none" style:font-name-asian="Arial1" style:font-family-asian="Arial" style:font-family-generic-asian="system" style:font-pitch-asian="variable" style:font-size-asian="12pt" style:font-name-complex="Arial1" style:font-family-complex="Arial" style:font-family-generic-complex="system" style:font-pitch-complex="variable" style:font-size-complex="11pt"/>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style style:name="Internet_20_link_20__28_user_29_" style:display-name="Internet link (user)" style:family="text">
      <style:text-properties fo:color="#000080" style:text-underline-style="solid" style:text-underline-width="auto" style:text-underline-color="font-color"/>
    </style:style>
    <style:style style:name="ListLabel_20_164" style:display-name="ListLabel 164" style:family="text">
      <style:text-properties fo:color="#1155cc" style:text-underline-style="solid" style:text-underline-width="auto" style:text-underline-color="font-color"/>
    </style:style>
    <style:style style:name="ListLabel_20_165" style:display-name="ListLabel 165" style:family="text">
      <style:text-properties fo:color="#1155cc" fo:font-size="11pt" style:text-underline-style="solid" style:text-underline-width="auto" style:text-underline-color="font-color" style:font-size-asian="11pt" style:font-size-complex="11pt"/>
    </style:style>
    <style:style style:name="ListLabel_20_166" style:display-name="ListLabel 166" style:family="text">
      <style:text-properties fo:color="#000080" style:text-underline-style="solid" style:text-underline-width="auto" style:text-underline-color="font-color"/>
    </style:style>
    <style:style style:name="ListLabel_20_167" style:display-name="ListLabel 167" style:family="text">
      <style:text-properties fo:color="#1155cc" fo:background-color="#ffffff"/>
    </style:style>
    <style:style style:name="ListLabel_20_168" style:display-name="ListLabel 168" style:family="text">
      <style:text-properties fo:color="#1155cc"/>
    </style:style>
    <style:style style:name="ListLabel_20_169" style:display-name="ListLabel 169" style:family="text">
      <style:text-properties fo:color="#ff0000"/>
    </style:style>
    <style:style style:name="ListLabel_20_170" style:display-name="ListLabel 170"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71" style:display-name="ListLabel 171" style:family="text">
      <style:text-properties fo:font-variant="normal" fo:text-transform="none" fo:color="#1155cc" style:text-line-through-style="none" style:text-line-through-type="none" style:text-position="0% 100%" style:font-name="Arial" fo:font-family="Arial" style:font-family-generic="roman" style:font-pitch="variable" fo:font-size="11pt" fo:font-style="normal" style:text-underline-style="solid" style:text-underline-width="auto" style:text-underline-color="font-color"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font-style-complex="normal" style:font-weight-complex="normal"/>
    </style:style>
    <style:style style:name="ListLabel_20_172" style:display-name="ListLabel 172" style:family="text">
      <style:text-properties fo:font-variant="normal" fo:text-transform="none" fo:color="#000080"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ListLabel_20_173" style:display-name="ListLabel 173"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fo:background-color="#ffffff"/>
    </style:style>
    <style:style style:name="ListLabel_20_174" style:display-name="ListLabel 174"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ListLabel_20_175" style:display-name="ListLabel 175" style:family="text">
      <style:text-properties fo:font-variant="normal" fo:text-transform="none" fo:color="#ff0000"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1252in" loext:contextual-spacing="false" fo:line-height="150%" fo:text-align="start" style:justify-single-word="false" fo:keep-together="auto" fo:orphans="2" fo:widows="2" fo:text-indent="0in" style:auto-text-indent="false" fo:padding="0in" fo:border="none" fo:keep-with-next="auto"/>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589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footer>
        <text:p text:style-name="MP1"><text:page-number text:select-page="current">16</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2-16T14:05:00</meta:creation-date>
    <meta:initial-creator>Tom Falkner</meta:initial-creator>
    <meta:document-statistic meta:table-count="3" meta:image-count="5" meta:object-count="0" meta:page-count="16" meta:paragraph-count="298" meta:word-count="5628" meta:character-count="35990" meta:non-whitespace-character-count="30629"/>
    <meta:generator>LibreOfficeDev/6.0.5.2$Linux_X86_64 LibreOffice_project/</meta:generator>
  </office:meta>
</office:document-meta>
</file>