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4C0000004C00C771AA8766CBF9.png" manifest:media-type="image/png"/>
  <manifest:file-entry manifest:full-path="Pictures/100002010000004C0000004C35C29255D77439C1.png" manifest:media-type="image/png"/>
  <manifest:file-entry manifest:full-path="Pictures/100002010000004C0000004C5EDD73BFA135F951.png" manifest:media-type="image/png"/>
  <manifest:file-entry manifest:full-path="Pictures/100002010000004C0000004C68A70523E525E263.png" manifest:media-type="image/png"/>
  <manifest:file-entry manifest:full-path="Pictures/100002010000004C0000004C23CA441550905CF9.png" manifest:media-type="image/png"/>
  <manifest:file-entry manifest:full-path="Pictures/1000020100000596000004FC7A599263631172ED.png" manifest:media-type="image/png"/>
  <manifest:file-entry manifest:full-path="Pictures/100002010000004C0000004C11C8EA2CE26B1967.png" manifest:media-type="image/png"/>
  <manifest:file-entry manifest:full-path="Pictures/100002010000004C0000004C9E27C0B5169C5D1C.png" manifest:media-type="image/png"/>
  <manifest:file-entry manifest:full-path="Pictures/10000000000002530000026CC756343E74D1E392.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ymbols" svg:font-family="'Noto Sans Symbols'"/>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Calibri" svg:font-family="Calibri" style:font-family-generic="roman" style:font-pitch="variable"/>
    <style:font-face style:name="Segoe UI" svg:font-family="'Segoe UI'"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style:font-face style:name="Noto Sans Symbols1" svg:font-family="'Noto Sans Symbols'" style:font-family-generic="system" style:font-pitch="variable"/>
    <style:font-face style:name="STZhongsong" svg:font-family="STZhongsong" style:font-family-generic="system" style:font-pitch="variable"/>
    <style:font-face style:name="Segoe UI1" svg:font-family="'Segoe UI'" style:font-family-generic="system" style:font-pitch="variable"/>
    <style:font-face style:name="Times New Roman" svg:font-family="'Times New Roman'" style:font-family-generic="system" style:font-pitch="variable"/>
  </office:font-face-decls>
  <office:automatic-styles>
    <style:style style:name="Table1" style:family="table">
      <style:table-properties style:width="6.2611in" fo:margin-left="-0.075in" fo:margin-top="0in" fo:margin-bottom="0in" table:align="left"/>
    </style:style>
    <style:style style:name="Table1.A" style:family="table-column">
      <style:table-column-properties style:column-width="1.7688in"/>
    </style:style>
    <style:style style:name="Table1.B" style:family="table-column">
      <style:table-column-properties style:column-width="4.4917in"/>
    </style:style>
    <style:style style:name="Table1.1" style:family="table-row">
      <style:table-row-properties style:min-row-height="0.0167in" fo:keep-together="always"/>
    </style:style>
    <style:style style:name="Table1.A1" style:family="table-cell">
      <style:table-cell-properties style:vertical-align="middle" fo:padding="0.1in" fo:border-left="none" fo:border-right="none" fo:border-top="none" fo:border-bottom="0.5pt solid #d0cece"/>
    </style:style>
    <style:style style:name="Table1.2" style:family="table-row">
      <style:table-row-properties style:min-row-height="0.1507in" fo:keep-together="always"/>
    </style:style>
    <style:style style:name="Table1.3" style:family="table-row">
      <style:table-row-properties style:min-row-height="0.1201in" fo:keep-together="always"/>
    </style:style>
    <style:style style:name="Table1.A3" style:family="table-cell">
      <style:table-cell-properties style:vertical-align="middle" fo:padding="0.1in" fo:border-left="none" fo:border-right="none" fo:border-top="0.5pt solid #d0cece" fo:border-bottom="0.5pt solid #d0cece"/>
    </style:style>
    <style:style style:name="Table1.4" style:family="table-row">
      <style:table-row-properties style:min-row-height="0.35in" fo:keep-together="always"/>
    </style:style>
    <style:style style:name="Table1.5" style:family="table-row">
      <style:table-row-properties style:min-row-height="0.0097in" fo:keep-together="always"/>
    </style:style>
    <style:style style:name="Table1.A12" style:family="table-cell">
      <style:table-cell-properties style:vertical-align="middle" fo:padding="0.1in" fo:border-left="none" fo:border-right="none" fo:border-top="0.5pt solid #d0cece" fo:border-bottom="none"/>
    </style:style>
    <style:style style:name="Table2" style:family="table">
      <style:table-properties style:width="6.2604in" fo:margin-top="0in" fo:margin-bottom="0in" table:align="center"/>
    </style:style>
    <style:style style:name="Table2.A" style:family="table-column">
      <style:table-column-properties style:column-width="1.0104in"/>
    </style:style>
    <style:style style:name="Table2.B" style:family="table-column">
      <style:table-column-properties style:column-width="5.2493in"/>
    </style:style>
    <style:style style:name="Table2.1" style:family="table-row">
      <style:table-row-properties style:min-row-height="0.35in" fo:keep-together="always"/>
    </style:style>
    <style:style style:name="Table2.A1" style:family="table-cell">
      <style:table-cell-properties style:vertical-align="middle" fo:padding="0.1in" fo:border-left="none" fo:border-right="none" fo:border-top="none" fo:border-bottom="0.5pt solid #d0cece"/>
    </style:style>
    <style:style style:name="Table2.2" style:family="table-row">
      <style:table-row-properties style:min-row-height="0.3507in" fo:keep-together="always"/>
    </style:style>
    <style:style style:name="Table2.A3" style:family="table-cell">
      <style:table-cell-properties style:vertical-align="middle" fo:padding="0.1in" fo:border-left="none" fo:border-right="none" fo:border-top="0.5pt solid #d0cece" fo:border-bottom="0.5pt solid #d0cece"/>
    </style:style>
    <style:style style:name="P1" style:family="paragraph" style:parent-style-name="Standard">
      <style:paragraph-properties fo:line-height="150%"/>
    </style:style>
    <style:style style:name="P2" style:family="paragraph" style:parent-style-name="Standard">
      <style:paragraph-properties fo:line-height="150%" fo:text-align="center" style:justify-single-word="false"/>
    </style:style>
    <style:style style:name="P3" style:family="paragraph" style:parent-style-name="Standard">
      <style:text-properties fo:color="#1155cc" fo:font-size="12pt" style:text-underline-style="solid" style:text-underline-width="auto" style:text-underline-color="font-color" style:font-size-asian="12pt" style:font-size-complex="12pt"/>
    </style:style>
    <style:style style:name="P4" style:family="paragraph" style:parent-style-name="Standard">
      <style:text-properties fo:color="#0b0c0c" fo:font-size="12pt" style:font-size-asian="12pt" style:font-size-complex="12pt"/>
    </style:style>
    <style:style style:name="P5" style:family="paragraph" style:parent-style-name="Standard">
      <style:text-properties fo:font-size="12pt" style:font-size-asian="12pt" style:font-size-complex="12pt"/>
    </style:style>
    <style:style style:name="P6" style:family="paragraph" style:parent-style-name="Standard">
      <style:text-properties fo:background-color="#ffff00"/>
    </style:style>
    <style:style style:name="P7" style:family="paragraph" style:parent-style-name="Standard">
      <style:paragraph-properties fo:margin-top="0in" fo:margin-bottom="0.139in" loext:contextual-spacing="false" fo:line-height="150%"/>
    </style:style>
    <style:style style:name="P8" style:family="paragraph" style:parent-style-name="Standard">
      <style:paragraph-properties fo:margin-top="0in" fo:margin-bottom="0.139in" loext:contextual-spacing="false" fo:line-height="150%"/>
      <style:text-properties fo:font-size="12pt" style:font-size-asian="12pt" style:font-size-complex="12pt"/>
    </style:style>
    <style:style style:name="P9" style:family="paragraph" style:parent-style-name="Standard" style:list-style-name="WWNum1">
      <style:paragraph-properties fo:margin-left="0.5in" fo:margin-right="0in" fo:line-height="150%" fo:text-indent="-0.25in" style:auto-text-indent="false"/>
    </style:style>
    <style:style style:name="P10" style:family="paragraph" style:parent-style-name="Standard" style:list-style-name="WWNum5">
      <style:paragraph-properties fo:margin-left="0.5in" fo:margin-right="0in" fo:line-height="150%" fo:text-indent="-0.25in" style:auto-text-indent="false"/>
    </style:style>
    <style:style style:name="P11" style:family="paragraph" style:parent-style-name="Standard" style:list-style-name="WWNum7">
      <style:paragraph-properties fo:margin-left="0.5in" fo:margin-right="0in" fo:line-height="150%" fo:text-indent="-0.25in" style:auto-text-indent="false"/>
    </style:style>
    <style:style style:name="P12" style:family="paragraph" style:parent-style-name="Standard" style:list-style-name="WWNum9">
      <style:paragraph-properties fo:margin-left="0.5in" fo:margin-right="0in" fo:line-height="150%" fo:text-indent="-0.25in" style:auto-text-indent="false"/>
    </style:style>
    <style:style style:name="P13" style:family="paragraph" style:parent-style-name="Standard" style:list-style-name="WWNum1">
      <style:paragraph-properties fo:margin-left="0.5in" fo:margin-right="0in" fo:margin-top="0in" fo:margin-bottom="0.139in" loext:contextual-spacing="false" fo:line-height="150%" fo:text-indent="-0.25in" style:auto-text-indent="false"/>
    </style:style>
    <style:style style:name="P14" style:family="paragraph" style:parent-style-name="Standard" style:list-style-name="WWNum5">
      <style:paragraph-properties fo:margin-left="0.5in" fo:margin-right="0in" fo:margin-top="0in" fo:margin-bottom="0.139in" loext:contextual-spacing="false" fo:line-height="150%" fo:text-indent="-0.25in" style:auto-text-indent="false"/>
    </style:style>
    <style:style style:name="P15" style:family="paragraph" style:parent-style-name="Standard" style:list-style-name="WWNum4">
      <style:paragraph-properties fo:margin-left="0.5in" fo:margin-right="0in" fo:margin-top="0in" fo:margin-bottom="0.139in" loext:contextual-spacing="false" fo:line-height="150%" fo:text-indent="-0.25in" style:auto-text-indent="false"/>
    </style:style>
    <style:style style:name="P16" style:family="paragraph" style:parent-style-name="Standard" style:list-style-name="WWNum6">
      <style:paragraph-properties fo:margin-left="0.5in" fo:margin-right="0in" fo:margin-top="0in" fo:margin-bottom="0.139in" loext:contextual-spacing="false" fo:line-height="150%" fo:text-indent="-0.25in" style:auto-text-indent="false"/>
    </style:style>
    <style:style style:name="P17" style:family="paragraph" style:parent-style-name="Standard" style:list-style-name="WWNum7">
      <style:paragraph-properties fo:margin-left="0.5in" fo:margin-right="0in" fo:margin-top="0in" fo:margin-bottom="0.139in" loext:contextual-spacing="false" fo:line-height="150%" fo:text-indent="-0.25in" style:auto-text-indent="false"/>
    </style:style>
    <style:style style:name="P18" style:family="paragraph" style:parent-style-name="Standard" style:list-style-name="WWNum9">
      <style:paragraph-properties fo:margin-left="0.5in" fo:margin-right="0in" fo:margin-top="0in" fo:margin-bottom="0.139in" loext:contextual-spacing="false" fo:line-height="150%" fo:text-indent="-0.25in" style:auto-text-indent="false"/>
    </style:style>
    <style:style style:name="P19" style:family="paragraph" style:parent-style-name="Standard" style:list-style-name="WWNum3">
      <style:paragraph-properties fo:margin-left="0.5in" fo:margin-right="0in" fo:margin-top="0in" fo:margin-bottom="0.139in" loext:contextual-spacing="false" fo:line-height="150%" fo:text-indent="-0.25in" style:auto-text-indent="false"/>
    </style:style>
    <style:style style:name="P20" style:family="paragraph" style:parent-style-name="Standard" style:list-style-name="WWNum8">
      <style:paragraph-properties fo:margin-left="0.5in" fo:margin-right="0in" fo:margin-top="0in" fo:margin-bottom="0.139in" loext:contextual-spacing="false" fo:line-height="150%" fo:text-indent="-0.25in" style:auto-text-indent="false"/>
    </style:style>
    <style:style style:name="P21" style:family="paragraph" style:parent-style-name="Standard">
      <style:paragraph-properties fo:margin-top="0.028in" fo:margin-bottom="0in" loext:contextual-spacing="false" fo:line-height="150%" fo:keep-together="always" fo:keep-with-next="always"/>
    </style:style>
    <style:style style:name="P22" style:family="paragraph" style:parent-style-name="Standard">
      <style:paragraph-properties fo:margin-top="0.028in" fo:margin-bottom="0in" loext:contextual-spacing="false" fo:line-height="100%" fo:keep-together="always" fo:keep-with-next="always"/>
    </style:style>
    <style:style style:name="P23" style:family="paragraph" style:parent-style-name="Standard">
      <style:paragraph-properties fo:margin-top="0in" fo:margin-bottom="0.1252in" loext:contextual-spacing="false" fo:line-height="150%" fo:text-align="center" style:justify-single-word="false"/>
    </style:style>
    <style:style style:name="P24" style:family="paragraph" style:parent-style-name="Standard">
      <style:paragraph-properties fo:margin-left="0in" fo:margin-right="0in" fo:margin-top="0in" fo:margin-bottom="0.139in" loext:contextual-spacing="false" fo:line-height="150%" fo:text-align="start" style:justify-single-word="false" fo:keep-together="auto" fo:orphans="2" fo:widows="2" fo:text-indent="0in" style:auto-text-indent="false" fo:break-before="auto" fo:break-after="auto" fo:padding="0in" fo:border="none" fo:keep-with-next="auto"/>
    </style:style>
    <style:style style:name="P25" style:family="paragraph" style:parent-style-name="Standard" style:list-style-name="WWNum2">
      <style:paragraph-properties fo:margin-left="0.5in" fo:margin-right="0in" fo:margin-top="0in" fo:margin-bottom="0in" loext:contextual-spacing="false" fo:line-height="108%" fo:text-align="start" style:justify-single-word="false" fo:keep-together="auto" fo:orphans="2" fo:widows="2" fo:text-indent="-0.25in" style:auto-text-indent="false" fo:break-before="auto" fo:break-after="auto" fo:padding="0in" fo:border="none" fo:keep-with-next="auto"/>
    </style:style>
    <style:style style:name="P26" style:family="paragraph" style:parent-style-name="Standard">
      <style:paragraph-properties fo:margin-left="0.5in" fo:margin-right="0in" fo:margin-top="0in" fo:margin-bottom="0in" loext:contextual-spacing="false" fo:line-height="108%"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7" style:family="paragraph" style:parent-style-name="Standard">
      <style:paragraph-properties fo:margin-left="0.5in" fo:margin-right="0in" fo:margin-top="0in" fo:margin-bottom="0in" loext:contextual-spacing="false" fo:line-height="150%" fo:text-align="start" style:justify-single-word="false" fo:keep-together="auto" fo:orphans="2" fo:widows="2" fo:text-indent="0in" style:auto-text-indent="false" fo:break-before="auto" fo:break-after="auto" fo:padding="0in" fo:border="none" fo:keep-with-next="auto"/>
      <style:text-properties fo:font-variant="normal" fo:text-transform="none" fo:color="#9b1a47" style:text-line-through-style="none" style:text-line-through-type="none" style:text-position="0% 100%" style:font-name="Arial" fo:font-size="20pt" fo:font-style="normal" style:text-underline-style="none" fo:font-weight="normal" style:font-name-asian="Arial1" style:font-size-asian="20pt" style:font-style-asian="normal" style:font-weight-asian="normal" style:font-name-complex="Arial1" style:font-size-complex="20pt" style:font-style-complex="normal" style:font-weight-complex="normal"/>
    </style:style>
    <style:style style:name="P28" style:family="paragraph" style:parent-style-name="Standard">
      <style:paragraph-properties fo:margin-left="0.5in" fo:margin-right="0in" fo:margin-top="0in" fo:margin-bottom="0.111in" loext:contextual-spacing="false" fo:line-height="108%"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9" style:family="paragraph" style:parent-style-name="Standard" style:list-style-name="WWNum2">
      <style:paragraph-properties fo:margin-left="1in" fo:margin-right="0in" fo:margin-top="0in" fo:margin-bottom="0in" loext:contextual-spacing="false" fo:line-height="108%" fo:text-align="start" style:justify-single-word="false" fo:keep-together="auto" fo:orphans="2" fo:widows="2" fo:text-indent="-0.25in" style:auto-text-indent="false" fo:break-before="auto" fo:break-after="auto" fo:padding="0in" fo:border="none" fo:keep-with-next="auto"/>
    </style:style>
    <style:style style:name="P30" style:family="paragraph" style:parent-style-name="Standard">
      <style:paragraph-properties fo:margin-left="1in" fo:margin-right="0in" fo:margin-top="0in" fo:margin-bottom="0in" loext:contextual-spacing="false" fo:line-height="108%"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31" style:family="paragraph" style:parent-style-name="Standard">
      <style:paragraph-properties fo:margin-left="0.6445in" fo:margin-right="0in" fo:margin-top="0.0835in" fo:margin-bottom="0.0835in" loext:contextual-spacing="false" fo:line-height="100%" fo:text-align="justify" style:justify-single-word="false" fo:keep-together="auto" fo:orphans="2" fo:widows="2" fo:text-indent="-0.25in" style:auto-text-indent="false" fo:break-before="auto" fo:break-after="auto" fo:padding="0in" fo:border="none" fo:keep-with-next="auto">
        <style:tab-stops>
          <style:tab-stop style:position="0.7874in"/>
          <style:tab-stop style:position="1.1811in"/>
        </style:tab-stops>
      </style:paragraph-properties>
    </style:style>
    <style:style style:name="P32" style:family="paragraph" style:parent-style-name="Standard" style:list-style-name="WWNum6">
      <style:paragraph-properties fo:margin-left="1in" fo:margin-right="0in" fo:margin-top="0in" fo:margin-bottom="0.139in" loext:contextual-spacing="false" fo:line-height="150%" fo:text-indent="-0.25in" style:auto-text-indent="false"/>
    </style:style>
    <style:style style:name="P33" style:family="paragraph" style:parent-style-name="Standard">
      <style:paragraph-properties fo:margin-left="0.25in" fo:margin-right="0in" fo:margin-top="0in" fo:margin-bottom="0.139in" loext:contextual-spacing="false" fo:line-height="150%" fo:text-indent="0in" style:auto-text-indent="false"/>
    </style:style>
    <style:style style:name="P34" style:family="paragraph" style:parent-style-name="Standard">
      <style:paragraph-properties fo:margin-left="0.25in" fo:margin-right="0in" fo:margin-top="0.028in" fo:margin-bottom="0.139in" loext:contextual-spacing="false" fo:line-height="150%" fo:text-indent="0in" style:auto-text-indent="false"/>
    </style:style>
    <style:style style:name="P35" style:family="paragraph" style:parent-style-name="Standard">
      <style:paragraph-properties fo:margin-left="0.25in" fo:margin-right="0in" fo:margin-top="0in" fo:margin-bottom="0in" loext:contextual-spacing="false" fo:line-height="150%" fo:text-align="start" style:justify-single-word="false" fo:keep-together="auto" fo:orphans="2" fo:widows="2" fo:text-indent="0in" style:auto-text-indent="false" fo:break-before="auto" fo:break-after="auto" fo:padding="0in" fo:border="none" fo:keep-with-next="auto"/>
    </style:style>
    <style:style style:name="P36" style:family="paragraph" style:parent-style-name="Standard">
      <style:paragraph-properties fo:margin-left="0.25in" fo:margin-right="0in" fo:margin-top="0in" fo:margin-bottom="0in" loext:contextual-spacing="false" fo:line-height="150%" fo:text-align="start" style:justify-single-word="false"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37" style:family="paragraph" style:parent-style-name="Standard">
      <style:paragraph-properties fo:margin-left="0.25in" fo:margin-right="0in" fo:margin-top="0in" fo:margin-bottom="0in" loext:contextual-spacing="false" fo:line-height="150%" fo:text-align="start" style:justify-single-word="false" fo:keep-together="auto" fo:orphans="2" fo:widows="2" fo:text-indent="0in" style:auto-text-indent="false" fo:break-before="auto" fo:break-after="auto" fo:padding="0in" fo:border="none" fo:keep-with-next="auto"/>
      <style:text-properties fo:font-variant="normal" fo:text-transform="none" fo:color="#9b1a47" style:text-line-through-style="none" style:text-line-through-type="none" style:text-position="0% 100%" style:font-name="Arial" fo:font-size="20pt" fo:font-style="normal" style:text-underline-style="none" fo:font-weight="normal" style:font-name-asian="Arial1" style:font-size-asian="20pt" style:font-style-asian="normal" style:font-weight-asian="normal" style:font-name-complex="Arial1" style:font-size-complex="20pt" style:font-style-complex="normal" style:font-weight-complex="normal"/>
    </style:style>
    <style:style style:name="P38" style:family="paragraph" style:parent-style-name="Standard">
      <style:paragraph-properties fo:margin-left="0.25in" fo:margin-right="0in" fo:margin-top="0in" fo:margin-bottom="0.139in" loext:contextual-spacing="false" fo:line-height="150%" fo:text-align="start" style:justify-single-word="false" fo:keep-together="auto" fo:orphans="2" fo:widows="2" fo:text-indent="0in" style:auto-text-indent="false" fo:break-before="auto" fo:break-after="auto" fo:padding="0in" fo:border="none" fo:keep-with-next="auto"/>
    </style:style>
    <style:style style:name="P39" style:family="paragraph" style:parent-style-name="Heading_20_1">
      <style:paragraph-properties fo:margin-top="0.0835in" fo:margin-bottom="0.0835in" loext:contextual-spacing="false" fo:line-height="150%" fo:break-before="page"/>
    </style:style>
    <style:style style:name="P40" style:family="paragraph" style:parent-style-name="Heading_20_2">
      <style:paragraph-properties fo:margin-top="0.028in" fo:margin-bottom="0.139in" loext:contextual-spacing="false" fo:line-height="150%"/>
    </style:style>
    <style:style style:name="P41" style:family="paragraph" style:parent-style-name="Heading_20_2">
      <style:paragraph-properties fo:margin-top="0.028in" fo:margin-bottom="0.139in" loext:contextual-spacing="false" fo:line-height="150%"/>
      <style:text-properties fo:color="#9b1a47" fo:font-size="9pt" style:font-size-asian="9pt" style:font-size-complex="9pt"/>
    </style:style>
    <style:style style:name="P42" style:family="paragraph" style:parent-style-name="Heading_20_2" style:list-style-name="WWNum4">
      <style:paragraph-properties fo:margin-left="0.5in" fo:margin-right="0in" fo:margin-top="0.028in" fo:margin-bottom="0.139in" loext:contextual-spacing="false" fo:line-height="150%" fo:text-indent="-0.25in" style:auto-text-indent="false"/>
    </style:style>
    <style:style style:name="P43" style:family="paragraph" style:parent-style-name="Heading_20_2">
      <style:paragraph-properties fo:margin-top="0in" fo:margin-bottom="0.139in" loext:contextual-spacing="false" fo:line-height="150%"/>
    </style:style>
    <style:style style:name="P44" style:family="paragraph" style:parent-style-name="Heading_20_3">
      <style:paragraph-properties fo:margin-top="0.0835in" fo:margin-bottom="0.0835in" loext:contextual-spacing="false" fo:line-height="150%"/>
    </style:style>
    <style:style style:name="P45" style:family="paragraph" style:parent-style-name="Heading_20_3">
      <style:paragraph-properties fo:margin-top="0.0835in" fo:margin-bottom="0.0835in" loext:contextual-spacing="false" fo:line-height="150%"/>
      <style:text-properties fo:color="#9b1a47" fo:font-size="16pt" style:font-size-asian="16pt" style:font-size-complex="16pt"/>
    </style:style>
    <style:style style:name="P46" style:family="paragraph" style:parent-style-name="Heading_20_3">
      <style:paragraph-properties fo:margin-top="0.028in" fo:margin-bottom="0.139in" loext:contextual-spacing="false" fo:line-height="150%"/>
    </style:style>
    <style:style style:name="P47" style:family="paragraph" style:parent-style-name="Heading_20_3">
      <style:paragraph-properties fo:margin-left="0.25in" fo:margin-right="0in" fo:margin-top="0.028in" fo:margin-bottom="0.139in" loext:contextual-spacing="false" fo:line-height="150%" fo:text-indent="0in" style:auto-text-indent="false"/>
    </style:style>
    <style:style style:name="P48" style:family="paragraph" style:parent-style-name="Heading_20_4">
      <style:paragraph-properties fo:margin-top="0.028in" fo:margin-bottom="0in" loext:contextual-spacing="false" fo:line-height="150%"/>
    </style:style>
    <style:style style:name="P49" style:family="paragraph" style:parent-style-name="Title">
      <style:paragraph-properties fo:margin-top="0in" fo:margin-bottom="0.139in" loext:contextual-spacing="false" fo:line-height="150%" fo:keep-together="auto" fo:keep-with-next="auto"/>
      <style:text-properties fo:font-size="22pt" style:font-size-asian="22pt" style:font-size-complex="22pt"/>
    </style:style>
    <style:style style:name="P50" style:family="paragraph" style:parent-style-name="Title">
      <style:paragraph-properties fo:margin-top="0in" fo:margin-bottom="0.139in" loext:contextual-spacing="false" fo:line-height="150%" fo:keep-together="auto" fo:keep-with-next="auto"/>
    </style:style>
    <style:style style:name="P51" style:family="paragraph" style:parent-style-name="Title" style:master-page-name="First_20_Page">
      <style:paragraph-properties fo:margin-top="0in" fo:margin-bottom="0.139in" loext:contextual-spacing="false" fo:line-height="150%" fo:keep-together="auto" style:page-number="1" fo:keep-with-next="auto"/>
      <style:text-properties fo:font-size="22pt" style:font-size-asian="22pt" style:font-size-complex="22pt"/>
    </style:style>
    <style:style style:name="T1" style:family="text">
      <style:text-properties fo:font-size="22pt" style:font-size-asian="22pt" style:font-size-complex="22pt"/>
    </style:style>
    <style:style style:name="T2" style:family="text">
      <style:text-properties fo:font-size="22pt" style:font-size-asian="22pt" style:font-size-complex="22pt" fo:background-color="#ffff00"/>
    </style:style>
    <style:style style:name="T3" style:family="text">
      <style:text-properties fo:color="#9b1a47" fo:font-size="22pt" style:font-size-asian="22pt" style:font-size-complex="22pt"/>
    </style:style>
    <style:style style:name="T4" style:family="text">
      <style:text-properties fo:color="#9b1a47" fo:font-size="14pt" style:font-size-asian="14pt" style:font-size-complex="14pt"/>
    </style:style>
    <style:style style:name="T5" style:family="text">
      <style:text-properties fo:color="#9b1a47" fo:font-size="20pt" style:font-size-asian="20pt" style:font-size-complex="20pt"/>
    </style:style>
    <style:style style:name="T6" style:family="text">
      <style:text-properties fo:color="#9b1a47" fo:font-size="16pt" style:font-size-asian="16pt" style:font-size-complex="16pt"/>
    </style:style>
    <style:style style:name="T7" style:family="text">
      <style:text-properties fo:font-size="12pt" fo:font-weight="bold" style:font-size-asian="12pt" style:font-weight-asian="bold" style:font-size-complex="12pt" style:font-weight-complex="bold"/>
    </style:style>
    <style:style style:name="T8" style:family="text">
      <style:text-properties fo:font-size="12pt" style:font-size-asian="12pt" style:font-size-complex="12pt"/>
    </style:style>
    <style:style style:name="T9" style:family="text">
      <style:text-properties fo:font-size="12pt" style:font-size-asian="12pt" style:font-size-complex="12pt" fo:background-color="#ffffff"/>
    </style:style>
    <style:style style:name="T10" style:family="text">
      <style:text-properties fo:color="#0b0c0c" fo:font-size="12pt" style:font-size-asian="12pt" style:font-size-complex="12pt"/>
    </style:style>
    <style:style style:name="T11" style:family="text">
      <style:text-properties fo:color="#0b0c0c" fo:font-size="12pt" style:font-size-asian="12pt" style:font-size-complex="12pt" fo:background-color="#ffffff"/>
    </style:style>
    <style:style style:name="T12" style:family="text">
      <style:text-properties fo:color="#1155cc" fo:font-size="12pt" style:text-underline-style="solid" style:text-underline-width="auto" style:text-underline-color="font-color" style:font-size-asian="12pt" style:font-size-complex="12pt"/>
    </style:style>
    <style:style style:name="T13" style:family="text">
      <style:text-properties fo:color="#1155cc" fo:font-size="12pt" style:text-underline-style="solid" style:text-underline-width="auto" style:text-underline-color="font-color" style:font-size-asian="12pt" style:font-size-complex="12pt" fo:background-color="#ffffff"/>
    </style:style>
    <style:style style:name="T14" style:family="text">
      <style:text-properties fo:color="#0000ff" fo:font-size="12pt" style:text-underline-style="solid" style:text-underline-width="auto" style:text-underline-color="font-color" style:font-size-asian="12pt" style:font-size-complex="12pt"/>
    </style:style>
    <style:style style:name="T15" style:family="text">
      <style:text-properties fo:color="#000000" fo:font-size="20pt" style:font-size-asian="20pt" style:font-size-complex="20pt"/>
    </style:style>
    <style:style style:name="T16" style:family="text">
      <style:text-properties fo:color="#000000" fo:font-size="12pt" style:font-size-asian="12pt" style:font-size-complex="12pt"/>
    </style:style>
    <style:style style:name="T17" style:family="text">
      <style:text-properties fo:color="#000000" fo:font-size="16pt" style:font-size-asian="16pt" style:font-size-complex="16pt"/>
    </style:style>
    <style:style style:name="T18" style:family="text">
      <style:text-properties fo:font-size="20pt" style:font-size-asian="20pt" style:font-size-complex="20pt"/>
    </style:style>
    <style:style style:name="T19" style:family="text">
      <style:text-properties fo:font-size="14pt" style:font-size-asian="14pt" style:font-size-complex="14pt"/>
    </style:style>
    <style:style style:name="T20"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21" style:family="text">
      <style:text-properties fo:font-variant="normal" fo:text-transform="none" fo:color="#000080"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22" style:family="text">
      <style:text-properties fo:font-variant="normal" fo:text-transform="none" fo:color="#00008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23" style:family="text">
      <style:text-properties fo:font-variant="normal" fo:text-transform="none" style:text-line-through-style="none" style:text-line-through-type="none" style:text-position="0% 100%" style:font-name="Arial" fo:font-size="16pt" fo:font-style="normal" style:text-underline-style="none" fo:font-weight="normal" style:font-name-asian="Arial1" style:font-size-asian="16pt" style:font-style-asian="normal" style:font-weight-asian="normal" style:font-name-complex="Arial1" style:font-size-complex="16pt" style:font-style-complex="normal" style:font-weight-complex="normal"/>
    </style:style>
    <style:style style:name="T24" style:family="text">
      <style:text-properties fo:font-variant="normal" fo:text-transform="none" style:text-line-through-style="none" style:text-line-through-type="none" style:text-position="0% 100%" style:font-name="Arial" fo:font-size="20pt" fo:font-style="normal" style:text-underline-style="none" fo:font-weight="normal" style:font-name-asian="Arial1" style:font-size-asian="20pt" style:font-style-asian="normal" style:font-weight-asian="normal" style:font-name-complex="Arial1" style:font-size-complex="20pt" style:font-style-complex="normal" style:font-weight-complex="normal"/>
    </style:style>
    <style:style style:name="T25" style:family="text">
      <style:text-properties fo:font-variant="normal" fo:text-transform="none"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26" style:family="text">
      <style:text-properties fo:font-size="16pt" style:font-size-asian="16pt" style:font-size-complex="16pt"/>
    </style:style>
    <style:style style:name="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1925in, 0in, 0.1925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draw:frame draw:style-name="fr1" draw:name="image7.png" text:anchor-type="char" svg:x="-0.0161in" svg:y="-0.7917in" svg:width="8.2811in" svg:height="9.0264in" draw:z-index="1"><draw:image xlink:href="Pictures/10000000000002530000026CC756343E74D1E392.png" xlink:type="simple" xlink:show="embed" xlink:actuate="onLoad" loext:mime-type="image/png"/></draw:frame></text:p>
      <text:p text:style-name="P49"/>
      <text:p text:style-name="P49"/>
      <text:p text:style-name="P50"><text:span text:style-name="T1">RM6102</text:span></text:p>
      <text:p text:style-name="P50"><text:span text:style-name="T1">Apprenticeship Training Dynamic Marketplace DPS</text:span></text:p>
      <text:p text:style-name="P50"><text:span text:style-name="T1">Buyer Guide</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draw:frame draw:style-name="fr2" draw:name="image2.png" text:anchor-type="char" svg:x="1in" svg:y="8.5535in" svg:width="2.2043in" svg:height="1.7874in" draw:z-index="0"><draw:image xlink:href="Pictures/1000020100000596000004FC7A599263631172ED.png" xlink:type="simple" xlink:show="embed" xlink:actuate="onLoad" loext:mime-type="image/png"/></draw:frame></text:p>
      <text:p text:style-name="P39"><text:bookmark text:name="_heading=h.8pnr5oz1k4la"/><text:span text:style-name="T3">Key information </text:span></text:p>
      <table:table table:name="Table1" table:style-name="Table1">
        <table:table-column table:style-name="Table1.A"/>
        <table:table-column table:style-name="Table1.B"/>
        <table:table-header-rows>
          <table:table-row table:style-name="Table1.1">
            <table:table-cell table:style-name="Table1.A1" office:value-type="string">
              <text:p text:style-name="Standard"><text:span text:style-name="T7">Category</text:span></text:p>
            </table:table-cell>
            <table:table-cell table:style-name="Table1.A1" office:value-type="string">
              <text:p text:style-name="Standard"><text:span text:style-name="T7">Description</text:span></text:p>
            </table:table-cell>
          </table:table-row>
        </table:table-header-rows>
        <table:table-row table:style-name="Table1.2">
          <table:table-cell table:style-name="Table1.A1" office:value-type="string">
            <text:p text:style-name="Standard"><text:span text:style-name="T7">Agreement ID</text:span></text:p>
          </table:table-cell>
          <table:table-cell table:style-name="Table1.A1" office:value-type="string">
            <text:p text:style-name="Standard"><text:span text:style-name="T10">RM6102</text:span></text:p>
          </table:table-cell>
        </table:table-row>
        <table:table-row table:style-name="Table1.3">
          <table:table-cell table:style-name="Table1.A3" office:value-type="string">
            <text:p text:style-name="Standard"><text:span text:style-name="T7">Agreement name</text:span></text:p>
          </table:table-cell>
          <table:table-cell table:style-name="Table1.A3" office:value-type="string">
            <text:p text:style-name="Standard"><text:span text:style-name="T10">Apprenticeship Training Dynamic Marketplace DPS (DMP)</text:span></text:p>
          </table:table-cell>
        </table:table-row>
        <table:table-row table:style-name="Table1.4">
          <table:table-cell table:style-name="Table1.A3" office:value-type="string">
            <text:p text:style-name="Standard"><text:span text:style-name="T7">Agreement duration</text:span></text:p>
          </table:table-cell>
          <table:table-cell table:style-name="Table1.A3" office:value-type="string">
            <text:p text:style-name="Standard"><text:span text:style-name="T10">4 years, with the option to extend for a further 2 years</text:span></text:p>
          </table:table-cell>
        </table:table-row>
        <table:table-row table:style-name="Table1.5">
          <table:table-cell table:style-name="Table1.A3" office:value-type="string">
            <text:p text:style-name="Standard"><text:span text:style-name="T7">Start date</text:span></text:p>
          </table:table-cell>
          <table:table-cell table:style-name="Table1.A3" office:value-type="string">
            <text:p text:style-name="Standard"><text:span text:style-name="T10">30 April 2019</text:span></text:p>
          </table:table-cell>
        </table:table-row>
        <table:table-row table:style-name="Table1.5">
          <table:table-cell table:style-name="Table1.A3" office:value-type="string">
            <text:p text:style-name="Standard"><text:span text:style-name="T7">End date</text:span></text:p>
          </table:table-cell>
          <table:table-cell table:style-name="Table1.A3" office:value-type="string">
            <text:p text:style-name="Standard"><text:bookmark text:name="_heading=h.6f61s0l9n8aa"/><text:span text:style-name="T10">27 October 2028</text:span></text:p>
          </table:table-cell>
        </table:table-row>
        <table:table-row table:style-name="Table1.4">
          <table:table-cell table:style-name="Table1.A3" office:value-type="string">
            <text:p text:style-name="Standard"><text:span text:style-name="T7">Maximum contract length</text:span></text:p>
          </table:table-cell>
          <table:table-cell table:style-name="Table1.A3" office:value-type="string">
            <text:p text:style-name="P1"><text:span text:style-name="T10">There is no maximum contract length </text:span></text:p>
          </table:table-cell>
        </table:table-row>
        <table:table-row table:style-name="Table1.4">
          <table:table-cell table:style-name="Table1.A3" office:value-type="string">
            <text:p text:style-name="Standard"><text:span text:style-name="T7">Scope of the agreement</text:span></text:p>
          </table:table-cell>
          <table:table-cell table:style-name="Table1.A3" office:value-type="string">
            <text:p text:style-name="Standard"><text:span text:style-name="T10">Provides access to an extensive range of apprenticeship training programmes inclusive of end point assessments or to buy independent end point assessments that fully support the Apprenticeship funding rules. These rules give departments and public sector bodies the freedom to choose who they contract with.</text:span></text:p>
          </table:table-cell>
        </table:table-row>
        <table:table-row table:style-name="Table1.4">
          <table:table-cell table:style-name="Table1.A3" office:value-type="string">
            <text:p text:style-name="Standard"><text:span text:style-name="T7">Buying options </text:span></text:p>
          </table:table-cell>
          <table:table-cell table:style-name="Table1.A3" office:value-type="string">
            <text:p text:style-name="Standard"><text:span text:style-name="T10">Rapid award or standard award (further competition) </text:span></text:p>
          </table:table-cell>
        </table:table-row>
        <table:table-row table:style-name="Table1.4">
          <table:table-cell table:style-name="Table1.A3" office:value-type="string">
            <text:p text:style-name="Standard"><text:span text:style-name="T7">Can be used by</text:span></text:p>
          </table:table-cell>
          <table:table-cell table:style-name="Table1.A3" office:value-type="string">
            <text:p text:style-name="Standard"><text:span text:style-name="T10">Available for all public sector organisations to use. You can see the </text:span><text:a xlink:type="simple" xlink:href="https://www.contractsfinder.service.gov.uk/Notice/Attachment/b9e06a78-3c9c-495c-b78e-d3edfaae195f" text:style-name="ListLabel_20_82" text:visited-style-name="ListLabel_20_82"><text:span text:style-name="T12">full list of authorised customers</text:span></text:a><text:span text:style-name="T10"> in Contracts Finder </text:span></text:p>
          </table:table-cell>
        </table:table-row>
        <table:table-row table:style-name="Table1.4">
          <table:table-cell table:style-name="Table1.A3" office:value-type="string">
            <text:p text:style-name="Standard"><text:span text:style-name="T7">Contract notice</text:span></text:p>
          </table:table-cell>
          <table:table-cell table:style-name="Table1.A3" office:value-type="string">
            <text:p text:style-name="Standard"><text:a xlink:type="simple" xlink:href="https://ted.europa.eu/udl?uri=TED:NOTICE:157231-2019:TEXT:EN:HTML" text:style-name="ListLabel_20_82" text:visited-style-name="ListLabel_20_82"><text:span text:style-name="T12">OJEU contract notice</text:span></text:a></text:p>
            <text:p text:style-name="P3"/>
            <text:p text:style-name="Standard"><text:a xlink:type="simple" xlink:href="https://ted.europa.eu/udl?uri=TED:NOTICE:168642-2019:TEXT:EN:HTML&amp;src=0" text:style-name="ListLabel_20_83" text:visited-style-name="ListLabel_20_83"><text:span text:style-name="T14">Corrigendum to Contract Notice</text:span></text:a></text:p>
            <text:p text:style-name="P4"/>
          </table:table-cell>
        </table:table-row>
        <table:table-row table:style-name="Table1.4">
          <table:table-cell table:style-name="Table1.A12" office:value-type="string">
            <text:p text:style-name="Standard"><text:span text:style-name="T7">Contact details</text:span></text:p>
          </table:table-cell>
          <table:table-cell table:style-name="Table1.A12" office:value-type="string">
            <text:p text:style-name="Standard"><text:a xlink:type="simple" xlink:href="mailto:info@gca.gov.uk" text:style-name="ListLabel_20_82" text:visited-style-name="ListLabel_20_82"><text:span text:style-name="T12">info@gca.gov.uk</text:span></text:a><text:span text:style-name="T10"> </text:span></text:p>
            <text:p text:style-name="Standard"><text:span text:style-name="T10">0345 410 2222</text:span></text:p>
          </table:table-cell>
        </table:table-row>
        <table:table-row table:style-name="Table1.4">
          <table:table-cell table:style-name="Table1.A12" office:value-type="string">
            <text:p text:style-name="Standard"><text:span text:style-name="T7">Agreement video </text:span></text:p>
          </table:table-cell>
          <table:table-cell table:style-name="Table1.A12" office:value-type="string">
            <text:p text:style-name="Standard"><text:a xlink:type="simple" xlink:href="https://www.youtube.com/watch?v=1N4KXQ16nXk" text:style-name="ListLabel_20_82" text:visited-style-name="ListLabel_20_82"><text:span text:style-name="T12">How to run your procurement for Apprenticeship Training / Learning and Training Services</text:span></text:a></text:p>
          </table:table-cell>
        </table:table-row>
        <table:table-row table:style-name="Table1.4">
          <table:table-cell table:style-name="Table1.A12" office:value-type="string">
            <text:p text:style-name="Standard"><text:span text:style-name="T7">Glossary </text:span></text:p>
          </table:table-cell>
          <table:table-cell table:style-name="Table1.A12" office:value-type="string">
            <text:p text:style-name="Standard"><text:a xlink:type="simple" xlink:href="https://www.crowncommercial.gov.uk/glossary" text:style-name="ListLabel_20_82" text:visited-style-name="ListLabel_20_82"><text:span text:style-name="T12">Procurement terms glossary</text:span></text:a></text:p>
          </table:table-cell>
        </table:table-row>
      </table:table>
      <text:p text:style-name="P39"><text:bookmark text:name="_heading=h.b36bpz5mc6eo"/><text:span text:style-name="T1">What is a DPS?</text:span></text:p>
      <text:p text:style-name="P7"><text:span text:style-name="T8">A Dynamic Purchasing System (DPS) is an electronic tool that is used to purchase goods and services that are commonly used by the buyer and easy to find on the market. It’s similar to a framework but has the functionality to add new suppliers at any time and is 100% electronic. The DPSs GCA currently offers can be found </text:span><text:a xlink:type="simple" xlink:href="https://www.gca.gov.uk/agreements/?&amp;status=Live&amp;type=Dynamic+Purchasing+System&amp;page=1" text:style-name="ListLabel_20_82" text:visited-style-name="ListLabel_20_82"><text:span text:style-name="T12">here</text:span></text:a><text:span text:style-name="T8">.</text:span></text:p>
      <text:p text:style-name="P7"><text:span text:style-name="T8">Note that the Apprenticeship Training Dynamic Marketplace (DMP) has built in controls to the system to allow users to have different permission levels. This has been developed in response to several bigger departments' concerns over control management of selected users being able to enter an online contract with a supplier. Your department will decide which option they wish to adopt. <text:s/></text:span></text:p>
      <text:p text:style-name="P7"><text:span text:style-name="T8">The default is that all users are allocated both responder and validator permissions enabling them to carry out the full scope of the procurement activity.</text:span></text:p>
      <text:p text:style-name="P44"><text:bookmark text:name="_heading=h.btpqa6jeea35"/><text:span text:style-name="T15">Dynamic Marketplace scope</text:span></text:p>
      <text:p text:style-name="P7"><text:span text:style-name="T8">The Apprenticeship Training DMP allows customers to access products and services relevant to:</text:span></text:p>
      <text:list xml:id="list4062568373" text:style-name="WWNum1">
        <text:list-item>
          <text:p text:style-name="P9"><text:span text:style-name="T8">apprenticeship standards as per the ‘Approved’ standards listed on the </text:span><text:a xlink:type="simple" xlink:href="https://skillsengland.education.gov.uk/apprenticeships/" text:style-name="ListLabel_20_82" text:visited-style-name="ListLabel_20_82"><text:span text:style-name="T12">Skills England</text:span></text:a></text:p>
        </text:list-item>
        <text:list-item>
          <text:p text:style-name="P13"><text:span text:style-name="T8">End Point Assessments (EPA) services from the Apprenticeship Provider and Assessment Register </text:span><text:a xlink:type="simple" xlink:href="https://download.apprenticeships.education.gov.uk/apar" text:style-name="ListLabel_20_83" text:visited-style-name="ListLabel_20_83"><text:span text:style-name="T14">APAR</text:span></text:a><text:span text:style-name="T8"> which can be contracted via the training provider or independently</text:span></text:p>
        </text:list-item>
      </text:list>
      <text:p text:style-name="P7"><text:span text:style-name="T8">There are also supplementary services available that fall within the scope of requirements of the agreement, such as:</text:span></text:p>
      <text:list xml:id="list80845199231356" text:continue-numbering="true" text:style-name="WWNum1">
        <text:list-item>
          <text:p text:style-name="P9"><text:span text:style-name="T8">delivery of apprenticeship training and management of the funding administration in accordance with the funding rules within the devolved administrations, either directly, or through training providers registered with the devolved administration <text:s/></text:span></text:p>
        </text:list-item>
        <text:list-item>
          <text:p text:style-name="P9"><text:span text:style-name="T8">supporting the sourcing, selection and assessment, recruitment, and administration of the apprentices; including drafting job descriptions, attracting candidates, skills screening, long-listing and shortlisting, interview scheduling and references </text:span></text:p>
        </text:list-item>
        <text:list-item>
          <text:p text:style-name="P9"><text:span text:style-name="T8">bespoke, contextualise and/or package the apprenticeship learning to suit the specific needs of the apprentice and meet with the customer requirements <text:s/></text:span></text:p>
        </text:list-item>
        <text:list-item>
          <text:p text:style-name="P9"><text:span text:style-name="T8">associated training related to the apprenticeship standard to support the development of the apprentice <text:s/></text:span></text:p>
        </text:list-item>
        <text:list-item>
          <text:p text:style-name="P9"><text:span text:style-name="T8">providing advice, guidance and support and working with customers to establish the opportunity to co-invest in apprenticeships if there are insufficient funds in the customer’s digital account</text:span></text:p>
        </text:list-item>
        <text:list-item>
          <text:p text:style-name="P9"><text:span text:style-name="T8">additional services that are defined within Apprenticeship Funding Rules as eligible or ineligible apprenticeship training costs for the purposes of apprenticeship levy funding <text:s/></text:span></text:p>
        </text:list-item>
        <text:list-item>
          <text:p text:style-name="P13"><text:span text:style-name="T8">additional services that are defined within the Apprenticeships Conditions eligible or ineligible EPA costs for the purposes of apprenticeship levy funding</text:span></text:p>
        </text:list-item>
      </text:list>
      <text:p text:style-name="P40"><text:bookmark text:name="_heading=h.1g0a3cbhf8lk"/><text:span text:style-name="T18">Apprenticeship Training DMP suppliers</text:span></text:p>
      <text:p text:style-name="P7"><text:span text:style-name="T8">Suppliers can apply to join the Apprenticeship Training DMP at any point during the agreement time frame, where they identify the standards and/or end point assessments and supplementary services in which they specialise. Once an application is complete, the process to assess and appoint a supplier may take up to 15 days but is often much shorter than this.</text:span></text:p>
      <text:p text:style-name="P7"><text:span text:style-name="T8">You can access the current list of suppliers by using the Apprenticeship Training DMP. </text:span><text:span text:style-name="T10">Go to the section 'Register on the DPS Marketplace’ for more information on how to access this platform. </text:span><text:span text:style-name="T8">Note that all suppliers on this framework meet the following assurance criteria:</text:span></text:p>
      <text:list xml:id="list1074750543" text:style-name="WWNum5">
        <text:list-item>
          <text:p text:style-name="P10"><text:span text:style-name="T8">financial standing of a minimum Dunn and Bradstreet (D&amp;B) score of 35</text:span></text:p>
        </text:list-item>
        <text:list-item>
          <text:p text:style-name="P10"><text:span text:style-name="T8">compliance with the statutory requirements for insurances</text:span></text:p>
        </text:list-item>
        <text:list-item>
          <text:p text:style-name="P10"><text:soft-page-break/><text:span text:style-name="T8">valid cyber essentials scheme basic certificate </text:span></text:p>
        </text:list-item>
        <text:list-item>
          <text:p text:style-name="P14"><text:span text:style-name="T10">ESFA registered and/or registered on the Apprenticeship Provider and Assessment Register (previously the Register of Apprenticeship Training Providers and the Register of End Point Assessment Organisations)</text:span></text:p>
        </text:list-item>
      </text:list>
      <text:p text:style-name="P7"><text:span text:style-name="T10">Suppliers have also all provided responses to the selection questionnaire, which you can request as evidence and review upon completion of your call for competition.</text:span></text:p>
      <text:p text:style-name="P40"><text:bookmark text:name="_heading=h.cp77sx6i6b27"/><text:span text:style-name="T18">Apprenticeship Training Dynamic Marketplace pricing</text:span></text:p>
      <text:p text:style-name="P7"><text:span text:style-name="T8">If you use rapid award, you will shortlist suppliers and export their pricing details. <text:s text:c="2"/>Prices are listed for each supplier by apprenticeship standard. <text:s/>They include details of any discounts offered by suppliers off the apprenticeship funding bands decided by Skills England.</text:span></text:p>
      <text:p text:style-name="P7"><text:span text:style-name="T8">If you run a further competition (standard award) suppliers will submit prices as part of their bids. <text:s/>They cannot exceed the maximum funding band.</text:span></text:p>
      <text:p text:style-name="P7"><text:span text:style-name="T8">Prices of apprenticeship training and assessment are usually on a ‘per apprentice’ basis.</text:span></text:p>
      <text:p text:style-name="P39"><text:span text:style-name="T1">How to buy</text:span><text:span text:style-name="T3"> <text:s/></text:span></text:p>
      <text:p text:style-name="P7"><text:span text:style-name="T8">This list shows a step-by-step process of how to buy from this agreement. </text:span></text:p>
      <table:table table:name="Table2" table:style-name="Table2">
        <table:table-column table:style-name="Table2.A"/>
        <table:table-column table:style-name="Table2.B"/>
        <table:table-header-rows>
          <table:table-row table:style-name="Table2.1">
            <table:table-cell table:style-name="Table2.A1" office:value-type="string">
              <text:p text:style-name="P21"><text:span text:style-name="T19">Step</text:span></text:p>
            </table:table-cell>
            <table:table-cell table:style-name="Table2.A1" office:value-type="string">
              <text:p text:style-name="P21"><text:span text:style-name="T19">Instruction</text:span></text:p>
            </table:table-cell>
          </table:table-row>
        </table:table-header-rows>
        <table:table-row table:style-name="Table2.2">
          <table:table-cell table:style-name="Table2.A1" office:value-type="string">
            <text:p text:style-name="P2"><draw:frame draw:style-name="fr3" draw:name="image9.png" text:anchor-type="as-char" svg:width="0.45in" svg:height="0.45in" draw:z-index="0"><draw:image xlink:href="Pictures/100002010000004C0000004C68A70523E525E263.png" xlink:type="simple" xlink:show="embed" xlink:actuate="onLoad" loext:mime-type="image/png"/><svg:desc>Number One</svg:desc></draw:frame></text:p>
          </table:table-cell>
          <table:table-cell table:style-name="Table2.A1" office:value-type="string">
            <text:p text:style-name="P21"><text:bookmark text:name="_heading=h.xet1lzm1fxkb"/><text:span text:style-name="T19">Access agreement</text:span></text:p>
            <text:p text:style-name="Standard"><text:span text:style-name="T10">Register on the DPS Marketplace</text:span></text:p>
            <text:p text:style-name="Standard"><text:span text:style-name="T10">Check your sourcing tool </text:span></text:p>
          </table:table-cell>
        </table:table-row>
        <table:table-row table:style-name="Table2.2">
          <table:table-cell table:style-name="Table2.A3" office:value-type="string">
            <text:p text:style-name="P2"><draw:frame draw:style-name="fr3" draw:name="image1.png" text:anchor-type="as-char" svg:width="0.45in" svg:height="0.45in" draw:z-index="0"><draw:image xlink:href="Pictures/100002010000004C0000004C9E27C0B5169C5D1C.png" xlink:type="simple" xlink:show="embed" xlink:actuate="onLoad" loext:mime-type="image/png"/><svg:desc>Number Two </svg:desc></draw:frame></text:p>
          </table:table-cell>
          <table:table-cell table:style-name="Table2.A3" office:value-type="string">
            <text:p text:style-name="P21"><text:bookmark text:name="_heading=h.w84ui3t0jfmd"/><text:span text:style-name="T19">Engage with suppliers</text:span></text:p>
            <text:p text:style-name="Standard"><text:span text:style-name="T10">Conduct pre-market engagement</text:span></text:p>
            <text:p text:style-name="Standard"><text:span text:style-name="T10">Consider doing a capability assessment </text:span></text:p>
          </table:table-cell>
        </table:table-row>
        <table:table-row table:style-name="Table2.2">
          <table:table-cell table:style-name="Table2.A3" office:value-type="string">
            <text:p text:style-name="P2"><draw:frame draw:style-name="fr3" draw:name="image8.png" text:anchor-type="as-char" svg:width="0.45in" svg:height="0.45in" draw:z-index="0"><draw:image xlink:href="Pictures/100002010000004C0000004C11C8EA2CE26B1967.png" xlink:type="simple" xlink:show="embed" xlink:actuate="onLoad" loext:mime-type="image/png"/><svg:desc>Number Three</svg:desc></draw:frame></text:p>
          </table:table-cell>
          <table:table-cell table:style-name="Table2.A3" office:value-type="string">
            <text:p text:style-name="P21"><text:bookmark text:name="_heading=h.f39l0rnepw26"/><text:span text:style-name="T19">Create specification and assessment criteria</text:span><text:span text:style-name="T4"> </text:span></text:p>
            <text:p text:style-name="Standard"><text:span text:style-name="T10">Define your requirements </text:span></text:p>
            <text:p text:style-name="Standard"><text:span text:style-name="T10">Design an evaluation approach </text:span></text:p>
          </table:table-cell>
        </table:table-row>
        <table:table-row table:style-name="Table2.2">
          <table:table-cell table:style-name="Table2.A3" office:value-type="string">
            <text:p text:style-name="P2"><draw:frame draw:style-name="fr3" draw:name="image4.png" text:anchor-type="as-char" svg:width="0.45in" svg:height="0.45in" draw:z-index="0"><draw:image xlink:href="Pictures/100002010000004C0000004C5EDD73BFA135F951.png" xlink:type="simple" xlink:show="embed" xlink:actuate="onLoad" loext:mime-type="image/png"/><svg:desc>Number Four</svg:desc></draw:frame></text:p>
          </table:table-cell>
          <table:table-cell table:style-name="Table2.A3" office:value-type="string">
            <text:p text:style-name="P21"><text:bookmark text:name="_heading=h.tmqbn4uagvl3"/><text:span text:style-name="T19">Create your supplier shortlist</text:span></text:p>
            <text:p text:style-name="Standard"><text:span text:style-name="T10">Use filters to shortlist suppliers </text:span></text:p>
          </table:table-cell>
        </table:table-row>
        <table:table-row table:style-name="Table2.2">
          <table:table-cell table:style-name="Table2.A3" office:value-type="string">
            <text:p text:style-name="P2"><draw:frame draw:style-name="fr3" draw:name="image6.png" text:anchor-type="as-char" svg:width="0.45in" svg:height="0.45in" draw:z-index="0"><draw:image xlink:href="Pictures/100002010000004C0000004C35C29255D77439C1.png" xlink:type="simple" xlink:show="embed" xlink:actuate="onLoad" loext:mime-type="image/png"/><svg:desc>Number Five</svg:desc></draw:frame></text:p>
          </table:table-cell>
          <table:table-cell table:style-name="Table2.A3" office:value-type="string">
            <text:p text:style-name="P21"><text:span text:style-name="T19">Option A: Use the rapid award procedure</text:span><text:span text:style-name="T4"> </text:span></text:p>
            <text:p text:style-name="P22"><text:span text:style-name="T10">Select your supplier</text:span></text:p>
            <text:p text:style-name="P22"><text:span text:style-name="T10">Notify your supplier</text:span><text:span text:style-name="T4"> </text:span></text:p>
          </table:table-cell>
        </table:table-row>
        <table:table-row table:style-name="Table2.2">
          <table:table-cell table:style-name="Table2.A3" office:value-type="string">
            <text:p text:style-name="P2"><draw:frame draw:style-name="fr3" draw:name="image5.png" text:anchor-type="as-char" svg:width="0.45in" svg:height="0.45in" draw:z-index="0"><draw:image xlink:href="Pictures/100002010000004C0000004C23CA441550905CF9.png" xlink:type="simple" xlink:show="embed" xlink:actuate="onLoad" loext:mime-type="image/png"/><svg:desc>Number Six</svg:desc></draw:frame></text:p>
          </table:table-cell>
          <table:table-cell table:style-name="Table2.A3" office:value-type="string">
            <text:p text:style-name="P21"><text:span text:style-name="T19">Option B: Run a competition</text:span></text:p>
            <text:p text:style-name="Standard"><text:span text:style-name="T10">Capability assessment (optional)</text:span></text:p>
            <text:p text:style-name="Standard"><text:span text:style-name="T10">Invite suppliers to bid </text:span></text:p>
            <text:p text:style-name="Standard"><text:span text:style-name="T10">Review proposals and evaluate suppliers </text:span></text:p>
            <text:p text:style-name="Standard"><text:span text:style-name="T10">Request evidence from suppliers </text:span></text:p>
            <text:p text:style-name="P21"><text:bookmark text:name="_heading=h.uo2lqoq4fosu"/><text:span text:style-name="T10">Notify your supplier </text:span></text:p>
          </table:table-cell>
        </table:table-row>
        <table:table-row table:style-name="Table2.2">
          <table:table-cell table:style-name="Table2.A3" office:value-type="string">
            <text:p text:style-name="P23"><draw:frame draw:style-name="fr3" draw:name="image3.png" text:anchor-type="as-char" svg:width="0.45in" svg:height="0.45in" draw:z-index="0"><draw:image xlink:href="Pictures/100002010000004C0000004C00C771AA8766CBF9.png" xlink:type="simple" xlink:show="embed" xlink:actuate="onLoad" loext:mime-type="image/png"/><svg:desc>Number Seven</svg:desc></draw:frame></text:p>
          </table:table-cell>
          <table:table-cell table:style-name="Table2.A3" office:value-type="string">
            <text:p text:style-name="P21"><text:bookmark text:name="_heading=h.fi67f3m2h2xc"/><text:span text:style-name="T19">Complete your contract</text:span></text:p>
            <text:p text:style-name="Standard"><text:span text:style-name="T10">Put together and sign your contract </text:span></text:p>
            <text:p text:style-name="Standard"><text:span text:style-name="T10">Publish your decision</text:span></text:p>
          </table:table-cell>
        </table:table-row>
      </table:table>
      <text:p text:style-name="P41"><text:bookmark text:name="_heading=h.4xpnk0qalpen"/></text:p>
      <text:p text:style-name="P8"/>
      <text:p text:style-name="P8"/>
      <text:p text:style-name="P40"><text:bookmark text:name="_heading=h.6xakf24bd5ou"/><text:span text:style-name="T5">1. </text:span><text:span text:style-name="T18">Access agreement  </text:span></text:p>
      <text:p text:style-name="P7"><text:span text:style-name="T8">To use this agreement, you need to register on the Dynamic Purchasing System Marketplace (DPS Marketplace). You should also register for a </text:span><text:a xlink:type="simple" xlink:href="https://accounts.manage-apprenticeships.service.gov.uk/service/" text:style-name="ListLabel_20_82" text:visited-style-name="ListLabel_20_82"><text:span text:style-name="T12">manage apprenticeships account</text:span></text:a><text:span text:style-name="T8">, in order to get government funding for training your apprentices.</text:span></text:p>
      <text:p text:style-name="P7"><text:span text:style-name="T11">Before using this agreement, you should ensure that you have applied for, and received, the necessary budget approval and agreed your procurement strategy with your internal teams. </text:span></text:p>
      <text:p text:style-name="P7"><text:span text:style-name="T11">Buyers from the Central Government (including arm’s length bodies) also need to follow the Cabinet Office Spending Controls when buying common goods and services. Please check</text:span><text:a xlink:type="simple" xlink:href="https://www.gov.uk/government/collections/cabinet-office-controls" text:style-name="ListLabel_20_84" text:visited-style-name="ListLabel_20_84"><text:span text:style-name="T13"> spend controls guidance</text:span></text:a><text:span text:style-name="T11"> to check whether your tender requires pre-approval. You should also ensure that you follow the guidelines provided in</text:span><text:a xlink:type="simple" xlink:href="https://assets.publishing.service.gov.uk/government/uploads/system/uploads/attachment_data/file/987353/The_Sourcing_Playbook.pdf" text:style-name="ListLabel_20_84" text:visited-style-name="ListLabel_20_84"><text:span text:style-name="T13"> The Sourcing Playbook</text:span></text:a><text:span text:style-name="T11"> published by the Cabinet Office.</text:span></text:p>
      <text:p text:style-name="P7"><text:span text:style-name="T11">You should also start thinking about what your requirements are, so you can obtain valuable insight from suppliers during market engagement. See section ‘Create specification and assessment criteria’ for more information on what you should be considering when drafting your requirements. </text:span></text:p>
      <text:p text:style-name="P7"><text:span text:style-name="T11">You can use the state of readiness checklist on the GCA website to ensure you are prepared and ready to use the agreement. </text:span></text:p>
      <text:p text:style-name="P46"><text:bookmark text:name="_heading=h.90c3xbd4lhze"/><text:span text:style-name="T6">Register on the DPS Marketplace </text:span></text:p>
      <text:p text:style-name="P7"><text:span text:style-name="T8">To access the DPS marketplace, follow these four steps. You can also find a walkthrough of this process on this </text:span><text:a xlink:type="simple" xlink:href="https://www.youtube.com/watch?v=bD01XW-MoMg" text:style-name="ListLabel_20_82" text:visited-style-name="ListLabel_20_82"><text:span text:style-name="T12">‘How to use the DPS system’ video. </text:span></text:a></text:p>
      <text:list xml:id="list3486367121" text:style-name="WWNum4">
        <text:list-item>
          <text:p text:style-name="P15"><text:soft-page-break/><text:span text:style-name="T8">Go to the </text:span><text:a xlink:type="simple" xlink:href="https://supplierregistration.cabinetoffice.gov.uk/dps" text:style-name="ListLabel_20_82" text:visited-style-name="ListLabel_20_82"><text:span text:style-name="T12">Supplier Registration page</text:span></text:a><text:span text:style-name="T8">. You can register as a buyer on this page. </text:span></text:p>
        </text:list-item>
        <text:list-item>
          <text:p text:style-name="P15"><text:span text:style-name="T8">Scroll down to find the DPS you are interested in, in this ca</text:span><text:span text:style-name="T9">se RM6102 Apprenticeship Training</text:span></text:p>
        </text:list-item>
        <text:list-item>
          <text:p text:style-name="P15"><text:span text:style-name="T8">There are several links under the introduction to your chosen DPS. Click on the link labelled ‘Access as a buyer’ and sign in or register.</text:span></text:p>
        </text:list-item>
        <text:list-item>
          <text:p text:style-name="P15"><text:span text:style-name="T8">After signing in, read the Buyer Access Agreement. Click on the button labelled ‘Confirm’ to accept this agreement. This will lead you to the Apprenticeship Training Dynamic Marketplace home page. </text:span></text:p>
        </text:list-item>
      </text:list>
      <text:p text:style-name="P44"><text:bookmark text:name="_heading=h.1rk1rwxlbjvg"/><text:span text:style-name="T16">See section 4 for details of how to create your supplier shortlist</text:span></text:p>
      <text:p text:style-name="P45"/>
      <text:p text:style-name="P44"><text:span text:style-name="T17">Check your sourcing tool </text:span></text:p>
      <text:p text:style-name="P7"><text:span text:style-name="T8">To communicate with suppliers and run the buying process, you will need to use email, or a sourcing tool. This can be your organisation’s sourcing tool, or GCA’s eSourcing tool. To use this tool, you need to complete the </text:span><text:a xlink:type="simple" xlink:href="https://www.gca.gov.uk/esourcing-register" text:style-name="ListLabel_20_82" text:visited-style-name="ListLabel_20_82"><text:span text:style-name="T12">eSourcing registration form</text:span></text:a><text:span text:style-name="T8">. You can find more information about this tool in the </text:span><text:a xlink:type="simple" xlink:href="https://www.gov.uk/government/publications/esourcing-suite-guidance-for-customers" text:style-name="ListLabel_20_82" text:visited-style-name="ListLabel_20_82"><text:span text:style-name="T12">eSourcing buyer guide</text:span></text:a><text:span text:style-name="T8">. </text:span></text:p>
      <text:p text:style-name="P7"><text:span text:style-name="T8">You should check whether the value of your purchase is over the threshold indicated on </text:span><text:a xlink:type="simple" xlink:href="https://assets.publishing.service.gov.uk/government/uploads/system/uploads/attachment_data/file/1042490/transparency-requirements-publishing-on-contracts-finder-v0.1.pdf" text:style-name="ListLabel_20_82" text:visited-style-name="ListLabel_20_82"><text:span text:style-name="T12">Public Contracts Regulations 2015 transparency requirements</text:span></text:a><text:span text:style-name="T8">. If it does, you will need to publish the contract information on Find a Tender (FTS). You should also check whether you need to publish these notices on </text:span><text:a xlink:type="simple" xlink:href="https://assets.publishing.service.gov.uk/government/uploads/system/uploads/attachment_data/file/1042490/transparency-requirements-publishing-on-contracts-finder-v0.1.pdf" text:style-name="ListLabel_20_82" text:visited-style-name="ListLabel_20_82"><text:span text:style-name="T12">Contracts Finder</text:span></text:a><text:span text:style-name="T8">, </text:span><text:a xlink:type="simple" xlink:href="https://www.publiccontractsscotland.gov.uk/" text:style-name="ListLabel_20_82" text:visited-style-name="ListLabel_20_82"><text:span text:style-name="T12">Public Contracts Scotland</text:span></text:a><text:span text:style-name="T8">, </text:span><text:a xlink:type="simple" xlink:href="https://www.sell2wales.gov.wales/" text:style-name="ListLabel_20_82" text:visited-style-name="ListLabel_20_82"><text:span text:style-name="T12">Sell2Wales</text:span></text:a><text:span text:style-name="T8"> and </text:span><text:a xlink:type="simple" xlink:href="https://etendersni.gov.uk/epps/home.do" text:style-name="ListLabel_20_82" text:visited-style-name="ListLabel_20_82"><text:span text:style-name="T12">eTendersNI</text:span></text:a><text:span text:style-name="T8">. </text:span></text:p>
      <text:p text:style-name="P7"><text:span text:style-name="T8">Some sourcing tools communicate directly to FTS. Check whether your current sourcing tool is on the </text:span><text:a xlink:type="simple" xlink:href="https://www.gov.uk/guidance/public-sector-procurement" text:style-name="ListLabel_20_82" text:visited-style-name="ListLabel_20_82"><text:span text:style-name="T12">list of eSenders</text:span></text:a><text:span text:style-name="T8">. If it is not on the list, you are recommended to contact the provider of your tool for an update, and to </text:span><text:a xlink:type="simple" xlink:href="https://supplierregistration.cabinetoffice.gov.uk/organisation/register?spentityid=https%253A%252F%252Fwww.find-tender.service.gov.uk%252Fapi%252Fsaml%252Fmetadata" text:style-name="ListLabel_20_82" text:visited-style-name="ListLabel_20_82"><text:span text:style-name="T12">register on FTS</text:span></text:a><text:span text:style-name="T8">. </text:span></text:p>
      <text:p text:style-name="P40"><text:bookmark text:name="_heading=h.wedbf39x9ne"/><text:span text:style-name="T18">2. Engage with suppliers </text:span></text:p>
      <text:p text:style-name="P7"><text:span text:style-name="T8">Pre-market engagement allows you to informally gather information to help shape your needs. Through this engagement, you can find out about new products and understand if there are any market developments that could influence requirements.</text:span></text:p>
      <text:p text:style-name="P46"><text:bookmark text:name="_heading=h.7ug4uhxpiu8b"/><text:span text:style-name="T17">Conduct pre-market engagement</text:span></text:p>
      <text:p text:style-name="P7"><text:span text:style-name="T8">There are different ways to conduct pre-market engagement. GCA recommends that you publish a Prior Information Notice (PIN) on Find a Tender. This is useful especially if you are interested in finding out about suppliers not currently registered on the DPS. You should include clear instructions for interested suppliers on how to join the Apprenticeship Training DMP. </text:span></text:p>
      <text:p text:style-name="P7"><text:span text:style-name="T8">You can also engage with suppliers currently on the DMP by emailing them to ask for information, issuing a formal Request for Information (RFI) or inviting them to a meeting/event. Note that you will need to contact all suppliers on your shortlist, but you should not assume that a supplier’s lack of engagement means they do not want to participate. You should also ensure that all pre-market engagement is undertaken in a fair and transparent way, providing each supplier with an equal opportunity. </text:span></text:p>
      <text:p text:style-name="P7"><text:span text:style-name="T8">You can issue your RFI through your own procurement platform or using the GCA eSourcing tool. Remember that you should keep a record of all market engagement activities you engage in. </text:span></text:p>
      <text:p text:style-name="P46"><text:bookmark text:name="_heading=h.qxxtgstohr3b"/><text:span text:style-name="T17">Consider doing a capability assessment</text:span></text:p>
      <text:p text:style-name="P7"><text:span text:style-name="T8">You can choose to start your call for competition through a capability assessment stage, which will help you refine your shortlist and identify which suppliers from your shortlist will be most suitable. A capability assessment is a list of yes or no questions you can send to all suppliers to check that they meet your requirements. </text:span></text:p>
      <text:p text:style-name="P7"><text:span text:style-name="T8">GCA recommends 5 working days for capability assessments. Suppliers must be able to answer yes to all the questions to become shortlisted and progress to the main stage of the tender. Remember that doing a capability assessment is optional. You can use the </text:span><text:a xlink:type="simple" xlink:href="https://assets.crowncommercial.gov.uk/wp-content/uploads/RM6102-Capability-Assessment-template-1-1.odt" text:style-name="ListLabel_20_82" text:visited-style-name="ListLabel_20_82"><text:span text:style-name="T12">capability assessment template</text:span></text:a><text:span text:style-name="T8"> provided by GCA. </text:span></text:p>
      <text:p text:style-name="P40"><text:bookmark text:name="_heading=h.es841q8eco1e"/><text:span text:style-name="T18">3. Create specification and assessment criteria</text:span></text:p>
      <text:p text:style-name="P7"><text:span text:style-name="T8">A specification is also known as a ‘statement of requirements’. This is a description of the goods and services the supplier will provide during the contract. To evaluate how different suppliers will deliver against your specification, you will need to develop assessment criteria. Assessment criteria are usually divided into quality and price. </text:span></text:p>
      <text:p text:style-name="P46"><text:bookmark text:name="_heading=h.f0ibqood2u8b"/><text:soft-page-break/><text:span text:style-name="T17">Define your requirements </text:span></text:p>
      <text:p text:style-name="P7"><text:span text:style-name="T8">Defining your requirements or ‘specification’ communicates to your suppliers what you need, ensuring a successful purchase. You can see GCA’s guide on ‘</text:span><text:a xlink:type="simple" xlink:href="https://www.gca.gov.uk/news/how-to-write-a-specification-procurement-essentials" text:style-name="ListLabel_20_82" text:visited-style-name="ListLabel_20_82"><text:span text:style-name="T12">How to write a specification</text:span></text:a><text:span text:style-name="T8">’ for general advice. </text:span></text:p>
      <text:p text:style-name="P24"><text:span text:style-name="T20">You must confirm and record your statement of requirements on the Apprenticeship Training DMP within the auto generated free text box before you start using your filters to shortlist suppliers.</text:span></text:p>
      <text:p text:style-name="P46"><text:bookmark text:name="_heading=h.9ti276rp6d0o"/><text:span text:style-name="T17">Design an evaluation approach</text:span></text:p>
      <text:p text:style-name="P7"><text:span text:style-name="T9">Once you have defined your requirements, you have to decide how you will evaluate suppliers against these. To do this, you have to assess the quality and price of each of their offers. </text:span></text:p>
      <text:p text:style-name="P48"><text:bookmark text:name="_heading=h.1hrpx3nrgpcz"/><text:span text:style-name="T17">Evaluation criteria for rapid and standard award </text:span></text:p>
      <text:p text:style-name="Standard"><text:span text:style-name="T8">As per schedule 6 of the Apprenticeship Training DMP Agreement the evaluation criteria is as follows:-</text:span></text:p>
      <text:p text:style-name="P5"/>
      <text:list xml:id="list2152113698" text:style-name="WWNum2">
        <text:list-item>
          <text:p text:style-name="P25"><text:span text:style-name="T20">Quality which consists of the following:-</text:span></text:p>
        </text:list-item>
      </text:list>
      <text:p text:style-name="P26"/>
      <text:list xml:id="list80844597461342" text:continue-numbering="true" text:style-name="WWNum2">
        <text:list-item>
          <text:list>
            <text:list-item>
              <text:p text:style-name="P29"><text:span text:style-name="T20">Added value/innovation</text:span></text:p>
            </text:list-item>
            <text:list-item>
              <text:p text:style-name="P29"><text:span text:style-name="T20">Social value</text:span></text:p>
            </text:list-item>
            <text:list-item>
              <text:p text:style-name="P29"><text:span text:style-name="T20">Approach to delivery of the services</text:span></text:p>
            </text:list-item>
            <text:list-item>
              <text:p text:style-name="P29"><text:span text:style-name="T20">Implementation approach to training provision</text:span></text:p>
            </text:list-item>
          </text:list>
        </text:list-item>
      </text:list>
      <text:p text:style-name="P30"/>
      <text:list xml:id="list80846087506124" text:continue-numbering="true" text:style-name="WWNum2">
        <text:list-item>
          <text:p text:style-name="P25"><text:span text:style-name="T20">Recruitment and administration support</text:span></text:p>
        </text:list-item>
      </text:list>
      <text:p text:style-name="P26"/>
      <text:list xml:id="list80844949534289" text:continue-numbering="true" text:style-name="WWNum2">
        <text:list-item>
          <text:p text:style-name="P25"><text:span text:style-name="T20">Flexibility to bespoke</text:span></text:p>
        </text:list-item>
      </text:list>
      <text:p text:style-name="P26"/>
      <text:list xml:id="list80845738407699" text:continue-numbering="true" text:style-name="WWNum2">
        <text:list-item>
          <text:p text:style-name="P25"><text:span text:style-name="T20">Security Management Systems and Controls</text:span></text:p>
        </text:list-item>
      </text:list>
      <text:p text:style-name="P26"/>
      <text:list xml:id="list80845465661838" text:continue-numbering="true" text:style-name="WWNum2">
        <text:list-item>
          <text:p text:style-name="P25"><text:soft-page-break/><text:span text:style-name="T20">Price</text:span></text:p>
        </text:list-item>
      </text:list>
      <text:p text:style-name="P28"/>
      <text:p text:style-name="P31"><text:bookmark text:name="_heading=h.kni739433yw7"/><text:span text:style-name="T20">Weightings and sub-weightings for the evaluation criteria will be set by you and shall add up to 100%.</text:span></text:p>
      <text:p text:style-name="P31"><text:span text:style-name="T20">Social value (according to </text:span><text:a xlink:type="simple" xlink:href="https://www.gov.uk/government/publications/procurement-policy-note-0620-taking-account-of-social-value-in-the-award-of-central-government-contracts" text:style-name="ListLabel_20_85" text:visited-style-name="ListLabel_20_85"><text:span text:style-name="T21">PPN 06/20</text:span></text:a><text:span text:style-name="T22">) </text:span><text:span text:style-name="T20">should account for a minimum of 10% of award criteria in central government tenders.</text:span></text:p>
      <text:p text:style-name="P6"/>
      <text:p text:style-name="P40"><text:bookmark text:name="_heading=h.2o0vlu4nlmj0"/><text:span text:style-name="T18">4. Create your supplier shortlist </text:span></text:p>
      <text:p text:style-name="P7"><text:span text:style-name="T8">Once you have registered on the Apprenticeship Training DMP, engaged with suppliers (where appropriate), defined your requirements and evaluation approach and weightings, you will have to create a supplier shortlist. See below instructions on how to do this. </text:span></text:p>
      <text:p text:style-name="P7"><text:span text:style-name="T8">To create a supplier shortlist, follow the seven steps below: </text:span></text:p>
      <text:list xml:id="list607113349" text:style-name="WWNum6">
        <text:list-item>
          <text:p text:style-name="P16"><text:span text:style-name="T8">Go to the Apprenticeship Training DMP home screen. There is a grey box on the right of the screen. Under this box, click on the button ‘Create new category portfolio’</text:span></text:p>
        </text:list-item>
        <text:list-item>
          <text:p text:style-name="P16"><text:span text:style-name="T8">Before going any further, you must select the ‘Rapid’ or ‘Standard’ selection and insert your requirement in the free text box. See sections 5 and 6 on this Buyer Guide for more information on these purchasing processes. <text:s/></text:span></text:p>
        </text:list-item>
        <text:list-item>
          <text:p text:style-name="P16"><text:span text:style-name="T8">Select the apprenticeship standard or standards you require.</text:span></text:p>
        </text:list-item>
        <text:list-item>
          <text:p text:style-name="P16"><text:span text:style-name="T8">If you require Cyber Essentials+ select yes in the Cyber Essentials+ box.</text:span></text:p>
        </text:list-item>
        <text:list-item>
          <text:p text:style-name="P16"><text:span text:style-name="T8">You will now see a list of suppliers who have offered the apprenticeship standard you require.</text:span></text:p>
        </text:list-item>
        <text:list-item>
          <text:p text:style-name="P16"><text:span text:style-name="T8">On the right hand side of the page click on select training filters and you will be given the following to choose from:</text:span></text:p>
          <text:list>
            <text:list-item>
              <text:p text:style-name="P32"><text:span text:style-name="T8">Apprentice Cohort Mix</text:span></text:p>
            </text:list-item>
            <text:list-item>
              <text:p text:style-name="P32"><text:span text:style-name="T8">Minimum number of Apprentices to deliver the programme</text:span></text:p>
            </text:list-item>
            <text:list-item>
              <text:p text:style-name="P32"><text:span text:style-name="T8">Training availability</text:span></text:p>
            </text:list-item>
            <text:list-item>
              <text:p text:style-name="P32"><text:span text:style-name="T8">Training delivery mode</text:span></text:p>
            </text:list-item>
            <text:list-item>
              <text:p text:style-name="P32"><text:span text:style-name="T8">Training timetable</text:span></text:p>
            </text:list-item>
            <text:list-item>
              <text:p text:style-name="P32"><text:span text:style-name="T8">Personally identifiable Information – stored </text:span></text:p>
            </text:list-item>
            <text:list-item>
              <text:p text:style-name="P32"><text:span text:style-name="T8">Personally identifiable information – processed</text:span></text:p>
            </text:list-item>
          </text:list>
        </text:list-item>
        <text:list-item>
          <text:p text:style-name="P16"><text:soft-page-break/><text:span text:style-name="T8">If you have searched for more than one apprenticeship you can tick the box at the bottom of the page to apply the same filters to all the selected apprenticeship standards if required.</text:span></text:p>
        </text:list-item>
        <text:list-item>
          <text:p text:style-name="P16"><text:span text:style-name="T8">If you require end point assessment only you can select this in the training filter type box on the left hand side of the page. <text:s/>The default is set for an apprenticeship standard.</text:span></text:p>
        </text:list-item>
        <text:list-item>
          <text:p text:style-name="P16"><text:span text:style-name="T8">When you are happy with your supplier shortlist, scroll to the bottom of the page and click on the button labelled ‘Save portfolio’. </text:span></text:p>
        </text:list-item>
        <text:list-item>
          <text:p text:style-name="P16"><text:span text:style-name="T8">Type a name for your shortlist and click on ‘Save portfolio’. This will take you back to the home screen. </text:span></text:p>
        </text:list-item>
        <text:list-item>
          <text:p text:style-name="P16"><text:span text:style-name="T8">On the home screen, click on ‘Export’ to download your shortlist of suppliers for standard award or price information, the supplier prospectus and supplier identity information for rapid award. </text:span></text:p>
        </text:list-item>
        <text:list-item>
          <text:p text:style-name="P16"><text:span text:style-name="T8">Remember that it is recommended that the list is only valid for 2 days from the date of its creation, because new suppliers may apply to join at any point. To update your portfolio, access Manage your DMP category portfolio and use the ‘Update ‘link to update your portfolio</text:span></text:p>
        </text:list-item>
        <text:list-item>
          <text:p text:style-name="P16"><text:span text:style-name="T8">Once you have created your supplier shortlist you can use the rapid award procedure (option A) or run a competition (option B). You also have the option to conduct a capability assessment of the shortlisted suppliers. This will allow you to filter suppliers once more before running the competition. </text:span></text:p>
        </text:list-item>
      </text:list>
      <text:p text:style-name="P33"><text:span text:style-name="T8">Note that the supplier prospectuses contain the following information:</text:span></text:p>
      <text:list xml:id="list2241802983" text:style-name="WWNum7">
        <text:list-item>
          <text:p text:style-name="P11"><text:span text:style-name="T8">supplier information: including apprenticeship training services, OFSTED link Quality Assurance Agency (QAA) link (where applicable), and office locations </text:span></text:p>
        </text:list-item>
        <text:list-item>
          <text:p text:style-name="P11"><text:span text:style-name="T8">supplier overview, including experience in apprenticeship training <text:s/></text:span></text:p>
        </text:list-item>
        <text:list-item>
          <text:p text:style-name="P11"><text:span text:style-name="T8">additional services, including recruitment and administration support, and flexibility to bespoke <text:s/></text:span></text:p>
        </text:list-item>
        <text:list-item>
          <text:p text:style-name="P17"><text:span text:style-name="T8">additional information, including industry recognition, assurance certification, and security management system and control</text:span></text:p>
        </text:list-item>
      </text:list>
      <text:list xml:id="list80844596290591" text:continue-list="list3486367121" text:style-name="WWNum4">
        <text:list-item>
          <text:p text:style-name="P42"><text:bookmark text:name="_heading=h.gj5qo9uvm1oz"/><text:span text:style-name="T18">Option A: Use the rapid award procedure</text:span></text:p>
        </text:list-item>
      </text:list>
      <text:p text:style-name="P47"><text:span text:style-name="T17">Select your supplier </text:span></text:p>
      <text:p text:style-name="P35"><text:span text:style-name="T20">If you select to use the rapid award procedure you will be able to save and download your portfolio. <text:s/>The portfolio consists of supplier prospectuses and pricing information as detailed above.</text:span></text:p>
      <text:p text:style-name="P35"><text:span text:style-name="T20"><text:s/></text:span></text:p>
      <text:p text:style-name="P35"><text:span text:style-name="T20">You can use the supplier prospectus and pricing information exported as part of your shortlist to identify and make a rapid award to a supplier who meets your requirements. </text:span></text:p>
      <text:p text:style-name="P36"/>
      <text:p text:style-name="P35"><text:span text:style-name="T20">To do this, you will need to apply your criteria to the supplier prospectus and pricing information. This will help you identify the supplier that best meets your requirements. </text:span></text:p>
      <text:p text:style-name="P36"/>
      <text:p text:style-name="P35"><text:span text:style-name="T20">You have the option to run this desktop evaluation and award the contract online, digitally signing or you can award off-line.</text:span></text:p>
      <text:p text:style-name="P36"><text:soft-page-break/></text:p>
      <text:p text:style-name="P35"><text:span text:style-name="T23">Notify your supplier</text:span></text:p>
      <text:p text:style-name="P36"/>
      <text:p text:style-name="P35"><text:span text:style-name="T20">Once you have identified a successful supplier, you should notify them through your sourcing platform or by email.</text:span></text:p>
      <text:p text:style-name="P27"/>
      <text:p text:style-name="P37"/>
      <text:p text:style-name="P37"/>
      <text:p text:style-name="P37"/>
      <text:p text:style-name="P35"><text:span text:style-name="T24">6. Option B: Use the standard award (further competition)</text:span></text:p>
      <text:p text:style-name="P38"><text:span text:style-name="T23">Consider doing a capability assessment</text:span></text:p>
      <text:p text:style-name="P34"><text:bookmark text:name="_heading=h.jlzx81ddburo"/><text:span text:style-name="T8">If you are not conducting a rapid award, you can use a capability assessment. <text:s/>This will help you to identify which suppliers from your shortlist are capable of meeting your requirement.</text:span></text:p>
      <text:p text:style-name="P34"><text:span text:style-name="T8">Once you have your supplier shortlist, you can run a competition to choose your selected supplier. </text:span></text:p>
      <text:p text:style-name="P47"><text:bookmark text:name="_heading=h.3w1p9bo8dauq"/><text:span text:style-name="T17">Invite suppliers to bid </text:span></text:p>
      <text:p text:style-name="P33"><text:span text:style-name="T8">Before you invite your suppliers to bid, prepare all the documents you need, including:</text:span></text:p>
      <text:list xml:id="list566589554" text:style-name="WWNum9">
        <text:list-item>
          <text:p text:style-name="P18"><text:span text:style-name="T8">Invitation to Tender (ITT): a formal procurement document which invites suppliers to bid for the contract. This document should include a timetable, instructions for suppliers on submitting a bid, asking clarification questions, your specification or statement of requirements, and your assessment or award criteria. </text:span></text:p>
        </text:list-item>
        <text:list-item>
          <text:p text:style-name="P18"><text:span text:style-name="T8">Draft contract: a draft version of the ‘Call-Off Order Form’ and Call-Off Terms. See section on Complete your contract for more information on how to do this. </text:span></text:p>
        </text:list-item>
      </text:list>
      <text:p text:style-name="P7"><text:span text:style-name="T8">Once you have prepared these documents, invite suppliers to bid. You can do this by sending them an email, or through your chosen sourcing platform. This can be the procurement platform used by your organisation, or GCA’s </text:span><text:a xlink:type="simple" xlink:href="https://www.crowncommercial.gov.uk/esourcing-register" text:style-name="ListLabel_20_82" text:visited-style-name="ListLabel_20_82"><text:span text:style-name="T12">eSourcing tool</text:span></text:a><text:span text:style-name="T8">. </text:span></text:p>
      <text:p text:style-name="P7"><text:span text:style-name="T8">Once you have invited suppliers, you should leave sufficient time for them to respond to your further competition. Ten working days is generally considered the minimum timescale for a supplier to respond to an ITT. You should also indicate when and how suppliers can ask clarification questions. Answers to these questions must be shared to all suppliers invited to tender.</text:span></text:p>
      <text:p text:style-name="P7"><text:span text:style-name="T8">When using this DPS agreement, you must publish a contract award notice. <text:s/>For more information on publication obligations depending on contract value, see the </text:span><text:a xlink:type="simple" xlink:href="https://assets.publishing.service.gov.uk/government/uploads/system/uploads/attachment_data/file/1042490/transparency-requirements-publishing-on-contracts-finder-v0.1.pdf" text:style-name="ListLabel_20_82" text:visited-style-name="ListLabel_20_82"><text:span text:style-name="T12">Public Contracts Regulations 2015 transparency requirements</text:span></text:a></text:p>
      <text:p text:style-name="P46"><text:bookmark text:name="_heading=h.hdb66idcb8q5"/><text:span text:style-name="T17">Review proposals and evaluate suppliers </text:span></text:p>
      <text:p text:style-name="P7"><text:span text:style-name="T8">After the deadline for submissions has passed, you can evaluate supplier responses. To do this, you have to score supplier responses against your assessment criteria. GCA recommends that you use three people to evaluate proposals to maintain objectivity.</text:span></text:p>
      <text:p text:style-name="P7"><text:soft-page-break/><text:span text:style-name="T8">Responses should not be discussed outside of the evaluation team, and pricing information should be considered commercially sensitive. You should maintain a full document trail of the results and final award decision. </text:span></text:p>
      <text:p text:style-name="P46"><text:bookmark text:name="_heading=h.phzpyvcz7juh"/><text:span text:style-name="T17">Request evidence from suppliers </text:span></text:p>
      <text:p text:style-name="P7"><text:span text:style-name="T8">Before you award the contract to the winning supplier, you should conduct compliance checks. As part of this, you can ask the winning supplier for the evidence they submitted to join the Apprenticeship Training DMP. This could include customer references, contact examples, or insurance certificates. To carry out a compliance check, follow these steps: </text:span></text:p>
      <text:list xml:id="list1131482047" text:style-name="WWNum3">
        <text:list-item>
          <text:p text:style-name="P19"><text:span text:style-name="T8">Go to the Apprenticeship Training DMP homepage and find the supplier shortlist you used. Click on ‘View suppliers’.</text:span></text:p>
        </text:list-item>
        <text:list-item>
          <text:p text:style-name="P19"><text:span text:style-name="T8">Find the winning supplier and click on ‘View evidence’. If the supplier hasn’t yet uploaded evidence, click on ‘Request evidence’. </text:span></text:p>
        </text:list-item>
        <text:list-item>
          <text:p text:style-name="P19"><text:span text:style-name="T8">The supplier will then be sent a notification to grant you access to see the evidence within the DPS system. It is recommended to allow 2 days for non-complex projects, and more time for complex projects. </text:span></text:p>
        </text:list-item>
      </text:list>
      <text:p text:style-name="P46"><text:bookmark text:name="_heading=h.4ohthez65500"/><text:span text:style-name="T17">Notify your supplier</text:span><text:span text:style-name="T6"> <text:s/></text:span></text:p>
      <text:p text:style-name="P7"><text:span text:style-name="T8">You should be able to identify a successful supplier from scoring suppliers at the evaluation stage. Once you have identified a successful supplier, you should notify them through your sourcing platform or by email. </text:span><text:span text:style-name="T16">Provide unsuccessful bidders with feedback in relation to the reasons why their tenders were unsuccessful. <text:s/>Feedback should be constructive and include a breakdown of their scoring. <text:s/>They should be objective and link back to the evaluation criteria. <text:s/>This will help suppliers understand how they can improve for future opportunities.</text:span></text:p>
      <text:p text:style-name="P7"><text:span text:style-name="T8">For high value contracts, a standstill period of 10 days is recommended. This gives unsuccessful suppliers an opportunity to consider feedback, request information, or call for a review of the award decision. Once this has passed, you can begin your contract with the winning supplier. </text:span></text:p>
      <text:p text:style-name="P43"><text:bookmark text:name="_heading=h.u1mtzirpk4j8"/><text:span text:style-name="T18">7. Complete your contract  </text:span><text:span text:style-name="T5"> </text:span></text:p>
      <text:p text:style-name="P7"><text:span text:style-name="T8">When buying through GCA agreements, you have to put together and sign a contract with the supplier, this is called the Call-Off Contract.</text:span></text:p>
      <text:p text:style-name="P7"><text:bookmark text:name="_heading=h.52df05z65jpa"/><text:span text:style-name="T26">Put together and sign your contract</text:span></text:p>
      <text:p text:style-name="P7"><text:span text:style-name="T8">Follow the steps below to guide you through the process of putting together and signing your contract. </text:span></text:p>
      <text:list xml:id="list1968236826" text:style-name="WWNum8">
        <text:list-item>
          <text:p text:style-name="P20"><text:span text:style-name="T8">Download the </text:span><text:a xlink:type="simple" xlink:href="https://assets.crowncommercial.gov.uk/wp-content/uploads/RM6102-Contract-Order-Form-V1.0-1.odt" text:style-name="ListLabel_20_82" text:visited-style-name="ListLabel_20_82"><text:span text:style-name="T12">order form</text:span></text:a><text:span text:style-name="T8">. This document is the basis of your contract. Note that this document changes from one agreement to another, so make sure you check you are using the correct one. </text:span></text:p>
        </text:list-item>
        <text:list-item>
          <text:p text:style-name="P20"><text:span text:style-name="T8">Fill in the sections where input is required from the buyer. </text:span></text:p>
        </text:list-item>
        <text:list-item>
          <text:p text:style-name="P20"><text:span text:style-name="T8">Download the </text:span><text:a xlink:type="simple" xlink:href="https://assets.crowncommercial.gov.uk/wp-content/uploads/RM6102-Contract-Terms-V3.1.docx" text:style-name="ListLabel_20_82" text:visited-style-name="ListLabel_20_82"><text:span text:style-name="T12">contract terms</text:span></text:a><text:span text:style-name="T8">. <text:s text:c="2"/>Check whether you need to fill in any information on this document, this will be indicated in each of the schedules.</text:span></text:p>
        </text:list-item>
        <text:list-item>
          <text:p text:style-name="P20"><text:span text:style-name="T8">Publish your draft contract together with your Invitation to Tender (ITT). </text:span></text:p>
        </text:list-item>
      </text:list>
      <text:p text:style-name="P7"><text:span text:style-name="T8">Once you have made any changes, send the contract to your supplier. If you have used a rapid award procedure, you may do this through the DMP system including using DocuSign. On receipt of an order form the supplier accepts the contract by promptly signing and returning (including by electronic means) a copy of the order form back to you, the customer.</text:span></text:p>
      <text:p text:style-name="P7"><text:span text:style-name="T8">On receipt of the signed order form from the supplier, you need to send (including by electronic means) a written notice of receipt to the supplier within two working days and a contract will then be formed.</text:span></text:p>
      <text:p text:style-name="P7"><text:span text:style-name="T8">Alternatively, you will need to send the contract to the supplier through your chosen sourcing tool or via email. </text:span></text:p>
      <text:p text:style-name="P46"><text:bookmark text:name="_heading=h.lz5tt9ojdl4c"/><text:span text:style-name="T17">Publish your decision</text:span><text:span text:style-name="T6"> </text:span></text:p>
      <text:p text:style-name="P7"><text:soft-page-break/><text:span text:style-name="T8">Once you have awarded and signed your contract you should notify GCA. To do this complete the </text:span><text:a xlink:type="simple" xlink:href="https://assets.crowncommercial.gov.uk/wp-content/uploads/RM6102-Customer-confirmation-of-award-template-v2.ods" text:style-name="ListLabel_20_82" text:visited-style-name="ListLabel_20_82"><text:span text:style-name="T12">customer confirmation of award template</text:span></text:a><text:span text:style-name="T8">, and send it to </text:span><text:a xlink:type="simple" xlink:href="mailto:info@gca.gov.uk" text:style-name="ListLabel_20_82" text:visited-style-name="ListLabel_20_82"><text:span text:style-name="T12">info@gca.gov.uk</text:span></text:a><text:span text:style-name="T8">. Include in your email title your organisation's name followed by ‘RM6102 - Customer confirmation of award’ </text:span></text:p>
      <text:p text:style-name="P7"><text:span text:style-name="T8">You should also check the </text:span><text:a xlink:type="simple" xlink:href="https://assets.publishing.service.gov.uk/government/uploads/system/uploads/attachment_data/file/1042490/transparency-requirements-publishing-on-contracts-finder-v0.1.pdf" text:style-name="ListLabel_20_82" text:visited-style-name="ListLabel_20_82"><text:span text:style-name="T12">Public Contracts Regulations 2015 transparency requirements</text:span></text:a><text:span text:style-name="T8">, and publish the award on Contracts Finder if required. According to these regulations, you are required to publish: </text:span></text:p>
      <text:list xml:id="list80845140705265" text:continue-list="list566589554" text:style-name="WWNum9">
        <text:list-item>
          <text:p text:style-name="P12"><text:span text:style-name="T8">the full company name of the winning contractor</text:span></text:p>
        </text:list-item>
        <text:list-item>
          <text:p text:style-name="P12"><text:span text:style-name="T8">the date on which the contract was entered into, known as the award date</text:span></text:p>
        </text:list-item>
        <text:list-item>
          <text:p text:style-name="P12"><text:span text:style-name="T8">the total value of the contract in pounds sterling</text:span></text:p>
        </text:list-item>
        <text:list-item>
          <text:p text:style-name="P18"><text:span text:style-name="T8">an indication of whether the contractor is an SME or a VCSE</text:span></text:p>
        </text:list-item>
      </text:list>
      <text:p text:style-name="P7"><text:span text:style-name="T8">If you have already published the opportunity on Contracts Finder, you should update it to include the award decision. For sub-central contracting authorities, information must be published on Contracts Finder within 90 calendar days of the contract award date. For central government authorities, information must be published on Contracts Finder within 30 calendar days of the contract award date.</text:span></text:p>
      <text:p text:style-name="P7"><text:span text:style-name="T8">You can also choose to update contract award notices in groups on a quarterly basis. This means you can send a single notice setting out the volumes you have procured under each framework or DPS. This notice should be sent to Contracts Finder within 30 calendar days of the end of each quarter.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ymbols" svg:font-family="'Noto Sans Symbols'"/>
    <style:font-face style:name="Noto Sans" svg:font-family="'Noto Sans'" style:font-adornments="Regular" style:font-pitch="variable"/>
    <style:font-face style:name="Arial" svg:font-family="Arial" style:font-family-generic="roman" style:font-pitch="variable"/>
    <style:font-face style:name="Calibri" svg:font-family="Calibri" style:font-family-generic="roman" style:font-pitch="variable"/>
    <style:font-face style:name="Segoe UI" svg:font-family="'Segoe UI'"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style:font-face style:name="Noto Sans Symbols1" svg:font-family="'Noto Sans Symbols'" style:font-family-generic="system" style:font-pitch="variable"/>
    <style:font-face style:name="STZhongsong" svg:font-family="STZhongsong" style:font-family-generic="system" style:font-pitch="variable"/>
    <style:font-face style:name="Segoe UI1" svg:font-family="'Segoe UI'"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keep-with-next="always"/>
      <style:text-properties fo:font-size="16pt" style:font-size-asian="16pt"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keep-with-next="always"/>
      <style:text-properties fo:color="#434343" fo:font-size="14pt" style:font-size-asian="14pt"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keep-with-next="always"/>
      <style:text-properties fo:font-size="26pt" style:font-size-asian="26pt" style:font-size-complex="26pt"/>
    </style:style>
    <style:style style:name="Balloon_20_Text" style:display-name="Balloon Text" style:family="paragraph" style:parent-style-name="normal" style:default-outline-level="">
      <style:paragraph-properties fo:line-height="100%"/>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GPS_20_L1_20_CLAUSE_20_HEADING" style:display-name="GPS L1 CLAUSE HEADING" style:family="paragraph" style:parent-style-name="normal" style:next-style-name="Standard" style:default-outline-level="2" style:list-style-name="">
      <style:paragraph-properties fo:margin-top="0.0835in" fo:margin-bottom="0.1665in" loext:contextual-spacing="false" fo:line-height="100%" fo:text-align="justify" style:justify-single-word="false">
        <style:tab-stops>
          <style:tab-stop style:position="0.0984in"/>
        </style:tab-stops>
      </style:paragraph-properties>
      <style:text-properties fo:text-transform="uppercase" fo:font-weight="bold" style:font-name-asian="STZhongsong" style:font-family-asian="STZhongsong" style:font-family-generic-asian="system" style:font-pitch-asian="variable" style:language-asian="zh" style:country-asian="CN" style:font-weight-asian="bold"/>
    </style:style>
    <style:style style:name="GPS_20_L3_20_numbered_20_clause" style:display-name="GPS L3 numbered clause" style:family="paragraph" style:parent-style-name="normal" style:default-outline-level="">
      <style:paragraph-properties fo:margin-top="0.0835in" fo:margin-bottom="0.0835in" loext:contextual-spacing="false" fo:line-height="100%" fo:text-align="justify" style:justify-single-word="false"/>
      <style:text-properties style:font-name-asian="Times New Roman" style:font-family-asian="'Times New Roman'" style:font-family-generic-asian="system" style:font-pitch-asian="variable" style:language-asian="zh" style:country-asian="CN"/>
    </style:style>
    <style:style style:name="GPS_20_L4_20_numbered_20_clause" style:display-name="GPS L4 numbered clause" style:family="paragraph" style:parent-style-name="GPS_20_L3_20_numbered_20_clause" style:default-outline-level=""/>
    <style:style style:name="GPS_20_L5_20_numbered_20_clause" style:display-name="GPS L5 numbered clause" style:family="paragraph" style:parent-style-name="GPS_20_L4_20_numbered_20_clause" style:default-outline-level="">
      <style:paragraph-properties>
        <style:tab-stops>
          <style:tab-stop style:position="2.1661in"/>
        </style:tab-stops>
      </style:paragraph-properties>
    </style:style>
    <style:style style:name="GPS_20_L2_20_Numbered_20_Bold_20_Heading" style:display-name="GPS L2 Numbered Bold Heading" style:family="paragraph" style:parent-style-name="normal" style:default-outline-level="">
      <style:paragraph-properties fo:margin-top="0.0835in" fo:margin-bottom="0.0835in" loext:contextual-spacing="false" fo:line-height="100%" fo:text-align="justify" style:justify-single-word="false">
        <style:tab-stops>
          <style:tab-stop style:position="0.7874in"/>
        </style:tab-stops>
      </style:paragraph-properties>
      <style:text-properties style:font-name="Calibri" fo:font-family="Calibri" style:font-family-generic="roman" style:font-pitch="variable" fo:font-weight="bold" style:font-name-asian="Times New Roman" style:font-family-asian="'Times New Roman'" style:font-family-generic-asian="system" style:font-pitch-asian="variable" style:language-asian="zh" style:country-asian="CN" style:font-weight-asian="bold"/>
    </style:style>
    <style:style style:name="GPS_20_L6_20_numbered" style:display-name="GPS L6 numbered" style:family="paragraph" style:parent-style-name="GPS_20_L5_20_numbered_20_clause" style:default-outline-level="">
      <style:paragraph-properties>
        <style:tab-stops>
          <style:tab-stop style:position="0.25in"/>
          <style:tab-stop style:position="2.5598in"/>
        </style:tab-stops>
      </style:paragraph-properties>
    </style:style>
    <style:style style:name="List_20_Paragraph" style:display-name="List Paragraph" style:family="paragraph" style:parent-style-name="normal" style:default-outline-level="">
      <style:paragraph-properties fo:margin-left="0.5in" fo:margin-right="0in" fo:margin-top="0in" fo:margin-bottom="0.111in" loext:contextual-spacing="true" fo:line-height="108%" fo:text-indent="0in" style:auto-text-indent="false"/>
      <style:text-properties fo:font-size="12pt" style:font-name-asian="Calibri1" style:font-family-asian="Calibri" style:font-family-generic-asian="system" style:font-pitch-asian="variable" style:font-size-asian="12pt" style:language-asian="en" style:country-asian="US" style:font-size-complex="12pt"/>
    </style:style>
    <style:style style:name="annotation_20_text" style:display-name="annotation text" style:family="paragraph" style:parent-style-name="normal" style:default-outline-level="">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Standard_20__28_user_29_" style:display-name="Standard (user)" style:family="paragraph" style:default-outline-level="">
      <style:paragraph-properties fo:margin-top="0in" fo:margin-bottom="0.139in" loext:contextual-spacing="false" fo:line-height="150%" fo:text-align="start" style:justify-single-word="false" fo:orphans="0" fo:widows="0" fo:hyphenation-ladder-count="no-limit" style:vertical-align="baseline" style:writing-mode="lr-tb"/>
      <style:text-properties fo:font-size="12pt" style:font-size-asian="12pt" style:language-asian="zh" style:country-asian="CN" style:font-size-complex="12pt" style:language-complex="hi" style:country-complex="IN" fo:hyphenate="false" fo:hyphenation-remain-char-count="2" fo:hyphenation-push-char-count="2"/>
    </style:style>
    <style:style style:name="Revision" style:family="paragraph" style:default-outline-level="">
      <style:paragraph-properties fo:line-height="100%" fo:text-align="start" style:justify-single-word="false" fo:orphans="2" fo:widows="2" style:writing-mode="lr-tb"/>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GPS_20_L2_20_Numbered_20_Bold_20_Heading_20_Char" style:display-name="GPS L2 Numbered Bold Heading Char" style:family="text">
      <style:text-properties style:font-name="Calibri" fo:font-family="Calibri" style:font-family-generic="roman" style:font-pitch="variable" fo:font-weight="bold" style:font-name-asian="Times New Roman" style:font-family-asian="'Times New Roman'" style:font-family-generic-asian="system" style:font-pitch-asian="variable" style:language-asian="zh" style:country-asian="CN" style:font-weight-asian="bold"/>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fo:font-size="10pt" style:font-size-asian="10pt" style:font-size-complex="10pt"/>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ListLabel_20_1" style:display-name="ListLabel 1" style:family="text">
      <style:text-properties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1" style:display-name="ListLabel 11"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2" style:display-name="ListLabel 1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5" style:display-name="ListLabel 1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8" style:display-name="ListLabel 1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fo:font-size="12pt" style:text-underline-style="none" fo:font-weight="normal" style:font-name-asian="Arial1" style:font-family-asian="Arial" style:font-family-generic-asian="system" style:font-pitch-asian="variable" style:font-weight-asian="normal" style:font-name-complex="Arial1" style:font-family-complex="Arial" style:font-family-generic-complex="system" style:font-pitch-complex="variable" style:font-weight-complex="normal"/>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fo:font-size="20pt" style:text-underline-style="none" fo:font-weight="normal" style:font-name-asian="Arial1" style:font-family-asian="Arial" style:font-family-generic-asian="system" style:font-pitch-asian="variable" style:font-weight-asian="normal" style:font-name-complex="Arial1" style:font-family-complex="Arial" style:font-family-generic-complex="system" style:font-pitch-complex="variable" style:font-weight-complex="normal"/>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font-size="12pt" style:text-underline-style="none" fo:font-weight="bold"/>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font-size="12pt" style:text-underline-style="none" fo:font-weight="normal" style:font-name-asian="Arial1" style:font-family-asian="Arial" style:font-family-generic-asian="system" style:font-pitch-asian="variable" style:font-weight-asian="normal" style:font-name-complex="Arial1" style:font-family-complex="Arial" style:font-family-generic-complex="system" style:font-pitch-complex="variable" style:font-weight-complex="normal"/>
    </style:style>
    <style:style style:name="ListLabel_20_47" style:display-name="ListLabel 47" style:family="text">
      <style:text-properties fo:font-size="12pt"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fo:font-size="12pt"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fo:font-size="12pt"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4" style:display-name="ListLabel 74"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75" style:display-name="ListLabel 75"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6" style:display-name="ListLabel 76"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7" style:display-name="ListLabel 77"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8" style:display-name="ListLabel 78"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9" style:display-name="ListLabel 79"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80" style:display-name="ListLabel 80"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81" style:display-name="ListLabel 81"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82" style:display-name="ListLabel 82" style:family="text">
      <style:text-properties fo:color="#1155cc" fo:font-size="12pt" style:text-underline-style="solid" style:text-underline-width="auto" style:text-underline-color="font-color" style:font-size-asian="12pt" style:font-size-complex="12pt"/>
    </style:style>
    <style:style style:name="ListLabel_20_83" style:display-name="ListLabel 83" style:family="text">
      <style:text-properties fo:color="#0000ff" fo:font-size="12pt" style:text-underline-style="solid" style:text-underline-width="auto" style:text-underline-color="font-color" style:font-size-asian="12pt" style:font-size-complex="12pt"/>
    </style:style>
    <style:style style:name="ListLabel_20_84" style:display-name="ListLabel 84" style:family="text">
      <style:text-properties fo:color="#1155cc" fo:font-size="12pt" style:text-underline-style="solid" style:text-underline-width="auto" style:text-underline-color="font-color" style:font-size-asian="12pt" style:font-size-complex="12pt" fo:background-color="#ffffff"/>
    </style:style>
    <style:style style:name="ListLabel_20_85" style:display-name="ListLabel 85" style:family="text">
      <style:text-properties fo:font-variant="normal" fo:text-transform="none" fo:color="#000080"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0"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1"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22"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4"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25"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6"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7"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3"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5"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7"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8"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9"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1"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52"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3"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4"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65"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66"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6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68"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9"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0"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71"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72"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7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style:text-properties style:font-name="Noto San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style:text-properties style:font-name="Noto San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style:text-properties style:font-name="Noto San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style:text-properties style:font-name="Noto San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style:text-properties style:font-name="Noto San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style:text-properties style:font-name="Noto San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style:text-properties style:font-name="Noto San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1965in" fo:margin-left="0in" fo:margin-right="0in" fo:margin-bottom="0in"/>
      </style:header-style>
      <style:footer-style>
        <style:header-footer-properties fo:min-height="0.5in" fo:margin-left="0in" fo:margin-right="0in" fo:margin-top="0.4602in" style:dynamic-spacing="true"/>
      </style:footer-style>
    </style:page-layout>
    <style:page-layout style:name="Mpm2">
      <style:page-layout-properties fo:page-width="8.2681in" fo:page-height="11.6929in" style:num-format="1" style:print-orientation="portrait" fo:margin-top="0.5in" fo:margin-bottom="1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page-layout>
  </office:automatic-styles>
  <office:master-styles>
    <style:master-page style:name="Standard" style:page-layout-name="Mpm1">
      <style:header>
        <text:p text:style-name="Header"/>
      </style:header>
      <style:footer>
        <text:p text:style-name="Standard"><text:page-number text:select-page="current">13</text:page-number></text:p>
      </style:footer>
    </style:master-page>
    <style:master-page style:name="First_20_Page" style:display-name="First Page" style:page-layout-name="Mpm2" style:next-style-name="Standard">
      <style:header>
        <text:p text:style-name="Standard"/>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5-01-07T09:05:00</meta:creation-date>
    <meta:initial-creator>Lesley Groves</meta:initial-creator>
    <meta:document-statistic meta:table-count="2" meta:image-count="9" meta:object-count="0" meta:page-count="13" meta:paragraph-count="222" meta:word-count="3780" meta:character-count="23993" meta:non-whitespace-character-count="20371"/>
    <meta:generator>LibreOfficeDev/6.0.5.2$Linux_X86_64 LibreOffice_project/</meta:generator>
  </office:meta>
</office:document-meta>
</file>