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settings.xml" manifest:media-type="text/xml"/>
  <manifest:file-entry manifest:full-path="styles.xml" manifest:media-type="text/xml"/>
  <manifest:file-entry manifest:full-path="media/image16.jpg" manifest:media-type="image/jpe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jpg" manifest:media-type="image/jpe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jpg" manifest:media-type="image/jpeg"/>
  <manifest:file-entry manifest:full-path="media/image25.jpg" manifest:media-type="image/jpe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jpg" manifest:media-type="image/jpeg"/>
  <manifest:file-entry manifest:full-path="media/image36.png" manifest:media-type="image/png"/>
  <manifest:file-entry manifest:full-path="media/image37.jpg" manifest:media-type="image/jpeg"/>
  <manifest:file-entry manifest:full-path="media/image38.png" manifest:media-type="image/png"/>
  <manifest:file-entry manifest:full-path="media/image39.jpg" manifest:media-type="image/jpeg"/>
  <manifest:file-entry manifest:full-path="media/image40.png" manifest:media-type="image/png"/>
  <manifest:file-entry manifest:full-path="media/image41.jpg" manifest:media-type="image/jpeg"/>
  <manifest:file-entry manifest:full-path="media/image42.jpg" manifest:media-type="image/jpeg"/>
  <manifest:file-entry manifest:full-path="media/image43.jpg" manifest:media-type="image/jpeg"/>
  <manifest:file-entry manifest:full-path="media/image44.png" manifest:media-type="image/png"/>
  <manifest:file-entry manifest:full-path="media/image45.png" manifest:media-type="image/png"/>
  <manifest:file-entry manifest:full-path="media/image46.jpg" manifest:media-type="image/jpeg"/>
  <manifest:file-entry manifest:full-path="media/image47.png" manifest:media-type="image/png"/>
  <manifest:file-entry manifest:full-path="media/image48.png" manifest:media-type="image/png"/>
  <manifest:file-entry manifest:full-path="media/image49.jpg" manifest:media-type="image/jpeg"/>
  <manifest:file-entry manifest:full-path="media/image50.jpg" manifest:media-type="image/jpeg"/>
  <manifest:file-entry manifest:full-path="media/image51.png" manifest:media-type="image/png"/>
  <manifest:file-entry manifest:full-path="media/image52.png" manifest:media-type="image/png"/>
  <manifest:file-entry manifest:full-path="media/image53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paragraph" style:name="a7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3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4" style:parent-style-name="Graphics">
      <style:graphic-properties draw:fill="none" fo:clip="rect(0in, 0in, 0in, 0in)" draw:stroke="none" draw:image-opacity="100%"/>
    </style:style>
    <style:style style:family="graphic" style:name="a683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4" style:parent-style-name="Graphics">
      <style:graphic-properties draw:fill="none" fo:clip="rect(0in, 0in, 0in, 0in)" draw:stroke="none" draw:image-opacity="100%"/>
    </style:style>
    <style:style style:family="paragraph" style:name="a7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7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87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1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91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32" style:parent-style-name="Graphics">
      <style:graphic-properties draw:fill="none" fo:clip="rect(0in, 0in, 0in, 0in)" draw:stroke="none" draw:image-opacity="100%"/>
    </style:style>
    <style:style style:family="text" style:name="a7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2" style:parent-style-name="Graphics">
      <style:graphic-properties draw:fill="none" fo:clip="rect(0in, 0in, 0in, 0in)" draw:stroke="none" draw:image-opacity="100%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5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95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9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9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7">
      <style:graphic-properties draw:fill="none" draw:stroke="none"/>
    </style:style>
    <style:style style:family="graphic" style:name="a740" style:parent-style-name="Graphics">
      <style:graphic-properties draw:fill="none" fo:clip="rect(0in, 0in, 0in, 0in)" draw:stroke="none" draw:image-opacity="100%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7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3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7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48" style:parent-style-name="Graphics">
      <style:graphic-properties draw:fill="none" fo:clip="rect(0in, 0in, 0in, 0in)" draw:stroke="none" draw:image-opacity="100%"/>
    </style:style>
    <style:style style:family="text" style:name="a7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7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7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51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5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56" style:parent-style-name="Graphics">
      <style:graphic-properties draw:fill="none" fo:clip="rect(0in, 0in, 0in, 0in)" draw:stroke="none" draw:image-opacity="100%"/>
    </style:style>
    <style:style style:family="text" style:name="a7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652" style:parent-style-name="Graphics">
      <style:graphic-properties draw:fill="none" fo:clip="rect(0in, 0in, 0in, 0in)" draw:stroke="none" draw:image-opacity="100%"/>
    </style:style>
    <style:style style:family="text" style:name="a6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5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9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63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64" style:parent-style-name="Graphics">
      <style:graphic-properties draw:fill="none" fo:clip="rect(0in, 0in, 0in, 0in)" draw:stroke="none" draw:image-opacity="100%"/>
    </style:style>
    <style:style style:family="presentation" style:name="a765">
      <style:graphic-properties draw:fill="none" draw:stroke="none"/>
    </style:style>
    <style:style style:family="presentation" style:name="a7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6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7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00" style:parent-style-name="Graphics">
      <style:graphic-properties draw:fill="none" fo:clip="rect(0in, 0in, 0in, 0in)" draw:stroke="none" draw:image-opacity="100%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0" style:parent-style-name="Graphics">
      <style:graphic-properties draw:fill="none" fo:clip="rect(0in, 0in, 0in, 0in)" draw:stroke="none" draw:image-opacity="100%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3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3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7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7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08" style:parent-style-name="Graphics">
      <style:graphic-properties draw:fill="none" fo:clip="rect(0in, 0in, 0in, 0in)" draw:stroke="none" draw:image-opacity="100%"/>
    </style:style>
    <style:style style:family="paragraph" style:name="a7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8" style:parent-style-name="Graphics">
      <style:graphic-properties draw:fill="none" fo:clip="rect(0in, 0in, 0in, 0in)" draw:stroke="none" draw:image-opacity="100%"/>
    </style:style>
    <style:style style:family="text" style:name="a7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5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71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5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6" style:parent-style-name="Graphics">
      <style:graphic-properties draw:fill="none" fo:clip="rect(0in, 0in, 0in, 0in)" draw:stroke="none" draw:image-opacity="100%"/>
    </style:style>
    <style:style style:family="graphic" style:name="a675">
      <style:graphic-properties fo:wrap-option="wrap" fo:padding-top="0.13328in" fo:padding-bottom="0.13328in" fo:padding-left="0.13328in" fo:padding-right="0.1332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7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 style:parent-style-name="Graphics">
      <style:graphic-properties draw:fill="none" fo:clip="rect(0in, 0in, 0in, 0in)" draw:stroke="none" draw:image-opacity="100%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781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9">
      <style:graphic-properties fo:wrap-option="wrap" fo:padding-top="0.13328in" fo:padding-bottom="0.13328in" fo:padding-left="0.13328in" fo:padding-right="0.13328in" draw:textarea-vertical-align="middle" draw:textarea-horizontal-align="left" draw:fill="solid" draw:fill-color="#ffc900" draw:opacity="100%" draw:stroke="solid" svg:stroke-width="0.01042in" svg:stroke-color="#ffc9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5">
      <style:graphic-properties draw:fill="none" draw:stroke="none"/>
    </style:style>
    <style:style style:family="presentation" style:name="a7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presentation>
      <draw:page draw:name="Slide1" draw:style-name="a628" draw:master-page-name="Master1-Layout3-cust-TITLE_1_1" presentation:presentation-page-layout-name="Master1-PPL3" draw:id="Slide-256">
        <draw:frame draw:id="id178" presentation:style-name="a632" draw:name="Google Shape;223;p39" svg:x="0.32715in" svg:y="1.31037in" svg:width="4.00755in" svg:height="2.2769in" presentation:class="title" presentation:placeholder="false">
          <draw:text-box>
            <text:p text:style-name="a631" text:class-names="" text:cond-style-name=""><text:span text:style-name="a629" text:class-names="">RM6202 Tail Spend Solution: Product categories</text:span><text:span text:style-name="a630" text:class-names=""/></text:p>
          </draw:text-box>
          <svg:title/>
          <svg:desc/>
        </draw:frame>
        <draw:frame draw:id="id179" presentation:style-name="a636" draw:name="Google Shape;224;p39" svg:x="0.38014in" svg:y="3.93873in" svg:width="3.90157in" svg:height="1.33333in" presentation:class="title" presentation:placeholder="false">
          <draw:text-box>
            <text:p text:style-name="a635" text:class-names="" text:cond-style-name=""><text:span text:style-name="a633" text:class-names="">Last updated: 10 August 2026</text:span><text:span text:style-name="a634" text:class-names=""/></text:p>
          </draw:text-box>
          <svg:title/>
          <svg:desc/>
        </draw:frame>
        <presentation:notes draw:style-name="a639">
          <draw:page-thumbnail draw:page-number="1" svg:x="0.41667in" svg:y="0.75in" svg:width="6.66667in" svg:height="3.75in" presentation:class="page" draw:id="id180" presentation:style-name="a637" draw:name="Google Shape;220;g36b7dcb9cc9_0_133:notes">
            <svg:title/>
            <svg:desc/>
          </draw:page-thumbnail>
          <draw:frame draw:id="id181" presentation:style-name="a638" draw:name="Google Shape;221;g36b7dcb9cc9_0_133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640" draw:master-page-name="Master1-Layout15-cust-CUSTOM_4" presentation:presentation-page-layout-name="Master1-PPL15" draw:id="Slide-257">
        <draw:frame draw:id="id182" presentation:style-name="a644" draw:name="Google Shape;229;p40" svg:x="0.49776in" svg:y="0.6276in" svg:width="10.47867in" svg:height="0.58235in" presentation:class="title" presentation:placeholder="false">
          <draw:text-box>
            <text:p text:style-name="a643" text:class-names="" text:cond-style-name=""><text:span text:style-name="a641" text:class-names="">RM6202 product categories</text:span><text:span text:style-name="a642" text:class-names=""/></text:p>
          </draw:text-box>
          <svg:title/>
          <svg:desc/>
        </draw:frame>
        <draw:g draw:name="Google Shape;230;p40" draw:id="id183">
          <svg:title/>
          <svg:desc/>
          <draw:g draw:name="Google Shape;231;p40" draw:id="id184">
            <svg:title/>
            <svg:desc/>
            <draw:custom-shape svg:x="1.67942in" svg:y="3.49605in" svg:width="1.1811in" svg:height="0.98425in" draw:id="id241" draw:style-name="a759" draw:name="Google Shape;232;p40">
              <svg:title/>
              <svg:desc/>
              <text:p text:style-name="a758" text:class-names="" text:cond-style-name=""><text:span text:style-name="a757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42" draw:style-name="a763" draw:name="Google Shape;233;p40" svg:x="1.1468in" svg:y="4.37473in" svg:width="2.24639in" svg:height="0.80774in">
              <draw:text-box>
                <text:p text:style-name="a762" text:class-names="" text:cond-style-name=""><text:span text:style-name="a760" text:class-names="">Non-Clinical PPE &amp; Workwear</text:span><text:span text:style-name="a761" text:class-names=""/></text:p>
              </draw:text-box>
              <svg:title/>
              <svg:desc/>
            </draw:frame>
            <draw:frame draw:id="id243" draw:style-name="a764" draw:name="Google Shape;234;p40" svg:x="1.84384in" svg:y="3.5657in" svg:width="0.86614in" svg:height="0.86614in" style:rel-width="scale" style:rel-height="scale">
              <draw:image xlink:href="media/image1.png" xlink:type="simple" xlink:show="embed" xlink:actuate="onLoad"/>
              <svg:title/>
              <svg:desc/>
            </draw:frame>
          </draw:g>
          <draw:g draw:name="Google Shape;235;p40" draw:id="id185">
            <svg:title/>
            <svg:desc/>
            <draw:custom-shape svg:x="3.93496in" svg:y="3.49606in" svg:width="1.1811in" svg:height="0.98425in" draw:id="id238" draw:style-name="a751" draw:name="Google Shape;236;p40">
              <svg:title/>
              <svg:desc/>
              <text:p text:style-name="a750" text:class-names="" text:cond-style-name=""><text:span text:style-name="a749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39" draw:style-name="a755" draw:name="Google Shape;237;p40" svg:x="3.71301in" svg:y="4.36571in" svg:width="1.61417in" svg:height="0.80774in">
              <draw:text-box>
                <text:p text:style-name="a754" text:class-names="" text:cond-style-name=""><text:span text:style-name="a752" text:class-names="">Warehouse &amp; Industrial</text:span><text:span text:style-name="a753" text:class-names=""/></text:p>
              </draw:text-box>
              <svg:title/>
              <svg:desc/>
            </draw:frame>
            <draw:frame draw:id="id240" draw:style-name="a756" draw:name="Google Shape;238;p40" svg:x="4.14068in" svg:y="3.56571in" svg:width="0.7874in" svg:height="0.7874in" style:rel-width="scale" style:rel-height="scale">
              <draw:image xlink:href="media/image2.png" xlink:type="simple" xlink:show="embed" xlink:actuate="onLoad"/>
              <svg:title/>
              <svg:desc/>
            </draw:frame>
          </draw:g>
          <draw:g draw:name="Google Shape;239;p40" draw:id="id186">
            <svg:title/>
            <svg:desc/>
            <draw:custom-shape svg:x="11.10755in" svg:y="1.75301in" svg:width="1.1811in" svg:height="0.98425in" draw:id="id235" draw:style-name="a743" draw:name="Google Shape;240;p40">
              <svg:title/>
              <svg:desc/>
              <text:p text:style-name="a742" text:class-names="" text:cond-style-name=""><text:span text:style-name="a741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36" draw:style-name="a747" draw:name="Google Shape;241;p40" svg:x="10.73289in" svg:y="2.60947in" svg:width="1.93045in" svg:height="0.80774in">
              <draw:text-box>
                <text:p text:style-name="a746" text:class-names="" text:cond-style-name=""><text:span text:style-name="a744" text:class-names="">Professional Tools</text:span><text:span text:style-name="a745" text:class-names=""/></text:p>
              </draw:text-box>
              <svg:title/>
              <svg:desc/>
            </draw:frame>
            <draw:frame draw:id="id237" draw:style-name="a748" draw:name="Google Shape;242;p40" svg:x="11.31424in" svg:y="1.84362in" svg:width="0.86614in" svg:height="0.86614in" style:rel-width="scale" style:rel-height="scale">
              <draw:image xlink:href="media/image3.png" xlink:type="simple" xlink:show="embed" xlink:actuate="onLoad"/>
              <svg:title/>
              <svg:desc>Hammer</svg:desc>
            </draw:frame>
          </draw:g>
          <draw:g draw:name="Google Shape;243;p40" draw:id="id187">
            <svg:title/>
            <svg:desc/>
            <draw:custom-shape svg:x="8.79285in" svg:y="1.75301in" svg:width="1.1811in" svg:height="0.98425in" draw:id="id232" draw:style-name="a735" draw:name="Google Shape;244;p40">
              <svg:title/>
              <svg:desc/>
              <text:p text:style-name="a734" text:class-names="" text:cond-style-name=""><text:span text:style-name="a733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33" draw:style-name="a739" draw:name="Google Shape;245;p40" svg:x="8.63331in" svg:y="2.61762in" svg:width="1.71982in" svg:height="0.80774in">
              <draw:text-box>
                <text:p text:style-name="a738" text:class-names="" text:cond-style-name=""><text:span text:style-name="a736" text:class-names="">Safety Equipment</text:span><text:span text:style-name="a737" text:class-names=""/></text:p>
              </draw:text-box>
              <svg:title/>
              <svg:desc/>
            </draw:frame>
            <draw:frame draw:id="id234" draw:style-name="a740" draw:name="Google Shape;246;p40" svg:x="8.95033in" svg:y="1.84362in" svg:width="0.86614in" svg:height="0.86614in" style:rel-width="scale" style:rel-height="scale">
              <draw:image xlink:href="media/image4.png" xlink:type="simple" xlink:show="embed" xlink:actuate="onLoad"/>
              <svg:title/>
              <svg:desc>Electrician</svg:desc>
            </draw:frame>
          </draw:g>
          <draw:g draw:name="Google Shape;247;p40" draw:id="id188">
            <svg:title/>
            <svg:desc/>
            <draw:custom-shape svg:x="6.38677in" svg:y="1.75301in" svg:width="1.1811in" svg:height="0.98425in" draw:id="id229" draw:style-name="a727" draw:name="Google Shape;248;p40">
              <svg:title/>
              <svg:desc/>
              <text:p text:style-name="a726" text:class-names="" text:cond-style-name=""><text:span text:style-name="a725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30" draw:style-name="a731" draw:name="Google Shape;249;p40" svg:x="6.16666in" svg:y="2.61761in" svg:width="1.61417in" svg:height="0.80774in">
              <draw:text-box>
                <text:p text:style-name="a730" text:class-names="" text:cond-style-name=""><text:span text:style-name="a728" text:class-names="">Electrical Items</text:span><text:span text:style-name="a729" text:class-names=""/></text:p>
              </draw:text-box>
              <svg:title/>
              <svg:desc/>
            </draw:frame>
            <draw:frame draw:id="id231" draw:style-name="a732" draw:name="Google Shape;250;p40" svg:x="6.53883in" svg:y="1.848in" svg:width="0.86614in" svg:height="0.86614in" style:rel-width="scale" style:rel-height="scale">
              <draw:image xlink:href="media/image5.png" xlink:type="simple" xlink:show="embed" xlink:actuate="onLoad"/>
              <svg:title/>
              <svg:desc>Lightning bolt</svg:desc>
            </draw:frame>
          </draw:g>
          <draw:g draw:name="Google Shape;251;p40" draw:id="id189">
            <svg:title/>
            <svg:desc/>
            <draw:custom-shape svg:x="3.93496in" svg:y="1.75301in" svg:width="1.1811in" svg:height="0.98425in" draw:id="id226" draw:style-name="a719" draw:name="Google Shape;252;p40">
              <svg:title/>
              <svg:desc/>
              <text:p text:style-name="a718" text:class-names="" text:cond-style-name=""><text:span text:style-name="a717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27" draw:style-name="a723" draw:name="Google Shape;253;p40" svg:x="3.71487in" svg:y="2.61762in" svg:width="1.93045in" svg:height="0.80774in">
              <draw:text-box>
                <text:p text:style-name="a722" text:class-names="" text:cond-style-name=""><text:span text:style-name="a720" text:class-names="">Cleaning Equipment</text:span><text:span text:style-name="a721" text:class-names=""/></text:p>
              </draw:text-box>
              <svg:title/>
              <svg:desc/>
            </draw:frame>
            <draw:frame draw:id="id228" draw:style-name="a724" draw:name="Google Shape;254;p40" svg:x="4.06147in" svg:y="1.84362in" svg:width="0.86614in" svg:height="0.86614in" style:rel-width="scale" style:rel-height="scale">
              <draw:image xlink:href="media/image6.png" xlink:type="simple" xlink:show="embed" xlink:actuate="onLoad"/>
              <svg:title/>
              <svg:desc>Mop and bucket</svg:desc>
            </draw:frame>
          </draw:g>
          <draw:g draw:name="Google Shape;255;p40" draw:id="id190">
            <svg:title/>
            <svg:desc/>
            <draw:custom-shape svg:x="1.67942in" svg:y="1.75301in" svg:width="1.1811in" svg:height="0.98425in" draw:id="id223" draw:style-name="a711" draw:name="Google Shape;256;p40">
              <svg:title/>
              <svg:desc/>
              <text:p text:style-name="a710" text:class-names="" text:cond-style-name=""><text:span text:style-name="a709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24" draw:style-name="a715" draw:name="Google Shape;257;p40" svg:x="1.46289in" svg:y="2.61761in" svg:width="1.61417in" svg:height="0.80774in">
              <draw:text-box>
                <text:p text:style-name="a714" text:class-names="" text:cond-style-name=""><text:span text:style-name="a712" text:class-names="">Catering Supplies</text:span><text:span text:style-name="a713" text:class-names=""/></text:p>
              </draw:text-box>
              <svg:title/>
              <svg:desc/>
            </draw:frame>
            <draw:frame draw:id="id225" draw:style-name="a716" draw:name="Google Shape;258;p40" svg:x="1.8369in" svg:y="1.84362in" svg:width="0.86614in" svg:height="0.86614in" style:rel-width="scale" style:rel-height="scale">
              <draw:image xlink:href="media/image7.png" xlink:type="simple" xlink:show="embed" xlink:actuate="onLoad"/>
              <svg:title/>
              <svg:desc>Covered plate</svg:desc>
            </draw:frame>
          </draw:g>
          <draw:g draw:name="Google Shape;259;p40" draw:id="id191">
            <svg:title/>
            <svg:desc/>
            <draw:custom-shape svg:x="6.38677in" svg:y="3.49605in" svg:width="1.1811in" svg:height="0.98425in" draw:id="id220" draw:style-name="a703" draw:name="Google Shape;260;p40">
              <svg:title/>
              <svg:desc/>
              <text:p text:style-name="a702" text:class-names="" text:cond-style-name=""><text:span text:style-name="a701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21" draw:style-name="a707" draw:name="Google Shape;261;p40" svg:x="5.79658in" svg:y="4.37113in" svg:width="2.35072in" svg:height="0.80774in">
              <draw:text-box>
                <text:p text:style-name="a706" text:class-names="" text:cond-style-name=""><text:span text:style-name="a704" text:class-names="">Sports &amp; Outdoor Equipment</text:span><text:span text:style-name="a705" text:class-names=""/></text:p>
              </draw:text-box>
              <svg:title/>
              <svg:desc/>
            </draw:frame>
            <draw:frame draw:id="id222" draw:style-name="a708" draw:name="Google Shape;262;p40" svg:x="6.64941in" svg:y="3.60168in" svg:width="0.7874in" svg:height="0.7874in" style:rel-width="scale" style:rel-height="scale">
              <draw:image xlink:href="media/image8.png" xlink:type="simple" xlink:show="embed" xlink:actuate="onLoad"/>
              <svg:title/>
              <svg:desc/>
            </draw:frame>
          </draw:g>
          <draw:g draw:name="Google Shape;263;p40" draw:id="id192">
            <svg:title/>
            <svg:desc/>
            <draw:custom-shape svg:x="8.79285in" svg:y="3.49605in" svg:width="1.1811in" svg:height="0.98425in" draw:id="id217" draw:style-name="a695" draw:name="Google Shape;264;p40">
              <svg:title/>
              <svg:desc/>
              <text:p text:style-name="a694" text:class-names="" text:cond-style-name=""><text:span text:style-name="a693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18" draw:style-name="a699" draw:name="Google Shape;265;p40" svg:x="8.09314in" svg:y="4.36893in" svg:width="2.69455in" svg:height="0.80774in">
              <draw:text-box>
                <text:p text:style-name="a698" text:class-names="" text:cond-style-name=""><text:span text:style-name="a696" text:class-names="">Non-Clinical &amp; Medical Lab Supplies</text:span><text:span text:style-name="a697" text:class-names=""/></text:p>
              </draw:text-box>
              <svg:title/>
              <svg:desc/>
            </draw:frame>
            <draw:frame draw:id="id219" draw:style-name="a700" draw:name="Google Shape;266;p40" svg:x="9.00734in" svg:y="3.59091in" svg:width="0.86614in" svg:height="0.86614in" style:rel-width="scale" style:rel-height="scale">
              <draw:image xlink:href="media/image9.png" xlink:type="simple" xlink:show="embed" xlink:actuate="onLoad"/>
              <svg:title/>
              <svg:desc/>
            </draw:frame>
          </draw:g>
          <draw:g draw:name="Google Shape;267;p40" draw:id="id193">
            <svg:title/>
            <svg:desc/>
            <draw:custom-shape svg:x="11.10755in" svg:y="3.49605in" svg:width="1.1811in" svg:height="0.98425in" draw:id="id214" draw:style-name="a687" draw:name="Google Shape;268;p40">
              <svg:title/>
              <svg:desc/>
              <text:p text:style-name="a686" text:class-names="" text:cond-style-name=""><text:span text:style-name="a685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15" draw:style-name="a691" draw:name="Google Shape;269;p40" svg:x="10.89101in" svg:y="4.37473in" svg:width="1.61417in" svg:height="0.80774in">
              <draw:text-box>
                <text:p text:style-name="a690" text:class-names="" text:cond-style-name=""><text:span text:style-name="a688" text:class-names="">Shipping &amp; Packaging</text:span><text:span text:style-name="a689" text:class-names=""/></text:p>
              </draw:text-box>
              <svg:title/>
              <svg:desc/>
            </draw:frame>
            <draw:frame draw:id="id216" draw:style-name="a692" draw:name="Google Shape;270;p40" svg:x="11.26503in" svg:y="3.61416in" svg:width="0.86614in" svg:height="0.86614in" style:rel-width="scale" style:rel-height="scale">
              <draw:image xlink:href="media/image10.png" xlink:type="simple" xlink:show="embed" xlink:actuate="onLoad"/>
              <svg:title/>
              <svg:desc>Box</svg:desc>
            </draw:frame>
          </draw:g>
          <draw:g draw:name="Google Shape;271;p40" draw:id="id194">
            <svg:title/>
            <svg:desc/>
            <draw:custom-shape svg:x="1.67942in" svg:y="5.33525in" svg:width="1.1811in" svg:height="0.98425in" draw:id="id211" draw:style-name="a679" draw:name="Google Shape;272;p40">
              <svg:title/>
              <svg:desc/>
              <text:p text:style-name="a678" text:class-names="" text:cond-style-name=""><text:span text:style-name="a677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12" draw:style-name="a683" draw:name="Google Shape;273;p40" svg:x="1.42957in" svg:y="6.18898in" svg:width="1.61417in" svg:height="0.53871in">
              <draw:text-box>
                <text:p text:style-name="a682" text:class-names="" text:cond-style-name=""><text:span text:style-name="a680" text:class-names="">Furniture</text:span><text:span text:style-name="a681" text:class-names=""/></text:p>
              </draw:text-box>
              <svg:title/>
              <svg:desc/>
            </draw:frame>
            <draw:frame draw:id="id213" draw:style-name="a684" draw:name="Google Shape;274;p40" svg:x="1.84384in" svg:y="5.39688in" svg:width="0.86614in" svg:height="0.86614in" style:rel-width="scale" style:rel-height="scale">
              <draw:image xlink:href="media/image11.png" xlink:type="simple" xlink:show="embed" xlink:actuate="onLoad"/>
              <svg:title/>
              <svg:desc>Table and chairs</svg:desc>
            </draw:frame>
          </draw:g>
          <draw:g draw:name="Google Shape;275;p40" draw:id="id195">
            <svg:title/>
            <svg:desc/>
            <draw:custom-shape svg:x="3.93496in" svg:y="5.33524in" svg:width="1.1811in" svg:height="0.98425in" draw:id="id208" draw:style-name="a671" draw:name="Google Shape;276;p40">
              <svg:title/>
              <svg:desc/>
              <text:p text:style-name="a670" text:class-names="" text:cond-style-name=""><text:span text:style-name="a669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09" draw:style-name="a675" draw:name="Google Shape;277;p40" svg:x="3.71301in" svg:y="6.17994in" svg:width="1.61417in" svg:height="0.80774in">
              <draw:text-box>
                <text:p text:style-name="a674" text:class-names="" text:cond-style-name=""><text:span text:style-name="a672" text:class-names="">Office Supplies</text:span><text:span text:style-name="a673" text:class-names=""/></text:p>
              </draw:text-box>
              <svg:title/>
              <svg:desc/>
            </draw:frame>
            <draw:frame draw:id="id210" draw:style-name="a676" draw:name="Google Shape;278;p40" svg:x="4.10131in" svg:y="5.39429in" svg:width="0.86614in" svg:height="0.86614in" style:rel-width="scale" style:rel-height="scale">
              <draw:image xlink:href="media/image12.png" xlink:type="simple" xlink:show="embed" xlink:actuate="onLoad"/>
              <svg:title/>
              <svg:desc>Paperclip</svg:desc>
            </draw:frame>
          </draw:g>
          <draw:g draw:name="Google Shape;279;p40" draw:id="id196">
            <svg:title/>
            <svg:desc/>
            <draw:custom-shape svg:x="6.38677in" svg:y="5.33525in" svg:width="1.1811in" svg:height="0.98425in" draw:id="id205" draw:style-name="a663" draw:name="Google Shape;280;p40">
              <svg:title/>
              <svg:desc/>
              <text:p text:style-name="a662" text:class-names="" text:cond-style-name=""><text:span text:style-name="a661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06" draw:style-name="a667" draw:name="Google Shape;281;p40" svg:x="5.95399in" svg:y="6.18538in" svg:width="2.03576in" svg:height="0.80774in">
              <draw:text-box>
                <text:p text:style-name="a666" text:class-names="" text:cond-style-name=""><text:span text:style-name="a664" text:class-names="">Occupational Safety</text:span><text:span text:style-name="a665" text:class-names=""/></text:p>
              </draw:text-box>
              <svg:title/>
              <svg:desc/>
            </draw:frame>
            <draw:frame draw:id="id207" draw:style-name="a668" draw:name="Google Shape;282;p40" svg:x="6.57286in" svg:y="5.40206in" svg:width="0.86614in" svg:height="0.86614in" style:rel-width="scale" style:rel-height="scale">
              <draw:image xlink:href="media/image13.png" xlink:type="simple" xlink:show="embed" xlink:actuate="onLoad"/>
              <svg:title/>
              <svg:desc>Protecting hand</svg:desc>
            </draw:frame>
          </draw:g>
          <draw:g draw:name="Google Shape;283;p40" draw:id="id197">
            <svg:title/>
            <svg:desc/>
            <draw:custom-shape svg:x="11.10755in" svg:y="5.33524in" svg:width="1.1811in" svg:height="0.98425in" draw:id="id202" draw:style-name="a655" draw:name="Google Shape;284;p40">
              <svg:title/>
              <svg:desc/>
              <text:p text:style-name="a654" text:class-names="" text:cond-style-name=""><text:span text:style-name="a653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03" draw:style-name="a659" draw:name="Google Shape;285;p40" svg:x="10.89101in" svg:y="6.28416in" svg:width="1.61417in" svg:height="0.53871in">
              <draw:text-box>
                <text:p text:style-name="a658" text:class-names="" text:cond-style-name=""><text:span text:style-name="a656" text:class-names="">Facilities</text:span><text:span text:style-name="a657" text:class-names=""/></text:p>
              </draw:text-box>
              <svg:title/>
              <svg:desc/>
            </draw:frame>
            <draw:frame draw:id="id204" draw:style-name="a660" draw:name="Google Shape;286;p40" svg:x="11.26503in" svg:y="5.39429in" svg:width="0.86614in" svg:height="0.86614in" style:rel-width="scale" style:rel-height="scale">
              <draw:image xlink:href="media/image14.png" xlink:type="simple" xlink:show="embed" xlink:actuate="onLoad"/>
              <svg:title/>
              <svg:desc>Briefcase</svg:desc>
            </draw:frame>
          </draw:g>
          <draw:g draw:name="Google Shape;287;p40" draw:id="id198">
            <svg:title/>
            <svg:desc/>
            <draw:custom-shape svg:x="8.85772in" svg:y="5.33396in" svg:width="1.1811in" svg:height="0.98425in" draw:id="id199" draw:style-name="a647" draw:name="Google Shape;288;p40">
              <svg:title/>
              <svg:desc/>
              <text:p text:style-name="a646" text:class-names="" text:cond-style-name=""><text:span text:style-name="a645" text:class-names=""/></text:p>
              <draw:enhanced-geometry xmlns:dr3d="urn:oasis:names:tc:opendocument:xmlns:dr3d:1.0" draw:type="non-primitive" svg:viewBox="0 0 120000 120000" draw:enhanced-path="M 0 60000 L 0 60000 C 0 26863 26863 0 60000 0 93137 0 120000 26863 120000 60000 120000 93137 93137 120000 60000 120000 26863 120000 0 93137 0 600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000"/>
                <draw:equation draw:name="f7" draw:formula="?f4 / 1200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200" draw:style-name="a651" draw:name="Google Shape;289;p40" svg:x="8.42259in" svg:y="6.21559in" svg:width="1.93045in" svg:height="0.80774in">
              <draw:text-box>
                <text:p text:style-name="a650" text:class-names="" text:cond-style-name=""><text:span text:style-name="a648" text:class-names="">Kitchen Appliances</text:span><text:span text:style-name="a649" text:class-names=""/></text:p>
              </draw:text-box>
              <svg:title/>
              <svg:desc/>
            </draw:frame>
            <draw:frame draw:id="id201" draw:style-name="a652" draw:name="Google Shape;290;p40" svg:x="9.00654in" svg:y="5.36855in" svg:width="0.88346in" svg:height="0.86614in" style:rel-width="scale" style:rel-height="scale">
              <draw:image xlink:href="media/image15.png" xlink:type="simple" xlink:show="embed" xlink:actuate="onLoad"/>
              <svg:title/>
              <svg:desc/>
            </draw:frame>
          </draw:g>
        </draw:g>
        <presentation:notes draw:style-name="a767">
          <draw:page-thumbnail draw:page-number="2" svg:x="0.41667in" svg:y="0.75in" svg:width="6.66667in" svg:height="3.75in" presentation:class="page" draw:id="id244" presentation:style-name="a765" draw:name="Google Shape;226;g33d49499ab0_0_305:notes">
            <svg:title/>
            <svg:desc/>
          </draw:page-thumbnail>
          <draw:frame draw:id="id245" presentation:style-name="a766" draw:name="Google Shape;227;g33d49499ab0_0_305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768" draw:master-page-name="Master1-Layout36-cust-CUSTOM_8" presentation:presentation-page-layout-name="Master1-PPL36" draw:id="Slide-258">
        <draw:frame draw:id="id246" presentation:style-name="a772" draw:name="Google Shape;295;p41" svg:x="1.00421in" svg:y="0.7868in" svg:width="3.44259in" svg:height="0.92224in" presentation:class="title" presentation:placeholder="false">
          <draw:text-box>
            <text:p text:style-name="a771" text:class-names="" text:cond-style-name=""><text:span text:style-name="a769" text:class-names="">Contact us for further information</text:span><text:span text:style-name="a770" text:class-names=""/></text:p>
          </draw:text-box>
          <svg:title/>
          <svg:desc/>
        </draw:frame>
        <draw:frame draw:id="id247" presentation:style-name="a784" draw:name="Google Shape;296;p41" svg:x="1.58754in" svg:y="3.14261in" svg:width="3.44259in" svg:height="1.26115in" presentation:class="title" presentation:placeholder="false">
          <draw:text-box>
            <text:p text:style-name="a775" text:class-names="" text:cond-style-name=""><text:span text:style-name="a773" text:class-names=""><text:a xlink:href="mailto:info@gca.gov.uk" text:style-name="" text:visited-style-name="">info@gca.gov.uk</text:a></text:span><text:span text:style-name="a774" text:class-names=""/></text:p>
            <text:p text:style-name="a778" text:class-names="" text:cond-style-name=""><text:span text:style-name="a776" text:class-names="">0345 410 2222</text:span><text:span text:style-name="a777" text:class-names=""/></text:p>
            <text:p text:style-name="a781" text:class-names="" text:cond-style-name=""><text:span text:style-name="a779" text:class-names=""><text:a xlink:href="http://www.gca.gov.uk/rm6202" text:style-name="" text:visited-style-name="">www.gca.gov.uk/rm6202</text:a></text:span><text:span text:style-name="a780" text:class-names=""/></text:p>
            <text:p text:style-name="a783" text:class-names="" text:cond-style-name=""><text:span text:style-name="a782" text:class-names=""/></text:p>
          </draw:text-box>
          <svg:title/>
          <svg:desc/>
        </draw:frame>
        <presentation:notes draw:style-name="a787">
          <draw:page-thumbnail draw:page-number="3" svg:x="0.41667in" svg:y="0.75in" svg:width="6.66667in" svg:height="3.75in" presentation:class="page" draw:id="id248" presentation:style-name="a785" draw:name="Google Shape;292;g33d49499ab0_0_268:notes">
            <svg:title/>
            <svg:desc/>
          </draw:page-thumbnail>
          <draw:frame draw:id="id249" presentation:style-name="a786" draw:name="Google Shape;293;g33d49499ab0_0_268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TITLE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2" style:display-name="TITLE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3" style:display-name="TITLE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4" style:display-name="TITLE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5" style:display-name="TITLE_1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6" style:display-name="TITLE_1_1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7" style:display-name="Title Only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8" style:display-name="Title Only_1_1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9" style:display-name="CUSTOM_2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0" style:display-name="CUSTOM_2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1" style:display-name="CUSTOM_2_1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2" style:display-name="CUSTOM_3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3" style:display-name="CUSTOM_3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4" style:display-name="CUSTOM_3_1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5" style:display-name="CUSTOM_4">
      <presentation:placeholder presentation:object="title" svg:x="0.51in" svg:y="1.75in" svg:width="10.83694in" svg:height="5.04987in"/>
      <presentation:placeholder presentation:object="title" svg:x="0.49776in" svg:y="0.6276in" svg:width="10.47867in" svg:height="0.58235in"/>
    </style:presentation-page-layout>
    <style:presentation-page-layout style:name="Master1-PPL16" style:display-name="CUSTOM_4_1">
      <presentation:placeholder presentation:object="title" svg:x="0.51in" svg:y="1.75in" svg:width="10.47867in" svg:height="5.04987in"/>
      <presentation:placeholder presentation:object="title" svg:x="0.49776in" svg:y="0.6276in" svg:width="10.47867in" svg:height="0.58235in"/>
    </style:presentation-page-layout>
    <style:presentation-page-layout style:name="Master1-PPL17" style:display-name="CUSTOM_5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</style:presentation-page-layout>
    <style:presentation-page-layout style:name="Master1-PPL18" style:display-name="CUSTOM_9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19" style:display-name="CUSTOM_9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20" style:display-name="CUSTOM_9_1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21" style:display-name="CUSTOM_9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  <presentation:placeholder presentation:object="title" svg:x="1.85548in" svg:y="4.20196in" svg:width="2.33858in" svg:height="1.96457in"/>
      <presentation:placeholder presentation:object="title" svg:x="5.56568in" svg:y="4.20196in" svg:width="2.33858in" svg:height="1.96457in"/>
      <presentation:placeholder presentation:object="title" svg:x="9.34641in" svg:y="4.20196in" svg:width="2.33858in" svg:height="1.96457in"/>
    </style:presentation-page-layout>
    <style:presentation-page-layout style:name="Master1-PPL22" style:display-name="CUSTOM_9_1_1_1_1">
      <presentation:placeholder presentation:object="title" svg:x="0.5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23" style:display-name="CUSTOM_9_1_1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24" style:display-name="CUSTOM_6">
      <presentation:placeholder presentation:object="title" svg:x="0.5in" svg:y="2.70992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5" style:display-name="CUSTOM_6_2">
      <presentation:placeholder presentation:object="title" svg:x="0.5in" svg:y="2.70609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6" style:display-name="CUSTOM_6_2_1">
      <presentation:placeholder presentation:object="title" svg:x="0.5in" svg:y="2.70978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7" style:display-name="CUSTOM_6_1">
      <presentation:placeholder presentation:object="title" svg:x="0.5in" svg:y="2.7053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8" style:display-name="CUSTOM_6_1_1">
      <presentation:placeholder presentation:object="title" svg:x="0.5in" svg:y="2.7053in" svg:width="3.26181in" svg:height="2in"/>
      <presentation:placeholder presentation:object="title" svg:x="0.51in" svg:y="4.87721in" svg:width="3.4685in" svg:height="1.5456in"/>
    </style:presentation-page-layout>
    <style:presentation-page-layout style:name="Master1-PPL29" style:display-name="CUSTOM_6_1_1_1">
      <presentation:placeholder presentation:object="title" svg:x="0.5in" svg:y="2.7053in" svg:width="3.26181in" svg:height="2in"/>
      <presentation:placeholder presentation:object="title" svg:x="0.51in" svg:y="4.86275in" svg:width="3.40125in" svg:height="1.5456in"/>
    </style:presentation-page-layout>
    <style:presentation-page-layout style:name="Master1-PPL30" style:display-name="CUSTOM_7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1" style:display-name="CUSTOM_7_2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2" style:display-name="CUSTOM_7_2_1">
      <presentation:placeholder presentation:object="title" svg:x="0.51in" svg:y="3.20161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3" style:display-name="CUSTOM_7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4" style:display-name="CUSTOM_7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5" style:display-name="CUSTOM_7_1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6" style:display-name="CUSTOM_8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presentation-page-layout style:name="Master1-PPL37" style:display-name="CUSTOM_8_1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210" style:parent-style-name="Graphics">
      <style:graphic-properties draw:fill="none" fo:clip="rect(0in, 12.29227in, 0in, 0in)" draw:stroke="none" draw:image-opacity="100%"/>
    </style:style>
    <style:style style:family="presentation" style:name="a211">
      <style:graphic-properties draw:fill="none" draw:stroke="non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5" style:parent-style-name="Graphics">
      <style:graphic-properties draw:fill="none" fo:clip="rect(0in, 0.01016in, 0in, 0.0097in)" draw:stroke="none" draw:image-opacity="100%"/>
    </style:style>
    <style:style style:family="presentation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6">
      <style:graphic-properties draw:fill="none" draw:stroke="none"/>
    </style:style>
    <style:style style:family="presentation" style:name="a441">
      <style:graphic-properties draw:fill="none" draw:stroke="non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7" style:parent-style-name="Graphics">
      <style:graphic-properties draw:fill="none" draw:stroke="none" draw:image-opacity="100%"/>
    </style:style>
    <style:style style:family="graphic" style:name="a448" style:parent-style-name="Graphics">
      <style:graphic-properties draw:fill="none" draw:stroke="none" draw:image-opacity="100%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2" style:parent-style-name="Graphics">
      <style:graphic-properties draw:fill="none" fo:clip="rect(1.32846in, 0in, 1.32846in, 0in)" draw:stroke="none" draw:image-opacity="100%"/>
    </style:style>
    <style:style style:family="graphic" style:name="a223" style:parent-style-name="Graphics">
      <style:graphic-properties draw:fill="none" fo:clip="rect(0in, 12.29227in, 0in, 0in)" draw:stroke="none" draw:image-opacity="100%"/>
    </style:style>
    <style:style style:family="graphic" style:name="a83" style:parent-style-name="Graphics">
      <style:graphic-properties draw:fill="none" draw:stroke="none" draw:image-opacity="100%"/>
    </style:style>
    <style:style style:family="presentation" style:name="a224">
      <style:graphic-properties draw:fill="none" draw:stroke="none"/>
    </style:style>
    <style:style style:family="graphic" style:name="a84" style:parent-style-name="Graphics">
      <style:graphic-properties draw:fill="none" draw:stroke="none" draw:image-opacity="100%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5">
      <style:graphic-properties draw:fill="none" draw:stroke="non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 style:parent-style-name="Graphics">
      <style:graphic-properties draw:fill="none" fo:clip="rect(0in, 0.01016in, 0in, 0.0097in)" draw:stroke="none" draw:image-opacity="100%"/>
    </style:style>
    <style:style style:family="graphic" style:name="a23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2">
      <style:graphic-properties draw:fill="none" draw:stroke="non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9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61" style:parent-style-name="Graphics">
      <style:graphic-properties draw:fill="none" fo:clip="rect(0in, 1.21536in, 0in, 1.21536in)" draw:stroke="none" draw:image-opacity="100%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2" style:parent-style-name="Graphics">
      <style:graphic-properties draw:fill="none" draw:stroke="none" draw:image-opacity="100%"/>
    </style:style>
    <style:style style:family="presentation" style:name="a2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" style:parent-style-name="Graphics">
      <style:graphic-properties draw:fill="none" fo:clip="rect(1.43282in, 0in, 1.43169in, 0in)" draw:stroke="none" draw:image-opacity="100%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39">
      <style:graphic-properties draw:fill="none" draw:stroke="none"/>
    </style:style>
    <style:style style:family="graphic" style:name="a99" style:parent-style-name="Graphics">
      <style:graphic-properties draw:fill="none" draw:stroke="none" draw:image-opacity="100%"/>
    </style:style>
    <style:style style:family="paragraph" style:name="a4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9">
      <style:graphic-properties draw:fill="none" draw:stroke="non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5" style:parent-style-name="Graphics">
      <style:graphic-properties draw:fill="none" fo:clip="rect(0in, 1.22389in, 0in, 1.22197in)" draw:stroke="none" draw:image-opacity="100%"/>
    </style:style>
    <style:style style:family="graphic" style:name="a476" style:parent-style-name="Graphics">
      <style:graphic-properties draw:fill="none" draw:stroke="none" draw:image-opacity="100%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4">
      <style:graphic-properties draw:fill="none" draw:stroke="non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5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83">
      <style:graphic-properties draw:fill="none" draw:stroke="non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9" style:parent-style-name="Graphics">
      <style:graphic-properties draw:fill="none" fo:clip="rect(0in, 1.23051in, 0in, 1.2288in)" draw:stroke="none" draw:image-opacity="100%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6">
      <style:graphic-properties draw:fill="none" draw:stroke="none"/>
    </style:style>
    <style:style style:family="graphic" style:name="a490" style:parent-style-name="Graphics">
      <style:graphic-properties draw:fill="none" draw:stroke="none" draw:image-opacity="100%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7">
      <style:graphic-properties draw:fill="none" draw:stroke="non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3" style:parent-style-name="Graphics">
      <style:graphic-properties draw:fill="none" fo:clip="rect(0in, 4.256in, 0in, -4.256in)" draw:stroke="none" draw:image-opacity="100%"/>
    </style:style>
    <style:style style:family="graphic" style:name="a504" style:parent-style-name="Graphics">
      <style:graphic-properties draw:fill="none" draw:stroke="none" draw:image-opacity="100%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63889in" style:font-size-asian="0.63889in" style:font-size-complex="0.63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b4cc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e0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1">
      <style:graphic-properties draw:fill="none" draw:stroke="non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17" style:parent-style-name="Graphics">
      <style:graphic-properties draw:fill="none" fo:clip="rect(0in, 4.79199in, 0in, 3.89728in)" draw:stroke="none" draw:image-opacity="100%"/>
    </style:style>
    <style:style style:family="graphic" style:name="a518" style:parent-style-name="Graphics">
      <style:graphic-properties draw:fill="none" draw:stroke="none" draw:image-opacity="100%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6">
      <style:graphic-properties draw:fill="none" draw:stroke="non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5">
      <style:graphic-properties draw:fill="none" draw:stroke="non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5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1" style:parent-style-name="Graphics">
      <style:graphic-properties draw:fill="none" fo:clip="rect(0in, 5.89227in, 0in, -5.89227in)" draw:stroke="none" draw:image-opacity="100%"/>
    </style:style>
    <style:style style:family="presentation" style:name="a3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32" style:parent-style-name="Graphics">
      <style:graphic-properties draw:fill="none" draw:stroke="none" draw:image-opacity="100%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9">
      <style:graphic-properties draw:fill="none" draw:stroke="none"/>
    </style:style>
    <style:style style:family="graphic" style:name="a3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db83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e4e9b4" draw:opacity="100%" draw:stroke="none" draw:auto-grow-width="false" draw:auto-grow-height="false"/>
      <style:paragraph-properties style:font-independent-line-spacing="true" style:writing-mode="lr-tb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45" style:parent-style-name="Graphics">
      <style:graphic-properties draw:fill="none" fo:clip="rect(0in, 5.68175in, 0in, 0in)" draw:stroke="none" draw:image-opacity="100%"/>
    </style:style>
    <style:style style:family="graphic" style:name="a546" style:parent-style-name="Graphics">
      <style:graphic-properties draw:fill="none" draw:stroke="none" draw:image-opacity="100%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draw:fill="none" draw:stroke="non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3">
      <style:graphic-properties draw:fill="none" draw:stroke="non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59" style:parent-style-name="Graphics">
      <style:graphic-properties draw:fill="none" fo:clip="rect(0in, 10.35093in, 0in, -10.35093in)" draw:stroke="none" draw:image-opacity="100%"/>
    </style:style>
    <style:style style:family="graphic" style:name="a100" style:parent-style-name="Graphics">
      <style:graphic-properties draw:fill="none" draw:stroke="none" draw:image-opacity="100%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7" style:parent-style-name="Graphics">
      <style:graphic-properties draw:fill="none" fo:clip="rect(0in, 0.01016in, 0in, 0.0097in)" draw:stroke="none" draw:image-opacity="100%"/>
    </style:style>
    <style:style style:family="drawing-page" style:name="a3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">
      <style:graphic-properties draw:fill="none" draw:stroke="non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 style:parent-style-name="Graphics">
      <style:graphic-properties draw:fill="none" draw:stroke="none" draw:image-opacity="100%"/>
    </style:style>
    <style:style style:family="presentation" style:name="a3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7">
      <style:graphic-properties draw:fill="none" draw:stroke="non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c30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17f" draw:opacity="100%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db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5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73" style:parent-style-name="Graphics">
      <style:graphic-properties draw:fill="none" fo:clip="rect(0in, 3.67253in, 0in, 0.99029in)" draw:stroke="none" draw:image-opacity="100%"/>
    </style:style>
    <style:style style:family="graphic" style:name="a574" style:parent-style-name="Graphics">
      <style:graphic-properties draw:fill="none" draw:stroke="none" draw:image-opacity="100%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draw:fill="none" draw:stroke="non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6">
      <style:graphic-properties draw:fill="none" draw:stroke="none"/>
    </style:style>
    <style:style style:family="presentation" style:name="a5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1">
      <style:graphic-properties draw:fill="none" draw:stroke="none"/>
    </style:style>
    <style:style style:family="paragraph" style:name="a35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87" style:parent-style-name="Graphics">
      <style:graphic-properties draw:fill="none" draw:stroke="none" draw:image-opacity="100%"/>
    </style:style>
    <style:style style:family="graphic" style:name="a588" style:parent-style-name="Graphics">
      <style:graphic-properties draw:fill="none" fo:clip="rect(0in, 0in, -0.09335in, 0in)" draw:stroke="none" draw:image-opacity="100%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8" style:parent-style-name="Graphics">
      <style:graphic-properties draw:fill="none" draw:stroke="none" draw:image-opacity="100%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9" style:parent-style-name="Graphics">
      <style:graphic-properties draw:fill="none" draw:stroke="none" draw:image-opacity="100%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9" style:parent-style-name="Graphics">
      <style:graphic-properties draw:fill="none" draw:stroke="none" draw:image-opacity="100%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draw:fill="none" draw:stroke="none"/>
    </style:style>
    <style:style style:family="graphic" style:name="a370" style:parent-style-name="Graphics">
      <style:graphic-properties draw:fill="none" draw:stroke="none" draw:image-opacity="100%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3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a6b808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0" style:parent-style-name="Graphics">
      <style:graphic-properties draw:fill="none" draw:stroke="none" draw:image-opacity="100%"/>
    </style:style>
    <style:style style:family="graphic" style:name="a379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ffc3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01" style:parent-style-name="Graphics">
      <style:graphic-properties draw:fill="none" fo:clip="rect(0in, 0.01016in, 0in, 0.0097in)" draw:stroke="none" draw:image-opacity="100%"/>
    </style:style>
    <style:style style:family="presentation" style:name="a602">
      <style:graphic-properties draw:fill="none" draw:stroke="non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08" style:parent-style-name="Graphics">
      <style:graphic-properties draw:fill="none" draw:stroke="none" draw:image-opacity="100%"/>
    </style:style>
    <style:style style:family="graphic" style:name="a609" style:parent-style-name="Graphics">
      <style:graphic-properties draw:fill="none" fo:clip="rect(0in, 0in, -0.07998in, 0in)" draw:stroke="none" draw:image-opacity="100%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52" style:parent-style-name="Graphics">
      <style:graphic-properties draw:fill="none" fo:clip="rect(0in, 13.96651in, 0in, 1.11211in)" draw:stroke="none" draw:image-opacity="100%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">
      <style:graphic-properties draw:fill="none" draw:stroke="non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9">
      <style:graphic-properties draw:fill="none" draw:stroke="none"/>
    </style:style>
    <style:style style:family="drawing-page" style:name="a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draw:fill="none" fo:clip="rect(1.1812in, 0in, 1.1812in, 0in)" draw:stroke="none" draw:image-opacity="100%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 style:parent-style-name="Graphics">
      <style:graphic-properties draw:fill="none" draw:stroke="none" draw:image-opacity="100%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89">
      <style:graphic-properties draw:fill="none" draw:stroke="non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 style:parent-style-name="Graphics">
      <style:graphic-properties draw:fill="none" fo:clip="rect(0in, 0.01016in, 0in, 0.0097in)" draw:stroke="none" draw:image-opacity="100%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" style:parent-style-name="Graphics">
      <style:graphic-properties draw:fill="none" draw:stroke="none" draw:image-opacity="100%"/>
    </style:style>
    <style:style style:family="paragraph" style:name="a39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draw:fill="none" draw:stroke="non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20" style:parent-style-name="Graphics">
      <style:graphic-properties draw:fill="none" draw:stroke="none" draw:image-opacity="100%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1" style:parent-style-name="Graphics">
      <style:graphic-properties draw:fill="none" draw:stroke="none" draw:image-opacity="100%"/>
    </style:style>
    <style:style style:family="graphic" style:name="a622" style:parent-style-name="Graphics">
      <style:graphic-properties draw:fill="none" fo:clip="rect(0in, 0.01016in, 0in, 0.0097in)" draw:stroke="none" draw:image-opacity="100%"/>
    </style:style>
    <style:style style:family="presentation" style:name="a623">
      <style:graphic-properties draw:fill="none" draw:stroke="non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1" style:parent-style-name="Graphics">
      <style:graphic-properties draw:fill="none" fo:clip="rect(0in, 13.96651in, 0in, 1.11211in)" draw:stroke="none" draw:image-opacity="100%"/>
    </style:style>
    <style:style style:family="presentation" style:name="a172">
      <style:graphic-properties draw:fill="none" draw:stroke="non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4" style:parent-style-name="Graphics">
      <style:graphic-properties draw:fill="none" fo:clip="rect(0.98379in, 0.00235in, 0.04749in, -1.40501in)" draw:stroke="none" draw:image-opacity="100%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" style:parent-style-name="Graphics">
      <style:graphic-properties draw:fill="none" draw:stroke="none" draw:image-opacity="100%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draw:fill="none" draw:stroke="none"/>
    </style:style>
    <style:style style:family="graphic" style:name="a36" style:parent-style-name="Graphics">
      <style:graphic-properties draw:fill="none" draw:stroke="none" draw:image-opacity="100%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" style:parent-style-name="Graphics">
      <style:graphic-properties draw:fill="none" fo:clip="rect(0in, 13.96651in, 0in, 1.11211in)" draw:stroke="none" draw:image-opacity="100%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draw:fill="none" draw:stroke="none"/>
    </style:style>
    <style:style style:family="presentation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 style:parent-style-name="Graphics">
      <style:graphic-properties draw:fill="none" fo:clip="rect(0in, 0.01016in, 0in, 0.0097in)" draw:stroke="none" draw:image-opacity="100%"/>
    </style:style>
    <style:style style:family="paragraph" style:name="a18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draw:fill="none" draw:stroke="none"/>
    </style:style>
    <style:style style:family="presentation" style:name="a18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13">
      <style:graphic-properties draw:fill="none" draw:stroke="none"/>
    </style:style>
    <style:style style:family="drawing-page" style:name="a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9" style:parent-style-name="Graphics">
      <style:graphic-properties draw:fill="none" fo:clip="rect(0.00285in, 0in, 0.00427in, 0in)" draw:stroke="none" draw:image-opacity="100%"/>
    </style:style>
    <style:style style:family="drawing-page" style:name="a1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1" style:parent-style-name="Graphics">
      <style:graphic-properties draw:fill="none" fo:clip="rect(0in, 12.29227in, 0in, 0in)" draw:stroke="none" draw:image-opacity="100%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 style:parent-style-name="Graphics">
      <style:graphic-properties draw:fill="none" fo:clip="rect(0.24137in, 0in, 0in, 0in)" draw:stroke="none" draw:image-opacity="100%"/>
    </style:style>
    <style:style style:family="presentation" style:name="a1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" style:parent-style-name="Graphics">
      <style:graphic-properties draw:fill="none" draw:stroke="none" draw:image-opacity="100%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2" style:parent-style-name="Graphics">
      <style:graphic-properties draw:fill="none" draw:stroke="none" draw:image-opacity="100%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0" style:parent-style-name="Graphics">
      <style:graphic-properties draw:fill="none" draw:stroke="none" draw:image-opacity="100%"/>
    </style:style>
    <style:style style:family="presentation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8">
      <style:graphic-properties draw:fill="none" draw:stroke="non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 style:parent-style-name="Graphics">
      <style:graphic-properties draw:fill="none" fo:clip="rect(0in, 0.01016in, 0in, 0.0097in)" draw:stroke="none" draw:image-opacity="100%"/>
    </style:style>
    <style:style style:family="paragraph" style:name="a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draw:fill="none" draw:stroke="non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">
      <style:graphic-properties draw:fill="none" draw:stroke="none"/>
    </style:style>
    <style:style style:family="drawing-page" style:name="a2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" style:parent-style-name="Graphics">
      <style:graphic-properties draw:fill="none" fo:clip="rect(0.67206in, 0in, 0in, 0in)" draw:stroke="none" draw:image-opacity="100%"/>
    </style:style>
    <style:style style:family="drawing-page" style:name="a4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 style:parent-style-name="Graphics">
      <style:graphic-properties draw:fill="none" draw:stroke="none" draw:image-opacity="100%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8" style:parent-style-name="Graphics">
      <style:graphic-properties draw:fill="none" draw:stroke="none" draw:image-opacity="100%"/>
    </style:style>
    <style:style style:family="graphic" style:name="a433" style:parent-style-name="Graphics">
      <style:graphic-properties draw:fill="none" fo:clip="rect(0in, 0.00213in, 0in, 0.00213in)" draw:stroke="none" draw:image-opacity="100%"/>
    </style:style>
    <style:style style:family="graphic" style:name="a434" style:parent-style-name="Graphics">
      <style:graphic-properties draw:fill="none" draw:stroke="none" draw:image-opacity="100%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75in" text:min-label-width="0.25in"/>
      </text:list-level-style-number>
      <text:list-level-style-number text:level="3" style:num-format="">
        <style:list-level-properties text:space-before="1.25in" text:min-label-width="0.25in"/>
      </text:list-level-style-number>
      <text:list-level-style-number text:level="4" style:num-format="">
        <style:list-level-properties text:space-before="1.75in" text:min-label-width="0.25in"/>
      </text:list-level-style-number>
      <text:list-level-style-number text:level="5" style:num-format="">
        <style:list-level-properties text:space-before="2.25in" text:min-label-width="0.25in"/>
      </text:list-level-style-number>
      <text:list-level-style-number text:level="6" style:num-format="">
        <style:list-level-properties text:space-before="2.75in" text:min-label-width="0.25in"/>
      </text:list-level-style-number>
      <text:list-level-style-number text:level="7" style:num-format="">
        <style:list-level-properties text:space-before="3.25in" text:min-label-width="0.25in"/>
      </text:list-level-style-number>
      <text:list-level-style-number text:level="8" style:num-format="">
        <style:list-level-properties text:space-before="3.75in" text:min-label-width="0.25in"/>
      </text:list-level-style-number>
      <text:list-level-style-number text:level="9" style:num-format="">
        <style:list-level-properties text:space-before="4.25in" text:min-label-width="0.25in"/>
      </text:list-level-style-number>
    </text:list-style>
  </office:automatic-styles>
  <office:master-styles>
    <draw:layer-set>
      <draw:layer draw:name="Master1-bg" draw:protected="true"/>
    </draw:layer-set>
    <style:master-page style:name="Master1-GCA-2026-slide-deck" style:page-layout-name="pageLayout1" draw:style-name="a0">
      <draw:frame draw:id="id0" presentation:style-name="a3" draw:name="Google Shape;6;p1" svg:x="0.91737in" svg:y="2.8957in" svg:width="11.50558in" svg:height="0.80545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7" draw:name="Google Shape;7;p1" svg:x="0.66701in" svg:y="1.725in" svg:width="12.00623in" svg:height="4.95013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/></text:p>
            </text:list-item>
          </text:list>
        </draw:text-box>
        <svg:title/>
        <svg:desc/>
      </draw:frame>
      <draw:frame draw:id="id2" presentation:style-name="a11" draw:name="Google Shape;8;p1" svg:x="12.3813in" svg:y="6.975in" svg:width="0.29199in" svg:height="0.30545in" presentation:class="page-number" presentation:placeholder="false">
        <draw:text-box>
          <text:p text:style-name="a10" text:class-names="" text:cond-style-name=""><text:span text:style-name="a8" text:class-names=""><text:page-number style:num-format="1" text:fixed="false">‹#›</text:page-number></text:span><text:span text:style-name="a9" text:class-names=""/></text:p>
        </draw:text-box>
        <svg:title/>
        <svg:desc/>
      </draw:frame>
      <presentation:notes style:page-layout-name="pageLayout2" draw:style-name="a16">
        <draw:page-thumbnail svg:x="1.25in" svg:y="0.75in" svg:width="5in" svg:height="3.75in" presentation:class="page" draw:id="id3" presentation:style-name="a12" draw:name="Google Shape;3;n">
          <svg:title/>
          <svg:desc/>
        </draw:page-thumbnail>
        <draw:frame draw:id="id4" presentation:style-name="a15" draw:name="Google Shape;4;n" svg:x="1in" svg:y="4.75in" svg:width="5.5in" svg:height="4.5in" presentation:class="notes" presentation:placeholder="false">
          <draw:text-box>
            <text:p text:style-name="a14" text:class-names="" text:cond-style-name=""><text:span text:style-name="a13" text:class-names=""/></text:p>
          </draw:text-box>
          <svg:title/>
          <svg:desc/>
        </draw:frame>
      </presentation:notes>
    </style:master-page>
    <style:master-page style:name="Master1-Layout1-title-TITLE" style:page-layout-name="pageLayout1" draw:style-name="a17">
      <draw:frame draw:id="id5" draw:style-name="a18" draw:name="Google Shape;10;p2" svg:x="3.67719in" svg:y="0in" svg:width="9.70205in" svg:height="5.4206in" style:rel-width="scale" style:rel-height="scale">
        <draw:image xlink:href="media/image16.jpg" xlink:type="simple" xlink:show="embed" xlink:actuate="onLoad"/>
        <svg:title>GettyImages-128112779.jpg</svg:title>
        <svg:desc/>
      </draw:frame>
      <draw:frame draw:id="id6" draw:style-name="a19" draw:name="Google Shape;11;p2" svg:x="0.00003in" svg:y="0in" svg:width="13.33333in" svg:height="7.5in" style:rel-width="scale" style:rel-height="scale">
        <draw:image xlink:href="media/image17.png" xlink:type="simple" xlink:show="embed" xlink:actuate="onLoad"/>
        <svg:title/>
        <svg:desc/>
      </draw:frame>
      <draw:frame draw:id="id7" presentation:style-name="a22" draw:name="Google Shape;12;p2" svg:x="0.32715in" svg:y="1.31037in" svg:width="4.00755in" svg:height="2.2769in" presentation:class="title" presentation:placeholder="false">
        <draw:text-box>
          <text:p text:style-name="a21" text:class-names="" text:cond-style-name=""><text:span text:style-name="a20" text:class-names=""/></text:p>
        </draw:text-box>
        <svg:title/>
        <svg:desc/>
      </draw:frame>
      <draw:frame draw:id="id8" draw:style-name="a23" draw:name="Google Shape;13;p2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draw:frame draw:id="id9" draw:style-name="a24" draw:name="Google Shape;14;p2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10" presentation:style-name="a27" draw:name="Google Shape;15;p2" svg:x="0.32715in" svg:y="3.68449in" svg:width="3.90157in" svg:height="1.33333in" presentation:class="title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presentation:notes style:page-layout-name="pageLayout2" draw:style-name="a32">
        <draw:page-thumbnail svg:x="1.25in" svg:y="0.75in" svg:width="5in" svg:height="3.75in" presentation:class="page" draw:id="id3" presentation:style-name="a28" draw:name="Google Shape;3;n">
          <svg:title/>
          <svg:desc/>
        </draw:page-thumbnail>
        <draw:frame draw:id="id4" presentation:style-name="a31" draw:name="Google Shape;4;n" svg:x="1in" svg:y="4.75in" svg:width="5.5in" svg:height="4.5in" presentation:class="notes" presentation:placeholder="false">
          <draw:text-box>
            <text:p text:style-name="a30" text:class-names="" text:cond-style-name=""><text:span text:style-name="a29" text:class-names=""/></text:p>
          </draw:text-box>
          <svg:title/>
          <svg:desc/>
        </draw:frame>
      </presentation:notes>
    </style:master-page>
    <style:master-page style:name="Master1-Layout2-cust-TITLE_1" style:page-layout-name="pageLayout1" draw:style-name="a33">
      <draw:frame draw:id="id11" draw:style-name="a34" draw:name="Google Shape;17;p3" svg:x="3.62864in" svg:y="0in" svg:width="9.7047in" svg:height="5.62894in" style:rel-width="scale" style:rel-height="scale">
        <draw:image xlink:href="media/image20.jpg" xlink:type="simple" xlink:show="embed" xlink:actuate="onLoad"/>
        <svg:title>GettyImages-2241427688.jpg</svg:title>
        <svg:desc/>
      </draw:frame>
      <draw:frame draw:id="id12" draw:style-name="a35" draw:name="Google Shape;18;p3" svg:x="-0.01606in" svg:y="0in" svg:width="13.33333in" svg:height="7.5in" style:rel-width="scale" style:rel-height="scale">
        <draw:image xlink:href="media/image17.png" xlink:type="simple" xlink:show="embed" xlink:actuate="onLoad"/>
        <svg:title/>
        <svg:desc/>
      </draw:frame>
      <draw:frame draw:id="id13" draw:style-name="a36" draw:name="Google Shape;19;p3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14" presentation:style-name="a39" draw:name="Google Shape;20;p3" svg:x="0.32715in" svg:y="1.31037in" svg:width="4.00755in" svg:height="2.2769in" presentation:class="title" presentation:placeholder="false">
        <draw:text-box>
          <text:p text:style-name="a38" text:class-names="" text:cond-style-name=""><text:span text:style-name="a37" text:class-names=""/></text:p>
        </draw:text-box>
        <svg:title/>
        <svg:desc/>
      </draw:frame>
      <draw:frame draw:id="id15" presentation:style-name="a42" draw:name="Google Shape;21;p3" svg:x="0.32715in" svg:y="3.68449in" svg:width="3.90157in" svg:height="1.33333in" presentation:class="title" presentation:placeholder="false">
        <draw:text-box>
          <text:p text:style-name="a41" text:class-names="" text:cond-style-name=""><text:span text:style-name="a40" text:class-names=""/></text:p>
        </draw:text-box>
        <svg:title/>
        <svg:desc/>
      </draw:frame>
      <draw:frame draw:id="id16" draw:style-name="a43" draw:name="Google Shape;22;p3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48">
        <draw:page-thumbnail svg:x="1.25in" svg:y="0.75in" svg:width="5in" svg:height="3.75in" presentation:class="page" draw:id="id3" presentation:style-name="a44" draw:name="Google Shape;3;n">
          <svg:title/>
          <svg:desc/>
        </draw:page-thumbnail>
        <draw:frame draw:id="id4" presentation:style-name="a47" draw:name="Google Shape;4;n" svg:x="1in" svg:y="4.75in" svg:width="5.5in" svg:height="4.5in" presentation:class="notes" presentation:placeholder="false">
          <draw:text-box>
            <text:p text:style-name="a46" text:class-names="" text:cond-style-name=""><text:span text:style-name="a45" text:class-names=""/></text:p>
          </draw:text-box>
          <svg:title/>
          <svg:desc/>
        </draw:frame>
      </presentation:notes>
    </style:master-page>
    <style:master-page style:name="Master1-Layout3-cust-TITLE_1_1" style:page-layout-name="pageLayout1" draw:style-name="a49">
      <draw:frame draw:id="id17" draw:style-name="a50" draw:name="Google Shape;24;p4" svg:x="3.48707in" svg:y="0in" svg:width="9.84627in" svg:height="5.47616in" style:rel-width="scale" style:rel-height="scale">
        <draw:image xlink:href="media/image21.png" xlink:type="simple" xlink:show="embed" xlink:actuate="onLoad"/>
        <svg:title/>
        <svg:desc/>
      </draw:frame>
      <draw:frame draw:id="id18" draw:style-name="a51" draw:name="Google Shape;25;p4" svg:x="0in" svg:y="0in" svg:width="13.33333in" svg:height="7.5in" style:rel-width="scale" style:rel-height="scale">
        <draw:image xlink:href="media/image17.png" xlink:type="simple" xlink:show="embed" xlink:actuate="onLoad"/>
        <svg:title/>
        <svg:desc/>
      </draw:frame>
      <draw:frame draw:id="id19" draw:style-name="a52" draw:name="Google Shape;26;p4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20" presentation:style-name="a55" draw:name="Google Shape;27;p4" svg:x="0.32715in" svg:y="1.31037in" svg:width="4.00755in" svg:height="2.2769in" presentation:class="title" presentation:placeholder="false">
        <draw:text-box>
          <text:p text:style-name="a54" text:class-names="" text:cond-style-name=""><text:span text:style-name="a53" text:class-names=""/></text:p>
        </draw:text-box>
        <svg:title/>
        <svg:desc/>
      </draw:frame>
      <draw:frame draw:id="id21" presentation:style-name="a58" draw:name="Google Shape;28;p4" svg:x="0.32715in" svg:y="3.68449in" svg:width="3.90157in" svg:height="1.33333in" presentation:class="title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22" draw:style-name="a59" draw:name="Google Shape;29;p4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64">
        <draw:page-thumbnail svg:x="1.25in" svg:y="0.75in" svg:width="5in" svg:height="3.75in" presentation:class="page" draw:id="id3" presentation:style-name="a60" draw:name="Google Shape;3;n">
          <svg:title/>
          <svg:desc/>
        </draw:page-thumbnail>
        <draw:frame draw:id="id4" presentation:style-name="a63" draw:name="Google Shape;4;n" svg:x="1in" svg:y="4.75in" svg:width="5.5in" svg:height="4.5in" presentation:class="notes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</presentation:notes>
    </style:master-page>
    <style:master-page style:name="Master1-Layout4-cust-TITLE_1_1_1" style:page-layout-name="pageLayout1" draw:style-name="a65">
      <draw:frame draw:id="id23" draw:style-name="a66" draw:name="Google Shape;31;p5" svg:x="3.70697in" svg:y="0in" svg:width="9.62637in" svg:height="5.85116in" style:rel-width="scale" style:rel-height="scale">
        <draw:image xlink:href="media/image22.png" xlink:type="simple" xlink:show="embed" xlink:actuate="onLoad"/>
        <svg:title/>
        <svg:desc/>
      </draw:frame>
      <draw:frame draw:id="id24" draw:style-name="a67" draw:name="Google Shape;32;p5" svg:x="0in" svg:y="0in" svg:width="13.33333in" svg:height="7.5in" style:rel-width="scale" style:rel-height="scale">
        <draw:image xlink:href="media/image23.png" xlink:type="simple" xlink:show="embed" xlink:actuate="onLoad"/>
        <svg:title/>
        <svg:desc/>
      </draw:frame>
      <draw:frame draw:id="id25" draw:style-name="a68" draw:name="Google Shape;33;p5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26" presentation:style-name="a71" draw:name="Google Shape;34;p5" svg:x="0.32715in" svg:y="1.31037in" svg:width="4.00755in" svg:height="2.2769in" presentation:class="title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draw:frame draw:id="id27" presentation:style-name="a74" draw:name="Google Shape;35;p5" svg:x="0.32715in" svg:y="3.68449in" svg:width="3.90157in" svg:height="1.33333in" presentation:class="title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28" draw:style-name="a75" draw:name="Google Shape;36;p5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80">
        <draw:page-thumbnail svg:x="1.25in" svg:y="0.75in" svg:width="5in" svg:height="3.75in" presentation:class="page" draw:id="id3" presentation:style-name="a76" draw:name="Google Shape;3;n">
          <svg:title/>
          <svg:desc/>
        </draw:page-thumbnail>
        <draw:frame draw:id="id4" presentation:style-name="a79" draw:name="Google Shape;4;n" svg:x="1in" svg:y="4.75in" svg:width="5.5in" svg:height="4.5in" presentation:class="notes" presentation:placeholder="false">
          <draw:text-box>
            <text:p text:style-name="a78" text:class-names="" text:cond-style-name=""><text:span text:style-name="a77" text:class-names=""/></text:p>
          </draw:text-box>
          <svg:title/>
          <svg:desc/>
        </draw:frame>
      </presentation:notes>
    </style:master-page>
    <style:master-page style:name="Master1-Layout5-cust-TITLE_1_1_1_1" style:page-layout-name="pageLayout1" draw:style-name="a81">
      <draw:frame draw:id="id29" draw:style-name="a82" draw:name="Google Shape;38;p6" svg:x="3.3513in" svg:y="0in" svg:width="9.98203in" svg:height="5.40969in" style:rel-width="scale" style:rel-height="scale">
        <draw:image xlink:href="media/image24.jpg" xlink:type="simple" xlink:show="embed" xlink:actuate="onLoad"/>
        <svg:title>GettyImages-2222838794.jpg</svg:title>
        <svg:desc/>
      </draw:frame>
      <draw:frame draw:id="id30" draw:style-name="a83" draw:name="Google Shape;39;p6" svg:x="0in" svg:y="0in" svg:width="13.33333in" svg:height="7.5in" style:rel-width="scale" style:rel-height="scale">
        <draw:image xlink:href="media/image23.png" xlink:type="simple" xlink:show="embed" xlink:actuate="onLoad"/>
        <svg:title/>
        <svg:desc/>
      </draw:frame>
      <draw:frame draw:id="id31" draw:style-name="a84" draw:name="Google Shape;40;p6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32" presentation:style-name="a87" draw:name="Google Shape;41;p6" svg:x="0.32715in" svg:y="1.31037in" svg:width="4.00755in" svg:height="2.2769in" presentation:class="title" presentation:placeholder="false">
        <draw:text-box>
          <text:p text:style-name="a86" text:class-names="" text:cond-style-name=""><text:span text:style-name="a85" text:class-names=""/></text:p>
        </draw:text-box>
        <svg:title/>
        <svg:desc/>
      </draw:frame>
      <draw:frame draw:id="id33" presentation:style-name="a90" draw:name="Google Shape;42;p6" svg:x="0.32715in" svg:y="3.68449in" svg:width="3.90157in" svg:height="1.33333in" presentation:class="title" presentation:placeholder="false">
        <draw:text-box>
          <text:p text:style-name="a89" text:class-names="" text:cond-style-name=""><text:span text:style-name="a88" text:class-names=""/></text:p>
        </draw:text-box>
        <svg:title/>
        <svg:desc/>
      </draw:frame>
      <draw:frame draw:id="id34" draw:style-name="a91" draw:name="Google Shape;43;p6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96">
        <draw:page-thumbnail svg:x="1.25in" svg:y="0.75in" svg:width="5in" svg:height="3.75in" presentation:class="page" draw:id="id3" presentation:style-name="a92" draw:name="Google Shape;3;n">
          <svg:title/>
          <svg:desc/>
        </draw:page-thumbnail>
        <draw:frame draw:id="id4" presentation:style-name="a95" draw:name="Google Shape;4;n" svg:x="1in" svg:y="4.75in" svg:width="5.5in" svg:height="4.5in" presentation:class="notes" presentation:placeholder="false">
          <draw:text-box>
            <text:p text:style-name="a94" text:class-names="" text:cond-style-name=""><text:span text:style-name="a93" text:class-names=""/></text:p>
          </draw:text-box>
          <svg:title/>
          <svg:desc/>
        </draw:frame>
      </presentation:notes>
    </style:master-page>
    <style:master-page style:name="Master1-Layout6-cust-TITLE_1_1_1_1_1" style:page-layout-name="pageLayout1" draw:style-name="a97">
      <draw:frame draw:id="id35" draw:style-name="a98" draw:name="Google Shape;45;p7" svg:x="3.14698in" svg:y="0in" svg:width="10.18635in" svg:height="5.42131in" style:rel-width="scale" style:rel-height="scale">
        <draw:image xlink:href="media/image25.jpg" xlink:type="simple" xlink:show="embed" xlink:actuate="onLoad"/>
        <svg:title>GettyImages-1443668174.jpg</svg:title>
        <svg:desc/>
      </draw:frame>
      <draw:frame draw:id="id36" draw:style-name="a99" draw:name="Google Shape;46;p7" svg:x="0in" svg:y="0in" svg:width="13.33333in" svg:height="7.5in" style:rel-width="scale" style:rel-height="scale">
        <draw:image xlink:href="media/image23.png" xlink:type="simple" xlink:show="embed" xlink:actuate="onLoad"/>
        <svg:title/>
        <svg:desc/>
      </draw:frame>
      <draw:frame draw:id="id37" draw:style-name="a100" draw:name="Google Shape;47;p7" svg:x="4.22876in" svg:y="6.18615in" svg:width="4.87582in" svg:height="0.54232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38" presentation:style-name="a103" draw:name="Google Shape;48;p7" svg:x="0.32715in" svg:y="1.31037in" svg:width="4.00755in" svg:height="2.2769in" presentation:class="title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39" presentation:style-name="a106" draw:name="Google Shape;49;p7" svg:x="0.32715in" svg:y="3.68449in" svg:width="3.90157in" svg:height="1.33333in" presentation:class="title" presentation:placeholder="false">
        <draw:text-box>
          <text:p text:style-name="a105" text:class-names="" text:cond-style-name=""><text:span text:style-name="a104" text:class-names=""/></text:p>
        </draw:text-box>
        <svg:title/>
        <svg:desc/>
      </draw:frame>
      <draw:frame draw:id="id40" draw:style-name="a107" draw:name="Google Shape;50;p7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112">
        <draw:page-thumbnail svg:x="1.25in" svg:y="0.75in" svg:width="5in" svg:height="3.75in" presentation:class="page" draw:id="id3" presentation:style-name="a108" draw:name="Google Shape;3;n">
          <svg:title/>
          <svg:desc/>
        </draw:page-thumbnail>
        <draw:frame draw:id="id4" presentation:style-name="a111" draw:name="Google Shape;4;n" svg:x="1in" svg:y="4.75in" svg:width="5.5in" svg:height="4.5in" presentation:class="notes" presentation:placeholder="false">
          <draw:text-box>
            <text:p text:style-name="a110" text:class-names="" text:cond-style-name=""><text:span text:style-name="a109" text:class-names=""/></text:p>
          </draw:text-box>
          <svg:title/>
          <svg:desc/>
        </draw:frame>
      </presentation:notes>
    </style:master-page>
    <style:master-page style:name="Master1-Layout7-cust-Title-Only" style:page-layout-name="pageLayout1" draw:style-name="a113">
      <draw:frame draw:id="id41" presentation:style-name="a117" draw:name="Google Shape;52;p8" svg:x="12.3813in" svg:y="6.975in" svg:width="0.29199in" svg:height="0.30545in" presentation:class="page-number" presentation:placeholder="false">
        <draw:text-box>
          <text:p text:style-name="a116" text:class-names="" text:cond-style-name=""><text:span text:style-name="a114" text:class-names=""><text:page-number style:num-format="1" text:fixed="false">‹#›</text:page-number></text:span><text:span text:style-name="a115" text:class-names=""/></text:p>
        </draw:text-box>
        <svg:title/>
        <svg:desc/>
      </draw:frame>
      <draw:custom-shape svg:x="0in" svg:y="0in" svg:width="4.15945in" svg:height="7.5164in" draw:id="id42" draw:style-name="a120" draw:name="Google Shape;53;p8">
        <svg:title/>
        <svg:desc/>
        <text:p text:style-name="a119" text:class-names="" text:cond-style-name=""><text:span text:style-name="a1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3" presentation:style-name="a123" draw:name="Google Shape;54;p8" svg:x="4.56991in" svg:y="0.63in" svg:width="7.93143in" svg:height="5.29724in" presentation:class="title" presentation:placeholder="false">
        <draw:text-box>
          <text:p text:style-name="a122" text:class-names="" text:cond-style-name=""><text:span text:style-name="a121" text:class-names=""/></text:p>
        </draw:text-box>
        <svg:title/>
        <svg:desc/>
      </draw:frame>
      <draw:frame draw:id="id44" presentation:style-name="a126" draw:name="Google Shape;55;p8" svg:x="0.5in" svg:y="0.63in" svg:width="3.34252in" svg:height="1.67028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presentation:notes style:page-layout-name="pageLayout2" draw:style-name="a131">
        <draw:page-thumbnail svg:x="1.25in" svg:y="0.75in" svg:width="5in" svg:height="3.75in" presentation:class="page" draw:id="id3" presentation:style-name="a127" draw:name="Google Shape;3;n">
          <svg:title/>
          <svg:desc/>
        </draw:page-thumbnail>
        <draw:frame draw:id="id4" presentation:style-name="a130" draw:name="Google Shape;4;n" svg:x="1in" svg:y="4.75in" svg:width="5.5in" svg:height="4.5in" presentation:class="notes" presentation:placeholder="false">
          <draw:text-box>
            <text:p text:style-name="a129" text:class-names="" text:cond-style-name=""><text:span text:style-name="a128" text:class-names=""/></text:p>
          </draw:text-box>
          <svg:title/>
          <svg:desc/>
        </draw:frame>
      </presentation:notes>
    </style:master-page>
    <style:master-page style:name="Master1-Layout8-cust-Title-Only_1_1" style:page-layout-name="pageLayout1" draw:style-name="a132">
      <draw:frame draw:id="id45" presentation:style-name="a136" draw:name="Google Shape;57;p9" svg:x="12.3813in" svg:y="6.975in" svg:width="0.29199in" svg:height="0.30545in" presentation:class="page-number" presentation:placeholder="false">
        <draw:text-box>
          <text:p text:style-name="a135" text:class-names="" text:cond-style-name=""><text:span text:style-name="a133" text:class-names=""><text:page-number style:num-format="1" text:fixed="false">‹#›</text:page-number></text:span><text:span text:style-name="a134" text:class-names=""/></text:p>
        </draw:text-box>
        <svg:title/>
        <svg:desc/>
      </draw:frame>
      <draw:custom-shape svg:x="0in" svg:y="0in" svg:width="4.15945in" svg:height="7.5164in" draw:id="id46" draw:style-name="a139" draw:name="Google Shape;58;p9">
        <svg:title/>
        <svg:desc/>
        <text:p text:style-name="a138" text:class-names="" text:cond-style-name=""><text:span text:style-name="a1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142" draw:name="Google Shape;59;p9" svg:x="4.56991in" svg:y="0.63in" svg:width="7.93143in" svg:height="5.29724in" presentation:class="title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48" presentation:style-name="a145" draw:name="Google Shape;60;p9" svg:x="0.5in" svg:y="0.63in" svg:width="3.34252in" svg:height="1.67028in" presentation:class="title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presentation:notes style:page-layout-name="pageLayout2" draw:style-name="a150">
        <draw:page-thumbnail svg:x="1.25in" svg:y="0.75in" svg:width="5in" svg:height="3.75in" presentation:class="page" draw:id="id3" presentation:style-name="a146" draw:name="Google Shape;3;n">
          <svg:title/>
          <svg:desc/>
        </draw:page-thumbnail>
        <draw:frame draw:id="id4" presentation:style-name="a149" draw:name="Google Shape;4;n" svg:x="1in" svg:y="4.75in" svg:width="5.5in" svg:height="4.5in" presentation:class="notes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</presentation:notes>
    </style:master-page>
    <style:master-page style:name="Master1-Layout9-cust-CUSTOM_2" style:page-layout-name="pageLayout1" draw:style-name="a151">
      <draw:frame draw:id="id49" draw:style-name="a152" draw:name="Google Shape;62;p10" svg:x="0in" svg:y="0in" svg:width="3.90923in" svg:height="7.5in" style:rel-width="scale" style:rel-height="scale">
        <draw:image xlink:href="media/image26.png" xlink:type="simple" xlink:show="embed" xlink:actuate="onLoad"/>
        <svg:title/>
        <svg:desc/>
      </draw:frame>
      <draw:frame draw:id="id50" presentation:style-name="a155" draw:name="Google Shape;63;p10" svg:x="4.12628in" svg:y="3.82122in" svg:width="7.6706in" svg:height="2.76673in" presentation:class="title" presentation:placeholder="false">
        <draw:text-box>
          <text:p text:style-name="a154" text:class-names="" text:cond-style-name=""><text:span text:style-name="a153" text:class-names=""/></text:p>
        </draw:text-box>
        <svg:title/>
        <svg:desc/>
      </draw:frame>
      <draw:frame draw:id="id51" presentation:style-name="a158" draw:name="Google Shape;64;p10" svg:x="4.12628in" svg:y="0.63in" svg:width="8.22769in" svg:height="0.92224in" presentation:class="title" presentation:placeholder="false">
        <draw:text-box>
          <text:p text:style-name="a157" text:class-names="" text:cond-style-name=""><text:span text:style-name="a156" text:class-names=""/></text:p>
        </draw:text-box>
        <svg:title/>
        <svg:desc/>
      </draw:frame>
      <presentation:notes style:page-layout-name="pageLayout2" draw:style-name="a163">
        <draw:page-thumbnail svg:x="1.25in" svg:y="0.75in" svg:width="5in" svg:height="3.75in" presentation:class="page" draw:id="id3" presentation:style-name="a159" draw:name="Google Shape;3;n">
          <svg:title/>
          <svg:desc/>
        </draw:page-thumbnail>
        <draw:frame draw:id="id4" presentation:style-name="a162" draw:name="Google Shape;4;n" svg:x="1in" svg:y="4.75in" svg:width="5.5in" svg:height="4.5in" presentation:class="notes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</presentation:notes>
    </style:master-page>
    <style:master-page style:name="Master1-Layout10-cust-CUSTOM_2_1" style:page-layout-name="pageLayout1" draw:style-name="a164">
      <draw:frame draw:id="id52" presentation:style-name="a167" draw:name="Google Shape;66;p11" svg:x="4.12628in" svg:y="3.82122in" svg:width="7.6706in" svg:height="2.76673in" presentation:class="title" presentation:placeholder="false">
        <draw:text-box>
          <text:p text:style-name="a166" text:class-names="" text:cond-style-name=""><text:span text:style-name="a165" text:class-names=""/></text:p>
        </draw:text-box>
        <svg:title/>
        <svg:desc/>
      </draw:frame>
      <draw:frame draw:id="id53" presentation:style-name="a170" draw:name="Google Shape;67;p11" svg:x="4.12628in" svg:y="0.63in" svg:width="8.22769in" svg:height="0.92224in" presentation:class="title" presentation:placeholder="false">
        <draw:text-box>
          <text:p text:style-name="a169" text:class-names="" text:cond-style-name=""><text:span text:style-name="a168" text:class-names=""/></text:p>
        </draw:text-box>
        <svg:title/>
        <svg:desc/>
      </draw:frame>
      <draw:frame draw:id="id54" draw:style-name="a171" draw:name="Google Shape;68;p11" svg:x="0in" svg:y="0in" svg:width="3.90923in" svg:height="7.5in" style:rel-width="scale" style:rel-height="scale">
        <draw:image xlink:href="media/image27.png" xlink:type="simple" xlink:show="embed" xlink:actuate="onLoad"/>
        <svg:title/>
        <svg:desc/>
      </draw:frame>
      <presentation:notes style:page-layout-name="pageLayout2" draw:style-name="a176">
        <draw:page-thumbnail svg:x="1.25in" svg:y="0.75in" svg:width="5in" svg:height="3.75in" presentation:class="page" draw:id="id3" presentation:style-name="a172" draw:name="Google Shape;3;n">
          <svg:title/>
          <svg:desc/>
        </draw:page-thumbnail>
        <draw:frame draw:id="id4" presentation:style-name="a175" draw:name="Google Shape;4;n" svg:x="1in" svg:y="4.75in" svg:width="5.5in" svg:height="4.5in" presentation:class="notes" presentation:placeholder="false">
          <draw:text-box>
            <text:p text:style-name="a174" text:class-names="" text:cond-style-name=""><text:span text:style-name="a173" text:class-names=""/></text:p>
          </draw:text-box>
          <svg:title/>
          <svg:desc/>
        </draw:frame>
      </presentation:notes>
    </style:master-page>
    <style:master-page style:name="Master1-Layout11-cust-CUSTOM_2_1_1" style:page-layout-name="pageLayout1" draw:style-name="a177">
      <draw:frame draw:id="id55" presentation:style-name="a180" draw:name="Google Shape;70;p12" svg:x="4.12628in" svg:y="3.82122in" svg:width="7.6706in" svg:height="2.76673in" presentation:class="title" presentation:placeholder="false">
        <draw:text-box>
          <text:p text:style-name="a179" text:class-names="" text:cond-style-name=""><text:span text:style-name="a178" text:class-names=""/></text:p>
        </draw:text-box>
        <svg:title/>
        <svg:desc/>
      </draw:frame>
      <draw:frame draw:id="id56" presentation:style-name="a183" draw:name="Google Shape;71;p12" svg:x="4.12628in" svg:y="0.63in" svg:width="8.22769in" svg:height="0.92224in" presentation:class="title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57" draw:style-name="a184" draw:name="Google Shape;72;p12" svg:x="0in" svg:y="0in" svg:width="3.90923in" svg:height="7.5in" style:rel-width="scale" style:rel-height="scale">
        <draw:image xlink:href="media/image28.png" xlink:type="simple" xlink:show="embed" xlink:actuate="onLoad"/>
        <svg:title/>
        <svg:desc/>
      </draw:frame>
      <presentation:notes style:page-layout-name="pageLayout2" draw:style-name="a189">
        <draw:page-thumbnail svg:x="1.25in" svg:y="0.75in" svg:width="5in" svg:height="3.75in" presentation:class="page" draw:id="id3" presentation:style-name="a185" draw:name="Google Shape;3;n">
          <svg:title/>
          <svg:desc/>
        </draw:page-thumbnail>
        <draw:frame draw:id="id4" presentation:style-name="a188" draw:name="Google Shape;4;n" svg:x="1in" svg:y="4.75in" svg:width="5.5in" svg:height="4.5in" presentation:class="notes" presentation:placeholder="false">
          <draw:text-box>
            <text:p text:style-name="a187" text:class-names="" text:cond-style-name=""><text:span text:style-name="a186" text:class-names=""/></text:p>
          </draw:text-box>
          <svg:title/>
          <svg:desc/>
        </draw:frame>
      </presentation:notes>
    </style:master-page>
    <style:master-page style:name="Master1-Layout12-cust-CUSTOM_3" style:page-layout-name="pageLayout1" draw:style-name="a190">
      <draw:frame draw:id="id58" draw:style-name="a191" draw:transform="translate(-1.85417in -2.46094in) rotate(-3.14159) translate(1.85417in 5.03906in)" draw:name="Google Shape;74;p13" svg:width="3.70833in" svg:height="4.92189in" style:rel-width="scale" style:rel-height="scale">
        <draw:image xlink:href="media/image29.png" xlink:type="simple" xlink:show="embed" xlink:actuate="onLoad"/>
        <svg:title/>
        <svg:desc/>
      </draw:frame>
      <draw:frame draw:id="id59" presentation:style-name="a194" draw:name="Google Shape;75;p13" svg:x="4.12628in" svg:y="3.82122in" svg:width="7.6706in" svg:height="2.76673in" presentation:class="title" presentation:placeholder="false">
        <draw:text-box>
          <text:p text:style-name="a193" text:class-names="" text:cond-style-name=""><text:span text:style-name="a192" text:class-names=""/></text:p>
        </draw:text-box>
        <svg:title/>
        <svg:desc/>
      </draw:frame>
      <draw:frame draw:id="id60" presentation:style-name="a197" draw:name="Google Shape;76;p13" svg:x="0.5in" svg:y="0.63in" svg:width="8.42618in" svg:height="0.92224in" presentation:class="title" presentation:placeholder="false">
        <draw:text-box>
          <text:p text:style-name="a196" text:class-names="" text:cond-style-name=""><text:span text:style-name="a195" text:class-names=""/></text:p>
        </draw:text-box>
        <svg:title/>
        <svg:desc/>
      </draw:frame>
      <presentation:notes style:page-layout-name="pageLayout2" draw:style-name="a202">
        <draw:page-thumbnail svg:x="1.25in" svg:y="0.75in" svg:width="5in" svg:height="3.75in" presentation:class="page" draw:id="id3" presentation:style-name="a198" draw:name="Google Shape;3;n">
          <svg:title/>
          <svg:desc/>
        </draw:page-thumbnail>
        <draw:frame draw:id="id4" presentation:style-name="a201" draw:name="Google Shape;4;n" svg:x="1in" svg:y="4.75in" svg:width="5.5in" svg:height="4.5in" presentation:class="notes" presentation:placeholder="false">
          <draw:text-box>
            <text:p text:style-name="a200" text:class-names="" text:cond-style-name=""><text:span text:style-name="a199" text:class-names=""/></text:p>
          </draw:text-box>
          <svg:title/>
          <svg:desc/>
        </draw:frame>
      </presentation:notes>
    </style:master-page>
    <style:master-page style:name="Master1-Layout13-cust-CUSTOM_3_1" style:page-layout-name="pageLayout1" draw:style-name="a203">
      <draw:frame draw:id="id61" presentation:style-name="a206" draw:name="Google Shape;78;p14" svg:x="4.12628in" svg:y="3.82122in" svg:width="7.6706in" svg:height="2.76673in" presentation:class="title" presentation:placeholder="false">
        <draw:text-box>
          <text:p text:style-name="a205" text:class-names="" text:cond-style-name=""><text:span text:style-name="a204" text:class-names=""/></text:p>
        </draw:text-box>
        <svg:title/>
        <svg:desc/>
      </draw:frame>
      <draw:frame draw:id="id62" presentation:style-name="a209" draw:name="Google Shape;79;p14" svg:x="0.5in" svg:y="0.63in" svg:width="8.42618in" svg:height="0.92224in" presentation:class="title" presentation:placeholder="false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63" draw:style-name="a210" draw:transform="translate(-1.85417in -2.46094in) rotate(-3.14159) translate(1.85417in 5.03906in)" draw:name="Google Shape;80;p14" svg:width="3.70833in" svg:height="4.92189in" style:rel-width="scale" style:rel-height="scale">
        <draw:image xlink:href="media/image30.png" xlink:type="simple" xlink:show="embed" xlink:actuate="onLoad"/>
        <svg:title/>
        <svg:desc/>
      </draw:frame>
      <presentation:notes style:page-layout-name="pageLayout2" draw:style-name="a215">
        <draw:page-thumbnail svg:x="1.25in" svg:y="0.75in" svg:width="5in" svg:height="3.75in" presentation:class="page" draw:id="id3" presentation:style-name="a211" draw:name="Google Shape;3;n">
          <svg:title/>
          <svg:desc/>
        </draw:page-thumbnail>
        <draw:frame draw:id="id4" presentation:style-name="a214" draw:name="Google Shape;4;n" svg:x="1in" svg:y="4.75in" svg:width="5.5in" svg:height="4.5in" presentation:class="notes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</presentation:notes>
    </style:master-page>
    <style:master-page style:name="Master1-Layout14-cust-CUSTOM_3_1_1" style:page-layout-name="pageLayout1" draw:style-name="a216">
      <draw:frame draw:id="id64" presentation:style-name="a219" draw:name="Google Shape;82;p15" svg:x="4.12628in" svg:y="3.82122in" svg:width="7.6706in" svg:height="2.76673in" presentation:class="title" presentation:placeholder="false">
        <draw:text-box>
          <text:p text:style-name="a218" text:class-names="" text:cond-style-name=""><text:span text:style-name="a217" text:class-names=""/></text:p>
        </draw:text-box>
        <svg:title/>
        <svg:desc/>
      </draw:frame>
      <draw:frame draw:id="id65" presentation:style-name="a222" draw:name="Google Shape;83;p15" svg:x="0.5in" svg:y="0.63in" svg:width="8.42618in" svg:height="0.92224in" presentation:class="title" presentation:placeholder="false">
        <draw:text-box>
          <text:p text:style-name="a221" text:class-names="" text:cond-style-name=""><text:span text:style-name="a220" text:class-names=""/></text:p>
        </draw:text-box>
        <svg:title/>
        <svg:desc/>
      </draw:frame>
      <draw:frame draw:id="id66" draw:style-name="a223" draw:transform="translate(-1.85417in -2.46094in) rotate(-3.14159) translate(1.85417in 5.03906in)" draw:name="Google Shape;84;p15" svg:width="3.70833in" svg:height="4.92189in" style:rel-width="scale" style:rel-height="scale">
        <draw:image xlink:href="media/image31.png" xlink:type="simple" xlink:show="embed" xlink:actuate="onLoad"/>
        <svg:title/>
        <svg:desc/>
      </draw:frame>
      <presentation:notes style:page-layout-name="pageLayout2" draw:style-name="a228">
        <draw:page-thumbnail svg:x="1.25in" svg:y="0.75in" svg:width="5in" svg:height="3.75in" presentation:class="page" draw:id="id3" presentation:style-name="a224" draw:name="Google Shape;3;n">
          <svg:title/>
          <svg:desc/>
        </draw:page-thumbnail>
        <draw:frame draw:id="id4" presentation:style-name="a227" draw:name="Google Shape;4;n" svg:x="1in" svg:y="4.75in" svg:width="5.5in" svg:height="4.5in" presentation:class="notes" presentation:placeholder="false">
          <draw:text-box>
            <text:p text:style-name="a226" text:class-names="" text:cond-style-name=""><text:span text:style-name="a225" text:class-names=""/></text:p>
          </draw:text-box>
          <svg:title/>
          <svg:desc/>
        </draw:frame>
      </presentation:notes>
    </style:master-page>
    <style:master-page style:name="Master1-Layout15-cust-CUSTOM_4" style:page-layout-name="pageLayout1" draw:style-name="a229">
      <draw:custom-shape svg:width="0.79495in" svg:height="12.95341in" draw:id="id67" draw:style-name="a232" draw:transform="translate(-0.39747in -6.47671in) rotate(-1.5708) translate(6.70196in 0.89567in)" draw:name="Google Shape;86;p16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68" presentation:style-name="a235" draw:name="Google Shape;87;p16" svg:x="0.51in" svg:y="1.75in" svg:width="10.83694in" svg:height="5.04987in" presentation:class="title" presentation:placeholder="false">
        <draw:text-box>
          <text:p text:style-name="a234" text:class-names="" text:cond-style-name=""><text:span text:style-name="a233" text:class-names=""/></text:p>
        </draw:text-box>
        <svg:title/>
        <svg:desc/>
      </draw:frame>
      <draw:frame draw:id="id69" presentation:style-name="a238" draw:name="Google Shape;88;p16" svg:x="0.49776in" svg:y="0.6276in" svg:width="10.47867in" svg:height="0.58235in" presentation:class="title" presentation:placeholder="false">
        <draw:text-box>
          <text:p text:style-name="a237" text:class-names="" text:cond-style-name=""><text:span text:style-name="a236" text:class-names=""/></text:p>
        </draw:text-box>
        <svg:title/>
        <svg:desc/>
      </draw:frame>
      <presentation:notes style:page-layout-name="pageLayout2" draw:style-name="a243">
        <draw:page-thumbnail svg:x="1.25in" svg:y="0.75in" svg:width="5in" svg:height="3.75in" presentation:class="page" draw:id="id3" presentation:style-name="a239" draw:name="Google Shape;3;n">
          <svg:title/>
          <svg:desc/>
        </draw:page-thumbnail>
        <draw:frame draw:id="id4" presentation:style-name="a242" draw:name="Google Shape;4;n" svg:x="1in" svg:y="4.75in" svg:width="5.5in" svg:height="4.5in" presentation:class="notes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</presentation:notes>
    </style:master-page>
    <style:master-page style:name="Master1-Layout16-cust-CUSTOM_4_1" style:page-layout-name="pageLayout1" draw:style-name="a244">
      <draw:custom-shape svg:width="0.79495in" svg:height="12.95341in" draw:id="id70" draw:style-name="a247" draw:transform="translate(-0.39747in -6.47671in) rotate(-1.5708) translate(6.70196in 0.89567in)" draw:name="Google Shape;90;p17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71" presentation:style-name="a250" draw:name="Google Shape;91;p17" svg:x="0.51in" svg:y="1.75in" svg:width="10.47867in" svg:height="5.04987in" presentation:class="title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72" presentation:style-name="a253" draw:name="Google Shape;92;p17" svg:x="0.49776in" svg:y="0.6276in" svg:width="10.47867in" svg:height="0.58235in" presentation:class="title" presentation:placeholder="false">
        <draw:text-box>
          <text:p text:style-name="a252" text:class-names="" text:cond-style-name=""><text:span text:style-name="a251" text:class-names=""/></text:p>
        </draw:text-box>
        <svg:title/>
        <svg:desc/>
      </draw:frame>
      <presentation:notes style:page-layout-name="pageLayout2" draw:style-name="a258">
        <draw:page-thumbnail svg:x="1.25in" svg:y="0.75in" svg:width="5in" svg:height="3.75in" presentation:class="page" draw:id="id3" presentation:style-name="a254" draw:name="Google Shape;3;n">
          <svg:title/>
          <svg:desc/>
        </draw:page-thumbnail>
        <draw:frame draw:id="id4" presentation:style-name="a257" draw:name="Google Shape;4;n" svg:x="1in" svg:y="4.75in" svg:width="5.5in" svg:height="4.5in" presentation:class="notes" presentation:placeholder="false">
          <draw:text-box>
            <text:p text:style-name="a256" text:class-names="" text:cond-style-name=""><text:span text:style-name="a255" text:class-names=""/></text:p>
          </draw:text-box>
          <svg:title/>
          <svg:desc/>
        </draw:frame>
      </presentation:notes>
    </style:master-page>
    <style:master-page style:name="Master1-Layout17-cust-CUSTOM_5" style:page-layout-name="pageLayout1" draw:style-name="a259">
      <draw:frame draw:id="id73" presentation:style-name="a262" draw:name="Google Shape;94;p18" svg:x="0.52in" svg:y="1.5in" svg:width="7.20374in" svg:height="0.57382in" presentation:class="title" presentation:placeholder="false">
        <draw:text-box>
          <text:p text:style-name="a261" text:class-names="" text:cond-style-name=""><text:span text:style-name="a260" text:class-names=""/></text:p>
        </draw:text-box>
        <svg:title/>
        <svg:desc/>
      </draw:frame>
      <draw:frame draw:id="id74" presentation:style-name="a265" draw:name="Google Shape;95;p18" svg:x="0.5in" svg:y="0.63in" svg:width="11.04134in" svg:height="0.89633in" presentation:class="title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presentation:notes style:page-layout-name="pageLayout2" draw:style-name="a270">
        <draw:page-thumbnail svg:x="1.25in" svg:y="0.75in" svg:width="5in" svg:height="3.75in" presentation:class="page" draw:id="id3" presentation:style-name="a266" draw:name="Google Shape;3;n">
          <svg:title/>
          <svg:desc/>
        </draw:page-thumbnail>
        <draw:frame draw:id="id4" presentation:style-name="a269" draw:name="Google Shape;4;n" svg:x="1in" svg:y="4.75in" svg:width="5.5in" svg:height="4.5in" presentation:class="notes" presentation:placeholder="false">
          <draw:text-box>
            <text:p text:style-name="a268" text:class-names="" text:cond-style-name=""><text:span text:style-name="a267" text:class-names=""/></text:p>
          </draw:text-box>
          <svg:title/>
          <svg:desc/>
        </draw:frame>
      </presentation:notes>
    </style:master-page>
    <style:master-page style:name="Master1-Layout18-cust-CUSTOM_9" style:page-layout-name="pageLayout1" draw:style-name="a271">
      <draw:frame draw:id="id75" presentation:style-name="a274" draw:name="Google Shape;97;p19" svg:x="0.52in" svg:y="1.5in" svg:width="7.20374in" svg:height="0.57382in" presentation:class="title" presentation:placeholder="false">
        <draw:text-box>
          <text:p text:style-name="a273" text:class-names="" text:cond-style-name=""><text:span text:style-name="a272" text:class-names=""/></text:p>
        </draw:text-box>
        <svg:title/>
        <svg:desc/>
      </draw:frame>
      <draw:frame draw:id="id76" presentation:style-name="a277" draw:name="Google Shape;98;p19" svg:x="0.5in" svg:y="0.63in" svg:width="11.04134in" svg:height="0.89633in" presentation:class="title" presentation:placeholder="false">
        <draw:text-box>
          <text:p text:style-name="a276" text:class-names="" text:cond-style-name=""><text:span text:style-name="a275" text:class-names=""/></text:p>
        </draw:text-box>
        <svg:title/>
        <svg:desc/>
      </draw:frame>
      <draw:custom-shape svg:x="1.65308in" svg:y="2.83629in" svg:width="2.68898in" svg:height="2.66371in" draw:id="id77" draw:style-name="a280" draw:name="Google Shape;99;p19">
        <svg:title/>
        <svg:desc/>
        <text:p text:style-name="a279" text:class-names="" text:cond-style-name=""><text:span text:style-name="a27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78" draw:style-name="a283" draw:name="Google Shape;100;p19">
        <svg:title/>
        <svg:desc/>
        <text:p text:style-name="a282" text:class-names="" text:cond-style-name=""><text:span text:style-name="a28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79" draw:style-name="a286" draw:name="Google Shape;101;p19">
        <svg:title/>
        <svg:desc/>
        <text:p text:style-name="a285" text:class-names="" text:cond-style-name=""><text:span text:style-name="a28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80" presentation:style-name="a289" draw:name="Google Shape;102;p19" svg:x="1.78753in" svg:y="3.46309in" svg:width="2.33858in" svg:height="1.96457in" presentation:class="title" presentation:placeholder="false">
        <draw:text-box>
          <text:p text:style-name="a288" text:class-names="" text:cond-style-name=""><text:span text:style-name="a287" text:class-names=""/></text:p>
        </draw:text-box>
        <svg:title/>
        <svg:desc/>
      </draw:frame>
      <draw:frame draw:id="id81" presentation:style-name="a292" draw:name="Google Shape;103;p19" svg:x="5.3894in" svg:y="3.46309in" svg:width="2.33858in" svg:height="1.96457in" presentation:class="title" presentation:placeholder="false">
        <draw:text-box>
          <text:p text:style-name="a291" text:class-names="" text:cond-style-name=""><text:span text:style-name="a290" text:class-names=""/></text:p>
        </draw:text-box>
        <svg:title/>
        <svg:desc/>
      </draw:frame>
      <draw:frame draw:id="id82" presentation:style-name="a295" draw:name="Google Shape;104;p19" svg:x="9.08942in" svg:y="3.46309in" svg:width="2.33858in" svg:height="1.96457in" presentation:class="title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presentation:notes style:page-layout-name="pageLayout2" draw:style-name="a300">
        <draw:page-thumbnail svg:x="1.25in" svg:y="0.75in" svg:width="5in" svg:height="3.75in" presentation:class="page" draw:id="id3" presentation:style-name="a296" draw:name="Google Shape;3;n">
          <svg:title/>
          <svg:desc/>
        </draw:page-thumbnail>
        <draw:frame draw:id="id4" presentation:style-name="a299" draw:name="Google Shape;4;n" svg:x="1in" svg:y="4.75in" svg:width="5.5in" svg:height="4.5in" presentation:class="notes" presentation:placeholder="false">
          <draw:text-box>
            <text:p text:style-name="a298" text:class-names="" text:cond-style-name=""><text:span text:style-name="a297" text:class-names=""/></text:p>
          </draw:text-box>
          <svg:title/>
          <svg:desc/>
        </draw:frame>
      </presentation:notes>
    </style:master-page>
    <style:master-page style:name="Master1-Layout19-cust-CUSTOM_9_1" style:page-layout-name="pageLayout1" draw:style-name="a301">
      <draw:frame draw:id="id83" presentation:style-name="a304" draw:name="Google Shape;106;p20" svg:x="0.52in" svg:y="1.5in" svg:width="7.20374in" svg:height="0.57382in" presentation:class="titl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107;p20" svg:x="0.5in" svg:y="0.63in" svg:width="11.04134in" svg:height="0.89633in" presentation:class="title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custom-shape svg:x="1.65308in" svg:y="2.83629in" svg:width="2.68898in" svg:height="2.66371in" draw:id="id85" draw:style-name="a310" draw:name="Google Shape;108;p20">
        <svg:title/>
        <svg:desc/>
        <text:p text:style-name="a309" text:class-names="" text:cond-style-name=""><text:span text:style-name="a30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86" draw:style-name="a313" draw:name="Google Shape;109;p20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87" draw:style-name="a316" draw:name="Google Shape;110;p20">
        <svg:title/>
        <svg:desc/>
        <text:p text:style-name="a315" text:class-names="" text:cond-style-name=""><text:span text:style-name="a31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88" presentation:style-name="a319" draw:name="Google Shape;111;p20" svg:x="1.78753in" svg:y="3.46309in" svg:width="2.33858in" svg:height="1.96457in" presentation:class="title" presentation:placeholder="false">
        <draw:text-box>
          <text:p text:style-name="a318" text:class-names="" text:cond-style-name=""><text:span text:style-name="a317" text:class-names=""/></text:p>
        </draw:text-box>
        <svg:title/>
        <svg:desc/>
      </draw:frame>
      <draw:frame draw:id="id89" presentation:style-name="a322" draw:name="Google Shape;112;p20" svg:x="5.3894in" svg:y="3.46309in" svg:width="2.33858in" svg:height="1.96457in" presentation:class="title" presentation:placeholder="false">
        <draw:text-box>
          <text:p text:style-name="a321" text:class-names="" text:cond-style-name=""><text:span text:style-name="a320" text:class-names=""/></text:p>
        </draw:text-box>
        <svg:title/>
        <svg:desc/>
      </draw:frame>
      <draw:frame draw:id="id90" presentation:style-name="a325" draw:name="Google Shape;113;p20" svg:x="9.08942in" svg:y="3.46309in" svg:width="2.33858in" svg:height="1.96457in" presentation:class="title" presentation:placeholder="false">
        <draw:text-box>
          <text:p text:style-name="a324" text:class-names="" text:cond-style-name=""><text:span text:style-name="a323" text:class-names=""/></text:p>
        </draw:text-box>
        <svg:title/>
        <svg:desc/>
      </draw:frame>
      <presentation:notes style:page-layout-name="pageLayout2" draw:style-name="a330">
        <draw:page-thumbnail svg:x="1.25in" svg:y="0.75in" svg:width="5in" svg:height="3.75in" presentation:class="page" draw:id="id3" presentation:style-name="a326" draw:name="Google Shape;3;n">
          <svg:title/>
          <svg:desc/>
        </draw:page-thumbnail>
        <draw:frame draw:id="id4" presentation:style-name="a329" draw:name="Google Shape;4;n" svg:x="1in" svg:y="4.75in" svg:width="5.5in" svg:height="4.5in" presentation:class="notes" presentation:placeholder="false">
          <draw:text-box>
            <text:p text:style-name="a328" text:class-names="" text:cond-style-name=""><text:span text:style-name="a327" text:class-names=""/></text:p>
          </draw:text-box>
          <svg:title/>
          <svg:desc/>
        </draw:frame>
      </presentation:notes>
    </style:master-page>
    <style:master-page style:name="Master1-Layout20-cust-CUSTOM_9_1_1" style:page-layout-name="pageLayout1" draw:style-name="a331">
      <draw:frame draw:id="id91" presentation:style-name="a334" draw:name="Google Shape;115;p21" svg:x="0.52in" svg:y="1.5in" svg:width="7.20374in" svg:height="0.57382in" presentation:class="title" presentation:placeholder="false">
        <draw:text-box>
          <text:p text:style-name="a333" text:class-names="" text:cond-style-name=""><text:span text:style-name="a332" text:class-names=""/></text:p>
        </draw:text-box>
        <svg:title/>
        <svg:desc/>
      </draw:frame>
      <draw:frame draw:id="id92" presentation:style-name="a337" draw:name="Google Shape;116;p21" svg:x="0.5in" svg:y="0.63in" svg:width="11.04134in" svg:height="0.89633in" presentation:class="title" presentation:placeholder="false">
        <draw:text-box>
          <text:p text:style-name="a336" text:class-names="" text:cond-style-name=""><text:span text:style-name="a335" text:class-names=""/></text:p>
        </draw:text-box>
        <svg:title/>
        <svg:desc/>
      </draw:frame>
      <draw:custom-shape svg:x="1.65308in" svg:y="2.83629in" svg:width="2.68898in" svg:height="2.66371in" draw:id="id93" draw:style-name="a340" draw:name="Google Shape;117;p21">
        <svg:title/>
        <svg:desc/>
        <text:p text:style-name="a339" text:class-names="" text:cond-style-name=""><text:span text:style-name="a33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94" draw:style-name="a343" draw:name="Google Shape;118;p21">
        <svg:title/>
        <svg:desc/>
        <text:p text:style-name="a342" text:class-names="" text:cond-style-name=""><text:span text:style-name="a34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95" draw:style-name="a346" draw:name="Google Shape;119;p21">
        <svg:title/>
        <svg:desc/>
        <text:p text:style-name="a345" text:class-names="" text:cond-style-name=""><text:span text:style-name="a34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96" presentation:style-name="a349" draw:name="Google Shape;120;p21" svg:x="1.78753in" svg:y="3.46309in" svg:width="2.33858in" svg:height="1.96457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7" presentation:style-name="a352" draw:name="Google Shape;121;p21" svg:x="5.3894in" svg:y="3.46309in" svg:width="2.33858in" svg:height="1.96457in" presentation:class="titl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8" presentation:style-name="a355" draw:name="Google Shape;122;p21" svg:x="9.08942in" svg:y="3.46309in" svg:width="2.33858in" svg:height="1.96457in" presentation:class="title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presentation:notes style:page-layout-name="pageLayout2" draw:style-name="a360">
        <draw:page-thumbnail svg:x="1.25in" svg:y="0.75in" svg:width="5in" svg:height="3.75in" presentation:class="page" draw:id="id3" presentation:style-name="a356" draw:name="Google Shape;3;n">
          <svg:title/>
          <svg:desc/>
        </draw:page-thumbnail>
        <draw:frame draw:id="id4" presentation:style-name="a359" draw:name="Google Shape;4;n" svg:x="1in" svg:y="4.75in" svg:width="5.5in" svg:height="4.5in" presentation:class="notes" presentation:placeholder="false">
          <draw:text-box>
            <text:p text:style-name="a358" text:class-names="" text:cond-style-name=""><text:span text:style-name="a357" text:class-names=""/></text:p>
          </draw:text-box>
          <svg:title/>
          <svg:desc/>
        </draw:frame>
      </presentation:notes>
    </style:master-page>
    <style:master-page style:name="Master1-Layout21-cust-CUSTOM_9_1_1_1" style:page-layout-name="pageLayout1" draw:style-name="a361">
      <draw:frame draw:id="id99" presentation:style-name="a364" draw:name="Google Shape;124;p22" svg:x="0.52in" svg:y="1.5in" svg:width="7.20374in" svg:height="0.57382in" presentation:class="title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100" presentation:style-name="a367" draw:name="Google Shape;125;p22" svg:x="0.5in" svg:y="0.625in" svg:width="11.04134in" svg:height="0.89633in" presentation:class="title" presentation:placeholder="false">
        <draw:text-box>
          <text:p text:style-name="a366" text:class-names="" text:cond-style-name=""><text:span text:style-name="a365" text:class-names=""/></text:p>
        </draw:text-box>
        <svg:title/>
        <svg:desc/>
      </draw:frame>
      <draw:frame draw:id="id101" draw:style-name="a368" draw:name="Google Shape;126;p22" svg:x="1.47312in" svg:y="2.89832in" svg:width="0.6in" svg:height="0.6in" style:rel-width="scale" style:rel-height="scale">
        <draw:image xlink:href="media/image32.png" xlink:type="simple" xlink:show="embed" xlink:actuate="onLoad"/>
        <svg:title/>
        <svg:desc/>
      </draw:frame>
      <draw:frame draw:id="id102" draw:style-name="a369" draw:name="Google Shape;127;p22" svg:x="5.14846in" svg:y="2.89832in" svg:width="0.6in" svg:height="0.6in" style:rel-width="scale" style:rel-height="scale">
        <draw:image xlink:href="media/image33.png" xlink:type="simple" xlink:show="embed" xlink:actuate="onLoad"/>
        <svg:title/>
        <svg:desc/>
      </draw:frame>
      <draw:frame draw:id="id103" draw:style-name="a370" draw:name="Google Shape;128;p22" svg:x="8.82379in" svg:y="2.89832in" svg:width="0.6in" svg:height="0.6in" style:rel-width="scale" style:rel-height="scale">
        <draw:image xlink:href="media/image34.png" xlink:type="simple" xlink:show="embed" xlink:actuate="onLoad"/>
        <svg:title/>
        <svg:desc/>
      </draw:frame>
      <draw:custom-shape svg:x="1.77562in" svg:y="3.665in" svg:width="2.68898in" svg:height="2.66371in" draw:id="id104" draw:style-name="a373" draw:name="Google Shape;129;p22">
        <svg:title/>
        <svg:desc/>
        <text:p text:style-name="a372" text:class-names="" text:cond-style-name=""><text:span text:style-name="a37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50853in" svg:y="3.665in" svg:width="2.68898in" svg:height="2.66371in" draw:id="id105" draw:style-name="a376" draw:name="Google Shape;130;p22">
        <svg:title/>
        <svg:desc/>
        <text:p text:style-name="a375" text:class-names="" text:cond-style-name=""><text:span text:style-name="a37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9.17123in" svg:y="3.665in" svg:width="2.68898in" svg:height="2.66371in" draw:id="id106" draw:style-name="a379" draw:name="Google Shape;131;p22">
        <svg:title/>
        <svg:desc/>
        <text:p text:style-name="a378" text:class-names="" text:cond-style-name=""><text:span text:style-name="a377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107" presentation:style-name="a382" draw:name="Google Shape;132;p22" svg:x="1.85548in" svg:y="4.20196in" svg:width="2.33858in" svg:height="1.96457in" presentation:class="title" presentation:placeholder="false">
        <draw:text-box>
          <text:p text:style-name="a381" text:class-names="" text:cond-style-name=""><text:span text:style-name="a380" text:class-names=""/></text:p>
        </draw:text-box>
        <svg:title/>
        <svg:desc/>
      </draw:frame>
      <draw:frame draw:id="id108" presentation:style-name="a385" draw:name="Google Shape;133;p22" svg:x="5.56568in" svg:y="4.20196in" svg:width="2.33858in" svg:height="1.96457in" presentation:class="title" presentation:placeholder="false">
        <draw:text-box>
          <text:p text:style-name="a384" text:class-names="" text:cond-style-name=""><text:span text:style-name="a383" text:class-names=""/></text:p>
        </draw:text-box>
        <svg:title/>
        <svg:desc/>
      </draw:frame>
      <draw:frame draw:id="id109" presentation:style-name="a388" draw:name="Google Shape;134;p22" svg:x="9.34641in" svg:y="4.20196in" svg:width="2.33858in" svg:height="1.96457in" presentation:class="title" presentation:placeholder="false">
        <draw:text-box>
          <text:p text:style-name="a387" text:class-names="" text:cond-style-name=""><text:span text:style-name="a386" text:class-names=""/></text:p>
        </draw:text-box>
        <svg:title/>
        <svg:desc/>
      </draw:frame>
      <presentation:notes style:page-layout-name="pageLayout2" draw:style-name="a393">
        <draw:page-thumbnail svg:x="1.25in" svg:y="0.75in" svg:width="5in" svg:height="3.75in" presentation:class="page" draw:id="id3" presentation:style-name="a389" draw:name="Google Shape;3;n">
          <svg:title/>
          <svg:desc/>
        </draw:page-thumbnail>
        <draw:frame draw:id="id4" presentation:style-name="a392" draw:name="Google Shape;4;n" svg:x="1in" svg:y="4.75in" svg:width="5.5in" svg:height="4.5in" presentation:class="notes" presentation:placeholder="false">
          <draw:text-box>
            <text:p text:style-name="a391" text:class-names="" text:cond-style-name=""><text:span text:style-name="a390" text:class-names=""/></text:p>
          </draw:text-box>
          <svg:title/>
          <svg:desc/>
        </draw:frame>
      </presentation:notes>
    </style:master-page>
    <style:master-page style:name="Master1-Layout22-cust-CUSTOM_9_1_1_1_1" style:page-layout-name="pageLayout1" draw:style-name="a394">
      <draw:frame draw:id="id110" presentation:style-name="a397" draw:name="Google Shape;136;p23" svg:x="0.5in" svg:y="1.5in" svg:width="7.20374in" svg:height="0.57382in" presentation:class="titl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11" presentation:style-name="a400" draw:name="Google Shape;137;p23" svg:x="0.5in" svg:y="0.625in" svg:width="11.04134in" svg:height="0.89633in" presentation:class="title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presentation:notes style:page-layout-name="pageLayout2" draw:style-name="a405">
        <draw:page-thumbnail svg:x="1.25in" svg:y="0.75in" svg:width="5in" svg:height="3.75in" presentation:class="page" draw:id="id3" presentation:style-name="a401" draw:name="Google Shape;3;n">
          <svg:title/>
          <svg:desc/>
        </draw:page-thumbnail>
        <draw:frame draw:id="id4" presentation:style-name="a404" draw:name="Google Shape;4;n" svg:x="1in" svg:y="4.75in" svg:width="5.5in" svg:height="4.5in" presentation:class="notes" presentation:placeholder="false">
          <draw:text-box>
            <text:p text:style-name="a403" text:class-names="" text:cond-style-name=""><text:span text:style-name="a402" text:class-names=""/></text:p>
          </draw:text-box>
          <svg:title/>
          <svg:desc/>
        </draw:frame>
      </presentation:notes>
    </style:master-page>
    <style:master-page style:name="Master1-Layout23-cust-CUSTOM_9_1_1_1_1_1" style:page-layout-name="pageLayout1" draw:style-name="a406">
      <draw:frame draw:id="id112" presentation:style-name="a409" draw:name="Google Shape;139;p24" svg:x="0.52in" svg:y="1.5in" svg:width="7.20374in" svg:height="0.57382in" presentation:class="title" presentation:placeholder="false">
        <draw:text-box>
          <text:p text:style-name="a408" text:class-names="" text:cond-style-name=""><text:span text:style-name="a407" text:class-names=""/></text:p>
        </draw:text-box>
        <svg:title/>
        <svg:desc/>
      </draw:frame>
      <draw:frame draw:id="id113" presentation:style-name="a412" draw:name="Google Shape;140;p24" svg:x="0.5in" svg:y="0.625in" svg:width="11.04134in" svg:height="0.89633in" presentation:class="title" presentation:placeholder="false">
        <draw:text-box>
          <text:p text:style-name="a411" text:class-names="" text:cond-style-name=""><text:span text:style-name="a410" text:class-names=""/></text:p>
        </draw:text-box>
        <svg:title/>
        <svg:desc/>
      </draw:frame>
      <presentation:notes style:page-layout-name="pageLayout2" draw:style-name="a417">
        <draw:page-thumbnail svg:x="1.25in" svg:y="0.75in" svg:width="5in" svg:height="3.75in" presentation:class="page" draw:id="id3" presentation:style-name="a413" draw:name="Google Shape;3;n">
          <svg:title/>
          <svg:desc/>
        </draw:page-thumbnail>
        <draw:frame draw:id="id4" presentation:style-name="a416" draw:name="Google Shape;4;n" svg:x="1in" svg:y="4.75in" svg:width="5.5in" svg:height="4.5in" presentation:class="notes" presentation:placeholder="false">
          <draw:text-box>
            <text:p text:style-name="a415" text:class-names="" text:cond-style-name=""><text:span text:style-name="a414" text:class-names=""/></text:p>
          </draw:text-box>
          <svg:title/>
          <svg:desc/>
        </draw:frame>
      </presentation:notes>
    </style:master-page>
    <style:master-page style:name="Master1-Layout24-cust-CUSTOM_6" style:page-layout-name="pageLayout1" draw:style-name="a418">
      <draw:frame draw:id="id114" draw:style-name="a419" draw:name="Google Shape;142;p25" svg:x="2.08332in" svg:y="0in" svg:width="11.25001in" svg:height="7.5in" style:rel-width="scale" style:rel-height="scale">
        <draw:image xlink:href="media/image35.jpg" xlink:type="simple" xlink:show="embed" xlink:actuate="onLoad"/>
        <svg:title>GettyImages-2164186046.jpg</svg:title>
        <svg:desc/>
      </draw:frame>
      <draw:frame draw:id="id115" draw:style-name="a420" draw:name="Google Shape;143;p25" svg:x="0in" svg:y="0in" svg:width="7.66858in" svg:height="7.5in" style:rel-width="scale" style:rel-height="scale">
        <draw:image xlink:href="media/image36.png" xlink:type="simple" xlink:show="embed" xlink:actuate="onLoad"/>
        <svg:title/>
        <svg:desc/>
      </draw:frame>
      <draw:frame draw:id="id116" presentation:style-name="a423" draw:name="Google Shape;144;p25" svg:x="0.5in" svg:y="2.70992in" svg:width="3.04429in" svg:height="2in" presentation:class="title" presentation:placeholder="false">
        <draw:text-box>
          <text:p text:style-name="a422" text:class-names="" text:cond-style-name=""><text:span text:style-name="a421" text:class-names=""/></text:p>
        </draw:text-box>
        <svg:title/>
        <svg:desc/>
      </draw:frame>
      <draw:frame draw:id="id117" presentation:style-name="a426" draw:name="Google Shape;145;p25" svg:x="0.51in" svg:y="4.86275in" svg:width="3.40125in" svg:height="1.5456in" presentation:class="title" presentation:placeholder="false">
        <draw:text-box>
          <text:p text:style-name="a425" text:class-names="" text:cond-style-name=""><text:span text:style-name="a424" text:class-names=""/></text:p>
        </draw:text-box>
        <svg:title/>
        <svg:desc/>
      </draw:frame>
      <presentation:notes style:page-layout-name="pageLayout2" draw:style-name="a431">
        <draw:page-thumbnail svg:x="1.25in" svg:y="0.75in" svg:width="5in" svg:height="3.75in" presentation:class="page" draw:id="id3" presentation:style-name="a427" draw:name="Google Shape;3;n">
          <svg:title/>
          <svg:desc/>
        </draw:page-thumbnail>
        <draw:frame draw:id="id4" presentation:style-name="a430" draw:name="Google Shape;4;n" svg:x="1in" svg:y="4.75in" svg:width="5.5in" svg:height="4.5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</presentation:notes>
    </style:master-page>
    <style:master-page style:name="Master1-Layout25-cust-CUSTOM_6_2" style:page-layout-name="pageLayout1" draw:style-name="a432">
      <draw:frame draw:id="id118" draw:style-name="a433" draw:name="Google Shape;147;p26" svg:x="2.08332in" svg:y="0in" svg:width="11.25001in" svg:height="7.5in" style:rel-width="scale" style:rel-height="scale">
        <draw:image xlink:href="media/image37.jpg" xlink:type="simple" xlink:show="embed" xlink:actuate="onLoad"/>
        <svg:title>GettyImages-1573046745.jpg</svg:title>
        <svg:desc/>
      </draw:frame>
      <draw:frame draw:id="id119" draw:style-name="a434" draw:name="Google Shape;148;p26" svg:x="0in" svg:y="0in" svg:width="7.65278in" svg:height="7.5in" style:rel-width="scale" style:rel-height="scale">
        <draw:image xlink:href="media/image36.png" xlink:type="simple" xlink:show="embed" xlink:actuate="onLoad"/>
        <svg:title/>
        <svg:desc/>
      </draw:frame>
      <draw:frame draw:id="id120" presentation:style-name="a437" draw:name="Google Shape;149;p26" svg:x="0.5in" svg:y="2.70609in" svg:width="3.04429in" svg:height="2in" presentation:class="title" presentation:placeholder="false">
        <draw:text-box>
          <text:p text:style-name="a436" text:class-names="" text:cond-style-name=""><text:span text:style-name="a435" text:class-names=""/></text:p>
        </draw:text-box>
        <svg:title/>
        <svg:desc/>
      </draw:frame>
      <draw:frame draw:id="id121" presentation:style-name="a440" draw:name="Google Shape;150;p26" svg:x="0.51in" svg:y="4.86275in" svg:width="3.40125in" svg:height="1.5456in" presentation:class="title" presentation:placeholder="false">
        <draw:text-box>
          <text:p text:style-name="a439" text:class-names="" text:cond-style-name=""><text:span text:style-name="a438" text:class-names=""/></text:p>
        </draw:text-box>
        <svg:title/>
        <svg:desc/>
      </draw:frame>
      <presentation:notes style:page-layout-name="pageLayout2" draw:style-name="a445">
        <draw:page-thumbnail svg:x="1.25in" svg:y="0.75in" svg:width="5in" svg:height="3.75in" presentation:class="page" draw:id="id3" presentation:style-name="a441" draw:name="Google Shape;3;n">
          <svg:title/>
          <svg:desc/>
        </draw:page-thumbnail>
        <draw:frame draw:id="id4" presentation:style-name="a444" draw:name="Google Shape;4;n" svg:x="1in" svg:y="4.75in" svg:width="5.5in" svg:height="4.5in" presentation:class="notes" presentation:placeholder="false">
          <draw:text-box>
            <text:p text:style-name="a443" text:class-names="" text:cond-style-name=""><text:span text:style-name="a442" text:class-names=""/></text:p>
          </draw:text-box>
          <svg:title/>
          <svg:desc/>
        </draw:frame>
      </presentation:notes>
    </style:master-page>
    <style:master-page style:name="Master1-Layout26-cust-CUSTOM_6_2_1" style:page-layout-name="pageLayout1" draw:style-name="a446">
      <draw:frame draw:id="id122" draw:style-name="a447" draw:name="Google Shape;152;p27" svg:x="2.08332in" svg:y="0in" svg:width="11.25001in" svg:height="7.5in" style:rel-width="scale" style:rel-height="scale">
        <draw:image xlink:href="media/image38.png" xlink:type="simple" xlink:show="embed" xlink:actuate="onLoad"/>
        <svg:title/>
        <svg:desc/>
      </draw:frame>
      <draw:frame draw:id="id123" draw:style-name="a448" draw:name="Google Shape;153;p27" svg:x="0in" svg:y="0in" svg:width="7.68526in" svg:height="7.5in" style:rel-width="scale" style:rel-height="scale">
        <draw:image xlink:href="media/image36.png" xlink:type="simple" xlink:show="embed" xlink:actuate="onLoad"/>
        <svg:title/>
        <svg:desc/>
      </draw:frame>
      <draw:frame draw:id="id124" presentation:style-name="a451" draw:name="Google Shape;154;p27" svg:x="0.5in" svg:y="2.70978in" svg:width="3.04429in" svg:height="2in" presentation:class="title" presentation:placeholder="false">
        <draw:text-box>
          <text:p text:style-name="a450" text:class-names="" text:cond-style-name=""><text:span text:style-name="a449" text:class-names=""/></text:p>
        </draw:text-box>
        <svg:title/>
        <svg:desc/>
      </draw:frame>
      <draw:frame draw:id="id125" presentation:style-name="a454" draw:name="Google Shape;155;p27" svg:x="0.51in" svg:y="4.86275in" svg:width="3.40125in" svg:height="1.5456in" presentation:class="title" presentation:placeholder="false">
        <draw:text-box>
          <text:p text:style-name="a453" text:class-names="" text:cond-style-name=""><text:span text:style-name="a452" text:class-names=""/></text:p>
        </draw:text-box>
        <svg:title/>
        <svg:desc/>
      </draw:frame>
      <presentation:notes style:page-layout-name="pageLayout2" draw:style-name="a459">
        <draw:page-thumbnail svg:x="1.25in" svg:y="0.75in" svg:width="5in" svg:height="3.75in" presentation:class="page" draw:id="id3" presentation:style-name="a455" draw:name="Google Shape;3;n">
          <svg:title/>
          <svg:desc/>
        </draw:page-thumbnail>
        <draw:frame draw:id="id4" presentation:style-name="a458" draw:name="Google Shape;4;n" svg:x="1in" svg:y="4.75in" svg:width="5.5in" svg:height="4.5in" presentation:class="notes" presentation:placeholder="false">
          <draw:text-box>
            <text:p text:style-name="a457" text:class-names="" text:cond-style-name=""><text:span text:style-name="a456" text:class-names=""/></text:p>
          </draw:text-box>
          <svg:title/>
          <svg:desc/>
        </draw:frame>
      </presentation:notes>
    </style:master-page>
    <style:master-page style:name="Master1-Layout27-cust-CUSTOM_6_1" style:page-layout-name="pageLayout1" draw:style-name="a460">
      <draw:frame draw:id="id126" draw:style-name="a461" draw:name="Google Shape;157;p28" svg:x="3.37773in" svg:y="0in" svg:width="9.9556in" svg:height="7.5in" style:rel-width="scale" style:rel-height="scale">
        <draw:image xlink:href="media/image39.jpg" xlink:type="simple" xlink:show="embed" xlink:actuate="onLoad"/>
        <svg:title>GettyImages-1086089542.jpg</svg:title>
        <svg:desc/>
      </draw:frame>
      <draw:frame draw:id="id127" draw:style-name="a462" draw:name="Google Shape;158;p28" svg:x="0in" svg:y="0in" svg:width="7.6665in" svg:height="7.5in" style:rel-width="scale" style:rel-height="scale">
        <draw:image xlink:href="media/image40.png" xlink:type="simple" xlink:show="embed" xlink:actuate="onLoad"/>
        <svg:title/>
        <svg:desc/>
      </draw:frame>
      <draw:frame draw:id="id128" presentation:style-name="a465" draw:name="Google Shape;159;p28" svg:x="0.5in" svg:y="2.7053in" svg:width="3.04429in" svg:height="2in" presentation:class="title" presentation:placeholder="false">
        <draw:text-box>
          <text:p text:style-name="a464" text:class-names="" text:cond-style-name=""><text:span text:style-name="a463" text:class-names=""/></text:p>
        </draw:text-box>
        <svg:title/>
        <svg:desc/>
      </draw:frame>
      <draw:frame draw:id="id129" presentation:style-name="a468" draw:name="Google Shape;160;p28" svg:x="0.51in" svg:y="4.86275in" svg:width="3.40125in" svg:height="1.5456in" presentation:class="title" presentation:placeholder="false">
        <draw:text-box>
          <text:p text:style-name="a467" text:class-names="" text:cond-style-name=""><text:span text:style-name="a466" text:class-names=""/></text:p>
        </draw:text-box>
        <svg:title/>
        <svg:desc/>
      </draw:frame>
      <presentation:notes style:page-layout-name="pageLayout2" draw:style-name="a473">
        <draw:page-thumbnail svg:x="1.25in" svg:y="0.75in" svg:width="5in" svg:height="3.75in" presentation:class="page" draw:id="id3" presentation:style-name="a469" draw:name="Google Shape;3;n">
          <svg:title/>
          <svg:desc/>
        </draw:page-thumbnail>
        <draw:frame draw:id="id4" presentation:style-name="a472" draw:name="Google Shape;4;n" svg:x="1in" svg:y="4.75in" svg:width="5.5in" svg:height="4.5in" presentation:class="notes" presentation:placeholder="false">
          <draw:text-box>
            <text:p text:style-name="a471" text:class-names="" text:cond-style-name=""><text:span text:style-name="a470" text:class-names=""/></text:p>
          </draw:text-box>
          <svg:title/>
          <svg:desc/>
        </draw:frame>
      </presentation:notes>
    </style:master-page>
    <style:master-page style:name="Master1-Layout28-cust-CUSTOM_6_1_1" style:page-layout-name="pageLayout1" draw:style-name="a474">
      <draw:frame draw:id="id130" draw:style-name="a475" draw:name="Google Shape;162;p29" svg:x="3.37773in" svg:y="0in" svg:width="9.9556in" svg:height="7.5in" style:rel-width="scale" style:rel-height="scale">
        <draw:image xlink:href="media/image41.jpg" xlink:type="simple" xlink:show="embed" xlink:actuate="onLoad"/>
        <svg:title>GettyImages-1458977523.jpg</svg:title>
        <svg:desc/>
      </draw:frame>
      <draw:frame draw:id="id131" draw:style-name="a476" draw:name="Google Shape;163;p29" svg:x="-0.00001in" svg:y="0in" svg:width="7.66883in" svg:height="7.5in" style:rel-width="scale" style:rel-height="scale">
        <draw:image xlink:href="media/image40.png" xlink:type="simple" xlink:show="embed" xlink:actuate="onLoad"/>
        <svg:title/>
        <svg:desc/>
      </draw:frame>
      <draw:frame draw:id="id132" presentation:style-name="a479" draw:name="Google Shape;164;p29" svg:x="0.5in" svg:y="2.7053in" svg:width="3.26181in" svg:height="2in" presentation:class="title" presentation:placeholder="false">
        <draw:text-box>
          <text:p text:style-name="a478" text:class-names="" text:cond-style-name=""><text:span text:style-name="a477" text:class-names=""/></text:p>
        </draw:text-box>
        <svg:title/>
        <svg:desc/>
      </draw:frame>
      <draw:frame draw:id="id133" presentation:style-name="a482" draw:name="Google Shape;165;p29" svg:x="0.51in" svg:y="4.87721in" svg:width="3.4685in" svg:height="1.5456in" presentation:class="title" presentation:placeholder="false">
        <draw:text-box>
          <text:p text:style-name="a481" text:class-names="" text:cond-style-name=""><text:span text:style-name="a480" text:class-names=""/></text:p>
        </draw:text-box>
        <svg:title/>
        <svg:desc/>
      </draw:frame>
      <presentation:notes style:page-layout-name="pageLayout2" draw:style-name="a487">
        <draw:page-thumbnail svg:x="1.25in" svg:y="0.75in" svg:width="5in" svg:height="3.75in" presentation:class="page" draw:id="id3" presentation:style-name="a483" draw:name="Google Shape;3;n">
          <svg:title/>
          <svg:desc/>
        </draw:page-thumbnail>
        <draw:frame draw:id="id4" presentation:style-name="a486" draw:name="Google Shape;4;n" svg:x="1in" svg:y="4.75in" svg:width="5.5in" svg:height="4.5in" presentation:class="notes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</presentation:notes>
    </style:master-page>
    <style:master-page style:name="Master1-Layout29-cust-CUSTOM_6_1_1_1" style:page-layout-name="pageLayout1" draw:style-name="a488">
      <draw:frame draw:id="id134" draw:style-name="a489" draw:name="Google Shape;167;p30" svg:x="3.37773in" svg:y="0in" svg:width="9.9556in" svg:height="7.5in" style:rel-width="scale" style:rel-height="scale">
        <draw:image xlink:href="media/image42.jpg" xlink:type="simple" xlink:show="embed" xlink:actuate="onLoad"/>
        <svg:title>GettyImages-2181356150.jpg</svg:title>
        <svg:desc/>
      </draw:frame>
      <draw:frame draw:id="id135" draw:style-name="a490" draw:name="Google Shape;168;p30" svg:x="0in" svg:y="0in" svg:width="7.66492in" svg:height="7.5in" style:rel-width="scale" style:rel-height="scale">
        <draw:image xlink:href="media/image40.png" xlink:type="simple" xlink:show="embed" xlink:actuate="onLoad"/>
        <svg:title/>
        <svg:desc/>
      </draw:frame>
      <draw:frame draw:id="id136" presentation:style-name="a493" draw:name="Google Shape;169;p30" svg:x="0.5in" svg:y="2.7053in" svg:width="3.26181in" svg:height="2in" presentation:class="title" presentation:placeholder="false">
        <draw:text-box>
          <text:p text:style-name="a492" text:class-names="" text:cond-style-name=""><text:span text:style-name="a491" text:class-names=""/></text:p>
        </draw:text-box>
        <svg:title/>
        <svg:desc/>
      </draw:frame>
      <draw:frame draw:id="id137" presentation:style-name="a496" draw:name="Google Shape;170;p30" svg:x="0.51in" svg:y="4.86275in" svg:width="3.40125in" svg:height="1.5456in" presentation:class="title" presentation:placeholder="false">
        <draw:text-box>
          <text:p text:style-name="a495" text:class-names="" text:cond-style-name=""><text:span text:style-name="a494" text:class-names=""/></text:p>
        </draw:text-box>
        <svg:title/>
        <svg:desc/>
      </draw:frame>
      <presentation:notes style:page-layout-name="pageLayout2" draw:style-name="a501">
        <draw:page-thumbnail svg:x="1.25in" svg:y="0.75in" svg:width="5in" svg:height="3.75in" presentation:class="page" draw:id="id3" presentation:style-name="a497" draw:name="Google Shape;3;n">
          <svg:title/>
          <svg:desc/>
        </draw:page-thumbnail>
        <draw:frame draw:id="id4" presentation:style-name="a500" draw:name="Google Shape;4;n" svg:x="1in" svg:y="4.75in" svg:width="5.5in" svg:height="4.5in" presentation:class="notes" presentation:placeholder="false">
          <draw:text-box>
            <text:p text:style-name="a499" text:class-names="" text:cond-style-name=""><text:span text:style-name="a498" text:class-names=""/></text:p>
          </draw:text-box>
          <svg:title/>
          <svg:desc/>
        </draw:frame>
      </presentation:notes>
    </style:master-page>
    <style:master-page style:name="Master1-Layout30-cust-CUSTOM_7" style:page-layout-name="pageLayout1" draw:style-name="a502">
      <draw:frame draw:id="id138" draw:style-name="a503" draw:name="Google Shape;172;p31" svg:x="2.07236in" svg:y="0in" svg:width="11.26097in" svg:height="7.5in" style:rel-width="scale" style:rel-height="scale">
        <draw:image xlink:href="media/image43.jpg" xlink:type="simple" xlink:show="embed" xlink:actuate="onLoad"/>
        <svg:title>GettyImages-2174924311.jpg</svg:title>
        <svg:desc/>
      </draw:frame>
      <draw:frame draw:id="id139" draw:style-name="a504" draw:name="Google Shape;173;p31" svg:x="0in" svg:y="0in" svg:width="12.42708in" svg:height="7.5in" style:rel-width="scale" style:rel-height="scale">
        <draw:image xlink:href="media/image44.png" xlink:type="simple" xlink:show="embed" xlink:actuate="onLoad"/>
        <svg:title/>
        <svg:desc/>
      </draw:frame>
      <draw:frame draw:id="id140" presentation:style-name="a507" draw:name="Google Shape;174;p31" svg:x="0.51in" svg:y="3.21763in" svg:width="6.75787in" svg:height="3.43668in" presentation:class="title" presentation:placeholder="false">
        <draw:text-box>
          <text:p text:style-name="a506" text:class-names="" text:cond-style-name=""><text:span text:style-name="a505" text:class-names=""/></text:p>
        </draw:text-box>
        <svg:title/>
        <svg:desc/>
      </draw:frame>
      <draw:frame draw:id="id141" presentation:style-name="a510" draw:name="Google Shape;175;p31" svg:x="0.5in" svg:y="0.625in" svg:width="4.23327in" svg:height="0.92224in" presentation:class="titl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presentation:notes style:page-layout-name="pageLayout2" draw:style-name="a515">
        <draw:page-thumbnail svg:x="1.25in" svg:y="0.75in" svg:width="5in" svg:height="3.75in" presentation:class="page" draw:id="id3" presentation:style-name="a511" draw:name="Google Shape;3;n">
          <svg:title/>
          <svg:desc/>
        </draw:page-thumbnail>
        <draw:frame draw:id="id4" presentation:style-name="a514" draw:name="Google Shape;4;n" svg:x="1in" svg:y="4.75in" svg:width="5.5in" svg:height="4.5in" presentation:class="notes" presentation:placeholder="false">
          <draw:text-box>
            <text:p text:style-name="a513" text:class-names="" text:cond-style-name=""><text:span text:style-name="a512" text:class-names=""/></text:p>
          </draw:text-box>
          <svg:title/>
          <svg:desc/>
        </draw:frame>
      </presentation:notes>
    </style:master-page>
    <style:master-page style:name="Master1-Layout31-cust-CUSTOM_7_2" style:page-layout-name="pageLayout1" draw:style-name="a516">
      <draw:frame draw:id="id142" draw:style-name="a517" draw:name="Google Shape;177;p32" svg:x="7.87601in" svg:y="0in" svg:width="5.45732in" svg:height="7.5in" style:rel-width="scale" style:rel-height="scale">
        <draw:image xlink:href="media/image45.png" xlink:type="simple" xlink:show="embed" xlink:actuate="onLoad"/>
        <svg:title/>
        <svg:desc/>
      </draw:frame>
      <draw:frame draw:id="id143" draw:style-name="a518" draw:name="Google Shape;178;p32" svg:x="0in" svg:y="0in" svg:width="12.42708in" svg:height="7.5in" style:rel-width="scale" style:rel-height="scale">
        <draw:image xlink:href="media/image44.png" xlink:type="simple" xlink:show="embed" xlink:actuate="onLoad"/>
        <svg:title/>
        <svg:desc/>
      </draw:frame>
      <draw:frame draw:id="id144" presentation:style-name="a521" draw:name="Google Shape;179;p32" svg:x="0.51in" svg:y="3.21763in" svg:width="6.75787in" svg:height="3.43668in" presentation:class="title" presentation:placeholder="false">
        <draw:text-box>
          <text:p text:style-name="a520" text:class-names="" text:cond-style-name=""><text:span text:style-name="a519" text:class-names=""/></text:p>
        </draw:text-box>
        <svg:title/>
        <svg:desc/>
      </draw:frame>
      <draw:frame draw:id="id145" presentation:style-name="a524" draw:name="Google Shape;180;p32" svg:x="0.5in" svg:y="0.625in" svg:width="4.23327in" svg:height="0.92224in" presentation:class="title" presentation:placeholder="false">
        <draw:text-box>
          <text:p text:style-name="a523" text:class-names="" text:cond-style-name=""><text:span text:style-name="a522" text:class-names=""/></text:p>
        </draw:text-box>
        <svg:title/>
        <svg:desc/>
      </draw:frame>
      <presentation:notes style:page-layout-name="pageLayout2" draw:style-name="a529">
        <draw:page-thumbnail svg:x="1.25in" svg:y="0.75in" svg:width="5in" svg:height="3.75in" presentation:class="page" draw:id="id3" presentation:style-name="a525" draw:name="Google Shape;3;n">
          <svg:title/>
          <svg:desc/>
        </draw:page-thumbnail>
        <draw:frame draw:id="id4" presentation:style-name="a528" draw:name="Google Shape;4;n" svg:x="1in" svg:y="4.75in" svg:width="5.5in" svg:height="4.5in" presentation:class="notes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</presentation:notes>
    </style:master-page>
    <style:master-page style:name="Master1-Layout32-cust-CUSTOM_7_2_1" style:page-layout-name="pageLayout1" draw:style-name="a530">
      <draw:frame draw:id="id146" draw:style-name="a531" draw:name="Google Shape;182;p33" svg:x="2.08058in" svg:y="0in" svg:width="11.25277in" svg:height="7.5in" style:rel-width="scale" style:rel-height="scale">
        <draw:image xlink:href="media/image46.jpg" xlink:type="simple" xlink:show="embed" xlink:actuate="onLoad"/>
        <svg:title>GettyImages-2159067590.jpg</svg:title>
        <svg:desc/>
      </draw:frame>
      <draw:frame draw:id="id147" draw:style-name="a532" draw:name="Google Shape;183;p33" svg:x="0in" svg:y="0in" svg:width="12.42708in" svg:height="7.5in" style:rel-width="scale" style:rel-height="scale">
        <draw:image xlink:href="media/image44.png" xlink:type="simple" xlink:show="embed" xlink:actuate="onLoad"/>
        <svg:title/>
        <svg:desc/>
      </draw:frame>
      <draw:frame draw:id="id148" presentation:style-name="a535" draw:name="Google Shape;184;p33" svg:x="0.51in" svg:y="3.20161in" svg:width="6.75787in" svg:height="3.43668in" presentation:class="title" presentation:placeholder="false">
        <draw:text-box>
          <text:p text:style-name="a534" text:class-names="" text:cond-style-name=""><text:span text:style-name="a533" text:class-names=""/></text:p>
        </draw:text-box>
        <svg:title/>
        <svg:desc/>
      </draw:frame>
      <draw:frame draw:id="id149" presentation:style-name="a538" draw:name="Google Shape;185;p33" svg:x="0.5in" svg:y="0.625in" svg:width="4.23327in" svg:height="0.92224in" presentation:class="title" presentation:placeholder="false">
        <draw:text-box>
          <text:p text:style-name="a537" text:class-names="" text:cond-style-name=""><text:span text:style-name="a536" text:class-names=""/></text:p>
        </draw:text-box>
        <svg:title/>
        <svg:desc/>
      </draw:frame>
      <presentation:notes style:page-layout-name="pageLayout2" draw:style-name="a543">
        <draw:page-thumbnail svg:x="1.25in" svg:y="0.75in" svg:width="5in" svg:height="3.75in" presentation:class="page" draw:id="id3" presentation:style-name="a539" draw:name="Google Shape;3;n">
          <svg:title/>
          <svg:desc/>
        </draw:page-thumbnail>
        <draw:frame draw:id="id4" presentation:style-name="a542" draw:name="Google Shape;4;n" svg:x="1in" svg:y="4.75in" svg:width="5.5in" svg:height="4.5in" presentation:class="notes" presentation:placeholder="false">
          <draw:text-box>
            <text:p text:style-name="a541" text:class-names="" text:cond-style-name=""><text:span text:style-name="a540" text:class-names=""/></text:p>
          </draw:text-box>
          <svg:title/>
          <svg:desc/>
        </draw:frame>
      </presentation:notes>
    </style:master-page>
    <style:master-page style:name="Master1-Layout33-cust-CUSTOM_7_1" style:page-layout-name="pageLayout1" draw:style-name="a544">
      <draw:frame draw:id="id150" draw:style-name="a545" draw:name="Google Shape;187;p34" svg:x="6.41579in" svg:y="0in" svg:width="6.98259in" svg:height="7.5in" style:rel-width="scale" style:rel-height="scale">
        <draw:image xlink:href="media/image47.png" xlink:type="simple" xlink:show="embed" xlink:actuate="onLoad"/>
        <svg:title/>
        <svg:desc/>
      </draw:frame>
      <draw:frame draw:id="id151" draw:style-name="a546" draw:name="Google Shape;188;p34" svg:x="0in" svg:y="0in" svg:width="12.42708in" svg:height="7.5in" style:rel-width="scale" style:rel-height="scale">
        <draw:image xlink:href="media/image48.png" xlink:type="simple" xlink:show="embed" xlink:actuate="onLoad"/>
        <svg:title/>
        <svg:desc/>
      </draw:frame>
      <draw:frame draw:id="id152" presentation:style-name="a549" draw:name="Google Shape;189;p34" svg:x="0.51in" svg:y="3.21763in" svg:width="6.75787in" svg:height="3.43668in" presentation:class="title" presentation:placeholder="false">
        <draw:text-box>
          <text:p text:style-name="a548" text:class-names="" text:cond-style-name=""><text:span text:style-name="a547" text:class-names=""/></text:p>
        </draw:text-box>
        <svg:title/>
        <svg:desc/>
      </draw:frame>
      <draw:frame draw:id="id153" presentation:style-name="a552" draw:name="Google Shape;190;p34" svg:x="0.5in" svg:y="0.625in" svg:width="4.23327in" svg:height="0.92224in" presentation:class="title" presentation:placeholder="false">
        <draw:text-box>
          <text:p text:style-name="a551" text:class-names="" text:cond-style-name=""><text:span text:style-name="a550" text:class-names=""/></text:p>
        </draw:text-box>
        <svg:title/>
        <svg:desc/>
      </draw:frame>
      <presentation:notes style:page-layout-name="pageLayout2" draw:style-name="a557">
        <draw:page-thumbnail svg:x="1.25in" svg:y="0.75in" svg:width="5in" svg:height="3.75in" presentation:class="page" draw:id="id3" presentation:style-name="a553" draw:name="Google Shape;3;n">
          <svg:title/>
          <svg:desc/>
        </draw:page-thumbnail>
        <draw:frame draw:id="id4" presentation:style-name="a556" draw:name="Google Shape;4;n" svg:x="1in" svg:y="4.75in" svg:width="5.5in" svg:height="4.5in" presentation:class="notes" presentation:placeholder="false">
          <draw:text-box>
            <text:p text:style-name="a555" text:class-names="" text:cond-style-name=""><text:span text:style-name="a554" text:class-names=""/></text:p>
          </draw:text-box>
          <svg:title/>
          <svg:desc/>
        </draw:frame>
      </presentation:notes>
    </style:master-page>
    <style:master-page style:name="Master1-Layout34-cust-CUSTOM_7_1_1" style:page-layout-name="pageLayout1" draw:style-name="a558">
      <draw:frame draw:id="id154" draw:style-name="a559" draw:name="Google Shape;192;p35" svg:x="2.08882in" svg:y="0in" svg:width="11.24451in" svg:height="7.5in" style:rel-width="scale" style:rel-height="scale">
        <draw:image xlink:href="media/image49.jpg" xlink:type="simple" xlink:show="embed" xlink:actuate="onLoad"/>
        <svg:title>GettyImages-1273332067.jpg</svg:title>
        <svg:desc/>
      </draw:frame>
      <draw:frame draw:id="id155" draw:style-name="a560" draw:name="Google Shape;193;p35" svg:x="0in" svg:y="0in" svg:width="12.42708in" svg:height="7.5in" style:rel-width="scale" style:rel-height="scale">
        <draw:image xlink:href="media/image48.png" xlink:type="simple" xlink:show="embed" xlink:actuate="onLoad"/>
        <svg:title/>
        <svg:desc/>
      </draw:frame>
      <draw:frame draw:id="id156" presentation:style-name="a563" draw:name="Google Shape;194;p35" svg:x="0.51in" svg:y="3.21763in" svg:width="6.75787in" svg:height="3.43668in" presentation:class="title" presentation:placeholder="false">
        <draw:text-box>
          <text:p text:style-name="a562" text:class-names="" text:cond-style-name=""><text:span text:style-name="a561" text:class-names=""/></text:p>
        </draw:text-box>
        <svg:title/>
        <svg:desc/>
      </draw:frame>
      <draw:frame draw:id="id157" presentation:style-name="a566" draw:name="Google Shape;195;p35" svg:x="0.5in" svg:y="0.625in" svg:width="4.23327in" svg:height="0.92224in" presentation:class="title" presentation:placeholder="false">
        <draw:text-box>
          <text:p text:style-name="a565" text:class-names="" text:cond-style-name=""><text:span text:style-name="a564" text:class-names=""/></text:p>
        </draw:text-box>
        <svg:title/>
        <svg:desc/>
      </draw:frame>
      <presentation:notes style:page-layout-name="pageLayout2" draw:style-name="a571">
        <draw:page-thumbnail svg:x="1.25in" svg:y="0.75in" svg:width="5in" svg:height="3.75in" presentation:class="page" draw:id="id3" presentation:style-name="a567" draw:name="Google Shape;3;n">
          <svg:title/>
          <svg:desc/>
        </draw:page-thumbnail>
        <draw:frame draw:id="id4" presentation:style-name="a570" draw:name="Google Shape;4;n" svg:x="1in" svg:y="4.75in" svg:width="5.5in" svg:height="4.5in" presentation:class="notes" presentation:placeholder="false">
          <draw:text-box>
            <text:p text:style-name="a569" text:class-names="" text:cond-style-name=""><text:span text:style-name="a568" text:class-names=""/></text:p>
          </draw:text-box>
          <svg:title/>
          <svg:desc/>
        </draw:frame>
      </presentation:notes>
    </style:master-page>
    <style:master-page style:name="Master1-Layout35-cust-CUSTOM_7_1_1_1" style:page-layout-name="pageLayout1" draw:style-name="a572">
      <draw:frame draw:id="id158" draw:style-name="a573" draw:name="Google Shape;197;p36" svg:x="4.53995in" svg:y="0in" svg:width="8.79339in" svg:height="7.5in" style:rel-width="scale" style:rel-height="scale">
        <draw:image xlink:href="media/image50.jpg" xlink:type="simple" xlink:show="embed" xlink:actuate="onLoad"/>
        <svg:title>GettyImages-1306078789.jpg</svg:title>
        <svg:desc/>
      </draw:frame>
      <draw:frame draw:id="id159" draw:style-name="a574" draw:name="Google Shape;198;p36" svg:x="0in" svg:y="0in" svg:width="12.42708in" svg:height="7.5in" style:rel-width="scale" style:rel-height="scale">
        <draw:image xlink:href="media/image48.png" xlink:type="simple" xlink:show="embed" xlink:actuate="onLoad"/>
        <svg:title/>
        <svg:desc/>
      </draw:frame>
      <draw:frame draw:id="id160" presentation:style-name="a577" draw:name="Google Shape;199;p36" svg:x="0.51in" svg:y="3.21763in" svg:width="6.75787in" svg:height="3.43668in" presentation:class="title" presentation:placeholder="false">
        <draw:text-box>
          <text:p text:style-name="a576" text:class-names="" text:cond-style-name=""><text:span text:style-name="a575" text:class-names=""/></text:p>
        </draw:text-box>
        <svg:title/>
        <svg:desc/>
      </draw:frame>
      <draw:frame draw:id="id161" presentation:style-name="a580" draw:name="Google Shape;200;p36" svg:x="0.5in" svg:y="0.625in" svg:width="4.23327in" svg:height="0.92224in" presentation:class="title" presentation:placeholder="false">
        <draw:text-box>
          <text:p text:style-name="a579" text:class-names="" text:cond-style-name=""><text:span text:style-name="a578" text:class-names=""/></text:p>
        </draw:text-box>
        <svg:title/>
        <svg:desc/>
      </draw:frame>
      <presentation:notes style:page-layout-name="pageLayout2" draw:style-name="a585">
        <draw:page-thumbnail svg:x="1.25in" svg:y="0.75in" svg:width="5in" svg:height="3.75in" presentation:class="page" draw:id="id3" presentation:style-name="a581" draw:name="Google Shape;3;n">
          <svg:title/>
          <svg:desc/>
        </draw:page-thumbnail>
        <draw:frame draw:id="id4" presentation:style-name="a584" draw:name="Google Shape;4;n" svg:x="1in" svg:y="4.75in" svg:width="5.5in" svg:height="4.5in" presentation:class="notes" presentation:placeholder="false">
          <draw:text-box>
            <text:p text:style-name="a583" text:class-names="" text:cond-style-name=""><text:span text:style-name="a582" text:class-names=""/></text:p>
          </draw:text-box>
          <svg:title/>
          <svg:desc/>
        </draw:frame>
      </presentation:notes>
    </style:master-page>
    <style:master-page style:name="Master1-Layout36-cust-CUSTOM_8" style:page-layout-name="pageLayout1" draw:style-name="a586">
      <draw:frame draw:id="id162" draw:style-name="a587" draw:name="Google Shape;202;p37" svg:x="0in" svg:y="0in" svg:width="13.33333in" svg:height="5.38542in" style:rel-width="scale" style:rel-height="scale">
        <draw:image xlink:href="media/image51.png" xlink:type="simple" xlink:show="embed" xlink:actuate="onLoad"/>
        <svg:title/>
        <svg:desc/>
      </draw:frame>
      <draw:frame draw:id="id163" draw:style-name="a588" draw:name="Google Shape;203;p37" svg:x="4.22876in" svg:y="6.18616in" svg:width="4.87582in" svg:height="0.64261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164" presentation:style-name="a591" draw:name="Google Shape;204;p37" svg:x="1.00421in" svg:y="0.7868in" svg:width="3.44259in" svg:height="0.92224in" presentation:class="title" presentation:placeholder="false">
        <draw:text-box>
          <text:p text:style-name="a590" text:class-names="" text:cond-style-name=""><text:span text:style-name="a589" text:class-names=""/></text:p>
        </draw:text-box>
        <svg:title/>
        <svg:desc/>
      </draw:frame>
      <draw:frame draw:id="id165" presentation:style-name="a594" draw:name="Google Shape;205;p37" svg:x="1.58754in" svg:y="3.14261in" svg:width="3.44259in" svg:height="0.92224in" presentation:class="title" presentation:placeholder="false">
        <draw:text-box>
          <text:p text:style-name="a593" text:class-names="" text:cond-style-name=""><text:span text:style-name="a592" text:class-names=""/></text:p>
        </draw:text-box>
        <svg:title/>
        <svg:desc/>
      </draw:frame>
      <draw:frame draw:id="id166" draw:style-name="a598" draw:name="Google Shape;206;p37" svg:x="1.95355in" svg:y="4.58284in" svg:width="3.86942in" svg:height="0.3189in">
        <draw:text-box>
          <text:p text:style-name="a597" text:class-names="" text:cond-style-name=""><text:span text:style-name="a595" text:class-names="">Government Commercial Agency</text:span><text:span text:style-name="a596" text:class-names=""/></text:p>
        </draw:text-box>
        <svg:title/>
        <svg:desc/>
      </draw:frame>
      <draw:frame draw:id="id167" draw:style-name="a599" draw:name="Google Shape;207;p37" svg:x="1.6145in" svg:y="4.62216in" svg:width="0.22058in" svg:height="0.22055in" style:rel-width="scale" style:rel-height="scale">
        <draw:image xlink:href="media/image52.png" xlink:type="simple" xlink:show="embed" xlink:actuate="onLoad"/>
        <svg:title/>
        <svg:desc/>
      </draw:frame>
      <draw:frame draw:id="id168" draw:style-name="a600" draw:name="Google Shape;208;p37" svg:x="1.16664in" svg:y="2.61625in" svg:width="0.48625in" svg:height="0.48627in" style:rel-width="scale" style:rel-height="scale">
        <draw:image xlink:href="media/image34.png" xlink:type="simple" xlink:show="embed" xlink:actuate="onLoad"/>
        <svg:title/>
        <svg:desc/>
      </draw:frame>
      <draw:frame draw:id="id169" draw:style-name="a601" draw:name="Google Shape;209;p37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606">
        <draw:page-thumbnail svg:x="1.25in" svg:y="0.75in" svg:width="5in" svg:height="3.75in" presentation:class="page" draw:id="id3" presentation:style-name="a602" draw:name="Google Shape;3;n">
          <svg:title/>
          <svg:desc/>
        </draw:page-thumbnail>
        <draw:frame draw:id="id4" presentation:style-name="a605" draw:name="Google Shape;4;n" svg:x="1in" svg:y="4.75in" svg:width="5.5in" svg:height="4.5in" presentation:class="notes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</presentation:notes>
    </style:master-page>
    <style:master-page style:name="Master1-Layout37-cust-CUSTOM_8_1" style:page-layout-name="pageLayout1" draw:style-name="a607">
      <draw:frame draw:id="id170" draw:style-name="a608" draw:name="Google Shape;211;p38" svg:x="0in" svg:y="0in" svg:width="13.33333in" svg:height="5.38542in" style:rel-width="scale" style:rel-height="scale">
        <draw:image xlink:href="media/image53.png" xlink:type="simple" xlink:show="embed" xlink:actuate="onLoad"/>
        <svg:title/>
        <svg:desc/>
      </draw:frame>
      <draw:frame draw:id="id171" draw:style-name="a609" draw:name="Google Shape;212;p38" svg:x="4.22876in" svg:y="6.18616in" svg:width="4.87582in" svg:height="0.62825in" style:rel-width="scale" style:rel-height="scale">
        <draw:image xlink:href="media/image19.png" xlink:type="simple" xlink:show="embed" xlink:actuate="onLoad"/>
        <svg:title>Asset 1@3x.png</svg:title>
        <svg:desc/>
      </draw:frame>
      <draw:frame draw:id="id172" presentation:style-name="a612" draw:name="Google Shape;213;p38" svg:x="1.00421in" svg:y="0.7868in" svg:width="3.44259in" svg:height="0.92224in" presentation:class="title" presentation:placeholder="false">
        <draw:text-box>
          <text:p text:style-name="a611" text:class-names="" text:cond-style-name=""><text:span text:style-name="a610" text:class-names=""/></text:p>
        </draw:text-box>
        <svg:title/>
        <svg:desc/>
      </draw:frame>
      <draw:frame draw:id="id173" presentation:style-name="a615" draw:name="Google Shape;214;p38" svg:x="1.58754in" svg:y="3.14261in" svg:width="3.44259in" svg:height="0.92224in" presentation:class="title" presentation:placeholder="false">
        <draw:text-box>
          <text:p text:style-name="a614" text:class-names="" text:cond-style-name=""><text:span text:style-name="a613" text:class-names=""/></text:p>
        </draw:text-box>
        <svg:title/>
        <svg:desc/>
      </draw:frame>
      <draw:frame draw:id="id174" draw:style-name="a619" draw:name="Google Shape;215;p38" svg:x="1.95355in" svg:y="4.58284in" svg:width="4.54823in" svg:height="0.33333in">
        <draw:text-box>
          <text:p text:style-name="a618" text:class-names="" text:cond-style-name=""><text:span text:style-name="a616" text:class-names="">Government Commercial Agency</text:span><text:span text:style-name="a617" text:class-names=""/></text:p>
        </draw:text-box>
        <svg:title/>
        <svg:desc/>
      </draw:frame>
      <draw:frame draw:id="id175" draw:style-name="a620" draw:name="Google Shape;216;p38" svg:x="1.6145in" svg:y="4.62216in" svg:width="0.22058in" svg:height="0.22055in" style:rel-width="scale" style:rel-height="scale">
        <draw:image xlink:href="media/image52.png" xlink:type="simple" xlink:show="embed" xlink:actuate="onLoad"/>
        <svg:title/>
        <svg:desc/>
      </draw:frame>
      <draw:frame draw:id="id176" draw:style-name="a621" draw:name="Google Shape;217;p38" svg:x="1.16664in" svg:y="2.61625in" svg:width="0.48625in" svg:height="0.48627in" style:rel-width="scale" style:rel-height="scale">
        <draw:image xlink:href="media/image34.png" xlink:type="simple" xlink:show="embed" xlink:actuate="onLoad"/>
        <svg:title/>
        <svg:desc/>
      </draw:frame>
      <draw:frame draw:id="id177" draw:style-name="a622" draw:name="Google Shape;218;p38" svg:x="0.1676in" svg:y="5.4206in" svg:width="2.27128in" svg:height="2.0794in" style:rel-width="scale" style:rel-height="scale">
        <draw:image xlink:href="media/image18.png" xlink:type="simple" xlink:show="embed" xlink:actuate="onLoad"/>
        <svg:title>Government Commercial Agency (stacked_black).png</svg:title>
        <svg:desc/>
      </draw:frame>
      <presentation:notes style:page-layout-name="pageLayout2" draw:style-name="a627">
        <draw:page-thumbnail svg:x="1.25in" svg:y="0.75in" svg:width="5in" svg:height="3.75in" presentation:class="page" draw:id="id3" presentation:style-name="a623" draw:name="Google Shape;3;n">
          <svg:title/>
          <svg:desc/>
        </draw:page-thumbnail>
        <draw:frame draw:id="id4" presentation:style-name="a626" draw:name="Google Shape;4;n" svg:x="1in" svg:y="4.75in" svg:width="5.5in" svg:height="4.5in" presentation:class="notes" presentation:placeholder="false">
          <draw:text-box>
            <text:p text:style-name="a625" text:class-names="" text:cond-style-name=""><text:span text:style-name="a624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RM6202 Tail Spend Solution: Product categories</dc:title>
    <meta:initial-creator>Baljinder Love</meta:initial-creator>
    <dc:creator>Baljinder Love</dc:creator>
    <dc:date>2026-08-10T13:49:06Z</dc:date>
    <meta:editing-cycles>1</meta:editing-cycles>
    <meta:editing-duration>PT0S</meta:editing-duration>
    <meta:document-statistic meta:paragraph-count="22" meta:word-count="77"/>
  </office:meta>
</office:document-meta>
</file>