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6900000069C4311970A8431F0E.png" manifest:media-type="image/png"/>
  <manifest:file-entry manifest:full-path="Pictures/1000020100000069000000696D324F7D061763C1.png" manifest:media-type="image/png"/>
  <manifest:file-entry manifest:full-path="Pictures/1000020100000069000000698E7C62A2474D1080.png" manifest:media-type="image/png"/>
  <manifest:file-entry manifest:full-path="Pictures/1000020100000069000000691D081EC5051A0FF5.png" manifest:media-type="image/png"/>
  <manifest:file-entry manifest:full-path="Pictures/100002010000006900000069F8E46A1F439DB826.png" manifest:media-type="image/png"/>
  <manifest:file-entry manifest:full-path="Pictures/10000201000000690000006919AA799C3019B44B.png" manifest:media-type="image/png"/>
  <manifest:file-entry manifest:full-path="Pictures/100002010000006900000069F274A6C7AE1F6B7F.png" manifest:media-type="image/png"/>
  <manifest:file-entry manifest:full-path="Pictures/1000020100000069000000693A541CA0BA10324E.png" manifest:media-type="image/png"/>
  <manifest:file-entry manifest:full-path="Pictures/10000201000003AF000003B358D7D4EC2C27C8FA.png" manifest:media-type="image/png"/>
  <manifest:file-entry manifest:full-path="Pictures/10000201000000DC000000D3ECB207D2CEF22AAF.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office:font-face-decls>
  <office:automatic-styles>
    <style:style style:name="Table1" style:family="table">
      <style:table-properties style:width="6.25in" fo:margin-left="0in" fo:margin-top="0in" fo:margin-bottom="0in" table:align="left"/>
    </style:style>
    <style:style style:name="Table1.A" style:family="table-column">
      <style:table-column-properties style:column-width="1.3229in"/>
    </style:style>
    <style:style style:name="Table1.B" style:family="table-column">
      <style:table-column-properties style:column-width="1.0431in"/>
    </style:style>
    <style:style style:name="Table1.C" style:family="table-column">
      <style:table-column-properties style:column-width="3.884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Table1.B5" style:family="table-cell">
      <style:table-cell-properties style:vertical-align="" fo:background-color="#ffffff" fo:padding="0.0694in" fo:border="1pt solid #000000">
        <style:background-image/>
      </style:table-cell-properties>
    </style:style>
    <style:style style:name="Table2" style:family="table">
      <style:table-properties style:width="6.2604in" fo:margin-left="-0.075in" fo:margin-top="0in" fo:margin-bottom="0in" table:align="left"/>
    </style:style>
    <style:style style:name="Table2.A" style:family="table-column">
      <style:table-column-properties style:column-width="1.8431in"/>
    </style:style>
    <style:style style:name="Table2.B" style:family="table-column">
      <style:table-column-properties style:column-width="4.4167in"/>
    </style:style>
    <style:style style:name="Table2.1" style:family="table-row">
      <style:table-row-properties style:min-row-height="0.35in" fo:keep-together="always"/>
    </style:style>
    <style:style style:name="Table2.A1" style:family="table-cell">
      <style:table-cell-properties style:vertical-align="middle" fo:padding="0.1in" fo:border-left="none" fo:border-right="none" fo:border-top="none" fo:border-bottom="0.5pt solid #d0cece"/>
    </style:style>
    <style:style style:name="Table2.2" style:family="table-row">
      <style:table-row-properties style:min-row-height="0.1576in" fo:keep-together="always"/>
    </style:style>
    <style:style style:name="Table2.3" style:family="table-row">
      <style:table-row-properties style:min-row-height="0.2826in" fo:keep-together="always"/>
    </style:style>
    <style:style style:name="Table2.A3" style:family="table-cell">
      <style:table-cell-properties style:vertical-align="middle" fo:padding="0.1in" fo:border-left="none" fo:border-right="none" fo:border-top="0.5pt solid #d0cece" fo:border-bottom="0.5pt solid #d0cece"/>
    </style:style>
    <style:style style:name="Table2.4" style:family="table-row">
      <style:table-row-properties fo:keep-together="always"/>
    </style:style>
    <style:style style:name="Table2.5" style:family="table-row">
      <style:table-row-properties style:min-row-height="0.2528in" fo:keep-together="always"/>
    </style:style>
    <style:style style:name="Table2.7" style:family="table-row">
      <style:table-row-properties style:min-row-height="0.5236in" fo:keep-together="always"/>
    </style:style>
    <style:style style:name="Table2.8" style:family="table-row">
      <style:table-row-properties style:min-row-height="0.5674in" fo:keep-together="always"/>
    </style:style>
    <style:style style:name="Table2.9" style:family="table-row">
      <style:table-row-properties style:min-row-height="0.5847in" fo:keep-together="always"/>
    </style:style>
    <style:style style:name="Table2.11" style:family="table-row">
      <style:table-row-properties style:min-row-height="0.2424in" fo:keep-together="always"/>
    </style:style>
    <style:style style:name="Table2.14" style:family="table-row">
      <style:table-row-properties style:min-row-height="0.6069in" fo:keep-together="always"/>
    </style:style>
    <style:style style:name="Table2.A14" style:family="table-cell">
      <style:table-cell-properties style:vertical-align="middle" fo:padding="0.1in" fo:border-left="none" fo:border-right="none" fo:border-top="0.5pt solid #d0cece" fo:border-bottom="none"/>
    </style:style>
    <style:style style:name="Table3" style:family="table">
      <style:table-properties style:width="6.3958in" fo:margin-left="-0.0694in" fo:margin-top="0in" fo:margin-bottom="0in" table:align="left"/>
    </style:style>
    <style:style style:name="Table3.A" style:family="table-column">
      <style:table-column-properties style:column-width="0.7917in"/>
    </style:style>
    <style:style style:name="Table3.B" style:family="table-column">
      <style:table-column-properties style:column-width="1.9583in"/>
    </style:style>
    <style:style style:name="Table3.C" style:family="table-column">
      <style:table-column-properties style:column-width="3.6458in"/>
    </style:style>
    <style:style style:name="Table3.1" style:family="table-row">
      <style:table-row-properties style:min-row-height="0.35in" fo:keep-together="always"/>
    </style:style>
    <style:style style:name="Table3.A1" style:family="table-cell">
      <style:table-cell-properties fo:padding="0.0694in" fo:border-left="none" fo:border-right="none" fo:border-top="none" fo:border-bottom="1pt solid #96989a"/>
    </style:style>
    <style:style style:name="Table3.A2" style:family="table-cell">
      <style:table-cell-properties fo:padding="0.0694in" fo:border-left="none" fo:border-right="none" fo:border-top="1pt solid #96989a" fo:border-bottom="1pt solid #96989a"/>
    </style:style>
    <style:style style:name="Table4" style:family="table">
      <style:table-properties style:width="6.2188in" fo:margin-left="-0.0694in" fo:margin-top="0in" fo:margin-bottom="0in" table:align="left"/>
    </style:style>
    <style:style style:name="Table4.A" style:family="table-column">
      <style:table-column-properties style:column-width="0.8542in"/>
    </style:style>
    <style:style style:name="Table4.B" style:family="table-column">
      <style:table-column-properties style:column-width="3.7083in"/>
    </style:style>
    <style:style style:name="Table4.C" style:family="table-column">
      <style:table-column-properties style:column-width="1.6563in"/>
    </style:style>
    <style:style style:name="Table4.1" style:family="table-row">
      <style:table-row-properties style:min-row-height="0.35in" fo:keep-together="always"/>
    </style:style>
    <style:style style:name="Table4.A1" style:family="table-cell">
      <style:table-cell-properties fo:padding="0.0694in" fo:border-left="none" fo:border-right="none" fo:border-top="none" fo:border-bottom="1pt solid #96989a"/>
    </style:style>
    <style:style style:name="Table4.A2" style:family="table-cell">
      <style:table-cell-properties fo:padding="0.0694in" fo:border-left="none" fo:border-right="none" fo:border-top="1pt solid #96989a" fo:border-bottom="1pt solid #96989a"/>
    </style:style>
    <style:style style:name="Table5" style:family="table">
      <style:table-properties style:width="6.5in" fo:margin-left="0in" fo:margin-top="0in" fo:margin-bottom="0in" table:align="left"/>
    </style:style>
    <style:style style:name="Table5.A" style:family="table-column">
      <style:table-column-properties style:column-width="1.2389in"/>
    </style:style>
    <style:style style:name="Table5.B" style:family="table-column">
      <style:table-column-properties style:column-width="2.5521in"/>
    </style:style>
    <style:style style:name="Table5.C" style:family="table-column">
      <style:table-column-properties style:column-width="2.709in"/>
    </style:style>
    <style:style style:name="Table5.1" style:family="table-row">
      <style:table-row-properties fo:keep-together="auto"/>
    </style:style>
    <style:style style:name="Table5.A1" style:family="table-cell">
      <style:table-cell-properties style:vertical-align="" fo:padding="0.0694in" fo:border="1pt solid #000000"/>
    </style:style>
    <style:style style:name="Table5.2" style:family="table-row">
      <style:table-row-properties style:min-row-height="1.7188in" fo:keep-together="auto"/>
    </style:style>
    <style:style style:name="Table5.3" style:family="table-row">
      <style:table-row-properties style:min-row-height="2.3201in" fo:keep-together="auto"/>
    </style:style>
    <style:style style:name="Table5.4" style:family="table-row">
      <style:table-row-properties style:min-row-height="2.75in" fo:keep-together="auto"/>
    </style:style>
    <style:style style:name="Table6" style:family="table">
      <style:table-properties style:width="6.5104in" fo:margin-left="0in" fo:margin-top="0in" fo:margin-bottom="0in" table:align="left"/>
    </style:style>
    <style:style style:name="Table6.A" style:family="table-column">
      <style:table-column-properties style:column-width="1.2604in"/>
    </style:style>
    <style:style style:name="Table6.B" style:family="table-column">
      <style:table-column-properties style:column-width="2.5833in"/>
    </style:style>
    <style:style style:name="Table6.C" style:family="table-column">
      <style:table-column-properties style:column-width="2.6667in"/>
    </style:style>
    <style:style style:name="Table6.1" style:family="table-row">
      <style:table-row-properties fo:keep-together="auto"/>
    </style:style>
    <style:style style:name="Table6.A1" style:family="table-cell">
      <style:table-cell-properties style:vertical-align="" fo:padding="0.0694in" fo:border="1pt solid #000000"/>
    </style:style>
    <style:style style:name="Table7" style:family="table">
      <style:table-properties style:width="6.0938in" fo:margin-top="0in" fo:margin-bottom="0in" table:align="center"/>
    </style:style>
    <style:style style:name="Table7.A" style:family="table-column">
      <style:table-column-properties style:column-width="1.0833in"/>
    </style:style>
    <style:style style:name="Table7.B" style:family="table-column">
      <style:table-column-properties style:column-width="4.916in"/>
    </style:style>
    <style:style style:name="Table7.C" style:family="table-column">
      <style:table-column-properties style:column-width="0.0944in"/>
    </style:style>
    <style:style style:name="Table7.1" style:family="table-row">
      <style:table-row-properties fo:keep-together="always"/>
    </style:style>
    <style:style style:name="Table7.A1" style:family="table-cell">
      <style:table-cell-properties style:vertical-align="middle" fo:padding="0.1in" fo:border-left="none" fo:border-right="none" fo:border-top="none" fo:border-bottom="0.5pt solid #a0a2a4"/>
    </style:style>
    <style:style style:name="Table7.C1" style:family="table-cell">
      <style:table-cell-properties fo:padding-left="0.0069in" fo:padding-right="0.0069in" fo:padding-top="0in" fo:padding-bottom="0in" fo:border="none"/>
    </style:style>
    <style:style style:name="Table7.A2" style:family="table-cell">
      <style:table-cell-properties style:vertical-align="middle" fo:padding="0.1in" fo:border-left="none" fo:border-right="none" fo:border-top="0.5pt solid #a0a2a4" fo:border-bottom="none"/>
    </style:style>
    <style:style style:name="Table7.B2" style:family="table-cell">
      <style:table-cell-properties fo:padding="0.1in" fo:border-left="none" fo:border-right="none" fo:border-top="0.5pt solid #a0a2a4" fo:border-bottom="0.5pt solid #a0a2a4"/>
    </style:style>
    <style:style style:name="Table7.C2" style:family="table-cell">
      <style:table-cell-properties fo:padding-left="0.0069in" fo:padding-right="0.0069in" fo:padding-top="0in" fo:padding-bottom="0in" fo:border="none"/>
    </style:style>
    <style:style style:name="Table7.3" style:family="table-row">
      <style:table-row-properties style:min-row-height="0.2347in" fo:keep-together="always"/>
    </style:style>
    <style:style style:name="Table7.A3" style:family="table-cell">
      <style:table-cell-properties style:vertical-align="middle" fo:padding="0.0396in" fo:border="none"/>
    </style:style>
    <style:style style:name="Table7.B3" style:family="table-cell">
      <style:table-cell-properties style:vertical-align="middle" fo:padding="0.0396in" fo:border-left="none" fo:border-right="none" fo:border-top="0.5pt solid #a0a2a4" fo:border-bottom="0.5pt solid #a0a2a4"/>
    </style:style>
    <style:style style:name="Table7.C3" style:family="table-cell">
      <style:table-cell-properties fo:padding-left="0.0069in" fo:padding-right="0.0069in" fo:padding-top="0in" fo:padding-bottom="0in" fo:border="none"/>
    </style:style>
    <style:style style:name="Table7.A4" style:family="table-cell">
      <style:table-cell-properties style:vertical-align="middle" fo:padding="0.1in" fo:border="none"/>
    </style:style>
    <style:style style:name="Table7.B4" style:family="table-cell">
      <style:table-cell-properties fo:padding="0.0799in" fo:border-left="none" fo:border-right="none" fo:border-top="0.5pt solid #a0a2a4" fo:border-bottom="0.5pt solid #a0a2a4"/>
    </style:style>
    <style:style style:name="Table7.C4" style:family="table-cell">
      <style:table-cell-properties fo:padding-left="0.0069in" fo:padding-right="0.0069in" fo:padding-top="0in" fo:padding-bottom="0in" fo:border="none"/>
    </style:style>
    <style:style style:name="Table7.B5" style:family="table-cell">
      <style:table-cell-properties fo:padding="0.0799in" fo:border-left="none" fo:border-right="none" fo:border-top="0.5pt solid #a0a2a4" fo:border-bottom="0.5pt solid #a0a2a4"/>
    </style:style>
    <style:style style:name="Table7.C5" style:family="table-cell">
      <style:table-cell-properties fo:padding-left="0.0069in" fo:padding-right="0.0069in" fo:padding-top="0in" fo:padding-bottom="0in" fo:border="none"/>
    </style:style>
    <style:style style:name="Table7.B6" style:family="table-cell">
      <style:table-cell-properties fo:padding="0.1in" fo:border-left="none" fo:border-right="none" fo:border-top="0.5pt solid #a0a2a4" fo:border-bottom="0.5pt solid #a0a2a4"/>
    </style:style>
    <style:style style:name="Table7.C6" style:family="table-cell">
      <style:table-cell-properties fo:padding-left="0.0069in" fo:padding-right="0.0069in" fo:padding-top="0in" fo:padding-bottom="0in" fo:border="none"/>
    </style:style>
    <style:style style:name="Table7.B7" style:family="table-cell">
      <style:table-cell-properties fo:padding="0.1in" fo:border-left="none" fo:border-right="none" fo:border-top="0.5pt solid #a0a2a4" fo:border-bottom="0.5pt solid #a0a2a4"/>
    </style:style>
    <style:style style:name="Table7.C7" style:family="table-cell">
      <style:table-cell-properties fo:padding-left="0.0069in" fo:padding-right="0.0069in" fo:padding-top="0in" fo:padding-bottom="0in" fo:border="none"/>
    </style:style>
    <style:style style:name="Table7.8" style:family="table-row">
      <style:table-row-properties style:min-row-height="0.5264in" fo:keep-together="always"/>
    </style:style>
    <style:style style:name="Table7.C8" style:family="table-cell">
      <style:table-cell-properties fo:padding-left="0.0069in" fo:padding-right="0.0069in" fo:padding-top="0in" fo:padding-bottom="0in" fo:border="none"/>
    </style:style>
    <style:style style:name="Table7.9" style:family="table-row">
      <style:table-row-properties style:min-row-height="0.3597in" fo:keep-together="always"/>
    </style:style>
    <style:style style:name="Table7.C9" style:family="table-cell">
      <style:table-cell-properties fo:padding-left="0.0069in" fo:padding-right="0.0069in" fo:padding-top="0in" fo:padding-bottom="0in" fo:border="none"/>
    </style:style>
    <style:style style:name="Table8" style:family="table">
      <style:table-properties style:width="6.2701in" fo:margin-left="0in" fo:margin-top="0in" fo:margin-bottom="0in" table:align="left"/>
    </style:style>
    <style:style style:name="Table8.A" style:family="table-column">
      <style:table-column-properties style:column-width="6.2701in"/>
    </style:style>
    <style:style style:name="Table8.1" style:family="table-row">
      <style:table-row-properties fo:keep-together="auto"/>
    </style:style>
    <style:style style:name="Table8.A1" style:family="table-cell">
      <style:table-cell-properties style:vertical-align="" fo:padding="0.0694in" fo:border="1.5pt solid #9b1a47"/>
    </style:style>
    <style:style style:name="Table9" style:family="table">
      <style:table-properties style:width="6.25in" fo:margin-left="0in" fo:margin-top="0in" fo:margin-bottom="0in" table:align="left"/>
    </style:style>
    <style:style style:name="Table9.A" style:family="table-column">
      <style:table-column-properties style:column-width="2.0313in"/>
    </style:style>
    <style:style style:name="Table9.B" style:family="table-column">
      <style:table-column-properties style:column-width="4.2181in"/>
    </style:style>
    <style:style style:name="Table9.1" style:family="table-row">
      <style:table-row-properties fo:keep-together="auto"/>
    </style:style>
    <style:style style:name="Table9.A1" style:family="table-cell">
      <style:table-cell-properties style:vertical-align="" fo:padding="0.0694in" fo:border="1pt solid #000000"/>
    </style:style>
    <style:style style:name="Table10" style:family="table">
      <style:table-properties style:width="6.2292in" fo:margin-left="-0.0694in" fo:margin-top="0in" fo:margin-bottom="0in" table:align="left"/>
    </style:style>
    <style:style style:name="Table10.A" style:family="table-column">
      <style:table-column-properties style:column-width="1.3229in"/>
    </style:style>
    <style:style style:name="Table10.B" style:family="table-column">
      <style:table-column-properties style:column-width="2.4896in"/>
    </style:style>
    <style:style style:name="Table10.C" style:family="table-column">
      <style:table-column-properties style:column-width="2.4167in"/>
    </style:style>
    <style:style style:name="Table10.1" style:family="table-row">
      <style:table-row-properties style:min-row-height="0.35in" fo:keep-together="always"/>
    </style:style>
    <style:style style:name="Table10.A1" style:family="table-cell">
      <style:table-cell-properties fo:padding="0.0694in" fo:border-left="none" fo:border-right="none" fo:border-top="none" fo:border-bottom="1pt solid #96989a"/>
    </style:style>
    <style:style style:name="Table10.A2" style:family="table-cell">
      <style:table-cell-properties fo:padding="0.0694in" fo:border-left="none" fo:border-right="none" fo:border-top="1pt solid #96989a" fo:border-bottom="1pt solid #96989a"/>
    </style:style>
    <style:style style:name="Table11" style:family="table">
      <style:table-properties style:width="6.2701in" fo:margin-left="0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style:vertical-align="" fo:padding="0.0694in" fo:border="1.5pt solid #9b1a47"/>
    </style:style>
    <style:style style:name="Table12" style:family="table">
      <style:table-properties style:width="6.2701in" fo:margin-left="0in" fo:margin-top="0in" fo:margin-bottom="0in" table:align="left"/>
    </style:style>
    <style:style style:name="Table12.A" style:family="table-column">
      <style:table-column-properties style:column-width="6.2701in"/>
    </style:style>
    <style:style style:name="Table12.1" style:family="table-row">
      <style:table-row-properties fo:keep-together="auto"/>
    </style:style>
    <style:style style:name="Table12.A1" style:family="table-cell">
      <style:table-cell-properties style:vertical-align="" fo:padding="0.0694in" fo:border="1.5pt solid #9b1a47"/>
    </style:style>
    <style:style style:name="Table13" style:family="table">
      <style:table-properties style:width="6.2701in" fo:margin-left="0in" fo:margin-top="0in" fo:margin-bottom="0in" table:align="left"/>
    </style:style>
    <style:style style:name="Table13.A" style:family="table-column">
      <style:table-column-properties style:column-width="6.2701in"/>
    </style:style>
    <style:style style:name="Table13.1" style:family="table-row">
      <style:table-row-properties fo:keep-together="auto"/>
    </style:style>
    <style:style style:name="Table13.A1" style:family="table-cell">
      <style:table-cell-properties style:vertical-align="" fo:padding="0.0694in" fo:border="1.5pt solid #9b1a47"/>
    </style:style>
    <style:style style:name="Table14" style:family="table">
      <style:table-properties style:width="6.2701in" fo:margin-left="0in" fo:margin-top="0in" fo:margin-bottom="0in" table:align="left"/>
    </style:style>
    <style:style style:name="Table14.A" style:family="table-column">
      <style:table-column-properties style:column-width="6.2701in"/>
    </style:style>
    <style:style style:name="Table14.1" style:family="table-row">
      <style:table-row-properties fo:keep-together="auto"/>
    </style:style>
    <style:style style:name="Table14.A1" style:family="table-cell">
      <style:table-cell-properties style:vertical-align="" fo:padding="0.0694in" fo:border="1.5pt solid #9b1a47"/>
    </style:style>
    <style:style style:name="Table15" style:family="table">
      <style:table-properties style:width="6.25in" fo:margin-left="0in" fo:margin-top="0in" fo:margin-bottom="0in" table:align="left"/>
    </style:style>
    <style:style style:name="Table15.A" style:family="table-column">
      <style:table-column-properties style:column-width="1.8639in"/>
    </style:style>
    <style:style style:name="Table15.B" style:family="table-column">
      <style:table-column-properties style:column-width="1.5736in"/>
    </style:style>
    <style:style style:name="Table15.C" style:family="table-column">
      <style:table-column-properties style:column-width="2.8125in"/>
    </style:style>
    <style:style style:name="Table15.1" style:family="table-row">
      <style:table-row-properties fo:keep-together="auto"/>
    </style:style>
    <style:style style:name="Table15.A1" style:family="table-cell">
      <style:table-cell-properties style:vertical-align="" fo:padding="0.0694in" fo:border="1pt solid #000000"/>
    </style:style>
    <style:style style:name="P1" style:family="paragraph" style:parent-style-name="Standard">
      <style:paragraph-properties fo:line-height="115%"/>
    </style:style>
    <style:style style:name="P2" style:family="paragraph" style:parent-style-name="Standard">
      <style:paragraph-properties fo:line-height="100%" fo:orphans="0" fo:widows="0"/>
    </style:style>
    <style:style style:name="P3" style:family="paragraph" style:parent-style-name="Standard">
      <style:paragraph-properties fo:line-height="150%"/>
    </style:style>
    <style:style style:name="P4" style:family="paragraph" style:parent-style-name="Standard">
      <style:paragraph-properties fo:line-height="150%" fo:orphans="0" fo:widows="0"/>
    </style:style>
    <style:style style:name="P5" style:family="paragraph" style:parent-style-name="Standard">
      <style:text-properties fo:color="#0b0c0c" fo:font-size="12pt" style:font-size-asian="12pt" style:font-size-complex="12pt"/>
    </style:style>
    <style:style style:name="P6" style:family="paragraph" style:parent-style-name="Standard">
      <style:paragraph-properties fo:line-height="115%"/>
      <style:text-properties fo:color="#0b0c0c" fo:font-size="12pt" style:font-size-asian="12pt" style:font-size-complex="12pt"/>
    </style:style>
    <style:style style:name="P7" style:family="paragraph" style:parent-style-name="Standard">
      <style:paragraph-properties fo:line-height="150%"/>
      <style:text-properties fo:color="#0b0c0c" fo:font-size="12pt" style:font-size-asian="12pt" style:font-size-complex="12pt"/>
    </style:style>
    <style:style style:name="P8" style:family="paragraph" style:parent-style-name="Standard">
      <style:paragraph-properties fo:line-height="115%"/>
      <style:text-properties fo:color="#0b0c0c" fo:font-size="12pt" style:font-size-asian="12pt" style:font-size-complex="12pt" fo:background-color="#ffffff"/>
    </style:style>
    <style:style style:name="P9" style:family="paragraph" style:parent-style-name="Standard">
      <style:paragraph-properties fo:line-height="150%"/>
      <style:text-properties fo:font-size="12pt" style:font-size-asian="12pt" style:font-size-complex="12pt"/>
    </style:style>
    <style:style style:name="P10" style:family="paragraph" style:parent-style-name="Standard">
      <style:paragraph-properties fo:line-height="150%" fo:orphans="0" fo:widows="0"/>
      <style:text-properties fo:font-size="12pt" style:font-size-asian="12pt" style:font-size-complex="12pt"/>
    </style:style>
    <style:style style:name="P11" style:family="paragraph" style:parent-style-name="Standard">
      <style:paragraph-properties fo:line-height="150%" fo:text-align="justify" style:justify-single-word="false"/>
      <style:text-properties fo:font-size="12pt" style:font-size-asian="12pt" style:font-size-complex="12pt"/>
    </style:style>
    <style:style style:name="P12"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13"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14"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15"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16"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17" style:family="paragraph" style:parent-style-name="Standard">
      <style:paragraph-properties fo:margin-top="0in" fo:margin-bottom="0.1252in" loext:contextual-spacing="false" fo:line-height="150%"/>
    </style:style>
    <style:style style:name="P18" style:family="paragraph" style:parent-style-name="Standard">
      <style:paragraph-properties fo:margin-top="0in" fo:margin-bottom="0.1252in" loext:contextual-spacing="false" fo:line-height="150%" fo:text-align="center" style:justify-single-word="false"/>
    </style:style>
    <style:style style:name="P19" style:family="paragraph" style:parent-style-name="Standard">
      <style:paragraph-properties fo:margin-top="0in" fo:margin-bottom="0.1252in" loext:contextual-spacing="false" fo:line-height="150%"/>
      <style:text-properties fo:color="#0b0c0c" fo:font-size="12pt" style:font-size-asian="12pt" style:font-size-complex="12pt"/>
    </style:style>
    <style:style style:name="P20" style:family="paragraph" style:parent-style-name="Standard">
      <style:paragraph-properties fo:margin-top="0in" fo:margin-bottom="0.1252in" loext:contextual-spacing="false" fo:line-height="150%"/>
      <style:text-properties fo:color="#9b1a47" fo:font-size="18pt" style:font-size-asian="18pt" style:font-size-complex="18pt"/>
    </style:style>
    <style:style style:name="P21" style:family="paragraph" style:parent-style-name="Standard">
      <style:paragraph-properties fo:margin-top="0in" fo:margin-bottom="0.139in" loext:contextual-spacing="false" fo:line-height="150%"/>
    </style:style>
    <style:style style:name="P22" style:family="paragraph" style:parent-style-name="Standard">
      <style:paragraph-properties fo:margin-top="0in" fo:margin-bottom="0.139in" loext:contextual-spacing="false" fo:line-height="150%" fo:orphans="0" fo:widows="0"/>
    </style:style>
    <style:style style:name="P23" style:family="paragraph" style:parent-style-name="Standard">
      <style:paragraph-properties fo:margin-top="0in" fo:margin-bottom="0.139in" loext:contextual-spacing="false" fo:line-height="150%"/>
      <style:text-properties fo:font-size="12pt" fo:font-weight="bold" style:font-size-asian="12pt" style:font-weight-asian="bold" style:font-size-complex="12pt" style:font-weight-complex="bold"/>
    </style:style>
    <style:style style:name="P24" style:family="paragraph" style:parent-style-name="Standard">
      <style:paragraph-properties fo:margin-top="0in" fo:margin-bottom="0in" loext:contextual-spacing="false" fo:line-height="150%"/>
    </style:style>
    <style:style style:name="P25" style:family="paragraph" style:parent-style-name="Standard">
      <style:paragraph-properties fo:margin-top="0in" fo:margin-bottom="0in" loext:contextual-spacing="false" fo:line-height="150%" fo:text-align="center" style:justify-single-word="false"/>
    </style:style>
    <style:style style:name="P26" style:family="paragraph" style:parent-style-name="Standard">
      <style:paragraph-properties fo:margin-top="0in" fo:margin-bottom="0in" loext:contextual-spacing="false" fo:line-height="150%" fo:orphans="0" fo:widows="0"/>
    </style:style>
    <style:style style:name="P27" style:family="paragraph" style:parent-style-name="Standard">
      <style:paragraph-properties fo:margin-top="0in" fo:margin-bottom="0in" loext:contextual-spacing="false" fo:line-height="150%" fo:keep-together="always" fo:keep-with-next="always"/>
    </style:style>
    <style:style style:name="P28" style:family="paragraph" style:parent-style-name="Standard">
      <style:paragraph-properties fo:margin-top="0in" fo:margin-bottom="0in" loext:contextual-spacing="false" fo:line-height="115%" fo:keep-together="always" fo:keep-with-next="always"/>
    </style:style>
    <style:style style:name="P29" style:family="paragraph" style:parent-style-name="Standard">
      <style:paragraph-properties fo:line-height="150%" fo:keep-together="always" fo:keep-with-next="always"/>
    </style:style>
    <style:style style:name="P30" style:family="paragraph" style:parent-style-name="Standard" style:list-style-name="WWNum4">
      <style:paragraph-properties fo:margin-left="0.5in" fo:margin-right="0in" fo:margin-top="0in" fo:margin-bottom="0.1252in" loext:contextual-spacing="false" fo:line-height="150%" fo:text-indent="-0.25in" style:auto-text-indent="false"/>
    </style:style>
    <style:style style:name="P31" style:family="paragraph" style:parent-style-name="Standard" style:list-style-name="WWNum1">
      <style:paragraph-properties fo:margin-left="0.5in" fo:margin-right="0in" fo:margin-top="0in" fo:margin-bottom="0.1252in" loext:contextual-spacing="false" fo:line-height="150%" fo:text-indent="-0.25in" style:auto-text-indent="false"/>
    </style:style>
    <style:style style:name="P32" style:family="paragraph" style:parent-style-name="Standard" style:list-style-name="WWNum3">
      <style:paragraph-properties fo:margin-left="0.5in" fo:margin-right="0in" fo:margin-top="0in" fo:margin-bottom="0.1252in" loext:contextual-spacing="false" fo:line-height="150%" fo:text-indent="-0.25in" style:auto-text-indent="false"/>
    </style:style>
    <style:style style:name="P33" style:family="paragraph" style:parent-style-name="Standard" style:list-style-name="WWNum5">
      <style:paragraph-properties fo:margin-left="0.5in" fo:margin-right="0in" fo:margin-top="0in" fo:margin-bottom="0in" loext:contextual-spacing="false" fo:line-height="150%" fo:orphans="0" fo:widows="0" fo:text-indent="-0.25in" style:auto-text-indent="false"/>
    </style:style>
    <style:style style:name="P34" style:family="paragraph" style:parent-style-name="Standard" style:list-style-name="WWNum1">
      <style:paragraph-properties fo:margin-left="0.5in" fo:margin-right="0in" fo:margin-top="0in" fo:margin-bottom="0in" loext:contextual-spacing="false" fo:line-height="150%" fo:text-indent="-0.25in" style:auto-text-indent="false"/>
    </style:style>
    <style:style style:name="P35" style:family="paragraph" style:parent-style-name="Standard" style:list-style-name="WWNum5">
      <style:paragraph-properties fo:margin-left="0.5in" fo:margin-right="0in" fo:margin-top="0in" fo:margin-bottom="0.139in" loext:contextual-spacing="false" fo:line-height="150%" fo:orphans="0" fo:widows="0" fo:text-indent="-0.25in" style:auto-text-indent="false"/>
    </style:style>
    <style:style style:name="P36" style:family="paragraph" style:parent-style-name="Standard" style:list-style-name="WWNum2">
      <style:paragraph-properties fo:margin-left="0.5in" fo:margin-right="0in" fo:line-height="150%" fo:orphans="0" fo:widows="0" fo:text-indent="-0.25in" style:auto-text-indent="false"/>
    </style:style>
    <style:style style:name="P37" style:family="paragraph" style:parent-style-name="Standard">
      <style:paragraph-properties fo:margin-left="0in" fo:margin-right="0in" fo:margin-top="0in" fo:margin-bottom="0.139in" loext:contextual-spacing="false" fo:line-height="150%" fo:orphans="0" fo:widows="0" fo:text-indent="0in" style:auto-text-indent="false"/>
    </style:style>
    <style:style style:name="P38" style:family="paragraph" style:parent-style-name="Heading_20_1">
      <style:paragraph-properties fo:break-before="page"/>
    </style:style>
    <style:style style:name="P39" style:family="paragraph" style:parent-style-name="Heading_20_1" style:master-page-name="Converted1">
      <style:paragraph-properties style:page-number="auto"/>
    </style:style>
    <style:style style:name="P40" style:family="paragraph" style:parent-style-name="Heading_20_2">
      <style:paragraph-properties fo:break-before="page"/>
    </style:style>
    <style:style style:name="P41" style:family="paragraph" style:parent-style-name="Heading_20_2">
      <style:paragraph-properties fo:margin-top="0.139in" fo:margin-bottom="0.0835in" loext:contextual-spacing="false" fo:line-height="100%"/>
    </style:style>
    <style:style style:name="P42" style:family="paragraph" style:parent-style-name="Heading_20_4">
      <style:paragraph-properties fo:margin-top="0.028in" fo:margin-bottom="0.1252in" loext:contextual-spacing="false" fo:line-height="150%"/>
    </style:style>
    <style:style style:name="P43" style:family="paragraph" style:parent-style-name="Heading_20_4">
      <style:paragraph-properties fo:margin-top="0.028in" fo:margin-bottom="0in" loext:contextual-spacing="false" fo:line-height="100%"/>
    </style:style>
    <style:style style:name="P44" style:family="paragraph" style:parent-style-name="Heading_20_3">
      <style:text-properties fo:color="#0b0c0c" fo:font-size="4pt" style:font-size-asian="4pt" style:font-size-complex="4pt" fo:background-color="#ffffff"/>
    </style:style>
    <style:style style:name="P45" style:family="paragraph" style:parent-style-name="Heading_20_3">
      <style:paragraph-properties fo:margin-top="0.0835in" fo:margin-bottom="0.1252in" loext:contextual-spacing="false" fo:line-height="150%"/>
    </style:style>
    <style:style style:name="P46" style:family="paragraph" style:parent-style-name="Heading_20_3">
      <style:paragraph-properties fo:margin-top="0.139in" fo:margin-bottom="0.0835in" loext:contextual-spacing="false" fo:line-height="100%"/>
    </style:style>
    <style:style style:name="P47" style:family="paragraph" style:parent-style-name="Title">
      <style:paragraph-properties fo:margin-left="-0.8854in" fo:margin-right="0in" fo:keep-together="auto" fo:text-indent="0in" style:auto-text-indent="false" fo:keep-with-next="auto"/>
    </style:style>
    <style:style style:name="P48" style:family="paragraph" style:parent-style-name="Title" style:master-page-name="Standard">
      <style:paragraph-properties fo:margin-left="-0.8854in" fo:margin-right="0in" fo:keep-together="auto" fo:text-indent="0in" style:auto-text-indent="false" style:page-number="1" fo:keep-with-next="auto"/>
    </style:style>
    <style:style style:name="P49" style:family="paragraph" style:parent-style-name="Title">
      <style:paragraph-properties fo:keep-together="auto" fo:keep-with-next="auto"/>
    </style:style>
    <style:style style:name="P50" style:family="paragraph" style:parent-style-name="Title">
      <style:paragraph-properties fo:line-height="115%" fo:keep-together="auto" fo:keep-with-next="auto"/>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00"/>
    </style:style>
    <style:style style:name="T4" style:family="text">
      <style:text-properties fo:font-size="12pt" style:font-size-asian="12pt" style:font-size-complex="12pt" fo:background-color="#ffffff"/>
    </style:style>
    <style:style style:name="T5" style:family="text">
      <style:text-properties fo:font-size="12pt" fo:font-weight="bold" style:font-size-asian="12pt" style:font-weight-asian="bold" style:font-size-complex="12pt" style:font-weight-complex="bold"/>
    </style:style>
    <style:style style:name="T6" style:family="text">
      <style:text-properties fo:color="#0b0c0c" fo:font-size="12pt" style:font-size-asian="12pt" style:font-size-complex="12pt"/>
    </style:style>
    <style:style style:name="T7" style:family="text">
      <style:text-properties fo:color="#0b0c0c" fo:font-size="12pt" style:font-size-asian="12pt" style:font-size-complex="12pt" fo:background-color="#ffffff"/>
    </style:style>
    <style:style style:name="T8" style:family="text">
      <style:text-properties fo:color="#0b0c0c" fo:font-size="12pt" style:font-size-asian="12pt" style:font-size-complex="12pt" fo:background-color="#ffff00"/>
    </style:style>
    <style:style style:name="T9" style:family="text">
      <style:text-properties fo:color="#0b0c0c" fo:font-size="12pt" fo:font-style="italic" style:font-size-asian="12pt" style:font-style-asian="italic" style:font-size-complex="12pt" style:font-style-complex="italic"/>
    </style:style>
    <style:style style:name="T10" style:family="text">
      <style:text-properties fo:color="#0b0c0c" fo:font-size="12pt" fo:font-style="italic" style:font-size-asian="12pt" style:font-style-asian="italic" style:font-size-complex="12pt" style:font-style-complex="italic" fo:background-color="#ffffff"/>
    </style:style>
    <style:style style:name="T11" style:family="text">
      <style:text-properties fo:color="#0b0c0c" fo:font-size="12pt" fo:font-weight="bold" style:font-size-asian="12pt" style:font-weight-asian="bold" style:font-size-complex="12pt" style:font-weight-complex="bold" fo:background-color="#ffffff"/>
    </style:style>
    <style:style style:name="T12" style:family="text">
      <style:text-properties fo:color="#0b0c0c" fo:font-size="12pt" fo:font-weight="bold" style:font-size-asian="12pt" style:font-weight-asian="bold" style:font-size-complex="12pt" style:font-weight-complex="bold"/>
    </style:style>
    <style:style style:name="T13" style:family="text">
      <style:text-properties fo:color="#0b0c0c" style:text-line-through-style="solid" style:text-line-through-type="single" fo:font-size="12pt" style:font-size-asian="12pt" style:font-size-complex="12pt" fo:background-color="#ffff00"/>
    </style:style>
    <style:style style:name="T14" style:family="text">
      <style:text-properties fo:color="#0b0c0c"/>
    </style:style>
    <style:style style:name="T15" style:family="text">
      <style:text-properties fo:color="#0b0c0c" fo:font-size="14pt" fo:font-style="italic" style:font-size-asian="14pt" style:font-style-asian="italic" style:font-size-complex="14pt" style:font-style-complex="italic" fo:background-color="#ffffff"/>
    </style:style>
    <style:style style:name="T16"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17"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8" style:family="text">
      <style:text-properties fo:font-weight="bold" style:font-weight-asian="bold" style:font-weight-complex="bold"/>
    </style:style>
    <style:style style:name="T19" style:family="text">
      <style:text-properties fo:background-color="#ffffff"/>
    </style:style>
    <style:style style:name="T20" style:family="text">
      <style:text-properties fo:color="#1155cc" fo:font-size="12pt" style:text-underline-style="solid" style:text-underline-width="auto" style:text-underline-color="font-color" style:font-size-asian="12pt" style:font-size-complex="12pt" fo:background-color="#ffffff"/>
    </style:style>
    <style:style style:name="T21" style:family="text">
      <style:text-properties fo:color="#1155cc" fo:font-size="12pt" style:text-underline-style="solid" style:text-underline-width="auto" style:text-underline-color="font-color" style:font-size-asian="12pt" style:font-size-complex="12pt"/>
    </style:style>
    <style:style style:name="T22" style:family="text">
      <style:text-properties fo:background-color="#ffff00"/>
    </style:style>
    <style:style style:name="T23" style:family="text">
      <style:text-properties style:text-line-through-style="solid" style:text-line-through-type="single" fo:background-color="#ffff00"/>
    </style:style>
    <style:style style:name="T24" style:family="text">
      <style:text-properties fo:color="#9b1a47" fo:font-size="14pt" style:font-size-asian="14pt" style:font-size-complex="14pt"/>
    </style:style>
    <style:style style:name="T25" style:family="text">
      <style:text-properties fo:color="#9b1a47" fo:font-size="14pt" style:font-size-asian="14pt" style:font-size-complex="14pt" fo:background-color="#ffffff"/>
    </style:style>
    <style:style style:name="T26" style:family="text">
      <style:text-properties fo:color="#9b1a47" fo:font-size="12pt" fo:font-style="italic" style:font-size-asian="12pt" style:font-style-asian="italic" style:font-size-complex="12pt" style:font-style-complex="italic"/>
    </style:style>
    <style:style style:name="T27" style:family="text">
      <style:text-properties fo:color="#9b1a47" style:text-line-through-style="solid" style:text-line-through-type="single" fo:font-size="12pt" fo:font-style="italic" style:font-size-asian="12pt" style:font-style-asian="italic" style:font-size-complex="12pt" style:font-style-complex="italic" fo:background-color="#ffffff"/>
    </style:style>
    <style:style style:name="T28" style:family="text">
      <style:text-properties fo:color="#9b1a47" fo:font-size="18pt" style:font-size-asian="18pt" style:font-size-complex="18pt"/>
    </style:style>
    <style:style style:name="T29" style:family="text">
      <style:text-properties fo:color="#222222" fo:font-size="12pt" style:font-size-asian="12pt" style:font-size-complex="12pt"/>
    </style:style>
    <style:style style:name="T30" style:family="text">
      <style:text-properties fo:color="#222222" fo:font-size="12pt" style:font-size-asian="12pt" style:font-size-complex="12pt" fo:background-color="#ffffff"/>
    </style:style>
    <style:style style:name="T31" style:family="text">
      <style:text-properties fo:color="#000000" fo:font-size="12pt" style:font-size-asian="12pt" style:font-size-complex="12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0366in, 0in, 0.0366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image10.png" text:anchor-type="as-char" svg:width="1.6016in" svg:height="1.5362in" draw:z-index="0"><draw:image xlink:href="Pictures/10000201000000DC000000D3ECB207D2CEF22AAF.png" xlink:type="simple" xlink:show="embed" xlink:actuate="onLoad" loext:mime-type="image/png"/></draw:frame><draw:frame draw:style-name="fr2" draw:name="image3.png" text:anchor-type="char" svg:x="-0.0382in" svg:y="0.0161in" svg:width="8.3437in" svg:height="11.6874in" draw:z-index="0"><draw:image xlink:href="Pictures/10000201000003AF000003B358D7D4EC2C27C8FA.png" xlink:type="simple" xlink:show="embed" xlink:actuate="onLoad" loext:mime-type="image/png"/></draw:frame></text:p>
      <text:p text:style-name="P47"><text:bookmark text:name="_heading=h.t4lendxnr3ia"/></text:p>
      <text:p text:style-name="P49"><text:span text:style-name="T1">Buyer guide v1.21 </text:span></text:p>
      <text:p text:style-name="P50">RM6347</text:p>
      <text:p text:style-name="P50"><text:bookmark text:name="_heading=h.6l8orgvngbum"/>Transport Technology</text:p>
      <text:p text:style-name="P50"><text:bookmark text:name="_heading=h.zfdu6v9s3vv8"/></text:p>
      <text:p text:style-name="P50"><text:bookmark text:name="_heading=h.swyudr8b0yez"/></text:p>
      <text:p text:style-name="P50"><text:bookmark text:name="_heading=h.xsq7sz97rocm"/></text:p>
      <text:p text:style-name="P50"><text:bookmark text:name="_heading=h.5ol4ae9uzv5t"/></text:p>
      <text:p text:style-name="P50"><text:bookmark text:name="_heading=h.g8vm9w95psv"/></text:p>
      <text:p text:style-name="P50"><text:bookmark text:name="_heading=h.pwte9qwtgglr"/></text:p>
      <text:p text:style-name="P50"><text:bookmark text:name="_heading=h.7uz0i564lvt"/></text:p>
      <text:p text:style-name="Standard"><text:span text:style-name="T2">Last updated: </text:span><text:span text:style-name="T6">7th August 2026</text:span></text:p>
      <text:p text:style-name="P39"><text:bookmark text:name="_heading=h.vawf1hfn628t"/>Contents</text:p>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12"><text:a xlink:type="simple" xlink:href="#_heading=h.vawf1hfn628t" text:style-name="Index_20_Link" text:visited-style-name="Index_20_Link"><text:span text:style-name="T16">Contents<text:tab/>2</text:span></text:a></text:p>
          <text:p text:style-name="P14"><text:a xlink:type="simple" xlink:href="#_heading=h.6mln29arkbuj" text:style-name="Index_20_Link" text:visited-style-name="Index_20_Link"><text:span text:style-name="T17">Change control<text:tab/>2</text:span></text:a></text:p>
          <text:p text:style-name="P12"><text:a xlink:type="simple" xlink:href="#_heading=h.t333o9ja0zek" text:style-name="Index_20_Link" text:visited-style-name="Index_20_Link"><text:span text:style-name="T16">Key information<text:tab/>3</text:span></text:a></text:p>
          <text:p text:style-name="P12"><text:a xlink:type="simple" xlink:href="#_heading=h.pqpyi1armbap" text:style-name="Index_20_Link" text:visited-style-name="Index_20_Link"><text:span text:style-name="T16">Agreement scope and suppliers <text:tab/>5</text:span></text:a></text:p>
          <text:p text:style-name="P14"><text:a xlink:type="simple" xlink:href="#_heading=h.9x5z4w7osgfv" text:style-name="Index_20_Link" text:visited-style-name="Index_20_Link"><text:span text:style-name="T17">Goods and services<text:tab/>5</text:span></text:a></text:p>
          <text:p text:style-name="P14"><text:a xlink:type="simple" xlink:href="#_heading=h.4m97mp6a7a8h" text:style-name="Index_20_Link" text:visited-style-name="Index_20_Link"><text:span text:style-name="T17">Suppliers<text:tab/>6</text:span></text:a></text:p>
          <text:p text:style-name="P14"><text:a xlink:type="simple" xlink:href="#_heading=h.4rwt441a5xhu" text:style-name="Index_20_Link" text:visited-style-name="Index_20_Link"><text:span text:style-name="T17">Supplier checks<text:tab/>7</text:span></text:a></text:p>
          <text:p text:style-name="P14"><text:a xlink:type="simple" xlink:href="#_heading=h.ggdca2ms5ekg" text:style-name="Index_20_Link" text:visited-style-name="Index_20_Link"><text:span text:style-name="T17">Small and Medium-Sized Enterprises (SMEs) and Voluntary, Community, and Social Enterprises (VCSEs)<text:tab/>10</text:span></text:a></text:p>
          <text:p text:style-name="P14"><text:a xlink:type="simple" xlink:href="#_heading=h.eerjhhg201xi" text:style-name="Index_20_Link" text:visited-style-name="Index_20_Link"><text:span text:style-name="T17">Pricing<text:tab/>11</text:span></text:a></text:p>
          <text:p text:style-name="P14"><text:a xlink:type="simple" xlink:href="#_heading=h.gbxx8hd1ls9e" text:style-name="Index_20_Link" text:visited-style-name="Index_20_Link"><text:span text:style-name="T17">Terms and Conditions<text:tab/>11</text:span></text:a></text:p>
          <text:p text:style-name="P12"><text:a xlink:type="simple" xlink:href="#_heading=h.pznl34vl6b9b" text:style-name="Index_20_Link" text:visited-style-name="Index_20_Link"><text:span text:style-name="T16">How to buy <text:s/><text:tab/>14</text:span></text:a></text:p>
          <text:p text:style-name="P14"><text:a xlink:type="simple" xlink:href="#_heading=h.4t8n63akpv4p" text:style-name="Index_20_Link" text:visited-style-name="Index_20_Link"><text:span text:style-name="T17">1. Access the agreement <text:s/><text:tab/>15</text:span></text:a></text:p>
          <text:p text:style-name="P14"><text:a xlink:type="simple" xlink:href="#_heading=h.yttgzghvmef" text:style-name="Index_20_Link" text:visited-style-name="Index_20_Link"><text:span text:style-name="T17">2. Engage with suppliers <text:tab/>16</text:span></text:a></text:p>
          <text:p text:style-name="P14"><text:a xlink:type="simple" xlink:href="#_heading=h.oz2cdirter05" text:style-name="Index_20_Link" text:visited-style-name="Index_20_Link"><text:span text:style-name="T17">3. Create specification and evaluation criteria<text:tab/>17</text:span></text:a></text:p>
          <text:p text:style-name="P14"><text:a xlink:type="simple" xlink:href="#_heading=h.208rqihbvp2w" text:style-name="Index_20_Link" text:visited-style-name="Index_20_Link"><text:span text:style-name="T17">4. Choose a procurement route<text:tab/>21</text:span></text:a></text:p>
          <text:p text:style-name="P14"><text:a xlink:type="simple" xlink:href="#_heading=h.uhsp1q9lt0e4" text:style-name="Index_20_Link" text:visited-style-name="Index_20_Link"><text:span text:style-name="T17">5. Option A: Competitive Selection Procedure <text:tab/>22</text:span></text:a></text:p>
          <text:p text:style-name="P14"><text:a xlink:type="simple" xlink:href="#_heading=h.3ojdph3dc4n9" text:style-name="Index_20_Link" text:visited-style-name="Index_20_Link"><text:span text:style-name="T17">6. Option B: Award without competition <text:tab/>23</text:span></text:a></text:p>
          <text:p text:style-name="P14"><text:a xlink:type="simple" xlink:href="#_heading=h.69le9bp9xdr1" text:style-name="Index_20_Link" text:visited-style-name="Index_20_Link"><text:span text:style-name="T17">7. Communicate outcomes <text:tab/>24</text:span></text:a></text:p>
          <text:p text:style-name="P14"><text:a xlink:type="simple" xlink:href="#_heading=h.ko52z61bd3o" text:style-name="Index_20_Link" text:visited-style-name="Index_20_Link"><text:span text:style-name="T17">8. Complete your call-off contract<text:tab/>25</text:span></text:a></text:p>
          <text:p text:style-name="P14"><text:a xlink:type="simple" xlink:href="#_heading=h.e4j2ng69unyk" text:style-name="Index_20_Link" text:visited-style-name="Index_20_Link"><text:span text:style-name="T17">9. Tell us what you think<text:tab/>27</text:span></text:a></text:p>
          <text:p text:style-name="P12"><text:soft-page-break/><text:a xlink:type="simple" xlink:href="#_heading=h.pjcvufdo0jjx" text:style-name="Index_20_Link" text:visited-style-name="Index_20_Link"><text:span text:style-name="T16">Useful Links <text:tab/>28</text:span></text:a></text:p>
        </text:index-body>
      </text:table-of-content>
      <text:p text:style-name="Standard"/>
      <text:p text:style-name="Standard"/>
      <text:p text:style-name="P40"><text:bookmark text:name="_heading=h.6mln29arkbuj"/>Change control</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15"><text:span text:style-name="T18">Version number</text:span></text:p>
          </table:table-cell>
          <table:table-cell table:style-name="Table1.A1" office:value-type="string">
            <text:p text:style-name="P15"><text:span text:style-name="T18">Date</text:span></text:p>
          </table:table-cell>
          <table:table-cell table:style-name="Table1.A1" office:value-type="string">
            <text:p text:style-name="P15"><text:span text:style-name="T18">Changes made</text:span></text:p>
          </table:table-cell>
        </table:table-row>
        <table:table-row table:style-name="Table1.1">
          <table:table-cell table:style-name="Table1.A1" office:value-type="string">
            <text:p text:style-name="P15">v1.0</text:p>
          </table:table-cell>
          <table:table-cell table:style-name="Table1.A1" office:value-type="string">
            <text:p text:style-name="P15">07/10/2025</text:p>
          </table:table-cell>
          <table:table-cell table:style-name="Table1.A1" office:value-type="string">
            <text:p text:style-name="P15">Original publication</text:p>
          </table:table-cell>
        </table:table-row>
        <table:table-row table:style-name="Table1.1">
          <table:table-cell table:style-name="Table1.A1" office:value-type="string">
            <text:p text:style-name="P15">v1.1</text:p>
          </table:table-cell>
          <table:table-cell table:style-name="Table1.A1" office:value-type="string">
            <text:p text:style-name="P15">01/12/2025</text:p>
          </table:table-cell>
          <table:table-cell table:style-name="Table1.A1" office:value-type="string">
            <text:p text:style-name="P15">Updated supplier numbers to reflect intended outcome</text:p>
            <text:p text:style-name="P15">Updated links to other documents</text:p>
          </table:table-cell>
        </table:table-row>
        <table:table-row table:style-name="Table1.1">
          <table:table-cell table:style-name="Table1.A1" office:value-type="string">
            <text:p text:style-name="P15">v1.2</text:p>
          </table:table-cell>
          <table:table-cell table:style-name="Table1.A1" office:value-type="string">
            <text:p text:style-name="P15">08/06/2026</text:p>
          </table:table-cell>
          <table:table-cell table:style-name="Table1.A1" office:value-type="string">
            <text:p text:style-name="P15">Updated relative weighting % for quality and price</text:p>
          </table:table-cell>
        </table:table-row>
        <table:table-row table:style-name="Table1.1">
          <table:table-cell table:style-name="Table1.A1" office:value-type="string">
            <text:p text:style-name="P15">v1.21</text:p>
          </table:table-cell>
          <table:table-cell table:style-name="Table1.B5" office:value-type="string">
            <text:p text:style-name="P15"><text:span text:style-name="T19">07/08/2026</text:span></text:p>
          </table:table-cell>
          <table:table-cell table:style-name="Table1.B5" office:value-type="string">
            <text:p text:style-name="P15"><text:span text:style-name="T19">Updated number of suppliers against the lots and reviewed any broken links to the guidance documentation on the Framework webpage.</text:span></text:p>
          </table:table-cell>
        </table:table-row>
      </table:table>
      <text:p text:style-name="Standard"/>
      <text:p text:style-name="P38"><text:bookmark text:name="_heading=h.t333o9ja0zek"/>Key information </text:p>
      <table:table table:name="Table2" table:style-name="Table2">
        <table:table-column table:style-name="Table2.A"/>
        <table:table-column table:style-name="Table2.B"/>
        <table:table-header-rows>
          <table:table-row table:style-name="Table2.1">
            <table:table-cell table:style-name="Table2.A1" office:value-type="string">
              <text:p text:style-name="P1"><text:span text:style-name="T5">Category</text:span></text:p>
            </table:table-cell>
            <table:table-cell table:style-name="Table2.A1" office:value-type="string">
              <text:p text:style-name="P1"><text:span text:style-name="T5">Description</text:span></text:p>
            </table:table-cell>
          </table:table-row>
        </table:table-header-rows>
        <table:table-row table:style-name="Table2.2">
          <table:table-cell table:style-name="Table2.A1" office:value-type="string">
            <text:p text:style-name="P1"><text:span text:style-name="T5">Agreement ID</text:span></text:p>
          </table:table-cell>
          <table:table-cell table:style-name="Table2.A1" office:value-type="string">
            <text:p text:style-name="P1"><text:span text:style-name="T7">RM6347</text:span></text:p>
          </table:table-cell>
        </table:table-row>
        <table:table-row table:style-name="Table2.3">
          <table:table-cell table:style-name="Table2.A3" office:value-type="string">
            <text:p text:style-name="P1"><text:span text:style-name="T5">Agreement name</text:span></text:p>
          </table:table-cell>
          <table:table-cell table:style-name="Table2.A3" office:value-type="string">
            <text:p text:style-name="P1"><text:span text:style-name="T7">Transport Technology </text:span></text:p>
          </table:table-cell>
        </table:table-row>
        <table:table-row table:style-name="Table2.4">
          <table:table-cell table:style-name="Table2.A3" office:value-type="string">
            <text:p text:style-name="P1"><text:span text:style-name="T5">Agreement type</text:span></text:p>
          </table:table-cell>
          <table:table-cell table:style-name="Table2.A3" office:value-type="string">
            <text:p text:style-name="P1"><text:span text:style-name="T7">Open framework</text:span></text:p>
          </table:table-cell>
        </table:table-row>
        <table:table-row table:style-name="Table2.5">
          <table:table-cell table:style-name="Table2.A3" office:value-type="string">
            <text:p text:style-name="P1"><text:span text:style-name="T5">Relevant legislation</text:span></text:p>
          </table:table-cell>
          <table:table-cell table:style-name="Table2.A3" office:value-type="string">
            <text:p text:style-name="P1"><text:span text:style-name="T6">Procurement Act 2023</text:span></text:p>
          </table:table-cell>
        </table:table-row>
        <table:table-row table:style-name="Table2.1">
          <table:table-cell table:style-name="Table2.A3" office:value-type="string">
            <text:p text:style-name="P1"><text:span text:style-name="T5">Agreement duration</text:span></text:p>
          </table:table-cell>
          <table:table-cell table:style-name="Table2.A3" office:value-type="string">
            <text:p text:style-name="P2"><text:span text:style-name="T2">6 year Open Framework </text:span></text:p>
            <text:p text:style-name="P2"><text:span text:style-name="T2">with +1 +1 extension options</text:span></text:p>
          </table:table-cell>
        </table:table-row>
        <table:table-row table:style-name="Table2.7">
          <table:table-cell table:style-name="Table2.A3" office:value-type="string">
            <text:p text:style-name="P1"><text:span text:style-name="T5">Start date</text:span></text:p>
          </table:table-cell>
          <table:table-cell table:style-name="Table2.A3" office:value-type="string">
            <text:p text:style-name="Standard"><text:span text:style-name="T7">October 2025</text:span></text:p>
          </table:table-cell>
        </table:table-row>
        <table:table-row table:style-name="Table2.8">
          <table:table-cell table:style-name="Table2.A3" office:value-type="string">
            <text:p text:style-name="P1"><text:span text:style-name="T5">End date</text:span></text:p>
          </table:table-cell>
          <table:table-cell table:style-name="Table2.A3" office:value-type="string">
            <text:p text:style-name="Standard"><text:span text:style-name="T7">October 2031</text:span></text:p>
          </table:table-cell>
        </table:table-row>
        <table:table-row table:style-name="Table2.9">
          <table:table-cell table:style-name="Table2.A3" office:value-type="string">
            <text:p text:style-name="P3"><text:span text:style-name="T5">Maximum contract length </text:span></text:p>
          </table:table-cell>
          <table:table-cell table:style-name="Table2.A3" office:value-type="string">
            <text:p text:style-name="P3"><text:span text:style-name="T7">No Maximum</text:span></text:p>
          </table:table-cell>
        </table:table-row>
        <table:table-row table:style-name="Table2.1">
          <table:table-cell table:style-name="Table2.A3" office:value-type="string">
            <text:p text:style-name="P1"><text:span text:style-name="T5">Scope of the agreement</text:span></text:p>
          </table:table-cell>
          <table:table-cell table:style-name="Table2.A3" office:value-type="string">
            <text:p text:style-name="Standard"><text:span text:style-name="T7">A range of transport technology and environmental solutions, to support transport networks across road, rail, aviation and maritime.</text:span></text:p>
          </table:table-cell>
        </table:table-row>
        <table:table-row table:style-name="Table2.11">
          <table:table-cell table:style-name="Table2.A3" office:value-type="string">
            <text:p text:style-name="P1"><text:span text:style-name="T5">Buying options </text:span></text:p>
          </table:table-cell>
          <table:table-cell table:style-name="Table2.A3" office:value-type="string">
            <text:p text:style-name="Standard"><text:span text:style-name="T7">Competitive selection procedure and Award without competition</text:span></text:p>
          </table:table-cell>
        </table:table-row>
        <table:table-row table:style-name="Table2.1">
          <table:table-cell table:style-name="Table2.A3" office:value-type="string">
            <text:p text:style-name="P1"><text:span text:style-name="T5">Can be used by</text:span></text:p>
          </table:table-cell>
          <table:table-cell table:style-name="Table2.A3" office:value-type="string">
            <text:p text:style-name="Standard"><text:span text:style-name="T7">Central government, arm’s length bodies and the UK wider public sector. Access the</text:span><text:a xlink:type="simple" xlink:href="https://www.find-tender.service.gov.uk/Notice/016672-2025?origin=SearchResults&amp;p=1" text:style-name="ListLabel_20_37" text:visited-style-name="ListLabel_20_37"><text:span text:style-name="T20"> full list of authorised customers</text:span></text:a><text:span text:style-name="T7"> for more detail</text:span></text:p>
          </table:table-cell>
        </table:table-row>
        <table:table-row table:style-name="Table2.1">
          <table:table-cell table:style-name="Table2.A3" office:value-type="string">
            <text:p text:style-name="P1"><text:span text:style-name="T5">Contract notice</text:span></text:p>
          </table:table-cell>
          <table:table-cell table:style-name="Table2.A3" office:value-type="string">
            <text:p text:style-name="Standard"><text:a xlink:type="simple" xlink:href="https://www.find-tender.service.gov.uk/Notice/014967-2025?origin=SearchResults&amp;p=1" text:style-name="ListLabel_20_37" text:visited-style-name="ListLabel_20_37"><text:span text:style-name="T20">Find a Tender Contract Notice - RM6347</text:span></text:a></text:p>
          </table:table-cell>
        </table:table-row>
        <table:table-row table:style-name="Table2.14">
          <table:table-cell table:style-name="Table2.A14" office:value-type="string">
            <text:p text:style-name="P1"><text:span text:style-name="T5">Contact details</text:span></text:p>
          </table:table-cell>
          <table:table-cell table:style-name="Table2.A14" office:value-type="string">
            <text:p text:style-name="P1"><text:span text:style-name="T6">Email: </text:span><text:a xlink:type="simple" xlink:href="mailto:info@crowncommercial.gov.uk" text:style-name="ListLabel_20_38" text:visited-style-name="ListLabel_20_38"><text:span text:style-name="T21">info@gca.gov.uk</text:span></text:a><text:span text:style-name="T6"> </text:span></text:p>
            <text:p text:style-name="P1"><text:span text:style-name="T6">Telephone: 0345 410 2222</text:span></text:p>
          </table:table-cell>
        </table:table-row>
        <table:table-row table:style-name="Table2.1">
          <table:table-cell table:style-name="Table2.A14" office:value-type="string">
            <text:p text:style-name="P1"><text:span text:style-name="T5">Guidance </text:span></text:p>
          </table:table-cell>
          <table:table-cell table:style-name="Table2.A14" office:value-type="string">
            <text:p text:style-name="P1"><text:span text:style-name="T2">Check the </text:span><text:a xlink:type="simple" xlink:href="https://www.crowncommercial.gov.uk/glossary" text:style-name="ListLabel_20_38" text:visited-style-name="ListLabel_20_38"><text:span text:style-name="T21">procurement terms glossary</text:span></text:a><text:span text:style-name="T6"> for key definitions and the </text:span><text:a xlink:type="simple" xlink:href="https://www.crowncommercial.gov.uk/news/?&amp;categories=168&amp;page=1" text:style-name="ListLabel_20_38" text:visited-style-name="ListLabel_20_38"><text:span text:style-name="T21">procurement essentials articles</text:span></text:a><text:span text:style-name="T6"> for guidance on navigating public sector procurement</text:span></text:p>
          </table:table-cell>
        </table:table-row>
      </table:table>
      <text:p text:style-name="Heading_20_1"><text:bookmark text:name="_heading=h.pqpyi1armbap"/>Agreement scope and suppliers </text:p>
      <text:p text:style-name="Heading_20_2"><text:bookmark text:name="_heading=h.9x5z4w7osgfv"/>Goods and services</text:p>
      <text:p text:style-name="P17"><text:span text:style-name="T7">The goods and services you can buy through this agreement have been divided into 8 Lots, with Lots 7 &amp; 8 </text:span><text:span text:style-name="T6">supported by sub-Lots. See below for more information on each of these Lots. Full Lot descriptions are available in the Specification.</text:spa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Standard"><text:span text:style-name="T5">Lot </text:span></text:p>
            </table:table-cell>
            <table:table-cell table:style-name="Table3.A1" office:value-type="string">
              <text:p text:style-name="Standard"><text:span text:style-name="T5">Lot name</text:span></text:p>
            </table:table-cell>
            <table:table-cell table:style-name="Table3.A1" office:value-type="string">
              <text:p text:style-name="Standard"><text:span text:style-name="T5">Lot description</text:span></text:p>
            </table:table-cell>
          </table:table-row>
        </table:table-header-rows>
        <table:table-row table:style-name="Table3.1">
          <table:table-cell table:style-name="Table3.A2" office:value-type="string">
            <text:p text:style-name="Standard"><text:span text:style-name="T6">Lot 1</text:span></text:p>
          </table:table-cell>
          <table:table-cell table:style-name="Table3.A2" office:value-type="string">
            <text:p text:style-name="Standard"><text:span text:style-name="T6">Professional Services</text:span></text:p>
          </table:table-cell>
          <table:table-cell table:style-name="Table3.A2" office:value-type="string">
            <text:p text:style-name="Standard"><text:span text:style-name="T7">Transport related professional services, consultancy and project management.</text:span></text:p>
          </table:table-cell>
        </table:table-row>
        <table:table-row table:style-name="Table3.1">
          <table:table-cell table:style-name="Table3.A2" office:value-type="string">
            <text:p text:style-name="Standard"><text:span text:style-name="T6">Lot 2</text:span></text:p>
          </table:table-cell>
          <table:table-cell table:style-name="Table3.A2" office:value-type="string">
            <text:p text:style-name="Standard"><text:span text:style-name="T6">Data Services</text:span></text:p>
          </table:table-cell>
          <table:table-cell table:style-name="Table3.A2" office:value-type="string">
            <text:p text:style-name="Standard"><text:span text:style-name="T7">Transport related data services for collecting, processing, analysing and sharing data.</text:span></text:p>
          </table:table-cell>
        </table:table-row>
        <table:table-row table:style-name="Table3.1">
          <table:table-cell table:style-name="Table3.A2" office:value-type="string">
            <text:p text:style-name="Standard"><text:span text:style-name="T6">Lot 3</text:span></text:p>
          </table:table-cell>
          <table:table-cell table:style-name="Table3.A2" office:value-type="string">
            <text:p text:style-name="Standard"><text:span text:style-name="T6">Parking Management</text:span></text:p>
          </table:table-cell>
          <table:table-cell table:style-name="Table3.A2" office:value-type="string">
            <text:p text:style-name="Standard"><text:span text:style-name="T7">Parking related goods/services to manage parking needs. Includes on-street and off-street car parking.</text:span></text:p>
          </table:table-cell>
        </table:table-row>
        <table:table-row table:style-name="Table3.1">
          <table:table-cell table:style-name="Table3.A2" office:value-type="string">
            <text:p text:style-name="Standard"><text:span text:style-name="T6">Lot 4</text:span></text:p>
          </table:table-cell>
          <table:table-cell table:style-name="Table3.A2" office:value-type="string">
            <text:p text:style-name="Standard"><text:span text:style-name="T6">Environmental Monitoring &amp; Climate Resilience</text:span></text:p>
          </table:table-cell>
          <table:table-cell table:style-name="Table3.A2" office:value-type="string">
            <text:p text:style-name="Standard"><text:span text:style-name="T7">Technology that can help you understand and address issues that affect the environment</text:span></text:p>
          </table:table-cell>
        </table:table-row>
        <table:table-row table:style-name="Table3.1">
          <table:table-cell table:style-name="Table3.A2" office:value-type="string">
            <text:p text:style-name="Standard"><text:span text:style-name="T6">Lot 5</text:span></text:p>
          </table:table-cell>
          <table:table-cell table:style-name="Table3.A2" office:value-type="string">
            <text:p text:style-name="Standard"><text:span text:style-name="T6">Enforcement, Compliance and Security</text:span></text:p>
          </table:table-cell>
          <table:table-cell table:style-name="Table3.A2" office:value-type="string">
            <text:p text:style-name="Standard"><text:span text:style-name="T7">Enforcement, security, compliance and emergency service technologies and services</text:span></text:p>
          </table:table-cell>
        </table:table-row>
        <table:table-row table:style-name="Table3.1">
          <table:table-cell table:style-name="Table3.A2" office:value-type="string">
            <text:p text:style-name="Standard"><text:span text:style-name="T6">Lot 6</text:span></text:p>
          </table:table-cell>
          <table:table-cell table:style-name="Table3.A2" office:value-type="string">
            <text:p text:style-name="Standard"><text:span text:style-name="T6">Electric Vehicle Infrastructure</text:span></text:p>
          </table:table-cell>
          <table:table-cell table:style-name="Table3.A2" office:value-type="string">
            <text:p text:style-name="Standard"><text:span text:style-name="T7">Deployment of infrastructure to support charging and fuelling of zero emission vehicles</text:span></text:p>
          </table:table-cell>
        </table:table-row>
        <table:table-row table:style-name="Table3.1">
          <table:table-cell table:style-name="Table3.A2" office:value-type="string">
            <text:p text:style-name="Standard"><text:span text:style-name="T6">Lot 7a</text:span></text:p>
          </table:table-cell>
          <table:table-cell table:style-name="Table3.A2" office:value-type="string">
            <text:p text:style-name="Standard"><text:span text:style-name="T6">Systems and Platforms - Systems Integration</text:span></text:p>
          </table:table-cell>
          <table:table-cell table:style-name="Table3.A2" office:value-type="string">
            <text:p text:style-name="Standard"><text:span text:style-name="T7">Hardware, software and other components to create a unified transport system</text:span></text:p>
          </table:table-cell>
        </table:table-row>
        <table:table-row table:style-name="Table3.1">
          <table:table-cell table:style-name="Table3.A2" office:value-type="string">
            <text:p text:style-name="Standard"><text:span text:style-name="T6">Lot 7b</text:span></text:p>
          </table:table-cell>
          <table:table-cell table:style-name="Table3.A2" office:value-type="string">
            <text:p text:style-name="Standard"><text:span text:style-name="T6">Systems and Platforms - Smart Ticketing</text:span></text:p>
          </table:table-cell>
          <table:table-cell table:style-name="Table3.A2" office:value-type="string">
            <text:p text:style-name="Standard"><text:span text:style-name="T7">System integration for smart ticketing and integrated travel, including hardware supply</text:span></text:p>
          </table:table-cell>
        </table:table-row>
        <table:table-row table:style-name="Table3.1">
          <table:table-cell table:style-name="Table3.A2" office:value-type="string">
            <text:p text:style-name="Standard"><text:span text:style-name="T6">Lot 7c</text:span></text:p>
          </table:table-cell>
          <table:table-cell table:style-name="Table3.A2" office:value-type="string">
            <text:p text:style-name="Standard"><text:span text:style-name="T6">Systems and Platforms - Transport Network Management</text:span></text:p>
          </table:table-cell>
          <table:table-cell table:style-name="Table3.A2" office:value-type="string">
            <text:p text:style-name="Standard"><text:span text:style-name="T7">Back office requirements within transport. Supports intelligent asset management capabilities, system packages, software and services to support network operation and management</text:span></text:p>
          </table:table-cell>
        </table:table-row>
        <table:table-row table:style-name="Table3.1">
          <table:table-cell table:style-name="Table3.A2" office:value-type="string">
            <text:p text:style-name="Standard"><text:span text:style-name="T6">Lot 8a</text:span></text:p>
          </table:table-cell>
          <table:table-cell table:style-name="Table3.A2" office:value-type="string">
            <text:p text:style-name="Standard"><text:span text:style-name="T6">Active and Passive Infrastructure - Network Devices</text:span></text:p>
          </table:table-cell>
          <table:table-cell table:style-name="Table3.A2" office:value-type="string">
            <text:p text:style-name="Standard"><text:span text:style-name="T7">Systems and equipment to support the installation and maintenance of wired, wireless, and mobile transport communications.</text:span></text:p>
          </table:table-cell>
        </table:table-row>
        <table:table-row table:style-name="Table3.1">
          <table:table-cell table:style-name="Table3.A2" office:value-type="string">
            <text:p text:style-name="Standard"><text:span text:style-name="T6">Lot 8b</text:span></text:p>
          </table:table-cell>
          <table:table-cell table:style-name="Table3.A2" office:value-type="string">
            <text:p text:style-name="Standard"><text:span text:style-name="T6">Active and Passive Infrastructure - Cabinets, Furniture, Storage and Ancillaries</text:span></text:p>
          </table:table-cell>
          <table:table-cell table:style-name="Table3.A2" office:value-type="string">
            <text:p text:style-name="Standard"><text:span text:style-name="T7">Supply of goods and associated installation services for equipment cabinets,street furniture, equipment storage etc</text:span></text:p>
          </table:table-cell>
        </table:table-row>
        <table:table-row table:style-name="Table3.1">
          <table:table-cell table:style-name="Table3.A2" office:value-type="string">
            <text:p text:style-name="Standard"><text:span text:style-name="T6">Lot 8c</text:span></text:p>
          </table:table-cell>
          <table:table-cell table:style-name="Table3.A2" office:value-type="string">
            <text:p text:style-name="Standard"><text:span text:style-name="T7">Active and Passive Infrastructure - Lighting and Electrical</text:span></text:p>
          </table:table-cell>
          <table:table-cell table:style-name="Table3.A2" office:value-type="string">
            <text:p text:style-name="Standard"><text:span text:style-name="T7">Permanently deployed lighting solutions for all transport modes and uses</text:span></text:p>
          </table:table-cell>
        </table:table-row>
        <table:table-row table:style-name="Table3.1">
          <table:table-cell table:style-name="Table3.A2" office:value-type="string">
            <text:p text:style-name="Standard"><text:span text:style-name="T6">Lot 8d</text:span></text:p>
          </table:table-cell>
          <table:table-cell table:style-name="Table3.A2" office:value-type="string">
            <text:p text:style-name="Standard"><text:span text:style-name="T7">Active and Passive Infrastructure - Traffic Management Technologies</text:span></text:p>
          </table:table-cell>
          <table:table-cell table:style-name="Table3.A2" office:value-type="string">
            <text:p text:style-name="Standard"><text:span text:style-name="T7">Systems to control traffic flow, both permanent and temporary. includes managing traffic during roadworks and events, as well as handling legal traffic orders</text:span></text:p>
          </table:table-cell>
        </table:table-row>
        <table:table-row table:style-name="Table3.1">
          <table:table-cell table:style-name="Table3.A2" office:value-type="string">
            <text:p text:style-name="Standard"><text:span text:style-name="T6">Lot 8e</text:span></text:p>
          </table:table-cell>
          <table:table-cell table:style-name="Table3.A2" office:value-type="string">
            <text:p text:style-name="Standard"><text:span text:style-name="T7">Active and Passive Infrastructure - Detectors, Informing and Communication Technology</text:span></text:p>
          </table:table-cell>
          <table:table-cell table:style-name="Table3.A2" office:value-type="string">
            <text:p text:style-name="Standard"><text:span text:style-name="T7">Systems, hardware and software to support operational technology requirements in the transport sector. Includes detectors, which obtain data, information systems to display information for travellers, and emergency telephony and radio equipment for traveller safety, or infrastructure management</text:span></text:p>
          </table:table-cell>
        </table:table-row>
      </table:table>
      <text:p text:style-name="P41"><text:bookmark text:name="_heading=h.4m97mp6a7a8h"/>Suppliers</text:p>
      <text:p text:style-name="P17"><text:span text:style-name="T6">There are 193 suppliers on this agreement, divided between the lots. You can find a list of Transport Technology suppliers under ‘Products and Suppliers’ on the</text:span><text:span text:style-name="T8"> </text:span><text:a xlink:type="simple" xlink:href="https://www.crowncommercial.gov.uk/agreements/RM6347" text:style-name="ListLabel_20_38" text:visited-style-name="ListLabel_20_38"><text:span text:style-name="T21">agreement website</text:span></text:a><text:span text:style-name="T6">.</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Standard"><text:span text:style-name="T5">Lot </text:span></text:p>
            </table:table-cell>
            <table:table-cell table:style-name="Table4.A1" office:value-type="string">
              <text:p text:style-name="Standard"><text:span text:style-name="T5">Lot name</text:span></text:p>
            </table:table-cell>
            <table:table-cell table:style-name="Table4.A1" office:value-type="string">
              <text:p text:style-name="Standard"><text:span text:style-name="T5">Number of Suppliers</text:span></text:p>
            </table:table-cell>
          </table:table-row>
        </table:table-header-rows>
        <table:table-row table:style-name="Table4.1">
          <table:table-cell table:style-name="Table4.A2" office:value-type="string">
            <text:p text:style-name="Standard"><text:span text:style-name="T6">Lot 1</text:span></text:p>
          </table:table-cell>
          <table:table-cell table:style-name="Table4.A2" office:value-type="string">
            <text:p text:style-name="Standard"><text:span text:style-name="T6">Professional Services</text:span></text:p>
          </table:table-cell>
          <table:table-cell table:style-name="Table4.A2" office:value-type="string">
            <text:p text:style-name="Standard"><text:span text:style-name="T6">84</text:span></text:p>
          </table:table-cell>
        </table:table-row>
        <table:table-row table:style-name="Table4.1">
          <table:table-cell table:style-name="Table4.A2" office:value-type="string">
            <text:p text:style-name="Standard"><text:span text:style-name="T6">Lot 2</text:span></text:p>
          </table:table-cell>
          <table:table-cell table:style-name="Table4.A2" office:value-type="string">
            <text:p text:style-name="Standard"><text:span text:style-name="T6">Data Services</text:span></text:p>
          </table:table-cell>
          <table:table-cell table:style-name="Table4.A2" office:value-type="string">
            <text:p text:style-name="Standard"><text:span text:style-name="T6">103</text:span></text:p>
          </table:table-cell>
        </table:table-row>
        <table:table-row table:style-name="Table4.1">
          <table:table-cell table:style-name="Table4.A2" office:value-type="string">
            <text:p text:style-name="Standard"><text:span text:style-name="T6">Lot 3</text:span></text:p>
          </table:table-cell>
          <table:table-cell table:style-name="Table4.A2" office:value-type="string">
            <text:p text:style-name="Standard"><text:span text:style-name="T6">Parking Management</text:span></text:p>
          </table:table-cell>
          <table:table-cell table:style-name="Table4.A2" office:value-type="string">
            <text:p text:style-name="Standard"><text:span text:style-name="T6">38</text:span></text:p>
          </table:table-cell>
        </table:table-row>
        <table:table-row table:style-name="Table4.1">
          <table:table-cell table:style-name="Table4.A2" office:value-type="string">
            <text:p text:style-name="Standard"><text:span text:style-name="T6">Lot 4</text:span></text:p>
          </table:table-cell>
          <table:table-cell table:style-name="Table4.A2" office:value-type="string">
            <text:p text:style-name="Standard"><text:span text:style-name="T6">Environmental Monitoring &amp; Climate Resilience</text:span></text:p>
          </table:table-cell>
          <table:table-cell table:style-name="Table4.A2" office:value-type="string">
            <text:p text:style-name="Standard"><text:span text:style-name="T6">46</text:span></text:p>
          </table:table-cell>
        </table:table-row>
        <table:table-row table:style-name="Table4.1">
          <table:table-cell table:style-name="Table4.A2" office:value-type="string">
            <text:p text:style-name="Standard"><text:span text:style-name="T6">Lot 5</text:span></text:p>
          </table:table-cell>
          <table:table-cell table:style-name="Table4.A2" office:value-type="string">
            <text:p text:style-name="Standard"><text:span text:style-name="T6">Enforcement, Compliance and Security</text:span></text:p>
          </table:table-cell>
          <table:table-cell table:style-name="Table4.A2" office:value-type="string">
            <text:p text:style-name="Standard"><text:span text:style-name="T6">42</text:span></text:p>
          </table:table-cell>
        </table:table-row>
        <text:soft-page-break/>
        <table:table-row table:style-name="Table4.1">
          <table:table-cell table:style-name="Table4.A2" office:value-type="string">
            <text:p text:style-name="Standard"><text:span text:style-name="T6">Lot 6</text:span></text:p>
          </table:table-cell>
          <table:table-cell table:style-name="Table4.A2" office:value-type="string">
            <text:p text:style-name="Standard"><text:span text:style-name="T6">Electric Vehicle Infrastructure</text:span></text:p>
          </table:table-cell>
          <table:table-cell table:style-name="Table4.A2" office:value-type="string">
            <text:p text:style-name="Standard"><text:span text:style-name="T6">48</text:span></text:p>
          </table:table-cell>
        </table:table-row>
        <table:table-row table:style-name="Table4.1">
          <table:table-cell table:style-name="Table4.A2" office:value-type="string">
            <text:p text:style-name="Standard"><text:span text:style-name="T6">Lot 7a</text:span></text:p>
          </table:table-cell>
          <table:table-cell table:style-name="Table4.A2" office:value-type="string">
            <text:p text:style-name="Standard"><text:span text:style-name="T6">Systems and Platforms - Systems Integration</text:span></text:p>
          </table:table-cell>
          <table:table-cell table:style-name="Table4.A2" office:value-type="string">
            <text:p text:style-name="Standard"><text:span text:style-name="T6">51</text:span></text:p>
          </table:table-cell>
        </table:table-row>
        <table:table-row table:style-name="Table4.1">
          <table:table-cell table:style-name="Table4.A2" office:value-type="string">
            <text:p text:style-name="Standard"><text:span text:style-name="T6">Lot 7b</text:span></text:p>
          </table:table-cell>
          <table:table-cell table:style-name="Table4.A2" office:value-type="string">
            <text:p text:style-name="Standard"><text:span text:style-name="T6">Systems and Platforms - Smart Ticketing</text:span></text:p>
          </table:table-cell>
          <table:table-cell table:style-name="Table4.A2" office:value-type="string">
            <text:p text:style-name="Standard"><text:span text:style-name="T6">30</text:span></text:p>
          </table:table-cell>
        </table:table-row>
        <table:table-row table:style-name="Table4.1">
          <table:table-cell table:style-name="Table4.A2" office:value-type="string">
            <text:p text:style-name="Standard"><text:span text:style-name="T6">Lot 7c</text:span></text:p>
          </table:table-cell>
          <table:table-cell table:style-name="Table4.A2" office:value-type="string">
            <text:p text:style-name="Standard"><text:span text:style-name="T6">Systems and Platforms - Transport Network Management</text:span></text:p>
          </table:table-cell>
          <table:table-cell table:style-name="Table4.A2" office:value-type="string">
            <text:p text:style-name="Standard"><text:span text:style-name="T6">56</text:span></text:p>
          </table:table-cell>
        </table:table-row>
        <table:table-row table:style-name="Table4.1">
          <table:table-cell table:style-name="Table4.A2" office:value-type="string">
            <text:p text:style-name="Standard"><text:span text:style-name="T6">Lot 8a</text:span></text:p>
          </table:table-cell>
          <table:table-cell table:style-name="Table4.A2" office:value-type="string">
            <text:p text:style-name="Standard"><text:span text:style-name="T6">Active and Passive Infrastructure - Network Devices</text:span></text:p>
          </table:table-cell>
          <table:table-cell table:style-name="Table4.A2" office:value-type="string">
            <text:p text:style-name="Standard"><text:span text:style-name="T6">26</text:span></text:p>
          </table:table-cell>
        </table:table-row>
        <text:soft-page-break/>
        <table:table-row table:style-name="Table4.1">
          <table:table-cell table:style-name="Table4.A2" office:value-type="string">
            <text:p text:style-name="Standard"><text:span text:style-name="T6">Lot 8b</text:span></text:p>
          </table:table-cell>
          <table:table-cell table:style-name="Table4.A2" office:value-type="string">
            <text:p text:style-name="Standard"><text:span text:style-name="T6">Active and Passive Infrastructure - Cabinets, Furniture, Storage and Ancillaries</text:span></text:p>
          </table:table-cell>
          <table:table-cell table:style-name="Table4.A2" office:value-type="string">
            <text:p text:style-name="Standard"><text:span text:style-name="T6">27</text:span></text:p>
          </table:table-cell>
        </table:table-row>
        <table:table-row table:style-name="Table4.1">
          <table:table-cell table:style-name="Table4.A2" office:value-type="string">
            <text:p text:style-name="Standard"><text:span text:style-name="T6">Lot 8c</text:span></text:p>
          </table:table-cell>
          <table:table-cell table:style-name="Table4.A2" office:value-type="string">
            <text:p text:style-name="Standard"><text:span text:style-name="T7">Active and Passive Infrastructure - Lighting and Electrical</text:span></text:p>
          </table:table-cell>
          <table:table-cell table:style-name="Table4.A2" office:value-type="string">
            <text:p text:style-name="Standard"><text:span text:style-name="T6">23</text:span></text:p>
          </table:table-cell>
        </table:table-row>
        <table:table-row table:style-name="Table4.1">
          <table:table-cell table:style-name="Table4.A2" office:value-type="string">
            <text:p text:style-name="Standard"><text:span text:style-name="T6">Lot 8d</text:span></text:p>
          </table:table-cell>
          <table:table-cell table:style-name="Table4.A2" office:value-type="string">
            <text:p text:style-name="Standard"><text:span text:style-name="T7">Active and Passive Infrastructure - Traffic Management Technologies</text:span></text:p>
          </table:table-cell>
          <table:table-cell table:style-name="Table4.A2" office:value-type="string">
            <text:p text:style-name="Standard"><text:span text:style-name="T6">24</text:span></text:p>
          </table:table-cell>
        </table:table-row>
        <table:table-row table:style-name="Table4.1">
          <table:table-cell table:style-name="Table4.A2" office:value-type="string">
            <text:p text:style-name="Standard"><text:span text:style-name="T6">Lot 8e</text:span></text:p>
          </table:table-cell>
          <table:table-cell table:style-name="Table4.A2" office:value-type="string">
            <text:p text:style-name="Standard"><text:span text:style-name="T7">Active and Passive Infrastructure - Detectors, Informing and Communication Technology</text:span></text:p>
          </table:table-cell>
          <table:table-cell table:style-name="Table4.A2" office:value-type="string">
            <text:p text:style-name="Standard"><text:span text:style-name="T6">44</text:span></text:p>
            <text:p text:style-name="P5"/>
          </table:table-cell>
        </table:table-row>
      </table:table>
      <text:p text:style-name="P17"><text:span text:style-name="T8"><text:s/></text:span></text:p>
      <text:p text:style-name="P17"><text:span text:style-name="T7">This agreement is an open framework. An open framework allows suppliers to join when the agreement is reopened throughout its duration. We plan to re-open this agreement every 2 years.</text:span></text:p>
      <text:p text:style-name="P41"><text:bookmark text:name="_heading=h.4rwt441a5xhu"/>Supplier checks</text:p>
      <text:p text:style-name="P21"><text:span text:style-name="T2">GCA conducts key checks on suppliers under this framework, which are outlined in this section. However, we recommend that you also do your own checks.</text:span></text:p>
      <text:p text:style-name="P23"/>
      <text:p text:style-name="P23"/>
      <text:p text:style-name="P23"/>
      <text:p text:style-name="P23"/>
      <text:p text:style-name="P21"><text:span text:style-name="T5">Sustainability checks</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4"><text:span text:style-name="T5">Area</text:span></text:p>
            </table:table-cell>
            <table:table-cell table:style-name="Table5.A1" office:value-type="string">
              <text:p text:style-name="P4"><text:span text:style-name="T5">What GCA has done</text:span></text:p>
            </table:table-cell>
            <table:table-cell table:style-name="Table5.A1" office:value-type="string">
              <text:p text:style-name="P4"><text:span text:style-name="T5">What you should be aware of</text:span></text:p>
            </table:table-cell>
          </table:table-row>
        </table:table-header-rows>
        <table:table-row table:style-name="Table5.2">
          <table:table-cell table:style-name="Table5.A1" office:value-type="string">
            <text:p text:style-name="P4"><text:span text:style-name="T2">Carbon Reduction Plans </text:span></text:p>
            <text:p text:style-name="P4"><text:span text:style-name="T2">(</text:span><text:a xlink:type="simple" xlink:href="https://www.gov.uk/government/publications/procurement-policy-note-0621-taking-account-of-carbon-reduction-plans-in-the-procurement-of-major-government-contracts" text:style-name="ListLabel_20_38" text:visited-style-name="ListLabel_20_38"><text:span text:style-name="T21">PPN 06/21</text:span></text:a><text:span text:style-name="T2">)</text:span></text:p>
          </table:table-cell>
          <table:table-cell table:style-name="Table5.A1" office:value-type="string">
            <text:p text:style-name="P4"><text:span text:style-name="T2">All suppliers required to </text:span><text:span text:style-name="T6">have a Carbon Reduction Plan are monitored on an ongoing basis to ensure compliance with the PPN.</text:span></text:p>
          </table:table-cell>
          <table:table-cell table:style-name="Table5.A1" office:value-type="string">
            <text:p text:style-name="P4"><text:span text:style-name="T2">To find a supplier’s current Carbon Reduction plan, go to </text:span><text:a xlink:type="simple" xlink:href="https://www.crowncommercial.gov.uk/?gad=1&amp;gclid=Cj0KCQjw1_SkBhDwARIsANbGpFvke8M9KpL-a_Dv7vvz_ghBdQ_DV0DOI236iyAuyd6UDGXmTnvDmRUaAqmqEALw_wcB&amp;gclsrc=aw.ds" text:style-name="ListLabel_20_38" text:visited-style-name="ListLabel_20_38"><text:span text:style-name="T21">search entry</text:span></text:a><text:span text:style-name="T2"> , find the supplier and click the link labelled ‘Read this supplier’s Carbon Reduction Plan’.</text:span></text:p>
          </table:table-cell>
        </table:table-row>
        <table:table-row table:style-name="Table5.3">
          <table:table-cell table:style-name="Table5.A1" office:value-type="string">
            <text:p text:style-name="P4"><text:span text:style-name="T2">Government Buying Standards </text:span></text:p>
          </table:table-cell>
          <table:table-cell table:style-name="Table5.A1" office:value-type="string">
            <text:p text:style-name="P4"><text:span text:style-name="T2">All suppliers under the framework have agreed to meet the relevant Government Buying Standards whenever required by the Buyer.</text:span></text:p>
            <text:p text:style-name="P10"/>
            <text:p text:style-name="P10"/>
          </table:table-cell>
          <table:table-cell table:style-name="Table5.A1" office:value-type="string">
            <text:p text:style-name="P4"><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38" text:visited-style-name="ListLabel_20_38"><text:span text:style-name="T21">Sustainable Procurement: Government Buying Standards</text:span></text:a><text:span text:style-name="T2">.</text:span></text:p>
          </table:table-cell>
        </table:table-row>
        <table:table-row table:style-name="Table5.4">
          <table:table-cell table:style-name="Table5.A1" office:value-type="string">
            <text:p text:style-name="P4"><text:span text:style-name="T2">Modern slavery</text:span></text:p>
          </table:table-cell>
          <table:table-cell table:style-name="Table5.A1" office:value-type="string">
            <text:p text:style-name="P4"><text:span text:style-name="T2">GCA has assessed the risk of modern slavery and determined it to be low for all Lots except Lot 7a. Lot 7a is classified as medium or high risk so we require suppliers to complete the </text:span><text:a xlink:type="simple" xlink:href="https://supplierregistration.cabinetoffice.gov.uk/msat#:~:text=The%20MSAT%20is%20a%20modern,workers%20in%20their%20supply%20chains." text:style-name="ListLabel_20_39" text:visited-style-name="ListLabel_20_39"><text:span text:style-name="T2">Modern Slavery Assessment Tool (MSAT</text:span></text:a><text:span text:style-name="T2">). GCA ensures that all suppliers in this agreement comply with the </text:span><text:a xlink:type="simple" xlink:href="https://www.legislation.gov.uk/ukpga/2015/30/contents" text:style-name="ListLabel_20_38" text:visited-style-name="ListLabel_20_38"><text:span text:style-name="T21">Modern Slavery Act 2015</text:span></text:a><text:span text:style-name="T2">.</text:span></text:p>
          </table:table-cell>
          <table:table-cell table:style-name="Table5.A1" office:value-type="string">
            <text:p text:style-name="P4"><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38" text:visited-style-name="ListLabel_20_38"><text:span text:style-name="T21">Modern Slavery Assessment Tool (MSAT)</text:span></text:a><text:span text:style-name="T2">.</text:span></text:p>
          </table:table-cell>
        </table:table-row>
        <table:table-row table:style-name="Table5.1">
          <table:table-cell table:style-name="Table5.A1" office:value-type="string">
            <text:p text:style-name="P4"><text:span text:style-name="T2">Public sector equality duty</text:span></text:p>
          </table:table-cell>
          <table:table-cell table:style-name="Table5.A1" office:value-type="string">
            <text:p text:style-name="P3"><text:span text:style-name="T2">GCA has included considerations and exclusion criteria with regards to equality and employment law during the procurement.</text:span></text:p>
          </table:table-cell>
          <table:table-cell table:style-name="Table5.A1" office:value-type="string">
            <text:p text:style-name="P3"><text:span text:style-name="T2">You must ensure that your organisation complies with your Statutory Duty under the Equality Act 2010. Think about end-users early, and consider how you can use the procurement process to address potential issues, using tools like the Social Value Model.</text:span></text:p>
          </table:table-cell>
        </table:table-row>
        <table:table-row table:style-name="Table5.1">
          <table:table-cell table:style-name="Table5.A1" office:value-type="string">
            <text:p text:style-name="P4"><text:span text:style-name="T2">Social value </text:span></text:p>
          </table:table-cell>
          <table:table-cell table:style-name="Table5.A1" office:value-type="string">
            <text:p text:style-name="P4"><text:span text:style-name="T2">For this agreement, GCA has applied the Social Value Model under </text:span><text:a xlink:type="simple" xlink:href="https://www.gov.uk/government/publications/ppn-002-taking-account-of-social-value-in-the-award-of-contracts" text:style-name="ListLabel_20_38" text:visited-style-name="ListLabel_20_38"><text:span text:style-name="T21">PPN 002</text:span></text:a><text:span text:style-name="T2">. All suppliers in this framework have committed to delivering social value across themes referred to in ‘Step 3: Create specification and evaluation criteria’ of this guide. </text:span></text:p>
          </table:table-cell>
          <table:table-cell table:style-name="Table5.A1" office:value-type="string">
            <text:p text:style-name="P4"><text:span text:style-name="T2">If you are a central government organisation, you must use the Social Value Model within </text:span><text:a xlink:type="simple" xlink:href="https://www.gov.uk/government/publications/ppn-002-taking-account-of-social-value-in-the-award-of-contracts" text:style-name="ListLabel_20_38" text:visited-style-name="ListLabel_20_38"><text:span text:style-name="T21">PPN 002</text:span></text:a><text:span text:style-name="T2">. Refer to Step 3 in the PPN for model qualitative questions and model award criteria.</text:span></text:p>
            <text:p text:style-name="P4"><text:span text:style-name="T2">This model may also be used by non-central government public sector departments.</text:span></text:p>
          </table:table-cell>
        </table:table-row>
      </table:table>
      <text:p text:style-name="P23"/>
      <text:p text:style-name="P21"><text:span text:style-name="T5">Financial information and cyber security checks</text:span></text:p>
      <table:table table:name="Table6" table:style-name="Table6">
        <table:table-column table:style-name="Table6.A"/>
        <table:table-column table:style-name="Table6.B"/>
        <table:table-column table:style-name="Table6.C"/>
        <text:soft-page-break/>
        <table:table-row table:style-name="Table6.1">
          <table:table-cell table:style-name="Table6.A1" office:value-type="string">
            <text:p text:style-name="P15"><text:span text:style-name="T5">Area</text:span></text:p>
          </table:table-cell>
          <table:table-cell table:style-name="Table6.A1" office:value-type="string">
            <text:p text:style-name="P15"><text:span text:style-name="T5">What GCA has done</text:span></text:p>
          </table:table-cell>
          <table:table-cell table:style-name="Table6.A1" office:value-type="string">
            <text:p text:style-name="P15"><text:span text:style-name="T5">What you need to do</text:span></text:p>
          </table:table-cell>
        </table:table-row>
        <table:table-row table:style-name="Table6.1">
          <table:table-cell table:style-name="Table6.A1" office:value-type="string">
            <text:p text:style-name="P4"><text:span text:style-name="T2">Cyber Essentials and Cyber Essentials Plus</text:span></text:p>
          </table:table-cell>
          <table:table-cell table:style-name="Table6.A1" office:value-type="string">
            <text:p text:style-name="P4"><text:span text:style-name="T2">Suppliers in all lots have obtained or committed to obtain Cyber Essentials certification before being awarded a framework contract. Suppliers in Lot 7a have obtained or committed to obtain Cyber Essentials Plus certification.</text:span></text:p>
          </table:table-cell>
          <table:table-cell table:style-name="Table6.A1" office:value-type="string">
            <text:p text:style-name="P4"><text:span text:style-name="T2">You may wish to check if suppliers meet Cyber Essentials or Cyber Essentials Plus when using the agreement. You can also ask for extra cyber checks based on your policies and the product or service. </text:span></text:p>
          </table:table-cell>
        </table:table-row>
        <table:table-row table:style-name="Table6.1">
          <table:table-cell table:style-name="Table6.A1" office:value-type="string">
            <text:p text:style-name="P4"><text:span text:style-name="T2">Financial assessments</text:span></text:p>
          </table:table-cell>
          <table:table-cell table:style-name="Table6.A1" office:value-type="string">
            <text:p text:style-name="P4"><text:span text:style-name="T2">GCA has assessed the economic and financial standing of suppliers based on the </text:span><text:a xlink:type="simple" xlink:href="https://assets.publishing.service.gov.uk/government/uploads/system/uploads/attachment_data/file/1163542/EFS_Guidance_Note.pdf" text:style-name="ListLabel_20_38" text:visited-style-name="ListLabel_20_38"><text:span text:style-name="T21">Sourcing Playbook</text:span></text:a><text:span text:style-name="T2">, assigning each lot a risk level: ‘Gold’ (most critical), ‘Silver’, or ‘Bronze’ (least critical). All Lots are Silver, except lot 7a which is Gold.</text:span></text:p>
          </table:table-cell>
          <table:table-cell table:style-name="Table6.A1" office:value-type="string">
            <text:p text:style-name="P4"><text:span text:style-name="T4">You may choose to rely on the financial assessment conducted by GCA. However, GCA recommends that for ‘Gold’ contracts (high value and high profile) buyers conduct their own financial viability risk assessments.</text:span></text:p>
          </table:table-cell>
        </table:table-row>
        <table:table-row table:style-name="Table6.1">
          <table:table-cell table:style-name="Table6.A1" office:value-type="string">
            <text:p text:style-name="P4"><text:span text:style-name="T2">Insurance liability levels</text:span></text:p>
          </table:table-cell>
          <table:table-cell table:style-name="Table6.A1" office:value-type="string">
            <text:p text:style-name="P4"><text:span text:style-name="T2">GCA has verified that all suppliers have credible and valid basic insurance certifications for professional indemnity, product/public liability, and employers’ liability. You can check all insurances checked in </text:span><text:a xlink:type="simple" xlink:href="https://assets.crowncommercial.gov.uk/wp-content/uploads/RM6347-Joint-Schedule-3-Insurance-Requirements-v1.1.docx?_gl=1*1jfsfv1*_ga*MTU3NjM3MTY0LjE3NDE2ODM5NzI.*_ga_SK4BZ95L7T*czE3NjQ1OTM3OTIkbzMwNyRnMSR0MTc2NDU5NjQzOCRqNjAkbDAkaDA." text:style-name="ListLabel_20_38" text:visited-style-name="ListLabel_20_38"><text:span text:style-name="T21">Joint Schedule 3 - Insurance Requirements.</text:span></text:a></text:p>
          </table:table-cell>
          <table:table-cell table:style-name="Table6.A1" office:value-type="string">
            <text:p text:style-name="P4"><text:span text:style-name="T2">You can request suppliers to provide extra insurance beyond what is covered by the framework, based on your needs.</text:span></text:p>
          </table:table-cell>
        </table:table-row>
        <table:table-row table:style-name="Table6.1">
          <table:table-cell table:style-name="Table6.A1" office:value-type="string">
            <text:p text:style-name="P4"><text:span text:style-name="T2">Prompt payment</text:span></text:p>
            <text:p text:style-name="P4"><text:span text:style-name="T2">(</text:span><text:a xlink:type="simple" xlink:href="https://www.gov.uk/government/publications/ppn-1023-taking-account-of-a-bidders-approach-to-payment-in-the-procurement-of-major-contracts" text:style-name="ListLabel_20_38" text:visited-style-name="ListLabel_20_38"><text:span text:style-name="T21">PPN 10/23</text:span></text:a><text:span text:style-name="T2">)</text:span></text:p>
          </table:table-cell>
          <table:table-cell table:style-name="Table6.A1" office:value-type="string">
            <text:p text:style-name="P4"><text:span text:style-name="T2">GCA has verified that all suppliers meet the requirements in PPN 10/23 where relevant.</text:span></text:p>
          </table:table-cell>
          <table:table-cell table:style-name="Table6.A1" office:value-type="string">
            <text:p text:style-name="P4"><text:span text:style-name="T2">You must pay all undisputed invoices within 30 days of receipt. </text:span></text:p>
          </table:table-cell>
        </table:table-row>
      </table:table>
      <text:p text:style-name="P23"/>
      <text:p text:style-name="P17"><text:span text:style-name="T6">Suppliers who fail to meet the framework’s terms and conditions can be removed from the agreement at any time. Therefore, we suggest regularly checking the list of approved suppliers on the agreement homepage on the GCA website. </text:span></text:p>
      <text:p text:style-name="P17"><text:span text:style-name="T6">GCA routinely checks suppliers against the </text:span><text:a xlink:type="simple" xlink:href="https://www.gov.uk/guidance/debarment-review-service-drs" text:style-name="ListLabel_20_38" text:visited-style-name="ListLabel_20_38"><text:span text:style-name="T21">debarment list</text:span></text:a><text:span text:style-name="T6">. It is important for you to verify that no suppliers on the framework appear on this list, contact </text:span><text:a xlink:type="simple" xlink:href="mailto:info@gca.gov.uk" text:style-name="ListLabel_20_38" text:visited-style-name="ListLabel_20_38"><text:span text:style-name="T21">info@gca.gov.uk</text:span></text:a> <text:span text:style-name="T6">if you require any help.</text:span></text:p>
      <text:p text:style-name="Heading_20_2"><text:bookmark text:name="_heading=h.ggdca2ms5ekg"/>Small and Medium-Sized Enterprises (SMEs) and Voluntary, Community, and Social Enterprises (VCSEs)</text:p>
      <text:p text:style-name="P3"><text:span text:style-name="T6">GCA recognises the challenges SMEs and VCSEs face in accessing public procurement and has implemented measures to support their participation. Currently, there are 90 SMEs in this agreement. This is subject to change, therefore we suggest regularly checking the list of approved suppliers on the agreement homepage on the GCA website. For further information, go to</text:span><text:span text:style-name="T2"> </text:span><text:a xlink:type="simple" xlink:href="https://www.crowncommercial.gov.uk/news/levelling-the-playing-field-the-benefits-of-working-with-smes-and-how-public-sector-organisations-can-make-it-easier-for-them-to-bid-for-work-procurement-essentials" text:style-name="ListLabel_20_38" text:visited-style-name="ListLabel_20_38"><text:span text:style-name="T21">Procurement Essentials: Levelling the playing field: The benefits of working with SMEs and how public sector organisations can make it easier for them to bid for work. </text:span></text:a><text:span text:style-name="T6"><text:s text:c="2"/></text:span></text:p>
      <text:p text:style-name="Heading_20_2"><text:bookmark text:name="_heading=h.exui5579akvt"/></text:p>
      <text:p text:style-name="Heading_20_2"><text:bookmark text:name="_heading=h.eerjhhg201xi"/>Pricing</text:p>
      <text:p text:style-name="P17"><text:span text:style-name="T6">You can get pricing information by sending an email to </text:span><text:a xlink:type="simple" xlink:href="mailto:info@crowncommercial.gov.uk" text:style-name="ListLabel_20_38" text:visited-style-name="ListLabel_20_38"><text:span text:style-name="T21">info@gca.gov.uk</text:span></text:a><text:span text:style-name="T6">. Quote </text:span><text:span text:style-name="T9">RM6347 Price query</text:span><text:span text:style-name="T6"> in the subject/title. The price given does not include VAT and is the maximum price suppliers can ask for.</text:span></text:p>
      <text:p text:style-name="Heading_20_2"><text:bookmark text:name="_heading=h.kp5q2i7r1zyw"/></text:p>
      <text:p text:style-name="Heading_20_2"><text:bookmark text:name="_heading=h.gbxx8hd1ls9e"/>Terms and Conditions</text:p>
      <text:p text:style-name="P45"><text:bookmark text:name="_heading=h.cqdv0aatdh8i"/>Public Sector contract structure</text:p>
      <text:p text:style-name="P17"><text:span text:style-name="T6">We understand that procurement can be confusing. Organisations often use different terms to describe the same thing. With that in mind, GCA operates a </text:span><text:a xlink:type="simple" xlink:href="https://www.crowncommercial.gov.uk/glossary" text:style-name="ListLabel_20_38" text:visited-style-name="ListLabel_20_38"><text:span text:style-name="T21">glossary</text:span></text:a><text:span text:style-name="T6"> to make buying with us and navigating our website easier. It is not designed to be an extensive list of all procurement terms.</text:span></text:p>
      <text:p text:style-name="P42"><text:bookmark text:name="_heading=h.1frb2sxr256k"/>Framework schedules</text:p>
      <text:p text:style-name="P17"><text:span text:style-name="T6">Framework schedules are a set of contractual documents, which a supplier agrees to before they are added to an agreement to supply products and services.</text:span></text:p>
      <text:p text:style-name="P42"><text:bookmark text:name="_heading=h.khv0zao4sh5l"/>Joint schedules</text:p>
      <text:p text:style-name="P17"><text:span text:style-name="T6">Joint Schedules are documents which form part of a procurement contract. They focus on the relationship between Government Commercial Agency or the Buyer and the supplier and provide additional assurance that the supplier will meet their contractual obligations. They include a range of topics including definitions, variation procedures, insurance requirements and more.</text:span></text:p>
      <text:p text:style-name="P42"><text:bookmark text:name="_heading=h.dmmox027v6p0"/>Call-off schedule</text:p>
      <text:p text:style-name="P17"><text:span text:style-name="T6">The call-off contract is a document that governs the purchase and delivery of the services. It is formed of the call-off order form (signed by both parties) plus any applicable schedules.</text:span></text:p>
      <text:p text:style-name="P17"><text:span text:style-name="T6">A Call-off schedule forms part of the Call-off contract. To see which Call-off schedules you need to complete, check the document section of the Transport Technology agreement landing page.</text:span></text:p>
      <text:p text:style-name="P45"><text:bookmark text:name="_heading=h.x7wifibota18"/>Order of Precedence</text:p>
      <text:p text:style-name="P17"><text:soft-page-break/><text:span text:style-name="T6">Understanding the contract is key to success for Suppliers, Buyers and GCA. The Public Sector contract is a model where there are multiple levels to the contract.</text:span></text:p>
      <text:p text:style-name="P17"><text:span text:style-name="T6">The Transport Technology Framework has an order of precedence. Order of precedence is a concept that defines the hierarchy of documents that govern the contractual relationship between parties of the contract. It also specifies which document will take priority in the event of inconsistencies or conflicts between them for managers of contracts to understand. </text:span></text:p>
      <text:p text:style-name="P17"><text:span text:style-name="T6">Importantly, if there are any conflicting terms present in a contract, those that are more favourable to the Buyer will take precedence.</text:span></text:p>
      <text:p text:style-name="P17"><text:span text:style-name="T6">Understanding this order is vital because it helps you ascertain which terms you need to adhere to strictly, should there be any discrepancies between the documents. It ensures a clear understanding of your rights and responsibilities within the contract and can assist in avoiding disputes regarding interpretations and obligations.</text:span></text:p>
      <text:p text:style-name="P17"><text:span text:style-name="T6">Always refer back to this order of precedence to navigate any issues that may arise during the execution of the contract.</text:span></text:p>
      <text:p text:style-name="P17"><text:span text:style-name="T6">Both the Framework and any contract from the Framework apply this order of precedence.</text:span></text:p>
      <text:p text:style-name="P42"><text:bookmark text:name="_heading=h.qqbv39djazel"/>The signed Order Form</text:p>
      <text:p text:style-name="P17"><text:span text:style-name="T6">This is the primary contractual document with your supplier. It is the first source of reference and will take priority over any other documents. The specifics outlined here, including any negotiated terms, are crucial to your obligations and entitlements.</text:span></text:p>
      <text:p text:style-name="P42"><text:bookmark text:name="_heading=h.rzlzbxk96uey"/>Joint Schedule 1 (Definitions and Interpretation) RM6347</text:p>
      <text:p text:style-name="P17"><text:span text:style-name="T6">This document provides essential definitions and explanations for interpreting the terms used in the framework. It supports clarity in understanding the roles and responsibilities agreed upon.</text:span></text:p>
      <text:p text:style-name="P42"><text:bookmark text:name="_heading=h.cs25gb31asp"/>Special Terms </text:p>
      <text:p text:style-name="P17"><text:span text:style-name="T6">Special Terms don’t apply to this framework.</text:span></text:p>
      <text:p text:style-name="P42"><text:bookmark text:name="_heading=h.xtf27q7cufw"/>All Joint Schedules for RM6347 and all Call-Off Schedules for RM6347 not separately mentioned</text:p>
      <text:p text:style-name="P17"><text:span text:style-name="T6">Any other joint or call-off schedules that are relevant, but not specifically listed, will hold equal precedence in this category.</text:span></text:p>
      <text:p text:style-name="P42"><text:bookmark text:name="_heading=h.vzekd0lxh2ig"/>GCA General Terms applicable to this Framework</text:p>
      <text:p text:style-name="P17"><text:span text:style-name="T6">These are terms set by the Government Commercial Agency (GCA) that apply broadly across frameworks. They serve as standard guidelines for conduct and obligations.</text:span></text:p>
      <text:p text:style-name="P42"><text:bookmark text:name="_heading=h.uofm75oy23kk"/>Call-Off Schedule 4 (Call-Off Tender) </text:p>
      <text:p text:style-name="P17"><text:span text:style-name="T6">This document will be considered if it includes any parts of the Call-Off Tender that provide a better commercial proposition for the Buyer, as determined by them. </text:span></text:p>
      <text:p text:style-name="P17"><text:span text:style-name="T6">Any parts of the Call-Off Schedule 4 (Call-Off Tender) that offer a better commercial position for the Buyer (as decided by the Buyer) will take precedence over the rest of the documentation in the order of precedence.</text:span></text:p>
      <text:p text:style-name="P19"/>
      <text:p text:style-name="P19"/>
      <text:p text:style-name="Heading_20_1"><text:bookmark text:name="_heading=h.pznl34vl6b9b"/>How to buy  </text:p>
      <text:p text:style-name="P24"><text:span text:style-name="T6">This list shows an ideal step-by-step process of how to buy from this agreement. </text:span></text:p>
      <table:table table:name="Table7" table:style-name="Table7">
        <table:table-column table:style-name="Table7.A"/>
        <table:table-column table:style-name="Table7.B"/>
        <table:table-column table:style-name="Table7.C"/>
        <table:table-header-rows>
          <table:table-row table:style-name="Table7.1">
            <table:table-cell table:style-name="Table7.A1" office:value-type="string">
              <text:p text:style-name="P29"><text:span text:style-name="T24">Step </text:span></text:p>
            </table:table-cell>
            <table:table-cell table:style-name="Table7.A1" office:value-type="string">
              <text:p text:style-name="P29"><text:span text:style-name="T24">Instruction</text:span></text:p>
            </table:table-cell>
            <table:table-cell table:style-name="Table7.C1" office:value-type="string">
              <text:p text:style-name="P11"/>
            </table:table-cell>
          </table:table-row>
        </table:table-header-rows>
        <table:table-row table:style-name="Table7.1">
          <table:table-cell table:style-name="Table7.A2" office:value-type="string">
            <text:p text:style-name="P25"><draw:frame draw:style-name="fr1" draw:name="image6.png" text:anchor-type="as-char" svg:width="0.3937in" svg:height="0.3937in" draw:z-index="0"><draw:image xlink:href="Pictures/1000020100000069000000693A541CA0BA10324E.png" xlink:type="simple" xlink:show="embed" xlink:actuate="onLoad" loext:mime-type="image/png"/><svg:desc>Number One</svg:desc></draw:frame></text:p>
          </table:table-cell>
          <table:table-cell table:style-name="Table7.B2" office:value-type="string">
            <text:p text:style-name="P29"><text:bookmark text:name="_heading=h.cdr81evaq98d"/><text:span text:style-name="T25">Access agreement</text:span></text:p>
            <text:p text:style-name="P1"><text:span text:style-name="T7">Register to agreement platforms</text:span></text:p>
            <text:p text:style-name="P1"><text:span text:style-name="T7">Check your sourcing tool</text:span></text:p>
          </table:table-cell>
          <table:table-cell table:style-name="Table7.C2" office:value-type="string">
            <text:p text:style-name="P11"/>
          </table:table-cell>
        </table:table-row>
        <table:table-row table:style-name="Table7.3">
          <table:table-cell table:style-name="Table7.A3" office:value-type="string">
            <text:p text:style-name="P25"><draw:frame draw:style-name="fr1" draw:name="image2.png" text:anchor-type="as-char" svg:width="0.3902in" svg:height="0.3902in" draw:z-index="0"><draw:image xlink:href="Pictures/10000201000000690000006919AA799C3019B44B.png" xlink:type="simple" xlink:show="embed" xlink:actuate="onLoad" loext:mime-type="image/png"/></draw:frame></text:p>
          </table:table-cell>
          <table:table-cell table:style-name="Table7.B3" office:value-type="string">
            <text:p text:style-name="P29"><text:bookmark text:name="_heading=h.1gqf6dmpu17p"/><text:span text:style-name="T24">Engage with suppliers</text:span></text:p>
            <text:p text:style-name="P3"><text:span text:style-name="T6">Conduct pre-market engagement</text:span></text:p>
          </table:table-cell>
          <table:table-cell table:style-name="Table7.C3" office:value-type="string">
            <text:p text:style-name="P11"/>
          </table:table-cell>
        </table:table-row>
        <table:table-row table:style-name="Table7.1">
          <table:table-cell table:style-name="Table7.A4" office:value-type="string">
            <text:p text:style-name="P18"><draw:frame draw:style-name="fr1" draw:name="image9.png" text:anchor-type="as-char" svg:width="0.3937in" svg:height="0.3937in" draw:z-index="0"><draw:image xlink:href="Pictures/100002010000006900000069F274A6C7AE1F6B7F.png" xlink:type="simple" xlink:show="embed" xlink:actuate="onLoad" loext:mime-type="image/png"/><svg:desc>Number Three</svg:desc></draw:frame></text:p>
          </table:table-cell>
          <table:table-cell table:style-name="Table7.B4" office:value-type="string">
            <text:p text:style-name="P29"><text:span text:style-name="T24">Write specification and evaluation criteria </text:span></text:p>
            <text:p text:style-name="P1"><text:span text:style-name="T6">Write your specification</text:span></text:p>
            <text:p text:style-name="P1"><text:span text:style-name="T6">Design an evaluation approach</text:span></text:p>
          </table:table-cell>
          <table:table-cell table:style-name="Table7.C4" office:value-type="string">
            <text:p text:style-name="P11"/>
          </table:table-cell>
        </table:table-row>
        <table:table-row table:style-name="Table7.1">
          <table:table-cell table:style-name="Table7.A4" office:value-type="string">
            <text:p text:style-name="P18"><draw:frame draw:style-name="fr1" draw:name="image5.png" text:anchor-type="as-char" svg:width="0.3937in" svg:height="0.3937in" draw:z-index="0"><draw:image xlink:href="Pictures/100002010000006900000069F8E46A1F439DB826.png" xlink:type="simple" xlink:show="embed" xlink:actuate="onLoad" loext:mime-type="image/png"/><svg:desc>Number Four</svg:desc></draw:frame></text:p>
          </table:table-cell>
          <table:table-cell table:style-name="Table7.B5" office:value-type="string">
            <text:p text:style-name="P29"><text:bookmark text:name="_heading=h.mmgnfzu3qp2u"/><text:span text:style-name="T24">Choose a procurement route</text:span></text:p>
            <text:p text:style-name="P1"><text:span text:style-name="T6">Option A - W</text:span><text:span text:style-name="T7">hen to run Award with Competition (Competitive Selection known as Digital Competition)</text:span></text:p>
            <text:p text:style-name="P8"/>
            <text:p text:style-name="P1"><text:span text:style-name="T7">Option B - When to use award without competition (AWOC)</text:span></text:p>
          </table:table-cell>
          <table:table-cell table:style-name="Table7.C5" office:value-type="string">
            <text:p text:style-name="P9"/>
          </table:table-cell>
        </table:table-row>
        <table:table-row table:style-name="Table7.1">
          <table:table-cell table:style-name="Table7.A4" office:value-type="string">
            <text:p text:style-name="P18"><draw:frame draw:style-name="fr1" draw:name="image7.png" text:anchor-type="as-char" svg:width="0.3937in" svg:height="0.3937in" draw:z-index="0"><draw:image xlink:href="Pictures/1000020100000069000000691D081EC5051A0FF5.png" xlink:type="simple" xlink:show="embed" xlink:actuate="onLoad" loext:mime-type="image/png"/><svg:desc>Number Five</svg:desc></draw:frame></text:p>
          </table:table-cell>
          <table:table-cell table:style-name="Table7.B6" office:value-type="string">
            <text:p text:style-name="P29"><text:bookmark text:name="_heading=h.78cdbgwfm39l"/><text:span text:style-name="T24">Option A: Competitive Selection</text:span></text:p>
            <text:p text:style-name="P29"><text:bookmark text:name="_heading=h.zibh37g2hycz"/><text:span text:style-name="T26">(previously called Further Competition under PCR 2015)</text:span></text:p>
            <text:p text:style-name="P1"><text:span text:style-name="T6">Design your competition</text:span></text:p>
            <text:p text:style-name="P1"><text:span text:style-name="T6">Invite suppliers to bid </text:span></text:p>
            <text:p text:style-name="P1"><text:span text:style-name="T6">Apply conditions of participation (if relevant)</text:span></text:p>
            <text:p text:style-name="P1"><text:span text:style-name="T6">Evaluate suppliers</text:span></text:p>
          </table:table-cell>
          <table:table-cell table:style-name="Table7.C6" office:value-type="string">
            <text:p text:style-name="P11"/>
          </table:table-cell>
        </table:table-row>
        <table:table-row table:style-name="Table7.1">
          <table:table-cell table:style-name="Table7.A4" office:value-type="string">
            <text:p text:style-name="P25"><draw:frame draw:style-name="fr1" draw:name="image8.png" text:anchor-type="as-char" svg:width="0.3937in" svg:height="0.3937in" draw:z-index="0"><draw:image xlink:href="Pictures/1000020100000069000000698E7C62A2474D1080.png" xlink:type="simple" xlink:show="embed" xlink:actuate="onLoad" loext:mime-type="image/png"/><svg:desc>Number Six</svg:desc></draw:frame></text:p>
          </table:table-cell>
          <table:table-cell table:style-name="Table7.B7" office:value-type="string">
            <text:p text:style-name="P29"><text:bookmark text:name="_heading=h.ox3t9bqz4qqe"/><text:span text:style-name="T24">Option B: Award without competiti</text:span><text:span text:style-name="T25">on (AWOC)</text:span></text:p>
            <text:p text:style-name="P1"><text:span text:style-name="T6">Select your supplier and get approval</text:span></text:p>
          </table:table-cell>
          <table:table-cell table:style-name="Table7.C7" office:value-type="string">
            <text:p text:style-name="P11"/>
          </table:table-cell>
        </table:table-row>
        <table:table-row table:style-name="Table7.8">
          <table:table-cell table:style-name="Table7.A3" office:value-type="string">
            <text:p text:style-name="P25"><draw:frame draw:style-name="fr1" draw:name="image1.png" text:anchor-type="as-char" svg:width="0.3937in" svg:height="0.3937in" draw:z-index="0"><draw:image xlink:href="Pictures/1000020100000069000000696D324F7D061763C1.png" xlink:type="simple" xlink:show="embed" xlink:actuate="onLoad" loext:mime-type="image/png"/><svg:desc>Number Seven</svg:desc></draw:frame></text:p>
          </table:table-cell>
          <table:table-cell table:style-name="Table7.B3" office:value-type="string">
            <text:p text:style-name="P27"><text:bookmark text:name="_heading=h.y3yktu4u3wvr"/><text:span text:style-name="T24">Communicate outcomes </text:span></text:p>
            <text:p text:style-name="P3"><text:span text:style-name="T6">Notify your suppliers</text:span></text:p>
          </table:table-cell>
          <table:table-cell table:style-name="Table7.C8" office:value-type="string">
            <text:p text:style-name="P11"/>
          </table:table-cell>
        </table:table-row>
        <table:table-row table:style-name="Table7.9">
          <table:table-cell table:style-name="Table7.A3" office:value-type="string">
            <text:p text:style-name="P25"><draw:frame draw:style-name="fr1" draw:name="image4.png" text:anchor-type="as-char" svg:width="0.3937in" svg:height="0.3937in" draw:z-index="0"><draw:image xlink:href="Pictures/100002010000006900000069C4311970A8431F0E.png" xlink:type="simple" xlink:show="embed" xlink:actuate="onLoad" loext:mime-type="image/png"/><svg:desc>Number Eight</svg:desc></draw:frame></text:p>
          </table:table-cell>
          <table:table-cell table:style-name="Table7.B3" office:value-type="string">
            <text:p text:style-name="P28"><text:span text:style-name="T24">Complete your call-off contract</text:span></text:p>
            <text:p text:style-name="P27"><text:span text:style-name="T6">Put together and sign your Call-off Order Form using the order form</text:span><text:span text:style-name="T24"> </text:span></text:p>
          </table:table-cell>
          <table:table-cell table:style-name="Table7.C9" office:value-type="string">
            <text:p text:style-name="P11"/>
          </table:table-cell>
        </table:table-row>
      </table:table>
      <text:p text:style-name="Standard"/>
      <text:p text:style-name="Heading_20_2"><text:bookmark text:name="_heading=h.4t8n63akpv4p"/>1. Access the agreement  </text:p>
      <text:p text:style-name="P17"><text:span text:style-name="T6">To access this agreement you need to download the contract documentation and raise a procurement in line with Framework Schedul</text:span><text:span text:style-name="T7">e 7: Call-off Award Procedure. Accessing this agreement for a competitive selection procedure requires no access to platforms or systems. No contact is required with GCA to launch a procurement using this framework. Accessing the digital platform (Basware), that enables</text:span><text:span text:style-name="T4"> Digital Competition, a</text:span><text:span text:style-name="T7">nd Award Without Competition (AWOC), requires access to the Digital Platform (Basware).</text:span></text:p>
      <text:p text:style-name="P17"><text:span text:style-name="T7">When using this agreement you should ensure that you have received the necessary budget approval and agreed your procurement strategy with your internal teams. </text:span></text:p>
      <text:p text:style-name="P21"><text:span text:style-name="T7">Buyers from the Central Government (including arm’s length bodies) also need to follow the Cabinet Office Spend Controls when buying common goods and services. Please check</text:span><text:a xlink:type="simple" xlink:href="https://www.gov.uk/government/collections/cabinet-office-controls" text:style-name="ListLabel_20_37" text:visited-style-name="ListLabel_20_37"><text:span text:style-name="T20"> spend controls guidance</text:span></text:a><text:span text:style-name="T7"> to check whether your tender requires pre-approval. </text:span></text:p>
      <text:p text:style-name="P21"><text:span text:style-name="T7">Central government departments must also follow</text:span><text:a xlink:type="simple" xlink:href="https://assets.publishing.service.gov.uk/government/uploads/system/uploads/attachment_data/file/987353/The_Sourcing_Playbook.pdf" text:style-name="ListLabel_20_37" text:visited-style-name="ListLabel_20_37"><text:span text:style-name="T20"> the Sourcing Playbook</text:span></text:a><text:span text:style-name="T7">. During the procurement planning stage, ensure you follow the guidance on project validation reviews, and delivery model assessments, found in chapters 2 and 3. </text:span></text:p>
      <text:p text:style-name="P21"><text:span text:style-name="T2">Additionally, when using this agreement, you must comply with playbooks relevant to your requirements. Your requirements may cover elements of </text:span><text:span text:style-name="T6"><text:s/></text:span><text:a xlink:type="simple" xlink:href="https://www.gov.uk/government/publications/the-digital-data-and-technology-playbook" text:style-name="ListLabel_20_38" text:visited-style-name="ListLabel_20_38"><text:span text:style-name="T21">the Digital, Data and Technology Playbook</text:span></text:a><text:span text:style-name="T6"> for technology, </text:span><text:a xlink:type="simple" xlink:href="https://www.gov.uk/government/publications/the-consultancy-playbook" text:style-name="ListLabel_20_38" text:visited-style-name="ListLabel_20_38"><text:span text:style-name="T21">the Consultancy Playbook</text:span></text:a><text:span text:style-name="T6"> for consultancy, and </text:span><text:a xlink:type="simple" xlink:href="https://www.gov.uk/government/publications/the-construction-playbook" text:style-name="ListLabel_20_38" text:visited-style-name="ListLabel_20_38"><text:span text:style-name="T21">the Construction Playbook</text:span></text:a><text:span text:style-name="T6"> for construction. </text:span></text:p>
      <text:p text:style-name="P21"><text:span text:style-name="T6">Consider reading the </text:span><text:a xlink:type="simple" xlink:href="https://www.procurementpathway.civilservice.gov.uk/" text:style-name="ListLabel_20_38" text:visited-style-name="ListLabel_20_38"><text:span text:style-name="T21">Procurement Pathway tool</text:span></text:a><text:span text:style-name="T2"> for support on this.</text:span></text:p>
      <text:p text:style-name="P21"><text:span text:style-name="T2">Finally, if you are interested in procuring AI or if AI forms a significant part of your requirements, check GCA’ </text:span><text:a xlink:type="simple" xlink:href="https://www.crowncommercial.gov.uk/downloadable-resource/request/67557/buyers-guidance-supporting-the-procurement-of-artificial-intelligence-via-ccs-agreements" text:style-name="ListLabel_20_38" text:visited-style-name="ListLabel_20_38"><text:span text:style-name="T21">AI Buyer’s Guidance</text:span></text:a><text:span text:style-name="T2"> for further information. </text:span></text:p>
      <table:table table:name="Table8" table:style-name="Table8">
        <table:table-column table:style-name="Table8.A"/>
        <table:table-row table:style-name="Table8.1">
          <table:table-cell table:style-name="Table8.A1" office:value-type="string">
            <text:p text:style-name="P16"><text:span text:style-name="T11">Transparency notice reminder. </text:span><text:span text:style-name="T7">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37" text:visited-style-name="ListLabel_20_37"><text:span text:style-name="T20">Guidance: Pipeline Notice</text:span></text:a><text:span text:style-name="T7">.</text:span></text:p>
          </table:table-cell>
        </table:table-row>
      </table:table>
      <text:p text:style-name="P46"><text:bookmark text:name="_heading=h.f2mf3wdxjokq"/><text:soft-page-break/></text:p>
      <text:p text:style-name="P46"><text:bookmark text:name="_heading=h.84l2fqi9it3o"/>Register to agreement platforms</text:p>
      <text:p text:style-name="P17"><text:span text:style-name="T6">To gain access to the Award Without Competiti</text:span><text:span text:style-name="T7">on (AWOC),</text:span><text:span text:style-name="T6"> and </text:span><text:span text:style-name="T2">Competitive Selection, you will need to access the GCA Digital Platform. To re</text:span><text:span text:style-name="T6">gister to and access this platform, you have to:</text:span></text:p>
      <text:p text:style-name="P17"><text:span text:style-name="T6">1.<text:tab/>Complete the </text:span><text:a xlink:type="simple" xlink:href="https://www.crowncommercial.gov.uk/emarketplace-registration-form" text:style-name="ListLabel_20_38" text:visited-style-name="ListLabel_20_38"><text:span text:style-name="T21">Digital Platform Registration Form</text:span></text:a></text:p>
      <text:p text:style-name="P17"><text:span text:style-name="T6">2.<text:tab/>Our platform provider will issue you a user agreement. Sign and return it to the Digital Platform.</text:span></text:p>
      <text:p text:style-name="P17"><text:span text:style-name="T6">3.<text:tab/>Once your requirement is processed, you will receive your login details. This will allow you to log into the Digital Platform.</text:span></text:p>
      <text:p text:style-name="P17"><text:span text:style-name="T6">This platform gives you access to supplier offers under this agreement. For more information on this platform see the guide on the </text:span><text:a xlink:type="simple" xlink:href="https://www.gca.gov.uk/agreements/RM6347" text:style-name="ListLabel_20_38" text:visited-style-name="ListLabel_20_38"><text:span text:style-name="T21">Framework webpage</text:span></text:a><text:span text:style-name="T6">. See the section on Award Without Competition for more information on how to use this platform to buy through the agreement.</text:span></text:p>
      <text:p text:style-name="P17"><text:span text:style-name="T6">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38" text:visited-style-name="ListLabel_20_38"><text:span text:style-name="T21">Guidance: Central Digital Platform.</text:span></text:a></text:p>
      <text:p text:style-name="Heading_20_3"><text:bookmark text:name="_heading=h.hsw984bnrluy"/></text:p>
      <text:p text:style-name="Heading_20_3"><text:bookmark text:name="_heading=h.1aumbywdeyw4"/>Check your sourcing tool </text:p>
      <text:p text:style-name="P17"><text:span text:style-name="T6">To communicate with suppliers and run the buying process you will need to use email or a sourcing tool. This can be your organisation’s sourcing tool, or GCA’s eSourcing tool. </text:span><text:span text:style-name="T2">To use the GCA eSourcing tool, you need to complete the </text:span><text:a xlink:type="simple" xlink:href="https://www.crowncommercial.gov.uk/esourcing-register" text:style-name="ListLabel_20_38" text:visited-style-name="ListLabel_20_38"><text:span text:style-name="T21">eSourcing registration form</text:span></text:a><text:span text:style-name="T2">. You can find more information about this tool in the </text:span><text:a xlink:type="simple" xlink:href="https://www.gov.uk/government/publications/esourcing-suite-guidance-for-customers" text:style-name="ListLabel_20_38" text:visited-style-name="ListLabel_20_38"><text:span text:style-name="T21">eSourcing buyer guide</text:span></text:a><text:span text:style-name="T2">. </text:span></text:p>
      <text:p text:style-name="Heading_20_2"><text:bookmark text:name="_heading=h.yttgzghvmef"/>2. Engage with suppliers </text:p>
      <text:p text:style-name="P17"><text:span text:style-name="T6">Pre-market engagement allows you to informally gather information to help shape your procurement process. You can also use pre-market engagement to gather ideas on new products and services, and understand if there are market developments that influence your requirements. </text:span></text:p>
      <text:p text:style-name="Heading_20_3"><text:bookmark text:name="_heading=h.lnf5ns3b001e"/>Conduct pre-market engagement</text:p>
      <text:p text:style-name="P17"><text:span text:style-name="T6">The simplest way you can gather market information is by issuing a Request for Information (RFI) to your suppliers. You can do this through your own eSourcing tool or use the GCA eSourcing tool, or via email.</text:span></text:p>
      <text:p text:style-name="P17"><text:span text:style-name="T6">In pre-market engagement, you can also run a ‘Meet the Buyer’ event, or ask for suppliers to feedback their interest in the opportunity.</text:span></text:p>
      <text:p text:style-name="P17"><text:span text:style-name="T6">Our category team is here to support your requirements, and can organise and facilitate market engagement on your behalf, you can email us to request support: </text:span><text:a xlink:type="simple" xlink:href="mailto:info@gca.gov.uk" text:style-name="ListLabel_20_38" text:visited-style-name="ListLabel_20_38"><text:span text:style-name="T21">info@gca.gov.uk</text:span></text:a><text:span text:style-name="T6">.</text:span></text:p>
      <text:p text:style-name="P17"><text:span text:style-name="T6">Remember that you should keep a record of all pre-market engagement activities. All suppliers in your chosen lot should be invited to join pre-market engagement activities.</text:span></text:p>
      <text:p text:style-name="P17"><text:span text:style-name="T6">Buyers can ask suppliers to conduct flexible supplementary processes such as product demonstrations during the procurement process to get a better understanding of the market. </text:span></text:p>
      <text:p text:style-name="Heading_20_2"><text:bookmark text:name="_heading=h.oz2cdirter05"/>3. Create specification and evaluation criteria</text:p>
      <text:p text:style-name="P17"><text:span text:style-name="T6">A specification is also known as a ‘statement of requirements’. This is a description of the goods and services the supplier will provide during the contract. To evaluate how different suppliers will deliver against your specification, you will need to develop evaluation criteria.</text:span></text:p>
      <text:p text:style-name="Heading_20_3"><text:bookmark text:name="_heading=h.t752ou8s4sfs"/><text:soft-page-break/>Write your specification</text:p>
      <text:p text:style-name="P17"><text:span text:style-name="T6">Your specification is essential for communicating to your suppliers what you need. </text:span><text:span text:style-name="T2">You can read GCA’ guide on ‘</text:span><text:a xlink:type="simple" xlink:href="https://www.crowncommercial.gov.uk/news/how-to-write-a-specification-procurement-essentials" text:style-name="ListLabel_20_38" text:visited-style-name="ListLabel_20_38"><text:span text:style-name="T21">How to write a specification</text:span></text:a><text:span text:style-name="T2">’ for general advice. </text:span></text:p>
      <text:p text:style-name="Heading_20_3"><text:bookmark text:name="_heading=h.qeo8aznb56i1"/>Design an evaluation approach</text:p>
      <text:p text:style-name="P17"><text:span text:style-name="T7">Once you have defined your requirements, you have to decide how you will evaluate suppliers against these. Below are some examples of potential criteria and their weightings. These weightings could vary depending on whether you are using a competitive selection procedure or an award without competition. </text:span></text:p>
      <text:p text:style-name="Heading_20_4"><text:bookmark text:name="_heading=h.xha2c9gmnj9u"/>Quality criteria</text:p>
      <text:p text:style-name="P17"><text:span text:style-name="T6">Below we have included sample criteria to be considered when evaluating suppliers. Buyers can choose to assess against these criteria, add additional criteria, or edit and replace these with your own requirements</text:span></text:p>
      <text:p text:style-name="P17"><text:span text:style-name="T6">To evaluate quality you might consider: </text:span></text:p>
      <text:list xml:id="list4226962618" text:style-name="WWNum4">
        <text:list-item>
          <text:p text:style-name="P30"><text:span text:style-name="T2">approach to delivery of the services/methodology, including the strategies, expertise, methods, materials, and procedures in the proposal</text:span></text:p>
        </text:list-item>
        <text:list-item>
          <text:p text:style-name="P30"><text:span text:style-name="T2">technical merit, including the competence, skills, and experience of the management, professional, and technical personnel proposed for the project</text:span></text:p>
        </text:list-item>
        <text:list-item>
          <text:p text:style-name="P30"><text:span text:style-name="T2">ways of working, including the proposed management systems and methods, project management tools, software, touchpoints, etc. </text:span></text:p>
        </text:list-item>
      </text:list>
      <text:p text:style-name="P43"><text:bookmark text:name="_heading=h.37amx49zy7uo"/>Price criteria</text:p>
      <text:p text:style-name="P17"><text:span text:style-name="T6">GCA captured maximum day rates that apply to Services, and maximum mark up that cover the below pricing categories;</text:span></text:p>
      <table:table table:name="Table9" table:style-name="Table9">
        <table:table-column table:style-name="Table9.A"/>
        <table:table-column table:style-name="Table9.B"/>
        <table:table-row table:style-name="Table9.1">
          <table:table-cell table:style-name="Table9.A1" office:value-type="string">
            <text:p text:style-name="P15"><text:span text:style-name="T12">Term</text:span></text:p>
          </table:table-cell>
          <table:table-cell table:style-name="Table9.A1" office:value-type="string">
            <text:p text:style-name="P15"><text:span text:style-name="T12">Definition</text:span></text:p>
          </table:table-cell>
        </table:table-row>
        <table:table-row table:style-name="Table9.1">
          <table:table-cell table:style-name="Table9.A1" office:value-type="string">
            <text:p text:style-name="P17"><text:span text:style-name="T6">Goods and Materials</text:span></text:p>
          </table:table-cell>
          <table:table-cell table:style-name="Table9.A1" office:value-type="string">
            <text:p text:style-name="P15"><text:span text:style-name="T6">Supply of any physical asset that transfers ownership, following production, delivery or consumption. Includes software purchased (not licensed)</text:span></text:p>
          </table:table-cell>
        </table:table-row>
        <table:table-row table:style-name="Table9.1">
          <table:table-cell table:style-name="Table9.A1" office:value-type="string">
            <text:p text:style-name="P15"><text:span text:style-name="T6">Licensed Software</text:span></text:p>
          </table:table-cell>
          <table:table-cell table:style-name="Table9.A1" office:value-type="string">
            <text:p text:style-name="P15"><text:span text:style-name="T6">Supply of COTS or unique software (under any terms) where the Buyer does not obtain ownership</text:span></text:p>
          </table:table-cell>
        </table:table-row>
        <table:table-row table:style-name="Table9.1">
          <table:table-cell table:style-name="Table9.A1" office:value-type="string">
            <text:p text:style-name="P15"><text:span text:style-name="T6">Services</text:span></text:p>
          </table:table-cell>
          <table:table-cell table:style-name="Table9.A1" office:value-type="string">
            <text:p text:style-name="P15"><text:span text:style-name="T6">Services required to deliver the contract requirements. May include professional services, software development, on-site safety management and other components. Principally payment for time and labour of personnel to deliver the requirements</text:span></text:p>
          </table:table-cell>
        </table:table-row>
        <table:table-row table:style-name="Table9.1">
          <table:table-cell table:style-name="Table9.A1" office:value-type="string">
            <text:p text:style-name="P15"><text:span text:style-name="T6">Project Maintenance</text:span></text:p>
          </table:table-cell>
          <table:table-cell table:style-name="Table9.A1" office:value-type="string">
            <text:p text:style-name="P15"><text:span text:style-name="T6">Costs to maintain and operate a system that has been accepted into business as usual by the Buyer</text:span></text:p>
          </table:table-cell>
        </table:table-row>
      </table:table>
      <text:p text:style-name="P19"/>
      <text:p text:style-name="P17"><text:span text:style-name="T6">These categories are terms within the Framework. As part of the contract, Suppliers are required to supply pricing in a manner in which you can determine the value of each stage of delivery.</text:span></text:p>
      <text:p text:style-name="P17"><text:span text:style-name="T6">GCA also captured day rates, aligned to Civil Service equivalents. These are mapped to the applicable Government Digital and Data (GDaD) and Skills For Information Age (SFIA) frameworks. You can get more information about pricing by reaching out to our team.</text:span></text:p>
      <text:p text:style-name="P17"><text:span text:style-name="T6">Buyers are free to design pricing mechanisms fit for their contract. Where pricing that includes day rates are included, they must reference back to the GDaD and SFIA role profiles provided for in the Framework, and must be reported in management information by the Supplier.</text:span></text:p>
      <text:p text:style-name="P17"><text:soft-page-break/><text:span text:style-name="T6">When evaluating price, you should consider all costs over the life of the contract. This includes time and materials, extension options, fixed capital costs, special adjustments during the contract, as well as maintenance and operating costs. </text:span></text:p>
      <text:p text:style-name="Heading_20_4"><text:bookmark text:name="_heading=h.gfxqaon8c242"/>Social value criteria</text:p>
      <text:p text:style-name="P22"><text:a xlink:type="simple" xlink:href="https://www.gov.uk/government/publications/ppn-002-taking-account-of-social-value-in-the-award-of-contracts" text:style-name="ListLabel_20_38" text:visited-style-name="ListLabel_20_38"><text:span text:style-name="T21">PPN 002</text:span></text:a><text:span text:style-name="T2"> requires all central government departments to consider social value in their evaluation criteria. This agreement focuses on all themes and policy outcomes from the </text:span><text:a xlink:type="simple" xlink:href="https://assets.publishing.service.gov.uk/media/67ae1529e270ceae39f9e1a0/2025-02-11_PPN_002_The_social_value_model.docx.pdf" text:style-name="ListLabel_20_38" text:visited-style-name="ListLabel_20_38"><text:span text:style-name="T21">PPN 002 Social Value Model</text:span></text:a></text:p>
      <text:p text:style-name="P37"><text:span text:style-name="T2">GCA recommends that you discuss social value questions during pre-market engagement activities. For more guidance on how to evaluate social value check </text:span><text:a xlink:type="simple" xlink:href="https://www.crowncommercial.gov.uk/news/social-value-procurement-ccs" text:style-name="ListLabel_20_38" text:visited-style-name="ListLabel_20_38"><text:span text:style-name="T21">GCA Procurement Essentials: Social Value.</text:span></text:a><text:span text:style-name="T2"> Remember that social value should:</text:span></text:p>
      <text:list xml:id="list2283763052" text:style-name="WWNum5">
        <text:list-item>
          <text:p text:style-name="P33"><text:span text:style-name="T2">be assessed based on quality, not quantity</text:span></text:p>
        </text:list-item>
        <text:list-item>
          <text:p text:style-name="P33"><text:span text:style-name="T2">be relevant to the contract or framework <text:s/></text:span></text:p>
        </text:list-item>
        <text:list-item>
          <text:p text:style-name="P33"><text:span text:style-name="T2">be proportional to the contract value </text:span></text:p>
        </text:list-item>
        <text:list-item>
          <text:p text:style-name="P35"><text:span text:style-name="T2">not ask for cash lump sums</text:span></text:p>
        </text:list-item>
      </text:list>
      <text:p text:style-name="P37"><text:span text:style-name="T2">Check the </text:span><text:a xlink:type="simple" xlink:href="https://assets.publishing.service.gov.uk/media/5fc8b8248fa8f547499d79b7/Social-Value-Model-Quick-Reference-Table-Edn-1.1-3-Dec-20.pdf" text:style-name="ListLabel_20_38" text:visited-style-name="ListLabel_20_38"><text:span text:style-name="T21">Social Value Model Quick Reference Table</text:span></text:a><text:span text:style-name="T2"> for example questions and award criteria. For specific guidance on your requirement talk to the category team to gain information on what Social Value questions could add value to your procurement.</text:span></text:p>
      <text:p text:style-name="Heading_20_4"><text:bookmark text:name="_heading=h.874840xwzt77"/><text:span text:style-name="T19">Weightings</text:span></text:p>
      <table:table table:name="Table10" table:style-name="Table10">
        <table:table-column table:style-name="Table10.A"/>
        <table:table-column table:style-name="Table10.B"/>
        <table:table-column table:style-name="Table10.C"/>
        <table:table-header-rows>
          <table:table-row table:style-name="Table10.1">
            <table:table-cell table:style-name="Table10.A1" office:value-type="string">
              <text:p text:style-name="P1"><text:span text:style-name="T5">Evaluation Criteria</text:span></text:p>
            </table:table-cell>
            <table:table-cell table:style-name="Table10.A1" office:value-type="string">
              <text:p text:style-name="P1"><text:span text:style-name="T5">Competitive selection procedure weighting</text:span></text:p>
            </table:table-cell>
            <table:table-cell table:style-name="Table10.A1" office:value-type="string">
              <text:p text:style-name="P1"><text:span text:style-name="T5">Award without competition weighting</text:span></text:p>
            </table:table-cell>
          </table:table-row>
        </table:table-header-rows>
        <table:table-row table:style-name="Table10.1">
          <table:table-cell table:style-name="Table10.A2" office:value-type="string">
            <text:p text:style-name="P1"><text:span text:style-name="T6">Quality </text:span></text:p>
          </table:table-cell>
          <table:table-cell table:style-name="Table10.A2" office:value-type="string">
            <text:p text:style-name="Standard"><text:span text:style-name="T6">Between 0% and 100%</text:span></text:p>
            <text:p text:style-name="P5"/>
            <text:p text:style-name="Standard"><text:span text:style-name="T6">Including Social Value 0-10%</text:span></text:p>
          </table:table-cell>
          <table:table-cell table:style-name="Table10.A2" office:value-type="string">
            <text:p text:style-name="P1"><text:span text:style-name="T6">N/A</text:span></text:p>
            <text:p text:style-name="P6"/>
          </table:table-cell>
        </table:table-row>
        <table:table-row table:style-name="Table10.1">
          <table:table-cell table:style-name="Table10.A2" office:value-type="string">
            <text:p text:style-name="P1"><text:span text:style-name="T6">Price</text:span></text:p>
          </table:table-cell>
          <table:table-cell table:style-name="Table10.A2" office:value-type="string">
            <text:p text:style-name="Standard"><text:span text:style-name="T6">Between 0% and 100%</text:span></text:p>
          </table:table-cell>
          <table:table-cell table:style-name="Table10.A2" office:value-type="string">
            <text:p text:style-name="P1"><text:span text:style-name="T6"><text:s/>100%</text:span></text:p>
          </table:table-cell>
        </table:table-row>
      </table:table>
      <text:p text:style-name="P19"/>
      <text:p text:style-name="Heading_20_2"><text:bookmark text:name="_heading=h.208rqihbvp2w"/>4. Choose a procurement route</text:p>
      <text:p text:style-name="P17"><text:span text:style-name="T6">When buying through this agreement, you can conduct a competitive selection procedure between suppliers or award the contract directly to a specific supplier (AWOC). </text:span></text:p>
      <text:p text:style-name="P45"><text:bookmark text:name="_heading=h.1415obofrd7v"/>When to run a Competitive Selection Procedure</text:p>
      <text:p text:style-name="P17"><text:span text:style-name="T6">A competitive selection procedure - previously known as ‘further competition’ - <text:s/>is usually the best route to market for high-value goods and services. It is a thorough, open, and fair method to find the best price for your requirements. GCA recommends running a competitive selection procedure for most contracts.</text:span></text:p>
      <text:p text:style-name="Heading_20_3"><text:bookmark text:name="_heading=h.dhzg1pe8lm1t"/>When to run an award without competition </text:p>
      <text:p text:style-name="P17"><text:span text:style-name="T6">An award without competition is an available route to ma</text:span><text:span text:style-name="T7">rket for simple </text:span><text:span text:style-name="T6">requirements</text:span><text:span text:style-name="T7">. Remember that you can still engage with suppliers prior to using an award without competition with pre-market activity. </text:span><text:span text:style-name="T6">Please note that </text:span><text:span text:style-name="T29">GCA always encourages you to seek your own legal advice if required and cannot advise on specific cases.</text:span></text:p>
      <text:p text:style-name="P17"><text:span text:style-name="T29">Award Without Competition can include Goods and Services within scope. It cannot be used for the delivery of Good</text:span><text:span text:style-name="T30">s only </text:span><text:span text:style-name="T29">or Works within this agreement.</text:span></text:p>
      <text:p text:style-name="Heading_20_2"><text:bookmark text:name="_heading=h.uhsp1q9lt0e4"/><text:soft-page-break/>5. Option A: Competitive Selection Procedure </text:p>
      <text:p text:style-name="P17"><text:span text:style-name="T6">Once you have decided that competitive selection procedure is the best route to market for you, follow the guidance below. For further guidance and support on designing a bespoke competition that suits your needs, reach out to GCA on </text:span><text:a xlink:type="simple" xlink:href="mailto:info@crowncommercial.gov.uk" text:style-name="ListLabel_20_38" text:visited-style-name="ListLabel_20_38"><text:span text:style-name="T21">info@gca.gov.uk</text:span></text:a><text:span text:style-name="T6"> to talk to your commercial agreement manager. </text:span></text:p>
      <text:p text:style-name="Heading_20_3"><text:bookmark text:name="_heading=h.4hkdtqq8sdmq"/>Design your competition</text:p>
      <text:p text:style-name="P17"><text:span text:style-name="T2">You can structure your competition in as many stages as relevant to your specific procurement. </text:span></text:p>
      <text:p text:style-name="P17"><text:span text:style-name="T6">At different stages of the competition, you can incorporate various supplementary processes to support evaluation and decision-making. </text:span><text:span text:style-name="T2">Examples of supplementary processes include:</text:span></text:p>
      <text:list xml:id="list2561023786" text:style-name="WWNum1">
        <text:list-item>
          <text:p text:style-name="P34"><text:span text:style-name="T2">product demonstrations: to test the deliverability of key aspects of tenders </text:span></text:p>
        </text:list-item>
        <text:list-item>
          <text:p text:style-name="P34"><text:span text:style-name="T2">supplier presentations: to confirm feasibility of proposed solutions</text:span></text:p>
        </text:list-item>
        <text:list-item>
          <text:p text:style-name="P31"><text:span text:style-name="T2">variant tenders: to allow suppliers to propose alternative solutions </text:span></text:p>
        </text:list-item>
      </text:list>
      <text:p text:style-name="Heading_20_3"><text:bookmark text:name="_heading=h.15du28pni7rj"/>Invite suppliers to bid </text:p>
      <text:p text:style-name="P17"><text:span text:style-name="T6">Before you invite your suppliers to bid, prepare all the documents you need, including:</text:span></text:p>
      <text:list xml:id="list63616283462727" text:continue-list="list4226962618" text:style-name="WWNum4">
        <text:list-item>
          <text:p text:style-name="P30"><text:span text:style-name="T2">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30"><text:span text:style-name="T2">Draft contract: a draft version of the call-off order form. Refer to ‘RM6347 Order Form completion guidance’ for more information on how to do this. </text:span></text:p>
        </text:list-item>
      </text:list>
      <text:p text:style-name="P21"><text:span text:style-name="T2">Throughout the competition, you must notify successful suppliers about their progression to each stage. </text:span></text:p>
      <text:p text:style-name="Heading_20_3"><text:bookmark text:name="_heading=h.wp0c6sc8qd67"/>Conditions of Participation</text:p>
      <text:p text:style-name="P21"><text:span text:style-name="T2">If you choose to conduct a conditions of participation stage, you need to inform all eligible suppliers under your chosen lot when you invite them to respond within your ITT. You must evaluate suppliers against the conditions you put in place for your requirements, in accordance with Framework Schedule 7.</text:span></text:p>
      <text:p text:style-name="Heading_20_3"><text:bookmark text:name="_heading=h.4lk63rkcepy3"/>Evaluate suppliers</text:p>
      <text:p text:style-name="P17"><text:span text:style-name="T6">Evaluate suppliers against set evaluation criteria at every stage of the competition. </text:span></text:p>
      <text:p text:style-name="P17"><text:span text:style-name="T6">Once you have selected your supplier, you need to communicate the outcome of your decision. See </text:span><text:a xlink:type="simple" xlink:href="#_heading=h.69le9bp9xdr1" text:style-name="ListLabel_20_38" text:visited-style-name="ListLabel_20_38"><text:span text:style-name="T21">‘7. Communicate outcomes’</text:span></text:a><text:span text:style-name="T6"> for more information on how to do this.</text:span></text:p>
      <text:p text:style-name="Heading_20_2"><text:bookmark text:name="_heading=h.3ojdph3dc4n9"/>6. Option B: Award without competition<text:span text:style-name="T19"> (AWOC) </text:span></text:p>
      <text:p text:style-name="P17"><text:span text:style-name="T6">If you have determined that an award without competition is the best to market for you, follow the guidance below.</text:span></text:p>
      <text:p text:style-name="Heading_20_3"><text:bookmark text:name="_heading=h.f59hnpr2ejp3"/>Select your supplier and get approval</text:p>
      <text:p text:style-name="P17"><text:soft-page-break/><text:span text:style-name="T6">Award Without Competition evaluation is conducted only on price. If the offer listed on the digital platform (Basware) meets your requirements, you must award the contract to the provider on the basis of price (day rates). If conducting pre-market engagement prior to using the Award Without Competition, we recommend that you issue an RFI to all Suppliers on the framework lot, not just those with an existing offer.</text:span></text:p>
      <text:p text:style-name="P17"><text:span text:style-name="T6">After identifying the supplier whose offering, as per their Full Service Offer, meets your requirements, gain the approval for an award without competition according to your organisation’s governance process. Once approved, award the contract and communicate the decision. Any contract must include a completed Order Form. Raising an order through the basket function on the digital platform does not comply with Framework Schedule 7 - Call-off Award Procedure under this Framework.</text:span></text:p>
      <text:p text:style-name="P19"/>
      <table:table table:name="Table11" table:style-name="Table11">
        <table:table-column table:style-name="Table11.A"/>
        <table:table-row table:style-name="Table11.1">
          <table:table-cell table:style-name="Table11.A1" office:value-type="string">
            <text:p text:style-name="P4"><text:span text:style-name="T11">Transparency notice reminder. </text:span><text:span text:style-name="T7">All contracting authorities should consider the appropriateness of publishing a transparency notice when awarding without competition. This notice explains the reasons for the award without competition and if published must be published before the 'contract award notice' when one is required. For more information, go to</text:span><text:a xlink:type="simple" xlink:href="https://www.gov.uk/government/publications/procurement-act-2023-guidance-documents-define-phase/guidance-frameworks-html" text:style-name="ListLabel_20_37" text:visited-style-name="ListLabel_20_37"><text:span text:style-name="T20"> Guidance: Notices and other information relevant to call-off contracts</text:span></text:a><text:span text:style-name="T10">.</text:span></text:p>
          </table:table-cell>
        </table:table-row>
      </table:table>
      <text:p text:style-name="Heading_20_2"><text:bookmark text:name="_heading=h.v8mkai4prlw8"/></text:p>
      <text:p text:style-name="Heading_20_2"><text:bookmark text:name="_heading=h.69le9bp9xdr1"/>7. Communicate outcomes </text:p>
      <text:p text:style-name="P17"><text:span text:style-name="T6">When you have decided which supplier you will award your contract to, you need to communicate your decision. </text:span></text:p>
      <text:p text:style-name="Heading_20_3"><text:bookmark text:name="_heading=h.x8mfgf500s5o"/>Notify your suppliers </text:p>
      <text:p text:style-name="P17"><text:span text:style-name="T6">If you have conducted a competitive selection procedure you need to notify the successful supplier and all participating suppliers of your decision. These notifications should include constructive, written feedback to all participating suppliers and a full breakdown of their scoring. </text:span></text:p>
      <text:p text:style-name="P17"><text:span text:style-name="T6">You can allow a standstill period of 8 working days to give unsuccessful suppliers an opportunity to consider the feedback on their bid, request information, or call for a review of the award decision. This is mainly recommended for high value contracts. </text:span></text:p>
      <text:p text:style-name="P17"><text:span text:style-name="T6">Once the standstill period has passed, you can begin your contract with the winning supplier.</text:span></text:p>
      <text:p text:style-name="P17"><text:span text:style-name="T6">If you have used an award without competition, you will only have to notify the awarded supplier. </text:span></text:p>
      <table:table table:name="Table12" table:style-name="Table12">
        <table:table-column table:style-name="Table12.A"/>
        <table:table-row table:style-name="Table12.1">
          <table:table-cell table:style-name="Table12.A1" office:value-type="string">
            <text:p text:style-name="P4"><text:span text:style-name="T11">Transparency notice reminder.</text:span><text:span text:style-name="T7"> All contracting authorities are required to publish a 'contract award notice' to inform about their intention to award a contract to a specific supplier or suppliers before the optional standstill period. Reference RM6347 within the publication.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40" text:visited-style-name="ListLabel_20_40"><text:span text:style-name="T7"> </text:span></text:a><text:a xlink:type="simple" xlink:href="https://www.gov.uk/government/publications/procurement-act-2023-guidance-documents-procure-phase/guidance-contract-award-notices-and-standstill-html" text:style-name="ListLabel_20_37" text:visited-style-name="ListLabel_20_37"><text:span text:style-name="T20">Guidance: Contract Award Notices</text:span></text:a><text:span text:style-name="T7">.</text:span></text:p>
          </table:table-cell>
        </table:table-row>
      </table:table>
      <text:p text:style-name="P41"><text:bookmark text:name="_heading=h.qfgwl4aya0fu"/></text:p>
      <text:p text:style-name="P41"><text:bookmark text:name="_heading=h.ko52z61bd3o"/>8. Complete your call-off contract</text:p>
      <text:p text:style-name="P17"><text:span text:style-name="T6">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38" text:visited-style-name="ListLabel_20_38"><text:span text:style-name="T21">Public Sector Contract</text:span></text:a><text:span text:style-name="T6">. </text:span></text:p>
      <text:p text:style-name="P17"><text:span text:style-name="T6">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38" text:visited-style-name="ListLabel_20_38"><text:span text:style-name="T21">Guidance: understanding off-payroll working. </text:span></text:a></text:p>
      <text:p text:style-name="Heading_20_3"><text:bookmark text:name="_heading=h.3jk1hrh1uwgj"/>Put together and sign your contract</text:p>
      <text:p text:style-name="P17"><text:span text:style-name="T6">Follow the steps below to guide you through the process of putting together and signing your contract:</text:span></text:p>
      <text:list xml:id="list1520207879" text:style-name="WWNum3">
        <text:list-item>
          <text:p text:style-name="P32"><text:span text:style-name="T2">Download the </text:span><text:a xlink:type="simple" xlink:href="https://assets.crowncommercial.gov.uk/wp-content/uploads/RM6347-Framework-Schedule-6-Order-Form-Template-v1.0.docx?_gl=1*100un3r*_ga*MTU3NjM3MTY0LjE3NDE2ODM5NzI.*_ga_SK4BZ95L7T*czE3NjQ1OTM3OTIkbzMwNyRnMSR0MTc2NDU5NjQzOCRqNjAkbDAkaDA." text:style-name="ListLabel_20_38" text:visited-style-name="ListLabel_20_38"><text:span text:style-name="T21">call-off order form</text:span></text:a><text:span text:style-name="T2">. This document is the basis of your contract. Note that this document changes from one agreement to another, so make sure you check you are using the correct one. Guidance on how to compile your order form is on the </text:span><text:a xlink:type="simple" xlink:href="https://www.gca.gov.uk/agreements/RM6347" text:style-name="ListLabel_20_38" text:visited-style-name="ListLabel_20_38"><text:span text:style-name="T21">Transport Technology webpage</text:span></text:a><text:span text:style-name="T2"> under ‘RM6347 Order form completion guidance’.</text:span></text:p>
        </text:list-item>
        <text:list-item>
          <text:p text:style-name="P32"><text:span text:style-name="T2">Fill in the sections where input is required from the buyer. </text:span></text:p>
        </text:list-item>
        <text:list-item>
          <text:p text:style-name="P32"><text:soft-page-break/><text:span text:style-name="T2">You should be aware that there are certain terms and conditions agreed on by GCA and the suppliers when the agreement was created. These are found in the </text:span><text:a xlink:type="simple" xlink:href="https://assets.crowncommercial.gov.uk/wp-content/uploads/RM6347-CCS-General-Terms-v1.1.docx?_gl=1*1uz1w48*_ga*MTU3NjM3MTY0LjE3NDE2ODM5NzI.*_ga_SK4BZ95L7T*czE3NjQ1OTM3OTIkbzMwNyRnMSR0MTc2NDU5NjQzOCRqNjAkbDAkaDA." text:style-name="ListLabel_20_38" text:visited-style-name="ListLabel_20_38"><text:span text:style-name="T21">general terms</text:span></text:a><text:span text:style-name="T2">, and the </text:span><text:a xlink:type="simple" xlink:href="https://assets.crowncommercial.gov.uk/wp-content/uploads/RM6347-Framework-Schedules.zip?_gl=1*1uz1w48*_ga*MTU3NjM3MTY0LjE3NDE2ODM5NzI.*_ga_SK4BZ95L7T*czE3NjQ1OTM3OTIkbzMwNyRnMSR0MTc2NDU5NjQzOCRqNjAkbDAkaDA." text:style-name="ListLabel_20_38" text:visited-style-name="ListLabel_20_38"><text:span text:style-name="T21">framework schedules</text:span></text:a><text:span text:style-name="T2">.</text:span></text:p>
        </text:list-item>
        <text:list-item>
          <text:p text:style-name="P32"><text:span text:style-name="T2">As well as the core terms and framework schedules, there are other terms and conditions that might be relevant to your contract. These are the </text:span><text:a xlink:type="simple" xlink:href="https://assets.crowncommercial.gov.uk/wp-content/uploads/RM6347-Joint-Schedules.zip?_gl=1*qu9nvt*_ga*MTU3NjM3MTY0LjE3NDE2ODM5NzI.*_ga_SK4BZ95L7T*czE3NjQ1OTM3OTIkbzMwNyRnMSR0MTc2NDU5NjQzOCRqNjAkbDAkaDA." text:style-name="ListLabel_20_38" text:visited-style-name="ListLabel_20_38"><text:span text:style-name="T21">joint schedules</text:span></text:a><text:span text:style-name="T2"> and </text:span><text:a xlink:type="simple" xlink:href="https://assets.crowncommercial.gov.uk/wp-content/uploads/RM6347-Call-Off-Schedules.zip?_gl=1*qu9nvt*_ga*MTU3NjM3MTY0LjE3NDE2ODM5NzI.*_ga_SK4BZ95L7T*czE3NjQ1OTM3OTIkbzMwNyRnMSR0MTc2NDU5NjQzOCRqNjAkbDAkaDA." text:style-name="ListLabel_20_38" text:visited-style-name="ListLabel_20_38"><text:span text:style-name="T21">call-off schedules</text:span></text:a><text:span text:style-name="T2">. Some of these schedules are mandatory and others are optional. Optional schedules will be highlighted in yellow on the call-off order form. You will have to delete those which you don’t want to include in your contract. </text:span></text:p>
        </text:list-item>
        <text:list-item>
          <text:p text:style-name="P32"><text:span text:style-name="T2">Check whether you need to fill in any information on the schedules you have selected. This will be indicated in each of the schedules. </text:span></text:p>
        </text:list-item>
        <text:list-item>
          <text:p text:style-name="P32"><text:span text:style-name="T2">Publish your draft contract together with your Invitation to Tender (ITT). </text:span></text:p>
        </text:list-item>
      </text:list>
      <text:p text:style-name="P17"><text:bookmark text:name="_heading=h.r8fpkuzgnmnu"/><text:span text:style-name="T6">Once you have chosen your supplier, you need to finish and sign the contract. Once you have made any changes, send the contract to your supplier. Your supplier should be the first to sign the contract. After this, you can sign the final contract. </text:span></text:p>
      <table:table table:name="Table13" table:style-name="Table13">
        <table:table-column table:style-name="Table13.A"/>
        <table:table-row table:style-name="Table13.1">
          <table:table-cell table:style-name="Table13.A1" office:value-type="string">
            <text:p text:style-name="P26"><text:span text:style-name="T11">Transparency notice reminder.</text:span><text:span text:style-name="T7"> All contracting authorities are required to publish a 'contract details notice' setting out that they have entered into a public contract within 30 days of having entered a contract. When a contract is above £5 million, authorities are also required to publish a copy of the contract, including 3 KPIs. For more information, go to</text:span><text:a xlink:type="simple" xlink:href="https://www.gov.uk/government/publications/procurement-act-2023-guidance-documents-procure-phase/guidance-contract-details-notices-html#:~:text=Section%2053%20of%20the%20Procurement,the%20period%20is%20120%20days." text:style-name="ListLabel_20_40" text:visited-style-name="ListLabel_20_40"><text:span text:style-name="T7"> </text:span></text:a><text:a xlink:type="simple" xlink:href="https://www.gov.uk/government/publications/procurement-act-2023-guidance-documents-procure-phase/guidance-contract-details-notices-html#:~:text=Section%2053%20of%20the%20Procurement,the%20period%20is%20120%20days." text:style-name="ListLabel_20_37" text:visited-style-name="ListLabel_20_37"><text:span text:style-name="T20">Guidance: Contract Details Notice</text:span></text:a><text:span text:style-name="T7">.</text:span></text:p>
          </table:table-cell>
        </table:table-row>
      </table:table>
      <text:p text:style-name="P44"><text:bookmark text:name="_heading=h.ftu9myr0p8fh"/></text:p>
      <table:table table:name="Table14" table:style-name="Table14">
        <table:table-column table:style-name="Table14.A"/>
        <table:table-row table:style-name="Table14.1">
          <table:table-cell table:style-name="Table14.A1" office:value-type="string">
            <text:p text:style-name="P22"><text:span text:style-name="T11">Transparency notice reminder.</text:span><text:span text:style-name="T7"> During your contract all authorities are required to publish:</text:span></text:p>
            <text:list xml:id="list3194104571" text:style-name="WWNum2">
              <text:list-item>
                <text:p text:style-name="P36"><text:span text:style-name="T7">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40" text:visited-style-name="ListLabel_20_40"><text:span text:style-name="T7"> </text:span></text:a><text:a xlink:type="simple" xlink:href="https://www.gov.uk/government/publications/procurement-act-2023-guidance-documents-manage-phase/guidance-contract-modifications-html#:~:text=The%20copy%20of%20the%20contract,to%20the%20contract%20change%20notice." text:style-name="ListLabel_20_37" text:visited-style-name="ListLabel_20_37"><text:span text:style-name="T20">Guidance: Contract Modifications</text:span></text:a><text:span text:style-name="T7">.</text:span></text:p>
              </text:list-item>
              <text:list-item>
                <text:p text:style-name="P36"><text:span text:style-name="T7">a 'payments compliance notice' every quarter if one or more payments of £30,000 or more are made under a public contract. For more information, go to</text:span><text:a xlink:type="simple" xlink:href="https://www.gov.uk/guidance/prompt-payment-policy#:~:text=from%20the%20Code.-,Implementing%20the%20Procurement%20Act,ensuring%20prompt%20payment%20and%20more." text:style-name="ListLabel_20_40" text:visited-style-name="ListLabel_20_40"><text:span text:style-name="T7"> </text:span></text:a><text:a xlink:type="simple" xlink:href="https://www.gov.uk/guidance/prompt-payment-policy#:~:text=from%20the%20Code.-,Implementing%20the%20Procurement%20Act,ensuring%20prompt%20payment%20and%20more." text:style-name="ListLabel_20_37" text:visited-style-name="ListLabel_20_37"><text:span text:style-name="T20">Guidance: Prompt Payment Policy.</text:span></text:a><text:span text:style-name="T7"> </text:span></text:p>
              </text:list-item>
              <text:list-item>
                <text:p text:style-name="P36"><text:span text:style-name="T7">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40" text:visited-style-name="ListLabel_20_40"><text:span text:style-name="T7"> </text:span></text:a><text:a xlink:type="simple" xlink:href="https://www.gov.uk/government/publications/procurement-act-2023-guidance-documents-manage-phase/guidance-contract-termination-html" text:style-name="ListLabel_20_37" text:visited-style-name="ListLabel_20_37"><text:span text:style-name="T20">Guidance: Contract Termination.</text:span></text:a><text:span text:style-name="T7"> </text:span></text:p>
              </text:list-item>
            </text:list>
          </table:table-cell>
        </table:table-row>
      </table:table>
      <text:p text:style-name="Standard"/>
      <text:p text:style-name="Heading_20_2"><text:bookmark text:name="_heading=h.48ysq6rnus0y"/></text:p>
      <text:p text:style-name="P40"><text:bookmark text:name="_heading=h.e4j2ng69unyk"/>Tell us what you think</text:p>
      <text:p text:style-name="P17"><text:span text:style-name="T6">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38" text:visited-style-name="ListLabel_20_38"><text:span text:style-name="T21">buyer guide feedback survey</text:span></text:a><text:span text:style-name="T6">. </text:span></text:p>
      <text:p text:style-name="P20"/>
      <text:p text:style-name="P17"><text:span text:style-name="T28">Useful Links </text:span></text:p>
      <text:p text:style-name="P3"><text:span text:style-name="T6">We acknowledge that this document contains many links to use. These are all listed here, with reference to their section in the document for simpler access.</text:span></text:p>
      <text:p text:style-name="P7"/>
      <table:table table:name="Table15" table:style-name="Table15">
        <table:table-column table:style-name="Table15.A"/>
        <table:table-column table:style-name="Table15.B"/>
        <table:table-column table:style-name="Table15.C"/>
        <table:table-row table:style-name="Table15.1">
          <table:table-cell table:style-name="Table15.A1" office:value-type="string">
            <text:p text:style-name="P15"><text:span text:style-name="T12">Link</text:span></text:p>
          </table:table-cell>
          <table:table-cell table:style-name="Table15.A1" office:value-type="string">
            <text:p text:style-name="P15"><text:span text:style-name="T12">Section</text:span></text:p>
          </table:table-cell>
          <table:table-cell table:style-name="Table15.A1" office:value-type="string">
            <text:p text:style-name="P15"><text:span text:style-name="T12">Description</text:span></text:p>
          </table:table-cell>
        </table:table-row>
        <table:table-row table:style-name="Table15.1">
          <table:table-cell table:style-name="Table15.A1" office:value-type="string">
            <text:p text:style-name="Standard"><text:a xlink:type="simple" xlink:href="https://www.find-tender.service.gov.uk/Notice/016672-2025?origin=SearchResults&amp;p=1" text:style-name="ListLabel_20_37" text:visited-style-name="ListLabel_20_37"><text:span text:style-name="T20">Authorised customers</text:span></text:a></text:p>
          </table:table-cell>
          <table:table-cell table:style-name="Table15.A1" office:value-type="string">
            <text:p text:style-name="P15"><text:span text:style-name="T6">Key Information</text:span></text:p>
          </table:table-cell>
          <table:table-cell table:style-name="Table15.A1" office:value-type="string">
            <text:p text:style-name="P15"><text:span text:style-name="T6">The published list of authorised buyers who can use this agreement</text:span></text:p>
          </table:table-cell>
        </table:table-row>
        <table:table-row table:style-name="Table15.1">
          <table:table-cell table:style-name="Table15.A1" office:value-type="string">
            <text:p text:style-name="Standard"><text:a xlink:type="simple" xlink:href="https://www.find-tender.service.gov.uk/Notice/014967-2025?origin=SearchResults&amp;p=1" text:style-name="ListLabel_20_37" text:visited-style-name="ListLabel_20_37"><text:span text:style-name="T20">Find a Tender Contract Notice - RM6347</text:span></text:a></text:p>
          </table:table-cell>
          <table:table-cell table:style-name="Table15.A1" office:value-type="string">
            <text:p text:style-name="P15"><text:span text:style-name="T6">Key Information</text:span></text:p>
          </table:table-cell>
          <table:table-cell table:style-name="Table15.A1" office:value-type="string">
            <text:p text:style-name="P15"><text:span text:style-name="T6">The Find a Tender Contract Notice for this agreement</text:span></text:p>
          </table:table-cell>
        </table:table-row>
        <table:table-row table:style-name="Table15.1">
          <table:table-cell table:style-name="Table15.A1" office:value-type="string">
            <text:p text:style-name="Standard"><text:a xlink:type="simple" xlink:href="https://www.crowncommercial.gov.uk/glossary" text:style-name="ListLabel_20_38" text:visited-style-name="ListLabel_20_38"><text:span text:style-name="T21">procurement terms glossary</text:span></text:a></text:p>
          </table:table-cell>
          <table:table-cell table:style-name="Table15.A1" office:value-type="string">
            <text:p text:style-name="P15"><text:span text:style-name="T6">Key Information</text:span></text:p>
          </table:table-cell>
          <table:table-cell table:style-name="Table15.A1" office:value-type="string">
            <text:p text:style-name="P15"><text:span text:style-name="T6">A glossary of terms that cover wording used in the procurement space</text:span></text:p>
          </table:table-cell>
        </table:table-row>
        <table:table-row table:style-name="Table15.1">
          <table:table-cell table:style-name="Table15.A1" office:value-type="string">
            <text:p text:style-name="Standard"><text:a xlink:type="simple" xlink:href="https://www.crowncommercial.gov.uk/news/?&amp;categories=168&amp;page=1" text:style-name="ListLabel_20_38" text:visited-style-name="ListLabel_20_38"><text:span text:style-name="T21">procurement essentials articles</text:span></text:a></text:p>
          </table:table-cell>
          <table:table-cell table:style-name="Table15.A1" office:value-type="string">
            <text:p text:style-name="P15"><text:span text:style-name="T6">Key Information</text:span></text:p>
          </table:table-cell>
          <table:table-cell table:style-name="Table15.A1" office:value-type="string">
            <text:p text:style-name="P15"><text:span text:style-name="T6">Useful guidance on the essentials to procurement</text:span></text:p>
          </table:table-cell>
        </table:table-row>
        <table:table-row table:style-name="Table15.1">
          <table:table-cell table:style-name="Table15.A1" office:value-type="string">
            <text:p text:style-name="P17"><text:a xlink:type="simple" xlink:href="https://www.crowncommercial.gov.uk/agreements/RM6347" text:style-name="ListLabel_20_38" text:visited-style-name="ListLabel_20_38"><text:span text:style-name="T21">agreement website</text:span></text:a></text:p>
          </table:table-cell>
          <table:table-cell table:style-name="Table15.A1" office:value-type="string">
            <text:p text:style-name="P15"><text:span text:style-name="T6">Suppliers</text:span></text:p>
          </table:table-cell>
          <table:table-cell table:style-name="Table15.A1" office:value-type="string">
            <text:p text:style-name="P15"><text:span text:style-name="T6">the RM6347 landing page</text:span></text:p>
          </table:table-cell>
        </table:table-row>
        <table:table-row table:style-name="Table15.1">
          <table:table-cell table:style-name="Table15.A1" office:value-type="string">
            <text:p text:style-name="P4"><text:a xlink:type="simple" xlink:href="https://www.gov.uk/government/publications/procurement-policy-note-0621-taking-account-of-carbon-reduction-plans-in-the-procurement-of-major-government-contracts" text:style-name="ListLabel_20_38" text:visited-style-name="ListLabel_20_38"><text:span text:style-name="T21">PPN 06/21</text:span></text:a></text:p>
          </table:table-cell>
          <table:table-cell table:style-name="Table15.A1" office:value-type="string">
            <text:p text:style-name="P15"><text:span text:style-name="T6">Supplier Checks</text:span></text:p>
          </table:table-cell>
          <table:table-cell table:style-name="Table15.A1" office:value-type="string">
            <text:p text:style-name="P15"><text:span text:style-name="T6">the carbon reduction plan PPN</text:span></text:p>
          </table:table-cell>
        </table:table-row>
        <table:table-row table:style-name="Table15.1">
          <table:table-cell table:style-name="Table15.A1" office:value-type="string">
            <text:p text:style-name="P4"><text:a xlink:type="simple" xlink:href="https://www.gov.uk/government/collections/sustainable-procurement-the-government-buying-standards-gbs#specifications-for-the-gbs,-listed-by-sector" text:style-name="ListLabel_20_38" text:visited-style-name="ListLabel_20_38"><text:span text:style-name="T21">Sustainable Procurement</text:span></text:a></text:p>
          </table:table-cell>
          <table:table-cell table:style-name="Table15.A1" office:value-type="string">
            <text:p text:style-name="P15"><text:span text:style-name="T6">Supplier Checks</text:span></text:p>
          </table:table-cell>
          <table:table-cell table:style-name="Table15.A1" office:value-type="string">
            <text:p text:style-name="P15"><text:span text:style-name="T6">Government buying standards</text:span></text:p>
          </table:table-cell>
        </table:table-row>
      </table:table>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vg:font-family="'Noto Sans'" style:font-adornments="Regular" style:font-pitch="variable"/>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0" style:display-name="ListLabel 20"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21" style:display-name="ListLabel 21"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2" style:display-name="ListLabel 22"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3" style:display-name="ListLabel 2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4" style:display-name="ListLabel 24"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5" style:display-name="ListLabel 2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6" style:display-name="ListLabel 2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7" style:display-name="ListLabel 2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8" style:display-name="ListLabel 28" style:family="text">
      <style:text-properties fo:font-size="12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ListLabel_20_37" style:display-name="ListLabel 37" style:family="text">
      <style:text-properties fo:color="#1155cc" fo:font-size="12pt" style:text-underline-style="solid" style:text-underline-width="auto" style:text-underline-color="font-color" style:font-size-asian="12pt" style:font-size-complex="12pt" fo:background-color="#ffffff"/>
    </style:style>
    <style:style style:name="ListLabel_20_38" style:display-name="ListLabel 38" style:family="text">
      <style:text-properties fo:color="#1155cc" fo:font-size="12pt" style:text-underline-style="solid" style:text-underline-width="auto" style:text-underline-color="font-color" style:font-size-asian="12pt" style:font-size-complex="12pt"/>
    </style:style>
    <style:style style:name="ListLabel_20_39" style:display-name="ListLabel 39" style:family="text">
      <style:text-properties fo:font-size="12pt" style:font-size-asian="12pt" style:font-size-complex="12pt"/>
    </style:style>
    <style:style style:name="ListLabel_20_40" style:display-name="ListLabel 40" style:family="text">
      <style:text-properties fo:color="#0b0c0c" fo:font-size="12pt"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Title">
      <style:paragraph-properties fo:margin-left="-0.8854in" fo:margin-right="0in" fo:keep-together="auto" fo:text-indent="0in" style:auto-text-indent="false" fo:keep-with-next="auto"/>
    </style:style>
    <style:page-layout style:name="Mpm1">
      <style:page-layout-properties fo:page-width="8.2681in" fo:page-height="11.6929in" style:num-format="1" style:print-orientation="portrait" fo:margin-top="0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style:page-layout style:name="Mpm2">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text:bookmark text:name="_heading=h.hwikl1bjaj77"/></text:p>
      </style:header>
      <style:footer>
        <text:p text:style-name="Standard"/>
      </style:footer>
    </style:master-page>
    <style:master-page style:name="Converted1" style:page-layout-name="Mpm2">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5" meta:image-count="10" meta:object-count="0" meta:page-count="19" meta:paragraph-count="442" meta:word-count="5377" meta:character-count="35000" meta:non-whitespace-character-count="29978"/>
    <meta:generator>LibreOfficeDev/6.0.5.2$Linux_X86_64 LibreOffice_project/</meta:generator>
  </office:meta>
</office:document-meta>
</file>