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596000004FC7A599263631172ED.png" manifest:media-type="image/png"/>
  <manifest:file-entry manifest:full-path="Pictures/10000000000002530000026C03E0F0A25961B9EF.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style:font-face style:name="Times New Roman1" svg:font-family="'Times New Roman'" style:font-family-generic="system" style:font-pitch="variable"/>
  </office:font-face-decls>
  <office:automatic-styles>
    <style:style style:name="Table1" style:family="table">
      <style:table-properties style:width="6.2604in" fo:margin-left="-0.075in" fo:margin-top="0in" fo:margin-bottom="0in" table:align="left"/>
    </style:style>
    <style:style style:name="Table1.A" style:family="table-column">
      <style:table-column-properties style:column-width="1.8431in"/>
    </style:style>
    <style:style style:name="Table1.B" style:family="table-column">
      <style:table-column-properties style:column-width="4.4167in"/>
    </style:style>
    <style:style style:name="Table1.1" style:family="table-row">
      <style:table-row-properties style:min-row-height="0.35in" fo:keep-together="always"/>
    </style:style>
    <style:style style:name="Table1.A1" style:family="table-cell">
      <style:table-cell-properties style:vertical-align="middle" fo:padding="0.1in" fo:border-left="none" fo:border-right="none" fo:border-top="none" fo:border-bottom="0.5pt solid #d0cece"/>
    </style:style>
    <style:style style:name="Table1.2" style:family="table-row">
      <style:table-row-properties style:min-row-height="0.1576in" fo:keep-together="always"/>
    </style:style>
    <style:style style:name="Table1.A3" style:family="table-cell">
      <style:table-cell-properties style:vertical-align="middle" fo:padding="0.0764in" fo:border-left="none" fo:border-right="none" fo:border-top="none" fo:border-bottom="0.5pt solid #d0cece"/>
    </style:style>
    <style:style style:name="Table1.4" style:family="table-row">
      <style:table-row-properties style:min-row-height="0.2826in" fo:keep-together="always"/>
    </style:style>
    <style:style style:name="Table1.A4" style:family="table-cell">
      <style:table-cell-properties style:vertical-align="middle" fo:padding="0.1in" fo:border-left="none" fo:border-right="none" fo:border-top="0.5pt solid #d0cece" fo:border-bottom="0.5pt solid #d0cece"/>
    </style:style>
    <style:style style:name="Table1.5" style:family="table-row">
      <style:table-row-properties fo:keep-together="always"/>
    </style:style>
    <style:style style:name="Table1.6" style:family="table-row">
      <style:table-row-properties style:min-row-height="0.2528in" fo:keep-together="always"/>
    </style:style>
    <style:style style:name="Table1.8" style:family="table-row">
      <style:table-row-properties style:min-row-height="0.5236in" fo:keep-together="always"/>
    </style:style>
    <style:style style:name="Table1.9" style:family="table-row">
      <style:table-row-properties style:min-row-height="0.5674in" fo:keep-together="always"/>
    </style:style>
    <style:style style:name="Table1.10" style:family="table-row">
      <style:table-row-properties style:min-row-height="0.5847in" fo:keep-together="always"/>
    </style:style>
    <style:style style:name="Table1.12" style:family="table-row">
      <style:table-row-properties style:min-row-height="0.2424in" fo:keep-together="always"/>
    </style:style>
    <style:style style:name="Table1.15" style:family="table-row">
      <style:table-row-properties style:min-row-height="0.6069in" fo:keep-together="always"/>
    </style:style>
    <style:style style:name="Table1.A15" style:family="table-cell">
      <style:table-cell-properties style:vertical-align="middle" fo:padding="0.1in" fo:border-left="none" fo:border-right="none" fo:border-top="0.5pt solid #d0cece" fo:border-bottom="none"/>
    </style:style>
    <style:style style:name="Table1.16" style:family="table-row">
      <style:table-row-properties style:min-row-height="0.8382in" fo:keep-together="always"/>
    </style:style>
    <style:style style:name="Table2" style:family="table">
      <style:table-properties style:width="6.3958in" fo:margin-left="-0.0694in" fo:margin-top="0in" fo:margin-bottom="0in" table:align="left"/>
    </style:style>
    <style:style style:name="Table2.A" style:family="table-column">
      <style:table-column-properties style:column-width="0.7806in"/>
    </style:style>
    <style:style style:name="Table2.B" style:family="table-column">
      <style:table-column-properties style:column-width="1.9271in"/>
    </style:style>
    <style:style style:name="Table2.C" style:family="table-column">
      <style:table-column-properties style:column-width="3.6882in"/>
    </style:style>
    <style:style style:name="Table2.1" style:family="table-row">
      <style:table-row-properties style:min-row-height="0.35in" fo:keep-together="always"/>
    </style:style>
    <style:style style:name="Table2.A1" style:family="table-cell">
      <style:table-cell-properties fo:padding="0.0694in" fo:border-left="none" fo:border-right="none" fo:border-top="none" fo:border-bottom="1pt solid #96989a"/>
    </style:style>
    <style:style style:name="Table2.A2" style:family="table-cell">
      <style:table-cell-properties fo:padding="0.0694in" fo:border-left="none" fo:border-right="none" fo:border-top="1pt solid #96989a" fo:border-bottom="1pt solid #96989a"/>
    </style:style>
    <style:style style:name="Table3" style:family="table">
      <style:table-properties style:width="6.5in" fo:margin-left="0in" fo:margin-top="0in" fo:margin-bottom="0in" table:align="left"/>
    </style:style>
    <style:style style:name="Table3.A" style:family="table-column">
      <style:table-column-properties style:column-width="1.2389in"/>
    </style:style>
    <style:style style:name="Table3.B" style:family="table-column">
      <style:table-column-properties style:column-width="2.5521in"/>
    </style:style>
    <style:style style:name="Table3.C" style:family="table-column">
      <style:table-column-properties style:column-width="2.709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Table3.2" style:family="table-row">
      <style:table-row-properties style:min-row-height="1.7188in" fo:keep-together="auto"/>
    </style:style>
    <style:style style:name="Table3.3" style:family="table-row">
      <style:table-row-properties style:min-row-height="2.3201in" fo:keep-together="auto"/>
    </style:style>
    <style:style style:name="Table3.4" style:family="table-row">
      <style:table-row-properties style:min-row-height="2.75in" fo:keep-together="auto"/>
    </style:style>
    <style:style style:name="Table4" style:family="table">
      <style:table-properties style:width="6.5in" fo:margin-left="0in" fo:margin-top="0in" fo:margin-bottom="0in" table:align="left"/>
    </style:style>
    <style:style style:name="Table4.A" style:family="table-column">
      <style:table-column-properties style:column-width="1.375in"/>
    </style:style>
    <style:style style:name="Table4.B" style:family="table-column">
      <style:table-column-properties style:column-width="2.4375in"/>
    </style:style>
    <style:style style:name="Table4.C" style:family="table-column">
      <style:table-column-properties style:column-width="2.6875in"/>
    </style:style>
    <style:style style:name="Table4.1" style:family="table-row">
      <style:table-row-properties fo:keep-together="auto"/>
    </style:style>
    <style:style style:name="Table4.A1" style:family="table-cell">
      <style:table-cell-properties style:vertical-align="" fo:padding="0.0694in" fo:border="1pt solid #000000"/>
    </style:style>
    <style:style style:name="Table4.2" style:family="table-row">
      <style:table-row-properties style:min-row-height="1.7972in" fo:keep-together="auto"/>
    </style:style>
    <style:style style:name="Table4.3" style:family="table-row">
      <style:table-row-properties style:min-row-height="2.6597in" fo:keep-together="auto"/>
    </style:style>
    <style:style style:name="Table4.5" style:family="table-row">
      <style:table-row-properties style:min-row-height="0.9826in" fo:keep-together="auto"/>
    </style:style>
    <style:style style:name="Table5" style:family="table">
      <style:table-properties style:width="6.2708in" fo:margin-top="0in" fo:margin-bottom="0in" table:align="center"/>
    </style:style>
    <style:style style:name="Table5.A" style:family="table-column">
      <style:table-column-properties style:column-width="1.0833in"/>
    </style:style>
    <style:style style:name="Table5.B" style:family="table-column">
      <style:table-column-properties style:column-width="5.1146in"/>
    </style:style>
    <style:style style:name="Table5.C" style:family="table-column">
      <style:table-column-properties style:column-width="0.0729in"/>
    </style:style>
    <style:style style:name="Table5.1" style:family="table-row">
      <style:table-row-properties fo:keep-together="always"/>
    </style:style>
    <style:style style:name="Table5.A1" style:family="table-cell">
      <style:table-cell-properties style:vertical-align="middle" fo:padding="0.1in" fo:border-left="none" fo:border-right="none" fo:border-top="none" fo:border-bottom="0.5pt solid #a0a2a4"/>
    </style:style>
    <style:style style:name="Table5.C1" style:family="table-cell">
      <style:table-cell-properties fo:padding-left="0.0069in" fo:padding-right="0.0069in" fo:padding-top="0in" fo:padding-bottom="0in" fo:border="none"/>
    </style:style>
    <style:style style:name="Table5.2" style:family="table-row">
      <style:table-row-properties style:min-row-height="1.0222in" fo:keep-together="always"/>
    </style:style>
    <style:style style:name="Table5.A2" style:family="table-cell">
      <style:table-cell-properties style:vertical-align="middle" fo:padding="0.1in" fo:border-left="none" fo:border-right="none" fo:border-top="0.5pt solid #a0a2a4" fo:border-bottom="none"/>
    </style:style>
    <style:style style:name="Table5.B2" style:family="table-cell">
      <style:table-cell-properties fo:padding="0.1in" fo:border-left="none" fo:border-right="none" fo:border-top="0.5pt solid #a0a2a4" fo:border-bottom="0.5pt solid #a0a2a4"/>
    </style:style>
    <style:style style:name="Table5.C2" style:family="table-cell">
      <style:table-cell-properties fo:padding-left="0.0069in" fo:padding-right="0.0069in" fo:padding-top="0in" fo:padding-bottom="0in" fo:border="none"/>
    </style:style>
    <style:style style:name="Table5.3" style:family="table-row">
      <style:table-row-properties style:min-row-height="0.6042in" fo:keep-together="always"/>
    </style:style>
    <style:style style:name="Table5.A3" style:family="table-cell">
      <style:table-cell-properties style:vertical-align="middle" fo:padding="0.0396in" fo:border="none"/>
    </style:style>
    <style:style style:name="Table5.B3" style:family="table-cell">
      <style:table-cell-properties style:vertical-align="middle" fo:padding="0.0396in" fo:border-left="none" fo:border-right="none" fo:border-top="0.5pt solid #a0a2a4" fo:border-bottom="0.5pt solid #a0a2a4"/>
    </style:style>
    <style:style style:name="Table5.C3" style:family="table-cell">
      <style:table-cell-properties fo:padding-left="0.0069in" fo:padding-right="0.0069in" fo:padding-top="0in" fo:padding-bottom="0in" fo:border="none"/>
    </style:style>
    <style:style style:name="Table5.4" style:family="table-row">
      <style:table-row-properties style:min-row-height="0.8076in" fo:keep-together="always"/>
    </style:style>
    <style:style style:name="Table5.A4" style:family="table-cell">
      <style:table-cell-properties style:vertical-align="middle" fo:padding="0.1in" fo:border="none"/>
    </style:style>
    <style:style style:name="Table5.B4" style:family="table-cell">
      <style:table-cell-properties fo:padding="0.0799in" fo:border-left="none" fo:border-right="none" fo:border-top="0.5pt solid #a0a2a4" fo:border-bottom="0.5pt solid #a0a2a4"/>
    </style:style>
    <style:style style:name="Table5.C4" style:family="table-cell">
      <style:table-cell-properties fo:padding-left="0.0069in" fo:padding-right="0.0069in" fo:padding-top="0in" fo:padding-bottom="0in" fo:border="none"/>
    </style:style>
    <style:style style:name="Table5.5" style:family="table-row">
      <style:table-row-properties style:min-row-height="0.7972in" fo:keep-together="always"/>
    </style:style>
    <style:style style:name="Table5.B5" style:family="table-cell">
      <style:table-cell-properties fo:padding="0.0799in" fo:border-left="none" fo:border-right="none" fo:border-top="0.5pt solid #a0a2a4" fo:border-bottom="0.5pt solid #a0a2a4"/>
    </style:style>
    <style:style style:name="Table5.C5" style:family="table-cell">
      <style:table-cell-properties fo:padding-left="0.0069in" fo:padding-right="0.0069in" fo:padding-top="0in" fo:padding-bottom="0in" fo:border="none"/>
    </style:style>
    <style:style style:name="Table5.6" style:family="table-row">
      <style:table-row-properties style:min-row-height="1.0729in" fo:keep-together="always"/>
    </style:style>
    <style:style style:name="Table5.B6" style:family="table-cell">
      <style:table-cell-properties fo:padding="0.1in" fo:border-left="none" fo:border-right="none" fo:border-top="0.5pt solid #a0a2a4" fo:border-bottom="0.5pt solid #a0a2a4"/>
    </style:style>
    <style:style style:name="Table5.C6" style:family="table-cell">
      <style:table-cell-properties fo:padding-left="0.0069in" fo:padding-right="0.0069in" fo:padding-top="0in" fo:padding-bottom="0in" fo:border="none"/>
    </style:style>
    <style:style style:name="Table5.7" style:family="table-row">
      <style:table-row-properties style:min-row-height="0.8799in" fo:keep-together="always"/>
    </style:style>
    <style:style style:name="Table5.B7" style:family="table-cell">
      <style:table-cell-properties fo:padding="0.1in" fo:border-left="none" fo:border-right="none" fo:border-top="0.5pt solid #a0a2a4" fo:border-bottom="0.5pt solid #a0a2a4"/>
    </style:style>
    <style:style style:name="Table5.C7" style:family="table-cell">
      <style:table-cell-properties fo:padding-left="0.0069in" fo:padding-right="0.0069in" fo:padding-top="0in" fo:padding-bottom="0in" fo:border="none"/>
    </style:style>
    <style:style style:name="Table5.8" style:family="table-row">
      <style:table-row-properties style:min-row-height="0.7708in" fo:keep-together="always"/>
    </style:style>
    <style:style style:name="Table5.C8" style:family="table-cell">
      <style:table-cell-properties fo:padding-left="0.0069in" fo:padding-right="0.0069in" fo:padding-top="0in" fo:padding-bottom="0in" fo:border="none"/>
    </style:style>
    <style:style style:name="Table5.C9" style:family="table-cell">
      <style:table-cell-properties fo:padding-left="0.0069in" fo:padding-right="0.0069in" fo:padding-top="0in" fo:padding-bottom="0in" fo:border="none"/>
    </style:style>
    <style:style style:name="Table5.10" style:family="table-row">
      <style:table-row-properties style:min-row-height="0.8125in" fo:keep-together="always"/>
    </style:style>
    <style:style style:name="Table5.C10" style:family="table-cell">
      <style:table-cell-properties fo:padding-left="0.0069in" fo:padding-right="0.0069in" fo:padding-top="0in" fo:padding-bottom="0in" fo:border="none"/>
    </style:style>
    <style:style style:name="Table6" style:family="table">
      <style:table-properties style:width="6.2701in" fo:margin-left="0in" fo:margin-top="0in" fo:margin-bottom="0in" fo:break-before="auto" fo:break-after="auto" table:align="left"/>
    </style:style>
    <style:style style:name="Table6.A" style:family="table-column">
      <style:table-column-properties style:column-width="6.2701in"/>
    </style:style>
    <style:style style:name="Table6.1" style:family="table-row">
      <style:table-row-properties fo:keep-together="auto"/>
    </style:style>
    <style:style style:name="Table6.A1" style:family="table-cell">
      <style:table-cell-properties style:vertical-align="" fo:padding="0.0694in" fo:border-left="1.5pt solid #000000" fo:border-right="1.5pt solid #000000" fo:border-top="1.5pt solid #222222" fo:border-bottom="1.5pt solid #000000"/>
    </style:style>
    <style:style style:name="Table7" style:family="table">
      <style:table-properties style:width="6.5625in" fo:margin-left="-0.0694in" fo:margin-top="0in" fo:margin-bottom="0in" table:align="left"/>
    </style:style>
    <style:style style:name="Table7.A" style:family="table-column">
      <style:table-column-properties style:column-width="2.8333in"/>
    </style:style>
    <style:style style:name="Table7.B" style:family="table-column">
      <style:table-column-properties style:column-width="3.7285in"/>
    </style:style>
    <style:style style:name="Table7.1" style:family="table-row">
      <style:table-row-properties style:min-row-height="0.35in" fo:keep-together="always"/>
    </style:style>
    <style:style style:name="Table7.A1" style:family="table-cell">
      <style:table-cell-properties fo:padding="0.0694in" fo:border-left="none" fo:border-right="none" fo:border-top="none" fo:border-bottom="1pt solid #96989a"/>
    </style:style>
    <style:style style:name="Table7.A2" style:family="table-cell">
      <style:table-cell-properties fo:padding="0.0694in" fo:border-left="none" fo:border-right="none" fo:border-top="1pt solid #96989a" fo:border-bottom="1pt solid #96989a"/>
    </style:style>
    <style:style style:name="Table8" style:family="table">
      <style:table-properties style:width="6.5625in" fo:margin-left="-0.0694in" fo:margin-top="0in" fo:margin-bottom="0in" table:align="left"/>
    </style:style>
    <style:style style:name="Table8.A" style:family="table-column">
      <style:table-column-properties style:column-width="2.8333in"/>
    </style:style>
    <style:style style:name="Table8.B" style:family="table-column">
      <style:table-column-properties style:column-width="3.7285in"/>
    </style:style>
    <style:style style:name="Table8.1" style:family="table-row">
      <style:table-row-properties style:min-row-height="0.35in" fo:keep-together="always"/>
    </style:style>
    <style:style style:name="Table8.A1" style:family="table-cell">
      <style:table-cell-properties fo:padding="0.0694in" fo:border-left="none" fo:border-right="none" fo:border-top="none" fo:border-bottom="1pt solid #96989a"/>
    </style:style>
    <style:style style:name="Table8.A2" style:family="table-cell">
      <style:table-cell-properties fo:padding="0.0694in" fo:border-left="none" fo:border-right="none" fo:border-top="1pt solid #96989a" fo:border-bottom="1pt solid #96989a"/>
    </style:style>
    <style:style style:name="Table9" style:family="table">
      <style:table-properties style:width="6.2701in" fo:margin-left="0in" fo:margin-top="0in" fo:margin-bottom="0in" table:align="left"/>
    </style:style>
    <style:style style:name="Table9.A" style:family="table-column">
      <style:table-column-properties style:column-width="6.2701in"/>
    </style:style>
    <style:style style:name="Table9.1" style:family="table-row">
      <style:table-row-properties fo:keep-together="auto"/>
    </style:style>
    <style:style style:name="Table9.A1" style:family="table-cell">
      <style:table-cell-properties style:vertical-align="" fo:padding="0.0694in" fo:border="1.5pt solid #000000"/>
    </style:style>
    <style:style style:name="Table10" style:family="table">
      <style:table-properties style:width="6.2701in" fo:margin-left="0in" fo:margin-top="0in" fo:margin-bottom="0in" table:align="left"/>
    </style:style>
    <style:style style:name="Table10.A" style:family="table-column">
      <style:table-column-properties style:column-width="6.2701in"/>
    </style:style>
    <style:style style:name="Table10.1" style:family="table-row">
      <style:table-row-properties fo:keep-together="auto"/>
    </style:style>
    <style:style style:name="Table10.A1" style:family="table-cell">
      <style:table-cell-properties style:vertical-align="" fo:padding="0.0694in" fo:border="1.5pt solid #000000"/>
    </style:style>
    <style:style style:name="Table11" style:family="table">
      <style:table-properties style:width="6.2701in" fo:margin-left="0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style:vertical-align="" fo:padding="0.0694in" fo:border="1.5pt solid #000000"/>
    </style:style>
    <style:style style:name="P1" style:family="paragraph" style:parent-style-name="Standard">
      <style:paragraph-properties fo:text-align="end" style:justify-single-word="false"/>
    </style:style>
    <style:style style:name="P2" style:family="paragraph" style:parent-style-name="Standard">
      <style:paragraph-properties fo:line-height="150%"/>
    </style:style>
    <style:style style:name="P3" style:family="paragraph" style:parent-style-name="Standard">
      <style:paragraph-properties fo:line-height="150%" fo:orphans="0" fo:widows="0"/>
    </style:style>
    <style:style style:name="P4" style:family="paragraph" style:parent-style-name="Standard">
      <style:paragraph-properties fo:line-height="150%" fo:text-align="center" style:justify-single-word="false"/>
    </style:style>
    <style:style style:name="P5" style:family="paragraph" style:parent-style-name="Standard">
      <style:paragraph-properties fo:line-height="115%"/>
    </style:style>
    <style:style style:name="P6" style:family="paragraph" style:parent-style-name="Standard">
      <style:text-properties fo:font-size="12pt" style:font-size-asian="12pt" style:font-size-complex="12pt"/>
    </style:style>
    <style:style style:name="P7" style:family="paragraph" style:parent-style-name="Standard">
      <style:paragraph-properties fo:line-height="150%"/>
      <style:text-properties fo:font-size="12pt" style:font-size-asian="12pt" style:font-size-complex="12pt"/>
    </style:style>
    <style:style style:name="P8" style:family="paragraph" style:parent-style-name="Standard">
      <style:paragraph-properties fo:line-height="150%" fo:orphans="0" fo:widows="0"/>
      <style:text-properties fo:font-size="12pt" style:font-size-asian="12pt" style:font-size-complex="12pt"/>
    </style:style>
    <style:style style:name="P9" style:family="paragraph" style:parent-style-name="Standard">
      <style:paragraph-properties fo:line-height="150%" fo:text-align="justify" style:justify-single-word="false"/>
      <style:text-properties fo:font-size="12pt" style:font-size-asian="12pt" style:font-size-complex="12pt"/>
    </style:style>
    <style:style style:name="P10" style:family="paragraph" style:parent-style-name="Standard">
      <style:paragraph-properties fo:line-height="150%"/>
      <style:text-properties fo:color="#0b0c0c" fo:font-size="12pt" style:font-size-asian="12pt" style:font-size-complex="12pt"/>
    </style:style>
    <style:style style:name="P11" style:family="paragraph" style:parent-style-name="Standard">
      <style:paragraph-properties fo:margin-top="0in" fo:margin-bottom="0.1252in" loext:contextual-spacing="false" fo:line-height="150%"/>
    </style:style>
    <style:style style:name="P12" style:family="paragraph" style:parent-style-name="Standard">
      <style:paragraph-properties fo:margin-top="0in" fo:margin-bottom="0.1252in" loext:contextual-spacing="false" fo:line-height="150%" fo:text-align="center" style:justify-single-word="false"/>
    </style:style>
    <style:style style:name="P13" style:family="paragraph" style:parent-style-name="Standard">
      <style:paragraph-properties fo:margin-top="0in" fo:margin-bottom="0.1252in" loext:contextual-spacing="false" fo:line-height="150%" fo:text-align="justify" style:justify-single-word="false"/>
    </style:style>
    <style:style style:name="P14" style:family="paragraph" style:parent-style-name="Standard">
      <style:paragraph-properties fo:margin-top="0in" fo:margin-bottom="0.139in" loext:contextual-spacing="false" fo:line-height="150%"/>
    </style:style>
    <style:style style:name="P15" style:family="paragraph" style:parent-style-name="Standard">
      <style:paragraph-properties fo:margin-top="0in" fo:margin-bottom="0.139in" loext:contextual-spacing="false" fo:line-height="150%" fo:orphans="0" fo:widows="0"/>
    </style:style>
    <style:style style:name="P16" style:family="paragraph" style:parent-style-name="Standard">
      <style:paragraph-properties fo:margin-top="0in" fo:margin-bottom="0.139in" loext:contextual-spacing="false" fo:line-height="150%"/>
      <style:text-properties fo:font-size="12pt" fo:font-weight="bold" style:font-size-asian="12pt" style:font-weight-asian="bold" style:font-size-complex="12pt" style:font-weight-complex="bold"/>
    </style:style>
    <style:style style:name="P17" style:family="paragraph" style:parent-style-name="Standard">
      <style:paragraph-properties fo:margin-top="0in" fo:margin-bottom="0in" loext:contextual-spacing="false" fo:line-height="150%"/>
    </style:style>
    <style:style style:name="P18" style:family="paragraph" style:parent-style-name="Standard">
      <style:paragraph-properties fo:margin-top="0in" fo:margin-bottom="0in" loext:contextual-spacing="false" fo:line-height="150%" fo:text-align="center" style:justify-single-word="false"/>
    </style:style>
    <style:style style:name="P19" style:family="paragraph" style:parent-style-name="Standard">
      <style:paragraph-properties fo:margin-top="0in" fo:margin-bottom="0in" loext:contextual-spacing="false" fo:line-height="150%" fo:orphans="0" fo:widows="0"/>
    </style:style>
    <style:style style:name="P20" style:family="paragraph" style:parent-style-name="Standard">
      <style:paragraph-properties fo:margin-top="0in" fo:margin-bottom="0in" loext:contextual-spacing="false" fo:line-height="115%" fo:keep-together="always" fo:keep-with-next="always"/>
    </style:style>
    <style:style style:name="P21" style:family="paragraph" style:parent-style-name="Standard">
      <style:paragraph-properties fo:line-height="150%" fo:keep-together="always" fo:keep-with-next="always"/>
    </style:style>
    <style:style style:name="P22" style:family="paragraph" style:parent-style-name="Standard">
      <style:paragraph-properties fo:line-height="115%" fo:keep-together="always" fo:keep-with-next="always"/>
    </style:style>
    <style:style style:name="P23" style:family="paragraph" style:parent-style-name="Standard">
      <style:paragraph-properties fo:margin-top="0.1665in" fo:margin-bottom="0.1665in" loext:contextual-spacing="false" fo:line-height="150%"/>
    </style:style>
    <style:style style:name="P24" style:family="paragraph" style:parent-style-name="Standard" style:list-style-name="WWNum15">
      <style:paragraph-properties fo:margin-left="0.5in" fo:margin-right="0in" fo:margin-top="0.1665in" fo:margin-bottom="0.1252in" loext:contextual-spacing="false" fo:line-height="150%" fo:text-indent="-0.25in" style:auto-text-indent="false"/>
    </style:style>
    <style:style style:name="P25" style:family="paragraph" style:parent-style-name="Standard" style:list-style-name="WWNum15">
      <style:paragraph-properties fo:margin-left="0.5in" fo:margin-right="0in" fo:margin-top="0in" fo:margin-bottom="0.1665in" loext:contextual-spacing="false" fo:line-height="150%" fo:text-indent="-0.25in" style:auto-text-indent="false"/>
    </style:style>
    <style:style style:name="P26" style:family="paragraph" style:parent-style-name="Standard" style:list-style-name="WWNum13">
      <style:paragraph-properties fo:margin-left="0.5in" fo:margin-right="0in" fo:margin-top="0in" fo:margin-bottom="0.1665in" loext:contextual-spacing="false" fo:line-height="150%" fo:text-indent="-0.25in" style:auto-text-indent="false"/>
    </style:style>
    <style:style style:name="P27" style:family="paragraph" style:parent-style-name="Standard" style:list-style-name="WWNum3">
      <style:paragraph-properties fo:margin-left="0.5in" fo:margin-right="0in" fo:margin-top="0in" fo:margin-bottom="0.1665in" loext:contextual-spacing="false" fo:line-height="150%" fo:text-indent="-0.25in" style:auto-text-indent="false"/>
    </style:style>
    <style:style style:name="P28" style:family="paragraph" style:parent-style-name="Standard" style:list-style-name="WWNum2">
      <style:paragraph-properties fo:margin-left="0.5in" fo:margin-right="0in" fo:margin-top="0in" fo:margin-bottom="0.1665in" loext:contextual-spacing="false" fo:line-height="150%" fo:text-indent="-0.25in" style:auto-text-indent="false"/>
    </style:style>
    <style:style style:name="P29" style:family="paragraph" style:parent-style-name="Standard" style:list-style-name="WWNum9">
      <style:paragraph-properties fo:margin-left="0.5in" fo:margin-right="0in" fo:margin-top="0in" fo:margin-bottom="0.1665in" loext:contextual-spacing="false" fo:line-height="150%" fo:text-indent="-0.25in" style:auto-text-indent="false"/>
    </style:style>
    <style:style style:name="P30" style:family="paragraph" style:parent-style-name="Standard" style:list-style-name="WWNum11">
      <style:paragraph-properties fo:margin-left="0.5in" fo:margin-right="0in" fo:margin-top="0in" fo:margin-bottom="0in" loext:contextual-spacing="false" fo:line-height="150%" fo:text-indent="-0.25in" style:auto-text-indent="false"/>
    </style:style>
    <style:style style:name="P31" style:family="paragraph" style:parent-style-name="Standard" style:list-style-name="WWNum8">
      <style:paragraph-properties fo:margin-left="0.5in" fo:margin-right="0in" fo:margin-top="0in" fo:margin-bottom="0in" loext:contextual-spacing="false" fo:line-height="150%" fo:text-indent="-0.25in" style:auto-text-indent="false"/>
    </style:style>
    <style:style style:name="P32" style:family="paragraph" style:parent-style-name="Standard" style:list-style-name="WWNum10">
      <style:paragraph-properties fo:margin-left="0.5in" fo:margin-right="0in" fo:margin-top="0in" fo:margin-bottom="0in" loext:contextual-spacing="false" fo:line-height="150%" fo:text-indent="-0.25in" style:auto-text-indent="false"/>
    </style:style>
    <style:style style:name="P33" style:family="paragraph" style:parent-style-name="Standard" style:list-style-name="WWNum1">
      <style:paragraph-properties fo:margin-left="0.5in" fo:margin-right="0in" fo:margin-top="0in" fo:margin-bottom="0in" loext:contextual-spacing="false" fo:line-height="150%" fo:text-indent="-0.25in" style:auto-text-indent="false"/>
    </style:style>
    <style:style style:name="P34" style:family="paragraph" style:parent-style-name="Standard" style:list-style-name="WWNum14">
      <style:paragraph-properties fo:margin-left="0.5in" fo:margin-right="0in" fo:margin-top="0in" fo:margin-bottom="0in" loext:contextual-spacing="false" fo:line-height="150%" fo:orphans="0" fo:widows="0" fo:text-indent="-0.25in" style:auto-text-indent="false"/>
    </style:style>
    <style:style style:name="P35" style:family="paragraph" style:parent-style-name="Standard" style:list-style-name="WWNum13">
      <style:paragraph-properties fo:margin-left="0.5in" fo:margin-right="0in" fo:margin-top="0in" fo:margin-bottom="0in" loext:contextual-spacing="false" fo:line-height="150%" fo:text-indent="-0.25in" style:auto-text-indent="false"/>
    </style:style>
    <style:style style:name="P36" style:family="paragraph" style:parent-style-name="Standard" style:list-style-name="WWNum3">
      <style:paragraph-properties fo:margin-left="0.5in" fo:margin-right="0in" fo:margin-top="0in" fo:margin-bottom="0in" loext:contextual-spacing="false" fo:line-height="150%" fo:text-indent="-0.25in" style:auto-text-indent="false"/>
    </style:style>
    <style:style style:name="P37" style:family="paragraph" style:parent-style-name="Standard" style:list-style-name="WWNum2">
      <style:paragraph-properties fo:margin-left="0.5in" fo:margin-right="0in" fo:margin-top="0in" fo:margin-bottom="0in" loext:contextual-spacing="false" fo:line-height="150%" fo:text-indent="-0.25in" style:auto-text-indent="false"/>
    </style:style>
    <style:style style:name="P38" style:family="paragraph" style:parent-style-name="Standard" style:list-style-name="WWNum9">
      <style:paragraph-properties fo:margin-left="0.5in" fo:margin-right="0in" fo:margin-top="0in" fo:margin-bottom="0in" loext:contextual-spacing="false" fo:line-height="150%" fo:text-indent="-0.25in" style:auto-text-indent="false"/>
    </style:style>
    <style:style style:name="P39" style:family="paragraph" style:parent-style-name="Standard" style:list-style-name="WWNum5">
      <style:paragraph-properties fo:margin-left="0.5in" fo:margin-right="0in" fo:margin-top="0in" fo:margin-bottom="0in" loext:contextual-spacing="false" fo:line-height="150%" fo:text-indent="-0.25in" style:auto-text-indent="false"/>
    </style:style>
    <style:style style:name="P40" style:family="paragraph" style:parent-style-name="Standard" style:list-style-name="WWNum11">
      <style:paragraph-properties fo:margin-left="0.5in" fo:margin-right="0in" fo:margin-top="0in" fo:margin-bottom="0.1252in" loext:contextual-spacing="false" fo:line-height="150%" fo:text-indent="-0.25in" style:auto-text-indent="false"/>
    </style:style>
    <style:style style:name="P41" style:family="paragraph" style:parent-style-name="Standard" style:list-style-name="WWNum8">
      <style:paragraph-properties fo:margin-left="0.5in" fo:margin-right="0in" fo:margin-top="0in" fo:margin-bottom="0.1252in" loext:contextual-spacing="false" fo:line-height="150%" fo:text-indent="-0.25in" style:auto-text-indent="false"/>
    </style:style>
    <style:style style:name="P42" style:family="paragraph" style:parent-style-name="Standard" style:list-style-name="WWNum10">
      <style:paragraph-properties fo:margin-left="0.5in" fo:margin-right="0in" fo:margin-top="0in" fo:margin-bottom="0.1252in" loext:contextual-spacing="false" fo:line-height="150%" fo:text-indent="-0.25in" style:auto-text-indent="false"/>
    </style:style>
    <style:style style:name="P43" style:family="paragraph" style:parent-style-name="Standard" style:list-style-name="WWNum1">
      <style:paragraph-properties fo:margin-left="0.5in" fo:margin-right="0in" fo:margin-top="0in" fo:margin-bottom="0.1252in" loext:contextual-spacing="false" fo:line-height="150%" fo:text-indent="-0.25in" style:auto-text-indent="false"/>
    </style:style>
    <style:style style:name="P44" style:family="paragraph" style:parent-style-name="Standard" style:list-style-name="WWNum12">
      <style:paragraph-properties fo:margin-left="0.5in" fo:margin-right="0in" fo:margin-top="0in" fo:margin-bottom="0.1252in" loext:contextual-spacing="false" fo:line-height="150%" fo:text-indent="-0.25in" style:auto-text-indent="false"/>
    </style:style>
    <style:style style:name="P45" style:family="paragraph" style:parent-style-name="Standard" style:list-style-name="WWNum5">
      <style:paragraph-properties fo:margin-left="0.5in" fo:margin-right="0in" fo:margin-top="0in" fo:margin-bottom="0.1252in" loext:contextual-spacing="false" fo:line-height="150%" fo:text-indent="-0.25in" style:auto-text-indent="false"/>
    </style:style>
    <style:style style:name="P46" style:family="paragraph" style:parent-style-name="Standard" style:list-style-name="WWNum7">
      <style:paragraph-properties fo:margin-left="0.5in" fo:margin-right="0in" fo:margin-top="0in" fo:margin-bottom="0.1252in" loext:contextual-spacing="false" fo:line-height="150%" fo:text-indent="-0.25in" style:auto-text-indent="false"/>
    </style:style>
    <style:style style:name="P47" style:family="paragraph" style:parent-style-name="Standard" style:list-style-name="WWNum14">
      <style:paragraph-properties fo:margin-left="0.5in" fo:margin-right="0in" fo:margin-top="0in" fo:margin-bottom="0.139in" loext:contextual-spacing="false" fo:line-height="150%" fo:orphans="0" fo:widows="0" fo:text-indent="-0.25in" style:auto-text-indent="false"/>
    </style:style>
    <style:style style:name="P48" style:family="paragraph" style:parent-style-name="Standard" style:list-style-name="WWNum6">
      <style:paragraph-properties fo:margin-left="0.5in" fo:margin-right="0in" fo:line-height="150%" fo:orphans="0" fo:widows="0" fo:text-indent="-0.25in" style:auto-text-indent="false"/>
    </style:style>
    <style:style style:name="P49"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50" style:family="paragraph" style:parent-style-name="Standard">
      <style:paragraph-properties fo:margin-left="0in" fo:margin-right="0in" fo:margin-top="0in" fo:margin-bottom="0.1252in" loext:contextual-spacing="false" fo:line-height="150%" fo:text-indent="0in" style:auto-text-indent="false"/>
    </style:style>
    <style:style style:name="P51" style:family="paragraph" style:parent-style-name="Standard">
      <loext:graphic-properties draw:fill="solid" draw:fill-color="#ffffff"/>
      <style:paragraph-properties fo:margin-left="0in" fo:margin-right="0in" fo:margin-top="0in" fo:margin-bottom="0.1252in" loext:contextual-spacing="false" fo:line-height="150%" fo:text-indent="0in" style:auto-text-indent="false" fo:background-color="#ffffff"/>
    </style:style>
    <style:style style:name="P52" style:family="paragraph" style:parent-style-name="Standard">
      <style:paragraph-properties fo:margin-left="0in" fo:margin-right="0in" fo:margin-top="0in" fo:margin-bottom="0.139in" loext:contextual-spacing="false" fo:line-height="150%" fo:orphans="0" fo:widows="0" fo:text-indent="0in" style:auto-text-indent="false"/>
    </style:style>
    <style:style style:name="P53" style:family="paragraph" style:parent-style-name="Standard">
      <loext:graphic-properties draw:fill="solid" draw:fill-color="#ffffff"/>
      <style:paragraph-properties fo:margin-left="0in" fo:margin-right="0in" fo:margin-top="0.1665in" fo:margin-bottom="0.1665in" loext:contextual-spacing="false" fo:line-height="150%" fo:text-indent="0in" style:auto-text-indent="false" fo:background-color="#ffffff"/>
    </style:style>
    <style:style style:name="P54" style:family="paragraph" style:parent-style-name="Standard">
      <style:paragraph-properties fo:margin-left="0.75in" fo:margin-right="0in" fo:margin-top="0in" fo:margin-bottom="0.1252in" loext:contextual-spacing="false" fo:line-height="150%" fo:text-align="justify" style:justify-single-word="false" fo:text-indent="-0.25in" style:auto-text-indent="false"/>
    </style:style>
    <style:style style:name="P55" style:family="paragraph" style:parent-style-name="Standard">
      <style:paragraph-properties fo:margin-top="0in" fo:margin-bottom="0.1665in" loext:contextual-spacing="false" fo:line-height="150%"/>
    </style:style>
    <style:style style:name="P56" style:family="paragraph" style:parent-style-name="Heading_20_1" style:master-page-name="Converted1">
      <style:paragraph-properties style:page-number="auto"/>
    </style:style>
    <style:style style:name="P57" style:family="paragraph" style:parent-style-name="Heading_20_3" style:list-style-name="WWNum4">
      <style:paragraph-properties>
        <style:tab-stops>
          <style:tab-stop style:position="0in"/>
        </style:tab-stops>
      </style:paragraph-properties>
    </style:style>
    <style:style style:name="P58" style:family="paragraph" style:parent-style-name="Heading_20_3">
      <style:paragraph-properties fo:line-height="150%"/>
    </style:style>
    <style:style style:name="P59" style:family="paragraph" style:parent-style-name="Heading_20_3">
      <style:text-properties fo:color="#0b0c0c" fo:font-size="4pt" style:font-size-asian="4pt" style:font-size-complex="4pt" fo:background-color="#ffffff"/>
    </style:style>
    <style:style style:name="P60" style:family="paragraph" style:parent-style-name="Heading_20_3">
      <style:paragraph-properties fo:margin-top="0in" fo:margin-bottom="0.1252in" loext:contextual-spacing="false" fo:line-height="150%"/>
    </style:style>
    <style:style style:name="P61" style:family="paragraph" style:parent-style-name="Heading_20_3">
      <style:paragraph-properties fo:margin-top="0.139in" fo:margin-bottom="0.1252in" loext:contextual-spacing="false" fo:line-height="100%"/>
    </style:style>
    <style:style style:name="P62" style:family="paragraph" style:parent-style-name="Heading_20_3">
      <style:paragraph-properties fo:margin-top="0.1945in" fo:margin-bottom="0.0555in" loext:contextual-spacing="false" fo:line-height="100%" fo:keep-together="auto" fo:keep-with-next="auto"/>
    </style:style>
    <style:style style:name="P63" style:family="paragraph" style:parent-style-name="Heading_20_3">
      <loext:graphic-properties draw:fill="solid" draw:fill-color="#ffffff"/>
      <style:paragraph-properties fo:margin-top="0.1665in" fo:margin-bottom="0.1665in" loext:contextual-spacing="false" fo:line-height="150%" fo:background-color="#ffffff"/>
    </style:style>
    <style:style style:name="P64" style:family="paragraph" style:parent-style-name="Heading_20_4">
      <style:paragraph-properties fo:margin-top="0in" fo:margin-bottom="0in" loext:contextual-spacing="false" fo:line-height="100%"/>
    </style:style>
    <style:style style:name="P65" style:family="paragraph" style:parent-style-name="Heading_20_4">
      <style:paragraph-properties fo:margin-top="0in" fo:margin-bottom="0.028in" loext:contextual-spacing="false" fo:line-height="115%" fo:keep-together="auto" fo:keep-with-next="auto"/>
    </style:style>
    <style:style style:name="P66" style:family="paragraph" style:parent-style-name="Heading_20_2">
      <style:paragraph-properties fo:line-height="150%"/>
    </style:style>
    <style:style style:name="P67" style:family="paragraph" style:parent-style-name="Heading_20_2">
      <style:paragraph-properties fo:margin-top="0in" fo:margin-bottom="0.1252in" loext:contextual-spacing="false" fo:line-height="150%"/>
    </style:style>
    <style:style style:name="P68" style:family="paragraph" style:parent-style-name="Heading_20_2">
      <style:paragraph-properties fo:margin-top="0.139in" fo:margin-bottom="0.1252in" loext:contextual-spacing="false" fo:line-height="100%"/>
    </style:style>
    <style:style style:name="P69" style:family="paragraph" style:parent-style-name="Heading_20_2">
      <style:paragraph-properties fo:margin-top="0.1665in" fo:margin-bottom="0.1665in" loext:contextual-spacing="false" fo:line-height="150%"/>
    </style:style>
    <style:style style:name="P70" style:family="paragraph" style:parent-style-name="Heading_20_5">
      <style:paragraph-properties fo:line-height="150%"/>
    </style:style>
    <style:style style:name="P71" style:family="paragraph" style:parent-style-name="Heading_20_5">
      <style:paragraph-properties fo:margin-top="0in" fo:margin-bottom="0.1665in" loext:contextual-spacing="false" fo:line-height="150%"/>
    </style:style>
    <style:style style:name="P72" style:family="paragraph" style:parent-style-name="Title">
      <style:paragraph-properties fo:keep-together="auto" fo:keep-with-next="auto"/>
    </style:style>
    <style:style style:name="P73" style:family="paragraph" style:parent-style-name="Title">
      <style:paragraph-properties fo:line-height="115%" fo:keep-together="auto" fo:keep-with-next="auto"/>
    </style:style>
    <style:style style:name="P74" style:family="paragraph" style:parent-style-name="Title" style:master-page-name="First_20_Page">
      <style:paragraph-properties fo:keep-together="auto" style:page-number="1" fo:keep-with-next="auto"/>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ff"/>
    </style:style>
    <style:style style:name="T4" style:family="text">
      <style:text-properties fo:font-size="12pt" fo:font-weight="bold" style:font-size-asian="12pt" style:font-weight-asian="bold" style:font-size-complex="12pt" style:font-weight-complex="bold"/>
    </style:style>
    <style:style style:name="T5" style:family="text">
      <style:text-properties fo:font-size="12pt" style:text-underline-style="none" style:font-size-asian="12pt" style:font-size-complex="12pt"/>
    </style:style>
    <style:style style:name="T6" style:family="text">
      <style:text-properties fo:font-size="12pt" fo:font-style="italic" style:font-size-asian="12pt" style:font-style-asian="italic" style:font-size-complex="12pt" style:font-style-complex="italic"/>
    </style:style>
    <style:style style:name="T7" style:family="text">
      <style:text-properties fo:color="#0b0c0c" fo:font-size="12pt" style:font-size-asian="12pt" style:font-size-complex="12pt"/>
    </style:style>
    <style:style style:name="T8" style:family="text">
      <style:text-properties fo:color="#0b0c0c" fo:font-size="12pt" style:font-size-asian="12pt" style:font-size-complex="12pt" fo:background-color="#ffffff"/>
    </style:style>
    <style:style style:name="T9" style:family="text">
      <style:text-properties fo:color="#0b0c0c" fo:font-size="12pt" style:font-size-asian="12pt" style:font-size-complex="12pt" fo:background-color="#ffff00"/>
    </style:style>
    <style:style style:name="T10" style:family="text">
      <style:text-properties fo:color="#0b0c0c" fo:font-size="12pt" fo:font-weight="bold" style:font-size-asian="12pt" style:font-weight-asian="bold" style:font-size-complex="12pt" style:font-weight-complex="bold"/>
    </style:style>
    <style:style style:name="T11" style:family="text">
      <style:text-properties fo:color="#0b0c0c" fo:font-size="12pt" fo:font-weight="bold" style:font-size-asian="12pt" style:font-weight-asian="bold" style:font-size-complex="12pt" style:font-weight-complex="bold" fo:background-color="#ffffff"/>
    </style:style>
    <style:style style:name="T12" style:family="text">
      <style:text-properties fo:color="#0b0c0c" fo:font-size="12pt" style:text-underline-style="none" style:font-size-asian="12pt" style:font-size-complex="12pt"/>
    </style:style>
    <style:style style:name="T13" style:family="text">
      <style:text-properties fo:color="#0b0c0c" fo:font-size="14pt" fo:font-weight="bold" style:font-size-asian="14pt" style:font-weight-asian="bold" style:font-size-complex="14pt" style:font-weight-complex="bold"/>
    </style:style>
    <style:style style:name="T14" style:family="text">
      <style:text-properties fo:color="#0b0c0c" fo:font-size="13pt" fo:font-weight="bold" style:font-size-asian="13pt" style:font-weight-asian="bold" style:font-size-complex="13pt" style:font-weight-complex="bold"/>
    </style:style>
    <style:style style:name="T15" style:family="text">
      <style:text-properties fo:color="#0b0c0c"/>
    </style:style>
    <style:style style:name="T16" style:family="text">
      <style:text-properties fo:color="#0b0c0c" fo:font-size="16pt" style:font-size-asian="16pt" style:font-size-complex="16pt"/>
    </style:style>
    <style:style style:name="T17" style:family="text">
      <style:text-properties fo:color="#000000"/>
    </style:style>
    <style:style style:name="T18" style:family="text">
      <style:text-properties fo:color="#000000" fo:font-size="12pt" style:font-size-asian="12pt" style:font-size-complex="12pt" fo:background-color="#ffff00"/>
    </style:style>
    <style:style style:name="T19" style:family="text">
      <style:text-properties fo:color="#000000" fo:font-size="12pt" style:font-size-asian="12pt" style:font-size-complex="12pt"/>
    </style:style>
    <style:style style:name="T20" style:family="text">
      <style:text-properties fo:color="#000000" fo:font-size="13pt" style:font-size-asian="13pt" style:font-size-complex="13pt"/>
    </style:style>
    <style:style style:name="T21" style:family="text">
      <style:text-properties fo:color="#000000" fo:background-color="#ffffff"/>
    </style:style>
    <style:style style:name="T22" style:family="text">
      <style:text-properties fo:color="#1155cc" fo:font-size="12pt" style:text-underline-style="solid" style:text-underline-width="auto" style:text-underline-color="font-color" style:font-size-asian="12pt" style:font-size-complex="12pt"/>
    </style:style>
    <style:style style:name="T23" style:family="text">
      <style:text-properties fo:color="#1155cc" fo:font-size="12pt" style:text-underline-style="solid" style:text-underline-width="auto" style:text-underline-color="font-color" style:font-size-asian="12pt" style:font-size-complex="12pt" fo:background-color="#ffffff"/>
    </style:style>
    <style:style style:name="T24"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T25" style:family="text">
      <style:text-properties fo:color="#9b1a47" fo:font-size="12pt" style:font-size-asian="12pt" style:font-size-complex="12pt"/>
    </style:style>
    <style:style style:name="T26" style:family="text">
      <style:text-properties fo:color="#9b1a47" fo:font-size="8pt" fo:font-style="italic" style:font-size-asian="8pt" style:font-style-asian="italic" style:font-size-complex="8pt" style:font-style-complex="italic"/>
    </style:style>
    <style:style style:name="T27" style:family="text">
      <style:text-properties fo:color="#9b1a47" fo:font-size="14pt" style:font-size-asian="14pt" style:font-size-complex="14pt"/>
    </style:style>
    <style:style style:name="T28" style:family="text">
      <style:text-properties fo:font-size="14pt" style:font-size-asian="14pt" style:font-size-complex="14pt"/>
    </style:style>
    <style:style style:name="T29" style:family="text">
      <style:text-properties fo:font-size="14pt" fo:font-style="italic" style:font-size-asian="14pt" style:font-style-asian="italic" style:font-size-complex="14pt" style:font-style-complex="italic"/>
    </style:style>
    <style:style style:name="T30" style:family="text">
      <style:text-properties fo:font-size="8pt" style:font-size-asian="8pt" style:font-size-complex="8pt"/>
    </style:style>
    <style:style style:name="T31" style:family="text">
      <style:text-properties fo:font-size="18pt" style:font-size-asian="18pt" style:font-size-complex="18pt"/>
    </style:style>
    <style:style style:name="T32" style:family="text">
      <style:text-properties fo:color="#0000ff" fo:font-size="12pt" style:text-underline-style="solid" style:text-underline-width="auto" style:text-underline-color="font-color" style:font-size-asian="12pt" style:font-size-complex="12pt"/>
    </style:style>
    <style:style style:name="T33" style:family="text">
      <style:text-properties style:font-name="Times New Roman" fo:font-size="7pt" style:font-name-asian="Times New Roman1" style:font-size-asian="7pt" style:font-name-complex="Times New Roman1" style:font-size-complex="7pt"/>
    </style:style>
    <style:style style:name="T34" style:family="text">
      <style:text-properties fo:color="#1d70b8" fo:font-size="12pt" style:text-underline-style="solid" style:text-underline-width="auto" style:text-underline-color="font-color" style:font-size-asian="12pt" style:font-size-complex="12pt"/>
    </style:style>
    <style:style style:name="T35" style:family="text">
      <style:text-properties fo:font-weight="bold" style:font-weight-asian="bold" style:font-weight-complex="bold"/>
    </style:style>
    <style:style style:name="T36" style:family="text">
      <style:text-properties fo:font-size="16pt" style:font-size-asian="16pt" style:font-size-complex="16pt"/>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3043in, 0in, -0.3008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1925in, 0in, 0.1925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4"><draw:frame draw:style-name="fr1" draw:name="image1.png" text:anchor-type="char" svg:x="-0.8264in" svg:y="-0.2437in" svg:width="9.1252in" svg:height="9.5043in" draw:z-index="1"><draw:image xlink:href="Pictures/10000000000002530000026C03E0F0A25961B9EF.png" xlink:type="simple" xlink:show="embed" xlink:actuate="onLoad" loext:mime-type="image/png"/></draw:frame></text:p>
      <text:p text:style-name="P72"><text:span text:style-name="T1">Buyer guide </text:span></text:p>
      <text:p text:style-name="P73">RM6374</text:p>
      <text:p text:style-name="P73"><text:bookmark text:name="_u4s8w93yq93j"/>Legal Panel for Public Sector</text:p>
      <text:p text:style-name="P73"><text:bookmark text:name="_2o0vrl5p0dth"/></text:p>
      <text:p text:style-name="P73"><text:bookmark text:name="_lvyvsoq6q5nq"/></text:p>
      <text:p text:style-name="P73"><text:bookmark text:name="_zd6stbtp4zh2"/></text:p>
      <text:p text:style-name="Standard"><text:span text:style-name="T2">Last updated: </text:span><text:span text:style-name="T7">07 August 2026</text:span><text:bookmark text:name="_ja0e92rvkwvw"/></text:p>
      <text:p text:style-name="P56"><draw:frame draw:style-name="fr2" draw:name="image2.png" text:anchor-type="char" svg:x="0.35in" svg:y="9.7028in" svg:width="1.8547in" svg:height="1.502in" draw:z-index="0"><draw:image xlink:href="Pictures/1000020100000596000004FC7A599263631172ED.png" xlink:type="simple" xlink:show="embed" xlink:actuate="onLoad" loext:mime-type="image/png"/></draw:frame><text:bookmark text:name="_30j0zll"/><text:span text:style-name="T17">Key information </text:span></text:p>
      <table:table table:name="Table1" table:style-name="Table1">
        <table:table-column table:style-name="Table1.A"/>
        <table:table-column table:style-name="Table1.B"/>
        <table:table-header-rows>
          <table:table-row table:style-name="Table1.1">
            <table:table-cell table:style-name="Table1.A1" office:value-type="string">
              <text:p text:style-name="P5"><text:span text:style-name="T4">Category</text:span></text:p>
            </table:table-cell>
            <table:table-cell table:style-name="Table1.A1" office:value-type="string">
              <text:p text:style-name="P5"><text:span text:style-name="T4">Description</text:span></text:p>
            </table:table-cell>
          </table:table-row>
        </table:table-header-rows>
        <table:table-row table:style-name="Table1.2">
          <table:table-cell table:style-name="Table1.A1" office:value-type="string">
            <text:p text:style-name="P5"><text:span text:style-name="T4">Agreement ID</text:span></text:p>
          </table:table-cell>
          <table:table-cell table:style-name="Table1.A1" office:value-type="string">
            <text:p text:style-name="P5"><text:span text:style-name="T7">RM6374</text:span></text:p>
          </table:table-cell>
        </table:table-row>
        <table:table-row table:style-name="Table1.2">
          <table:table-cell table:style-name="Table1.A3" office:value-type="string">
            <text:p text:style-name="P5"><text:span text:style-name="T4">Open Contracting Identifier (OCID)</text:span></text:p>
          </table:table-cell>
          <table:table-cell table:style-name="Table1.A3" office:value-type="string">
            <text:p text:style-name="P5"><text:span text:style-name="T8">ocds-h6vhtk-0503d3</text:span><text:span text:style-name="T9"> </text:span></text:p>
          </table:table-cell>
        </table:table-row>
        <table:table-row table:style-name="Table1.4">
          <table:table-cell table:style-name="Table1.A4" office:value-type="string">
            <text:p text:style-name="P5"><text:span text:style-name="T4">Agreement name</text:span></text:p>
          </table:table-cell>
          <table:table-cell table:style-name="Table1.A4" office:value-type="string">
            <text:p text:style-name="P5"><text:span text:style-name="T7">Legal Panel for Public Sector</text:span></text:p>
          </table:table-cell>
        </table:table-row>
        <table:table-row table:style-name="Table1.5">
          <table:table-cell table:style-name="Table1.A4" office:value-type="string">
            <text:p text:style-name="P5"><text:span text:style-name="T4">Agreement type</text:span></text:p>
          </table:table-cell>
          <table:table-cell table:style-name="Table1.A4" office:value-type="string">
            <text:p text:style-name="P5"><text:span text:style-name="T7">Closed framework</text:span></text:p>
          </table:table-cell>
        </table:table-row>
        <table:table-row table:style-name="Table1.6">
          <table:table-cell table:style-name="Table1.A4" office:value-type="string">
            <text:p text:style-name="P5"><text:span text:style-name="T4">Relevant legislation</text:span></text:p>
          </table:table-cell>
          <table:table-cell table:style-name="Table1.A4" office:value-type="string">
            <text:p text:style-name="P5"><text:span text:style-name="T7">Procurement Act 2023 Light Touch Contract</text:span></text:p>
          </table:table-cell>
        </table:table-row>
        <table:table-row table:style-name="Table1.1">
          <table:table-cell table:style-name="Table1.A4" office:value-type="string">
            <text:p text:style-name="P5"><text:span text:style-name="T4">Agreement duration</text:span></text:p>
          </table:table-cell>
          <table:table-cell table:style-name="Table1.A4" office:value-type="string">
            <text:p text:style-name="P5"><text:span text:style-name="T7">3 + 1 + 1 </text:span></text:p>
          </table:table-cell>
        </table:table-row>
        <table:table-row table:style-name="Table1.8">
          <table:table-cell table:style-name="Table1.A4" office:value-type="string">
            <text:p text:style-name="P5"><text:span text:style-name="T4">Start date</text:span></text:p>
          </table:table-cell>
          <table:table-cell table:style-name="Table1.A4" office:value-type="string">
            <text:p text:style-name="P5"><text:span text:style-name="T7">30th July 2026</text:span></text:p>
          </table:table-cell>
        </table:table-row>
        <table:table-row table:style-name="Table1.9">
          <table:table-cell table:style-name="Table1.A4" office:value-type="string">
            <text:p text:style-name="P5"><text:span text:style-name="T4">End date</text:span></text:p>
          </table:table-cell>
          <table:table-cell table:style-name="Table1.A4" office:value-type="string">
            <text:p text:style-name="P5"><text:span text:style-name="T7">29th July 2029</text:span></text:p>
          </table:table-cell>
        </table:table-row>
        <table:table-row table:style-name="Table1.10">
          <table:table-cell table:style-name="Table1.A4" office:value-type="string">
            <text:p text:style-name="P2"><text:span text:style-name="T4">Maximum contract length </text:span></text:p>
          </table:table-cell>
          <table:table-cell table:style-name="Table1.A4" office:value-type="string">
            <text:p text:style-name="P2"><text:span text:style-name="T7">There is no maximum limit on the duration of call-off contracts issued under this agreement</text:span></text:p>
          </table:table-cell>
        </table:table-row>
        <table:table-row table:style-name="Table1.1">
          <table:table-cell table:style-name="Table1.A4" office:value-type="string">
            <text:p text:style-name="P5"><text:span text:style-name="T4">Scope of the agreement</text:span></text:p>
          </table:table-cell>
          <table:table-cell table:style-name="Table1.A4" office:value-type="string">
            <text:p text:style-name="P5"><text:span text:style-name="T7">Provides access to a wide range of legal services</text:span></text:p>
          </table:table-cell>
        </table:table-row>
        <table:table-row table:style-name="Table1.12">
          <table:table-cell table:style-name="Table1.A4" office:value-type="string">
            <text:p text:style-name="P5"><text:span text:style-name="T4">Buying options </text:span></text:p>
          </table:table-cell>
          <table:table-cell table:style-name="Table1.A4" office:value-type="string">
            <text:p text:style-name="P5"><text:span text:style-name="T7">Quote, Award with competition (Single stage, Two stage, Multi-stage) and Rapid Award </text:span></text:p>
          </table:table-cell>
        </table:table-row>
        <table:table-row table:style-name="Table1.1">
          <table:table-cell table:style-name="Table1.A4" office:value-type="string">
            <text:p text:style-name="P5"><text:span text:style-name="T4">Can be used by</text:span></text:p>
          </table:table-cell>
          <table:table-cell table:style-name="Table1.A4" office:value-type="string">
            <text:p text:style-name="P5"><text:span text:style-name="T7">All of the public sector</text:span></text:p>
          </table:table-cell>
        </table:table-row>
        <table:table-row table:style-name="Table1.1">
          <table:table-cell table:style-name="Table1.A4" office:value-type="string">
            <text:p text:style-name="P5"><text:span text:style-name="T4">Contract notice</text:span></text:p>
          </table:table-cell>
          <table:table-cell table:style-name="Table1.A4" office:value-type="string">
            <text:p text:style-name="P5"><text:a xlink:type="simple" xlink:href="https://www.find-tender.service.gov.uk/Notice/011773-2026" text:style-name="ListLabel_20_127" text:visited-style-name="ListLabel_20_127"><text:span text:style-name="T22">PME notice</text:span></text:a><text:span text:style-name="T2"> </text:span></text:p>
            <text:p text:style-name="P5"><text:a xlink:type="simple" xlink:href="https://www.find-tender.service.gov.uk/Notice/015114-2026?origin=SearchResults&amp;p=1" text:style-name="ListLabel_20_127" text:visited-style-name="ListLabel_20_127"><text:span text:style-name="T22">Tender notice</text:span></text:a><text:span text:style-name="T7"> </text:span></text:p>
            <text:p text:style-name="P5"><text:a xlink:type="simple" xlink:href="https://www.find-tender.service.gov.uk/Notice/068462-2026" text:style-name="ListLabel_20_127" text:visited-style-name="ListLabel_20_127"><text:span text:style-name="T22">Contract award notice</text:span></text:a></text:p>
          </table:table-cell>
        </table:table-row>
        <table:table-row table:style-name="Table1.15">
          <table:table-cell table:style-name="Table1.A15" office:value-type="string">
            <text:p text:style-name="P5"><text:span text:style-name="T4">Contact details</text:span></text:p>
          </table:table-cell>
          <table:table-cell table:style-name="Table1.A15" office:value-type="string">
            <text:p text:style-name="P5"><text:span text:style-name="T7">Email: </text:span><text:a xlink:type="simple" xlink:href="mailto:info@gca.gov.uk" text:style-name="ListLabel_20_127" text:visited-style-name="ListLabel_20_127"><text:span text:style-name="T22">info@gca.gov.uk</text:span></text:a><text:span text:style-name="T7"> </text:span></text:p>
            <text:p text:style-name="P5"><text:span text:style-name="T7">Telephone: 0345 410 2222</text:span></text:p>
          </table:table-cell>
        </table:table-row>
        <table:table-row table:style-name="Table1.16">
          <table:table-cell table:style-name="Table1.A15" office:value-type="string">
            <text:p text:style-name="P5"><text:span text:style-name="T4">Guidance </text:span></text:p>
          </table:table-cell>
          <table:table-cell table:style-name="Table1.A15" office:value-type="string">
            <text:p text:style-name="P5"><text:span text:style-name="T2">Check the </text:span><text:a xlink:type="simple" xlink:href="https://www.gca.gov.uk/glossary" text:style-name="ListLabel_20_127" text:visited-style-name="ListLabel_20_127"><text:span text:style-name="T22">procurement terms glossary</text:span></text:a><text:span text:style-name="T2"> for key definitions and the </text:span><text:a xlink:type="simple" xlink:href="https://www.gca.gov.uk/news?categories=168&amp;page=1" text:style-name="ListLabel_20_127" text:visited-style-name="ListLabel_20_127"><text:span text:style-name="T22">Procurement Essentials articles</text:span></text:a><text:span text:style-name="T2"> for guidance on navigating public sector procurement.</text:span></text:p>
          </table:table-cell>
        </table:table-row>
      </table:table>
      <text:p text:style-name="Heading_20_1"><text:bookmark text:name="_1fob9te"/><text:span text:style-name="T17">Agreement scope and suppliers </text:span></text:p>
      <text:p text:style-name="Heading_20_2"><text:bookmark text:name="_3znysh7"/><text:span text:style-name="T17">Services</text:span></text:p>
      <text:p text:style-name="P11"><text:span text:style-name="T7">The services you can buy through this agreement have been divided into 8 lots. See below for more information on each of these lots. </text:span></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P5"><text:span text:style-name="T4">Lot </text:span></text:p>
            </table:table-cell>
            <table:table-cell table:style-name="Table2.A1" office:value-type="string">
              <text:p text:style-name="P5"><text:span text:style-name="T4">Lot name</text:span></text:p>
            </table:table-cell>
            <table:table-cell table:style-name="Table2.A1" office:value-type="string">
              <text:p text:style-name="P5"><text:span text:style-name="T4">Lot description</text:span></text:p>
            </table:table-cell>
          </table:table-row>
        </table:table-header-rows>
        <table:table-row table:style-name="Table2.1">
          <table:table-cell table:style-name="Table2.A2" office:value-type="string">
            <text:p text:style-name="P5"><text:span text:style-name="T7">Lot 1a</text:span></text:p>
          </table:table-cell>
          <table:table-cell table:style-name="Table2.A2" office:value-type="string">
            <text:p text:style-name="P5"><text:span text:style-name="T7">Full Legal Service Provision for all Public Sector</text:span></text:p>
          </table:table-cell>
          <table:table-cell table:style-name="Table2.A2" office:value-type="string">
            <text:p text:style-name="P5"><text:span text:style-name="T7">Lot 1a is for Full Legal Services Provision providing public sector Buyers with access to full service firms with expertise across a broad range of legal specialisms.</text:span></text:p>
          </table:table-cell>
        </table:table-row>
        <table:table-row table:style-name="Table2.1">
          <table:table-cell table:style-name="Table2.A2" office:value-type="string">
            <text:p text:style-name="P5"><text:span text:style-name="T7">Lot 1b</text:span></text:p>
          </table:table-cell>
          <table:table-cell table:style-name="Table2.A2" office:value-type="string">
            <text:p text:style-name="P5"><text:span text:style-name="T7">Full Legal Service Provision for Local Government and Local Communities</text:span></text:p>
          </table:table-cell>
          <table:table-cell table:style-name="Table2.A2" office:value-type="string">
            <text:p text:style-name="P5"><text:span text:style-name="T7">Lot 1b is for Full Legal Services Provision providing Buyers from the Local Government and Local Community Sector with access to full service firms with expertise across a broad range of legal specialisms.</text:span></text:p>
          </table:table-cell>
        </table:table-row>
        <table:table-row table:style-name="Table2.1">
          <table:table-cell table:style-name="Table2.A2" office:value-type="string">
            <text:p text:style-name="P5"><text:span text:style-name="T7">Lot 1c</text:span></text:p>
          </table:table-cell>
          <table:table-cell table:style-name="Table2.A2" office:value-type="string">
            <text:p text:style-name="P5"><text:span text:style-name="T7">Full Legal Service Provision for Health and Social Care</text:span></text:p>
          </table:table-cell>
          <table:table-cell table:style-name="Table2.A2" office:value-type="string">
            <text:p text:style-name="P5"><text:span text:style-name="T7">Lot 1c is for Full Legal Services Provision providing Buyers from the Health and Social Care Sector with access to full service firms with expertise across a broad range of legal specialisms.</text:span></text:p>
          </table:table-cell>
        </table:table-row>
        <table:table-row table:style-name="Table2.1">
          <table:table-cell table:style-name="Table2.A2" office:value-type="string">
            <text:p text:style-name="P5"><text:span text:style-name="T7">Lot 2</text:span></text:p>
          </table:table-cell>
          <table:table-cell table:style-name="Table2.A2" office:value-type="string">
            <text:p text:style-name="P5"><text:span text:style-name="T7">Focused Legal Support</text:span></text:p>
          </table:table-cell>
          <table:table-cell table:style-name="Table2.A2" office:value-type="string">
            <text:p text:style-name="P5"><text:span text:style-name="T7">Lot 2 is for Focused Legal Support and provides access to Suppliers who can provide legal support in specific specialist areas or for a limited number of legal specialisms.</text:span></text:p>
          </table:table-cell>
        </table:table-row>
        <table:table-row table:style-name="Table2.1">
          <table:table-cell table:style-name="Table2.A2" office:value-type="string">
            <text:p text:style-name="P5"><text:span text:style-name="T7">Lot 3 </text:span></text:p>
          </table:table-cell>
          <table:table-cell table:style-name="Table2.A2" office:value-type="string">
            <text:p text:style-name="P5"><text:span text:style-name="T7">Litigation and Disputes</text:span></text:p>
          </table:table-cell>
          <table:table-cell table:style-name="Table2.A2" office:value-type="string">
            <text:p text:style-name="P5"><text:span text:style-name="T7">Lot 3 provides legal services and advice in relation to litigation and dispute resolution </text:span><text:span text:style-name="T2">including significant and complex disputes.</text:span></text:p>
          </table:table-cell>
        </table:table-row>
        <table:table-row table:style-name="Table2.1">
          <table:table-cell table:style-name="Table2.A2" office:value-type="string">
            <text:p text:style-name="P5"><text:span text:style-name="T7">Lot 4</text:span></text:p>
          </table:table-cell>
          <table:table-cell table:style-name="Table2.A2" office:value-type="string">
            <text:p text:style-name="P5"><text:span text:style-name="T7">Projects and Complex advice including PPP</text:span></text:p>
          </table:table-cell>
          <table:table-cell table:style-name="Table2.A2" office:value-type="string">
            <text:p text:style-name="P5"><text:span text:style-name="T7">Lot 4 provides legal services and advice in relation to projects and complex advice including Public and Private Partnerships (PPP) and Private Finance Initiatives (PFI).</text:span></text:p>
          </table:table-cell>
        </table:table-row>
        <table:table-row table:style-name="Table2.1">
          <table:table-cell table:style-name="Table2.A2" office:value-type="string">
            <text:p text:style-name="P5"><text:span text:style-name="T7">Lot 5</text:span></text:p>
          </table:table-cell>
          <table:table-cell table:style-name="Table2.A2" office:value-type="string">
            <text:p text:style-name="P5"><text:span text:style-name="T7">Transport and Rail</text:span></text:p>
          </table:table-cell>
          <table:table-cell table:style-name="Table2.A2" office:value-type="string">
            <text:p text:style-name="P5"><text:span text:style-name="T7">Lot 5 is for transport and rail related legal advice and services. Suppliers have a deep understanding of the transport, rail, highways, maritime, ports aviation and planning industry and its regulatory frameworks.</text:span></text:p>
          </table:table-cell>
        </table:table-row>
        <table:table-row table:style-name="Table2.1">
          <table:table-cell table:style-name="Table2.A2" office:value-type="string">
            <text:p text:style-name="P5"><text:span text:style-name="T7">Lot 6</text:span></text:p>
          </table:table-cell>
          <table:table-cell table:style-name="Table2.A2" office:value-type="string">
            <text:p text:style-name="P5"><text:span text:style-name="T7">Costs Lawyer Services</text:span></text:p>
          </table:table-cell>
          <table:table-cell table:style-name="Table2.A2" office:value-type="string">
            <text:p text:style-name="P5"><text:span text:style-name="T7">Lot 6 provides Costs Lawyer Services including General Costs Law Services and Clinical Negligence Specialist Services to buyers acting as either the paying or receiving parties.</text:span></text:p>
          </table:table-cell>
        </table:table-row>
      </table:table>
      <text:p text:style-name="Standard"/>
      <text:p text:style-name="Standard"><text:span text:style-name="T2">For further information, check agreement specifications under the Documents section </text:span><text:span text:style-name="T7">on the </text:span><text:a xlink:type="simple" xlink:href="https://www.gca.gov.uk/agreements/RM6374" text:style-name="ListLabel_20_127" text:visited-style-name="ListLabel_20_127"><text:span text:style-name="T22">Legal Panel for Public Sector</text:span></text:a><text:span text:style-name="T7"> homepage on the GCA website or contact GCA </text:span><text:a xlink:type="simple" xlink:href="mailto:info@crowncommercial.gov.uk" text:style-name="ListLabel_20_127" text:visited-style-name="ListLabel_20_127"><text:span text:style-name="T22">info@gca.gov.uk</text:span></text:a><text:span text:style-name="T7">. </text:span></text:p>
      <text:p text:style-name="P6"/>
      <text:p text:style-name="P68"><text:bookmark text:name="_2et92p0"/><text:span text:style-name="T17">Suppliers</text:span></text:p>
      <text:p text:style-name="P11"><text:span text:style-name="T7">There are 84 suppliers on this agreement, divided between the lots. You can find a list of suppliers under ‘Products and Suppliers’ on the Legal Panel for Public Sector homepage on the GCA website.</text:span></text:p>
      <text:p text:style-name="P68"><text:bookmark text:name="_t9ebch8eaeyg"/><text:span text:style-name="T17">Supplier checks</text:span></text:p>
      <text:p text:style-name="P14"><text:span text:style-name="T2">GCA conducts key checks on suppliers under this framework, which are outlined in this section. However, we recommend that you also do your own checks.</text:span></text:p>
      <text:p text:style-name="P14"><text:span text:style-name="T4">Sustainability checks</text:span></text:p>
      <table:table table:name="Table3" table:style-name="Table3">
        <table:table-column table:style-name="Table3.A"/>
        <table:table-column table:style-name="Table3.B"/>
        <table:table-column table:style-name="Table3.C"/>
        <table:table-header-rows>
          <text:soft-page-break/>
          <table:table-row table:style-name="Table3.1">
            <table:table-cell table:style-name="Table3.A1" office:value-type="string">
              <text:p text:style-name="P3"><text:span text:style-name="T4">Area</text:span></text:p>
            </table:table-cell>
            <table:table-cell table:style-name="Table3.A1" office:value-type="string">
              <text:p text:style-name="P3"><text:span text:style-name="T4">What GCA has done</text:span></text:p>
            </table:table-cell>
            <table:table-cell table:style-name="Table3.A1" office:value-type="string">
              <text:p text:style-name="P3"><text:span text:style-name="T4">What you should be aware of</text:span></text:p>
            </table:table-cell>
          </table:table-row>
        </table:table-header-rows>
        <table:table-row table:style-name="Table3.2">
          <table:table-cell table:style-name="Table3.A1" office:value-type="string">
            <text:p text:style-name="P3"><text:span text:style-name="T2">Carbon Reduction Plans </text:span></text:p>
            <text:p text:style-name="P3"><text:span text:style-name="T2">(</text:span><text:a xlink:type="simple" xlink:href="https://www.gov.uk/government/publications/ppn-006-taking-account-of-carbon-reduction-plans-in-the-procurement-of-major-government-contracts/ppn-006-taking-account-of-carbon-reduction-plans-html" text:style-name="ListLabel_20_127" text:visited-style-name="ListLabel_20_127"><text:span text:style-name="T22">PPN 0</text:span></text:a><text:a xlink:type="simple" xlink:href="https://www.gov.uk/government/publications/ppn-006-taking-account-of-carbon-reduction-plans-in-the-procurement-of-major-government-contracts/ppn-006-taking-account-of-carbon-reduction-plans-html" text:style-name="ListLabel_20_127" text:visited-style-name="ListLabel_20_127"><text:span text:style-name="T22">06</text:span></text:a><text:span text:style-name="T2">)</text:span></text:p>
          </table:table-cell>
          <table:table-cell table:style-name="Table3.A1" office:value-type="string">
            <text:p text:style-name="P3"><text:span text:style-name="T2">GCA has confirmed that all suppliers under all </text:span><text:span text:style-name="T7">lots have a Carbon Reduction Plan. GCA monitors these plans on an ongoing basis. </text:span></text:p>
          </table:table-cell>
          <table:table-cell table:style-name="Table3.A1" office:value-type="string">
            <text:p text:style-name="P3"><text:span text:style-name="T2">To find a supplier’s current Carbon Reduction plan, go to their </text:span><text:a xlink:type="simple" xlink:href="https://www.gca.gov.uk/suppliers" text:style-name="ListLabel_20_127" text:visited-style-name="ListLabel_20_127"><text:span text:style-name="T22">search entry</text:span></text:a><text:span text:style-name="T2"> and click the link labelled ‘Read this supplier’s Carbon Reduction Plan’. </text:span></text:p>
          </table:table-cell>
        </table:table-row>
        <table:table-row table:style-name="Table3.3">
          <table:table-cell table:style-name="Table3.A1" office:value-type="string">
            <text:p text:style-name="P3"><text:span text:style-name="T2">Government Buying Standards </text:span></text:p>
          </table:table-cell>
          <table:table-cell table:style-name="Table3.A1" office:value-type="string">
            <text:p text:style-name="P3"><text:span text:style-name="T2">All suppliers under the framework have agreed to meet the relevant Government Buying Standards whenever required by the buyer.</text:span></text:p>
            <text:p text:style-name="P8"/>
            <text:p text:style-name="P8"/>
          </table:table-cell>
          <table:table-cell table:style-name="Table3.A1" office:value-type="string">
            <text:p text:style-name="P3"><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127" text:visited-style-name="ListLabel_20_127"><text:span text:style-name="T22">Sustainable Procurement: Government Buying Standards</text:span></text:a><text:span text:style-name="T2">.</text:span></text:p>
          </table:table-cell>
        </table:table-row>
        <table:table-row table:style-name="Table3.4">
          <table:table-cell table:style-name="Table3.A1" office:value-type="string">
            <text:p text:style-name="P3"><text:span text:style-name="T2">Modern slavery</text:span></text:p>
          </table:table-cell>
          <table:table-cell table:style-name="Table3.A1" office:value-type="string">
            <text:p text:style-name="P3"><text:span text:style-name="T2">GCA has assessed the risk of modern slavery and determined it to be LOW. GCA ensures that all suppliers in this agreement comply with the </text:span><text:a xlink:type="simple" xlink:href="https://www.legislation.gov.uk/ukpga/2015/30/contents" text:style-name="ListLabel_20_127" text:visited-style-name="ListLabel_20_127"><text:span text:style-name="T22">Modern Slavery Act 2015</text:span></text:a><text:span text:style-name="T2">.</text:span></text:p>
          </table:table-cell>
          <table:table-cell table:style-name="Table3.A1" office:value-type="string">
            <text:p text:style-name="P3"><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127" text:visited-style-name="ListLabel_20_127"><text:span text:style-name="T22">Modern Slavery Assessment Tool (MSAT)</text:span></text:a><text:span text:style-name="T2">.</text:span></text:p>
          </table:table-cell>
        </table:table-row>
        <table:table-row table:style-name="Table3.1">
          <table:table-cell table:style-name="Table3.A1" office:value-type="string">
            <text:p text:style-name="P3"><text:span text:style-name="T2">Public sector equality duty</text:span></text:p>
          </table:table-cell>
          <table:table-cell table:style-name="Table3.A1" office:value-type="string">
            <text:p text:style-name="P2"><text:span text:style-name="T2">GCA has included considerations and exclusion criteria with regards to equality and employment law during pre-market engagement.</text:span></text:p>
          </table:table-cell>
          <table:table-cell table:style-name="Table3.A1" office:value-type="string">
            <text:p text:style-name="P2"><text:span text:style-name="T2">You must ensure that your organisation complies your Statutory Duty under the Equality Act 2010. Think about end-users early, and consider how you can use the procurement process to address potential issues, using tools like the Social Value Model.</text:span></text:p>
          </table:table-cell>
        </table:table-row>
        <table:table-row table:style-name="Table3.1">
          <table:table-cell table:style-name="Table3.A1" office:value-type="string">
            <text:p text:style-name="P3"><text:span text:style-name="T2">Social value </text:span></text:p>
          </table:table-cell>
          <table:table-cell table:style-name="Table3.A1" office:value-type="string">
            <text:p text:style-name="P3"><text:span text:style-name="T2">For this agreement, GCA has applied the Social Value Model under </text:span><text:a xlink:type="simple" xlink:href="https://www.gov.uk/government/publications/ppn-002-taking-account-of-social-value-in-the-award-of-contracts" text:style-name="ListLabel_20_127" text:visited-style-name="ListLabel_20_127"><text:span text:style-name="T22">PPN 002</text:span></text:a><text:span text:style-name="T2">. All suppliers in this framework have committed to delivering social value across themes referred in ‘Step 3: Create specification and evaluation criteria’ of this guide. </text:span></text:p>
          </table:table-cell>
          <table:table-cell table:style-name="Table3.A1" office:value-type="string">
            <text:p text:style-name="P3"><text:span text:style-name="T2">If you are a central government organisation, you must use the Social Value Model within the relevant PPN. Refer to Step 3 in this guide for model qualitative questions and model award criteria.</text:span></text:p>
            <text:p text:style-name="P3"><text:span text:style-name="T2">This model may also be used by non-central government public sector departments.</text:span></text:p>
          </table:table-cell>
        </table:table-row>
        <table:table-row table:style-name="Table3.1">
          <table:table-cell table:style-name="Table3.A1" office:value-type="string">
            <text:p text:style-name="P3"><text:span text:style-name="T2">Quality management system</text:span></text:p>
          </table:table-cell>
          <table:table-cell table:style-name="Table3.A1" office:value-type="string">
            <text:p text:style-name="P3"><text:span text:style-name="T2">Suppliers in all lots have obtained or committed to obtaining ISO9001, Lexcel (England &amp; Wales/International) or an internal based Quality Management System built to follow these principles. </text:span></text:p>
          </table:table-cell>
          <table:table-cell table:style-name="Table3.A1" office:value-type="string">
            <text:p text:style-name="P3"><text:span text:style-name="T2">Buyers may request evidence of quality management system compliance from Suppliers prior to awarding a Call-Off Contract.</text:span></text:p>
            <text:p text:style-name="P3"><text:span text:style-name="T2">You can also ask for extra quality standards or risk assessments beyond the core QMS requirements where applicable.</text:span></text:p>
          </table:table-cell>
        </table:table-row>
      </table:table>
      <text:p text:style-name="P16"/>
      <text:p text:style-name="P14"><text:span text:style-name="T4">Financial information and cyber security checks</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P3"><text:span text:style-name="T4">Area</text:span></text:p>
            </table:table-cell>
            <table:table-cell table:style-name="Table4.A1" office:value-type="string">
              <text:p text:style-name="P3"><text:span text:style-name="T4">What GCA has done</text:span></text:p>
            </table:table-cell>
            <table:table-cell table:style-name="Table4.A1" office:value-type="string">
              <text:p text:style-name="P3"><text:span text:style-name="T4">What you need to do</text:span></text:p>
            </table:table-cell>
          </table:table-row>
          <table:table-row table:style-name="Table4.2">
            <table:table-cell table:style-name="Table4.A1" office:value-type="string">
              <text:p text:style-name="P3"><text:span text:style-name="T2">Cyber Essentials Plus</text:span></text:p>
            </table:table-cell>
            <table:table-cell table:style-name="Table4.A1" office:value-type="string">
              <text:p text:style-name="P3"><text:span text:style-name="T2">Suppliers in all lots have obtained or committed to obtaining Cyber Essentials Plus or equivalent certification.</text:span></text:p>
            </table:table-cell>
            <table:table-cell table:style-name="Table4.A1" office:value-type="string">
              <text:p text:style-name="P3"><text:span text:style-name="T2">You may wish to check if suppliers meet Cyber Essentials Plus when using the agreement. You can also ask for extra cyber checks based on your policies and the services. </text:span></text:p>
            </table:table-cell>
          </table:table-row>
          <table:table-row table:style-name="Table4.3">
            <table:table-cell table:style-name="Table4.A1" office:value-type="string">
              <text:p text:style-name="P3"><text:span text:style-name="T2">Financial assessments</text:span></text:p>
            </table:table-cell>
            <table:table-cell table:style-name="Table4.A1" office:value-type="string">
              <text:p text:style-name="P3"><text:span text:style-name="T2">GCA has assessed the economic and financial standing of suppliers based on the </text:span><text:a xlink:type="simple" xlink:href="https://assets.publishing.service.gov.uk/government/uploads/system/uploads/attachment_data/file/1163542/EFS_Guidance_Note.pdf" text:style-name="ListLabel_20_127" text:visited-style-name="ListLabel_20_127"><text:span text:style-name="T22">Sourcing Playbook</text:span></text:a><text:span text:style-name="T2">, assigning each lot a risk level: ‘Gold’ (most critical), ‘Silver’, or ‘Bronze’ (least critical). All lots of this agreement are “Bronze”. </text:span></text:p>
            </table:table-cell>
            <table:table-cell table:style-name="Table4.A1" office:value-type="string">
              <text:p text:style-name="P3"><text:span text:style-name="T3">You may choose to rely on the financial assessment conducted by GCA. However, buyers can choose to conduct their own financial stability assessments.</text:span></text:p>
            </table:table-cell>
          </table:table-row>
          <table:table-row table:style-name="Table4.1">
            <table:table-cell table:style-name="Table4.A1" office:value-type="string">
              <text:p text:style-name="P3"><text:span text:style-name="T2">Insurance liability levels</text:span></text:p>
            </table:table-cell>
            <table:table-cell table:style-name="Table4.A1" office:value-type="string">
              <text:p text:style-name="P3"><text:span text:style-name="T2">GCA has verified that all suppliers have credible and valid basic insurance certifications for professional indemnity, product/public liability, and employer liability. You can check all insurances checked in </text:span><text:span text:style-name="T7">Joint Schedule 3 - Insurance Requirements.</text:span></text:p>
            </table:table-cell>
            <table:table-cell table:style-name="Table4.A1" office:value-type="string">
              <text:p text:style-name="P3"><text:span text:style-name="T2">You can request suppliers to provide extra insurance beyond what is covered by the framework, based on your needs.</text:span></text:p>
            </table:table-cell>
          </table:table-row>
        </table:table-header-rows>
        <table:table-row table:style-name="Table4.5">
          <table:table-cell table:style-name="Table4.A1" office:value-type="string">
            <text:p text:style-name="P3"><text:span text:style-name="T2">Prompt payment</text:span></text:p>
            <text:p text:style-name="P3"><text:span text:style-name="T2">(</text:span><text:a xlink:type="simple" xlink:href="https://www.gov.uk/government/publications/ppn-018-how-to-take-account-of-a-suppliers-approach-to-payment-in-the-procurement-of-major-contracts/ppn-018-taking-account-of-a-suppliers-approach-to-payment-in-the-procurement-of-major-contracts-html" text:style-name="ListLabel_20_127" text:visited-style-name="ListLabel_20_127"><text:span text:style-name="T22">PPN 018</text:span></text:a><text:span text:style-name="T2">)</text:span></text:p>
          </table:table-cell>
          <table:table-cell table:style-name="Table4.A1" office:value-type="string">
            <text:p text:style-name="P3"><text:span text:style-name="T2">GCA has verified that all suppliers meet the requirements in PPN 018 where relevant.</text:span></text:p>
          </table:table-cell>
          <table:table-cell table:style-name="Table4.A1" office:value-type="string">
            <text:p text:style-name="P3"><text:span text:style-name="T2">You must pay all invoices within 30 days of receipt. </text:span></text:p>
          </table:table-cell>
        </table:table-row>
      </table:table>
      <text:p text:style-name="P11"><text:span text:style-name="T7">Suppliers who fail to meet the framework’s terms and conditions can be removed from the agreement at any time. Therefore, we suggest regularly checking the list of approved suppliers on the agreement homepage on the GCA website. </text:span></text:p>
      <text:p text:style-name="P11"><text:span text:style-name="T7">GCA routinely checks suppliers against the debarment list. It is important for you to verify that no suppliers in the framework appear on this list.</text:span></text:p>
      <text:p text:style-name="Heading_20_2"><text:bookmark text:name="_n8nmvh2n53he"/><text:span text:style-name="T17">Small and Medium-Sized Enterprises (SMEs) and Voluntary, Community, and Social Enterprises (VCSEs)</text:span></text:p>
      <text:p text:style-name="P66"><text:bookmark text:name="_uy9xpgfax9md"/><text:span text:style-name="T7">GCA recognises the challenges SMEs and VCSEs face in accessing public procurement and has implemented measures to support their participation. Currently, there are </text:span><text:span text:style-name="T10">25 SMEs</text:span><text:span text:style-name="T7"> across all lots in this agreement. </text:span><text:span text:style-name="T19">For further information on our commitments to SMEs and VCSEs, go to our </text:span><text:a xlink:type="simple" xlink:href="https://www.gov.uk/government/publications/crown-commercial-service-sme-action-plan-2025" text:style-name="ListLabel_20_127" text:visited-style-name="ListLabel_20_127"><text:span text:style-name="T22">SME </text:span></text:a><text:a xlink:type="simple" xlink:href="https://www.gov.uk/government/publications/crown-commercial-service-sme-action-plan-2025" text:style-name="ListLabel_20_127" text:visited-style-name="ListLabel_20_127"><text:span text:style-name="T22">Action</text:span></text:a><text:a xlink:type="simple" xlink:href="https://www.gov.uk/government/publications/crown-commercial-service-sme-action-plan-2025" text:style-name="ListLabel_20_127" text:visited-style-name="ListLabel_20_127"><text:span text:style-name="T22"> Plan 2025</text:span></text:a><text:span text:style-name="T19">. </text:span></text:p>
      <text:p text:style-name="Heading_20_2"><text:bookmark text:name="_tyjcwt"/><text:span text:style-name="T17">Pricing</text:span></text:p>
      <text:list xml:id="list1196262849" text:style-name="WWNum4">
        <text:list-item>
          <text:list>
            <text:list-item>
              <text:list>
                <text:list-item>
                  <text:p text:style-name="P57"><text:bookmark text:name="_5qtyhqsya01c"/><text:span text:style-name="T7">Pricing can be accessed via our Digital Filtering Tool. The tool enables you to compare supplier pricing and access other information, including supplier prospectuses and contact details. </text:span></text:p>
                </text:list-item>
                <text:list-item>
                  <text:p text:style-name="P57"><text:bookmark text:name="_vf00esbvwwe9"/><text:span text:style-name="T7">Framework prices are submitted by suppliers during their framework tender and are based on a maximum hourly charge per staff grade under call-off contracts. </text:span></text:p>
                </text:list-item>
                <text:list-item>
                  <text:p text:style-name="P57"><text:bookmark text:name="_6bfndljvuzd8"/><text:span text:style-name="T7">Framework prices cover all costs and expenses related to delivering the required deliverables, excluding any agreed legal disbursements necessary to progress your matter. Prices quoted exclude VAT.</text:span></text:p>
                </text:list-item>
              </text:list>
            </text:list-item>
          </text:list>
        </text:list-item>
      </text:list>
      <text:p text:style-name="P11"><text:span text:style-name="T7">You can get more information about pricing by downloading Framework Schedule 3 - Framework Prices. </text:span></text:p>
      <text:p text:style-name="Heading_20_1"><text:bookmark text:name="_3dy6vkm"/><text:span text:style-name="T17">How to buy  </text:span></text:p>
      <text:p text:style-name="P17"><text:span text:style-name="T7">This list shows a step-by-step process of how to buy from this agreement. </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21"><text:span text:style-name="T28">Step </text:span></text:p>
            </table:table-cell>
            <table:table-cell table:style-name="Table5.A1" office:value-type="string">
              <text:p text:style-name="P21"><text:span text:style-name="T28">Instruction</text:span></text:p>
            </table:table-cell>
            <table:table-cell table:style-name="Table5.C1" office:value-type="string">
              <text:p text:style-name="P9"/>
            </table:table-cell>
          </table:table-row>
        </table:table-header-rows>
        <table:table-row table:style-name="Table5.2">
          <table:table-cell table:style-name="Table5.A2" office:value-type="string">
            <text:p text:style-name="P18"><text:span text:style-name="T13">1</text:span></text:p>
          </table:table-cell>
          <table:table-cell table:style-name="Table5.B2" office:value-type="string">
            <text:p text:style-name="P22"><text:bookmark text:name="_1t3h5sf"/><text:span text:style-name="T28">Access agreement</text:span></text:p>
            <text:p text:style-name="P5"><text:span text:style-name="T7">Register to agreement platforms</text:span></text:p>
            <text:p text:style-name="P5"><text:span text:style-name="T7">Consider publishing UK1 pipeline notice </text:span></text:p>
            <text:p text:style-name="P5"><text:span text:style-name="T7">Check your sourcing tool</text:span></text:p>
          </table:table-cell>
          <table:table-cell table:style-name="Table5.C2" office:value-type="string">
            <text:p text:style-name="P9"/>
          </table:table-cell>
        </table:table-row>
        <table:table-row table:style-name="Table5.3">
          <table:table-cell table:style-name="Table5.A3" office:value-type="string">
            <text:p text:style-name="P18"><text:span text:style-name="T13">2</text:span></text:p>
          </table:table-cell>
          <table:table-cell table:style-name="Table5.B3" office:value-type="string">
            <text:p text:style-name="P22"><text:bookmark text:name="_2s8eyo1"/><text:span text:style-name="T28"><text:s/>Engage with suppliers</text:span></text:p>
            <text:p text:style-name="P5"><text:span text:style-name="T2"><text:s/>Conduct pre-market engagement</text:span></text:p>
          </table:table-cell>
          <table:table-cell table:style-name="Table5.C3" office:value-type="string">
            <text:p text:style-name="P9"/>
          </table:table-cell>
        </table:table-row>
        <table:table-row table:style-name="Table5.4">
          <table:table-cell table:style-name="Table5.A4" office:value-type="string">
            <text:p text:style-name="P12"><text:span text:style-name="T13">3</text:span></text:p>
          </table:table-cell>
          <table:table-cell table:style-name="Table5.B4" office:value-type="string">
            <text:p text:style-name="P22"><text:bookmark text:name="_2s8eyo11"/><text:span text:style-name="T28">Write specification and evaluation criteria </text:span></text:p>
            <text:p text:style-name="P5"><text:span text:style-name="T2">Write your specification</text:span></text:p>
            <text:p text:style-name="P5"><text:span text:style-name="T2">Design an evaluation approach</text:span></text:p>
          </table:table-cell>
          <table:table-cell table:style-name="Table5.C4" office:value-type="string">
            <text:p text:style-name="P9"/>
          </table:table-cell>
        </table:table-row>
        <table:table-row table:style-name="Table5.5">
          <table:table-cell table:style-name="Table5.A4" office:value-type="string">
            <text:p text:style-name="P12"><text:span text:style-name="T13">4</text:span></text:p>
          </table:table-cell>
          <table:table-cell table:style-name="Table5.B5" office:value-type="string">
            <text:p text:style-name="P22"><text:bookmark text:name="_17dp8vu"/><text:span text:style-name="T28">Choose a procurement route</text:span></text:p>
            <text:p text:style-name="P5"><text:span text:style-name="T7">When to run Quote Process (Option A)</text:span></text:p>
            <text:p text:style-name="P5"><text:span text:style-name="T7">When to run award with competition (Option B)</text:span></text:p>
            <text:p text:style-name="P5"><text:span text:style-name="T7">When to use rapid award (Option C)</text:span></text:p>
          </table:table-cell>
          <table:table-cell table:style-name="Table5.C5" office:value-type="string">
            <text:p text:style-name="P7"/>
          </table:table-cell>
        </table:table-row>
        <table:table-row table:style-name="Table5.6">
          <table:table-cell table:style-name="Table5.A4" office:value-type="string">
            <text:p text:style-name="P12"><text:span text:style-name="T13">5</text:span></text:p>
          </table:table-cell>
          <table:table-cell table:style-name="Table5.B6" office:value-type="string">
            <text:p text:style-name="P22"><text:bookmark text:name="_3rdcrjn"/><text:span text:style-name="T28">Option A: Quote process</text:span></text:p>
            <text:p text:style-name="P5"><text:span text:style-name="T7">Shortlist suppliers</text:span></text:p>
            <text:p text:style-name="P5"><text:span text:style-name="T7">Invite suppliers to quote</text:span></text:p>
          </table:table-cell>
          <table:table-cell table:style-name="Table5.C6" office:value-type="string">
            <text:p text:style-name="P9"/>
          </table:table-cell>
        </table:table-row>
        <table:table-row table:style-name="Table5.7">
          <table:table-cell table:style-name="Table5.A4" office:value-type="string">
            <text:p text:style-name="P18"><text:span text:style-name="T13">6</text:span></text:p>
          </table:table-cell>
          <table:table-cell table:style-name="Table5.B7" office:value-type="string">
            <text:p text:style-name="P21"><text:bookmark text:name="_3rdcrjn1"/><text:span text:style-name="T28">Option B: Award with competition </text:span><text:span text:style-name="T30">(previously called Further Competition)</text:span></text:p>
            <text:p text:style-name="P5"><text:span text:style-name="T7">Shortlist suppliers</text:span></text:p>
            <text:p text:style-name="P5"><text:span text:style-name="T7">Design your competition</text:span></text:p>
            <text:p text:style-name="P5"><text:span text:style-name="T7">Invite suppliers to bid </text:span></text:p>
            <text:p text:style-name="P5"><text:span text:style-name="T7">Evaluate suppliers </text:span></text:p>
          </table:table-cell>
          <table:table-cell table:style-name="Table5.C7" office:value-type="string">
            <text:p text:style-name="P9"/>
          </table:table-cell>
        </table:table-row>
        <table:table-row table:style-name="Table5.8">
          <table:table-cell table:style-name="Table5.A3" office:value-type="string">
            <text:p text:style-name="P4"><text:span text:style-name="T13">7</text:span></text:p>
          </table:table-cell>
          <table:table-cell table:style-name="Table5.B3" office:value-type="string">
            <text:p text:style-name="P21"><text:bookmark text:name="_26in1rg"/><text:span text:style-name="T28">Option C: Rapid Award </text:span><text:span text:style-name="T30">(previously called Direct Award)</text:span></text:p>
            <text:p text:style-name="P5"><text:span text:style-name="T7">Select your supplier and get approval</text:span></text:p>
          </table:table-cell>
          <table:table-cell table:style-name="Table5.C8" office:value-type="string">
            <text:p text:style-name="P9"/>
          </table:table-cell>
        </table:table-row>
        <table:table-row table:style-name="Table5.8">
          <table:table-cell table:style-name="Table5.A3" office:value-type="string">
            <text:p text:style-name="P4"><text:span text:style-name="T13">8</text:span></text:p>
          </table:table-cell>
          <table:table-cell table:style-name="Table5.B3" office:value-type="string">
            <text:p text:style-name="P20"><text:bookmark text:name="_lnxbz9"/><text:span text:style-name="T28">Communicate outcomes </text:span></text:p>
            <text:p text:style-name="P20"><text:bookmark text:name="_zfr0a6n6xkqc"/><text:span text:style-name="T2">Notify your suppliers</text:span></text:p>
            <text:p text:style-name="P5"><text:span text:style-name="T2">Publish a UK6 contract award notice </text:span></text:p>
          </table:table-cell>
          <table:table-cell table:style-name="Table5.C9" office:value-type="string">
            <text:p text:style-name="P9"/>
          </table:table-cell>
        </table:table-row>
        <table:table-row table:style-name="Table5.10">
          <table:table-cell table:style-name="Table5.A3" office:value-type="string">
            <text:p text:style-name="P4"><text:span text:style-name="T13">9</text:span></text:p>
          </table:table-cell>
          <table:table-cell table:style-name="Table5.B3" office:value-type="string">
            <text:p text:style-name="P20"><text:span text:style-name="T28">Complete your call-off contract</text:span></text:p>
            <text:p text:style-name="P20"><text:span text:style-name="T7">Put together and sign your contract</text:span></text:p>
            <text:p text:style-name="P5"><text:span text:style-name="T7">Publish a UK7 contract details notice </text:span></text:p>
          </table:table-cell>
          <table:table-cell table:style-name="Table5.C10" office:value-type="string">
            <text:p text:style-name="P9"/>
          </table:table-cell>
        </table:table-row>
      </table:table>
      <text:p text:style-name="Standard"/>
      <text:p text:style-name="Heading_20_2"><text:bookmark text:name="_lw6uhnqom92"/>Light Touch Contracts </text:p>
      <text:p text:style-name="P2"><text:span text:style-name="T8">The Light Touch Contracts under the Procurement Act 2023 (PA23) are a specialised, flexible set of rules for specific services, including legal services. It recognises that legal work often requires a more tailored approach than buying standard goods. For customers using this Framework, the Light Touch Contract makes things simpler by allowing for flexible call-off procedures. This means you can run shorter, more efficient competitions and use evaluation methods that focus on the specific expertise you need. It is designed to be less rigid than standard procurement, helping you secure the right legal support quickly and without unnecessary complexity.</text:span></text:p>
      <text:p text:style-name="P66"><text:bookmark text:name="_1qftaaag544z"/>GLD Exceptions Process for Central Government</text:p>
      <text:p text:style-name="P23"><text:span text:style-name="T7">This agreement is open to the entire public sector. <text:s/>All UK Central Government ministerial departments and their executive agencies should use </text:span><text:a xlink:type="simple" xlink:href="https://www.gca.gov.uk/agreements/RM6360" text:style-name="ListLabel_20_127" text:visited-style-name="ListLabel_20_127"><text:span text:style-name="T22">RM6360</text:span></text:a><text:a xlink:type="simple" xlink:href="https://www.gca.gov.uk/agreements/RM6360" text:style-name="ListLabel_20_127" text:visited-style-name="ListLabel_20_127"><text:span text:style-name="T22"> Legal Panel for Government</text:span></text:a><text:span text:style-name="T7"> as the default route to market. If they wish to use RM6374, they should follow the exceptions process. This process is endorsed by the Cabinet Office and the Attorney General's Office and is administered by Government Legal Department (GLD). </text:span></text:p>
      <text:p text:style-name="P23"><text:span text:style-name="T7">Whether you need to apply for an exception depends on the Lot you are using:</text:span></text:p>
      <text:list xml:id="list2512578489" text:style-name="WWNum15">
        <text:list-item>
          <text:p text:style-name="P24"><text:span text:style-name="T10">Lots 1 to 5</text:span><text:span text:style-name="T7">: An exception is required from GLD. However, where requirements amount to £20,000 or less in fees or where the Buyer has multiple low-value relating requirements for employment, litigation or property law, with the fee for each matter expected to be under £20,000, Central Government Departments can proceed using these lots. A Buyer operating as a regulator is also permitted to use these lots without navigating the exceptions process. </text:span></text:p>
        </text:list-item>
        <text:list-item>
          <text:p text:style-name="P25"><text:span text:style-name="T10">Lot 6</text:span><text:span text:style-name="T7">: No exception is required. Central Government Departments can proceed to use this lot. <text:s/></text:span></text:p>
        </text:list-item>
      </text:list>
      <text:p text:style-name="P23"><text:span text:style-name="T7">To obtain a copy of the exceptions process guidance and to seek support with an application please email the address below. If you are a Central Government Department or executive agency and believe you are not required to navigate the exceptions process, kindly email this address for information purposes. </text:span></text:p>
      <text:p text:style-name="P23"><text:soft-page-break/><text:a xlink:type="simple" xlink:href="mailto:Legalpanelexceptions@governmentlegal.gov.uk" text:style-name="ListLabel_20_128" text:visited-style-name="ListLabel_20_128"><text:span text:style-name="T32">Legalpanelexceptions@governmentlegal.gov.uk</text:span></text:a></text:p>
      <text:p text:style-name="P23"><text:span text:style-name="T7">As part of this application, you must show that you have a specialist requirement for legal services which cannot be met through</text:span><text:a xlink:type="simple" xlink:href="https://www.gca.gov.uk/agreements/RM6360" text:style-name="ListLabel_20_127" text:visited-style-name="ListLabel_20_127"><text:span text:style-name="T22"> RM6360 Legal Panel for Government</text:span></text:a><text:span text:style-name="T7"> and/or you can achieve significantly better value for money from an alternative arrangement.</text:span></text:p>
      <text:p text:style-name="P69"><text:bookmark text:name="_5rdreeyhzxc"/>GCA Market Summary Reports</text:p>
      <text:p text:style-name="P23"><text:span text:style-name="T7">Before starting your procurement, we recommend reviewing the Legal Services Market Summary Report. It offers useful market insights that can help you shape your commercial strategy, anticipate pricing shifts, and identify key market changes.</text:span></text:p>
      <text:p text:style-name="P23"><text:span text:style-name="T7">You can self register to the </text:span><text:a xlink:type="simple" xlink:href="https://categorystrategy.kahootz.com/" text:style-name="ListLabel_20_127" text:visited-style-name="ListLabel_20_127"><text:span text:style-name="T22">GCA Supply Market Strategy Workspace</text:span></text:a><text:span text:style-name="T2"> and</text:span><text:span text:style-name="T7"> gain immediate access to the Legal Services Market Summary report.</text:span></text:p>
      <text:p text:style-name="Heading_20_2"><text:bookmark text:name="_35nkun2"/><text:span text:style-name="T17">1. Access the agreement  </text:span></text:p>
      <text:p text:style-name="P11"><text:span text:style-name="T8">Before using this agreement you should ensure that you have received the necessary budget approval and agreed your procurement strategy with your internal teams. </text:span></text:p>
      <text:p text:style-name="P14"><text:span text:style-name="T8">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129" text:visited-style-name="ListLabel_20_129"><text:span text:style-name="T23"> spend controls guidance</text:span></text:a><text:span text:style-name="T8"> to check whether your tender requires pre-approval. </text:span></text:p>
      <text:p text:style-name="P14"><text:span text:style-name="T8">Central government departments must also follow</text:span><text:a xlink:type="simple" xlink:href="https://assets.publishing.service.gov.uk/government/uploads/system/uploads/attachment_data/file/987353/The_Sourcing_Playbook.pdf" text:style-name="ListLabel_20_129" text:visited-style-name="ListLabel_20_129"><text:span text:style-name="T23"> the Sourcing Playbook</text:span></text:a><text:span text:style-name="T8">. During the procurement planning stage, ensure you follow the guidance on project validation reviews, and delivery model assessments, found in chapters 2 and 3. </text:span></text:p>
      <text:p text:style-name="P14"><text:span text:style-name="T2">Finally, if you are interested in procuring AI or if AI forms a significant part of your requirements, check our </text:span><text:a xlink:type="simple" xlink:href="https://www.gca.gov.uk/downloadable-resource/request/67557/buyers-guidance-supporting-the-procurement-of-artificial-intelligence-via-ccs-agreements" text:style-name="ListLabel_20_127" text:visited-style-name="ListLabel_20_127"><text:span text:style-name="T22">A</text:span></text:a><text:a xlink:type="simple" xlink:href="https://www.gca.gov.uk/downloadable-resource/request/67557/buyers-guidance-supporting-the-procurement-of-artificial-intelligence-via-ccs-agreements" text:style-name="ListLabel_20_127" text:visited-style-name="ListLabel_20_127"><text:span text:style-name="T22">I Buyer’s Guidance</text:span></text:a><text:span text:style-name="T2"> for further information. </text:span></text:p>
      <table:table table:name="Table6" table:style-name="Table6">
        <table:table-column table:style-name="Table6.A"/>
        <table:table-row table:style-name="Table6.1">
          <table:table-cell table:style-name="Table6.A1" office:value-type="string">
            <text:p text:style-name="P49"><text:span text:style-name="T11">Transparency notice reminder. </text:span><text:span text:style-name="T8">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129" text:visited-style-name="ListLabel_20_129"><text:span text:style-name="T23">Guidance: Pipeline Notice</text:span></text:a><text:span text:style-name="T8">.</text:span></text:p>
          </table:table-cell>
        </table:table-row>
      </table:table>
      <text:p text:style-name="P61"><text:bookmark text:name="_1ksv4uv"/><text:span text:style-name="T17">Register to agreement platforms</text:span></text:p>
      <text:p text:style-name="P11"><text:span text:style-name="T7">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127" text:visited-style-name="ListLabel_20_127"><text:span text:style-name="T22">Guidance: Central Digital Platform.</text:span></text:a></text:p>
      <text:p text:style-name="Heading_20_3"><text:bookmark text:name="_44sinio"/><text:span text:style-name="T17">Check your sourcing tool </text:span></text:p>
      <text:p text:style-name="P11"><text:span text:style-name="T7">To communicate with suppliers and run the buying process you will need to use email or a sourcing tool. This can be your organisation’s sourcing tool, or GCA’s eSourcing tool. </text:span><text:span text:style-name="T2">To use GCA’s eSourcing tool, you need to complete the </text:span><text:a xlink:type="simple" xlink:href="https://www.gca.gov.uk/esourcing-register" text:style-name="ListLabel_20_127" text:visited-style-name="ListLabel_20_127"><text:span text:style-name="T22">eSourcing </text:span></text:a><text:a xlink:type="simple" xlink:href="https://www.gca.gov.uk/esourcing-register" text:style-name="ListLabel_20_127" text:visited-style-name="ListLabel_20_127"><text:span text:style-name="T22">registration</text:span></text:a><text:a xlink:type="simple" xlink:href="https://www.gca.gov.uk/esourcing-register" text:style-name="ListLabel_20_127" text:visited-style-name="ListLabel_20_127"><text:span text:style-name="T22"> form</text:span></text:a><text:span text:style-name="T2">. You can find more information about this tool in the </text:span><text:a xlink:type="simple" xlink:href="https://www.gov.uk/government/publications/esourcing-suite-guidance-for-customers" text:style-name="ListLabel_20_127" text:visited-style-name="ListLabel_20_127"><text:span text:style-name="T22">eSourcing</text:span></text:a><text:a xlink:type="simple" xlink:href="https://www.gov.uk/government/publications/esourcing-suite-guidance-for-customers" text:style-name="ListLabel_20_127" text:visited-style-name="ListLabel_20_127"><text:span text:style-name="T22"> buyer guide</text:span></text:a><text:span text:style-name="T2">. </text:span></text:p>
      <text:p text:style-name="Heading_20_2"><text:bookmark text:name="_2jxsxqh"/><text:span text:style-name="T17">2. Engage with suppliers </text:span></text:p>
      <text:p text:style-name="P11"><text:span text:style-name="T7">Pre-market engagement allows you to informally gather information to help shape your procurement process. You can also use pre-market engagement to gather ideas on new products and services, and understand if there are market developments that influence your requirements. </text:span></text:p>
      <text:p text:style-name="Heading_20_3"><text:bookmark text:name="_5zyofnxq9n4q"/><text:span text:style-name="T17">Conduct pre-market engagement</text:span></text:p>
      <text:p text:style-name="P11"><text:span text:style-name="T7">The main way you can gather market information is by issuing a Request for Information (RFI) to your suppliers. You can do this through your own eProcurement tool or use the GCA eSourcing tool. You can also run a ‘Meet the Buyer’ event, or ask for an Expression of Interest (EOI) to gauge supplier interest.</text:span></text:p>
      <text:p text:style-name="P62"><text:bookmark text:name="_w61zutzhegzg"/><text:span text:style-name="T17">Using the Digital Filtering Tool for Downselection</text:span></text:p>
      <text:p text:style-name="P23"><text:span text:style-name="T7">To streamline your process, you can use the</text:span><text:a xlink:type="simple" xlink:href="https://marketplace.service.gca.gov.uk/legal-services/RM6374" text:style-name="ListLabel_20_127" text:visited-style-name="ListLabel_20_127"><text:span text:style-name="T22"> </text:span></text:a><text:a xlink:type="simple" xlink:href="https://marketplace.service.gca.gov.uk/legal-services/RM6374" text:style-name="ListLabel_20_130" text:visited-style-name="ListLabel_20_130"><text:span text:style-name="T24">Digital Filtering Tool</text:span></text:a><text:span text:style-name="T7">. This tool allows you to input your specific requirements and apply filters to identify the most appropriate lot for your requirement and create a shortlist of suppliers who are best positioned to support your needs.</text:span></text:p>
      <text:p text:style-name="P23"><text:soft-page-break/><text:span text:style-name="T7">By using these filters, you can effectively "downselect" the market to a manageable group of capable providers before moving to the formal engagement stage.</text:span></text:p>
      <text:p text:style-name="P11"><text:span text:style-name="T7">Remember that you should keep a record of all pre-market engagement activities. </text:span></text:p>
      <text:p text:style-name="Heading_20_2"><text:bookmark text:name="_3j2qqm3"/><text:span text:style-name="T17">3. Create specification and evaluation criteria</text:span></text:p>
      <text:p text:style-name="P11"><text:span text:style-name="T7">A specification is also known as a ‘statement of requirements’. This is a description of the services the supplier will provide during the contract. To evaluate how different suppliers will deliver against your specification, you will need to develop evaluation criteria.</text:span></text:p>
      <text:p text:style-name="Heading_20_3"><text:bookmark text:name="_1y810tw"/><text:span text:style-name="T17">Write your specification</text:span></text:p>
      <text:p text:style-name="P11"><text:span text:style-name="T7">Your specification is essential for communicating to your suppliers what you need. </text:span><text:span text:style-name="T2">You can read GCA’s guide on ‘</text:span><text:a xlink:type="simple" xlink:href="https://www.gca.gov.uk/news/how-to-write-a-specification-procurement-essentials" text:style-name="ListLabel_20_127" text:visited-style-name="ListLabel_20_127"><text:span text:style-name="T22">How to write a specification</text:span></text:a><text:span text:style-name="T2">’ for general advice. </text:span></text:p>
      <text:p text:style-name="P11"><text:span text:style-name="T7">When creating your legal services specification you should consider:</text:span></text:p>
      <text:p text:style-name="P50"><text:span text:style-name="T7">Introduction &amp; Background: Set the context so suppliers understand the broader landscape, stakeholder dynamics, and overarching goals.</text:span></text:p>
      <text:list xml:id="list1248411329" text:style-name="WWNum11">
        <text:list-item>
          <text:p text:style-name="P30"><text:span text:style-name="T7">Contracting authority overview: Introduce your organisation and key internal stakeholders.</text:span></text:p>
        </text:list-item>
        <text:list-item>
          <text:p text:style-name="P30"><text:span text:style-name="T7">Project context &amp; history: Detail relevant background, history, or political/stakeholder dynamics driving the requirement.</text:span></text:p>
        </text:list-item>
        <text:list-item>
          <text:p text:style-name="P30"><text:span text:style-name="T7">Strategic outcomes: Define what success looks like and the overall objectives of the engagement.</text:span></text:p>
        </text:list-item>
        <text:list-item>
          <text:p text:style-name="P40"><text:span text:style-name="T7">Key dates &amp; timelines: Highlight key project milestones, procurement dates, and target completion deadlines.</text:span></text:p>
        </text:list-item>
      </text:list>
      <text:p text:style-name="P50"><text:span text:style-name="T7">Scope &amp; Specific Deliverables: Outline the legal specialisms required and the outcomes or what the law firm is expected to produce.</text:span></text:p>
      <text:list xml:id="list235418873053077" text:continue-numbering="true" text:style-name="WWNum11">
        <text:list-item>
          <text:p text:style-name="P30"><text:span text:style-name="T7">Legal specialisms: Detail required practice areas (e.g., commercial and contracts law, public procurement law, litigation and dispute resolution, employment law etc.).</text:span></text:p>
        </text:list-item>
        <text:list-item>
          <text:p text:style-name="P30"><text:span text:style-name="T7">Deliverables &amp; advice formats: If known, list specific documents, opinion formats, formal advice notes, or contract drafts expected.</text:span></text:p>
        </text:list-item>
        <text:list-item>
          <text:p text:style-name="P30"><text:span text:style-name="T7">Forecast volume: Provide estimated volume or capacity expectations (if known) to help suppliers resource effectively.</text:span></text:p>
        </text:list-item>
        <text:list-item>
          <text:p text:style-name="P40"><text:span text:style-name="T7">Milestones &amp; target dates: If applicable, map specific deliverables to hard deadlines or project phases.</text:span></text:p>
        </text:list-item>
      </text:list>
      <text:p text:style-name="P50"><text:span text:style-name="T7">Team &amp; Supplier Staff: Ensure the supplier fields the right mix of expertise, seniority, and continuity.</text:span></text:p>
      <text:list xml:id="list3922154468" text:style-name="WWNum8">
        <text:list-item>
          <text:p text:style-name="P31"><text:span text:style-name="T7">Practitioner grades: If known, specify required seniority levels (e.g., Partner oversight, Senior Associate lead, junior support). Doing market engagement with suppliers will help you understand the required grade mix. </text:span></text:p>
        </text:list-item>
        <text:list-item>
          <text:p text:style-name="P41"><text:span text:style-name="T7">Continuity and capacity: Set expectations around team stability, knowledge retention, and backup coverage during peak demand.</text:span></text:p>
        </text:list-item>
      </text:list>
      <text:p text:style-name="P11"><text:span text:style-name="T7">Performance Management &amp; Service Levels: Define any Service Level Agreements (SLAs) and KPIs.</text:span></text:p>
      <text:p text:style-name="P11"><text:soft-page-break/><text:span text:style-name="T7">Pricing &amp; Commercial Terms: Provide details on how suppliers should structure their commercial proposals. </text:span></text:p>
      <text:list xml:id="list193752698" text:style-name="WWNum10">
        <text:list-item>
          <text:p text:style-name="P32"><text:span text:style-name="T7">Preferred fee structures: For example, fixed fees (for well-defined deliverables), capped fees (for variable projects with clear ceilings), outcome-based / milestone pricing (linked to delivery), retainer agreements or hourly, time &amp; materials (with standard rate cards) or any other alternative fee arrangement. </text:span></text:p>
        </text:list-item>
        <text:list-item>
          <text:p text:style-name="P42"><text:span text:style-name="T7">Disbursements &amp; expenses: Detail information on reimbursable costs, travel, counsel fees, and third-party expenses.</text:span></text:p>
        </text:list-item>
      </text:list>
      <text:p text:style-name="P11"><text:span text:style-name="T7">Added Value: Encourage suppliers to bring innovation, efficiency, and broader organisational benefits.</text:span></text:p>
      <text:list xml:id="list2835499927" text:style-name="WWNum1">
        <text:list-item>
          <text:p text:style-name="P33"><text:span text:style-name="T7">Efficiency &amp; proportionality: Require advice to remain cost-effective, pragmatic, and proportionate to the risk involved.</text:span></text:p>
        </text:list-item>
        <text:list-item>
          <text:p text:style-name="P33"><text:span text:style-name="T7">Knowledge transfer &amp; lessons learned: If applicable, include training sessions, template sharing, or post-project debriefs to upskill internal teams.</text:span></text:p>
        </text:list-item>
        <text:list-item>
          <text:p text:style-name="P43"><text:span text:style-name="T7">Supplier innovation: Detail expectations for innovative service delivery (e.g., legal tech tools).</text:span></text:p>
        </text:list-item>
      </text:list>
      <text:p text:style-name="Heading_20_3"><text:bookmark text:name="_4i7ojhp"/><text:span text:style-name="T17">Design an evaluation approach</text:span></text:p>
      <text:p text:style-name="P11"><text:span text:style-name="T8">Once you have defined your requirements, you have to decide how you will evaluate suppliers against these. Below are some examples of potential criteria and their weightings. These weightings could vary depending on whether you are using an award with competition or rapid award process. If using the quote process evaluation is 100% price. </text:span></text:p>
      <text:p text:style-name="Heading_20_4"><text:bookmark text:name="_2xcytpi"/><text:span text:style-name="T17">Quality criteria</text:span></text:p>
      <text:p text:style-name="P11"><text:span text:style-name="T7">To evaluate quality you can consider: </text:span></text:p>
      <text:list xml:id="list3547666395" text:style-name="WWNum12">
        <text:list-item>
          <text:p text:style-name="P44"><text:span text:style-name="T2">Approach to delivery of the services/methodology. This could include looking at the suppliers’s proposed strategies, methods and procedures for delivering your requirements. You might consider how well they demonstrate an understanding of your strategic priorities, risk appetite, and the public sector context. </text:span></text:p>
        </text:list-item>
        <text:list-item>
          <text:p text:style-name="P44"><text:span text:style-name="T2">Technical merit, capacity, and resource allocation. This could include evaluating the supplier’s overall legal expertise, specialist skills, and experience in the relevant legal specialisms. You might also assess whether they maintain sufficient resource capacity to handle your instruction volumes and their approach to deploying staff at the appropriate grade bands to ensure overall value for money. </text:span></text:p>
        </text:list-item>
        <text:list-item>
          <text:p text:style-name="P44"><text:span text:style-name="T2">Ways of working and quality governance. This could include looking at their proposed management systems, communication tools and touchpoints. You might consider how proactively they facilitate collaborative working with your in-house teams and how they handle knowledge transfer to upskill your internal staff. This could also consider the robustness of their internal peer review and sign off process to ensure all advice is fit for purpose and maintains quality.</text:span></text:p>
        </text:list-item>
        <text:list-item>
          <text:p text:style-name="P44"><text:span text:style-name="T2">Understanding of work, key issues and risks. This could include assessing how well the supplier's proposal demonstrates an understanding of your SOR, identifies key legal or operational risks, and proposes suitable mitigation strategies. </text:span></text:p>
        </text:list-item>
        <text:list-item>
          <text:p text:style-name="P44"><text:span text:style-name="T2">Innovation and continuous improvement. This could include assessing how the supplier promotes continuous improvement or leverages innovative solutions and tools such as legal- tech, automated workflows and AI to optimise performance and value.</text:span></text:p>
        </text:list-item>
        <text:list-item>
          <text:p text:style-name="P44"><text:span text:style-name="T2">Implementation and exit management. This could include reviewing mobilisations plans for onboarding the contract, as well as procedure for orderly handovers, knowledge retention, and transition upon contract exit.</text:span></text:p>
        </text:list-item>
        <text:list-item>
          <text:p text:style-name="P44"><text:span text:style-name="T2">Use of supply chain or partners. This could include evaluating how the supplier intends to use external specialists or Counsel to support the delivery, ensuring alignment with the Key Subcontactor provisions of the Framework. </text:span></text:p>
        </text:list-item>
        <text:list-item>
          <text:p text:style-name="P44"><text:span text:style-name="T2">Social Value. This could include proportionately assessing the suppliers commitment to social value inline with </text:span><text:a xlink:type="simple" xlink:href="https://www.gov.uk/government/publications/ppn-002-taking-account-of-social-value-in-the-award-of-contracts" text:style-name="ListLabel_20_127" text:visited-style-name="ListLabel_20_127"><text:span text:style-name="T22">PPN 002</text:span></text:a><text:span text:style-name="T2"> </text:span></text:p>
        </text:list-item>
      </text:list>
      <text:p text:style-name="P64"><text:bookmark text:name="_1ci93xb"/><text:span text:style-name="T17">Price criteria</text:span></text:p>
      <text:p text:style-name="P13"><text:span text:style-name="T7">This agreement supports the use of both Relative (RP) and Price Per Quality Point (PPQP) commercial models.</text:span></text:p>
      <text:p text:style-name="P13"><text:soft-page-break/><text:span text:style-name="T7">To evaluate price you can consider:</text:span></text:p>
      <text:p text:style-name="P54"><text:span text:style-name="T2">●</text:span><text:span text:style-name="T33"> <text:s text:c="5"/></text:span><text:span text:style-name="T2">Type and scope of your requirement</text:span></text:p>
      <text:p text:style-name="P54"><text:span text:style-name="T2">●</text:span><text:span text:style-name="T33"> <text:s text:c="5"/></text:span><text:span text:style-name="T2">Framework Pricing (this includes the rate cards and wider terms in respect of pricing which can be found in Framework Schedule 3 - Pricing)</text:span></text:p>
      <text:p text:style-name="P11"><text:span text:style-name="T7">When evaluating price, consider Alternative Fee Arrangements (AFAs). AFAs include capped costs, fixed fees, blended rates, and retainer or subscription arrangements. They are well suited to routine, low-value work, and can be appropriate for larger-value, longer-term projects where the organisation's risk appetite permits.</text:span></text:p>
      <text:p text:style-name="P11"><text:span text:style-name="T7">AFAs can be considered for award with competition and rapid award as well as during a quote process, provided their application does not exceed the prices set in the agreement. A proactive way to explore AFAs is through pre-market engagement or EOIs to identify where they can add value based on your specific needs.</text:span></text:p>
      <text:p text:style-name="Heading_20_4"><text:bookmark text:name="_xoyatacg232q"/><text:span text:style-name="T17">Social value criteria</text:span></text:p>
      <text:p text:style-name="P15"><text:span text:style-name="T2">Under this framework, suppliers are committed to delivering reasonable and proportionate social value benefits in line with</text:span><text:a xlink:type="simple" xlink:href="https://assets.publishing.service.gov.uk/media/67ae1529e270ceae39f9e1a0/2025-02-11_PPN_002_The_social_value_model.docx.pdf" text:style-name="ListLabel_20_127" text:visited-style-name="ListLabel_20_127"><text:span text:style-name="T22"> PPN 002 Social Value Model</text:span></text:a><text:span text:style-name="T2">.</text:span></text:p>
      <text:p text:style-name="P15"><text:span text:style-name="T2">Buyers may select any of the eight policy outcomes relevant to their requirement, and Suppliers are committed to supporting their delivery. These outcomes include fair work, sustainable procurement practices, equal opportunity, and wellbeing. For the full list of social value themes, see Paragraph 6.2 of Framework Schedule 1 - <text:s/>Specification.</text:span></text:p>
      <text:p text:style-name="P52"><text:span text:style-name="T2">GCA recommends that you discuss social value questions during pre-market engagement activities. For more guidance on how to evaluate social value check GCA </text:span><text:a xlink:type="simple" xlink:href="https://www.gca.gov.uk/news/social-value-procurement-ccs" text:style-name="ListLabel_20_127" text:visited-style-name="ListLabel_20_127"><text:span text:style-name="T22"><text:s/>Procurement Essentials: Social Value</text:span></text:a><text:a xlink:type="simple" xlink:href="https://www.gca.gov.uk/news/social-value-procurement-ccs" text:style-name="ListLabel_20_127" text:visited-style-name="ListLabel_20_127"><text:span text:style-name="T22">.</text:span></text:a><text:span text:style-name="T2"> Remember that social value should:</text:span></text:p>
      <text:list xml:id="list1561793896" text:style-name="WWNum14">
        <text:list-item>
          <text:p text:style-name="P34"><text:span text:style-name="T2">be assessed based on quality, not quantity</text:span></text:p>
        </text:list-item>
        <text:list-item>
          <text:p text:style-name="P34"><text:span text:style-name="T2">be relevant to the contract or framework <text:s/></text:span></text:p>
        </text:list-item>
        <text:list-item>
          <text:p text:style-name="P34"><text:span text:style-name="T2">be proportional to the contract value </text:span></text:p>
        </text:list-item>
        <text:list-item>
          <text:p text:style-name="P47"><text:span text:style-name="T2">not ask for cash lump sums or donations to local projects</text:span></text:p>
        </text:list-item>
      </text:list>
      <text:p text:style-name="P52"><text:span text:style-name="T2">You can find further information on using the social value model within the </text:span><text:a xlink:type="simple" xlink:href="https://www.gov.uk/government/publications/ppn-002-taking-account-of-social-value-in-the-award-of-contracts/ppn-002-guide-to-using-the-social-value-model-html" text:style-name="ListLabel_20_127" text:visited-style-name="ListLabel_20_127"><text:span text:style-name="T22">PPN 002 Guide to using the social value model</text:span></text:a><text:span text:style-name="T2">. You can find the </text:span><text:a xlink:type="simple" xlink:href="https://www.gov.uk/government/publications/ppn-002-taking-account-of-social-value-in-the-award-of-contracts/procurement-policy-note-002-the-social-value-model-html#model-social-value-question" text:style-name="ListLabel_20_127" text:visited-style-name="ListLabel_20_127"><text:span text:style-name="T22">social value model award criteria here</text:span></text:a><text:span text:style-name="T2">.</text:span></text:p>
      <text:p text:style-name="P65"><text:bookmark text:name="_smlmlz1wg6gw"/><text:span text:style-name="T17">Good practice examples &amp; focus areas </text:span></text:p>
      <text:p text:style-name="P7"/>
      <text:p text:style-name="P2"><text:span text:style-name="T2">To help in developing your social value criteria, the examples below highlight key PPN 002 outcomes</text:span>.</text:p>
      <text:p text:style-name="P70"><text:bookmark text:name="_wf6kbvht6q3"/><text:span text:style-name="T20">Example focus area A: Outcome 1 &amp; Outcome 8 – Fair Work, Health &amp; Wellbeing</text:span></text:p>
      <text:list xml:id="list3583546352" text:style-name="WWNum13">
        <text:list-item>
          <text:p text:style-name="P35"><text:span text:style-name="T2">When to consider: High-volume legal instructions, litigation, or contracts requiring significant dedicated fee-earner time.</text:span></text:p>
        </text:list-item>
        <text:list-item>
          <text:p text:style-name="P26"><text:span text:style-name="T2">Sector context: Legal practice involves high-pressure environments; prioritising mental health support and fair working practices helps prevent burnout and ensures service continuity.</text:span></text:p>
        </text:list-item>
      </text:list>
      <text:p text:style-name="P55"><text:span text:style-name="T2">Illustrative tender question (example only): </text:span><text:span text:style-name="T6">"In no more than [X] words, please outline how your firm will protect the mental health and physical wellbeing of the dedicated legal team delivering this contract, and demonstrate how fair working conditions and fair pay practices are applied across all contract staff (including paralegals and document reviewers)."</text:span></text:p>
      <text:p text:style-name="P55"><text:soft-page-break/><text:span text:style-name="T2">Good practice to look for in bids:</text:span></text:p>
      <text:list xml:id="list2830594293" text:style-name="WWNum3">
        <text:list-item>
          <text:p text:style-name="P36"><text:span text:style-name="T2">Actions to invest in the physical and mental health and wellbeing of the contract workforce. This could include active implementation of recognised wellbeing standards like </text:span><text:span text:style-name="T7">implementing the 6 standards in the </text:span><text:a xlink:type="simple" xlink:href="https://www.mentalhealthatwork.org.uk/commitment/" text:style-name="ListLabel_20_131" text:visited-style-name="ListLabel_20_131"><text:span text:style-name="T34">Mental Health at Work</text:span></text:a><text:span text:style-name="T2">.</text:span></text:p>
        </text:list-item>
        <text:list-item>
          <text:p text:style-name="P36"><text:span text:style-name="T2">Policies supporting flexible/hybrid working and manageable billable-hour targets.</text:span></text:p>
        </text:list-item>
        <text:list-item>
          <text:p text:style-name="P27"><text:span text:style-name="T2">Payment of more than the National Minimum / Living Wage to the contract workforce.</text:span></text:p>
        </text:list-item>
      </text:list>
      <text:p text:style-name="P71"><text:bookmark text:name="_xakg7atb59ry"/><text:span text:style-name="T20">Example focus area B: Outcome 2 &amp; Outcome 6 – Skills, Education &amp; Social Mobility</text:span></text:p>
      <text:list xml:id="list1552609123" text:style-name="WWNum2">
        <text:list-item>
          <text:p text:style-name="P37"><text:span text:style-name="T2">When to consider: Long-term advisory contracts, panel arrangements, or Full Service Legal provision (Lots 1a–1c).</text:span></text:p>
        </text:list-item>
        <text:list-item>
          <text:p text:style-name="P28"><text:span text:style-name="T2">Sector context</text:span><text:span text:style-name="T4">:</text:span><text:span text:style-name="T2"> The legal sector faces ongoing social mobility challenges; procurements can be used to open pathways for underrepresented groups.</text:span></text:p>
        </text:list-item>
      </text:list>
      <text:p text:style-name="P55"><text:span text:style-name="T2">Illustrative tender question (example only): </text:span><text:span text:style-name="T6">"In no more than [X] words, please detail the specific, measurable commitments your firm will make to deliver legal training, work experience, or apprenticeship opportunities under this contract, specifically targeting individuals from underrepresented or low socio-economic backgrounds."</text:span></text:p>
      <text:p text:style-name="P55"><text:span text:style-name="T2">Good practice to look for in bids:</text:span></text:p>
      <text:list xml:id="list1405392246" text:style-name="WWNum9">
        <text:list-item>
          <text:p text:style-name="P38"><text:span text:style-name="T2">Number of training opportunities (Level 2, 3, and 4+) other than apprentices created or retained under the contract. This could include structured work placements or legal apprenticeships (Levels 2 to 7) tailored to specific target cohorts.</text:span></text:p>
        </text:list-item>
        <text:list-item>
          <text:p text:style-name="P38"><text:span text:style-name="T2">Delivery of training schemes and programmes to address any identified skills gaps and under-representation in the workforce for the contract.</text:span></text:p>
        </text:list-item>
        <text:list-item>
          <text:p text:style-name="P38"><text:span text:style-name="T2">Partnerships with legal diversity organisations to deliver mentoring or careers guidance.</text:span></text:p>
        </text:list-item>
        <text:list-item>
          <text:p text:style-name="P29"><text:span text:style-name="T2">Clear reporting metrics (e.g., person-hours of support or defined training roles created).</text:span></text:p>
        </text:list-item>
      </text:list>
      <text:p text:style-name="Heading_20_4"><text:bookmark text:name="_3whwml4"/><text:span text:style-name="T21">Weightings</text:span></text:p>
      <table:table table:name="Table7" table:style-name="Table7">
        <table:table-column table:style-name="Table7.A"/>
        <table:table-column table:style-name="Table7.B"/>
        <table:table-header-rows>
          <table:table-row table:style-name="Table7.1">
            <table:table-cell table:style-name="Table7.A1" table:number-columns-spanned="2" office:value-type="string">
              <text:p text:style-name="P5"><text:span text:style-name="T4">Evaluation criteria </text:span><text:span text:style-name="T35">(Quote Process)</text:span></text:p>
            </table:table-cell>
            <table:covered-table-cell/>
          </table:table-row>
        </table:table-header-rows>
        <table:table-row table:style-name="Table7.1">
          <table:table-cell table:style-name="Table7.A2" office:value-type="string">
            <text:p text:style-name="P5"><text:span text:style-name="T7">Price</text:span></text:p>
          </table:table-cell>
          <table:table-cell table:style-name="Table7.A2" office:value-type="string">
            <text:p text:style-name="P5"><text:span text:style-name="T7">100% </text:span></text:p>
          </table:table-cell>
        </table:table-row>
      </table:table>
      <text:p text:style-name="Standard"/>
      <table:table table:name="Table8" table:style-name="Table8">
        <table:table-column table:style-name="Table8.A"/>
        <table:table-column table:style-name="Table8.B"/>
        <table:table-header-rows>
          <table:table-row table:style-name="Table8.1">
            <table:table-cell table:style-name="Table8.A1" table:number-columns-spanned="2" office:value-type="string">
              <text:p text:style-name="P5"><text:span text:style-name="T4">Evaluation criteria <text:line-break/></text:span><text:span text:style-name="T35">(Rapid Award and Award with Competition (Single, Two or Multi Stage Competition))</text:span></text:p>
            </table:table-cell>
            <table:covered-table-cell/>
          </table:table-row>
        </table:table-header-rows>
        <table:table-row table:style-name="Table8.1">
          <table:table-cell table:style-name="Table8.A2" office:value-type="string">
            <text:p text:style-name="P5"><text:span text:style-name="T7">Quality (includes Social Value)</text:span></text:p>
          </table:table-cell>
          <table:table-cell table:style-name="Table8.A2" office:value-type="string">
            <text:p text:style-name="P5"><text:span text:style-name="T7">Between 10 % and <text:s/>90 %</text:span></text:p>
          </table:table-cell>
        </table:table-row>
        <table:table-row table:style-name="Table8.1">
          <table:table-cell table:style-name="Table8.A2" office:value-type="string">
            <text:p text:style-name="P5"><text:span text:style-name="T7">Price</text:span></text:p>
          </table:table-cell>
          <table:table-cell table:style-name="Table8.A2" office:value-type="string">
            <text:p text:style-name="P5"><text:span text:style-name="T7">Between 10 % and 90 % </text:span></text:p>
          </table:table-cell>
        </table:table-row>
      </table:table>
      <text:p text:style-name="P11"><text:span text:style-name="T7"><text:line-break/>Some eSourcing tools may include social value in the quality criteria. In these cases, make sure Social Value is at least 10% of the total evaluation score, not just 10% of the quality criteria.</text:span></text:p>
      <text:p text:style-name="Heading_20_2"><text:bookmark text:name="_2bn6wsx"/><text:soft-page-break/><text:span text:style-name="T17">4. Choose a procurement route</text:span></text:p>
      <text:p text:style-name="P11"><text:span text:style-name="T8">When buying through this agreement, you can use the quote process, conduct an award with competition between available suppliers, or use a rapid award</text:span><text:span text:style-name="T7">. </text:span></text:p>
      <text:p text:style-name="P60"><text:bookmark text:name="_v4ot74q7k8ix"/><text:span text:style-name="T15">When to follow the quote process</text:span></text:p>
      <text:p text:style-name="P11"><text:span text:style-name="T7">The quote process can be used for any requirement below the </text:span><text:a xlink:type="simple" xlink:href="https://www.gov.uk/government/publications/procurement-act-2023-guidance-documents-plan-phase/guidance-light-touch-contracts-html" text:style-name="ListLabel_20_127" text:visited-style-name="ListLabel_20_127"><text:span text:style-name="T22">light touch threshold</text:span></text:a><text:span text:style-name="T7"> of £663,540 inclusive of VAT. </text:span></text:p>
      <text:p text:style-name="Heading_20_3"><text:bookmark text:name="_rm2wo5gpwqhm"/><text:span text:style-name="T15">When to run an award with competition </text:span></text:p>
      <text:p text:style-name="P11"><text:span text:style-name="T8">An award with competition is usually the best route to market for higher value services or more complex requirements. Use this thorough, open, and fair method to find the best value for your specific needs. It allows you to evaluate detailed proposals using a single-stage, two-stage, or multi-stage process.</text:span></text:p>
      <text:p text:style-name="P11"><text:span text:style-name="T16">When to use a rapid award</text:span></text:p>
      <text:p text:style-name="P11"><text:span text:style-name="T8">A rapid award is an efficient route when your requirements are standard and require no amendments to the given terms and conditions of the framework. You will make your decision by applying your rapid award criteria to the suppliers prospectus documents and the suppliers maximum Framework Rates.</text:span></text:p>
      <text:p text:style-name="P67"><text:bookmark text:name="_92yl094fx3er"/><text:span text:style-name="T17">5. Option A: Quote Process </text:span></text:p>
      <text:p text:style-name="P2"><text:span text:style-name="T3">Once you have decided that a quote process is the best route to market for your below-threshold requirement, follow the guidance below:</text:span></text:p>
      <text:p text:style-name="P2"><text:span text:style-name="T36">Shortlist suppliers</text:span></text:p>
      <text:p text:style-name="P51"><text:span text:style-name="T2">Use the</text:span><text:a xlink:type="simple" xlink:href="https://marketplace.service.gca.gov.uk/legal-services/RM6374" text:style-name="ListLabel_20_127" text:visited-style-name="ListLabel_20_127"><text:span text:style-name="T22"> Digital Filtering Tool</text:span></text:a><text:span text:style-name="T2"> to identify a shortlist of capable suppliers on the most appropriate lot.</text:span></text:p>
      <text:p text:style-name="P51"><text:span text:style-name="T36">Invite suppliers to quote</text:span></text:p>
      <text:p text:style-name="P51"><text:span text:style-name="T2">You should invite a minimum of three suppliers to provide a quote, though you can invite more if you prefer. You can also use the supplier prospectus documents alongside the Digital Filtering Tool to identify suppliers with the skills and experience to deliver your requirement. Contact your shortlisted suppliers to share your Statement of Requirement and request a formal quote, making sure to set a reasonable deadline for their response. Evaluate the final quotes on price only</text:span><text:span text:style-name="T4">.</text:span><text:span text:style-name="T2"> </text:span></text:p>
      <text:p text:style-name="P51"><text:span text:style-name="T36">Evaluate quotes</text:span></text:p>
      <text:p text:style-name="P51"><text:span text:style-name="T2">Once you have received a minimum of three quotes or the deadline has passed. You should award the contract to the supplier who has provided the cheapest price for the deliverables. </text:span></text:p>
      <text:p text:style-name="P51"><text:span text:style-name="T36">Award</text:span></text:p>
      <text:p text:style-name="P51"><text:span text:style-name="T2">Award the call-off contract to the framework supplier that provided the cheapest price quote for the Deliverables.</text:span></text:p>
      <text:p text:style-name="P2"/>
      <text:p text:style-name="P66"><text:bookmark text:name="_1pxezwc"/><text:span text:style-name="T17">6. Option B: Award with competition </text:span></text:p>
      <text:p text:style-name="P11"><text:span text:style-name="T7">Once you have decided that award with competition is the best route to market for you, follow the guidance below. If you would like extra support or advice on designing a bespoke competition that suits your needs, you can reach out to GCA at </text:span><text:a xlink:type="simple" xlink:href="mailto:info@crowncommercial.gov.uk" text:style-name="ListLabel_20_128" text:visited-style-name="ListLabel_20_128"><text:span text:style-name="T32">info@gca.gov.uk</text:span></text:a><text:span text:style-name="T7"> to talk to a commercial agreement manager. </text:span></text:p>
      <text:p text:style-name="P58"><text:bookmark text:name="_697nor54uyn7"/><text:soft-page-break/><text:span text:style-name="T15">Shortlist suppliers </text:span></text:p>
      <text:p text:style-name="P11"><text:span text:style-name="T8">Identify the relevant lot and all eligible framework suppliers using the Digital Filtering Tool. You can use an Expression of Interest (EOI) to confirm that suppliers have the interest and capacity to support your requirements. If your intention is to only invite suppliers who positively respond to your EOI to the competition you should detail this within the EOI document. </text:span></text:p>
      <text:p text:style-name="P58"><text:bookmark text:name="_azu8yexun4gj"/><text:span text:style-name="T15">Design your competition</text:span></text:p>
      <text:p text:style-name="P2"><text:span text:style-name="T7">You should design a competition which is proportionate to the value, risk and complexity of your requirement. When developing your Statement of Requirements, consider whether a single-stage, two-stage or multi-stage competitive process best suits the scale of your needs, ensuring that any conditions of participation are necessary. </text:span></text:p>
      <text:p text:style-name="P10"/>
      <text:p text:style-name="P2"><text:span text:style-name="T7">At different stages of the competition, you can incorporate various supplementary processes to support evaluation and decision-making. Examples of supplementary processes include:</text:span></text:p>
      <text:list xml:id="list170114321" text:style-name="WWNum5">
        <text:list-item>
          <text:p text:style-name="P39"><text:span text:style-name="T7">conditions of participation assessment: to shortlist suppliers progressing to the next stage</text:span></text:p>
        </text:list-item>
        <text:list-item>
          <text:p text:style-name="P39"><text:span text:style-name="T7">clarification</text:span></text:p>
        </text:list-item>
        <text:list-item>
          <text:p text:style-name="P39"><text:span text:style-name="T7">interim tendering stages: to provide feedback or reduce supplier numbers before the final bids</text:span></text:p>
        </text:list-item>
        <text:list-item>
          <text:p text:style-name="P39"><text:span text:style-name="T7">supplier presentation/interview</text:span></text:p>
        </text:list-item>
        <text:list-item>
          <text:p text:style-name="P39"><text:span text:style-name="T7">dialogue stage</text:span></text:p>
        </text:list-item>
        <text:list-item>
          <text:p text:style-name="P39"><text:span text:style-name="T7">negotiation stage: to improve content of tenders</text:span></text:p>
        </text:list-item>
        <text:list-item>
          <text:p text:style-name="P39"><text:span text:style-name="T7">variant tenders: to allow suppliers to propose alternative solutions</text:span></text:p>
        </text:list-item>
        <text:list-item>
          <text:p text:style-name="P39"><text:span text:style-name="T7">preferred supplier stage</text:span></text:p>
        </text:list-item>
        <text:list-item>
          <text:p text:style-name="P45"><text:span text:style-name="T7">final tenders</text:span></text:p>
        </text:list-item>
      </text:list>
      <text:p text:style-name="P11"><text:span text:style-name="T7">For further information on available call off award mechanisms please refer to Framework Schedule 7 which can be found under the documents section of the Legal Panel for Public Sector webpage. </text:span></text:p>
      <text:p text:style-name="P58"><text:bookmark text:name="_2p2csry"/><text:span text:style-name="T15">Invite suppliers to bid </text:span></text:p>
      <text:p text:style-name="P11"><text:span text:style-name="T7">Before you invite your suppliers to bid, prepare all the documents you need, including:</text:span></text:p>
      <text:list xml:id="list235417790553288" text:continue-list="list3547666395" text:style-name="WWNum12">
        <text:list-item>
          <text:p text:style-name="P44"><text:span text:style-name="T7">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44"><text:span text:style-name="T7">Draft contract: a draft version of the call-off order form. See section ‘Complete your call-off contract’ for more information on how to do this. </text:span></text:p>
        </text:list-item>
      </text:list>
      <text:p text:style-name="P14"><text:span text:style-name="T2">If you choose to conduct a conditions of participation stage, you need to inform all eligible suppliers under your chosen lots and invite them to respond, for example, through a pre-qualification questionnaire (PQQ) or request for information (RFI) based on set conditions. You will then issue ITTs to those suppliers that meet these conditions.</text:span></text:p>
      <text:p text:style-name="P14"><text:soft-page-break/><text:span text:style-name="T2">Throughout the competition, you must notify successful suppliers about their progression to each stage. </text:span></text:p>
      <text:p text:style-name="Heading_20_3"><text:bookmark text:name="_147n2zr"/><text:span text:style-name="T17">Evaluate suppliers</text:span></text:p>
      <text:p text:style-name="P11"><text:span text:style-name="T7">Evaluate suppliers against set evaluation criteria at every stage of the competition. </text:span></text:p>
      <text:p text:style-name="P11"><text:span text:style-name="T7">Once you have selected your supplier, you need to formally communicate the outcome of your decision to all participating bidders. See ‘Communicate outcomes’ for more information on how to do this.</text:span></text:p>
      <text:p text:style-name="Heading_20_2"><text:bookmark text:name="_3o7alnk"/><text:span text:style-name="T17">7. Option C: Rapid Award</text:span></text:p>
      <text:p text:style-name="P11"><text:span text:style-name="T2">Once you have decided that a rapid award is the best route to market for you, follow the guidance below.</text:span></text:p>
      <text:p text:style-name="P58"><text:bookmark text:name="_23ckvvd"/><text:span text:style-name="T17">Select your supplier and get approval</text:span></text:p>
      <text:p text:style-name="P2"><text:span text:style-name="T2">Ensure you have internal stakeholder and budget approval to use this route, which allows you to select a supplier directly based on pre-agreed framework terms and pricing. </text:span></text:p>
      <text:p text:style-name="P63"><text:bookmark text:name="_pj0rhbqg01vx"/><text:span text:style-name="T17">Shortlist Suppliers</text:span></text:p>
      <text:p text:style-name="P53"><text:span text:style-name="T2">Use the Digital Filtering Tool to identify eligible suppliers on the relevant lot. You can also use an Expression of Interest (EOI) to check if the suppliers are interested in your requirement and to identify if there are any conflicts of interest.</text:span></text:p>
      <text:p text:style-name="P63"><text:bookmark text:name="_5twv5apuloru"/><text:span text:style-name="T17">Confirm Capacity</text:span></text:p>
      <text:p text:style-name="P53"><text:span text:style-name="T2">Contact the eligible suppliers to verify they have the availability and resources to deliver the work within your required timeframe. </text:span></text:p>
      <text:p text:style-name="P63"><text:bookmark text:name="_gqnfee6ze48d"/><text:span text:style-name="T17">Evaluate </text:span></text:p>
      <text:p text:style-name="P53"><text:span text:style-name="T2">Apply the rapid award criteria to the suppliers' prospectuses and framework rates to determine which supplier best satisfies your requirements.</text:span></text:p>
      <text:p text:style-name="P53"><text:span text:style-name="T36">Confirm Compliance and Award</text:span></text:p>
      <text:p text:style-name="P53"><text:span text:style-name="T2">Determine that the supplier is not an excluded supplier by checking the centrally published debarment list on </text:span><text:a xlink:type="simple" xlink:href="http://gov.uk" text:style-name="ListLabel_20_127" text:visited-style-name="ListLabel_20_127"><text:span text:style-name="T22">GOV.UK</text:span></text:a><text:span text:style-name="T2">. Ensure you verify the status of the main supplier, any parent companies and proposed subcontractors against any exclusion grounds. You should also cross reference this with the suppliers self-declaration forms. Refine the Deliverables using the Order Form, and award the contract.</text:span></text:p>
      <text:p text:style-name="Heading_20_2"><text:bookmark text:name="_32hioqz"/><text:span text:style-name="T17">8. Communicate outcomes </text:span></text:p>
      <text:p text:style-name="P11"><text:span text:style-name="T2">When you have decided which supplier you will award your contract to, you need to communicate your decision. </text:span></text:p>
      <text:p text:style-name="Heading_20_3"><text:bookmark text:name="_1hmsyys"/><text:span text:style-name="T17">Notify your suppliers </text:span></text:p>
      <text:p text:style-name="P11"><text:span text:style-name="T7">If you have conducted an award with competition or followed the quote process you need to notify the successful supplier and all participating suppliers of your decision. These notifications should include constructive, written feedback to all participating suppliers and a full breakdown of their scoring. </text:span></text:p>
      <text:p text:style-name="P11"><text:span text:style-name="T7">You can allow a standstill period of 8 working days to give unsuccessful suppliers an opportunity to consider the feedback on their bid, request information, or call for a review of the award decision. This is mainly recommended for high value contracts. </text:span></text:p>
      <text:p text:style-name="P11"><text:soft-page-break/><text:span text:style-name="T7">Once the standstill period has passed, you can begin your contract with the winning supplier.</text:span></text:p>
      <table:table table:name="Table9" table:style-name="Table9">
        <table:table-column table:style-name="Table9.A"/>
        <table:table-row table:style-name="Table9.1">
          <table:table-cell table:style-name="Table9.A1" office:value-type="string">
            <text:p text:style-name="P3"><text:span text:style-name="T11">Transparency notice reminder.</text:span><text:span text:style-name="T8"> All contracting authorities are required to publish a 'contract award notice' to inform about their intention to award a contract to a specific supplier or suppliers before the optional standstill period.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132" text:visited-style-name="ListLabel_20_132"><text:span text:style-name="T8"> </text:span></text:a><text:a xlink:type="simple" xlink:href="https://www.gov.uk/government/publications/procurement-act-2023-guidance-documents-procure-phase/guidance-contract-award-notices-and-standstill-html" text:style-name="ListLabel_20_129" text:visited-style-name="ListLabel_20_129"><text:span text:style-name="T23">Guidance: Contract Award Notices</text:span></text:a><text:span text:style-name="T8">.</text:span></text:p>
          </table:table-cell>
        </table:table-row>
      </table:table>
      <text:p text:style-name="P68"><text:bookmark text:name="_2grqrue"/><text:span text:style-name="T17">9. Complete your call-off contract</text:span></text:p>
      <text:p text:style-name="P11"><text:span text:style-name="T7">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127" text:visited-style-name="ListLabel_20_127"><text:span text:style-name="T22">Public Sector Contract</text:span></text:a><text:span text:style-name="T7">. </text:span></text:p>
      <text:p text:style-name="P11"><text:span text:style-name="T7">The call-off contract is a document that governs the purchase and delivery of the services. It is formed of the call-off order form (signed by both parties) plus any applicable schedules. </text:span></text:p>
      <text:p text:style-name="P11"><text:span text:style-name="T7">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127" text:visited-style-name="ListLabel_20_127"><text:span text:style-name="T22">Guidance: understanding off-payroll working. </text:span></text:a></text:p>
      <text:p text:style-name="Heading_20_3"><text:bookmark text:name="_vx1227"/><text:span text:style-name="T17">Put together and sign your contract</text:span></text:p>
      <text:p text:style-name="P11"><text:span text:style-name="T7">Follow the steps below to guide you through the process of putting together and signing your contract:</text:span></text:p>
      <text:list xml:id="list3580508172" text:style-name="WWNum7">
        <text:list-item>
          <text:p text:style-name="P46"><text:span text:style-name="T2">Download the call-off order form. This document is the basis of your contract. Note that this document changes from one agreement to another, so make sure you check you are using the correct one. </text:span></text:p>
        </text:list-item>
        <text:list-item>
          <text:p text:style-name="P46"><text:span text:style-name="T2">Fill in the sections where input is required from the buyer. </text:span></text:p>
        </text:list-item>
        <text:list-item>
          <text:p text:style-name="P46"><text:span text:style-name="T2">You should be aware that there are certain terms and conditions agreed on by GCA and the suppliers when the agreement was created. These are found in the core terms, and the framework schedules. These apply to every purchase made through the agreement and can only be changed through the introduction of ‘special terms’. See step 6 for information on doing this. </text:span></text:p>
        </text:list-item>
        <text:list-item>
          <text:p text:style-name="P46"><text:span text:style-name="T2">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on the call-off order form. You will have to delete those which you don’t want to include in your contract. </text:span></text:p>
        </text:list-item>
        <text:list-item>
          <text:p text:style-name="P46"><text:span text:style-name="T2">Check whether you need to fill in any information on the schedules you have selected. This will be indicated in each of the schedules. </text:span></text:p>
        </text:list-item>
        <text:list-item>
          <text:p text:style-name="P46"><text:span text:style-name="T2">When you have selected your schedules, you have to decide whether you want to add any ‘special terms’. These are terms and conditions you want to include, but are not covered by available schedules. Special terms can be added if you run a quote process or award with competition. If you use a Rapid Award you have to accept all the given terms and conditions. </text:span></text:p>
        </text:list-item>
        <text:list-item>
          <text:p text:style-name="P46"><text:span text:style-name="T2">Publish your draft contract together with your Invitation to Tender (ITT). </text:span></text:p>
        </text:list-item>
      </text:list>
      <text:p text:style-name="P11"><text:bookmark text:name="_3fwokq0"/><text:span text:style-name="T7">Once you have chosen your supplier, you need to finish and sign the contract. Once you have made any changes, send the contract to your supplier. Your supplier should be the first to sign the contract. After this, you can sign the final contract. </text:span></text:p>
      <table:table table:name="Table10" table:style-name="Table10">
        <table:table-column table:style-name="Table10.A"/>
        <table:table-row table:style-name="Table10.1">
          <table:table-cell table:style-name="Table10.A1" office:value-type="string">
            <text:p text:style-name="P19"><text:span text:style-name="T11">Transparency notice reminder.</text:span><text:span text:style-name="T8"> All contracting authorities are required to publish a 'contract details notice' setting out that they have entered into a public contract within 30 days of having entered a contract </text:span><text:span text:style-name="T7">or within 120 days in the case of a light touch contract.</text:span><text:span text:style-name="T8"> When a contract is above £5 million, authorities are also required to publish a copy of the contract, including 3 KPIs within 90 days of having entered a contract </text:span><text:span text:style-name="T7">or within 180 days in the case of a light touch contract</text:span><text:span text:style-name="T8">. For more information, go to</text:span><text:a xlink:type="simple" xlink:href="https://www.gov.uk/government/publications/procurement-act-2023-guidance-documents-procure-phase/guidance-contract-details-notices-html#:~:text=Section%2053%20of%20the%20Procurement,the%20period%20is%20120%20days." text:style-name="ListLabel_20_132" text:visited-style-name="ListLabel_20_132"><text:span text:style-name="T8"> </text:span></text:a><text:a xlink:type="simple" xlink:href="https://www.gov.uk/government/publications/procurement-act-2023-guidance-documents-procure-phase/guidance-contract-details-notices-html#:~:text=Section%2053%20of%20the%20Procurement,the%20period%20is%20120%20days." text:style-name="ListLabel_20_129" text:visited-style-name="ListLabel_20_129"><text:span text:style-name="T23">Guidance: Contract Details </text:span></text:a><text:a xlink:type="simple" xlink:href="https://www.gov.uk/government/publications/procurement-act-2023-guidance-documents-procure-phase/guidance-contract-details-notices-html#:~:text=Section%2053%20of%20the%20Procurement,the%20period%20is%20120%20days." text:style-name="ListLabel_20_129" text:visited-style-name="ListLabel_20_129"><text:span text:style-name="T23">Notice</text:span></text:a><text:span text:style-name="T8">.</text:span></text:p>
          </table:table-cell>
        </table:table-row>
      </table:table>
      <text:p text:style-name="P59"><text:bookmark text:name="_1xskeo86gy4c"/></text:p>
      <table:table table:name="Table11" table:style-name="Table11">
        <table:table-column table:style-name="Table11.A"/>
        <table:table-row table:style-name="Table11.1">
          <table:table-cell table:style-name="Table11.A1" office:value-type="string">
            <text:p text:style-name="P15"><text:span text:style-name="T11">Transparency notice reminder.</text:span><text:span text:style-name="T8"> During your contract all authorities are required to publish:</text:span></text:p>
            <text:list xml:id="list2446557617" text:style-name="WWNum6">
              <text:list-item>
                <text:p text:style-name="P48"><text:span text:style-name="T8">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132" text:visited-style-name="ListLabel_20_132"><text:span text:style-name="T8"> </text:span></text:a><text:a xlink:type="simple" xlink:href="https://www.gov.uk/government/publications/procurement-act-2023-guidance-documents-manage-phase/guidance-contract-modifications-html#:~:text=The%20copy%20of%20the%20contract,to%20the%20contract%20change%20notice." text:style-name="ListLabel_20_129" text:visited-style-name="ListLabel_20_129"><text:span text:style-name="T23">Guidance: Contract Modifications</text:span></text:a><text:span text:style-name="T8">.</text:span></text:p>
              </text:list-item>
              <text:list-item>
                <text:p text:style-name="P48"><text:span text:style-name="T3">modifications to below-threshold contracts (unless they are convertible contracts) and light touch contracts do not need to be justified on one of the ten grounds; they may be freely modified under the Act. </text:span><text:span text:style-name="T8">For more information, go to</text:span><text:a xlink:type="simple" xlink:href="https://www.gov.uk/government/publications/procurement-act-2023-guidance-documents-manage-phase/guidance-contract-modifications-html#:~:text=The%20copy%20of%20the%20contract,to%20the%20contract%20change%20notice." text:style-name="ListLabel_20_132" text:visited-style-name="ListLabel_20_132"><text:span text:style-name="T8"> </text:span></text:a><text:a xlink:type="simple" xlink:href="https://www.gov.uk/government/publications/procurement-act-2023-guidance-documents-manage-phase/guidance-contract-modifications-html#:~:text=The%20copy%20of%20the%20contract,to%20the%20contract%20change%20notice." text:style-name="ListLabel_20_129" text:visited-style-name="ListLabel_20_129"><text:span text:style-name="T23">Guidance: Contract Modifications</text:span></text:a><text:span text:style-name="T8">.</text:span></text:p>
              </text:list-item>
              <text:list-item>
                <text:p text:style-name="P48"><text:span text:style-name="T8">a 'payments compliance notice' </text:span><text:span text:style-name="T7">within 30 days of the end of a reporting period if it made a payment under a public contract or a sum became payable under a public contract during the reporting period. </text:span><text:span text:style-name="T8">For more information, go to</text:span><text:a xlink:type="simple" xlink:href="https://www.gov.uk/guidance/prompt-payment-policy#:~:text=from%20the%20Code.-,Implementing%20the%20Procurement%20Act,ensuring%20prompt%20payment%20and%20more." text:style-name="ListLabel_20_132" text:visited-style-name="ListLabel_20_132"><text:span text:style-name="T8"> </text:span></text:a><text:a xlink:type="simple" xlink:href="https://www.gov.uk/guidance/prompt-payment-policy#:~:text=from%20the%20Code.-,Implementing%20the%20Procurement%20Act,ensuring%20prompt%20payment%20and%20more." text:style-name="ListLabel_20_129" text:visited-style-name="ListLabel_20_129"><text:span text:style-name="T23">Guidance: Prompt Payment Pol</text:span></text:a><text:a xlink:type="simple" xlink:href="https://www.gov.uk/guidance/prompt-payment-policy#:~:text=from%20the%20Code.-,Implementing%20the%20Procurement%20Act,ensuring%20prompt%20payment%20and%20more." text:style-name="ListLabel_20_129" text:visited-style-name="ListLabel_20_129"><text:span text:style-name="T23">icy.</text:span></text:a><text:span text:style-name="T8"> </text:span></text:p>
              </text:list-item>
              <text:list-item>
                <text:p text:style-name="P48"><text:span text:style-name="T8">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132" text:visited-style-name="ListLabel_20_132"><text:span text:style-name="T8"> </text:span></text:a><text:a xlink:type="simple" xlink:href="https://www.gov.uk/government/publications/procurement-act-2023-guidance-documents-manage-phase/guidance-contract-termination-html" text:style-name="ListLabel_20_129" text:visited-style-name="ListLabel_20_129"><text:span text:style-name="T23">Guidance: Contract Termination.</text:span></text:a><text:span text:style-name="T8"> </text:span></text:p>
              </text:list-item>
            </text:list>
          </table:table-cell>
        </table:table-row>
      </table:table>
      <text:p text:style-name="Standard"/>
      <text:p text:style-name="Heading_20_2"><text:bookmark text:name="_kkjxh6w1life"/><text:span text:style-name="T17">10. Tell us what you think</text:span></text:p>
      <text:p text:style-name="P11"><text:soft-page-break/><text:span text:style-name="T7">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127" text:visited-style-name="ListLabel_20_127"><text:span text:style-name="T22">buyer guide feedback survey</text:span></text:a><text:span text:style-name="T7">. </text:span></text:p>
      <text:p text:style-name="P7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vg:font-family="'Noto Sans'" style:font-adornments="Regular" style:font-pitch="variabl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2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fo:font-size="12pt"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2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font-size="12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font-size="12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font-size="12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fo:font-size="12pt"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fo:font-size="12pt"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fo:font-size="12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2" style:display-name="ListLabel 92"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93" style:display-name="ListLabel 9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4" style:display-name="ListLabel 94"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5" style:display-name="ListLabel 9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6" style:display-name="ListLabel 9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7" style:display-name="ListLabel 9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8" style:display-name="ListLabel 98"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9" style:display-name="ListLabel 9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100" style:display-name="ListLabel 100" style:family="text">
      <style:text-properties fo:font-size="12pt"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fo:font-size="12pt"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fo:font-size="12pt"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fo:color="#1155cc"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28" style:display-name="ListLabel 128" style:family="text">
      <style:text-properties fo:color="#0000ff" fo:font-size="12pt" style:text-underline-style="solid" style:text-underline-width="auto" style:text-underline-color="font-color" style:font-size-asian="12pt" style:font-size-complex="12pt"/>
    </style:style>
    <style:style style:name="ListLabel_20_129" style:display-name="ListLabel 129" style:family="text">
      <style:text-properties fo:color="#1155cc" fo:font-size="12pt" style:text-underline-style="solid" style:text-underline-width="auto" style:text-underline-color="font-color" style:font-size-asian="12pt" style:font-size-complex="12pt" fo:background-color="#ffffff"/>
    </style:style>
    <style:style style:name="ListLabel_20_130" style:display-name="ListLabel 130"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ListLabel_20_131" style:display-name="ListLabel 131" style:family="text">
      <style:text-properties fo:color="#1d70b8" fo:font-size="12pt" style:text-underline-style="solid" style:text-underline-width="auto" style:text-underline-color="font-color" style:font-size-asian="12pt" style:font-size-complex="12pt"/>
    </style:style>
    <style:style style:name="ListLabel_20_132" style:display-name="ListLabel 132" style:family="text">
      <style:text-properties fo:color="#0b0c0c" fo:font-size="12pt"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
        <style:list-level-properties text:list-level-position-and-space-mode="label-alignment">
          <style:list-level-label-alignment text:label-followed-by="listtab"/>
        </style:list-level-properties>
      </text:list-level-style-number>
      <text:list-level-style-number text:level="2" text:style-name="ListLabel_20_29" style:num-suffix="​" style:num-format="">
        <style:list-level-properties text:list-level-position-and-space-mode="label-alignment">
          <style:list-level-label-alignment text:label-followed-by="listtab"/>
        </style:list-level-properties>
      </text:list-level-style-number>
      <text:list-level-style-number text:level="3" text:style-name="ListLabel_20_30" style:num-suffix="​" style:num-format="">
        <style:list-level-properties text:list-level-position-and-space-mode="label-alignment">
          <style:list-level-label-alignment text:label-followed-by="listtab"/>
        </style:list-level-properties>
      </text:list-level-style-number>
      <text:list-level-style-number text:level="4" text:style-name="ListLabel_20_31" style:num-suffix="​" style:num-format="">
        <style:list-level-properties text:list-level-position-and-space-mode="label-alignment">
          <style:list-level-label-alignment text:label-followed-by="listtab"/>
        </style:list-level-properties>
      </text:list-level-style-number>
      <text:list-level-style-number text:level="5" text:style-name="ListLabel_20_32" style:num-suffix="​" style:num-format="">
        <style:list-level-properties text:list-level-position-and-space-mode="label-alignment">
          <style:list-level-label-alignment text:label-followed-by="listtab"/>
        </style:list-level-properties>
      </text:list-level-style-number>
      <text:list-level-style-number text:level="6" text:style-name="ListLabel_20_33" style:num-suffix="​" style:num-format="">
        <style:list-level-properties text:list-level-position-and-space-mode="label-alignment">
          <style:list-level-label-alignment text:label-followed-by="listtab"/>
        </style:list-level-properties>
      </text:list-level-style-number>
      <text:list-level-style-number text:level="7" text:style-name="ListLabel_20_34" style:num-suffix="​" style:num-format="">
        <style:list-level-properties text:list-level-position-and-space-mode="label-alignment">
          <style:list-level-label-alignment text:label-followed-by="listtab"/>
        </style:list-level-properties>
      </text:list-level-style-number>
      <text:list-level-style-number text:level="8" text:style-name="ListLabel_20_35" style:num-suffix="​" style:num-format="">
        <style:list-level-properties text:list-level-position-and-space-mode="label-alignment">
          <style:list-level-label-alignment text:label-followed-by="listtab"/>
        </style:list-level-properties>
      </text:list-level-style-number>
      <text:list-level-style-number text:level="9" text:style-name="ListLabel_20_36"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9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Title">
      <style:paragraph-properties fo:line-height="115%" fo:keep-together="auto" fo:keep-with-next="auto"/>
    </style:style>
    <style:style style:name="MP2" style:family="paragraph" style:parent-style-name="Standard">
      <style:paragraph-properties fo:text-align="end" style:justify-single-word="false"/>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bookmark text:name="_b7aobwhjd7cw"/></text:p>
        <text:p text:style-name="Standard"/>
        <text:p text:style-name="MP2"><text:page-number text:select-page="current">0</text:page-number></text:p>
      </style:footer>
    </style:master-page>
    <style:master-page style:name="First_20_Page" style:display-name="First Page" style:page-layout-name="Mpm1" style:next-style-name="Standard">
      <style:header>
        <text:p text:style-name="Standard"/>
      </style:header>
      <style:footer>
        <text:p text:style-name="MP1"><text:bookmark text:name="_jekswyqqbrr"/></text:p>
        <text:p text:style-name="Standard"/>
      </style:footer>
    </style:master-page>
    <style:master-page style:name="Converted1" style:page-layout-name="Mpm1">
      <style:header>
        <text:p text:style-name="Header"/>
      </style:header>
      <style:footer>
        <text:p text:style-name="MP1"/>
        <text:p text:style-name="Standard"/>
        <text:p text:style-name="MP2"><text:page-number text:select-page="current">1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2" meta:object-count="0" meta:page-count="15" meta:paragraph-count="369" meta:word-count="6007" meta:character-count="38949" meta:non-whitespace-character-count="33236"/>
    <meta:generator>LibreOfficeDev/6.0.5.2$Linux_X86_64 LibreOffice_project/</meta:generator>
  </office:meta>
</office:document-meta>
</file>