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Poppins" svg:font-family="Poppin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font-size="24pt" style:font-size-asian="24pt" style:font-size-complex="24pt"/>
    </style:style>
    <style:style style:name="ce3" style:family="table-cell" style:parent-style-name="Default" style:data-style-name="N0">
      <style:table-cell-properties style:vertical-align="top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30">
      <style:table-cell-properties style:vertical-align="top"/>
    </style:style>
    <style:style style:name="ce7" style:family="table-cell" style:parent-style-name="Default" style:data-style-name="N0">
      <style:table-cell-properties style:vertical-align="top"/>
      <style:text-properties fo:font-size="24pt" style:font-size-asian="24pt" style:font-size-complex="24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999999" style:vertical-align="top" fo:wrap-option="wrap" fo:background-color="#0070C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999999" style:vertical-align="top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fo:border="thin solid #999999" style:vertical-align="top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999999" style:vertical-align="top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999999" style:vertical-align="top"/>
      <style:text-properties fo:color="#0000EE" fo:font-size="10pt" style:font-size-asian="10pt" style:font-size-complex="10pt"/>
    </style:style>
    <style:style style:name="ce13" style:family="table-cell" style:parent-style-name="Default" style:data-style-name="N30">
      <style:table-cell-properties fo:border="thin solid #999999" style:vertical-align="top" fo:wrap-option="wrap"/>
    </style:style>
    <style:style style:name="ce14" style:family="table-cell" style:parent-style-name="Default" style:data-style-name="N0">
      <style:table-cell-properties fo:border="thin solid #999999" style:vertical-align="top"/>
    </style:style>
    <style:style style:name="ce15" style:family="table-cell" style:parent-style-name="Default" style:data-style-name="N0">
      <style:table-cell-properties fo:border="thin solid #999999" style:vertical-align="top" style:repeat-content="false"/>
      <style:paragraph-properties fo:text-align="start" fo:margin-left="0cm"/>
    </style:style>
    <style:style style:name="ce16" style:family="table-cell" style:parent-style-name="Default" style:data-style-name="N30">
      <style:table-cell-properties fo:border="thin solid #999999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999999" style:vertical-align="top" fo:wrap-option="wrap"/>
    </style:style>
    <style:style style:name="ce18" style:family="table-cell" style:parent-style-name="Default" style:data-style-name="N0">
      <style:table-cell-properties style:vertical-align="automatic"/>
    </style:style>
    <style:style style:name="ce19" style:family="table-cell" style:parent-style-name="Default" style:data-style-name="N0">
      <style:table-cell-properties fo:border="thin solid #999999" style:vertical-align="top" style:repeat-content="false"/>
      <style:paragraph-properties fo:text-align="start" fo:margin-left="0cm"/>
      <style:text-properties fo:color="#274E13"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top" fo:wrap-option="wrap"/>
      <style:text-properties fo:color="#3B3838" style:font-name="Poppins" style:font-name-asian="Poppins" style:font-name-complex="Poppins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top" fo:wrap-option="wrap"/>
      <style:text-properties fo:color="#000001" style:font-name="Poppins" style:font-name-asian="Poppins" style:font-name-complex="Poppins" fo:font-size="9pt" style:font-size-asian="9pt" style:font-size-complex="9pt"/>
    </style:style>
    <style:style style:name="ce22" style:family="table-cell" style:parent-style-name="Default" style:data-style-name="N0">
      <style:table-cell-properties fo:border="thin solid #999999" style:vertical-align="top" fo:wrap-option="wrap" fo:background-color="#FFFFFF" style:repeat-content="false"/>
      <style:paragraph-properties fo:text-align="start" fo:margin-left="0cm"/>
      <style:text-properties fo:color="#222222"/>
    </style:style>
    <style:style style:name="ce23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5" style:family="table-cell" style:parent-style-name="Default" style:data-style-name="N30">
      <style:table-cell-properties style:vertical-align="automatic"/>
    </style:style>
    <style:style style:name="ce26" style:family="table-cell" style:parent-style-name="Default" style:data-style-name="N0">
      <style:table-cell-properties style:vertical-align="middle"/>
      <style:text-properties fo:font-size="24pt" style:font-size-asian="24pt" style:font-size-complex="24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999999" style:vertical-align="top" fo:wrap-option="wrap" fo:background-color="#0070C0" style:repeat-content="false"/>
      <style:paragraph-properties fo:text-align="start" fo:margin-left="0cm"/>
      <style:text-properties fo:color="#FFFFFF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999999" style:vertical-align="middle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9" style:family="table-cell" style:parent-style-name="Default" style:data-style-name="N0">
      <style:table-cell-properties fo:border="thin solid #999999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999999" style:vertical-align="middle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fo:border="thin solid #999999" style:vertical-align="top" fo:wrap-option="wrap"/>
      <style:text-properties style:text-underline-style="solid" style:text-underline-type="single"/>
    </style:style>
    <style:style style:name="ce32" style:family="table-cell" style:parent-style-name="Default" style:data-style-name="N0">
      <style:table-cell-properties fo:border="thin solid #999999" style:vertical-align="automatic" style:repeat-content="false"/>
      <style:paragraph-properties fo:text-align="start" fo:margin-left="0cm"/>
    </style:style>
    <style:style style:name="ce33" style:family="table-cell" style:parent-style-name="Default" style:data-style-name="N30">
      <style:table-cell-properties fo:border="thin solid #999999" style:vertical-align="middle" fo:wrap-option="wrap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="thin solid #999999" style:vertical-align="automatic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="thin solid #999999" style:vertical-align="automatic"/>
    </style:style>
    <style:style style:name="ce36" style:family="table-cell" style:parent-style-name="Default" style:data-style-name="N0">
      <style:table-cell-properties fo:border="thin solid #999999" style:vertical-align="automatic" style:repeat-content="false"/>
      <style:paragraph-properties fo:text-align="start" fo:margin-left="0cm"/>
      <style:text-properties fo:color="#274E13"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999999" style:vertical-align="middle" fo:wrap-option="wrap" fo:background-color="#FFFFFF" style:repeat-content="false"/>
      <style:paragraph-properties fo:text-align="start" fo:margin-left="0cm"/>
      <style:text-properties fo:color="#222222"/>
    </style:style>
    <style:style style:name="ce38" style:family="table-cell" style:parent-style-name="Default" style:data-style-name="N0">
      <style:table-cell-properties fo:border="thin solid #999999" style:vertical-align="middle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="thin solid #999999" style:vertical-align="middle"/>
    </style:style>
    <style:style style:name="ce40" style:family="table-cell" style:parent-style-name="Default" style:data-style-name="N0">
      <style:table-cell-properties fo:border="thin solid #999999" style:vertical-align="middle" style:repeat-content="false"/>
      <style:paragraph-properties fo:text-align="center"/>
    </style:style>
    <style:style style:name="ce41" style:family="table-cell" style:parent-style-name="Default" style:data-style-name="N0">
      <style:table-cell-properties fo:border="thin solid #999999" style:vertical-align="top" fo:wrap-option="wrap"/>
      <style:text-properties fo:color="#0563C1"/>
    </style:style>
    <style:style style:name="ce42" style:family="table-cell" style:parent-style-name="Default" style:data-style-name="N0">
      <style:table-cell-properties style:vertical-align="top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style:vertical-align="automatic"/>
      <style:text-properties style:font-name="Arial" style:font-name-asian="Arial" style:font-name-complex="Arial"/>
    </style:style>
    <style:style style:name="co1" style:family="table-column">
      <style:table-column-properties fo:break-before="auto" style:column-width="8.14916666666667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5.476875cm"/>
    </style:style>
    <style:style style:name="co7" style:family="table-column">
      <style:table-column-properties fo:break-before="auto" style:column-width="8.67833333333333cm"/>
    </style:style>
    <style:style style:name="co8" style:family="table-column">
      <style:table-column-properties fo:break-before="auto" style:column-width="3.59833333333333cm"/>
    </style:style>
    <style:style style:name="co9" style:family="table-column">
      <style:table-column-properties fo:break-before="auto" style:column-width="25.8497916666667cm"/>
    </style:style>
    <style:style style:name="co10" style:family="table-column">
      <style:table-column-properties fo:break-before="auto" style:column-width="1.64041666666667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9.78958333333333cm"/>
    </style:style>
    <style:style style:name="co14" style:family="table-column">
      <style:table-column-properties fo:break-before="auto" style:column-width="3.28083333333333cm"/>
    </style:style>
    <style:style style:name="co15" style:family="table-column">
      <style:table-column-properties fo:break-before="auto" style:column-width="3.12208333333333cm"/>
    </style:style>
    <style:style style:name="co16" style:family="table-column">
      <style:table-column-properties fo:break-before="auto" style:column-width="3.254375cm"/>
    </style:style>
    <style:style style:name="co17" style:family="table-column">
      <style:table-column-properties fo:break-before="auto" style:column-width="2.98979166666667cm"/>
    </style:style>
    <style:style style:name="co18" style:family="table-column">
      <style:table-column-properties fo:break-before="auto" style:column-width="2.8575cm"/>
    </style:style>
    <style:style style:name="co19" style:family="table-column">
      <style:table-column-properties fo:break-before="auto" style:column-width="3.01625cm"/>
    </style:style>
    <style:style style:name="co20" style:family="table-column">
      <style:table-column-properties fo:break-before="auto" style:column-width="2.936875cm"/>
    </style:style>
    <style:style style:name="co21" style:family="table-column">
      <style:table-column-properties fo:break-before="auto" style:column-width="5.10645833333333cm"/>
    </style:style>
    <style:style style:name="co22" style:family="table-column">
      <style:table-column-properties fo:break-before="auto" style:column-width="6.53520833333333cm"/>
    </style:style>
    <style:style style:name="co23" style:family="table-column">
      <style:table-column-properties fo:break-before="auto" style:column-width="5.3975cm"/>
    </style:style>
    <style:style style:name="ro1" style:family="table-row">
      <style:table-row-properties style:row-height="31.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3.5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Supplier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6" table:default-cell-style-name="ce1"/>
        <table:table-column table:style-name="co11" table:number-columns-repeated="1007" table:default-cell-style-name="ce1"/>
        <table:table-column table:style-name="co12" table:number-columns-repeated="15360" table:default-cell-style-name="ce1"/>
        <table:table-row table:style-name="ro1">
          <table:table-cell office:value-type="string" table:style-name="ce2">
            <text:p>A table to show all suppliers on RM6393 - Tactical Communication Systems, the lots they are on, and their contact and address details.</text:p>
          </table:table-cell>
          <table:table-cell table:number-columns-repeated="2" table:style-name="ce3"/>
          <table:table-cell table:number-columns-repeated="4" table:style-name="ce4"/>
          <table:table-cell table:style-name="ce5"/>
          <table:table-cell table:style-name="ce3"/>
          <table:table-cell table:style-name="ce6"/>
          <table:table-cell table:number-columns-repeated="7" table:style-name="ce3"/>
          <table:table-cell table:number-columns-repeated="16367"/>
        </table:table-row>
        <table:table-row table:style-name="ro1">
          <table:table-cell office:value-type="string" table:style-name="ce7">
            <text:p>RM6393 - Tactical Communication Systems</text:p>
          </table:table-cell>
          <table:table-cell table:number-columns-repeated="2" table:style-name="ce3"/>
          <table:table-cell table:number-columns-repeated="4" table:style-name="ce4"/>
          <table:table-cell table:style-name="ce5"/>
          <table:table-cell table:style-name="ce3"/>
          <table:table-cell table:style-name="ce6"/>
          <table:table-cell table:number-columns-repeated="7" table:style-name="ce3"/>
          <table:table-cell table:number-columns-repeated="16367"/>
        </table:table-row>
        <table:table-row table:number-rows-repeated="2" table:style-name="ro1">
          <table:table-cell table:style-name="ce2"/>
          <table:table-cell table:number-columns-repeated="2" table:style-name="ce3"/>
          <table:table-cell table:number-columns-repeated="4" table:style-name="ce4"/>
          <table:table-cell table:style-name="ce5"/>
          <table:table-cell table:style-name="ce3"/>
          <table:table-cell table:style-name="ce6"/>
          <table:table-cell table:number-columns-repeated="7" table:style-name="ce3"/>
          <table:table-cell table:number-columns-repeated="16367"/>
        </table:table-row>
        <table:table-row table:style-name="ro2">
          <table:table-cell office:value-type="string" table:style-name="ce8">
            <text:p>Supplier Name</text:p>
          </table:table-cell>
          <table:table-cell office:value-type="string" table:style-name="ce8">
            <text:p>Awarded</text:p>
          </table:table-cell>
          <table:table-cell office:value-type="string" table:style-name="ce8">
            <text:p>Onboarded</text:p>
          </table:table-cell>
          <table:table-cell office:value-type="string" table:style-name="ce8">
            <text:p>Lot 1</text:p>
          </table:table-cell>
          <table:table-cell office:value-type="string" table:style-name="ce8">
            <text:p>Lot 2</text:p>
          </table:table-cell>
          <table:table-cell office:value-type="string" table:style-name="ce8">
            <text:p>Lot 3</text:p>
          </table:table-cell>
          <table:table-cell office:value-type="string" table:style-name="ce8">
            <text:p>No of Lots</text:p>
          </table:table-cell>
          <table:table-cell office:value-type="string" table:style-name="ce8">
            <text:p>Supplier Contact Name</text:p>
          </table:table-cell>
          <table:table-cell office:value-type="string" table:style-name="ce8">
            <text:p>Supplier Contact Email</text:p>
          </table:table-cell>
          <table:table-cell office:value-type="string" table:style-name="ce8">
            <text:p>Supplier Tel Number</text:p>
          </table:table-cell>
          <table:table-cell office:value-type="string" table:style-name="ce8">
            <text:p>Address</text:p>
          </table:table-cell>
          <table:table-cell office:value-type="string" table:style-name="ce3">
            <text:p>Column1</text:p>
          </table:table-cell>
          <table:table-cell table:number-columns-repeated="5" table:style-name="ce3"/>
          <table:table-cell table:number-columns-repeated="16367"/>
        </table:table-row>
        <table:table-row table:style-name="ro3">
          <table:table-cell office:value-type="string" table:style-name="ce9">
            <text:p>2T Security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enquiries@2t-security.com</text:p>
          </table:table-cell>
          <table:table-cell table:style-name="ce13"/>
          <table:table-cell office:value-type="string" table:style-name="ce14">
            <text:p>Regent House, 80 Regent Road, Leicester. LE1 7NH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3M United Kingdom Plc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bidsandtendersuk@mmm.com</text:p>
          </table:table-cell>
          <table:table-cell table:style-name="ce13"/>
          <table:table-cell office:value-type="string" table:style-name="ce14">
            <text:p>3M United Kingdom Plc, 3M Centre, Cain Road, Bracknell, Berkshire, RG12 8HT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ccuLink Technology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ales@acculinktechnology.com</text:p>
          </table:table-cell>
          <table:table-cell table:style-name="ce13"/>
          <table:table-cell office:value-type="string" table:style-name="ce14">
            <text:p>Unit 8 Calmsden Workspace, Calmsden, Cirencester, Gloucstershire, United Kingdom, GL7 5G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ctica Consulting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Opportunities@actica.co.uk</text:p>
          </table:table-cell>
          <table:table-cell table:style-name="ce13"/>
          <table:table-cell office:value-type="string" table:style-name="ce14">
            <text:p>4 Stirling House, Stirling Road, Guildford, Surrey, GU2 7R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gnostic Resourcing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aaron849@hotmail.co.uk</text:p>
          </table:table-cell>
          <table:table-cell table:style-name="ce13"/>
          <table:table-cell office:value-type="string" table:style-name="ce14">
            <text:p>18 Danygrug, Crickhowell, Powys, NP81D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irbus Defence and Spac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dean.harvey@airbus.com</text:p>
          </table:table-cell>
          <table:table-cell table:style-name="ce13"/>
          <table:table-cell office:value-type="string" table:style-name="ce14">
            <text:p>Airbus Defence and Space Limited, Quadrant House, Celtic Springs, Coedkernew, Newport, South Wales, NP10 8FZ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lpha 56 Solution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Info@Alpha56.co.uk</text:p>
          </table:table-cell>
          <table:table-cell table:style-name="ce13"/>
          <table:table-cell office:value-type="string" table:style-name="ce14">
            <text:p>Unit 4 Barrs Court Road, Hereford, United Kingdom, HR1 1EG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MIOSEC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Marc.hughes@pentenamio.com</text:p>
          </table:table-cell>
          <table:table-cell table:style-name="ce13"/>
          <table:table-cell office:value-type="string" table:style-name="ce14">
            <text:p>Unit 5 Miller Court, Severn Drive, Tewkesbury, Gloucestershire, United Kingdom, GL20 8D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nkasa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scorfield@ankasa.co.uk</text:p>
          </table:table-cell>
          <table:table-cell table:style-name="ce16"/>
          <table:table-cell office:value-type="string" table:style-name="ce15">
            <text:p>7 Warden Hill Road, Cheltenham, South Glos, United Kingdom, GL51 3AU</text:p>
          </table:table-cell>
          <table:table-cell table:number-columns-repeated="6" table:style-name="ce5"/>
          <table:table-cell table:number-columns-repeated="16367"/>
        </table:table-row>
        <table:table-row table:style-name="ro3">
          <table:table-cell office:value-type="string" table:style-name="ce9">
            <text:p>Antillion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buckley@antillion.com</text:p>
          </table:table-cell>
          <table:table-cell table:style-name="ce13"/>
          <table:table-cell office:value-type="string" table:style-name="ce14">
            <text:p>Rio House, 715 Waterside Drive, Aztec West, Almondsbury, Bristol, BS32 4U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RGO DEVOPS SOLUTION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BusinessDevelopment@argodevops.co.uk</text:p>
          </table:table-cell>
          <table:table-cell table:style-name="ce13"/>
          <table:table-cell office:value-type="string" table:style-name="ce17">
            <text:p>71-75 Shelton Street, London, Greater London, United Kingdom, WC2H 9JQ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tos IT Services UK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MOD_SALES@atos.net</text:p>
          </table:table-cell>
          <table:table-cell table:style-name="ce13"/>
          <table:table-cell office:value-type="string" table:style-name="ce17">
            <text:p>Second Floor, Mid City Place, 71 High Holborn, London, United Kingdom, WC1V 6E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AVANTIS PERFORMANC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tony.purpuri@avantisperformance.com</text:p>
          </table:table-cell>
          <table:table-cell table:style-name="ce13"/>
          <table:table-cell office:value-type="string" table:style-name="ce14">
            <text:p>10 Devonshire Road, Bathampton, Bath. BA2 6UB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abcock Integrated Technology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ian.keir@babcockinternational.com</text:p>
          </table:table-cell>
          <table:table-cell table:style-name="ce13"/>
          <table:table-cell office:value-type="string" table:style-name="ce17">
            <text:p>Babcock International Group, Devonport Royal Dockyard, Plymouth. Devon. PL1 4SG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AE Systems (Operations)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defence.tenders@baesystems.com</text:p>
          </table:table-cell>
          <table:table-cell table:style-name="ce13"/>
          <table:table-cell office:value-type="string" table:style-name="ce17">
            <text:p>Victory Point, Lyon Way, Frimley, Surrey, GU16 7EX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ertin Exensor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jon.ross@bertin.group</text:p>
          </table:table-cell>
          <table:table-cell table:style-name="ce14"/>
          <table:table-cell office:value-type="string" table:style-name="ce14">
            <text:p>1 Stoken Farm, Steventon, Basingstoke, Hampshire, RG25 3B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lackTree Technologie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md@blacktreetechnologies.co.uk</text:p>
          </table:table-cell>
          <table:table-cell table:style-name="ce13"/>
          <table:table-cell office:value-type="string" table:style-name="ce17">
            <text:p>Unit 3, Duddage Manor Business Park, Brockeridge Road, Twyning, Tewkesbury, Gloucestershire, GL20 6BY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lu Wireless Technology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accounts@bluwireless.com</text:p>
            <text:p/>
          </table:table-cell>
          <table:table-cell table:style-name="ce13"/>
          <table:table-cell office:value-type="string" table:style-name="ce14">
            <text:p>One Castle Park, Tower Hill, Bristol, England, BS2 0J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BT plc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ccsframeworks@bt.com</text:p>
          </table:table-cell>
          <table:table-cell table:style-name="ce13"/>
          <table:table-cell office:value-type="string" table:style-name="ce14">
            <text:p>Methuen Park House 2ND Floor, Bath Road, Wiltshire, Chippenham, SN14 0WT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 Softwar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rob.hardie@csoftware.co.uk</text:p>
          </table:table-cell>
          <table:table-cell table:style-name="ce13"/>
          <table:table-cell office:value-type="string" table:style-name="ce14">
            <text:p>C Software Ltd, 16 Miller Court, Tewkesbury Business Park, Severn Drive, Tewkesbury, GL20 8D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3IA Solution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S.Roff@C3IA.co.uk</text:p>
          </table:table-cell>
          <table:table-cell table:style-name="ce13"/>
          <table:table-cell office:value-type="string" table:style-name="ce14">
            <text:p>10 Winchester Place, North Street, POOLE, Dorset, BH15 1NX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alian UK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defence@calianuk.com</text:p>
          </table:table-cell>
          <table:table-cell table:style-name="ce13"/>
          <table:table-cell office:value-type="string" table:style-name="ce14">
            <text:p>Huntingford Office, Springfield, Gillingham, SP8 5QQ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apgemini UK Plc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publicsector.opps.uk@capgemini.com</text:p>
          </table:table-cell>
          <table:table-cell table:style-name="ce13"/>
          <table:table-cell office:value-type="string" table:style-name="ce17">
            <text:p>95 Queen Victoria Street, London, EC4V 4H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DW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tenders@uk.cdw.com</text:p>
          </table:table-cell>
          <table:table-cell table:style-name="ce13"/>
          <table:table-cell office:value-type="string" table:style-name="ce14">
            <text:p>One New Change, London, EC4M 9A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enterprise International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Mark.Brady@centerprise.co.uk</text:p>
          </table:table-cell>
          <table:table-cell table:style-name="ce13"/>
          <table:table-cell office:value-type="string" table:style-name="ce14">
            <text:p>Hampshire International Business Park, Lime Tree way, Chineham, Basingstoke, Hampshire, RG24 8GQ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entiant Intl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Simon.Brown@centiant.co.uk</text:p>
          </table:table-cell>
          <table:table-cell table:style-name="ce13"/>
          <table:table-cell office:value-type="string" table:style-name="ce14">
            <text:p>Unit 8, Hartwell Business Park, Hawthorn Close, Hartwell, Northamptonshire, NN7 2F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GI IT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UK.SM.GEN.RM6393.Tactical.Communications@cgi.com</text:p>
          </table:table-cell>
          <table:table-cell table:style-name="ce13"/>
          <table:table-cell office:value-type="string" table:style-name="ce14">
            <text:p>CGI, Building 20a1 Brandon House, <text:s/>Southmead Road, Filton, Bristol, BS34 7RR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Computacenter (UK)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government@computacenter.com</text:p>
          </table:table-cell>
          <table:table-cell table:style-name="ce13"/>
          <table:table-cell office:value-type="string" table:style-name="ce14">
            <text:p>Computacenter, Hatfield, Hatfield Avenue, AL10 9TW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Deloitte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publicsectorbidteam@deloitte.co.uk</text:p>
          </table:table-cell>
          <table:table-cell table:style-name="ce13"/>
          <table:table-cell office:value-type="string" table:style-name="ce14">
            <text:p>1 New Street Square, London, United Kingdom, EC4A 3HQ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Dispel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fognigma.uk@dispel.com</text:p>
          </table:table-cell>
          <table:table-cell table:style-name="ce13"/>
          <table:table-cell office:value-type="string" table:style-name="ce17">
            <text:p>Dispel Security UK Ltd, Tramshed Tech, Pendyris Street, Cardiff, CF11 6BH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Drumgrang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frameworks@drumgrange.com</text:p>
          </table:table-cell>
          <table:table-cell table:style-name="ce1"/>
          <table:table-cell office:value-type="string" table:style-name="ce18">
            <text:p>Unit A, The Forum, Hanworth Lane, Chertsey, Surrey KT16 9JX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DOMO TACTICAL COMMUNICATIONS (DTC)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solent.customerhub@domotactical.com</text:p>
          </table:table-cell>
          <table:table-cell table:style-name="ce13"/>
          <table:table-cell office:value-type="string" table:style-name="ce14">
            <text:p>Fusion 2, 1100 Parkway, Whiteley, Hampshire, PO15 7AB.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dgar Brother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chris.madrick@edgarbrothers.com</text:p>
          </table:table-cell>
          <table:table-cell table:style-name="ce13"/>
          <table:table-cell office:value-type="string" table:style-name="ce14">
            <text:p>Units 1-3 Heather Close, Lyme Green Business Park, Macclesfield, Cheshire, SK11 0LR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lbit Systems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newbusiness@elbitsystems-uk.com</text:p>
          </table:table-cell>
          <table:table-cell table:style-name="ce13"/>
          <table:table-cell office:value-type="string" table:style-name="ce14">
            <text:p>Elbit Systems UK Ltd. 77 Kingsway, London, WC2B 6SR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ntServ UK Ltd Part of DXC Technolog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ukitenders@dxc.com</text:p>
          </table:table-cell>
          <table:table-cell table:style-name="ce13"/>
          <table:table-cell office:value-type="string" table:style-name="ce14">
            <text:p>EntServ UK Ltd, 110 Pinehurst Road, Farnborough Business Park, Farnborough, GU14 7BF, United Kingdom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ricsson Ltd.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allan.charles@ericsson.com</text:p>
          </table:table-cell>
          <table:table-cell table:style-name="ce13"/>
          <table:table-cell office:value-type="string" table:style-name="ce14">
            <text:p>Floor 14, Thames Tower, Station Road, Reading, RG1 1LX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spanaro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contracts@espanaro.com</text:p>
          </table:table-cell>
          <table:table-cell table:style-name="ce13"/>
          <table:table-cell office:value-type="string" table:style-name="ce14">
            <text:p>7 Bell Yard, London, England, WC2A 2JR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xponential-e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psbids@exponential-e.com</text:p>
          </table:table-cell>
          <table:table-cell table:style-name="ce13"/>
          <table:table-cell office:value-type="string" table:style-name="ce14">
            <text:p>100 Leman St, London E1 8EU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EXSEL DESIGN AND INTEGRATION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9"/>
          <table:table-cell office:value-type="string" table:style-name="ce12">
            <text:p>enquiries@exsel-group.com</text:p>
          </table:table-cell>
          <table:table-cell table:style-name="ce13"/>
          <table:table-cell office:value-type="string" table:style-name="ce14">
            <text:p>Exsel Design and Integration Limited, Unit 67 D/E, Blackpole Trading Estate West, Worcester, Worcestershire WR3 8TJ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Frequentis UK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sales.uk@frequentis.com</text:p>
          </table:table-cell>
          <table:table-cell table:style-name="ce17"/>
          <table:table-cell office:value-type="string" table:style-name="ce14">
            <text:p>Regal House, 70 London Road, Twickenham, London, TW1 3QS</text:p>
          </table:table-cell>
          <table:table-cell office:value-type="string" table:style-name="ce20">
            <text:p>, </text:p>
          </table:table-cell>
          <table:table-cell table:style-name="ce20"/>
          <table:table-cell table:style-name="ce21"/>
          <table:table-cell table:style-name="ce20"/>
          <table:table-cell table:style-name="ce21"/>
          <table:table-cell table:style-name="ce20"/>
          <table:table-cell table:number-columns-repeated="16367"/>
        </table:table-row>
        <table:table-row table:style-name="ro3">
          <table:table-cell office:value-type="string" table:style-name="ce9">
            <text:p>Fujitsu Service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goverment.frameworks@fujitsu.com</text:p>
          </table:table-cell>
          <table:table-cell table:style-name="ce13"/>
          <table:table-cell office:value-type="string" table:style-name="ce14">
            <text:p>Fujitsu, Lovelace road, Bracknell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General Dynamics United Kingdom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Victoria.Reitze@gd-ms.uk</text:p>
          </table:table-cell>
          <table:table-cell table:style-name="ce13"/>
          <table:table-cell office:value-type="string" table:style-name="ce17">
            <text:p>Unit 1 &amp; 3, Oakdale Court, Oakdale Business Park, Blackwood, South Wales, NP12 4A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Global Radiodate Communications Ltd (t/a GRC Ltd)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sinead.farrell@grcltd.net</text:p>
          </table:table-cell>
          <table:table-cell table:style-name="ce13"/>
          <table:table-cell office:value-type="string" table:style-name="ce14">
            <text:p>Wyevale Business Park, Wyevale Way, Hereford, HR4 7BS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GRiD Defence System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ales@griduk.com</text:p>
          </table:table-cell>
          <table:table-cell table:style-name="ce13"/>
          <table:table-cell office:value-type="string" table:style-name="ce14">
            <text:p>85-87 Holtspur Lane, Wooburn Green, Buckinghamshire, HP10 0AU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Helsing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John.wilmott@helsing.ai</text:p>
          </table:table-cell>
          <table:table-cell table:style-name="ce13"/>
          <table:table-cell office:value-type="string" table:style-name="ce14">
            <text:p>27 Mortimer Street, London, W1T 3BL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Helyx Secure Information System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enquires@helyx.co.uk</text:p>
          </table:table-cell>
          <table:table-cell table:style-name="ce13"/>
          <table:table-cell office:value-type="string" table:style-name="ce14">
            <text:p>Unit 2 Hanley Court, Brockeridge Business Park, Twyning, Tewkesbury, Gloucestershire, GL20 6FE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i-4P Consulting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i4_admin@i-4.com</text:p>
          </table:table-cell>
          <table:table-cell table:style-name="ce13"/>
          <table:table-cell office:value-type="string" table:style-name="ce14">
            <text:p>Finchley Park, Laddingford, ME18 6BG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Invisio Communication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uk@invisio.com</text:p>
          </table:table-cell>
          <table:table-cell table:style-name="ce13"/>
          <table:table-cell office:value-type="string" table:style-name="ce14">
            <text:p>Building 1, Ground Floor, Croxley Park, Watford, WD18 8YA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Juma Communication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info@jumacommunications.com</text:p>
          </table:table-cell>
          <table:table-cell table:style-name="ce13"/>
          <table:table-cell office:value-type="string" table:style-name="ce14">
            <text:p>4 Ednaston Home Farm Studios, Brailsford, Ashbournem Derbyshire, DE6 3AY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Kellogg Brown &amp; Root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Paul.O'Shaughnessy@kbr.com</text:p>
          </table:table-cell>
          <table:table-cell table:style-name="ce13"/>
          <table:table-cell office:value-type="string" table:style-name="ce14">
            <text:p>KBR, Hill Park Court, Springfield Drive, Leatherhead, Surrey KT22 7NL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KNL Networks O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defence@knl.fi</text:p>
          </table:table-cell>
          <table:table-cell table:style-name="ce13"/>
          <table:table-cell office:value-type="string" table:style-name="ce14">
            <text:p>Elektroniikkatie 10, Oulu, FI-90590 Finlan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L3Harris Communications Systems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chris.m.wood@uk.L3Harris.com</text:p>
          </table:table-cell>
          <table:table-cell table:style-name="ce13"/>
          <table:table-cell office:value-type="string" table:style-name="ce14">
            <text:p>Unit 1, Dingley Way, Aerospace Park, Farnborough, Hampshire. GU14 6F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Labrys Technologie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dan.d@labrys.tech</text:p>
          </table:table-cell>
          <table:table-cell table:style-name="ce13"/>
          <table:table-cell office:value-type="string" table:style-name="ce14">
            <text:p>Labrys Technologies, Alliance House, 12 Caxton Street, London, SW1H 0QS, United Kingdom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Leidos Innovations UK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publicsector@uk.leidos.com</text:p>
          </table:table-cell>
          <table:table-cell table:style-name="ce13"/>
          <table:table-cell office:value-type="string" table:style-name="ce14">
            <text:p>Skypark 1 8 Elliot Place, Glasgow, G3 8EP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alvern Optical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frameworks@malvernoptical.co.uk</text:p>
          </table:table-cell>
          <table:table-cell table:style-name="ce14"/>
          <table:table-cell office:value-type="string" table:style-name="ce14">
            <text:p>Malvern Optical, Hangar 3, Pershore Airfield, Long Lane, Throckmorton, Worcestershire, WR10 2JH, United Kingdom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arlborough Communication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22"/>
          <table:table-cell office:value-type="string" table:style-name="ce12">
            <text:p>richardbowen@marlboroughcomms.com</text:p>
          </table:table-cell>
          <table:table-cell table:style-name="ce13"/>
          <table:table-cell office:value-type="string" table:style-name="ce14">
            <text:p>1 Perrywood Business Park, Honeycrock Lane, Salfords, Surrey, RH1 5DZ, Englan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arshall Land System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amuel.durrant@marshalllandsystems.com</text:p>
          </table:table-cell>
          <table:table-cell table:style-name="ce13"/>
          <table:table-cell office:value-type="string" table:style-name="ce14">
            <text:p>Marshall Land Systems, Newmarket Road, Cambridge, CB5 8RX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ass Consultant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frameworks@mass.co.uk</text:p>
          </table:table-cell>
          <table:table-cell table:style-name="ce13"/>
          <table:table-cell office:value-type="string" table:style-name="ce14">
            <text:p>Enterprise House Great North Road, Little Paxton, St. Neots, Cambridgeshire, PE19 6B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EL Aviation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mod@melaviation.co.uk</text:p>
          </table:table-cell>
          <table:table-cell table:style-name="ce13"/>
          <table:table-cell office:value-type="string" table:style-name="ce14">
            <text:p>Laurence Walter House, Addison Road, Sudbury, Suffolk. CO10 2YW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ilDef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alesuk@Mildef.com</text:p>
          </table:table-cell>
          <table:table-cell table:style-name="ce13"/>
          <table:table-cell office:value-type="string" table:style-name="ce17">
            <text:p>MilDef, Building 232, Dragon Way, Bro Tathan West, Barry. CF62 4AF.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Modux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contact@modux.co.uk</text:p>
          </table:table-cell>
          <table:table-cell table:style-name="ce14"/>
          <table:table-cell office:value-type="string" table:style-name="ce14">
            <text:p>10 London Mews, London, England, W2 1HY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Nova Aerospace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opportunities-UK@novasystems.com</text:p>
          </table:table-cell>
          <table:table-cell table:style-name="ce13"/>
          <table:table-cell office:value-type="string" table:style-name="ce14">
            <text:p>Unit 1 Brabazon Business Park, Golf Course Lane, Filton, Bristol, BS34 7PZ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NSSLGlobal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katie.cryer@nsslglobal.com</text:p>
          </table:table-cell>
          <table:table-cell table:style-name="ce13"/>
          <table:table-cell office:value-type="string" table:style-name="ce17">
            <text:p>6 Wells Place, Gatton Park Business Centre, Redhill, Surrey, RH1 3DR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ODM GmbH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tender@odm-gmbh.com</text:p>
          </table:table-cell>
          <table:table-cell table:style-name="ce13"/>
          <table:table-cell office:value-type="string" table:style-name="ce14">
            <text:p>Hettenleidelheimer Str. 2A, 67319 Wattenheim, Germany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Open Cosmo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sales@open-cosmos.com</text:p>
          </table:table-cell>
          <table:table-cell table:style-name="ce13"/>
          <table:table-cell office:value-type="string" table:style-name="ce14">
            <text:p>Open Cosmos Ltd, Unit 8, Bep0 Building, Thomson Ave, Harwell Campus, Didcot OX11 0G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Oracle Corporation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russ.lewis@oracle.com</text:p>
          </table:table-cell>
          <table:table-cell table:style-name="ce13"/>
          <table:table-cell office:value-type="string" table:style-name="ce17">
            <text:p>Oracle TVP, Reading, RG6 1R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Parico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opportunities@parico.co.uk</text:p>
          </table:table-cell>
          <table:table-cell table:style-name="ce13"/>
          <table:table-cell office:value-type="string" table:style-name="ce14">
            <text:p>Chieftain House, Challenger Place, Bordon, Hampshire, GU35 0FP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Prolinx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mike.willmott@prolinx.co.uk</text:p>
          </table:table-cell>
          <table:table-cell table:style-name="ce13"/>
          <table:table-cell office:value-type="string" table:style-name="ce14">
            <text:p>Unit 81/82, Shrivenham Hundred Business Park, Majors Road, Watchfield, Swindon, Oxfordshire, SN6 8TY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QinetiQ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ost@qinetiq.com</text:p>
          </table:table-cell>
          <table:table-cell table:style-name="ce13"/>
          <table:table-cell office:value-type="string" table:style-name="ce17">
            <text:p>Commercial (GR), MOD Boscombe Down, Salisbury, Wiltshire, SP4 0J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adio Design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mike.page@radiodesign.eu</text:p>
          </table:table-cell>
          <table:table-cell table:style-name="ce13"/>
          <table:table-cell office:value-type="string" table:style-name="ce14">
            <text:p>Salts Mill, Victoria Road, Shipley, BD18 3L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adiocoms System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bids@radiocoms.co.uk</text:p>
          </table:table-cell>
          <table:table-cell table:style-name="ce13"/>
          <table:table-cell office:value-type="string" table:style-name="ce17">
            <text:p>Unit <text:s/>2 &amp; 3 , The Chase Centre, 8 Chase Road, Park Royal, London, NW10 6Q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adionor Communications A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contact@radionor.no</text:p>
          </table:table-cell>
          <table:table-cell table:style-name="ce13"/>
          <table:table-cell office:value-type="string" table:style-name="ce14">
            <text:p>TRAVEBANEVEGEN 2, 7061, TRONDHEIM, NORWAY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eply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1"/>
          <table:table-cell office:value-type="string" table:style-name="ce12">
            <text:p>glue.frameworks@reply.com</text:p>
          </table:table-cell>
          <table:table-cell table:style-name="ce13"/>
          <table:table-cell office:value-type="string" table:style-name="ce14">
            <text:p>Nova South, 160 Victoria St, London, SW1E 5LB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heinmetall Electronics UK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ross.haines2@rheinmetall.com</text:p>
          </table:table-cell>
          <table:table-cell table:style-name="ce13"/>
          <table:table-cell office:value-type="string" table:style-name="ce14">
            <text:p>Rheinmetall Electronics UK Ltd, Unit B The Apex, St Cross Business Park, Isle of Wight PO30 5XW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INA Tech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1"/>
          <table:table-cell office:value-type="string" table:style-name="ce12">
            <text:p>ukproposals@rina.org</text:p>
          </table:table-cell>
          <table:table-cell table:style-name="ce13"/>
          <table:table-cell office:value-type="string" table:style-name="ce14">
            <text:p>1 Springfield Drive, Leatherhead, Surrey, KT22 7AJ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ockwell Collin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matt.duckering@collins.com</text:p>
          </table:table-cell>
          <table:table-cell table:style-name="ce13"/>
          <table:table-cell office:value-type="string" table:style-name="ce14">
            <text:p>730 Wharfedale Road, Wokingham, RG41 5TP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oke Manor Research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1"/>
          <table:table-cell office:value-type="string" table:style-name="ce12">
            <text:p>lee.jennings@roke.co.uk</text:p>
          </table:table-cell>
          <table:table-cell table:style-name="ce14"/>
          <table:table-cell office:value-type="string" table:style-name="ce14">
            <text:p>Roke Manor, Old Salisbury Lane, Romsey, Hampshire SO51 0Z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Rowden Technologies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sales@rowdentech.com</text:p>
          </table:table-cell>
          <table:table-cell table:style-name="ce14"/>
          <table:table-cell office:value-type="string" table:style-name="ce14">
            <text:p>Unit G3C, Bolingbroke Way, BS34 6FE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ervicom (High Tech)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sales@servicom.co.uk</text:p>
          </table:table-cell>
          <table:table-cell table:style-name="ce14"/>
          <table:table-cell office:value-type="string" table:style-name="ce14">
            <text:p>Servicom, The I O Centre, Nash Rd, Redditch B98 7AS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ierra Nevada Corporation Mission Systems UK,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Richard.Jefferys@snc-ms.uk</text:p>
          </table:table-cell>
          <table:table-cell table:style-name="ce14"/>
          <table:table-cell office:value-type="string" table:style-name="ce14">
            <text:p>Building 456, Aerospace Business Park, Beggars Pound, Cowbridge Road, Bro Tathan East, St Athan, CF62 4AH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irius Analysi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AdrianWarren@sirius-analysis.co.uk</text:p>
          </table:table-cell>
          <table:table-cell table:style-name="ce14"/>
          <table:table-cell office:value-type="string" table:style-name="ce14">
            <text:p>Second Floor South Suite (Room 2.4) National, Maritime Systems Centre, Portsdown Technology, Park, Southwick Road, PO6 3RU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kyral Defenc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enquiries@skyral.io</text:p>
          </table:table-cell>
          <table:table-cell table:style-name="ce14"/>
          <table:table-cell office:value-type="string" table:style-name="ce14">
            <text:p>1 Lackington Street, London, EC2A 1AL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onic Communications (Int)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samuel.hunter@sonic-comms.com</text:p>
          </table:table-cell>
          <table:table-cell table:style-name="ce14"/>
          <table:table-cell office:value-type="string" table:style-name="ce14">
            <text:p>Birmingham International Park, Starley Way, Bickenhill, B37 7HB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pectra Group (UK)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s.barry@spectra-group.co.uk</text:p>
          </table:table-cell>
          <table:table-cell table:style-name="ce14"/>
          <table:table-cell office:value-type="string" table:style-name="ce14">
            <text:p>Spectra Group (UK) Ltd, Bridge Court Barn, Kingstone HR2 9ES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teatit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seb.leaver@steatite.co.uk</text:p>
          </table:table-cell>
          <table:table-cell table:style-name="ce14"/>
          <table:table-cell office:value-type="string" table:style-name="ce14">
            <text:p>Steatite Ltd, Acanthus Road, Ravensbank Business Park, Redditch, Worcs, B98 9EX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TS Defence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john.prior@sts-defence.com</text:p>
          </table:table-cell>
          <table:table-cell table:style-name="ce14"/>
          <table:table-cell office:value-type="string" table:style-name="ce14">
            <text:p>Mumby Road, Gosport, Hampshire, PO12 1AF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Systematic Software Engineering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james.hamilton@systematic.com</text:p>
          </table:table-cell>
          <table:table-cell table:style-name="ce14"/>
          <table:table-cell office:value-type="string" table:style-name="ce14">
            <text:p>Meadow Gate, Farnborough Airport, Farnborough, Hants, GU14 6X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Telent Part of M Group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nsbidsupport@telent.com</text:p>
          </table:table-cell>
          <table:table-cell table:style-name="ce14"/>
          <table:table-cell office:value-type="string" table:style-name="ce14">
            <text:p>Point, 3 Haywood Rd, Warwick CV34 5AH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Thales UK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robert.milner@uk.thalesgroup.com</text:p>
            <text:p/>
          </table:table-cell>
          <table:table-cell table:style-name="ce14"/>
          <table:table-cell office:value-type="string" table:style-name="ce14">
            <text:p>Thales UK Limited, Manor Royal, Crawley West Sussex RH10 9H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TrellisWare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TrellisWareUK@trellisware.com</text:p>
          </table:table-cell>
          <table:table-cell table:style-name="ce14"/>
          <table:table-cell office:value-type="string" table:style-name="ce14">
            <text:p>10641 Scripps Summit Court, Suite 100, San Diego, California, 92131, United States of Americ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Ultra Cyber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alastair.field@ultra-cis.com</text:p>
            <text:p/>
          </table:table-cell>
          <table:table-cell table:style-name="ce14"/>
          <table:table-cell office:value-type="string" table:style-name="ce14">
            <text:p>Building 1, Foundation Park, Roxborough Way, Maidenhead, SL6 3UD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Ultra I&amp;C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ultraic-tenders@ultra-gigasat.com</text:p>
          </table:table-cell>
          <table:table-cell table:style-name="ce14"/>
          <table:table-cell office:value-type="string" table:style-name="ce14">
            <text:p>Ultra I&amp;C, Gigasat Building, Icknield Way Industrial Estate, Tring, Hertfordshire, HP23 4JX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Viasat UK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ccsf@viasat.uk.com</text:p>
          </table:table-cell>
          <table:table-cell table:style-name="ce14"/>
          <table:table-cell office:value-type="string" table:style-name="ce14">
            <text:p>150 O'Gorman Avenue, Farnborough Business Park, Farnborough, Hampshire, GU14 7DL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Vitavox (a Division of Secomak Ltd)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style-name="ce10"/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2" table:style-name="ce10">
            <text:p>2</text:p>
          </table:table-cell>
          <table:table-cell table:style-name="ce15"/>
          <table:table-cell office:value-type="string" table:style-name="ce12">
            <text:p>tina.shepherd@vitavox-sound.com</text:p>
          </table:table-cell>
          <table:table-cell table:style-name="ce14"/>
          <table:table-cell office:value-type="string" table:style-name="ce14">
            <text:p>330 Centennial Park, Elstree, Herts WD6 3TJ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Vodafone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Y</text:p>
          </table:table-cell>
          <table:table-cell office:value-type="float" office:value="3" table:style-name="ce10">
            <text:p>3</text:p>
          </table:table-cell>
          <table:table-cell table:style-name="ce15"/>
          <table:table-cell office:value-type="string" table:style-name="ce12">
            <text:p>frameworks_team@vodafone.com</text:p>
          </table:table-cell>
          <table:table-cell table:style-name="ce14"/>
          <table:table-cell office:value-type="string" table:style-name="ce14">
            <text:p>Vodafone House, The Connection, Newbury, RG14 2FN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Warner McCall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frameworks@warnermccall.co.uk</text:p>
          </table:table-cell>
          <table:table-cell table:style-name="ce14"/>
          <table:table-cell office:value-type="string" table:style-name="ce14">
            <text:p>Unit 1 Gate Farm, High Street, Sutton Benger, Chippenham, Wiltshire, SN15 4RE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Whitetree Group Limite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Y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commercial@whitetree.co.uk</text:p>
          </table:table-cell>
          <table:table-cell table:style-name="ce14"/>
          <table:table-cell office:value-type="string" table:style-name="ce14">
            <text:p>One New Street, Wells, BA5 2LA, UK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Xi Systems Ltd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commercial@whitetree.co.uk</text:p>
          </table:table-cell>
          <table:table-cell table:style-name="ce14"/>
          <table:table-cell office:value-type="string" table:style-name="ce14">
            <text:p>1 New Street, Wells, Somerset, BA5 2LA</text:p>
          </table:table-cell>
          <table:table-cell table:number-columns-repeated="6" table:style-name="ce3"/>
          <table:table-cell table:number-columns-repeated="16367"/>
        </table:table-row>
        <table:table-row table:style-name="ro3">
          <table:table-cell office:value-type="string" table:style-name="ce9">
            <text:p>ZeroAlpha Solutions</text:p>
          </table:table-cell>
          <table:table-cell office:value-type="string" table:style-name="ce10">
            <text:p>Y</text:p>
          </table:table-cell>
          <table:table-cell office:value-type="string" table:style-name="ce10">
            <text:p>N</text:p>
          </table:table-cell>
          <table:table-cell table:number-columns-repeated="2" table:style-name="ce10"/>
          <table:table-cell office:value-type="string" table:style-name="ce10">
            <text:p>Y</text:p>
          </table:table-cell>
          <table:table-cell office:value-type="float" office:value="1" table:style-name="ce10">
            <text:p>1</text:p>
          </table:table-cell>
          <table:table-cell table:style-name="ce15"/>
          <table:table-cell office:value-type="string" table:style-name="ce12">
            <text:p>jr@zeroalphasolutions.com</text:p>
          </table:table-cell>
          <table:table-cell table:style-name="ce14"/>
          <table:table-cell office:value-type="string" table:style-name="ce14">
            <text:p>Building 239, Dragon Way, Bro Tathan, St Athan, CF62 4AF</text:p>
          </table:table-cell>
          <table:table-cell table:number-columns-repeated="6" table:style-name="ce3"/>
          <table:table-cell table:number-columns-repeated="16367"/>
        </table:table-row>
        <table:table-row table:number-rows-repeated="3" table:style-name="ro4">
          <table:table-cell table:style-name="ce9"/>
          <table:table-cell table:number-columns-repeated="2" table:style-name="ce14"/>
          <table:table-cell table:number-columns-repeated="4" table:style-name="ce10"/>
          <table:table-cell table:style-name="ce15"/>
          <table:table-cell table:number-columns-repeated="3" table:style-name="ce14"/>
          <table:table-cell table:number-columns-repeated="6" table:style-name="ce3"/>
          <table:table-cell table:number-columns-repeated="16367"/>
        </table:table-row>
        <table:table-row table:number-rows-repeated="174" table:style-name="ro4">
          <table:table-cell table:number-columns-repeated="3" table:style-name="ce14"/>
          <table:table-cell table:number-columns-repeated="4" table:style-name="ce10"/>
          <table:table-cell table:style-name="ce15"/>
          <table:table-cell table:number-columns-repeated="3" table:style-name="ce14"/>
          <table:table-cell table:number-columns-repeated="6" table:style-name="ce3"/>
          <table:table-cell table:number-columns-repeated="16367"/>
        </table:table-row>
        <table:table-row table:number-rows-repeated="633" table:style-name="ro4">
          <table:table-cell table:number-columns-repeated="3" table:style-name="ce3"/>
          <table:table-cell table:number-columns-repeated="4" table:style-name="ce4"/>
          <table:table-cell table:style-name="ce5"/>
          <table:table-cell table:number-columns-repeated="9" table:style-name="ce3"/>
          <table:table-cell table:number-columns-repeated="16367"/>
        </table:table-row>
        <table:table-row table:number-rows-repeated="1047662" table:style-name="ro5">
          <table:table-cell table:number-columns-repeated="16384"/>
        </table:table-row>
        <table:named-expressions>
          <table:named-range table:name="_xlnm._FilterDatabase" table:cell-range-address="Suppliers.$A$5:Suppliers.$L$104" table:base-cell-address="Suppliers.$A$1"/>
        </table:named-expressions>
      </table:table>
      <table:table table:name="Lot_3_-_Capability_Matrix" table:style-name="ta1">
        <table:table-column table:style-name="co13" table:default-cell-style-name="ce1"/>
        <table:table-column table:style-name="co2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5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9" table:default-cell-style-name="ce1"/>
        <table:table-column table:style-name="co11" table:number-columns-repeated="1003" table:default-cell-style-name="ce1"/>
        <table:table-column table:style-name="co12" table:number-columns-repeated="15367" table:default-cell-style-name="ce1"/>
        <table:table-row table:style-name="ro4">
          <table:table-cell table:style-name="ce23"/>
          <table:table-cell table:number-columns-repeated="9" table:style-name="ce18"/>
          <table:table-cell table:style-name="ce24"/>
          <table:table-cell table:style-name="ce18"/>
          <table:table-cell table:style-name="ce25"/>
          <table:table-cell table:style-name="ce18"/>
          <table:table-cell table:number-columns-repeated="16370"/>
        </table:table-row>
        <table:table-row table:style-name="ro6">
          <table:table-cell office:value-type="string" table:style-name="ce26">
            <text:p>RM6393 - Tactical Communication Systems - LOT 3 CAPABILITY TAGS ONLY</text:p>
          </table:table-cell>
          <table:table-cell table:number-columns-repeated="9" table:style-name="ce18"/>
          <table:table-cell table:style-name="ce24"/>
          <table:table-cell table:style-name="ce18"/>
          <table:table-cell table:style-name="ce25"/>
          <table:table-cell table:style-name="ce18"/>
          <table:table-cell table:number-columns-repeated="16370"/>
        </table:table-row>
        <table:table-row table:style-name="ro4">
          <table:table-cell table:number-columns-repeated="10" table:style-name="ce18"/>
          <table:table-cell table:style-name="ce24"/>
          <table:table-cell table:style-name="ce18"/>
          <table:table-cell table:style-name="ce25"/>
          <table:table-cell table:style-name="ce18"/>
          <table:table-cell table:number-columns-repeated="16370"/>
        </table:table-row>
        <table:table-row table:style-name="ro4">
          <table:table-cell table:number-columns-repeated="3" table:style-name="ce18"/>
          <table:table-cell table:number-columns-repeated="7" table:style-name="ce1"/>
          <table:table-cell table:style-name="ce24"/>
          <table:table-cell table:style-name="ce18"/>
          <table:table-cell table:style-name="ce25"/>
          <table:table-cell table:style-name="ce18"/>
          <table:table-cell table:number-columns-repeated="16370"/>
        </table:table-row>
        <table:table-row table:style-name="ro4">
          <table:table-cell table:number-columns-repeated="10" table:style-name="ce18"/>
          <table:table-cell table:style-name="ce24"/>
          <table:table-cell table:style-name="ce18"/>
          <table:table-cell table:style-name="ce25"/>
          <table:table-cell table:style-name="ce18"/>
          <table:table-cell table:number-columns-repeated="16370"/>
        </table:table-row>
        <table:table-row table:style-name="ro7">
          <table:table-cell office:value-type="string" table:style-name="ce8">
            <text:p>Supplier Name</text:p>
          </table:table-cell>
          <table:table-cell office:value-type="string" table:style-name="ce8">
            <text:p>Awarded</text:p>
          </table:table-cell>
          <table:table-cell office:value-type="string" table:style-name="ce8">
            <text:p>Onboarded</text:p>
          </table:table-cell>
          <table:table-cell office:value-type="string" table:style-name="ce27">
            <text:p>1. User-Facing Applications</text:p>
          </table:table-cell>
          <table:table-cell office:value-type="string" table:style-name="ce27">
            <text:p>2. Application Enabling Software</text:p>
          </table:table-cell>
          <table:table-cell office:value-type="string" table:style-name="ce27">
            <text:p>3. Platform Infrastructure</text:p>
          </table:table-cell>
          <table:table-cell office:value-type="string" table:style-name="ce27">
            <text:p>4. Voice &amp; Data Distribution</text:p>
          </table:table-cell>
          <table:table-cell office:value-type="string" table:style-name="ce27">
            <text:p>5. Security Infrastructure</text:p>
          </table:table-cell>
          <table:table-cell office:value-type="string" table:style-name="ce27">
            <text:p>6. System &amp; Service Management Infrastructure</text:p>
          </table:table-cell>
          <table:table-cell office:value-type="string" table:style-name="ce27">
            <text:p>7. Enabling Components &amp; Services</text:p>
          </table:table-cell>
          <table:table-cell office:value-type="string" table:style-name="ce8">
            <text:p>Supplier Contact Name</text:p>
          </table:table-cell>
          <table:table-cell office:value-type="string" table:style-name="ce8">
            <text:p>Supplier Contact Email</text:p>
          </table:table-cell>
          <table:table-cell office:value-type="string" table:style-name="ce8">
            <text:p>Supplier Tel Number</text:p>
          </table:table-cell>
          <table:table-cell office:value-type="string" table:style-name="ce8">
            <text:p>Address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2T Security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enquiries@2t-security.com" table:formula="of:=COM.MICROSOFT.XLOOKUP([.A7];[Suppliers.$A$6:.$A$104];[Suppliers.$I$6:.$I$104];0)" table:number-matrix-columns-spanned="1" table:number-matrix-rows-spanned="1" table:style-name="ce31">
            <text:p>enquiries@2t-security.com</text:p>
          </table:table-cell>
          <table:table-cell table:style-name="ce13"/>
          <table:table-cell office:value-type="string" office:string-value="Regent House, 80 Regent Road, Leicester. LE1 7NH" table:formula="of:=COM.MICROSOFT.XLOOKUP([.A7];[Suppliers.$A$6:.$A$104];[Suppliers.$K$6:.$K$104];0)" table:number-matrix-columns-spanned="1" table:number-matrix-rows-spanned="1" table:style-name="ce31">
            <text:p>Regent House, 80 Regent Road, Leicester. LE1 7NH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3M United Kingdom Plc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6"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bidsandtendersuk@mmm.com" table:formula="of:=COM.MICROSOFT.XLOOKUP([.A8];[Suppliers.$A$6:.$A$104];[Suppliers.$I$6:.$I$104];0)" table:number-matrix-columns-spanned="1" table:number-matrix-rows-spanned="1" table:style-name="ce31">
            <text:p>bidsandtendersuk@mmm.com</text:p>
          </table:table-cell>
          <table:table-cell table:style-name="ce13"/>
          <table:table-cell office:value-type="string" office:string-value="3M United Kingdom Plc, 3M Centre, Cain Road, Bracknell, Berkshire, RG12 8HT" table:formula="of:=COM.MICROSOFT.XLOOKUP([.A8];[Suppliers.$A$6:.$A$104];[Suppliers.$K$6:.$K$104];0)" table:number-matrix-columns-spanned="1" table:number-matrix-rows-spanned="1" table:style-name="ce31">
            <text:p>3M United Kingdom Plc, 3M Centre, Cain Road, Bracknell, Berkshire, RG12 8HT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ccuLink Technology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sales@acculinktechnology.com" table:formula="of:=COM.MICROSOFT.XLOOKUP([.A9];[Suppliers.$A$6:.$A$104];[Suppliers.$I$6:.$I$104];0)" table:number-matrix-columns-spanned="1" table:number-matrix-rows-spanned="1" table:style-name="ce31">
            <text:p>sales@acculinktechnology.com</text:p>
          </table:table-cell>
          <table:table-cell table:style-name="ce13"/>
          <table:table-cell office:value-type="string" office:string-value="Unit 8 Calmsden Workspace, Calmsden, Cirencester, Gloucstershire, United Kingdom, GL7 5GF" table:formula="of:=COM.MICROSOFT.XLOOKUP([.A9];[Suppliers.$A$6:.$A$104];[Suppliers.$K$6:.$K$104];0)" table:number-matrix-columns-spanned="1" table:number-matrix-rows-spanned="1" table:style-name="ce31">
            <text:p>Unit 8 Calmsden Workspace, Calmsden, Cirencester, Gloucstershire, United Kingdom, GL7 5GF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irbus Defence and Spac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dean.harvey@airbus.com" table:formula="of:=COM.MICROSOFT.XLOOKUP([.A10];[Suppliers.$A$6:.$A$104];[Suppliers.$I$6:.$I$104];0)" table:number-matrix-columns-spanned="1" table:number-matrix-rows-spanned="1" table:style-name="ce31">
            <text:p>dean.harvey@airbus.com</text:p>
          </table:table-cell>
          <table:table-cell table:style-name="ce13"/>
          <table:table-cell office:value-type="string" office:string-value="Airbus Defence and Space Limited, Quadrant House, Celtic Springs, Coedkernew, Newport, South Wales, NP10 8FZ" table:formula="of:=COM.MICROSOFT.XLOOKUP([.A10];[Suppliers.$A$6:.$A$104];[Suppliers.$K$6:.$K$104];0)" table:number-matrix-columns-spanned="1" table:number-matrix-rows-spanned="1" table:style-name="ce31">
            <text:p>Airbus Defence and Space Limited, Quadrant House, Celtic Springs, Coedkernew, Newport, South Wales, NP10 8FZ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lpha 56 Solution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Info@Alpha56.co.uk" table:formula="of:=COM.MICROSOFT.XLOOKUP([.A11];[Suppliers.$A$6:.$A$104];[Suppliers.$I$6:.$I$104];0)" table:number-matrix-columns-spanned="1" table:number-matrix-rows-spanned="1" table:style-name="ce31">
            <text:p>Info@Alpha56.co.uk</text:p>
          </table:table-cell>
          <table:table-cell table:style-name="ce13"/>
          <table:table-cell office:value-type="string" office:string-value="Unit 4 Barrs Court Road, Hereford, United Kingdom, HR1 1EG" table:formula="of:=COM.MICROSOFT.XLOOKUP([.A11];[Suppliers.$A$6:.$A$104];[Suppliers.$K$6:.$K$104];0)" table:number-matrix-columns-spanned="1" table:number-matrix-rows-spanned="1" table:style-name="ce31">
            <text:p>Unit 4 Barrs Court Road, Hereford, United Kingdom, HR1 1EG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MIOSEC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Marc.hughes@pentenamio.com" table:formula="of:=COM.MICROSOFT.XLOOKUP([.A12];[Suppliers.$A$6:.$A$104];[Suppliers.$I$6:.$I$104];0)" table:number-matrix-columns-spanned="1" table:number-matrix-rows-spanned="1" table:style-name="ce31">
            <text:p>Marc.hughes@pentenamio.com</text:p>
          </table:table-cell>
          <table:table-cell table:style-name="ce13"/>
          <table:table-cell office:value-type="string" office:string-value="Unit 5 Miller Court, Severn Drive, Tewkesbury, Gloucestershire, United Kingdom, GL20 8DN" table:formula="of:=COM.MICROSOFT.XLOOKUP([.A12];[Suppliers.$A$6:.$A$104];[Suppliers.$K$6:.$K$104];0)" table:number-matrix-columns-spanned="1" table:number-matrix-rows-spanned="1" table:style-name="ce31">
            <text:p>Unit 5 Miller Court, Severn Drive, Tewkesbury, Gloucestershire, United Kingdom, GL20 8DN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ntillion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sbuckley@antillion.com" table:formula="of:=COM.MICROSOFT.XLOOKUP([.A13];[Suppliers.$A$6:.$A$104];[Suppliers.$I$6:.$I$104];0)" table:number-matrix-columns-spanned="1" table:number-matrix-rows-spanned="1" table:style-name="ce31">
            <text:p>sbuckley@antillion.com</text:p>
          </table:table-cell>
          <table:table-cell table:style-name="ce13"/>
          <table:table-cell office:value-type="string" office:string-value="Rio House, 715 Waterside Drive, Aztec West, Almondsbury, Bristol, BS32 4UD" table:formula="of:=COM.MICROSOFT.XLOOKUP([.A13];[Suppliers.$A$6:.$A$104];[Suppliers.$K$6:.$K$104];0)" table:number-matrix-columns-spanned="1" table:number-matrix-rows-spanned="1" table:style-name="ce31">
            <text:p>Rio House, 715 Waterside Drive, Aztec West, Almondsbury, Bristol, BS32 4U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AVANTIS PERFORMANC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tony.purpuri@avantisperformance.com" table:formula="of:=COM.MICROSOFT.XLOOKUP([.A14];[Suppliers.$A$6:.$A$104];[Suppliers.$I$6:.$I$104];0)" table:number-matrix-columns-spanned="1" table:number-matrix-rows-spanned="1" table:style-name="ce31">
            <text:p>tony.purpuri@avantisperformance.com</text:p>
          </table:table-cell>
          <table:table-cell table:style-name="ce13"/>
          <table:table-cell office:value-type="string" office:string-value="10 Devonshire Road, Bathampton, Bath. BA2 6UB" table:formula="of:=COM.MICROSOFT.XLOOKUP([.A14];[Suppliers.$A$6:.$A$104];[Suppliers.$K$6:.$K$104];0)" table:number-matrix-columns-spanned="1" table:number-matrix-rows-spanned="1" table:style-name="ce31">
            <text:p>10 Devonshire Road, Bathampton, Bath. BA2 6UB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BAE Systems (Operations)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defence.tenders@baesystems.com" table:formula="of:=COM.MICROSOFT.XLOOKUP([.A15];[Suppliers.$A$6:.$A$104];[Suppliers.$I$6:.$I$104];0)" table:number-matrix-columns-spanned="1" table:number-matrix-rows-spanned="1" table:style-name="ce31">
            <text:p>defence.tenders@baesystems.com</text:p>
          </table:table-cell>
          <table:table-cell table:style-name="ce13"/>
          <table:table-cell office:value-type="string" office:string-value="Victory Point, Lyon Way, Frimley, Surrey, GU16 7EX" table:formula="of:=COM.MICROSOFT.XLOOKUP([.A15];[Suppliers.$A$6:.$A$104];[Suppliers.$K$6:.$K$104];0)" table:number-matrix-columns-spanned="1" table:number-matrix-rows-spanned="1" table:style-name="ce31">
            <text:p>Victory Point, Lyon Way, Frimley, Surrey, GU16 7EX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Bertin Exensor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32"/>
          <table:table-cell office:value-type="string" office:string-value="jon.ross@bertin.group" table:formula="of:=COM.MICROSOFT.XLOOKUP([.A16];[Suppliers.$A$6:.$A$104];[Suppliers.$I$6:.$I$104];0)" table:number-matrix-columns-spanned="1" table:number-matrix-rows-spanned="1" table:style-name="ce31">
            <text:p>jon.ross@bertin.group</text:p>
          </table:table-cell>
          <table:table-cell table:style-name="ce33"/>
          <table:table-cell office:value-type="string" office:string-value="1 Stoken Farm, Steventon, Basingstoke, Hampshire, RG25 3BD" table:formula="of:=COM.MICROSOFT.XLOOKUP([.A16];[Suppliers.$A$6:.$A$104];[Suppliers.$K$6:.$K$104];0)" table:number-matrix-columns-spanned="1" table:number-matrix-rows-spanned="1" table:style-name="ce31">
            <text:p>1 Stoken Farm, Steventon, Basingstoke, Hampshire, RG25 3B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BlackTree Technologies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4"/>
          <table:table-cell office:value-type="string" office:string-value="md@blacktreetechnologies.co.uk" table:formula="of:=COM.MICROSOFT.XLOOKUP([.A17];[Suppliers.$A$6:.$A$104];[Suppliers.$I$6:.$I$104];0)" table:number-matrix-columns-spanned="1" table:number-matrix-rows-spanned="1" table:style-name="ce31">
            <text:p>md@blacktreetechnologies.co.uk</text:p>
          </table:table-cell>
          <table:table-cell table:style-name="ce13"/>
          <table:table-cell office:value-type="string" office:string-value="Unit 3, Duddage Manor Business Park, Brockeridge Road, Twyning, Tewkesbury, Gloucestershire, GL20 6BY, UK" table:formula="of:=COM.MICROSOFT.XLOOKUP([.A17];[Suppliers.$A$6:.$A$104];[Suppliers.$K$6:.$K$104];0)" table:number-matrix-columns-spanned="1" table:number-matrix-rows-spanned="1" table:style-name="ce31">
            <text:p>Unit 3, Duddage Manor Business Park, Brockeridge Road, Twyning, Tewkesbury, Gloucestershire, GL20 6BY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Blu Wireless Technology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accounts@bluwireless.com&#10;" table:formula="of:=COM.MICROSOFT.XLOOKUP([.A18];[Suppliers.$A$6:.$A$104];[Suppliers.$I$6:.$I$104];0)" table:number-matrix-columns-spanned="1" table:number-matrix-rows-spanned="1" table:style-name="ce31">
            <text:p>accounts@bluwireless.com</text:p>
            <text:p/>
          </table:table-cell>
          <table:table-cell table:style-name="ce13"/>
          <table:table-cell office:value-type="string" office:string-value="One Castle Park, Tower Hill, Bristol, England, BS2 0JA" table:formula="of:=COM.MICROSOFT.XLOOKUP([.A18];[Suppliers.$A$6:.$A$104];[Suppliers.$K$6:.$K$104];0)" table:number-matrix-columns-spanned="1" table:number-matrix-rows-spanned="1" table:style-name="ce31">
            <text:p>One Castle Park, Tower Hill, Bristol, England, BS2 0J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3IA Solution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S.Roff@C3IA.co.uk" table:formula="of:=COM.MICROSOFT.XLOOKUP([.A19];[Suppliers.$A$6:.$A$104];[Suppliers.$I$6:.$I$104];0)" table:number-matrix-columns-spanned="1" table:number-matrix-rows-spanned="1" table:style-name="ce31">
            <text:p>S.Roff@C3IA.co.uk</text:p>
          </table:table-cell>
          <table:table-cell table:style-name="ce13"/>
          <table:table-cell office:value-type="string" office:string-value="10 Winchester Place, North Street, POOLE, Dorset, BH15 1NX" table:formula="of:=COM.MICROSOFT.XLOOKUP([.A19];[Suppliers.$A$6:.$A$104];[Suppliers.$K$6:.$K$104];0)" table:number-matrix-columns-spanned="1" table:number-matrix-rows-spanned="1" table:style-name="ce31">
            <text:p>10 Winchester Place, North Street, POOLE, Dorset, BH15 1NX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alian UK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style-name="ce30"/>
          <table:table-cell table:style-name="ce11"/>
          <table:table-cell office:value-type="string" office:string-value="defence@calianuk.com" table:formula="of:=COM.MICROSOFT.XLOOKUP([.A20];[Suppliers.$A$6:.$A$104];[Suppliers.$I$6:.$I$104];0)" table:number-matrix-columns-spanned="1" table:number-matrix-rows-spanned="1" table:style-name="ce31">
            <text:p>defence@calianuk.com</text:p>
          </table:table-cell>
          <table:table-cell table:style-name="ce13"/>
          <table:table-cell office:value-type="string" office:string-value="Huntingford Office, Springfield, Gillingham, SP8 5QQ, UK" table:formula="of:=COM.MICROSOFT.XLOOKUP([.A20];[Suppliers.$A$6:.$A$104];[Suppliers.$K$6:.$K$104];0)" table:number-matrix-columns-spanned="1" table:number-matrix-rows-spanned="1" table:style-name="ce31">
            <text:p>Huntingford Office, Springfield, Gillingham, SP8 5QQ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DW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tenders@uk.cdw.com" table:formula="of:=COM.MICROSOFT.XLOOKUP([.A21];[Suppliers.$A$6:.$A$104];[Suppliers.$I$6:.$I$104];0)" table:number-matrix-columns-spanned="1" table:number-matrix-rows-spanned="1" table:style-name="ce31">
            <text:p>tenders@uk.cdw.com</text:p>
          </table:table-cell>
          <table:table-cell table:style-name="ce13"/>
          <table:table-cell office:value-type="string" office:string-value="One New Change, London, EC4M 9AF" table:formula="of:=COM.MICROSOFT.XLOOKUP([.A21];[Suppliers.$A$6:.$A$104];[Suppliers.$K$6:.$K$104];0)" table:number-matrix-columns-spanned="1" table:number-matrix-rows-spanned="1" table:style-name="ce31">
            <text:p>One New Change, London, EC4M 9AF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enterprise International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Mark.Brady@centerprise.co.uk" table:formula="of:=COM.MICROSOFT.XLOOKUP([.A22];[Suppliers.$A$6:.$A$104];[Suppliers.$I$6:.$I$104];0)" table:number-matrix-columns-spanned="1" table:number-matrix-rows-spanned="1" table:style-name="ce31">
            <text:p>Mark.Brady@centerprise.co.uk</text:p>
          </table:table-cell>
          <table:table-cell table:style-name="ce13"/>
          <table:table-cell office:value-type="string" office:string-value="Hampshire International Business Park, Lime Tree way, Chineham, Basingstoke, Hampshire, RG24 8GQ" table:formula="of:=COM.MICROSOFT.XLOOKUP([.A22];[Suppliers.$A$6:.$A$104];[Suppliers.$K$6:.$K$104];0)" table:number-matrix-columns-spanned="1" table:number-matrix-rows-spanned="1" table:style-name="ce31">
            <text:p>Hampshire International Business Park, Lime Tree way, Chineham, Basingstoke, Hampshire, RG24 8GQ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GI IT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2"/>
          <table:table-cell office:value-type="string" office:string-value="UK.SM.GEN.RM6393.Tactical.Communications@cgi.com" table:formula="of:=COM.MICROSOFT.XLOOKUP([.A23];[Suppliers.$A$6:.$A$104];[Suppliers.$I$6:.$I$104];0)" table:number-matrix-columns-spanned="1" table:number-matrix-rows-spanned="1" table:style-name="ce31">
            <text:p>UK.SM.GEN.RM6393.Tactical.Communications@cgi.com</text:p>
          </table:table-cell>
          <table:table-cell table:style-name="ce35"/>
          <table:table-cell office:value-type="string" office:string-value="CGI, Building 20a1 Brandon House,  Southmead Road, Filton, Bristol, BS34 7RR" table:formula="of:=COM.MICROSOFT.XLOOKUP([.A23];[Suppliers.$A$6:.$A$104];[Suppliers.$K$6:.$K$104];0)" table:number-matrix-columns-spanned="1" table:number-matrix-rows-spanned="1" table:style-name="ce31">
            <text:p>CGI, Building 20a1 Brandon House, <text:s/>Southmead Road, Filton, Bristol, BS34 7RR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omputacenter (UK)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government@computacenter.com" table:formula="of:=COM.MICROSOFT.XLOOKUP([.A24];[Suppliers.$A$6:.$A$104];[Suppliers.$I$6:.$I$104];0)" table:number-matrix-columns-spanned="1" table:number-matrix-rows-spanned="1" table:style-name="ce31">
            <text:p>government@computacenter.com</text:p>
          </table:table-cell>
          <table:table-cell table:style-name="ce13"/>
          <table:table-cell office:value-type="string" office:string-value="Computacenter, Hatfield, Hatfield Avenue, AL10 9TW" table:formula="of:=COM.MICROSOFT.XLOOKUP([.A24];[Suppliers.$A$6:.$A$104];[Suppliers.$K$6:.$K$104];0)" table:number-matrix-columns-spanned="1" table:number-matrix-rows-spanned="1" table:style-name="ce31">
            <text:p>Computacenter, Hatfield, Hatfield Avenue, AL10 9TW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C Softwar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rob.hardie@csoftware.co.uk" table:formula="of:=COM.MICROSOFT.XLOOKUP([.A25];[Suppliers.$A$6:.$A$104];[Suppliers.$I$6:.$I$104];0)" table:number-matrix-columns-spanned="1" table:number-matrix-rows-spanned="1" table:style-name="ce31">
            <text:p>rob.hardie@csoftware.co.uk</text:p>
          </table:table-cell>
          <table:table-cell table:style-name="ce13"/>
          <table:table-cell office:value-type="string" office:string-value="C Software Ltd, 16 Miller Court, Tewkesbury Business Park, Severn Drive, Tewkesbury, GL20 8DN" table:formula="of:=COM.MICROSOFT.XLOOKUP([.A25];[Suppliers.$A$6:.$A$104];[Suppliers.$K$6:.$K$104];0)" table:number-matrix-columns-spanned="1" table:number-matrix-rows-spanned="1" table:style-name="ce31">
            <text:p>C Software Ltd, 16 Miller Court, Tewkesbury Business Park, Severn Drive, Tewkesbury, GL20 8DN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DOMO TACTICAL COMMUNICATIONS (DTC)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solent.customerhub@domotactical.com" table:formula="of:=COM.MICROSOFT.XLOOKUP([.A26];[Suppliers.$A$6:.$A$104];[Suppliers.$I$6:.$I$104];0)" table:number-matrix-columns-spanned="1" table:number-matrix-rows-spanned="1" table:style-name="ce31">
            <text:p>solent.customerhub@domotactical.com</text:p>
          </table:table-cell>
          <table:table-cell table:style-name="ce13"/>
          <table:table-cell office:value-type="string" office:string-value="Fusion 2, 1100 Parkway, Whiteley, Hampshire, PO15 7AB." table:formula="of:=COM.MICROSOFT.XLOOKUP([.A26];[Suppliers.$A$6:.$A$104];[Suppliers.$K$6:.$K$104];0)" table:number-matrix-columns-spanned="1" table:number-matrix-rows-spanned="1" table:style-name="ce31">
            <text:p>Fusion 2, 1100 Parkway, Whiteley, Hampshire, PO15 7AB.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dgar Brothers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chris.madrick@edgarbrothers.com" table:formula="of:=COM.MICROSOFT.XLOOKUP([.A27];[Suppliers.$A$6:.$A$104];[Suppliers.$I$6:.$I$104];0)" table:number-matrix-columns-spanned="1" table:number-matrix-rows-spanned="1" table:style-name="ce31">
            <text:p>chris.madrick@edgarbrothers.com</text:p>
          </table:table-cell>
          <table:table-cell table:style-name="ce13"/>
          <table:table-cell office:value-type="string" office:string-value="Units 1-3 Heather Close, Lyme Green Business Park, Macclesfield, Cheshire, SK11 0LR" table:formula="of:=COM.MICROSOFT.XLOOKUP([.A27];[Suppliers.$A$6:.$A$104];[Suppliers.$K$6:.$K$104];0)" table:number-matrix-columns-spanned="1" table:number-matrix-rows-spanned="1" table:style-name="ce31">
            <text:p>Units 1-3 Heather Close, Lyme Green Business Park, Macclesfield, Cheshire, SK11 0LR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lbit Systems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newbusiness@elbitsystems-uk.com" table:formula="of:=COM.MICROSOFT.XLOOKUP([.A28];[Suppliers.$A$6:.$A$104];[Suppliers.$I$6:.$I$104];0)" table:number-matrix-columns-spanned="1" table:number-matrix-rows-spanned="1" table:style-name="ce31">
            <text:p>newbusiness@elbitsystems-uk.com</text:p>
          </table:table-cell>
          <table:table-cell table:style-name="ce13"/>
          <table:table-cell office:value-type="string" office:string-value="Elbit Systems UK Ltd. 77 Kingsway, London, WC2B 6SR" table:formula="of:=COM.MICROSOFT.XLOOKUP([.A28];[Suppliers.$A$6:.$A$104];[Suppliers.$K$6:.$K$104];0)" table:number-matrix-columns-spanned="1" table:number-matrix-rows-spanned="1" table:style-name="ce31">
            <text:p>Elbit Systems UK Ltd. 77 Kingsway, London, WC2B 6SR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ntServ UK Ltd Part of DXC Technology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ukitenders@dxc.com" table:formula="of:=COM.MICROSOFT.XLOOKUP([.A29];[Suppliers.$A$6:.$A$104];[Suppliers.$I$6:.$I$104];0)" table:number-matrix-columns-spanned="1" table:number-matrix-rows-spanned="1" table:style-name="ce31">
            <text:p>ukitenders@dxc.com</text:p>
          </table:table-cell>
          <table:table-cell table:style-name="ce13"/>
          <table:table-cell office:value-type="string" office:string-value="EntServ UK Ltd, 110 Pinehurst Road, Farnborough Business Park, Farnborough, GU14 7BF, United Kingdom" table:formula="of:=COM.MICROSOFT.XLOOKUP([.A29];[Suppliers.$A$6:.$A$104];[Suppliers.$K$6:.$K$104];0)" table:number-matrix-columns-spanned="1" table:number-matrix-rows-spanned="1" table:style-name="ce31">
            <text:p>EntServ UK Ltd, 110 Pinehurst Road, Farnborough Business Park, Farnborough, GU14 7BF, United Kingdom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ricsson Ltd.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allan.charles@ericsson.com" table:formula="of:=COM.MICROSOFT.XLOOKUP([.A30];[Suppliers.$A$6:.$A$104];[Suppliers.$I$6:.$I$104];0)" table:number-matrix-columns-spanned="1" table:number-matrix-rows-spanned="1" table:style-name="ce31">
            <text:p>allan.charles@ericsson.com</text:p>
          </table:table-cell>
          <table:table-cell table:style-name="ce13"/>
          <table:table-cell office:value-type="string" office:string-value="Floor 14, Thames Tower, Station Road, Reading, RG1 1LX" table:formula="of:=COM.MICROSOFT.XLOOKUP([.A30];[Suppliers.$A$6:.$A$104];[Suppliers.$K$6:.$K$104];0)" table:number-matrix-columns-spanned="1" table:number-matrix-rows-spanned="1" table:style-name="ce31">
            <text:p>Floor 14, Thames Tower, Station Road, Reading, RG1 1LX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xponential-e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psbids@exponential-e.com" table:formula="of:=COM.MICROSOFT.XLOOKUP([.A31];[Suppliers.$A$6:.$A$104];[Suppliers.$I$6:.$I$104];0)" table:number-matrix-columns-spanned="1" table:number-matrix-rows-spanned="1" table:style-name="ce31">
            <text:p>psbids@exponential-e.com</text:p>
          </table:table-cell>
          <table:table-cell table:style-name="ce13"/>
          <table:table-cell office:value-type="string" office:string-value="100 Leman St, London E1 8EU" table:formula="of:=COM.MICROSOFT.XLOOKUP([.A31];[Suppliers.$A$6:.$A$104];[Suppliers.$K$6:.$K$104];0)" table:number-matrix-columns-spanned="1" table:number-matrix-rows-spanned="1" table:style-name="ce31">
            <text:p>100 Leman St, London E1 8EU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EXSEL DESIGN AND INTEGRATION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enquiries@exsel-group.com" table:formula="of:=COM.MICROSOFT.XLOOKUP([.A32];[Suppliers.$A$6:.$A$104];[Suppliers.$I$6:.$I$104];0)" table:number-matrix-columns-spanned="1" table:number-matrix-rows-spanned="1" table:style-name="ce31">
            <text:p>enquiries@exsel-group.com</text:p>
          </table:table-cell>
          <table:table-cell table:style-name="ce13"/>
          <table:table-cell office:value-type="string" office:string-value="Exsel Design and Integration Limited, Unit 67 D/E, Blackpole Trading Estate West, Worcester, Worcestershire WR3 8TJ" table:formula="of:=COM.MICROSOFT.XLOOKUP([.A32];[Suppliers.$A$6:.$A$104];[Suppliers.$K$6:.$K$104];0)" table:number-matrix-columns-spanned="1" table:number-matrix-rows-spanned="1" table:style-name="ce31">
            <text:p>Exsel Design and Integration Limited, Unit 67 D/E, Blackpole Trading Estate West, Worcester, Worcestershire WR3 8TJ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Frequentis UK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sales.uk@frequentis.com" table:formula="of:=COM.MICROSOFT.XLOOKUP([.A33];[Suppliers.$A$6:.$A$104];[Suppliers.$I$6:.$I$104];0)" table:number-matrix-columns-spanned="1" table:number-matrix-rows-spanned="1" table:style-name="ce31">
            <text:p>sales.uk@frequentis.com</text:p>
          </table:table-cell>
          <table:table-cell table:style-name="ce13"/>
          <table:table-cell office:value-type="string" office:string-value="Regal House, 70 London Road, Twickenham, London, TW1 3QS" table:formula="of:=COM.MICROSOFT.XLOOKUP([.A33];[Suppliers.$A$6:.$A$104];[Suppliers.$K$6:.$K$104];0)" table:number-matrix-columns-spanned="1" table:number-matrix-rows-spanned="1" table:style-name="ce31">
            <text:p>Regal House, 70 London Road, Twickenham, London, TW1 3QS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Fujitsu Service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goverment.frameworks@fujitsu.com" table:formula="of:=COM.MICROSOFT.XLOOKUP([.A34];[Suppliers.$A$6:.$A$104];[Suppliers.$I$6:.$I$104];0)" table:number-matrix-columns-spanned="1" table:number-matrix-rows-spanned="1" table:style-name="ce31">
            <text:p>goverment.frameworks@fujitsu.com</text:p>
          </table:table-cell>
          <table:table-cell table:style-name="ce13"/>
          <table:table-cell office:value-type="string" office:string-value="Fujitsu, Lovelace road, Bracknell" table:formula="of:=COM.MICROSOFT.XLOOKUP([.A34];[Suppliers.$A$6:.$A$104];[Suppliers.$K$6:.$K$104];0)" table:number-matrix-columns-spanned="1" table:number-matrix-rows-spanned="1" table:style-name="ce31">
            <text:p>Fujitsu, Lovelace road, Bracknell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General Dynamics United Kingdom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Victoria.Reitze@gd-ms.uk" table:formula="of:=COM.MICROSOFT.XLOOKUP([.A35];[Suppliers.$A$6:.$A$104];[Suppliers.$I$6:.$I$104];0)" table:number-matrix-columns-spanned="1" table:number-matrix-rows-spanned="1" table:style-name="ce31">
            <text:p>Victoria.Reitze@gd-ms.uk</text:p>
          </table:table-cell>
          <table:table-cell table:style-name="ce13"/>
          <table:table-cell office:value-type="string" office:string-value="Unit 1 &amp; 3, Oakdale Court, Oakdale Business Park, Blackwood, South Wales, NP12 4AD" table:formula="of:=COM.MICROSOFT.XLOOKUP([.A35];[Suppliers.$A$6:.$A$104];[Suppliers.$K$6:.$K$104];0)" table:number-matrix-columns-spanned="1" table:number-matrix-rows-spanned="1" table:style-name="ce31">
            <text:p>Unit 1 &amp; 3, Oakdale Court, Oakdale Business Park, Blackwood, South Wales, NP12 4A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Global Radiodate Communications Ltd (t/a GRC Ltd)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sinead.farrell@grcltd.net" table:formula="of:=COM.MICROSOFT.XLOOKUP([.A36];[Suppliers.$A$6:.$A$104];[Suppliers.$I$6:.$I$104];0)" table:number-matrix-columns-spanned="1" table:number-matrix-rows-spanned="1" table:style-name="ce31">
            <text:p>sinead.farrell@grcltd.net</text:p>
          </table:table-cell>
          <table:table-cell table:style-name="ce13"/>
          <table:table-cell office:value-type="string" office:string-value="Wyevale Business Park, Wyevale Way, Hereford, HR4 7BS" table:formula="of:=COM.MICROSOFT.XLOOKUP([.A36];[Suppliers.$A$6:.$A$104];[Suppliers.$K$6:.$K$104];0)" table:number-matrix-columns-spanned="1" table:number-matrix-rows-spanned="1" table:style-name="ce31">
            <text:p>Wyevale Business Park, Wyevale Way, Hereford, HR4 7BS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GRiD Defence Systems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sales@griduk.com" table:formula="of:=COM.MICROSOFT.XLOOKUP([.A37];[Suppliers.$A$6:.$A$104];[Suppliers.$I$6:.$I$104];0)" table:number-matrix-columns-spanned="1" table:number-matrix-rows-spanned="1" table:style-name="ce31">
            <text:p>sales@griduk.com</text:p>
          </table:table-cell>
          <table:table-cell table:style-name="ce13"/>
          <table:table-cell office:value-type="string" office:string-value="85-87 Holtspur Lane, Wooburn Green, Buckinghamshire, HP10 0AU" table:formula="of:=COM.MICROSOFT.XLOOKUP([.A37];[Suppliers.$A$6:.$A$104];[Suppliers.$K$6:.$K$104];0)" table:number-matrix-columns-spanned="1" table:number-matrix-rows-spanned="1" table:style-name="ce31">
            <text:p>85-87 Holtspur Lane, Wooburn Green, Buckinghamshire, HP10 0AU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Helsing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John.wilmott@helsing.ai" table:formula="of:=COM.MICROSOFT.XLOOKUP([.A38];[Suppliers.$A$6:.$A$104];[Suppliers.$I$6:.$I$104];0)" table:number-matrix-columns-spanned="1" table:number-matrix-rows-spanned="1" table:style-name="ce31">
            <text:p>John.wilmott@helsing.ai</text:p>
          </table:table-cell>
          <table:table-cell table:style-name="ce13"/>
          <table:table-cell office:value-type="string" office:string-value="27 Mortimer Street, London, W1T 3BL, UK" table:formula="of:=COM.MICROSOFT.XLOOKUP([.A38];[Suppliers.$A$6:.$A$104];[Suppliers.$K$6:.$K$104];0)" table:number-matrix-columns-spanned="1" table:number-matrix-rows-spanned="1" table:style-name="ce31">
            <text:p>27 Mortimer Street, London, W1T 3BL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Helyx Secure Information Systems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style-name="ce30"/>
          <table:table-cell office:value-type="string" table:style-name="ce30">
            <text:p>Y</text:p>
          </table:table-cell>
          <table:table-cell table:number-columns-repeated="5" table:style-name="ce30"/>
          <table:table-cell table:style-name="ce11"/>
          <table:table-cell office:value-type="string" office:string-value="enquires@helyx.co.uk" table:formula="of:=COM.MICROSOFT.XLOOKUP([.A39];[Suppliers.$A$6:.$A$104];[Suppliers.$I$6:.$I$104];0)" table:number-matrix-columns-spanned="1" table:number-matrix-rows-spanned="1" table:style-name="ce31">
            <text:p>enquires@helyx.co.uk</text:p>
          </table:table-cell>
          <table:table-cell table:style-name="ce13"/>
          <table:table-cell office:value-type="string" office:string-value="Unit 2 Hanley Court, Brockeridge Business Park, Twyning, Tewkesbury, Gloucestershire, GL20 6FE" table:formula="of:=COM.MICROSOFT.XLOOKUP([.A39];[Suppliers.$A$6:.$A$104];[Suppliers.$K$6:.$K$104];0)" table:number-matrix-columns-spanned="1" table:number-matrix-rows-spanned="1" table:style-name="ce31">
            <text:p>Unit 2 Hanley Court, Brockeridge Business Park, Twyning, Tewkesbury, Gloucestershire, GL20 6FE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i-4P Consulting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i4_admin@i-4.com" table:formula="of:=COM.MICROSOFT.XLOOKUP([.A40];[Suppliers.$A$6:.$A$104];[Suppliers.$I$6:.$I$104];0)" table:number-matrix-columns-spanned="1" table:number-matrix-rows-spanned="1" table:style-name="ce31">
            <text:p>i4_admin@i-4.com</text:p>
          </table:table-cell>
          <table:table-cell table:style-name="ce13"/>
          <table:table-cell office:value-type="string" office:string-value="Finchley Park, Laddingford, ME18 6BG" table:formula="of:=COM.MICROSOFT.XLOOKUP([.A40];[Suppliers.$A$6:.$A$104];[Suppliers.$K$6:.$K$104];0)" table:number-matrix-columns-spanned="1" table:number-matrix-rows-spanned="1" table:style-name="ce31">
            <text:p>Finchley Park, Laddingford, ME18 6BG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Invisio Communication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uk@invisio.com" table:formula="of:=COM.MICROSOFT.XLOOKUP([.A41];[Suppliers.$A$6:.$A$104];[Suppliers.$I$6:.$I$104];0)" table:number-matrix-columns-spanned="1" table:number-matrix-rows-spanned="1" table:style-name="ce31">
            <text:p>uk@invisio.com</text:p>
          </table:table-cell>
          <table:table-cell table:style-name="ce13"/>
          <table:table-cell office:value-type="string" office:string-value="Building 1, Ground Floor, Croxley Park, Watford, WD18 8YA, UK" table:formula="of:=COM.MICROSOFT.XLOOKUP([.A41];[Suppliers.$A$6:.$A$104];[Suppliers.$K$6:.$K$104];0)" table:number-matrix-columns-spanned="1" table:number-matrix-rows-spanned="1" table:style-name="ce31">
            <text:p>Building 1, Ground Floor, Croxley Park, Watford, WD18 8YA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Juma Communication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info@jumacommunications.com" table:formula="of:=COM.MICROSOFT.XLOOKUP([.A42];[Suppliers.$A$6:.$A$104];[Suppliers.$I$6:.$I$104];0)" table:number-matrix-columns-spanned="1" table:number-matrix-rows-spanned="1" table:style-name="ce31">
            <text:p>info@jumacommunications.com</text:p>
          </table:table-cell>
          <table:table-cell table:style-name="ce13"/>
          <table:table-cell office:value-type="string" office:string-value="4 Ednaston Home Farm Studios, Brailsford, Ashbournem Derbyshire, DE6 3AY" table:formula="of:=COM.MICROSOFT.XLOOKUP([.A42];[Suppliers.$A$6:.$A$104];[Suppliers.$K$6:.$K$104];0)" table:number-matrix-columns-spanned="1" table:number-matrix-rows-spanned="1" table:style-name="ce31">
            <text:p>4 Ednaston Home Farm Studios, Brailsford, Ashbournem Derbyshire, DE6 3AY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KNL Networks Oy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style-name="ce30"/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table:style-name="ce11"/>
          <table:table-cell office:value-type="string" office:string-value="defence@knl.fi" table:formula="of:=COM.MICROSOFT.XLOOKUP([.A43];[Suppliers.$A$6:.$A$104];[Suppliers.$I$6:.$I$104];0)" table:number-matrix-columns-spanned="1" table:number-matrix-rows-spanned="1" table:style-name="ce31">
            <text:p>defence@knl.fi</text:p>
          </table:table-cell>
          <table:table-cell table:style-name="ce13"/>
          <table:table-cell office:value-type="string" office:string-value="Elektroniikkatie 10, Oulu, FI-90590 Finland" table:formula="of:=COM.MICROSOFT.XLOOKUP([.A43];[Suppliers.$A$6:.$A$104];[Suppliers.$K$6:.$K$104];0)" table:number-matrix-columns-spanned="1" table:number-matrix-rows-spanned="1" table:style-name="ce31">
            <text:p>Elektroniikkatie 10, Oulu, FI-90590 Finlan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L3Harris Communications Systems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chris.m.wood@uk.L3Harris.com" table:formula="of:=COM.MICROSOFT.XLOOKUP([.A44];[Suppliers.$A$6:.$A$104];[Suppliers.$I$6:.$I$104];0)" table:number-matrix-columns-spanned="1" table:number-matrix-rows-spanned="1" table:style-name="ce31">
            <text:p>chris.m.wood@uk.L3Harris.com</text:p>
          </table:table-cell>
          <table:table-cell table:style-name="ce13"/>
          <table:table-cell office:value-type="string" office:string-value="Unit 1, Dingley Way, Aerospace Park, Farnborough, Hampshire. GU14 6FF" table:formula="of:=COM.MICROSOFT.XLOOKUP([.A44];[Suppliers.$A$6:.$A$104];[Suppliers.$K$6:.$K$104];0)" table:number-matrix-columns-spanned="1" table:number-matrix-rows-spanned="1" table:style-name="ce31">
            <text:p>Unit 1, Dingley Way, Aerospace Park, Farnborough, Hampshire. GU14 6FF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Labrys Technologies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table:number-columns-repeated="6" table:style-name="ce30"/>
          <table:table-cell table:style-name="ce11"/>
          <table:table-cell office:value-type="string" office:string-value="dan.d@labrys.tech" table:formula="of:=COM.MICROSOFT.XLOOKUP([.A45];[Suppliers.$A$6:.$A$104];[Suppliers.$I$6:.$I$104];0)" table:number-matrix-columns-spanned="1" table:number-matrix-rows-spanned="1" table:style-name="ce31">
            <text:p>dan.d@labrys.tech</text:p>
          </table:table-cell>
          <table:table-cell table:style-name="ce13"/>
          <table:table-cell office:value-type="string" office:string-value="Labrys Technologies, Alliance House, 12 Caxton Street, London, SW1H 0QS, United Kingdom" table:formula="of:=COM.MICROSOFT.XLOOKUP([.A45];[Suppliers.$A$6:.$A$104];[Suppliers.$K$6:.$K$104];0)" table:number-matrix-columns-spanned="1" table:number-matrix-rows-spanned="1" table:style-name="ce31">
            <text:p>Labrys Technologies, Alliance House, 12 Caxton Street, London, SW1H 0QS, United Kingdom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Leidos Innovations UK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36"/>
          <table:table-cell office:value-type="string" office:string-value="publicsector@uk.leidos.com" table:formula="of:=COM.MICROSOFT.XLOOKUP([.A46];[Suppliers.$A$6:.$A$104];[Suppliers.$I$6:.$I$104];0)" table:number-matrix-columns-spanned="1" table:number-matrix-rows-spanned="1" table:style-name="ce31">
            <text:p>publicsector@uk.leidos.com</text:p>
          </table:table-cell>
          <table:table-cell table:style-name="ce13"/>
          <table:table-cell office:value-type="string" office:string-value="Skypark 1 8 Elliot Place, Glasgow, G3 8EP, UK" table:formula="of:=COM.MICROSOFT.XLOOKUP([.A46];[Suppliers.$A$6:.$A$104];[Suppliers.$K$6:.$K$104];0)" table:number-matrix-columns-spanned="1" table:number-matrix-rows-spanned="1" table:style-name="ce31">
            <text:p>Skypark 1 8 Elliot Place, Glasgow, G3 8EP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Marlborough Communication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richardbowen@marlboroughcomms.com" table:formula="of:=COM.MICROSOFT.XLOOKUP([.A47];[Suppliers.$A$6:.$A$104];[Suppliers.$I$6:.$I$104];0)" table:number-matrix-columns-spanned="1" table:number-matrix-rows-spanned="1" table:style-name="ce31">
            <text:p>richardbowen@marlboroughcomms.com</text:p>
          </table:table-cell>
          <table:table-cell table:style-name="ce13"/>
          <table:table-cell office:value-type="string" office:string-value="1 Perrywood Business Park, Honeycrock Lane, Salfords, Surrey, RH1 5DZ, England" table:formula="of:=COM.MICROSOFT.XLOOKUP([.A47];[Suppliers.$A$6:.$A$104];[Suppliers.$K$6:.$K$104];0)" table:number-matrix-columns-spanned="1" table:number-matrix-rows-spanned="1" table:style-name="ce31">
            <text:p>1 Perrywood Business Park, Honeycrock Lane, Salfords, Surrey, RH1 5DZ, Englan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MEL Aviation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mod@melaviation.co.uk" table:formula="of:=COM.MICROSOFT.XLOOKUP([.A48];[Suppliers.$A$6:.$A$104];[Suppliers.$I$6:.$I$104];0)" table:number-matrix-columns-spanned="1" table:number-matrix-rows-spanned="1" table:style-name="ce31">
            <text:p>mod@melaviation.co.uk</text:p>
          </table:table-cell>
          <table:table-cell table:style-name="ce17"/>
          <table:table-cell office:value-type="string" office:string-value="Laurence Walter House, Addison Road, Sudbury, Suffolk. CO10 2YW" table:formula="of:=COM.MICROSOFT.XLOOKUP([.A48];[Suppliers.$A$6:.$A$104];[Suppliers.$K$6:.$K$104];0)" table:number-matrix-columns-spanned="1" table:number-matrix-rows-spanned="1" table:style-name="ce31">
            <text:p>Laurence Walter House, Addison Road, Sudbury, Suffolk. CO10 2YW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Modux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5" table:style-name="ce30"/>
          <table:table-cell table:style-name="ce11"/>
          <table:table-cell office:value-type="string" office:string-value="contact@modux.co.uk" table:formula="of:=COM.MICROSOFT.XLOOKUP([.A49];[Suppliers.$A$6:.$A$104];[Suppliers.$I$6:.$I$104];0)" table:number-matrix-columns-spanned="1" table:number-matrix-rows-spanned="1" table:style-name="ce31">
            <text:p>contact@modux.co.uk</text:p>
          </table:table-cell>
          <table:table-cell table:style-name="ce13"/>
          <table:table-cell office:value-type="string" office:string-value="10 London Mews, London, England, W2 1HY" table:formula="of:=COM.MICROSOFT.XLOOKUP([.A49];[Suppliers.$A$6:.$A$104];[Suppliers.$K$6:.$K$104];0)" table:number-matrix-columns-spanned="1" table:number-matrix-rows-spanned="1" table:style-name="ce31">
            <text:p>10 London Mews, London, England, W2 1HY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NSSLGlobal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katie.cryer@nsslglobal.com" table:formula="of:=COM.MICROSOFT.XLOOKUP([.A50];[Suppliers.$A$6:.$A$104];[Suppliers.$I$6:.$I$104];0)" table:number-matrix-columns-spanned="1" table:number-matrix-rows-spanned="1" table:style-name="ce31">
            <text:p>katie.cryer@nsslglobal.com</text:p>
          </table:table-cell>
          <table:table-cell table:style-name="ce13"/>
          <table:table-cell office:value-type="string" office:string-value="6 Wells Place, Gatton Park Business Centre, Redhill, Surrey, RH1 3DR" table:formula="of:=COM.MICROSOFT.XLOOKUP([.A50];[Suppliers.$A$6:.$A$104];[Suppliers.$K$6:.$K$104];0)" table:number-matrix-columns-spanned="1" table:number-matrix-rows-spanned="1" table:style-name="ce31">
            <text:p>6 Wells Place, Gatton Park Business Centre, Redhill, Surrey, RH1 3DR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ODM GmbH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tender@odm-gmbh.com" table:formula="of:=COM.MICROSOFT.XLOOKUP([.A51];[Suppliers.$A$6:.$A$104];[Suppliers.$I$6:.$I$104];0)" table:number-matrix-columns-spanned="1" table:number-matrix-rows-spanned="1" table:style-name="ce31">
            <text:p>tender@odm-gmbh.com</text:p>
          </table:table-cell>
          <table:table-cell table:style-name="ce13"/>
          <table:table-cell office:value-type="string" office:string-value="Hettenleidelheimer Str. 2A, 67319 Wattenheim, Germany" table:formula="of:=COM.MICROSOFT.XLOOKUP([.A51];[Suppliers.$A$6:.$A$104];[Suppliers.$K$6:.$K$104];0)" table:number-matrix-columns-spanned="1" table:number-matrix-rows-spanned="1" table:style-name="ce31">
            <text:p>Hettenleidelheimer Str. 2A, 67319 Wattenheim, Germany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Oracle Corporation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russ.lewis@oracle.com" table:formula="of:=COM.MICROSOFT.XLOOKUP([.A52];[Suppliers.$A$6:.$A$104];[Suppliers.$I$6:.$I$104];0)" table:number-matrix-columns-spanned="1" table:number-matrix-rows-spanned="1" table:style-name="ce31">
            <text:p>russ.lewis@oracle.com</text:p>
          </table:table-cell>
          <table:table-cell table:style-name="ce13"/>
          <table:table-cell office:value-type="string" office:string-value="Oracle TVP, Reading, RG6 1RA" table:formula="of:=COM.MICROSOFT.XLOOKUP([.A52];[Suppliers.$A$6:.$A$104];[Suppliers.$K$6:.$K$104];0)" table:number-matrix-columns-spanned="1" table:number-matrix-rows-spanned="1" table:style-name="ce31">
            <text:p>Oracle TVP, Reading, RG6 1R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Parico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opportunities@parico.co.uk" table:formula="of:=COM.MICROSOFT.XLOOKUP([.A53];[Suppliers.$A$6:.$A$104];[Suppliers.$I$6:.$I$104];0)" table:number-matrix-columns-spanned="1" table:number-matrix-rows-spanned="1" table:style-name="ce31">
            <text:p>opportunities@parico.co.uk</text:p>
          </table:table-cell>
          <table:table-cell table:style-name="ce13"/>
          <table:table-cell office:value-type="string" office:string-value="Chieftain House, Challenger Place, Bordon, Hampshire, GU35 0FP" table:formula="of:=COM.MICROSOFT.XLOOKUP([.A53];[Suppliers.$A$6:.$A$104];[Suppliers.$K$6:.$K$104];0)" table:number-matrix-columns-spanned="1" table:number-matrix-rows-spanned="1" table:style-name="ce31">
            <text:p>Chieftain House, Challenger Place, Bordon, Hampshire, GU35 0FP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Prolinx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mike.willmott@prolinx.co.uk" table:formula="of:=COM.MICROSOFT.XLOOKUP([.A54];[Suppliers.$A$6:.$A$104];[Suppliers.$I$6:.$I$104];0)" table:number-matrix-columns-spanned="1" table:number-matrix-rows-spanned="1" table:style-name="ce31">
            <text:p>mike.willmott@prolinx.co.uk</text:p>
          </table:table-cell>
          <table:table-cell table:style-name="ce13"/>
          <table:table-cell office:value-type="string" office:string-value="Unit 81/82, Shrivenham Hundred Business Park, Majors Road, Watchfield, Swindon, Oxfordshire, SN6 8TY" table:formula="of:=COM.MICROSOFT.XLOOKUP([.A54];[Suppliers.$A$6:.$A$104];[Suppliers.$K$6:.$K$104];0)" table:number-matrix-columns-spanned="1" table:number-matrix-rows-spanned="1" table:style-name="ce31">
            <text:p>Unit 81/82, Shrivenham Hundred Business Park, Majors Road, Watchfield, Swindon, Oxfordshire, SN6 8TY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QinetiQ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ost@qinetiq.com" table:formula="of:=COM.MICROSOFT.XLOOKUP([.A55];[Suppliers.$A$6:.$A$104];[Suppliers.$I$6:.$I$104];0)" table:number-matrix-columns-spanned="1" table:number-matrix-rows-spanned="1" table:style-name="ce31">
            <text:p>ost@qinetiq.com</text:p>
          </table:table-cell>
          <table:table-cell table:style-name="ce13"/>
          <table:table-cell office:value-type="string" office:string-value="Commercial (GR), MOD Boscombe Down, Salisbury, Wiltshire, SP4 0JF" table:formula="of:=COM.MICROSOFT.XLOOKUP([.A55];[Suppliers.$A$6:.$A$104];[Suppliers.$K$6:.$K$104];0)" table:number-matrix-columns-spanned="1" table:number-matrix-rows-spanned="1" table:style-name="ce31">
            <text:p>Commercial (GR), MOD Boscombe Down, Salisbury, Wiltshire, SP4 0JF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adio Design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mike.page@radiodesign.eu" table:formula="of:=COM.MICROSOFT.XLOOKUP([.A56];[Suppliers.$A$6:.$A$104];[Suppliers.$I$6:.$I$104];0)" table:number-matrix-columns-spanned="1" table:number-matrix-rows-spanned="1" table:style-name="ce31">
            <text:p>mike.page@radiodesign.eu</text:p>
          </table:table-cell>
          <table:table-cell table:style-name="ce13"/>
          <table:table-cell office:value-type="string" office:string-value="Salts Mill, Victoria Road, Shipley, BD18 3LA" table:formula="of:=COM.MICROSOFT.XLOOKUP([.A56];[Suppliers.$A$6:.$A$104];[Suppliers.$K$6:.$K$104];0)" table:number-matrix-columns-spanned="1" table:number-matrix-rows-spanned="1" table:style-name="ce31">
            <text:p>Salts Mill, Victoria Road, Shipley, BD18 3L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adionor Communications AS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contact@radionor.no" table:formula="of:=COM.MICROSOFT.XLOOKUP([.A57];[Suppliers.$A$6:.$A$104];[Suppliers.$I$6:.$I$104];0)" table:number-matrix-columns-spanned="1" table:number-matrix-rows-spanned="1" table:style-name="ce31">
            <text:p>contact@radionor.no</text:p>
          </table:table-cell>
          <table:table-cell table:style-name="ce13"/>
          <table:table-cell office:value-type="string" office:string-value="TRAVEBANEVEGEN 2, 7061, TRONDHEIM, NORWAY" table:formula="of:=COM.MICROSOFT.XLOOKUP([.A57];[Suppliers.$A$6:.$A$104];[Suppliers.$K$6:.$K$104];0)" table:number-matrix-columns-spanned="1" table:number-matrix-rows-spanned="1" table:style-name="ce31">
            <text:p>TRAVEBANEVEGEN 2, 7061, TRONDHEIM, NORWAY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eply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glue.frameworks@reply.com" table:formula="of:=COM.MICROSOFT.XLOOKUP([.A58];[Suppliers.$A$6:.$A$104];[Suppliers.$I$6:.$I$104];0)" table:number-matrix-columns-spanned="1" table:number-matrix-rows-spanned="1" table:style-name="ce31">
            <text:p>glue.frameworks@reply.com</text:p>
          </table:table-cell>
          <table:table-cell table:style-name="ce13"/>
          <table:table-cell office:value-type="string" office:string-value="Nova South, 160 Victoria St, London, SW1E 5LB" table:formula="of:=COM.MICROSOFT.XLOOKUP([.A58];[Suppliers.$A$6:.$A$104];[Suppliers.$K$6:.$K$104];0)" table:number-matrix-columns-spanned="1" table:number-matrix-rows-spanned="1" table:style-name="ce31">
            <text:p>Nova South, 160 Victoria St, London, SW1E 5LB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heinmetall Electronics UK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ross.haines2@rheinmetall.com" table:formula="of:=COM.MICROSOFT.XLOOKUP([.A59];[Suppliers.$A$6:.$A$104];[Suppliers.$I$6:.$I$104];0)" table:number-matrix-columns-spanned="1" table:number-matrix-rows-spanned="1" table:style-name="ce31">
            <text:p>ross.haines2@rheinmetall.com</text:p>
          </table:table-cell>
          <table:table-cell table:style-name="ce13"/>
          <table:table-cell office:value-type="string" office:string-value="Rheinmetall Electronics UK Ltd, Unit B The Apex, St Cross Business Park, Isle of Wight PO30 5XW, UK" table:formula="of:=COM.MICROSOFT.XLOOKUP([.A59];[Suppliers.$A$6:.$A$104];[Suppliers.$K$6:.$K$104];0)" table:number-matrix-columns-spanned="1" table:number-matrix-rows-spanned="1" table:style-name="ce31">
            <text:p>Rheinmetall Electronics UK Ltd, Unit B The Apex, St Cross Business Park, Isle of Wight PO30 5XW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ockwell Collins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style-name="ce11"/>
          <table:table-cell office:value-type="string" office:string-value="matt.duckering@collins.com" table:formula="of:=COM.MICROSOFT.XLOOKUP([.A60];[Suppliers.$A$6:.$A$104];[Suppliers.$I$6:.$I$104];0)" table:number-matrix-columns-spanned="1" table:number-matrix-rows-spanned="1" table:style-name="ce31">
            <text:p>matt.duckering@collins.com</text:p>
          </table:table-cell>
          <table:table-cell table:style-name="ce13"/>
          <table:table-cell office:value-type="string" office:string-value="730 Wharfedale Road, Wokingham, RG41 5TP, UK" table:formula="of:=COM.MICROSOFT.XLOOKUP([.A60];[Suppliers.$A$6:.$A$104];[Suppliers.$K$6:.$K$104];0)" table:number-matrix-columns-spanned="1" table:number-matrix-rows-spanned="1" table:style-name="ce31">
            <text:p>730 Wharfedale Road, Wokingham, RG41 5TP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oke Manor Research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lee.jennings@roke.co.uk" table:formula="of:=COM.MICROSOFT.XLOOKUP([.A61];[Suppliers.$A$6:.$A$104];[Suppliers.$I$6:.$I$104];0)" table:number-matrix-columns-spanned="1" table:number-matrix-rows-spanned="1" table:style-name="ce31">
            <text:p>lee.jennings@roke.co.uk</text:p>
          </table:table-cell>
          <table:table-cell table:style-name="ce13"/>
          <table:table-cell office:value-type="string" office:string-value="Roke Manor, Old Salisbury Lane, Romsey, Hampshire SO51 0ZN" table:formula="of:=COM.MICROSOFT.XLOOKUP([.A61];[Suppliers.$A$6:.$A$104];[Suppliers.$K$6:.$K$104];0)" table:number-matrix-columns-spanned="1" table:number-matrix-rows-spanned="1" table:style-name="ce31">
            <text:p>Roke Manor, Old Salisbury Lane, Romsey, Hampshire SO51 0ZN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Rowden Technologies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sales@rowdentech.com" table:formula="of:=COM.MICROSOFT.XLOOKUP([.A62];[Suppliers.$A$6:.$A$104];[Suppliers.$I$6:.$I$104];0)" table:number-matrix-columns-spanned="1" table:number-matrix-rows-spanned="1" table:style-name="ce31">
            <text:p>sales@rowdentech.com</text:p>
          </table:table-cell>
          <table:table-cell table:style-name="ce13"/>
          <table:table-cell office:value-type="string" office:string-value="Unit G3C, Bolingbroke Way, BS34 6FE" table:formula="of:=COM.MICROSOFT.XLOOKUP([.A62];[Suppliers.$A$6:.$A$104];[Suppliers.$K$6:.$K$104];0)" table:number-matrix-columns-spanned="1" table:number-matrix-rows-spanned="1" table:style-name="ce31">
            <text:p>Unit G3C, Bolingbroke Way, BS34 6FE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ervicom (High Tech)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7"/>
          <table:table-cell office:value-type="string" office:string-value="sales@servicom.co.uk" table:formula="of:=COM.MICROSOFT.XLOOKUP([.A63];[Suppliers.$A$6:.$A$104];[Suppliers.$I$6:.$I$104];0)" table:number-matrix-columns-spanned="1" table:number-matrix-rows-spanned="1" table:style-name="ce31">
            <text:p>sales@servicom.co.uk</text:p>
          </table:table-cell>
          <table:table-cell table:style-name="ce35"/>
          <table:table-cell office:value-type="string" office:string-value="Servicom, The I O Centre, Nash Rd, Redditch B98 7AS" table:formula="of:=COM.MICROSOFT.XLOOKUP([.A63];[Suppliers.$A$6:.$A$104];[Suppliers.$K$6:.$K$104];0)" table:number-matrix-columns-spanned="1" table:number-matrix-rows-spanned="1" table:style-name="ce31">
            <text:p>Servicom, The I O Centre, Nash Rd, Redditch B98 7AS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ierra Nevada Corporation Mission Systems UK,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Richard.Jefferys@snc-ms.uk" table:formula="of:=COM.MICROSOFT.XLOOKUP([.A64];[Suppliers.$A$6:.$A$104];[Suppliers.$I$6:.$I$104];0)" table:number-matrix-columns-spanned="1" table:number-matrix-rows-spanned="1" table:style-name="ce31">
            <text:p>Richard.Jefferys@snc-ms.uk</text:p>
          </table:table-cell>
          <table:table-cell table:style-name="ce13"/>
          <table:table-cell office:value-type="string" office:string-value="Building 456, Aerospace Business Park, Beggars Pound, Cowbridge Road, Bro Tathan East, St Athan, CF62 4AH" table:formula="of:=COM.MICROSOFT.XLOOKUP([.A64];[Suppliers.$A$6:.$A$104];[Suppliers.$K$6:.$K$104];0)" table:number-matrix-columns-spanned="1" table:number-matrix-rows-spanned="1" table:style-name="ce31">
            <text:p>Building 456, Aerospace Business Park, Beggars Pound, Cowbridge Road, Bro Tathan East, St Athan, CF62 4AH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irius Analysi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4" table:style-name="ce30"/>
          <table:table-cell table:style-name="ce11"/>
          <table:table-cell office:value-type="string" office:string-value="AdrianWarren@sirius-analysis.co.uk" table:formula="of:=COM.MICROSOFT.XLOOKUP([.A65];[Suppliers.$A$6:.$A$104];[Suppliers.$I$6:.$I$104];0)" table:number-matrix-columns-spanned="1" table:number-matrix-rows-spanned="1" table:style-name="ce31">
            <text:p>AdrianWarren@sirius-analysis.co.uk</text:p>
          </table:table-cell>
          <table:table-cell table:style-name="ce13"/>
          <table:table-cell office:value-type="string" office:string-value="Second Floor South Suite (Room 2.4) National, Maritime Systems Centre, Portsdown Technology, Park, Southwick Road, PO6 3RU, UK" table:formula="of:=COM.MICROSOFT.XLOOKUP([.A65];[Suppliers.$A$6:.$A$104];[Suppliers.$K$6:.$K$104];0)" table:number-matrix-columns-spanned="1" table:number-matrix-rows-spanned="1" table:style-name="ce31">
            <text:p>Second Floor South Suite (Room 2.4) National, Maritime Systems Centre, Portsdown Technology, Park, Southwick Road, PO6 3RU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kyral Defenc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enquiries@skyral.io" table:formula="of:=COM.MICROSOFT.XLOOKUP([.A66];[Suppliers.$A$6:.$A$104];[Suppliers.$I$6:.$I$104];0)" table:number-matrix-columns-spanned="1" table:number-matrix-rows-spanned="1" table:style-name="ce31">
            <text:p>enquiries@skyral.io</text:p>
          </table:table-cell>
          <table:table-cell table:style-name="ce13"/>
          <table:table-cell office:value-type="string" office:string-value="1 Lackington Street, London, EC2A 1AL" table:formula="of:=COM.MICROSOFT.XLOOKUP([.A66];[Suppliers.$A$6:.$A$104];[Suppliers.$K$6:.$K$104];0)" table:number-matrix-columns-spanned="1" table:number-matrix-rows-spanned="1" table:style-name="ce31">
            <text:p>1 Lackington Street, London, EC2A 1AL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onic Communications (Int)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samuel.hunter@sonic-comms.com" table:formula="of:=COM.MICROSOFT.XLOOKUP([.A67];[Suppliers.$A$6:.$A$104];[Suppliers.$I$6:.$I$104];0)" table:number-matrix-columns-spanned="1" table:number-matrix-rows-spanned="1" table:style-name="ce31">
            <text:p>samuel.hunter@sonic-comms.com</text:p>
          </table:table-cell>
          <table:table-cell table:style-name="ce13"/>
          <table:table-cell office:value-type="string" office:string-value="Birmingham International Park, Starley Way, Bickenhill, B37 7HB" table:formula="of:=COM.MICROSOFT.XLOOKUP([.A67];[Suppliers.$A$6:.$A$104];[Suppliers.$K$6:.$K$104];0)" table:number-matrix-columns-spanned="1" table:number-matrix-rows-spanned="1" table:style-name="ce31">
            <text:p>Birmingham International Park, Starley Way, Bickenhill, B37 7HB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pectra Group (UK)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s.barry@spectra-group.co.uk" table:formula="of:=COM.MICROSOFT.XLOOKUP([.A68];[Suppliers.$A$6:.$A$104];[Suppliers.$I$6:.$I$104];0)" table:number-matrix-columns-spanned="1" table:number-matrix-rows-spanned="1" table:style-name="ce31">
            <text:p>s.barry@spectra-group.co.uk</text:p>
          </table:table-cell>
          <table:table-cell table:style-name="ce13"/>
          <table:table-cell office:value-type="string" office:string-value="Spectra Group (UK) Ltd, Bridge Court Barn, Kingstone HR2 9ES" table:formula="of:=COM.MICROSOFT.XLOOKUP([.A68];[Suppliers.$A$6:.$A$104];[Suppliers.$K$6:.$K$104];0)" table:number-matrix-columns-spanned="1" table:number-matrix-rows-spanned="1" table:style-name="ce31">
            <text:p>Spectra Group (UK) Ltd, Bridge Court Barn, Kingstone HR2 9ES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teatit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8"/>
          <table:table-cell office:value-type="string" office:string-value="seb.leaver@steatite.co.uk" table:formula="of:=COM.MICROSOFT.XLOOKUP([.A69];[Suppliers.$A$6:.$A$104];[Suppliers.$I$6:.$I$104];0)" table:number-matrix-columns-spanned="1" table:number-matrix-rows-spanned="1" table:style-name="ce31">
            <text:p>seb.leaver@steatite.co.uk</text:p>
          </table:table-cell>
          <table:table-cell table:style-name="ce39"/>
          <table:table-cell office:value-type="string" office:string-value="Steatite Ltd, Acanthus Road, Ravensbank Business Park, Redditch, Worcs, B98 9EX, UK" table:formula="of:=COM.MICROSOFT.XLOOKUP([.A69];[Suppliers.$A$6:.$A$104];[Suppliers.$K$6:.$K$104];0)" table:number-matrix-columns-spanned="1" table:number-matrix-rows-spanned="1" table:style-name="ce31">
            <text:p>Steatite Ltd, Acanthus Road, Ravensbank Business Park, Redditch, Worcs, B98 9EX, UK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TS Defence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john.prior@sts-defence.com" table:formula="of:=COM.MICROSOFT.XLOOKUP([.A70];[Suppliers.$A$6:.$A$104];[Suppliers.$I$6:.$I$104];0)" table:number-matrix-columns-spanned="1" table:number-matrix-rows-spanned="1" table:style-name="ce31">
            <text:p>john.prior@sts-defence.com</text:p>
          </table:table-cell>
          <table:table-cell table:style-name="ce13"/>
          <table:table-cell office:value-type="string" office:string-value="Mumby Road, Gosport, Hampshire, PO12 1AF" table:formula="of:=COM.MICROSOFT.XLOOKUP([.A70];[Suppliers.$A$6:.$A$104];[Suppliers.$K$6:.$K$104];0)" table:number-matrix-columns-spanned="1" table:number-matrix-rows-spanned="1" table:style-name="ce31">
            <text:p>Mumby Road, Gosport, Hampshire, PO12 1AF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Systematic Software Engineering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james.hamilton@systematic.com" table:formula="of:=COM.MICROSOFT.XLOOKUP([.A71];[Suppliers.$A$6:.$A$104];[Suppliers.$I$6:.$I$104];0)" table:number-matrix-columns-spanned="1" table:number-matrix-rows-spanned="1" table:style-name="ce31">
            <text:p>james.hamilton@systematic.com</text:p>
          </table:table-cell>
          <table:table-cell table:style-name="ce13"/>
          <table:table-cell office:value-type="string" office:string-value="Meadow Gate, Farnborough Airport, Farnborough, Hants, GU14 6XA" table:formula="of:=COM.MICROSOFT.XLOOKUP([.A71];[Suppliers.$A$6:.$A$104];[Suppliers.$K$6:.$K$104];0)" table:number-matrix-columns-spanned="1" table:number-matrix-rows-spanned="1" table:style-name="ce31">
            <text:p>Meadow Gate, Farnborough Airport, Farnborough, Hants, GU14 6X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Thales UK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robert.milner@uk.thalesgroup.com&#10;" table:formula="of:=COM.MICROSOFT.XLOOKUP([.A72];[Suppliers.$A$6:.$A$104];[Suppliers.$I$6:.$I$104];0)" table:number-matrix-columns-spanned="1" table:number-matrix-rows-spanned="1" table:style-name="ce31">
            <text:p>robert.milner@uk.thalesgroup.com</text:p>
            <text:p/>
          </table:table-cell>
          <table:table-cell table:style-name="ce13"/>
          <table:table-cell office:value-type="string" office:string-value="Thales UK Limited, Manor Royal, Crawley West Sussex RH10 9HA" table:formula="of:=COM.MICROSOFT.XLOOKUP([.A72];[Suppliers.$A$6:.$A$104];[Suppliers.$K$6:.$K$104];0)" table:number-matrix-columns-spanned="1" table:number-matrix-rows-spanned="1" table:style-name="ce31">
            <text:p>Thales UK Limited, Manor Royal, Crawley West Sussex RH10 9H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TrellisWare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TrellisWareUK@trellisware.com" table:formula="of:=COM.MICROSOFT.XLOOKUP([.A73];[Suppliers.$A$6:.$A$104];[Suppliers.$I$6:.$I$104];0)" table:number-matrix-columns-spanned="1" table:number-matrix-rows-spanned="1" table:style-name="ce31">
            <text:p>TrellisWareUK@trellisware.com</text:p>
          </table:table-cell>
          <table:table-cell table:style-name="ce13"/>
          <table:table-cell office:value-type="string" office:string-value="10641 Scripps Summit Court, Suite 100, San Diego, California, 92131, United States of America" table:formula="of:=COM.MICROSOFT.XLOOKUP([.A73];[Suppliers.$A$6:.$A$104];[Suppliers.$K$6:.$K$104];0)" table:number-matrix-columns-spanned="1" table:number-matrix-rows-spanned="1" table:style-name="ce31">
            <text:p>10641 Scripps Summit Court, Suite 100, San Diego, California, 92131, United States of Americ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Ultra Cyber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alastair.field@ultra-cis.com&#10;" table:formula="of:=COM.MICROSOFT.XLOOKUP([.A74];[Suppliers.$A$6:.$A$104];[Suppliers.$I$6:.$I$104];0)" table:number-matrix-columns-spanned="1" table:number-matrix-rows-spanned="1" table:style-name="ce31">
            <text:p>alastair.field@ultra-cis.com</text:p>
            <text:p/>
          </table:table-cell>
          <table:table-cell table:style-name="ce13"/>
          <table:table-cell office:value-type="string" office:string-value="Building 1, Foundation Park, Roxborough Way, Maidenhead, SL6 3UD" table:formula="of:=COM.MICROSOFT.XLOOKUP([.A74];[Suppliers.$A$6:.$A$104];[Suppliers.$K$6:.$K$104];0)" table:number-matrix-columns-spanned="1" table:number-matrix-rows-spanned="1" table:style-name="ce31">
            <text:p>Building 1, Foundation Park, Roxborough Way, Maidenhead, SL6 3UD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Ultra I&amp;C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3" table:style-name="ce30"/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ultraic-tenders@ultra-gigasat.com" table:formula="of:=COM.MICROSOFT.XLOOKUP([.A75];[Suppliers.$A$6:.$A$104];[Suppliers.$I$6:.$I$104];0)" table:number-matrix-columns-spanned="1" table:number-matrix-rows-spanned="1" table:style-name="ce31">
            <text:p>ultraic-tenders@ultra-gigasat.com</text:p>
          </table:table-cell>
          <table:table-cell table:style-name="ce13"/>
          <table:table-cell office:value-type="string" office:string-value="Ultra I&amp;C, Gigasat Building, Icknield Way Industrial Estate, Tring, Hertfordshire, HP23 4JX" table:formula="of:=COM.MICROSOFT.XLOOKUP([.A75];[Suppliers.$A$6:.$A$104];[Suppliers.$K$6:.$K$104];0)" table:number-matrix-columns-spanned="1" table:number-matrix-rows-spanned="1" table:style-name="ce31">
            <text:p>Ultra I&amp;C, Gigasat Building, Icknield Way Industrial Estate, Tring, Hertfordshire, HP23 4JX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Viasat UK Limite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table:style-name="ce11"/>
          <table:table-cell office:value-type="string" office:string-value="ccsf@viasat.uk.com" table:formula="of:=COM.MICROSOFT.XLOOKUP([.A76];[Suppliers.$A$6:.$A$104];[Suppliers.$I$6:.$I$104];0)" table:number-matrix-columns-spanned="1" table:number-matrix-rows-spanned="1" table:style-name="ce31">
            <text:p>ccsf@viasat.uk.com</text:p>
          </table:table-cell>
          <table:table-cell table:style-name="ce13"/>
          <table:table-cell office:value-type="string" office:string-value="150 O'Gorman Avenue, Farnborough Business Park, Farnborough, Hampshire, GU14 7DL" table:formula="of:=COM.MICROSOFT.XLOOKUP([.A76];[Suppliers.$A$6:.$A$104];[Suppliers.$K$6:.$K$104];0)" table:number-matrix-columns-spanned="1" table:number-matrix-rows-spanned="1" table:style-name="ce31">
            <text:p>150 O'Gorman Avenue, Farnborough Business Park, Farnborough, Hampshire, GU14 7DL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Vitavox (a Division of Secomak Ltd)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2" table:style-name="ce30"/>
          <table:table-cell table:style-name="ce11"/>
          <table:table-cell office:value-type="string" office:string-value="tina.shepherd@vitavox-sound.com" table:formula="of:=COM.MICROSOFT.XLOOKUP([.A77];[Suppliers.$A$6:.$A$104];[Suppliers.$I$6:.$I$104];0)" table:number-matrix-columns-spanned="1" table:number-matrix-rows-spanned="1" table:style-name="ce31">
            <text:p>tina.shepherd@vitavox-sound.com</text:p>
          </table:table-cell>
          <table:table-cell table:style-name="ce13"/>
          <table:table-cell office:value-type="string" office:string-value="330 Centennial Park, Elstree, Herts WD6 3TJ" table:formula="of:=COM.MICROSOFT.XLOOKUP([.A77];[Suppliers.$A$6:.$A$104];[Suppliers.$K$6:.$K$104];0)" table:number-matrix-columns-spanned="1" table:number-matrix-rows-spanned="1" table:style-name="ce31">
            <text:p>330 Centennial Park, Elstree, Herts WD6 3TJ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Vodafone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style-name="ce11"/>
          <table:table-cell office:value-type="string" office:string-value="frameworks_team@vodafone.com" table:formula="of:=COM.MICROSOFT.XLOOKUP([.A78];[Suppliers.$A$6:.$A$104];[Suppliers.$I$6:.$I$104];0)" table:number-matrix-columns-spanned="1" table:number-matrix-rows-spanned="1" table:style-name="ce31">
            <text:p>frameworks_team@vodafone.com</text:p>
          </table:table-cell>
          <table:table-cell table:style-name="ce13"/>
          <table:table-cell office:value-type="string" office:string-value="Vodafone House, The Connection, Newbury, RG14 2FN" table:formula="of:=COM.MICROSOFT.XLOOKUP([.A78];[Suppliers.$A$6:.$A$104];[Suppliers.$K$6:.$K$104];0)" table:number-matrix-columns-spanned="1" table:number-matrix-rows-spanned="1" table:style-name="ce31">
            <text:p>Vodafone House, The Connection, Newbury, RG14 2FN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Xi Systems Ltd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3" table:style-name="ce30"/>
          <table:table-cell table:style-name="ce32"/>
          <table:table-cell office:value-type="string" office:string-value="commercial@whitetree.co.uk" table:formula="of:=COM.MICROSOFT.XLOOKUP([.A79];[Suppliers.$A$6:.$A$104];[Suppliers.$I$6:.$I$104];0)" table:number-matrix-columns-spanned="1" table:number-matrix-rows-spanned="1" table:style-name="ce31">
            <text:p>commercial@whitetree.co.uk</text:p>
          </table:table-cell>
          <table:table-cell table:style-name="ce13"/>
          <table:table-cell office:value-type="string" office:string-value="1 New Street, Wells, Somerset, BA5 2LA" table:formula="of:=COM.MICROSOFT.XLOOKUP([.A79];[Suppliers.$A$6:.$A$104];[Suppliers.$K$6:.$K$104];0)" table:number-matrix-columns-spanned="1" table:number-matrix-rows-spanned="1" table:style-name="ce31">
            <text:p>1 New Street, Wells, Somerset, BA5 2LA</text:p>
          </table:table-cell>
          <table:table-cell table:number-columns-repeated="16370"/>
        </table:table-row>
        <table:table-row table:style-name="ro8">
          <table:table-cell office:value-type="string" table:style-name="ce28">
            <text:p>ZeroAlpha Solutions</text:p>
          </table:table-cell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2" table:style-name="ce30"/>
          <table:table-cell office:value-type="string" table:style-name="ce30">
            <text:p>Y</text:p>
          </table:table-cell>
          <table:table-cell office:value-type="string" table:style-name="ce30">
            <text:p>Y</text:p>
          </table:table-cell>
          <table:table-cell table:number-columns-repeated="3" table:style-name="ce30"/>
          <table:table-cell table:style-name="ce11"/>
          <table:table-cell office:value-type="string" office:string-value="jr@zeroalphasolutions.com" table:formula="of:=COM.MICROSOFT.XLOOKUP([.A80];[Suppliers.$A$6:.$A$104];[Suppliers.$I$6:.$I$104];0)" table:number-matrix-columns-spanned="1" table:number-matrix-rows-spanned="1" table:style-name="ce31">
            <text:p>jr@zeroalphasolutions.com</text:p>
          </table:table-cell>
          <table:table-cell table:style-name="ce13"/>
          <table:table-cell office:value-type="string" office:string-value="Building 239, Dragon Way, Bro Tathan, St Athan, CF62 4AF" table:formula="of:=COM.MICROSOFT.XLOOKUP([.A80];[Suppliers.$A$6:.$A$104];[Suppliers.$K$6:.$K$104];0)" table:number-matrix-columns-spanned="1" table:number-matrix-rows-spanned="1" table:style-name="ce31">
            <text:p>Building 239, Dragon Way, Bro Tathan, St Athan, CF62 4AF</text:p>
          </table:table-cell>
          <table:table-cell table:number-columns-repeated="16370"/>
        </table:table-row>
        <table:table-row table:style-name="ro8">
          <table:table-cell table:style-name="ce28"/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7" table:style-name="ce40"/>
          <table:table-cell table:style-name="ce11"/>
          <table:table-cell office:value-type="float" office:value="0" table:formula="of:=COM.MICROSOFT.XLOOKUP([.A81];[Suppliers.$A$6:.$A$104];[Suppliers.$I$6:.$I$104];0)" table:number-matrix-columns-spanned="1" table:number-matrix-rows-spanned="1" table:style-name="ce31">
            <text:p>0</text:p>
          </table:table-cell>
          <table:table-cell table:style-name="ce13"/>
          <table:table-cell office:value-type="float" office:value="0" table:formula="of:=COM.MICROSOFT.XLOOKUP([.A81];[Suppliers.$A$6:.$A$104];[Suppliers.$K$6:.$K$104];0)" table:number-matrix-columns-spanned="1" table:number-matrix-rows-spanned="1" table:style-name="ce31">
            <text:p>0</text:p>
          </table:table-cell>
          <table:table-cell table:number-columns-repeated="16370"/>
        </table:table-row>
        <table:table-row table:style-name="ro8">
          <table:table-cell table:style-name="ce28"/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7" table:style-name="ce40"/>
          <table:table-cell table:style-name="ce11"/>
          <table:table-cell table:style-name="ce17"/>
          <table:table-cell table:style-name="ce13"/>
          <table:table-cell office:value-type="float" office:value="0" table:formula="of:=COM.MICROSOFT.XLOOKUP([.A82];[Suppliers.$A$6:.$A$104];[Suppliers.$K$6:.$K$104];0)" table:number-matrix-columns-spanned="1" table:number-matrix-rows-spanned="1" table:style-name="ce31">
            <text:p>0</text:p>
          </table:table-cell>
          <table:table-cell table:number-columns-repeated="16370"/>
        </table:table-row>
        <table:table-row table:style-name="ro8">
          <table:table-cell table:style-name="ce28"/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7" table:style-name="ce40"/>
          <table:table-cell table:style-name="ce11"/>
          <table:table-cell table:style-name="ce17"/>
          <table:table-cell table:style-name="ce13"/>
          <table:table-cell table:style-name="ce35"/>
          <table:table-cell table:number-columns-repeated="16370"/>
        </table:table-row>
        <table:table-row table:style-name="ro8">
          <table:table-cell table:style-name="ce28"/>
          <table:table-cell office:value-type="string" table:style-name="ce29">
            <text:p>Y</text:p>
          </table:table-cell>
          <table:table-cell office:value-type="string" table:style-name="ce29">
            <text:p>N</text:p>
          </table:table-cell>
          <table:table-cell table:number-columns-repeated="7" table:style-name="ce40"/>
          <table:table-cell table:style-name="ce11"/>
          <table:table-cell table:style-name="ce41"/>
          <table:table-cell table:style-name="ce13"/>
          <table:table-cell table:style-name="ce35"/>
          <table:table-cell table:number-columns-repeated="16370"/>
        </table:table-row>
        <table:table-row table:number-rows-repeated="16" table:style-name="ro8">
          <table:table-cell table:style-name="ce42"/>
          <table:table-cell table:number-columns-repeated="9" table:style-name="ce18"/>
          <table:table-cell table:style-name="ce24"/>
          <table:table-cell table:number-columns-repeated="3" table:style-name="ce18"/>
          <table:table-cell table:number-columns-repeated="16370"/>
        </table:table-row>
        <table:table-row table:style-name="ro8">
          <table:table-cell table:style-name="ce43"/>
          <table:table-cell table:number-columns-repeated="9" table:style-name="ce18"/>
          <table:table-cell table:style-name="ce24"/>
          <table:table-cell table:number-columns-repeated="3" table:style-name="ce18"/>
          <table:table-cell table:number-columns-repeated="16370"/>
        </table:table-row>
        <table:table-row table:number-rows-repeated="9" table:style-name="ro8">
          <table:table-cell table:style-name="ce42"/>
          <table:table-cell table:number-columns-repeated="9" table:style-name="ce18"/>
          <table:table-cell table:style-name="ce24"/>
          <table:table-cell table:number-columns-repeated="3" table:style-name="ce18"/>
          <table:table-cell table:number-columns-repeated="16370"/>
        </table:table-row>
        <table:table-row table:number-rows-repeated="807" table:style-name="ro8">
          <table:table-cell table:number-columns-repeated="10" table:style-name="ce18"/>
          <table:table-cell table:style-name="ce24"/>
          <table:table-cell table:number-columns-repeated="3" table:style-name="ce18"/>
          <table:table-cell table:number-columns-repeated="16370"/>
        </table:table-row>
        <table:table-row table:number-rows-repeated="1047659" table:style-name="ro5">
          <table:table-cell table:number-columns-repeated="16384"/>
        </table:table-row>
        <table:named-expressions>
          <table:named-range table:name="_xlnm._FilterDatabase" table:cell-range-address="Lot_3_-_Capability_Matrix.$A$6:Lot_3_-_Capability_Matrix.$N$84" table:base-cell-address="Lot_3_-_Capability_Matrix.$A$1"/>
        </table:named-expressions>
      </table:table>
      <table:database-ranges>
        <table:database-range table:target-range-address="Suppliers.A5:Suppliers.L104" table:name="__Anonymous_Sheet_DB__0" table:display-filter-buttons="true"/>
        <table:database-range table:target-range-address="Lot_3_-_Capability_Matrix.A6:Lot_3_-_Capability_Matrix.N84" table:name="__Anonymous_Sheet_DB__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Poppins" svg:font-family="Poppins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creator>Tim Fuke</dc:creator>
    <dc:date>2026-08-03T12:56:49Z</dc:date>
  </office:meta>
</office:document-meta>
</file>