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Arial" svg:font-family="Arial" style:font-family-generic="roman" style:font-pitch="variable"/>
    <style:font-face style:name="Roboto" svg:font-family="Roboto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  <style:font-face style:name="Roboto1" svg:font-family="Roboto" style:font-family-generic="system" style:font-pitch="variable"/>
  </office:font-face-decls>
  <office:automatic-styles>
    <style:style style:name="P1" style:family="paragraph" style:parent-style-name="Standard">
      <style:paragraph-properties fo:line-height="100%"/>
    </style:style>
    <style:style style:name="P2" style:family="paragraph" style:parent-style-name="Standard">
      <style:paragraph-properties fo:line-height="142%"/>
    </style:style>
    <style:style style:name="P3" style:family="paragraph" style:parent-style-name="Standard">
      <style:paragraph-properties fo:margin-top="0.1528in" fo:margin-bottom="0.1528in" loext:contextual-spacing="false" fo:line-height="142%"/>
    </style:style>
    <style:style style:name="P4" style:family="paragraph" style:parent-style-name="Standard">
      <style:paragraph-properties fo:margin-left="0in" fo:margin-right="0in" fo:margin-top="0.1528in" fo:margin-bottom="0.1528in" loext:contextual-spacing="false" fo:line-height="142%" fo:text-indent="0.5in" style:auto-text-indent="false"/>
    </style:style>
    <style:style style:name="P5" style:family="paragraph" style:parent-style-name="Standard" style:list-style-name="WWNum7">
      <style:paragraph-properties fo:margin-left="0.5in" fo:margin-right="0in" fo:margin-top="0.1528in" fo:margin-bottom="0in" loext:contextual-spacing="false" fo:line-height="100%" fo:text-indent="-0.25in" style:auto-text-indent="false"/>
    </style:style>
    <style:style style:name="P6" style:family="paragraph" style:parent-style-name="Standard" style:list-style-name="WWNum1">
      <style:paragraph-properties fo:margin-left="0.5in" fo:margin-right="0in" fo:margin-top="0.1528in" fo:margin-bottom="0in" loext:contextual-spacing="false" fo:line-height="100%" fo:text-indent="-0.25in" style:auto-text-indent="false"/>
    </style:style>
    <style:style style:name="P7" style:family="paragraph" style:parent-style-name="Standard" style:list-style-name="WWNum2">
      <style:paragraph-properties fo:margin-left="0.5in" fo:margin-right="0in" fo:margin-top="0.1528in" fo:margin-bottom="0in" loext:contextual-spacing="false" fo:line-height="100%" fo:text-indent="-0.25in" style:auto-text-indent="false"/>
    </style:style>
    <style:style style:name="P8" style:family="paragraph" style:parent-style-name="Standard" style:list-style-name="WWNum5">
      <style:paragraph-properties fo:margin-left="0.5in" fo:margin-right="0in" fo:margin-top="0.1528in" fo:margin-bottom="0in" loext:contextual-spacing="false" fo:line-height="100%" fo:text-indent="-0.25in" style:auto-text-indent="false"/>
    </style:style>
    <style:style style:name="P9" style:family="paragraph" style:parent-style-name="Standard" style:list-style-name="WWNum3">
      <style:paragraph-properties fo:margin-left="0.5in" fo:margin-right="0in" fo:margin-top="0.1528in" fo:margin-bottom="0in" loext:contextual-spacing="false" fo:line-height="100%" fo:text-indent="-0.25in" style:auto-text-indent="false"/>
    </style:style>
    <style:style style:name="P10" style:family="paragraph" style:parent-style-name="Standard" style:list-style-name="WWNum9">
      <style:paragraph-properties fo:margin-left="0.5in" fo:margin-right="0in" fo:margin-top="0.1528in" fo:margin-bottom="0in" loext:contextual-spacing="false" fo:line-height="100%" fo:text-indent="-0.25in" style:auto-text-indent="false"/>
    </style:style>
    <style:style style:name="P11" style:family="paragraph" style:parent-style-name="Standard" style:list-style-name="WWNum8">
      <style:paragraph-properties fo:margin-left="0.5in" fo:margin-right="0in" fo:margin-top="0.1528in" fo:margin-bottom="0in" loext:contextual-spacing="false" fo:line-height="100%" fo:text-indent="-0.25in" style:auto-text-indent="false"/>
    </style:style>
    <style:style style:name="P12" style:family="paragraph" style:parent-style-name="Standard" style:list-style-name="WWNum4">
      <style:paragraph-properties fo:margin-left="0.5in" fo:margin-right="0in" fo:margin-top="0.1528in" fo:margin-bottom="0in" loext:contextual-spacing="false" fo:line-height="100%" fo:text-indent="-0.25in" style:auto-text-indent="false"/>
    </style:style>
    <style:style style:name="P13" style:family="paragraph" style:parent-style-name="Standard" style:list-style-name="WWNum6">
      <style:paragraph-properties fo:margin-left="0.5in" fo:margin-right="0in" fo:margin-top="0.1528in" fo:margin-bottom="0in" loext:contextual-spacing="false" fo:line-height="100%" fo:text-indent="-0.25in" style:auto-text-indent="false"/>
    </style:style>
    <style:style style:name="P14" style:family="paragraph" style:parent-style-name="Standard" style:list-style-name="WWNum7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5" style:family="paragraph" style:parent-style-name="Standard" style:list-style-name="WWNum1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6" style:family="paragraph" style:parent-style-name="Standard" style:list-style-name="WWNum2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7" style:family="paragraph" style:parent-style-name="Standard" style:list-style-name="WWNum5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8" style:family="paragraph" style:parent-style-name="Standard" style:list-style-name="WWNum3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19" style:family="paragraph" style:parent-style-name="Standard" style:list-style-name="WWNum9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20" style:family="paragraph" style:parent-style-name="Standard" style:list-style-name="WWNum8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21" style:family="paragraph" style:parent-style-name="Standard" style:list-style-name="WWNum4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22" style:family="paragraph" style:parent-style-name="Standard" style:list-style-name="WWNum6">
      <style:paragraph-properties fo:margin-left="0.5in" fo:margin-right="0in" fo:margin-top="0in" fo:margin-bottom="0in" loext:contextual-spacing="false" fo:line-height="100%" fo:text-indent="-0.25in" style:auto-text-indent="false"/>
    </style:style>
    <style:style style:name="P23" style:family="paragraph" style:parent-style-name="Standard" style:list-style-name="WWNum7">
      <style:paragraph-properties fo:margin-left="0.5in" fo:margin-right="0in" fo:margin-top="0in" fo:margin-bottom="0.1528in" loext:contextual-spacing="false" fo:line-height="100%" fo:text-indent="-0.25in" style:auto-text-indent="false"/>
    </style:style>
    <style:style style:name="P24" style:family="paragraph" style:parent-style-name="Standard" style:list-style-name="WWNum1">
      <style:paragraph-properties fo:margin-left="0.5in" fo:margin-right="0in" fo:margin-top="0in" fo:margin-bottom="0.1528in" loext:contextual-spacing="false" fo:line-height="100%" fo:text-indent="-0.25in" style:auto-text-indent="false"/>
    </style:style>
    <style:style style:name="P25" style:family="paragraph" style:parent-style-name="Standard" style:list-style-name="WWNum2">
      <style:paragraph-properties fo:margin-left="0.5in" fo:margin-right="0in" fo:margin-top="0in" fo:margin-bottom="0.1528in" loext:contextual-spacing="false" fo:line-height="100%" fo:text-indent="-0.25in" style:auto-text-indent="false"/>
    </style:style>
    <style:style style:name="P26" style:family="paragraph" style:parent-style-name="Standard" style:list-style-name="WWNum5">
      <style:paragraph-properties fo:margin-left="0.5in" fo:margin-right="0in" fo:margin-top="0in" fo:margin-bottom="0.1528in" loext:contextual-spacing="false" fo:line-height="100%" fo:text-indent="-0.25in" style:auto-text-indent="false"/>
    </style:style>
    <style:style style:name="P27" style:family="paragraph" style:parent-style-name="Standard" style:list-style-name="WWNum3">
      <style:paragraph-properties fo:margin-left="0.5in" fo:margin-right="0in" fo:margin-top="0in" fo:margin-bottom="0.1528in" loext:contextual-spacing="false" fo:line-height="100%" fo:text-indent="-0.25in" style:auto-text-indent="false"/>
    </style:style>
    <style:style style:name="P28" style:family="paragraph" style:parent-style-name="Standard" style:list-style-name="WWNum9">
      <style:paragraph-properties fo:margin-left="0.5in" fo:margin-right="0in" fo:margin-top="0in" fo:margin-bottom="0.1528in" loext:contextual-spacing="false" fo:line-height="100%" fo:text-indent="-0.25in" style:auto-text-indent="false"/>
    </style:style>
    <style:style style:name="P29" style:family="paragraph" style:parent-style-name="Standard" style:list-style-name="WWNum8">
      <style:paragraph-properties fo:margin-left="0.5in" fo:margin-right="0in" fo:margin-top="0in" fo:margin-bottom="0.1528in" loext:contextual-spacing="false" fo:line-height="100%" fo:text-indent="-0.25in" style:auto-text-indent="false"/>
    </style:style>
    <style:style style:name="P30" style:family="paragraph" style:parent-style-name="Standard" style:list-style-name="WWNum4">
      <style:paragraph-properties fo:margin-left="0.5in" fo:margin-right="0in" fo:margin-top="0in" fo:margin-bottom="0.1528in" loext:contextual-spacing="false" fo:line-height="100%" fo:text-indent="-0.25in" style:auto-text-indent="false"/>
    </style:style>
    <style:style style:name="P31" style:family="paragraph" style:parent-style-name="Standard" style:list-style-name="WWNum6">
      <style:paragraph-properties fo:margin-left="0.5in" fo:margin-right="0in" fo:margin-top="0in" fo:margin-bottom="0.1528in" loext:contextual-spacing="false" fo:line-height="100%" fo:text-indent="-0.25in" style:auto-text-indent="false"/>
    </style:style>
    <style:style style:name="P32" style:family="paragraph" style:parent-style-name="Standard">
      <style:paragraph-properties fo:margin-left="0in" fo:margin-right="0in" fo:margin-top="0.1528in" fo:margin-bottom="0.1528in" loext:contextual-spacing="false" fo:line-height="100%" fo:text-indent="0in" style:auto-text-indent="false"/>
    </style:style>
    <style:style style:name="P33" style:family="paragraph" style:parent-style-name="Standard" style:master-page-name="Standard">
      <style:paragraph-properties style:page-number="1"/>
    </style:style>
    <style:style style:name="P34" style:family="paragraph" style:parent-style-name="Heading_20_1">
      <style:paragraph-properties fo:margin-top="0.3335in" fo:margin-bottom="0.0835in" loext:contextual-spacing="false" fo:line-height="142%" fo:keep-together="auto" fo:keep-with-next="auto"/>
    </style:style>
    <style:style style:name="P35" style:family="paragraph" style:parent-style-name="Heading_20_3">
      <style:paragraph-properties fo:margin-top="0.1945in" fo:margin-bottom="0.0555in" loext:contextual-spacing="false" fo:line-height="142%" fo:keep-together="auto" fo:keep-with-next="auto"/>
    </style:style>
    <style:style style:name="T1" style:family="text">
      <style:text-properties fo:font-size="11pt" fo:font-weight="bold" style:font-size-asian="11pt" style:font-weight-asian="bold" style:font-size-complex="11pt" style:font-weight-complex="bold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ize="11pt" style:text-underline-style="solid" style:text-underline-width="auto" style:text-underline-color="font-color" fo:font-weight="bold" style:font-size-asian="11pt" style:font-weight-asian="bold" style:font-size-complex="11pt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color="#000000" fo:font-size="11pt" fo:font-weight="bold" style:font-size-asian="11pt" style:font-weight-asian="bold" style:font-size-complex="11pt" style:font-weight-complex="bold"/>
    </style:style>
    <style:style style:name="T6" style:family="text">
      <style:text-properties fo:color="#444746" style:font-name="Roboto" fo:font-size="10.5pt" style:font-name-asian="Roboto1" style:font-size-asian="10.5pt" style:font-name-complex="Roboto1" style:font-size-complex="10.5pt"/>
    </style:style>
    <style:style style:name="T7" style:family="text">
      <style:text-properties style:text-underline-style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3"><text:span text:style-name="T1">Workpackage </text:span><text:span text:style-name="T4">1 F</text:span><text:span text:style-name="T1">AQs </text:span><text:span text:style-name="T2">- these should be published on the webpage before sign up</text:span></text:p>
      <text:p text:style-name="P1"/>
      <text:p text:style-name="P34"><text:bookmark text:name="_lv2u096wfggn"/><text:span text:style-name="T3">Purpose &amp; Vision</text:span></text:p>
      <text:p text:style-name="P35"><text:bookmark text:name="_8o3iggkexoc8"/><text:span text:style-name="T5">What is the Innovation Marketplace?</text:span></text:p>
      <text:p text:style-name="P3">The Innovation Marketplace is a proposed commercial vehicle being developed by GCA and DSIT to help public sector buyers access innovative solutions more quickly and effectively. It is intended to provide a route from innovative ideas and solutions into formal public sector procurements and contracts.</text:p>
      <text:p text:style-name="P35"><text:bookmark text:name="_qnnjr71zvhof"/><text:span text:style-name="T5">What do you mean by "innovation"?</text:span></text:p>
      <text:p text:style-name="P3">Innovation is not limited to digital or AI solutions. It includes any genuinely novel solution, whether a product, service, process, technology, business model, partnership or operating approach that addresses a public sector challenge.</text:p>
      <text:p text:style-name="P35"><text:bookmark text:name="_c3r1au9awct5"/><text:span text:style-name="T5">How is this different from existing frameworks?</text:span></text:p>
      <text:p text:style-name="P3">The ambition is to create a more flexible and accessible commercial route focused on innovation, reducing barriers faced by innovative suppliers, SMEs, startups and new market entrants.</text:p>
      <text:p text:style-name="P35"><text:bookmark text:name="_69z5v5gm8y66"/><text:span text:style-name="T5">Is this primarily an AI marketplace?</text:span></text:p>
      <text:p text:style-name="P3">No. AI is one area of interest, but the marketplace is intended to support a broad range of innovative solutions across sectors and technologies.</text:p>
      <text:p text:style-name="P35"><text:bookmark text:name="_ady0skmgth5t"/><text:span text:style-name="T5">What public sector problems is the marketplace trying to solve?</text:span></text:p>
      <text:p text:style-name="P3">The marketplace is intended to help public sector organisations access innovative solutions more easily while giving innovative suppliers a clearer route into government opportunities.</text:p>
      <text:p text:style-name="P3"><text:span text:style-name="T4">Will the marketplace include Digital?</text:span></text:p>
      <text:p text:style-name="P3">There will be no Digital connections within the current marketplace, although this may change in future iterations. </text:p>
      <text:p text:style-name="P34"><text:bookmark text:name="_6cplbpeoe6nx"/><text:span text:style-name="T3">Sandbox &amp; Innovation Marketplace</text:span></text:p>
      <text:p text:style-name="P35"><text:bookmark text:name="_5mu0qqinz41j"/><text:span text:style-name="T5">How will the new Innovation Marketplace work?</text:span></text:p>
      <text:p text:style-name="P3">The current concept is built around two connected components:</text:p>
      <text:p text:style-name="P4"><text:span text:style-name="T4">The DSIT Sandbox</text:span></text:p>
      <text:list xml:id="list900187806" text:style-name="WWNum7">
        <text:list-item>
          <text:p text:style-name="P5">An open digital collaboration environment.</text:p>
        </text:list-item>
        <text:list-item>
          <text:p text:style-name="P14"><text:soft-page-break/>Public sector organisations share challenges and problems.</text:p>
        </text:list-item>
        <text:list-item>
          <text:p text:style-name="P14">Suppliers, startups, academics, innovators and others can contribute ideas and solutions.</text:p>
        </text:list-item>
        <text:list-item>
          <text:p text:style-name="P23">Concepts can be refined and matured before procurement activity begins.</text:p>
        </text:list-item>
      </text:list>
      <text:p text:style-name="P4"><text:span text:style-name="T4">The GCA Innovation Marketplace</text:span></text:p>
      <text:list xml:id="list1215282967" text:style-name="WWNum1">
        <text:list-item>
          <text:p text:style-name="P6">A formal commercial agreement that will be built to respond to innovation market demands .</text:p>
        </text:list-item>
        <text:list-item>
          <text:p text:style-name="P15">Solutions identified through the Sandbox, or from elsewhere, may progress into commercial opportunities.</text:p>
        </text:list-item>
        <text:list-item>
          <text:p text:style-name="P15">Buyers can run procurements and competitions through the marketplace.</text:p>
        </text:list-item>
        <text:list-item>
          <text:p text:style-name="P24">Suppliers can compete for opportunities using mechanisms available under the Procurement Act 2023.</text:p>
        </text:list-item>
      </text:list>
      <text:p text:style-name="P35"><text:bookmark text:name="_wl61og5dbi04"/><text:span text:style-name="T5">What is the relationship between the Sandbox and the Innovation Marketplace?</text:span></text:p>
      <text:p text:style-name="P3">The Sandbox is intended to support challenge identification, idea generation and solution development. The Innovation Marketplace is intended to deliver commercialisation and contract award.</text:p>
      <text:p text:style-name="P35"><text:bookmark text:name="_l4xthyjj7k3e"/><text:span text:style-name="T5">Do suppliers need to participate in the Sandbox to access the Marketplace?</text:span></text:p>
      <text:p text:style-name="P3">Use of the Sandbox will not be a Conditions of Membership criteria for entry onto the Innovation Marketplace nor a prerequisite activity for use of Innovation Marketplace.</text:p>
      <text:p text:style-name="P35"><text:bookmark text:name="_49k8mx6py8l2"/><text:span text:style-name="T5">Will all Sandbox solutions automatically gain access to the Marketplace?</text:span></text:p>
      <text:p text:style-name="P3">No. Marketplace participation will remain subject to relevant membership and participation requirements.</text:p>
      <text:p text:style-name="P35"><text:bookmark text:name="_pcs5sor2e07k"/><text:span text:style-name="T5">Will buyers only procure solutions that originated in the Sandbox?</text:span></text:p>
      <text:p text:style-name="P3">No. The intention is that innovative solutions can come from a variety of sources.</text:p>
      <text:p text:style-name="P34"><text:bookmark text:name="_8tk5qbe1sapb"/><text:span text:style-name="T3">Suppliers &amp; Eligibility</text:span></text:p>
      <text:p text:style-name="P35"><text:bookmark text:name="_vwqu22y9cnou"/><text:span text:style-name="T5">Who can participate?</text:span></text:p>
      <text:p text:style-name="P3">The ambition is to create opportunities for a wide range of organisations, including:</text:p>
      <text:list xml:id="list2050104786" text:style-name="WWNum2">
        <text:list-item>
          <text:p text:style-name="P7">Startups</text:p>
        </text:list-item>
        <text:list-item>
          <text:p text:style-name="P16">Scale-ups</text:p>
        </text:list-item>
        <text:list-item>
          <text:p text:style-name="P16"><text:soft-page-break/>SMEs</text:p>
        </text:list-item>
        <text:list-item>
          <text:p text:style-name="P16">VCSEs</text:p>
        </text:list-item>
        <text:list-item>
          <text:p text:style-name="P16">Large suppliers</text:p>
        </text:list-item>
        <text:list-item>
          <text:p text:style-name="P16">Academic institutions</text:p>
        </text:list-item>
        <text:list-item>
          <text:p text:style-name="P16">Research organisations</text:p>
        </text:list-item>
        <text:list-item>
          <text:p text:style-name="P16">Think tanks</text:p>
        </text:list-item>
        <text:list-item>
          <text:p text:style-name="P16">Accelerators</text:p>
        </text:list-item>
        <text:list-item>
          <text:p text:style-name="P25">Consortia</text:p>
        </text:list-item>
      </text:list>
      <text:p text:style-name="P35"><text:bookmark text:name="_x9dmgwl7rsdh"/><text:span text:style-name="T5">Is anyone precluded from participating?</text:span></text:p>
      <text:p text:style-name="P3">Any future participation requirements will be defined within formal procurement documentation. Organisations subject to exclusion or debarment under applicable legislation and government policy will not be eligible to participate.</text:p>
      <text:p text:style-name="P35"><text:bookmark text:name="_t8z7kr2f66yq"/><text:span text:style-name="T5">Can overseas organisations participate?</text:span></text:p>
      <text:p text:style-name="P3">Participation requirements are still being developed and will be communicated through future procurement documentation.</text:p>
      <text:p text:style-name="P35"><text:bookmark text:name="_bxzlywpqc17c"/><text:span text:style-name="T5">Can micro-businesses participate?</text:span></text:p>
      <text:p text:style-name="P3">One of the objectives is to make the marketplace as accessible as possible to micro-businesses, startups and SMEs.</text:p>
      <text:p text:style-name="P35"><text:bookmark text:name="_mx43ugub1b9s"/><text:span text:style-name="T5">Can consortia participate?</text:span></text:p>
      <text:p text:style-name="P3">Current thinking is that consortium participation should be supported where it helps bring together complementary innovation capabilities.</text:p>
      <text:p text:style-name="P35"><text:bookmark text:name="_gu94ejtih36m"/><text:span text:style-name="T5">Will universities and research organisations be able to participate?</text:span></text:p>
      <text:p text:style-name="P3">This is being considered as part of marketplace design.</text:p>
      <text:p text:style-name="P35"><text:bookmark text:name="_lc1ksnrfrrb7"/><text:span text:style-name="T5">Can VCSE organisations participate?</text:span></text:p>
      <text:p text:style-name="P3">Supporting diverse supplier participation, including VCSEs, is an important consideration for the programme.</text:p>
      <text:p text:style-name="P2"/>
      <text:p text:style-name="P34"><text:bookmark text:name="_hhkgqk9okl4g"/><text:soft-page-break/><text:span text:style-name="T3">Membership &amp; Onboarding</text:span></text:p>
      <text:p text:style-name="P35"><text:bookmark text:name="_fd6d46mqo1x6"/><text:span text:style-name="T5">What will the Conditions of Membership be?</text:span></text:p>
      <text:p text:style-name="P3">The Conditions of Membership are currently being developed. Supplier engagement activities are intended to help shape a proportionate approach with an appropriately low bar. Conditions of membership will be higher for bidding for opportunities above £2m. </text:p>
      <text:p text:style-name="P3">Areas currently being explored include:</text:p>
      <text:list xml:id="list227935736" text:style-name="WWNum5">
        <text:list-item>
          <text:p text:style-name="P8">Supplier identity and eligibility</text:p>
        </text:list-item>
        <text:list-item>
          <text:p text:style-name="P17"><text:span text:style-name="T6">Proportionate financial viability levels</text:span> </text:p>
        </text:list-item>
        <text:list-item>
          <text:p text:style-name="P17">Proportionate insurance requirements</text:p>
        </text:list-item>
        <text:list-item>
          <text:p text:style-name="P17">Proportionate cyber and security requirements</text:p>
        </text:list-item>
        <text:list-item>
          <text:p text:style-name="P17">Innovation capability</text:p>
        </text:list-item>
        <text:list-item>
          <text:p text:style-name="P17">Ongoing compliance requirements</text:p>
        </text:list-item>
        <text:list-item>
          <text:p text:style-name="P26">Supplier profile management</text:p>
        </text:list-item>
      </text:list>
      <text:p text:style-name="P35"><text:bookmark text:name="_saezjb5hu663"/><text:span text:style-name="T5">Is there a limit to the number of suppliers who can join?</text:span></text:p>
      <text:p text:style-name="P3">Current thinking is that the marketplace should remain open to new suppliers who pass conditions of membership and support ongoing onboarding. <text:s/></text:p>
      <text:p text:style-name="P35"><text:bookmark text:name="_7j5ydo2rwdu3"/><text:span text:style-name="T5">How do suppliers join the Marketplace?</text:span></text:p>
      <text:p text:style-name="P3">The detailed onboarding model is still being developed. Supplier feedback is being sought on how onboarding can be efficient and proportionate.</text:p>
      <text:p text:style-name="P35"><text:bookmark text:name="_38cegixkn9o5"/><text:span text:style-name="T5">Will onboarding be continuously open?</text:span></text:p>
      <text:p text:style-name="P3">Current design assumptions are exploring a Dynamic Market approach that supports continuous onboarding.</text:p>
      <text:p text:style-name="P35"><text:bookmark text:name="_il331y85g6dw"/><text:span text:style-name="T5">What evidence will suppliers need to provide?</text:span></text:p>
      <text:p text:style-name="P3">The detailed requirements are still under development. Feedback is being sought on what suppliers consider proportionate.</text:p>
      <text:p text:style-name="P35"><text:bookmark text:name="_lin51lxc1zx2"/><text:span text:style-name="T5">Will there be annual revalidation requirements?</text:span></text:p>
      <text:p text:style-name="P3">No decisions have yet been made.</text:p>
      <text:p text:style-name="P35"><text:bookmark text:name="_cm9ykd8h6iex"/><text:soft-page-break/><text:span text:style-name="T5">Will onboarding requirements differ for SMEs?</text:span></text:p>
      <text:p text:style-name="P3">The design objective is to ensure requirements remain proportionate and do not create unnecessary barriers for SMEs and startups.</text:p>
      <text:p text:style-name="P35"><text:bookmark text:name="_97ugvd6cbaxh"/><text:span text:style-name="T5">How long will onboarding take?</text:span></text:p>
      <text:p text:style-name="P3">This has not yet been defined.</text:p>
      <text:p text:style-name="P34"><text:bookmark text:name="_4gukmy6tikcq"/><text:span text:style-name="T3">Opportunities &amp; Competitions</text:span></text:p>
      <text:p text:style-name="P35"><text:bookmark text:name="_gqsdetxj4rzx"/><text:span text:style-name="T5">How will opportunities be advertised?</text:span></text:p>
      <text:p text:style-name="P3">The detailed operating model is still being developed.</text:p>
      <text:p text:style-name="P35"><text:bookmark text:name="_3odtfjnrwb67"/><text:span text:style-name="T5">Will suppliers compete for work?</text:span></text:p>
      <text:p text:style-name="P3">Yes. Contracts will continue to be awarded through competitive flexible procurement processes.</text:p>
      <text:p text:style-name="P35"><text:bookmark text:name="_lk10em2bmv7a"/><text:span text:style-name="T5">Will there be direct awards?</text:span></text:p>
      <text:p text:style-name="P3">No decisions have yet been made regarding the final operating model. Award Without Competition in general terms, is not possible under a Dynamic Market. GCA are currently reviewing alternative complementary commercial vehicles and also how flexibilities under the new procurement regulations might support award without competition. </text:p>
      <text:p text:style-name="P35"><text:bookmark text:name="_w9mlx2nqysmp"/><text:span text:style-name="T5">Will all opportunities be visible to all suppliers?</text:span></text:p>
      <text:p text:style-name="P3">This is still under consideration and supplier feedback is being sought.</text:p>
      <text:p text:style-name="P35"><text:bookmark text:name="_i505bywp2qz3"/><text:span text:style-name="T5">Will suppliers be matched to opportunities?</text:span></text:p>
      <text:p text:style-name="P3">This is one of the areas where supplier feedback is being sought.</text:p>
      <text:p text:style-name="P35"><text:bookmark text:name="_7gg9u53nsna5"/><text:span text:style-name="T5">Can suppliers participate in multiple innovation areas?</text:span></text:p>
      <text:p text:style-name="P3">The intention is to provide sufficient flexibility to reflect how innovative organisations operate.</text:p>
      <text:p text:style-name="P34"><text:bookmark text:name="_sltai5sjgq8b"/><text:span text:style-name="T3">Commercial &amp; Financial</text:span></text:p>
      <text:p text:style-name="P35"><text:bookmark text:name="_go00egcl7wge"/><text:span text:style-name="T5">Will there be a membership fee?</text:span></text:p>
      <text:p text:style-name="P3">No decisions have been made regarding membership fees or charging mechanisms. The standard GCA model of a supplier levy on any invoices raised via contracts awarded through the dynamic market will apply. The levy amount is still to be confirmed.</text:p>
      <text:p text:style-name="P35"><text:bookmark text:name="_kwfvs67hosy5"/><text:span text:style-name="T5">Will suppliers be charged to participate?</text:span></text:p>
      <text:p text:style-name="P3"><text:soft-page-break/>Any future charging arrangements would be clearly communicated through procurement documentation. See the response in the previous question.</text:p>
      <text:p text:style-name="P35"><text:bookmark text:name="_yoxei9o8l7to"/><text:span text:style-name="T5">How will suppliers be paid?</text:span></text:p>
      <text:p text:style-name="P3">Contractual and payment arrangements will be defined within future procurement documentation.</text:p>
      <text:p text:style-name="P35"><text:bookmark text:name="_8yp4oidff2os"/><text:span text:style-name="T5">Will prompt payment requirements apply?</text:span></text:p>
      <text:p text:style-name="P3">The marketplace will align with relevant government commercial policy and good commercial practice. <text:span text:style-name="T6">Prompt Payment requirements as per PPN018 will not apply to the low contract value Part (sub £2m) thus reducing the barriers to entry for SMEs, start ups, etc</text:span>.</text:p>
      <text:p text:style-name="P34"><text:bookmark text:name="_286dxzgulh3u"/><text:span text:style-name="T3">SMEs, Startups &amp; Innovation</text:span></text:p>
      <text:p text:style-name="P35"><text:bookmark text:name="_q5bi2fykwxuj"/><text:span text:style-name="T5">How will the marketplace support SMEs?</text:span></text:p>
      <text:p text:style-name="P3">One of the core objectives is to improve accessibility and reduce unnecessary barriers to participation.</text:p>
      <text:p text:style-name="P35"><text:bookmark text:name="_xfgjfahtjnfr"/><text:span text:style-name="T5">How will startups compete with larger suppliers?</text:span></text:p>
      <text:p text:style-name="P3">The marketplace is intended to create opportunities based on innovation capability and solution quality rather than organisational size alone.</text:p>
      <text:p text:style-name="P35"><text:bookmark text:name="_4pdi35iz9ptm"/><text:span text:style-name="T5">What support will be available to new entrants?</text:span></text:p>
      <text:p text:style-name="P3">The supplier support model is currently being developed.</text:p>
      <text:p text:style-name="P35"><text:bookmark text:name="_i5l10htfwkfd"/><text:span text:style-name="T5">How will innovation capability be assessed?</text:span></text:p>
      <text:p text:style-name="P3">No final decisions have been made and supplier feedback is being sought.</text:p>
      <text:p text:style-name="P35"><text:bookmark text:name="_n9cgt48h5cta"/><text:span text:style-name="T5">Will innovative suppliers need previous public sector references?</text:span></text:p>
      <text:p text:style-name="P3">This is one of the items being considered as part of the design process and supplier engagement.</text:p>
      <text:p text:style-name="P34"><text:bookmark text:name="_va6fmweulb9t"/><text:span text:style-name="T3">Supplier Engagement Process</text:span></text:p>
      <text:p text:style-name="P35"><text:bookmark text:name="_8uan0nuf3e5u"/><text:span text:style-name="T5">How will the webinar programme work?</text:span></text:p>
      <text:p text:style-name="P3">The current proposal is to run two supplier engagement webinars.</text:p>
      <text:p text:style-name="P3">The webinars are intended to:</text:p>
      <text:list xml:id="list569482705" text:style-name="WWNum3">
        <text:list-item>
          <text:p text:style-name="P9">Explain the vision and objectives.</text:p>
        </text:list-item>
        <text:list-item>
          <text:p text:style-name="P18"><text:soft-page-break/>Present emerging marketplace concepts.</text:p>
        </text:list-item>
        <text:list-item>
          <text:p text:style-name="P27">Seek supplier feedback.</text:p>
        </text:list-item>
      </text:list>
      <text:p text:style-name="P32">Attendance is optional.</text:p>
      <text:p text:style-name="P35"><text:bookmark text:name="_afgjz8vxc3x9"/><text:span text:style-name="T5">Will customers attend the webinars?</text:span></text:p>
      <text:p text:style-name="P3">Yes. Public sector customer representatives may be invited to attend to help facilitate discussion and understanding between buyers and suppliers.</text:p>
      <text:p text:style-name="P35"><text:bookmark text:name="_t0huuhbk8uuz"/><text:span text:style-name="T5">How will the two webinars differ?</text:span></text:p>
      <text:p text:style-name="P32">The two webinars will be identical and help to maximise participation. </text:p>
      <text:p text:style-name="P35"><text:bookmark text:name="_p88orw2ai4gu"/><text:span text:style-name="T5">How can we participate in the engagement process?</text:span></text:p>
      <text:p text:style-name="P3">Participation is entirely optional.</text:p>
      <text:p text:style-name="P3">Organisations may choose to:</text:p>
      <text:list xml:id="list3397494482" text:style-name="WWNum9">
        <text:list-item>
          <text:p text:style-name="P10">Attend a webinar</text:p>
        </text:list-item>
        <text:list-item>
          <text:p text:style-name="P19">Participate in a focus group appropriate for their segment</text:p>
        </text:list-item>
        <text:list-item>
          <text:p text:style-name="P19">Complete surveys.</text:p>
        </text:list-item>
        <text:list-item>
          <text:p text:style-name="P19">Submit written feedback.</text:p>
        </text:list-item>
        <text:list-item>
          <text:p text:style-name="P19">Participate in 1-to-1 sessions where offered</text:p>
        </text:list-item>
        <text:list-item>
          <text:p text:style-name="P28">All of the above.</text:p>
        </text:list-item>
      </text:list>
      <text:p text:style-name="P35"><text:bookmark text:name="_h43b2e8axchx"/><text:span text:style-name="T5">How will focus groups work?</text:span></text:p>
      <text:p text:style-name="P3">The current proposal is to run several targeted focus groups covering different supplier segment/communities.</text:p>
      <text:p text:style-name="P3">Potential groups may include:</text:p>
      <text:list xml:id="list602746870" text:style-name="WWNum8">
        <text:list-item>
          <text:p text:style-name="P11">Startups and scale-ups</text:p>
        </text:list-item>
        <text:list-item>
          <text:p text:style-name="P20">SMEs</text:p>
        </text:list-item>
        <text:list-item>
          <text:p text:style-name="P20"><text:soft-page-break/>Large suppliers</text:p>
        </text:list-item>
        <text:list-item>
          <text:p text:style-name="P29">Others - Academia, VCSEs, innovation ecosystem organisations</text:p>
        </text:list-item>
      </text:list>
      <text:p text:style-name="P3">Participation will be optional.</text:p>
      <text:p text:style-name="P35"><text:bookmark text:name="_igy4di6v17ho"/><text:span text:style-name="T5">How many focus groups are planned?</text:span></text:p>
      <text:p text:style-name="P3">Current planning assumptions are one focus group per segment, although this may change based on interest and demand.</text:p>
      <text:p text:style-name="P35"><text:bookmark text:name="_b635x3k86c4w"/><text:span text:style-name="T5">Can we request a 1-to-1 discussion?</text:span></text:p>
      <text:p text:style-name="P3">The project team is considering offering a limited number of 1-to-1 engagement sessions, but any process will need to ensure fairness, transparency and equal treatment.</text:p>
      <text:p text:style-name="P35"><text:bookmark text:name="_vscbukml7thc"/><text:span text:style-name="T5">Can we provide feedback without attending events?</text:span></text:p>
      <text:p text:style-name="P3">Yes. Written feedback mechanisms and surveys are available to all.</text:p>
      <text:p text:style-name="P34"><text:bookmark text:name="_38jm0fgvd5pr"/><text:span text:style-name="T3">Feedback &amp; Transparency</text:span></text:p>
      <text:p text:style-name="P35"><text:bookmark text:name="_z887wji1jpog"/><text:span text:style-name="T5">Will we see the outputs from the engagement process?</text:span></text:p>
      <text:p text:style-name="P3">The intention is to consider how best to share engagement findings while respecting confidentiality and procurement requirements.</text:p>
      <text:p text:style-name="P35"><text:bookmark text:name="_v5lfv1rv9zsf"/><text:span text:style-name="T5">How will our feedback be used?</text:span></text:p>
      <text:p text:style-name="P3">Feedback will help inform:</text:p>
      <text:list xml:id="list2417571669" text:style-name="WWNum4">
        <text:list-item>
          <text:p text:style-name="P12">Internal strategies, designs and business cases. </text:p>
        </text:list-item>
        <text:list-item>
          <text:p text:style-name="P21">Supplier participation model</text:p>
        </text:list-item>
        <text:list-item>
          <text:p text:style-name="P30">Conditions of Membership</text:p>
        </text:list-item>
      </text:list>
      <text:p text:style-name="P35"><text:bookmark text:name="_ktq7gh3p28fg"/><text:span text:style-name="T5">Will individual comments be published?</text:span></text:p>
      <text:p text:style-name="P3">No decisions have been made. Any published findings would typically be consolidated and anonymised where appropriate.</text:p>
      <text:p text:style-name="P35"><text:bookmark text:name="_zfbc1dvjlqys"/><text:span text:style-name="T5">How will you measure success?</text:span></text:p>
      <text:p text:style-name="P3">Measures are still being developed but may include:</text:p>
      <text:list xml:id="list712907702" text:style-name="WWNum6">
        <text:list-item>
          <text:p text:style-name="P13"><text:soft-page-break/>Participation levels</text:p>
        </text:list-item>
        <text:list-item>
          <text:p text:style-name="P22">Diversity of supplier engagement</text:p>
        </text:list-item>
        <text:list-item>
          <text:p text:style-name="P22">Quality of feedback received</text:p>
        </text:list-item>
        <text:list-item>
          <text:p text:style-name="P31">Number of actionable recommendations generated</text:p>
        </text:list-item>
      </text:list>
      <text:p text:style-name="P34"><text:bookmark text:name="_hbmuwunju4ho"/><text:span text:style-name="T3">Governance, Data &amp; Assurance</text:span></text:p>
      <text:p text:style-name="P35"><text:bookmark text:name="_gkp712rfebj9"/><text:span text:style-name="T5">How will my data submitted through the engagement process be processed?</text:span></text:p>
      <text:p text:style-name="P3">Any personal data collected during engagement activities will be handled in accordance with applicable data protection legislation, privacy and security requirements.</text:p>
      <text:p text:style-name="P35"><text:bookmark text:name="_ynqfd7aj2xl2"/><text:span text:style-name="T5">Will my feedback remain confidential?</text:span></text:p>
      <text:p text:style-name="P3">Feedback will be managed appropriately and used for programme design purposes. Any future publication of findings would typically be undertaken in a consolidated form.</text:p>
      <text:p text:style-name="P35"><text:bookmark text:name="_b7n2nwcxp34z"/><text:span text:style-name="T5">How will conflicts of interest be managed?</text:span></text:p>
      <text:p text:style-name="P3">Appropriate governance and assurance arrangements will be implemented in line with public procurement requirements.</text:p>
      <text:p text:style-name="P35"><text:bookmark text:name="_h5ghm9twzszb"/><text:span text:style-name="T5">How will confidential business information be handled?</text:span></text:p>
      <text:p text:style-name="P3">Suppliers should avoid sharing highly confidential information unless specifically requested. Any information received will be managed appropriately.</text:p>
      <text:p text:style-name="P35"><text:bookmark text:name="_obd938gblkjk"/><text:span text:style-name="T5">What security requirements will suppliers need to meet?</text:span></text:p>
      <text:p text:style-name="P3">Requirements are still being developed and supplier feedback is being sought regarding proportionate assurance requirements.</text:p>
      <text:p text:style-name="P34"><text:bookmark text:name="_mvvvl72x26sa"/><text:span text:style-name="T3">Procurement Act 2023</text:span></text:p>
      <text:p text:style-name="P35"><text:bookmark text:name="_s5n4c75gw0rq"/><text:span text:style-name="T5">Is this being developed under the Procurement Act 2023?</text:span></text:p>
      <text:p text:style-name="P3">Yes. The programme is exploring how Procurement Act 2023 flexibilities may be used to support innovation procurement.</text:p>
      <text:p text:style-name="P35"><text:bookmark text:name="_ybiryg2vngl8"/><text:span text:style-name="T5">Is the marketplace expected to operate as a Dynamic Market?</text:span></text:p>
      <text:p text:style-name="P3">Current design thinking is exploring a Dynamic Market approach, although detailed design work remains ongoing.</text:p>
      <text:p text:style-name="P35"><text:bookmark text:name="_cfxrgv80f3lt"/><text:span text:style-name="T5">Why is a Dynamic Market being considered?</text:span></text:p>
      <text:p text:style-name="P3"><text:soft-page-break/>One of the potential advantages is the ability to support ongoing supplier onboarding and adapt more readily to changing innovation markets.</text:p>
      <text:p text:style-name="P35"><text:bookmark text:name="_q0qzgcg8xbve"/><text:span text:style-name="T5">Will there be additional engagement opportunities?</text:span></text:p>
      <text:p text:style-name="P3">Yes. Supplier engagement is expected to continue as the programme develops.</text:p>
      <text:p text:style-name="P34"><text:bookmark text:name="_fnk4ofqb1km7"/><text:span text:style-name="T3">Programme and Timescales</text:span></text:p>
      <text:p text:style-name="P35"><text:bookmark text:name="_8q2ra6bc7rwf"/><text:span text:style-name="T5">When will the marketplace launch?</text:span></text:p>
      <text:p text:style-name="P3">Current programme plans target launch activities end FY2026/2027, subject to approvals.</text:p>
      <text:p text:style-name="P35"><text:bookmark text:name="_66yt1bk9lvt7"/><text:span text:style-name="T5">When will procurement documentation be available?</text:span></text:p>
      <text:p text:style-name="P3">This will follow completion of business case approval and subsequent procurement development activities. Procurement documentation will be available early in 2027. </text:p>
      <text:p text:style-name="P35"><text:bookmark text:name="_4rthy1nq87rt"/><text:span text:style-name="T5">How can suppliers stay informed?</text:span></text:p>
      <text:p text:style-name="P3">Suppliers should register interest through the channels provided and participate in future engagement activities.</text:p>
      <text:p text:style-name="P35"><text:bookmark text:name="_q9j7a4an4yii"/><text:span text:style-name="T5">What happens next?</text:span></text:p>
      <text:p text:style-name="P3">Feedback gathered through webinars, surveys, focus groups and other engagement activities will be analysed and used to help shape the future design of the Innovation Marketplace.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" svg:font-family="Arial" style:font-family-generic="roman" style:font-pitch="variable"/>
    <style:font-face style:name="Roboto" svg:font-family="Roboto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  <style:font-face style:name="Roboto1" svg:font-family="Roboto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ListLabel_20_1" style:display-name="ListLabel 1" style:family="text">
      <style:text-properties fo:font-size="11pt" fo:font-style="normal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fo:font-size="11pt" fo:font-style="normal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fo:font-size="11pt" fo:font-style="normal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fo:font-size="11pt" fo:font-style="normal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ListLabel_20_29" style:display-name="ListLabel 29" style:family="text">
      <style:text-properties style:text-underline-style="none"/>
    </style:style>
    <style:style style:name="ListLabel_20_30" style:display-name="ListLabel 30" style:family="text">
      <style:text-properties style:text-underline-style="none"/>
    </style:style>
    <style:style style:name="ListLabel_20_31" style:display-name="ListLabel 31" style:family="text">
      <style:text-properties style:text-underline-style="none"/>
    </style:style>
    <style:style style:name="ListLabel_20_32" style:display-name="ListLabel 32" style:family="text">
      <style:text-properties style:text-underline-style="none"/>
    </style:style>
    <style:style style:name="ListLabel_20_33" style:display-name="ListLabel 33" style:family="text">
      <style:text-properties style:text-underline-style="none"/>
    </style:style>
    <style:style style:name="ListLabel_20_34" style:display-name="ListLabel 34" style:family="text">
      <style:text-properties style:text-underline-style="none"/>
    </style:style>
    <style:style style:name="ListLabel_20_35" style:display-name="ListLabel 35" style:family="text">
      <style:text-properties style:text-underline-style="none"/>
    </style:style>
    <style:style style:name="ListLabel_20_36" style:display-name="ListLabel 36" style:family="text">
      <style:text-properties style:text-underline-style="none"/>
    </style:style>
    <style:style style:name="ListLabel_20_37" style:display-name="ListLabel 37" style:family="text">
      <style:text-properties fo:font-size="11pt" fo:font-style="normal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ListLabel_20_38" style:display-name="ListLabel 38" style:family="text">
      <style:text-properties style:text-underline-style="none"/>
    </style:style>
    <style:style style:name="ListLabel_20_39" style:display-name="ListLabel 39" style:family="text">
      <style:text-properties style:text-underline-style="none"/>
    </style:style>
    <style:style style:name="ListLabel_20_40" style:display-name="ListLabel 40" style:family="text">
      <style:text-properties style:text-underline-style="none"/>
    </style:style>
    <style:style style:name="ListLabel_20_41" style:display-name="ListLabel 41" style:family="text">
      <style:text-properties style:text-underline-style="none"/>
    </style:style>
    <style:style style:name="ListLabel_20_42" style:display-name="ListLabel 42" style:family="text">
      <style:text-properties style:text-underline-style="none"/>
    </style:style>
    <style:style style:name="ListLabel_20_43" style:display-name="ListLabel 43" style:family="text">
      <style:text-properties style:text-underline-style="none"/>
    </style:style>
    <style:style style:name="ListLabel_20_44" style:display-name="ListLabel 44" style:family="text">
      <style:text-properties style:text-underline-style="none"/>
    </style:style>
    <style:style style:name="ListLabel_20_45" style:display-name="ListLabel 45" style:family="text">
      <style:text-properties style:text-underline-style="none"/>
    </style:style>
    <style:style style:name="ListLabel_20_46" style:display-name="ListLabel 46" style:family="text">
      <style:text-properties fo:font-size="11pt" fo:font-style="normal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ListLabel_20_47" style:display-name="ListLabel 47" style:family="text">
      <style:text-properties style:text-underline-style="none"/>
    </style:style>
    <style:style style:name="ListLabel_20_48" style:display-name="ListLabel 48" style:family="text">
      <style:text-properties style:text-underline-style="none"/>
    </style:style>
    <style:style style:name="ListLabel_20_49" style:display-name="ListLabel 49" style:family="text">
      <style:text-properties style:text-underline-style="none"/>
    </style:style>
    <style:style style:name="ListLabel_20_50" style:display-name="ListLabel 50" style:family="text">
      <style:text-properties style:text-underline-style="none"/>
    </style:style>
    <style:style style:name="ListLabel_20_51" style:display-name="ListLabel 51" style:family="text">
      <style:text-properties style:text-underline-style="none"/>
    </style:style>
    <style:style style:name="ListLabel_20_52" style:display-name="ListLabel 52" style:family="text">
      <style:text-properties style:text-underline-style="none"/>
    </style:style>
    <style:style style:name="ListLabel_20_53" style:display-name="ListLabel 53" style:family="text">
      <style:text-properties style:text-underline-style="none"/>
    </style:style>
    <style:style style:name="ListLabel_20_54" style:display-name="ListLabel 54" style:family="text">
      <style:text-properties style:text-underline-style="none"/>
    </style:style>
    <style:style style:name="ListLabel_20_55" style:display-name="ListLabel 55" style:family="text">
      <style:text-properties fo:font-size="11pt" fo:font-style="normal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ListLabel_20_56" style:display-name="ListLabel 56" style:family="text">
      <style:text-properties style:text-underline-style="none"/>
    </style:style>
    <style:style style:name="ListLabel_20_57" style:display-name="ListLabel 57" style:family="text">
      <style:text-properties style:text-underline-style="none"/>
    </style:style>
    <style:style style:name="ListLabel_20_58" style:display-name="ListLabel 58" style:family="text">
      <style:text-properties style:text-underline-style="none"/>
    </style:style>
    <style:style style:name="ListLabel_20_59" style:display-name="ListLabel 59" style:family="text">
      <style:text-properties style:text-underline-style="none"/>
    </style:style>
    <style:style style:name="ListLabel_20_60" style:display-name="ListLabel 60" style:family="text">
      <style:text-properties style:text-underline-style="none"/>
    </style:style>
    <style:style style:name="ListLabel_20_61" style:display-name="ListLabel 61" style:family="text">
      <style:text-properties style:text-underline-style="none"/>
    </style:style>
    <style:style style:name="ListLabel_20_62" style:display-name="ListLabel 62" style:family="text">
      <style:text-properties style:text-underline-style="none"/>
    </style:style>
    <style:style style:name="ListLabel_20_63" style:display-name="ListLabel 63" style:family="text">
      <style:text-properties style:text-underline-style="none"/>
    </style:style>
    <style:style style:name="ListLabel_20_64" style:display-name="ListLabel 64" style:family="text">
      <style:text-properties fo:font-size="11pt" fo:font-style="normal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ListLabel_20_65" style:display-name="ListLabel 65" style:family="text">
      <style:text-properties style:text-underline-style="none"/>
    </style:style>
    <style:style style:name="ListLabel_20_66" style:display-name="ListLabel 66" style:family="text">
      <style:text-properties style:text-underline-style="none"/>
    </style:style>
    <style:style style:name="ListLabel_20_67" style:display-name="ListLabel 67" style:family="text">
      <style:text-properties style:text-underline-style="none"/>
    </style:style>
    <style:style style:name="ListLabel_20_68" style:display-name="ListLabel 68" style:family="text">
      <style:text-properties style:text-underline-style="none"/>
    </style:style>
    <style:style style:name="ListLabel_20_69" style:display-name="ListLabel 69" style:family="text">
      <style:text-properties style:text-underline-style="none"/>
    </style:style>
    <style:style style:name="ListLabel_20_70" style:display-name="ListLabel 70" style:family="text">
      <style:text-properties style:text-underline-style="none"/>
    </style:style>
    <style:style style:name="ListLabel_20_71" style:display-name="ListLabel 71" style:family="text">
      <style:text-properties style:text-underline-style="none"/>
    </style:style>
    <style:style style:name="ListLabel_20_72" style:display-name="ListLabel 72" style:family="text">
      <style:text-properties style:text-underline-style="none"/>
    </style:style>
    <style:style style:name="ListLabel_20_73" style:display-name="ListLabel 73" style:family="text">
      <style:text-properties fo:font-size="11pt" fo:font-style="normal" style:text-underline-style="none" fo:font-weight="normal" style:font-size-asian="10.5pt" style:font-style-asian="normal" style:font-weight-asian="normal" style:font-size-complex="10.5pt" style:font-style-complex="normal" style:font-weight-complex="normal"/>
    </style:style>
    <style:style style:name="ListLabel_20_74" style:display-name="ListLabel 74" style:family="text">
      <style:text-properties style:text-underline-style="none"/>
    </style:style>
    <style:style style:name="ListLabel_20_75" style:display-name="ListLabel 75" style:family="text">
      <style:text-properties style:text-underline-style="none"/>
    </style:style>
    <style:style style:name="ListLabel_20_76" style:display-name="ListLabel 76" style:family="text">
      <style:text-properties style:text-underline-style="none"/>
    </style:style>
    <style:style style:name="ListLabel_20_77" style:display-name="ListLabel 77" style:family="text">
      <style:text-properties style:text-underline-style="none"/>
    </style:style>
    <style:style style:name="ListLabel_20_78" style:display-name="ListLabel 78" style:family="text">
      <style:text-properties style:text-underline-style="none"/>
    </style:style>
    <style:style style:name="ListLabel_20_79" style:display-name="ListLabel 79" style:family="text">
      <style:text-properties style:text-underline-style="none"/>
    </style:style>
    <style:style style:name="ListLabel_20_80" style:display-name="ListLabel 80" style:family="text">
      <style:text-properties style:text-underline-style="none"/>
    </style:style>
    <style:style style:name="ListLabel_20_81" style:display-name="ListLabel 81" style:family="text">
      <style:text-properties style:text-underline-style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10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11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12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13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14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15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16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17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18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0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21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22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23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24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25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26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27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28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9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0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31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32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33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34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35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36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text:style-name="ListLabel_20_37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38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9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0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41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42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43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44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45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text:style-name="ListLabel_20_46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47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48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9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0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51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52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53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54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text:style-name="ListLabel_20_55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56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57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58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9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0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61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62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63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bullet text:level="1" text:style-name="ListLabel_20_64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65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66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67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68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9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0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71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72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73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74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75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76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77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78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9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0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81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0" meta:object-count="0" meta:page-count="10" meta:paragraph-count="198" meta:word-count="1934" meta:character-count="13371" meta:non-whitespace-character-count="11671"/>
    <meta:generator>LibreOfficeDev/6.0.5.2$Linux_X86_64 LibreOffice_project/</meta:generator>
  </office:meta>
</office:document-meta>
</file>