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style:font-face style:name="Arial, sans-serif" svg:font-family="&quot;Arial, sans-serif&quot;"/>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end" fo:margin-right="0cm"/>
    </style:style>
    <style:style style:name="ce3" style:family="table-cell" style:parent-style-name="Default" style:data-style-name="N0">
      <style:text-properties style:font-name="Arial" style:font-name-asian="Arial" style:font-name-complex="Arial" fo:font-size="11pt" style:font-size-asian="11pt" style:font-size-complex="11pt"/>
    </style:style>
    <style:style style:name="ce4" style:family="table-cell" style:parent-style-name="Default" style:data-style-name="N0">
      <style:text-properties style:font-name="Arial" style:font-name-asian="Arial" style:font-name-complex="Arial" fo:font-size="14pt" style:font-size-asian="14pt" style:font-size-complex="14pt"/>
    </style:style>
    <style:style style:name="ce5" style:family="table-cell" style:parent-style-name="Default" style:data-style-name="N0">
      <style:text-properties style:font-name="Arial" style:font-name-asian="Arial" style:font-name-complex="Arial" fo:font-size="10pt" style:font-size-asian="10pt" style:font-size-complex="10pt"/>
    </style:style>
    <style:style style:name="ce6" style:family="table-cell" style:parent-style-name="Default" style:data-style-name="N0">
      <style:table-cell-properties fo:background-color="#FFFF00"/>
      <style:text-properties fo:color="#FFFFFF" style:font-name="Arial" style:font-name-asian="Arial" style:font-name-complex="Arial" fo:font-size="10pt" style:font-size-asian="10pt" style:font-size-complex="10pt"/>
    </style:style>
    <style:style style:name="ce7" style:family="table-cell" style:parent-style-name="Default" style:data-style-name="N0">
      <style:table-cell-properties fo:background-color="#4C1130"/>
      <style:text-properties fo:color="#FFFFFF" style:font-name="Arial" style:font-name-asian="Arial" style:font-name-complex="Arial" fo:font-size="11pt" style:font-size-asian="11pt" style:font-size-complex="11pt"/>
    </style:style>
    <style:style style:name="ce8"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1pt" style:font-size-asian="11pt" style:font-size-complex="11pt"/>
    </style:style>
    <style:style style:name="ce9" style:family="table-cell" style:parent-style-name="Default" style:data-style-name="N0">
      <style:table-cell-properties fo:border-top="2pt solid #000000" fo:border-bottom="2pt solid #000000" fo:border-left="2pt solid #000000" fo:border-right="thin solid #000000" style:vertical-align="automatic" fo:wrap-option="wrap" fo:background-color="#DEEAF6" style:repeat-content="false"/>
      <style:paragraph-properties fo:text-align="center"/>
      <style:text-properties fo:color="#000000" style:font-name="Arial" style:font-name-asian="Arial" style:font-name-complex="Arial" fo:font-size="11pt" style:font-size-asian="11pt" style:font-size-complex="11pt" fo:font-weight="bold" style:font-weight-asian="bold" style:font-weight-complex="bold"/>
    </style:style>
    <style:style style:name="ce10" style:family="table-cell" style:parent-style-name="Default" style:data-style-name="N0">
      <style:table-cell-properties fo:border-top="2pt solid #000000" fo:border-bottom="2pt solid #000000" fo:border-left="thin solid #000000" fo:border-right="thin solid #000000" style:vertical-align="middle" fo:background-color="#DEEAF6" style:repeat-content="false"/>
      <style:paragraph-properties fo:text-align="center"/>
      <style:text-properties style:font-name="Arial" style:font-name-asian="Arial" style:font-name-complex="Arial" fo:font-weight="bold" style:font-weight-asian="bold" style:font-weight-complex="bold"/>
    </style:style>
    <style:style style:name="ce11" style:family="table-cell" style:parent-style-name="Default" style:data-style-name="N0">
      <style:table-cell-properties fo:border-top="2pt solid #000000" fo:border-bottom="2pt solid #000000" fo:border-left="2pt solid #000000" fo:border-right="thin solid #000000" style:vertical-align="automatic" fo:wrap-option="wrap" fo:background-color="#DEEAF6" style:repeat-content="false"/>
      <style:paragraph-properties fo:text-align="center"/>
      <style:text-properties fo:color="#000000" style:font-name="Arial" style:font-name-asian="Arial" style:font-name-complex="Arial" fo:font-weight="bold" style:font-weight-asian="bold" style:font-weight-complex="bold"/>
    </style:style>
    <style:style style:name="ce12" style:family="table-cell" style:parent-style-name="Default" style:data-style-name="N0">
      <style:table-cell-properties fo:border-top="2pt solid #000000" fo:border-bottom="none" fo:border-left="none" fo:border-right="thin solid #000000" style:vertical-align="middle" fo:background-color="#DEEAF6"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style>
    <style:style style:name="ce13" style:family="table-cell" style:parent-style-name="Default" style:data-style-name="N0">
      <style:table-cell-properties fo:border-top="2pt solid #000000" fo:border-bottom="2pt solid #000000" fo:border-left="thin solid #000000" fo:border-right="thin solid #000000" style:vertical-align="automatic" fo:background-color="#DEEAF6" style:repeat-content="false"/>
      <style:paragraph-properties fo:text-align="center"/>
      <style:text-properties style:font-name="Arial" style:font-name-asian="Arial" style:font-name-complex="Arial" fo:font-weight="bold" style:font-weight-asian="bold" style:font-weight-complex="bold"/>
    </style:style>
    <style:style style:name="ce14" style:family="table-cell" style:parent-style-name="Default" style:data-style-name="N0">
      <style:table-cell-properties fo:border-top="2pt solid #000000" fo:border-bottom="none" fo:border-left="none" fo:border-right="thin solid #000000" style:vertical-align="middle" fo:background-color="#DEEAF6" style:repeat-content="false"/>
      <style:paragraph-properties fo:text-align="center"/>
      <style:text-properties fo:color="#000000" style:font-name="Arial" style:font-name-asian="Arial" style:font-name-complex="Arial" fo:font-weight="bold" style:font-weight-asian="bold" style:font-weight-complex="bold"/>
    </style:style>
    <style:style style:name="ce15" style:family="table-cell" style:parent-style-name="Default" style:data-style-name="N0">
      <style:table-cell-properties fo:border-top="none" fo:border-bottom="thin solid #000000" fo:border-left="2pt solid #000000" fo:border-right="thin solid #000000" style:vertical-align="top" style:repeat-content="false"/>
      <style:paragraph-properties fo:text-align="center"/>
      <style:text-properties fo:color="#000000" style:font-name="Arial" style:font-name-asian="Arial" style:font-name-complex="Arial" fo:font-size="11pt" style:font-size-asian="11pt" style:font-size-complex="11pt" fo:font-weight="bold" style:font-weight-asian="bold" style:font-weight-complex="bold"/>
    </style:style>
    <style:style style:name="ce16" style:family="table-cell" style:parent-style-name="Default" style:data-style-name="N0">
      <style:table-cell-properties fo:border-top="none" fo:border-bottom="thin solid #000000" fo:border-left="2pt solid #000000" fo:border-right="thin solid #000000" style:vertical-align="top" fo:background-color="#B6D7A8"/>
      <style:text-properties fo:color="#000000" style:font-name="Arial" style:font-name-asian="Arial" style:font-name-complex="Arial" fo:font-size="11pt" style:font-size-asian="11pt" style:font-size-complex="11pt" fo:font-weight="bold" style:font-weight-asian="bold" style:font-weight-complex="bold"/>
    </style:style>
    <style:style style:name="ce17" style:family="table-cell" style:parent-style-name="Default" style:data-style-name="N0">
      <style:table-cell-properties fo:border-top="none" fo:border-bottom="thin solid #000000" fo:border-left="2pt solid #000000" fo:border-right="thin solid #000000" style:vertical-align="middle" style:repeat-content="false"/>
      <style:paragraph-properties fo:text-align="center"/>
      <style:text-properties fo:color="#000000" style:font-name="Arial" style:font-name-asian="Arial" style:font-name-complex="Arial" fo:font-size="11pt" style:font-size-asian="11pt" style:font-size-complex="11pt"/>
    </style:style>
    <style:style style:name="ce18" style:family="table-cell" style:parent-style-name="Default" style:data-style-name="N0">
      <style:table-cell-properties style:vertical-align="top"/>
      <style:text-properties fo:color="#000000" style:font-name="Arial" style:font-name-asian="Arial" style:font-name-complex="Arial" fo:font-size="11pt" style:font-size-asian="11pt" style:font-size-complex="11pt"/>
    </style:style>
    <style:style style:name="ce19" style:family="table-cell" style:parent-style-name="Default" style:data-style-name="N0">
      <style:table-cell-properties fo:border-top="none" fo:border-bottom="thin solid #000000" fo:border-left="thin solid #000000" fo:border-right="thin solid #000000" style:vertical-align="middle" fo:background-color="#B6D7A8"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20" style:family="table-cell" style:parent-style-name="Default" style:data-style-name="N0">
      <style:table-cell-properties fo:border="thin solid #000000" style:vertical-align="top" fo:wrap-option="wrap"/>
      <style:text-properties style:font-name="Arial" style:font-name-asian="Arial" style:font-name-complex="Arial" fo:font-size="10pt" style:font-size-asian="10pt" style:font-size-complex="10pt"/>
    </style:style>
    <style:style style:name="ce21" style:family="table-cell" style:parent-style-name="Default" style:data-style-name="N0">
      <style:table-cell-properties fo:border="thin solid #000000" style:vertical-align="top" fo:wrap-option="wrap" fo:background-color="#FFFFFF"/>
      <style:text-properties style:font-name="Arial" style:font-name-asian="Arial" style:font-name-complex="Arial" fo:font-size="10pt" style:font-size-asian="10pt" style:font-size-complex="10pt"/>
    </style:style>
    <style:style style:name="ce22" style:family="table-cell" style:parent-style-name="Default" style:data-style-name="N0">
      <style:text-properties fo:color="#1F1F1F"/>
    </style:style>
    <style:style style:name="ce23" style:family="table-cell" style:parent-style-name="Default" style:data-style-name="N0">
      <style:table-cell-properties fo:border="thin solid #000000" style:vertical-align="top" fo:wrap-option="wrap" style:repeat-content="false"/>
      <style:paragraph-properties fo:text-align="start" fo:margin-left="0cm"/>
      <style:text-properties fo:color="#222222" style:font-name="Arial" style:font-name-asian="Arial" style:font-name-complex="Arial" fo:font-size="10pt" style:font-size-asian="10pt" style:font-size-complex="10pt"/>
    </style:style>
    <style:style style:name="ce24" style:family="table-cell" style:parent-style-name="Default" style:data-style-name="N0">
      <style:table-cell-properties fo:border="2pt solid #000000" style:vertical-align="automatic" fo:background-color="#FFFF00"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5" style:family="table-cell" style:parent-style-name="Default" style:data-style-name="N0">
      <style:table-cell-properties style:vertical-align="top" fo:background-color="#FFFF00"/>
      <style:text-properties fo:color="#000000" style:font-name="Arial" style:font-name-asian="Arial" style:font-name-complex="Arial" fo:font-size="14pt" style:font-size-asian="14pt" style:font-size-complex="14pt"/>
    </style:style>
    <style:style style:name="ce26" style:family="table-cell" style:parent-style-name="Default" style:data-style-name="N0">
      <style:table-cell-properties fo:border-top="none" fo:border-bottom="thin solid #000000" fo:border-left="2pt solid #000000" fo:border-right="thin solid #000000" style:vertical-align="top" fo:background-color="#FF0000" style:repeat-content="false"/>
      <style:paragraph-properties fo:text-align="center"/>
      <style:text-properties fo:color="#000000" style:font-name="Arial" style:font-name-asian="Arial" style:font-name-complex="Arial" fo:font-size="11pt" style:font-size-asian="11pt" style:font-size-complex="11pt" fo:font-weight="bold" style:font-weight-asian="bold" style:font-weight-complex="bold"/>
    </style:style>
    <style:style style:name="ce27" style:family="table-cell" style:parent-style-name="Default" style:data-style-name="N0">
      <style:table-cell-properties fo:background-color="#4C1130"/>
      <style:text-properties fo:color="#FFFFFF" style:font-name="Arial" style:font-name-asian="Arial" style:font-name-complex="Arial" fo:font-size="14pt" style:font-size-asian="14pt" style:font-size-complex="14pt"/>
    </style:style>
    <style:style style:name="ce28" style:family="table-cell" style:parent-style-name="Default" style:data-style-name="N0">
      <style:table-cell-properties fo:border-top="none" fo:border-bottom="thin solid #000000" fo:border-left="none" fo:border-right="thin solid #000000" style:vertical-align="top" fo:background-color="#FF0000"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29" style:family="table-cell" style:parent-style-name="Default" style:data-style-name="N0">
      <style:table-cell-properties fo:border-top="none" fo:border-bottom="thin solid #000000" fo:border-left="2pt solid #000000" fo:border-right="thin solid #000000" style:vertical-align="middle" fo:background-color="#FF0000" style:repeat-content="false"/>
      <style:paragraph-properties fo:text-align="center"/>
      <style:text-properties fo:color="#000000" style:font-name="Arial" style:font-name-asian="Arial" style:font-name-complex="Arial" fo:font-size="11pt" style:font-size-asian="11pt" style:font-size-complex="11pt"/>
    </style:style>
    <style:style style:name="ce30" style:family="table-cell" style:parent-style-name="Default" style:data-style-name="N0">
      <style:table-cell-properties fo:border-top="none" fo:border-bottom="thin solid #000000" fo:border-left="thin solid #000000" fo:border-right="thin solid #000000" style:vertical-align="top" fo:wrap-option="wrap" fo:background-color="#FF0000"/>
      <style:text-properties style:font-name="Arial" style:font-name-asian="Arial" style:font-name-complex="Arial" fo:font-size="10pt" style:font-size-asian="10pt" style:font-size-complex="10pt"/>
    </style:style>
    <style:style style:name="ce31" style:family="table-cell" style:parent-style-name="Default" style:data-style-name="N0">
      <style:table-cell-properties fo:border-top="none" fo:border-bottom="thin solid #000000" fo:border-left="thin solid #000000" fo:border-right="thin solid #000000" style:vertical-align="middle" fo:background-color="#FF0000"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32" style:family="table-cell" style:parent-style-name="Default" style:data-style-name="N0">
      <style:table-cell-properties fo:border="thin solid #000000" style:vertical-align="top" fo:background-color="#FF0000"/>
      <style:text-properties style:font-name="Arial" style:font-name-asian="Arial" style:font-name-complex="Arial" fo:font-size="10pt" style:font-size-asian="10pt" style:font-size-complex="10pt"/>
    </style:style>
    <style:style style:name="ce33" style:family="table-cell" style:parent-style-name="Default" style:data-style-name="N0">
      <style:table-cell-properties fo:border-top="none" fo:border-bottom="thin solid #000000" fo:border-left="thin solid #000000" fo:border-right="thin solid #000000" style:vertical-align="top" fo:wrap-option="wrap" fo:background-color="#FF0000"/>
      <style:text-properties style:font-name="Arial" style:font-name-asian="Arial" style:font-name-complex="Arial" fo:font-size="11pt" style:font-size-asian="11pt" style:font-size-complex="11pt"/>
    </style:style>
    <style:style style:name="ce34" style:family="table-cell" style:parent-style-name="Default" style:data-style-name="N0">
      <style:table-cell-properties fo:border-top="none" fo:border-bottom="thin solid #000000" fo:border-left="thin solid #000000" fo:border-right="thin solid #000000" style:vertical-align="top" fo:background-color="#B6D7A8"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35" style:family="table-cell" style:parent-style-name="Default" style:data-style-name="N0">
      <style:table-cell-properties fo:border-top="2pt solid #000000" fo:border-bottom="2pt solid #000000" fo:border-left="2pt solid #000000" fo:border-right="thin solid #000000" style:vertical-align="automatic" fo:background-color="#DEEAF6" style:repeat-content="false"/>
      <style:paragraph-properties fo:text-align="center"/>
      <style:text-properties style:font-name="Arial" style:font-name-asian="Arial" style:font-name-complex="Arial" fo:font-weight="bold" style:font-weight-asian="bold" style:font-weight-complex="bold"/>
    </style:style>
    <style:style style:name="ce36"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fo:color="#000000" style:font-name="Arial" style:font-name-asian="Arial" style:font-name-complex="Arial" fo:font-size="11pt" style:font-size-asian="11pt" style:font-size-complex="11pt"/>
    </style:style>
    <style:style style:name="ce37" style:family="table-cell" style:parent-style-name="Default" style:data-style-name="N0">
      <style:table-cell-properties fo:border-top="2pt solid #000000" fo:border-bottom="none" fo:border-left="none" fo:border-right="thin solid #000000" style:vertical-align="top" fo:background-color="#DEEAF6" style:repeat-content="false"/>
      <style:paragraph-properties fo:text-align="center"/>
      <style:text-properties fo:color="#000000" style:font-name="Arial" style:font-name-asian="Arial" style:font-name-complex="Arial" fo:font-weight="bold" style:font-weight-asian="bold" style:font-weight-complex="bold"/>
    </style:style>
    <style:style style:name="ce38" style:family="table-cell" style:parent-style-name="Default" style:data-style-name="N0">
      <style:table-cell-properties fo:border-top="none" fo:border-bottom="thin solid #000000" fo:border-left="thin solid #000000" fo:border-right="thin solid #000000" style:vertical-align="top" fo:wrap-option="wrap"/>
      <style:text-properties style:font-name="Arial" style:font-name-asian="Arial" style:font-name-complex="Arial" fo:font-size="10pt" style:font-size-asian="10pt" style:font-size-complex="10pt"/>
    </style:style>
    <style:style style:name="ce39" style:family="table-cell" style:parent-style-name="Default" style:data-style-name="N0">
      <style:table-cell-properties fo:border="thin solid #000000" style:vertical-align="middle" fo:background-color="#B6D7A8"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40" style:family="table-cell" style:parent-style-name="Default" style:data-style-name="N0">
      <style:table-cell-properties fo:border-top="2pt solid #000000" fo:border-bottom="none" fo:border-left="none" fo:border-right="thin solid #000000" style:vertical-align="automatic" fo:background-color="#DEEAF6" style:repeat-content="false"/>
      <style:paragraph-properties fo:text-align="center"/>
      <style:text-properties fo:color="#000000" style:font-name="Arial" style:font-name-asian="Arial" style:font-name-complex="Arial" fo:font-weight="bold" style:font-weight-asian="bold" style:font-weight-complex="bold"/>
    </style:style>
    <style:style style:name="ce41" style:family="table-cell" style:parent-style-name="Default" style:data-style-name="N0">
      <style:table-cell-properties fo:border="thin solid #000000" style:vertical-align="top" fo:wrap-option="wrap" fo:background-color="#D0E0E3"/>
      <style:text-properties fo:color="#000000" style:font-name="Arial" style:font-name-asian="Arial" style:font-name-complex="Arial" fo:font-size="10pt" style:font-size-asian="10pt" style:font-size-complex="10pt"/>
    </style:style>
    <style:style style:name="ce42" style:family="table-cell" style:parent-style-name="Default" style:data-style-name="N0">
      <style:table-cell-properties fo:border-top="none" fo:border-bottom="thin solid #000000" fo:border-left="2pt solid #000000" fo:border-right="thin solid #000000" style:vertical-align="top" fo:wrap-option="wrap" fo:background-color="#B6D7A8"/>
      <style:text-properties fo:color="#000000" style:font-name="Arial" style:font-name-asian="Arial" style:font-name-complex="Arial" fo:font-size="11pt" style:font-size-asian="11pt" style:font-size-complex="11pt" fo:font-weight="bold" style:font-weight-asian="bold" style:font-weight-complex="bold"/>
    </style:style>
    <style:style style:name="ce43" style:family="table-cell" style:parent-style-name="Default" style:data-style-name="N0">
      <style:table-cell-properties fo:border="thin solid #000000" style:vertical-align="top" fo:background-color="#D0E0E3"/>
      <style:text-properties style:font-name="Arial" style:font-name-asian="Arial" style:font-name-complex="Arial" fo:font-size="10pt" style:font-size-asian="10pt" style:font-size-complex="10pt"/>
    </style:style>
    <style:style style:name="ce44" style:family="table-cell" style:parent-style-name="Default" style:data-style-name="N0">
      <style:table-cell-properties fo:border-top="none" fo:border-bottom="thin solid #000000" fo:border-left="thin solid #000000" fo:border-right="thin solid #000000" style:vertical-align="top" fo:wrap-option="wrap"/>
      <style:text-properties fo:color="#000000" style:font-name="Arial" style:font-name-asian="Arial" style:font-name-complex="Arial" fo:font-size="10pt" style:font-size-asian="10pt" style:font-size-complex="10pt"/>
    </style:style>
    <style:style style:name="ce45" style:family="table-cell" style:parent-style-name="Default" style:data-style-name="N0">
      <style:table-cell-properties fo:border-top="thin solid #000000" fo:border-bottom="thin solid #000000" fo:border-left="2pt solid #000000" fo:border-right="thin solid #000000" style:vertical-align="middle" fo:background-color="#FF0000" style:repeat-content="false"/>
      <style:paragraph-properties fo:text-align="center"/>
      <style:text-properties fo:color="#000000" style:font-name="Arial" style:font-name-asian="Arial" style:font-name-complex="Arial" fo:font-size="11pt" style:font-size-asian="11pt" style:font-size-complex="11pt"/>
    </style:style>
    <style:style style:name="ce46" style:family="table-cell" style:parent-style-name="Default" style:data-style-name="N0">
      <style:table-cell-properties fo:border="thin solid #000000" style:vertical-align="top" fo:wrap-option="wrap"/>
      <style:text-properties fo:color="#000000" style:font-name="Arial" style:font-name-asian="Arial" style:font-name-complex="Arial" fo:font-size="10pt" style:font-size-asian="10pt" style:font-size-complex="10pt"/>
    </style:style>
    <style:style style:name="ce47" style:family="table-cell" style:parent-style-name="Default" style:data-style-name="N0">
      <style:table-cell-properties fo:border="thin solid #000000" style:vertical-align="middle" fo:background-color="#FF0000"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48" style:family="table-cell" style:parent-style-name="Default" style:data-style-name="N0">
      <style:table-cell-properties fo:border-top="none" fo:border-bottom="thin solid #000000" fo:border-left="thin solid #000000" fo:border-right="thin solid #000000" style:vertical-align="top" fo:background-color="#FF0000"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49" style:family="table-cell" style:parent-style-name="Default" style:data-style-name="N0">
      <style:table-cell-properties fo:border="thin solid #000000" style:vertical-align="top" fo:wrap-option="wrap" fo:background-color="#FF0000"/>
      <style:text-properties fo:color="#000000" style:font-name="Arial" style:font-name-asian="Arial" style:font-name-complex="Arial" fo:font-size="10pt" style:font-size-asian="10pt" style:font-size-complex="10pt"/>
    </style:style>
    <style:style style:name="ce50" style:family="table-cell" style:parent-style-name="Default" style:data-style-name="N0">
      <style:table-cell-properties fo:border-top="none" fo:border-bottom="thin solid #000000" fo:border-left="thin solid #000000" fo:border-right="thin solid #000000" style:vertical-align="top" fo:wrap-option="wrap" fo:background-color="#FF0000"/>
      <style:text-properties fo:color="#000000" style:font-name="Arial" style:font-name-asian="Arial" style:font-name-complex="Arial" fo:font-size="10pt" style:font-size-asian="10pt" style:font-size-complex="10pt"/>
    </style:style>
    <style:style style:name="ce51" style:family="table-cell" style:parent-style-name="Default" style:data-style-name="N0">
      <style:table-cell-properties fo:border-top="none" fo:border-bottom="thin solid #000000" fo:border-left="2pt solid #000000" fo:border-right="thin solid #000000" style:vertical-align="top" fo:wrap-option="wrap" fo:background-color="#FF0000"/>
      <style:text-properties fo:color="#000000" style:font-name="Arial" style:font-name-asian="Arial" style:font-name-complex="Arial" fo:font-size="11pt" style:font-size-asian="11pt" style:font-size-complex="11pt" fo:font-weight="bold" style:font-weight-asian="bold" style:font-weight-complex="bold"/>
    </style:style>
    <style:style style:name="ce52" style:family="table-cell" style:parent-style-name="Default" style:data-style-name="N0">
      <style:table-cell-properties fo:border-top="none" fo:border-bottom="thin solid #000000" fo:border-left="none" fo:border-right="thin solid #000000" style:vertical-align="top" fo:background-color="#FF0000"/>
      <style:text-properties fo:color="#000000" style:font-name="Arial" style:font-name-asian="Arial" style:font-name-complex="Arial" fo:font-size="10pt" style:font-size-asian="10pt" style:font-size-complex="10pt"/>
    </style:style>
    <style:style style:name="ce53" style:family="table-cell" style:parent-style-name="Default" style:data-style-name="N0">
      <style:table-cell-properties fo:border-top="none" fo:border-bottom="thin solid #000000" fo:border-left="none" fo:border-right="thin solid #000000" style:vertical-align="top" fo:background-color="#FF0000"/>
      <style:text-properties style:font-name="Arial" style:font-name-asian="Arial" style:font-name-complex="Arial" fo:font-size="10pt" style:font-size-asian="10pt" style:font-size-complex="10pt"/>
    </style:style>
    <style:style style:name="ce54" style:family="table-cell" style:parent-style-name="Default" style:data-style-name="N0">
      <style:table-cell-properties fo:background-color="#FF0000"/>
      <style:text-properties fo:font-weight="bold" style:font-weight-asian="bold" style:font-weight-complex="bold"/>
    </style:style>
    <style:style style:name="ce55" style:family="table-cell" style:parent-style-name="Default" style:data-style-name="N0">
      <style:table-cell-properties fo:border-top="none" fo:border-bottom="thin solid #000000" fo:border-left="none" fo:border-right="thin solid #000000" style:vertical-align="top" fo:wrap-option="wrap"/>
      <style:text-properties style:font-name="Arial" style:font-name-asian="Arial" style:font-name-complex="Arial" fo:font-size="10pt" style:font-size-asian="10pt" style:font-size-complex="10pt" fo:font-weight="bold" style:font-weight-asian="bold" style:font-weight-complex="bold"/>
    </style:style>
    <style:style style:name="ce56" style:family="table-cell" style:parent-style-name="Default" style:data-style-name="N0">
      <style:table-cell-properties fo:border="thin solid #000000" style:vertical-align="middle" fo:background-color="#FF0000"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57" style:family="table-cell" style:parent-style-name="Default" style:data-style-name="N0">
      <style:table-cell-properties fo:border-top="none" fo:border-bottom="thin solid #000000" fo:border-left="none" fo:border-right="thin solid #000000" style:vertical-align="top" fo:wrap-option="wrap" fo:background-color="#FF0000"/>
      <style:text-properties fo:color="#000000" style:font-name="Arial" style:font-name-asian="Arial" style:font-name-complex="Arial" fo:font-size="10pt" style:font-size-asian="10pt" style:font-size-complex="10pt"/>
    </style:style>
    <style:style style:name="ce58" style:family="table-cell" style:parent-style-name="Default" style:data-style-name="N0">
      <style:table-cell-properties fo:border-top="thin solid #000000" fo:border-bottom="thin solid #000000" fo:border-left="2pt solid #000000" fo:border-right="thin solid #000000" style:vertical-align="top" style:repeat-content="false"/>
      <style:paragraph-properties fo:text-align="center"/>
      <style:text-properties fo:color="#000000" style:font-name="Arial" style:font-name-asian="Arial" style:font-name-complex="Arial" fo:font-size="11pt" style:font-size-asian="11pt" style:font-size-complex="11pt" fo:font-weight="bold" style:font-weight-asian="bold" style:font-weight-complex="bold"/>
    </style:style>
    <style:style style:name="ce59" style:family="table-cell" style:parent-style-name="Default" style:data-style-name="N0">
      <style:table-cell-properties fo:border-top="thin solid #000000" fo:border-bottom="thin solid #000000" fo:border-left="2pt solid #000000" fo:border-right="thin solid #000000" style:vertical-align="top" fo:wrap-option="wrap" fo:background-color="#B6D7A8"/>
      <style:text-properties fo:color="#000000" style:font-name="Arial" style:font-name-asian="Arial" style:font-name-complex="Arial" fo:font-size="11pt" style:font-size-asian="11pt" style:font-size-complex="11pt" fo:font-weight="bold" style:font-weight-asian="bold" style:font-weight-complex="bold"/>
    </style:style>
    <style:style style:name="ce60" style:family="table-cell" style:parent-style-name="Default" style:data-style-name="N0">
      <style:table-cell-properties fo:border="thin solid #000000" style:vertical-align="top" fo:background-color="#B6D7A8"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61" style:family="table-cell" style:parent-style-name="Default" style:data-style-name="N0">
      <style:table-cell-properties fo:border="thin solid #000000" style:vertical-align="middle" fo:background-color="#B6D7A8"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62" style:family="table-cell" style:parent-style-name="Default" style:data-style-name="N0">
      <style:table-cell-properties fo:border-top="none" fo:border-bottom="thin solid #000000" fo:border-left="thin solid #000000" fo:border-right="none" style:vertical-align="top" fo:wrap-option="wrap"/>
      <style:text-properties style:font-name="Arial" style:font-name-asian="Arial" style:font-name-complex="Arial" fo:font-size="10pt" style:font-size-asian="10pt" style:font-size-complex="10pt"/>
    </style:style>
    <style:style style:name="ce63" style:family="table-cell" style:parent-style-name="Default" style:data-style-name="N0">
      <style:table-cell-properties fo:border-top="thin solid #000000" fo:border-bottom="thin solid #000000" fo:border-left="none" fo:border-right="thin solid #000000" style:vertical-align="top" fo:wrap-option="wrap"/>
      <style:text-properties style:font-name="Arial" style:font-name-asian="Arial" style:font-name-complex="Arial" fo:font-size="10pt" style:font-size-asian="10pt" style:font-size-complex="10pt" fo:font-weight="bold" style:font-weight-asian="bold" style:font-weight-complex="bold"/>
    </style:style>
    <style:style style:name="ce64" style:family="table-cell" style:parent-style-name="Default" style:data-style-name="N0">
      <style:table-cell-properties fo:border="thin solid #000000" style:vertical-align="top" fo:wrap-option="wrap"/>
      <style:text-properties style:font-name="Arial" style:font-name-asian="Arial" style:font-name-complex="Arial" fo:font-size="10pt" style:font-size-asian="10pt" style:font-size-complex="10pt" fo:font-weight="bold" style:font-weight-asian="bold" style:font-weight-complex="bold"/>
    </style:style>
    <style:style style:name="ce65" style:family="table-cell" style:parent-style-name="Default" style:data-style-name="N0">
      <style:table-cell-properties fo:border-top="thin solid #000000" fo:border-bottom="thin solid #000000" fo:border-left="thin solid #000000" fo:border-right="none" style:vertical-align="top" fo:wrap-option="wrap" fo:background-color="#FF0000"/>
      <style:text-properties fo:color="#000000" style:font-name="Arial" style:font-name-asian="Arial" style:font-name-complex="Arial" fo:font-size="10pt" style:font-size-asian="10pt" style:font-size-complex="10pt"/>
    </style:style>
    <style:style style:name="ce66" style:family="table-cell" style:parent-style-name="Default" style:data-style-name="N0">
      <style:table-cell-properties fo:border-top="thin solid #000000" fo:border-bottom="thin solid #000000" fo:border-left="none" fo:border-right="thin solid #000000" style:vertical-align="top" fo:background-color="#FF0000"/>
      <style:text-properties style:font-name="Arial" style:font-name-asian="Arial" style:font-name-complex="Arial" fo:font-size="10pt" style:font-size-asian="10pt" style:font-size-complex="10pt"/>
    </style:style>
    <style:style style:name="ce67" style:family="table-cell" style:parent-style-name="Default" style:data-style-name="N0">
      <style:table-cell-properties fo:border="thin solid #000000" style:vertical-align="top" fo:background-color="#B6D7A8"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68" style:family="table-cell" style:parent-style-name="Default" style:data-style-name="N0">
      <style:table-cell-properties fo:border-top="none" fo:border-bottom="thin solid #000000" fo:border-left="thin solid #000000" fo:border-right="none" style:vertical-align="top" fo:wrap-option="wrap" fo:background-color="#FFFFFF"/>
      <style:text-properties fo:color="#000000" style:font-name="Arial" style:font-name-asian="Arial" style:font-name-complex="Arial" fo:font-size="10pt" style:font-size-asian="10pt" style:font-size-complex="10pt"/>
    </style:style>
    <style:style style:name="ce69" style:family="table-cell" style:parent-style-name="Default" style:data-style-name="N0">
      <style:table-cell-properties fo:border-top="thin solid #000000" fo:border-bottom="thin solid #000000" fo:border-left="none" fo:border-right="thin solid #000000" style:vertical-align="top" fo:wrap-option="wrap"/>
      <style:text-properties style:font-name="Arial" style:font-name-asian="Arial" style:font-name-complex="Arial" fo:font-size="10pt" style:font-size-asian="10pt" style:font-size-complex="10pt"/>
    </style:style>
    <style:style style:name="ce70" style:family="table-cell" style:parent-style-name="Default" style:data-style-name="N0">
      <style:table-cell-properties fo:border-top="none" fo:border-bottom="thin solid #000000" fo:border-left="none" fo:border-right="thin solid #000000" style:vertical-align="top" fo:wrap-option="wrap" fo:background-color="#FFFFFF"/>
      <style:text-properties style:font-name="Arial" style:font-name-asian="Arial" style:font-name-complex="Arial" fo:font-size="10pt" style:font-size-asian="10pt" style:font-size-complex="10pt"/>
    </style:style>
    <style:style style:name="ce71" style:family="table-cell" style:parent-style-name="Default" style:data-style-name="N0">
      <style:table-cell-properties fo:border-top="thin solid #000000" fo:border-bottom="thin solid #000000" fo:border-left="2pt solid #000000" fo:border-right="thin solid #000000" style:vertical-align="top" fo:wrap-option="wrap" fo:background-color="#FF0000"/>
      <style:text-properties fo:color="#000000" style:font-name="Arial" style:font-name-asian="Arial" style:font-name-complex="Arial" fo:font-size="11pt" style:font-size-asian="11pt" style:font-size-complex="11pt" fo:font-weight="bold" style:font-weight-asian="bold" style:font-weight-complex="bold"/>
    </style:style>
    <style:style style:name="ce72" style:family="table-cell" style:parent-style-name="Default" style:data-style-name="N0">
      <style:table-cell-properties fo:border-top="thin solid #000000" fo:border-bottom="thin solid #000000" fo:border-left="none" fo:border-right="thin solid #000000" style:vertical-align="top" fo:background-color="#FF0000"/>
      <style:text-properties fo:color="#000000" style:font-name="Arial" style:font-name-asian="Arial" style:font-name-complex="Arial" fo:font-size="10pt" style:font-size-asian="10pt" style:font-size-complex="10pt"/>
    </style:style>
    <style:style style:name="ce73" style:family="table-cell" style:parent-style-name="Default" style:data-style-name="N0">
      <style:text-properties fo:color="#0000FF" style:text-underline-style="solid" style:text-underline-type="single"/>
    </style:style>
    <style:style style:name="ce74" style:family="table-cell" style:parent-style-name="Default" style:data-style-name="N0">
      <style:table-cell-properties fo:border-top="thin solid #000000" fo:border-bottom="thin solid #000000" fo:border-left="thin solid #000000" fo:border-right="none" style:vertical-align="top" fo:wrap-option="wrap"/>
      <style:text-properties fo:color="#000000" style:font-name="Arial" style:font-name-asian="Arial" style:font-name-complex="Arial" fo:font-size="10pt" style:font-size-asian="10pt" style:font-size-complex="10pt"/>
    </style:style>
    <style:style style:name="ce75" style:family="table-cell" style:parent-style-name="Default" style:data-style-name="N0">
      <style:table-cell-properties fo:border-top="thin solid #000000" fo:border-bottom="thin solid #000000" fo:border-left="2pt solid #000000" fo:border-right="thin solid #000000" style:vertical-align="top" fo:background-color="#FF0000" style:repeat-content="false"/>
      <style:paragraph-properties fo:text-align="center"/>
      <style:text-properties fo:color="#000000" style:font-name="Arial" style:font-name-asian="Arial" style:font-name-complex="Arial" fo:font-size="11pt" style:font-size-asian="11pt" style:font-size-complex="11pt" fo:font-weight="bold" style:font-weight-asian="bold" style:font-weight-complex="bold"/>
    </style:style>
    <style:style style:name="ce76" style:family="table-cell" style:parent-style-name="Default" style:data-style-name="N0">
      <style:table-cell-properties fo:border="thin solid #000000" style:vertical-align="top" fo:background-color="#FF0000"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77" style:family="table-cell" style:parent-style-name="Default" style:data-style-name="N0">
      <style:table-cell-properties style:vertical-align="top" fo:wrap-option="wrap"/>
      <style:text-properties fo:color="#000000" style:font-name="Arial" style:font-name-asian="Arial" style:font-name-complex="Arial" fo:font-size="10pt" style:font-size-asian="10pt" style:font-size-complex="10pt"/>
    </style:style>
    <style:style style:name="ce78" style:family="table-cell" style:parent-style-name="Default" style:data-style-name="N0">
      <style:table-cell-properties fo:border-top="thin solid #000000" fo:border-bottom="thin solid #000000" fo:border-left="none" fo:border-right="none" style:vertical-align="top" fo:background-color="#FF0000"/>
      <style:text-properties fo:color="#000000" style:font-name="Arial" style:font-name-asian="Arial" style:font-name-complex="Arial" fo:font-size="11pt" style:font-size-asian="11pt" style:font-size-complex="11pt"/>
    </style:style>
    <style:style style:name="ce79" style:family="table-cell" style:parent-style-name="Default" style:data-style-name="N0">
      <style:table-cell-properties fo:border-top="thin solid #000000" fo:border-bottom="thin solid #000000" fo:border-left="none" fo:border-right="thin solid #000000" style:vertical-align="top" fo:background-color="#FF0000"/>
      <style:text-properties style:font-name="Arial" style:font-name-asian="Arial" style:font-name-complex="Arial" fo:font-size="11pt" style:font-size-asian="11pt" style:font-size-complex="11pt"/>
    </style:style>
    <style:style style:name="ce80" style:family="table-cell" style:parent-style-name="Default" style:data-style-name="N0">
      <style:table-cell-properties fo:border-top="none" fo:border-bottom="thin solid #000000" fo:border-left="thin solid #000000" fo:border-right="thin solid #000000" style:vertical-align="top" fo:background-color="#FF0000"/>
      <style:text-properties style:font-name="Arial" style:font-name-asian="Arial" style:font-name-complex="Arial" fo:font-size="10pt" style:font-size-asian="10pt" style:font-size-complex="10pt"/>
    </style:style>
    <style:style style:name="ce81" style:family="table-cell" style:parent-style-name="Default" style:data-style-name="N0">
      <style:table-cell-properties fo:border-top="thin solid #000000" fo:border-bottom="thin solid #000000" fo:border-left="none" fo:border-right="thin solid #000000" style:vertical-align="top" fo:background-color="#FF0000"/>
      <style:text-properties fo:color="#000000" style:font-name="Arial" style:font-name-asian="Arial" style:font-name-complex="Arial" fo:font-size="11pt" style:font-size-asian="11pt" style:font-size-complex="11pt"/>
    </style:style>
    <style:style style:name="ce82" style:family="table-cell" style:parent-style-name="Default" style:data-style-name="N0">
      <style:table-cell-properties fo:border-top="none" fo:border-bottom="thin solid #000000" fo:border-left="none" fo:border-right="thin solid #000000" style:vertical-align="top" fo:background-color="#FF0000"/>
      <style:text-properties style:font-name="Arial" style:font-name-asian="Arial" style:font-name-complex="Arial" fo:font-size="11pt" style:font-size-asian="11pt" style:font-size-complex="11pt"/>
    </style:style>
    <style:style style:name="ce83" style:family="table-cell" style:parent-style-name="Default" style:data-style-name="N0">
      <style:table-cell-properties fo:border-top="none" fo:border-bottom="thin solid #000000" fo:border-left="none" fo:border-right="thin solid #000000" style:vertical-align="top" fo:wrap-option="wrap"/>
      <style:text-properties style:font-name="Arial" style:font-name-asian="Arial" style:font-name-complex="Arial" fo:font-size="10pt" style:font-size-asian="10pt" style:font-size-complex="10pt"/>
    </style:style>
    <style:style style:name="ce84" style:family="table-cell" style:parent-style-name="Default" style:data-style-name="N0">
      <style:table-cell-properties fo:border-top="thin solid #000000" fo:border-bottom="thin solid #000000" fo:border-left="thin solid #000000" fo:border-right="none" style:vertical-align="top" fo:wrap-option="wrap"/>
      <style:text-properties style:font-name="Arial" style:font-name-asian="Arial" style:font-name-complex="Arial" fo:font-size="10pt" style:font-size-asian="10pt" style:font-size-complex="10pt"/>
    </style:style>
    <style:style style:name="ce85" style:family="table-cell" style:parent-style-name="Default" style:data-style-name="N0">
      <style:table-cell-properties fo:border-top="none" fo:border-bottom="thin solid #000000" fo:border-left="thin solid #000000" fo:border-right="none" style:vertical-align="top" fo:background-color="#FF0000"/>
      <style:text-properties style:font-name="Arial" style:font-name-asian="Arial" style:font-name-complex="Arial" fo:font-size="11pt" style:font-size-asian="11pt" style:font-size-complex="11pt"/>
    </style:style>
    <style:style style:name="ce86" style:family="table-cell" style:parent-style-name="Default" style:data-style-name="N0">
      <style:table-cell-properties fo:border-top="none" fo:border-bottom="thin solid #000000" fo:border-left="thin solid #000000" fo:border-right="thin solid #000000" style:vertical-align="top" fo:wrap-option="wrap" fo:background-color="#FFFFFF"/>
      <style:text-properties style:font-name="Arial" style:font-name-asian="Arial" style:font-name-complex="Arial" fo:font-size="10pt" style:font-size-asian="10pt" style:font-size-complex="10pt"/>
    </style:style>
    <style:style style:name="ce87" style:family="table-cell" style:parent-style-name="Default" style:data-style-name="N0">
      <style:table-cell-properties fo:border="thin solid #000000" style:vertical-align="top" fo:wrap-option="wrap" fo:background-color="#FF0000"/>
      <style:text-properties fo:color="#000000" style:font-name="Arial" style:font-name-asian="Arial" style:font-name-complex="Arial" fo:font-size="11pt" style:font-size-asian="11pt" style:font-size-complex="11pt"/>
    </style:style>
    <style:style style:name="ce88" style:family="table-cell" style:parent-style-name="Default" style:data-style-name="N0">
      <style:table-cell-properties fo:border-top="none" fo:border-bottom="thin solid #000000" fo:border-left="thin solid #000000" fo:border-right="thin solid #000000" style:vertical-align="top" fo:background-color="#FFFFFF"/>
      <style:text-properties style:font-name="Arial" style:font-name-asian="Arial" style:font-name-complex="Arial" fo:font-size="10pt" style:font-size-asian="10pt" style:font-size-complex="10pt"/>
    </style:style>
    <style:style style:name="ce89" style:family="table-cell" style:parent-style-name="Default" style:data-style-name="N0">
      <style:table-cell-properties fo:border-top="none" fo:border-bottom="thin solid #000000" fo:border-left="thin solid #000000" fo:border-right="thin solid #000000" style:vertical-align="top" fo:background-color="#FF0000"/>
      <style:text-properties style:font-name="Arial" style:font-name-asian="Arial" style:font-name-complex="Arial" fo:font-size="11pt" style:font-size-asian="11pt" style:font-size-complex="11pt"/>
    </style:style>
    <style:style style:name="ce90" style:family="table-cell" style:parent-style-name="Default" style:data-style-name="N0">
      <style:table-cell-properties style:vertical-align="top"/>
      <style:text-properties style:font-name="Arial" style:font-name-asian="Arial" style:font-name-complex="Arial" fo:font-size="14pt" style:font-size-asian="14pt" style:font-size-complex="14pt"/>
    </style:style>
    <style:style style:name="ce91" style:family="table-cell" style:parent-style-name="Default" style:data-style-name="N0">
      <style:table-cell-properties fo:border-top="thin solid #000000" fo:border-bottom="thin solid #000000" fo:border-left="2pt solid #000000" fo:border-right="thin solid #000000" style:vertical-align="top" style:repeat-content="false"/>
      <style:paragraph-properties fo:text-align="center"/>
      <style:text-properties fo:color="#000000" style:font-name="Arial" style:font-name-asian="Arial" style:font-name-complex="Arial" fo:font-size="11pt" style:font-size-asian="11pt" style:font-size-complex="11pt"/>
    </style:style>
    <style:style style:name="ce92" style:family="table-cell" style:parent-style-name="Default" style:data-style-name="N0">
      <style:table-cell-properties fo:border-top="thin solid #000000" fo:border-bottom="thin solid #000000" fo:border-left="2pt solid #000000" fo:border-right="thin solid #000000" style:vertical-align="top" fo:wrap-option="wrap" fo:background-color="#FF0000"/>
      <style:text-properties style:font-name="Arial" style:font-name-asian="Arial" style:font-name-complex="Arial" fo:font-size="11pt" style:font-size-asian="11pt" style:font-size-complex="11pt" fo:font-weight="bold" style:font-weight-asian="bold" style:font-weight-complex="bold"/>
    </style:style>
    <style:style style:name="ce93" style:family="table-cell" style:parent-style-name="Default" style:data-style-name="N0">
      <style:table-cell-properties fo:border-top="thin solid #000000" fo:border-bottom="thin solid #000000" fo:border-left="2pt solid #000000" fo:border-right="thin solid #000000" style:vertical-align="top" fo:wrap-option="wrap" fo:background-color="#B6D7A8"/>
      <style:text-properties style:font-name="Arial" style:font-name-asian="Arial" style:font-name-complex="Arial" fo:font-size="11pt" style:font-size-asian="11pt" style:font-size-complex="11pt" fo:font-weight="bold" style:font-weight-asian="bold" style:font-weight-complex="bold"/>
    </style:style>
    <style:style style:name="ce94" style:family="table-cell" style:parent-style-name="Default" style:data-style-name="N0">
      <style:table-cell-properties style:vertical-align="top"/>
    </style:style>
    <style:style style:name="ce95" style:family="table-cell" style:parent-style-name="Default" style:data-style-name="N0">
      <style:table-cell-properties fo:border-top="thin solid #000000" fo:border-bottom="none" fo:border-left="2pt solid #000000" fo:border-right="thin solid #000000" style:vertical-align="top" fo:background-color="#FF0000"/>
      <style:text-properties fo:color="#000000" style:font-name="Arial" style:font-name-asian="Arial" style:font-name-complex="Arial" fo:font-size="11pt" style:font-size-asian="11pt" style:font-size-complex="11pt" fo:font-weight="bold" style:font-weight-asian="bold" style:font-weight-complex="bold"/>
    </style:style>
    <style:style style:name="ce96" style:family="table-cell" style:parent-style-name="Default" style:data-style-name="N0">
      <style:table-cell-properties fo:border-top="thin solid #000000" fo:border-bottom="none" fo:border-left="none" fo:border-right="thin solid #000000" style:vertical-align="top" fo:background-color="#FF0000"/>
      <style:text-properties fo:color="#000000" style:font-name="Arial" style:font-name-asian="Arial" style:font-name-complex="Arial" fo:font-size="11pt" style:font-size-asian="11pt" style:font-size-complex="11pt"/>
    </style:style>
    <style:style style:name="ce97" style:family="table-cell" style:parent-style-name="Default" style:data-style-name="N0">
      <style:table-cell-properties fo:border-top="thin solid #000000" fo:border-bottom="none" fo:border-left="none" fo:border-right="thin solid #000000" style:vertical-align="top" fo:background-color="#FF0000"/>
      <style:text-properties fo:color="#000000" style:font-name="Arial" style:font-name-asian="Arial" style:font-name-complex="Arial" fo:font-size="10pt" style:font-size-asian="10pt" style:font-size-complex="10pt"/>
    </style:style>
    <style:style style:name="ce98" style:family="table-cell" style:parent-style-name="Default" style:data-style-name="N0">
      <style:table-cell-properties fo:border-top="thin solid #000000" fo:border-bottom="2pt solid #000000" fo:border-left="2pt solid #000000" fo:border-right="thin solid #000000" style:vertical-align="top" fo:background-color="#B6D7A8"/>
      <style:text-properties style:font-name="Arial" style:font-name-asian="Arial" style:font-name-complex="Arial" fo:font-size="11pt" style:font-size-asian="11pt" style:font-size-complex="11pt" fo:font-weight="bold" style:font-weight-asian="bold" style:font-weight-complex="bold"/>
    </style:style>
    <style:style style:name="ce99" style:family="table-cell" style:parent-style-name="Default" style:data-style-name="N0">
      <style:table-cell-properties style:vertical-align="top" fo:wrap-option="wrap" fo:background-color="#FF0000"/>
      <style:text-properties fo:color="#000000" style:font-name="Arial" style:font-name-asian="Arial" style:font-name-complex="Arial" fo:font-size="10pt" style:font-size-asian="10pt" style:font-size-complex="10pt"/>
    </style:style>
    <style:style style:name="ce100" style:family="table-cell" style:parent-style-name="Default" style:data-style-name="N0">
      <style:table-cell-properties fo:border-top="thin solid #000000" fo:border-bottom="none" fo:border-left="2pt solid #000000" fo:border-right="thin solid #000000" style:vertical-align="top" fo:background-color="#B6D7A8"/>
      <style:text-properties style:font-name="Arial" style:font-name-asian="Arial" style:font-name-complex="Arial" fo:font-size="11pt" style:font-size-asian="11pt" style:font-size-complex="11pt" fo:font-weight="bold" style:font-weight-asian="bold" style:font-weight-complex="bold"/>
    </style:style>
    <style:style style:name="ce101" style:family="table-cell" style:parent-style-name="Default" style:data-style-name="N0">
      <style:table-cell-properties fo:border-top="thin solid #000000" fo:border-bottom="none" fo:border-left="thin solid #000000" fo:border-right="thin solid #000000" style:vertical-align="top" fo:wrap-option="wrap"/>
      <style:text-properties style:font-name="Arial" style:font-name-asian="Arial" style:font-name-complex="Arial" fo:font-size="10pt" style:font-size-asian="10pt" style:font-size-complex="10pt"/>
    </style:style>
    <style:style style:name="ce102" style:family="table-cell" style:parent-style-name="Default" style:data-style-name="N0">
      <style:table-cell-properties style:vertical-align="top" fo:wrap-option="wrap" fo:background-color="#FF0000"/>
      <style:text-properties style:font-name="Arial" style:font-name-asian="Arial" style:font-name-complex="Arial" fo:font-size="11pt" style:font-size-asian="11pt" style:font-size-complex="11pt"/>
    </style:style>
    <style:style style:name="ce103" style:family="table-cell" style:parent-style-name="Default" style:data-style-name="N0">
      <style:table-cell-properties fo:border-top="thin solid #000000" fo:border-bottom="thin solid #000000" fo:border-left="thin solid #000000" fo:border-right="2pt solid #000000" style:vertical-align="middle" fo:wrap-option="wrap"/>
      <style:text-properties style:font-name="Arial" style:font-name-asian="Arial" style:font-name-complex="Arial" fo:font-size="10pt" style:font-size-asian="10pt" style:font-size-complex="10pt"/>
    </style:style>
    <style:style style:name="ce104" style:family="table-cell" style:parent-style-name="Default" style:data-style-name="N0">
      <style:table-cell-properties fo:border-top="thin solid #000000" fo:border-bottom="thin solid #000000" fo:border-left="thin solid #000000" fo:border-right="none" style:vertical-align="top" fo:background-color="#FF0000"/>
      <style:text-properties style:font-name="Arial" style:font-name-asian="Arial" style:font-name-complex="Arial" fo:font-size="11pt" style:font-size-asian="11pt" style:font-size-complex="11pt"/>
    </style:style>
    <style:style style:name="ce105" style:family="table-cell" style:parent-style-name="Default" style:data-style-name="N0">
      <style:table-cell-properties fo:border="thin solid #000000" style:vertical-align="automatic" fo:wrap-option="wrap"/>
      <style:text-properties fo:color="#000000" style:font-name="Arial" style:font-name-asian="Arial" style:font-name-complex="Arial" fo:font-size="10pt" style:font-size-asian="10pt" style:font-size-complex="10pt"/>
    </style:style>
    <style:style style:name="ce106" style:family="table-cell" style:parent-style-name="Default" style:data-style-name="N0">
      <style:table-cell-properties fo:border="thin solid #000000" style:vertical-align="top" fo:background-color="#FFFFFF"/>
      <style:text-properties style:font-name="Arial" style:font-name-asian="Arial" style:font-name-complex="Arial" fo:font-size="10pt" style:font-size-asian="10pt" style:font-size-complex="10pt"/>
    </style:style>
    <style:style style:name="ce107" style:family="table-cell" style:parent-style-name="Default" style:data-style-name="N0">
      <style:table-cell-properties fo:border="thin solid #000000" style:vertical-align="top" fo:background-color="#FF0000"/>
      <style:text-properties style:font-name="Arial" style:font-name-asian="Arial" style:font-name-complex="Arial" fo:font-size="11pt" style:font-size-asian="11pt" style:font-size-complex="11pt"/>
    </style:style>
    <style:style style:name="ce108" style:family="table-cell" style:parent-style-name="Default" style:data-style-name="N0">
      <style:table-cell-properties fo:border="thin solid #000000" style:vertical-align="top" fo:wrap-option="wrap" fo:background-color="#FF0000"/>
      <style:text-properties style:font-name="Arial" style:font-name-asian="Arial" style:font-name-complex="Arial" fo:font-size="11pt" style:font-size-asian="11pt" style:font-size-complex="11pt"/>
    </style:style>
    <style:style style:name="ce109" style:family="table-cell" style:parent-style-name="Default" style:data-style-name="N0">
      <style:table-cell-properties fo:border-top="none" fo:border-bottom="thin solid #000000" fo:border-left="thin solid #000000" fo:border-right="none" style:vertical-align="top" fo:wrap-option="wrap" fo:background-color="#FFFFFF"/>
      <style:text-properties style:font-name="Arial" style:font-name-asian="Arial" style:font-name-complex="Arial" fo:font-size="10pt" style:font-size-asian="10pt" style:font-size-complex="10pt"/>
    </style:style>
    <style:style style:name="ce110" style:family="table-cell" style:parent-style-name="Default" style:data-style-name="N0">
      <style:table-cell-properties fo:border-top="none" fo:border-bottom="thin solid #000000" fo:border-left="thin solid #000000" fo:border-right="thick solid #000000" style:vertical-align="top" fo:wrap-option="wrap" fo:background-color="#FFFFFF"/>
      <style:text-properties style:font-name="Arial" style:font-name-asian="Arial" style:font-name-complex="Arial" fo:font-size="10pt" style:font-size-asian="10pt" style:font-size-complex="10pt"/>
    </style:style>
    <style:style style:name="ce111" style:family="table-cell" style:parent-style-name="Default" style:data-style-name="N0">
      <style:table-cell-properties fo:border="thin solid #000000" style:vertical-align="top" fo:wrap-option="wrap" fo:background-color="#B6D7A8"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112" style:family="table-cell" style:parent-style-name="Default" style:data-style-name="N0">
      <style:table-cell-properties fo:border="thin solid #000000" style:vertical-align="middle" fo:wrap-option="wrap" fo:background-color="#B6D7A8"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113" style:family="table-cell" style:parent-style-name="Default" style:data-style-name="N0">
      <style:table-cell-properties fo:border="thin solid #000000" style:vertical-align="top" fo:wrap-option="wrap" fo:background-color="#FFFFFF"/>
      <style:text-properties fo:color="#000000" style:font-name="Arial" style:font-name-asian="Arial" style:font-name-complex="Arial" fo:font-size="10pt" style:font-size-asian="10pt" style:font-size-complex="10pt"/>
    </style:style>
    <style:style style:name="ce114" style:family="table-cell" style:parent-style-name="Default" style:data-style-name="N0">
      <style:table-cell-properties fo:border-top="thin solid #000000" fo:border-bottom="thin solid #000000" fo:border-left="thin solid #000000" fo:border-right="none" style:vertical-align="top"/>
      <style:text-properties fo:color="#000000" style:font-name="Arial" style:font-name-asian="Arial" style:font-name-complex="Arial" fo:font-size="10pt" style:font-size-asian="10pt" style:font-size-complex="10pt"/>
    </style:style>
    <style:style style:name="ce115"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Arial" style:font-name-asian="Arial" style:font-name-complex="Arial" fo:font-size="10pt" style:font-size-asian="10pt" style:font-size-complex="10pt"/>
    </style:style>
    <style:style style:name="ce116" style:family="table-cell" style:parent-style-name="Default" style:data-style-name="N0">
      <style:table-cell-properties fo:border-top="thin solid #000000" fo:border-bottom="thin solid #000000" fo:border-left="2pt solid #000000" fo:border-right="thin solid #000000" style:vertical-align="top" fo:background-color="#B6D7A8"/>
      <style:text-properties style:font-name="Arial" style:font-name-asian="Arial" style:font-name-complex="Arial" fo:font-size="11pt" style:font-size-asian="11pt" style:font-size-complex="11pt" fo:font-weight="bold" style:font-weight-asian="bold" style:font-weight-complex="bold"/>
    </style:style>
    <style:style style:name="ce117" style:family="table-cell" style:parent-style-name="Default" style:data-style-name="N0">
      <style:table-cell-properties fo:border-top="thin solid #000000" fo:border-bottom="thin solid #000000" fo:border-left="2pt solid #000000" fo:border-right="thin solid #000000" style:vertical-align="top" fo:background-color="#FF0000"/>
      <style:text-properties style:font-name="Arial" style:font-name-asian="Arial" style:font-name-complex="Arial" fo:font-size="11pt" style:font-size-asian="11pt" style:font-size-complex="11pt" fo:font-weight="bold" style:font-weight-asian="bold" style:font-weight-complex="bold"/>
    </style:style>
    <style:style style:name="ce118" style:family="table-cell" style:parent-style-name="Default" style:data-style-name="N0">
      <style:table-cell-properties fo:border="thin solid #000000" style:vertical-align="top" fo:wrap-option="wrap" fo:background-color="#FF0000"/>
      <style:text-properties style:font-name="Arial" style:font-name-asian="Arial" style:font-name-complex="Arial" fo:font-size="10pt" style:font-size-asian="10pt" style:font-size-complex="10pt"/>
    </style:style>
    <style:style style:name="ce119" style:family="table-cell" style:parent-style-name="Default" style:data-style-name="N0">
      <style:table-cell-properties fo:border-top="thin solid #000000" fo:border-bottom="thin solid #000000" fo:border-left="none" fo:border-right="thin solid #000000" style:vertical-align="top" fo:wrap-option="wrap"/>
      <style:text-properties fo:color="#000000" style:font-name="Arial" style:font-name-asian="Arial" style:font-name-complex="Arial" fo:font-size="10pt" style:font-size-asian="10pt" style:font-size-complex="10pt"/>
    </style:style>
    <style:style style:name="ce120" style:family="table-cell" style:parent-style-name="Default" style:data-style-name="N0">
      <style:table-cell-properties fo:border-top="thin solid #000000" fo:border-bottom="none" fo:border-left="2pt solid #000000" fo:border-right="thin solid #000000" style:vertical-align="middle" fo:background-color="#FF0000" style:repeat-content="false"/>
      <style:paragraph-properties fo:text-align="center"/>
      <style:text-properties style:font-name="Arial" style:font-name-asian="Arial" style:font-name-complex="Arial" fo:font-size="11pt" style:font-size-asian="11pt" style:font-size-complex="11pt"/>
    </style:style>
    <style:style style:name="ce121" style:family="table-cell" style:parent-style-name="Default" style:data-style-name="N0">
      <style:table-cell-properties fo:border-top="thin solid #000000" fo:border-bottom="none" fo:border-left="thin solid #000000" fo:border-right="thin solid #000000" style:vertical-align="middle" fo:background-color="#FF0000"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122" style:family="table-cell" style:parent-style-name="Default" style:data-style-name="N0">
      <style:table-cell-properties fo:border-top="thin solid #000000" fo:border-bottom="none" fo:border-left="2pt solid #000000" fo:border-right="thin solid #000000" style:vertical-align="middle" style:repeat-content="false"/>
      <style:paragraph-properties fo:text-align="center"/>
      <style:text-properties style:font-name="Arial" style:font-name-asian="Arial" style:font-name-complex="Arial" fo:font-size="11pt" style:font-size-asian="11pt" style:font-size-complex="11pt"/>
    </style:style>
    <style:style style:name="ce123" style:family="table-cell" style:parent-style-name="Default" style:data-style-name="N0">
      <style:table-cell-properties fo:border-top="thin solid #000000" fo:border-bottom="none" fo:border-left="thin solid #000000" fo:border-right="thin solid #000000" style:vertical-align="middle" fo:background-color="#B6D7A8"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124" style:family="table-cell" style:parent-style-name="Default" style:data-style-name="N0">
      <style:table-cell-properties fo:border="thin solid #000000" style:vertical-align="middle" fo:background-color="#FF0000" style:repeat-content="false"/>
      <style:paragraph-properties fo:text-align="center"/>
      <style:text-properties style:font-name="Arial" style:font-name-asian="Arial" style:font-name-complex="Arial" fo:font-size="11pt" style:font-size-asian="11pt" style:font-size-complex="11pt"/>
    </style:style>
    <style:style style:name="ce125" style:family="table-cell" style:parent-style-name="Default" style:data-style-name="N0">
      <style:table-cell-properties fo:border-top="thin solid #000000" fo:border-bottom="thin solid #000000" fo:border-left="thin solid #000000" fo:border-right="thick solid #000000" style:vertical-align="top" fo:wrap-option="wrap" fo:background-color="#FFFFFF"/>
      <style:text-properties fo:color="#000000" style:font-name="Arial" style:font-name-asian="Arial" style:font-name-complex="Arial" fo:font-size="10pt" style:font-size-asian="10pt" style:font-size-complex="10pt"/>
    </style:style>
    <style:style style:name="ce126" style:family="table-cell" style:parent-style-name="Default" style:data-style-name="N0">
      <style:table-cell-properties fo:border-top="thin solid #000000" fo:border-bottom="thin solid #000000" fo:border-left="none" fo:border-right="thin solid #000000" style:vertical-align="top" fo:wrap-option="wrap" fo:background-color="#FFFFFF"/>
      <style:text-properties fo:color="#000000" style:font-name="Arial" style:font-name-asian="Arial" style:font-name-complex="Arial" fo:font-size="10pt" style:font-size-asian="10pt" style:font-size-complex="10pt"/>
    </style:style>
    <style:style style:name="ce127" style:family="table-cell" style:parent-style-name="Default" style:data-style-name="N0">
      <style:table-cell-properties fo:border-top="thin solid #000000" fo:border-bottom="thin solid #000000" fo:border-left="thin solid #000000" fo:border-right="thick solid #000000" style:vertical-align="top" fo:wrap-option="wrap" fo:background-color="#FFFFFF"/>
      <style:text-properties style:font-name="Arial" style:font-name-asian="Arial" style:font-name-complex="Arial" fo:font-size="10pt" style:font-size-asian="10pt" style:font-size-complex="10pt"/>
    </style:style>
    <style:style style:name="ce128" style:family="table-cell" style:parent-style-name="Default" style:data-style-name="N0">
      <style:table-cell-properties fo:border-top="thin solid #000000" fo:border-bottom="thin solid #000000" fo:border-left="thin solid #000000" fo:border-right="none" style:vertical-align="top"/>
      <style:text-properties style:font-name="Arial" style:font-name-asian="Arial" style:font-name-complex="Arial" fo:font-size="10pt" style:font-size-asian="10pt" style:font-size-complex="10pt"/>
    </style:style>
    <style:style style:name="ce129" style:family="table-cell" style:parent-style-name="Default" style:data-style-name="N0">
      <style:table-cell-properties fo:border-top="thin solid #000000" fo:border-bottom="thin solid #000000" fo:border-left="2pt solid #000000" fo:border-right="thin solid #000000" style:vertical-align="top"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130" style:family="table-cell" style:parent-style-name="Default" style:data-style-name="N0">
      <style:table-cell-properties fo:border-top="thin solid #000000" fo:border-bottom="thin solid #000000" fo:border-left="2pt solid #000000" fo:border-right="thin solid #000000" style:vertical-align="top" fo:background-color="#FF0000"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131" style:family="table-cell" style:parent-style-name="Default" style:data-style-name="N0">
      <style:table-cell-properties fo:border-top="thin solid #000000" fo:border-bottom="none" fo:border-left="2pt solid #000000" fo:border-right="thin solid #000000" style:vertical-align="top"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132" style:family="table-cell" style:parent-style-name="Default" style:data-style-name="N0">
      <style:table-cell-properties fo:border-top="thin solid #000000" fo:border-bottom="none" fo:border-left="thin solid #000000" fo:border-right="thin solid #000000" style:vertical-align="top" fo:background-color="#B6D7A8"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133" style:family="table-cell" style:parent-style-name="Default" style:data-style-name="N0">
      <style:table-cell-properties fo:border-top="thin solid #000000" fo:border-bottom="none" fo:border-left="thin solid #000000" fo:border-right="thin solid #000000" style:vertical-align="top" fo:wrap-option="wrap" fo:background-color="#FFFFFF"/>
      <style:text-properties style:font-name="Arial" style:font-name-asian="Arial" style:font-name-complex="Arial" fo:font-size="10pt" style:font-size-asian="10pt" style:font-size-complex="10pt"/>
    </style:style>
    <style:style style:name="ce134" style:family="table-cell" style:parent-style-name="Default" style:data-style-name="N0">
      <style:table-cell-properties fo:border-top="thin solid #000000" fo:border-bottom="none" fo:border-left="2pt solid #000000" fo:border-right="thin solid #000000" style:vertical-align="top" fo:background-color="#FF0000"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135" style:family="table-cell" style:parent-style-name="Default" style:data-style-name="N0">
      <style:table-cell-properties fo:border-top="thin solid #000000" fo:border-bottom="none" fo:border-left="thin solid #000000" fo:border-right="thin solid #000000" style:vertical-align="top" fo:background-color="#FF0000" style:repeat-content="false"/>
      <style:paragraph-properties fo:text-align="start" fo:margin-left="0cm"/>
      <style:text-properties fo:color="#000000" style:font-name="Arial" style:font-name-asian="Arial" style:font-name-complex="Arial" fo:font-size="11pt" style:font-size-asian="11pt" style:font-size-complex="11pt" fo:font-weight="bold" style:font-weight-asian="bold" style:font-weight-complex="bold"/>
    </style:style>
    <style:style style:name="ce136" style:family="table-cell" style:parent-style-name="Default" style:data-style-name="N0">
      <style:table-cell-properties fo:border-top="thin solid #000000" fo:border-bottom="none" fo:border-left="thin solid #000000" fo:border-right="thin solid #000000" style:vertical-align="top" fo:background-color="#FF0000"/>
      <style:text-properties style:font-name="Arial" style:font-name-asian="Arial" style:font-name-complex="Arial" fo:font-size="10pt" style:font-size-asian="10pt" style:font-size-complex="10pt"/>
    </style:style>
    <style:style style:name="ce137" style:family="table-cell" style:parent-style-name="Default" style:data-style-name="N0">
      <style:table-cell-properties fo:border-top="thin solid #000000" fo:border-bottom="none" fo:border-left="thin solid #000000" fo:border-right="thin solid #000000" style:vertical-align="top" fo:background-color="#FFFFFF"/>
      <style:text-properties style:font-name="Arial" style:font-name-asian="Arial" style:font-name-complex="Arial" fo:font-size="10pt" style:font-size-asian="10pt" style:font-size-complex="10pt"/>
    </style:style>
    <style:style style:name="ce138" style:family="table-cell" style:parent-style-name="Default" style:data-style-name="N0">
      <style:table-cell-properties fo:border="thin solid #000000" style:vertical-align="automatic" fo:background-color="#FF0000"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139" style:family="table-cell" style:parent-style-name="Default" style:data-style-name="N0">
      <style:table-cell-properties fo:border="thin solid #000000" fo:background-color="#FF0000"/>
      <style:text-properties style:font-name="Arial" style:font-name-asian="Arial" style:font-name-complex="Arial" fo:font-size="11pt" style:font-size-asian="11pt" style:font-size-complex="11pt" fo:font-weight="bold" style:font-weight-asian="bold" style:font-weight-complex="bold"/>
    </style:style>
    <style:style style:name="ce140" style:family="table-cell" style:parent-style-name="Default" style:data-style-name="N0">
      <style:table-cell-properties fo:border="thin solid #000000" fo:background-color="#FF0000"/>
      <style:text-properties style:font-name="Arial" style:font-name-asian="Arial" style:font-name-complex="Arial" fo:font-size="10pt" style:font-size-asian="10pt" style:font-size-complex="10pt"/>
    </style:style>
    <style:style style:name="ce141" style:family="table-cell" style:parent-style-name="Default" style:data-style-name="N0">
      <style:table-cell-properties fo:border-top="2pt solid #000000" fo:border-bottom="2pt solid #000000" fo:border-left="2pt solid #000000" fo:border-right="none" style:vertical-align="automatic" fo:background-color="#FFFF00" style:repeat-content="false"/>
      <style:paragraph-properties fo:text-align="start" fo:margin-left="0cm"/>
      <style:text-properties style:font-name="Arial" style:font-name-asian="Arial" style:font-name-complex="Arial" fo:font-weight="bold" style:font-weight-asian="bold" style:font-weight-complex="bold"/>
    </style:style>
    <style:style style:name="ce142" style:family="table-cell" style:parent-style-name="Default" style:data-style-name="N0">
      <style:table-cell-properties fo:border-top="2pt solid #000000" fo:border-bottom="2pt solid #000000" fo:border-left="none" fo:border-right="2pt solid #000000"/>
      <style:text-properties fo:color="#000000"/>
    </style:style>
    <style:style style:name="ce143" style:family="table-cell" style:parent-style-name="Default" style:data-style-name="N0">
      <style:table-cell-properties fo:border-top="2pt solid #000000" fo:border-bottom="2pt solid #000000" fo:border-left="2pt solid #000000" fo:border-right="none" style:vertical-align="automatic" fo:background-color="#FFFF00"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44" style:family="table-cell" style:parent-style-name="Default" style:data-style-name="N0">
      <style:table-cell-properties fo:border-top="2pt solid #000000" fo:border-bottom="2pt solid #000000" fo:border-left="none" fo:border-right="none"/>
      <style:text-properties fo:color="#000000"/>
    </style:style>
    <style:style style:name="ce145" style:family="table-cell" style:parent-style-name="Default" style:data-style-name="N0">
      <style:table-cell-properties fo:border="2pt solid #000000" style:vertical-align="automatic" fo:background-color="#FFFF00" style:repeat-content="false"/>
      <style:paragraph-properties fo:text-align="start" fo:margin-left="0cm"/>
      <style:text-properties style:font-name="Arial" style:font-name-asian="Arial" style:font-name-complex="Arial" fo:font-weight="bold" style:font-weight-asian="bold" style:font-weight-complex="bold"/>
    </style:style>
    <style:style style:name="ce146" style:family="table-cell" style:parent-style-name="Default" style:data-style-name="N0">
      <style:table-cell-properties fo:border="2pt solid #000000" style:vertical-align="automatic" fo:background-color="#FFFF00"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style>
    <style:style style:name="T3"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style>
    <style:style style:name="T4" style:family="text" style:parent-style-name="Default">
      <style:text-properties fo:color="#1F1F1F"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5"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6"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style>
    <style:style style:name="T7"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style>
    <style:style style:name="T8" style:family="text" style:parent-style-name="Default">
      <style:text-properties fo:color="#1155CC" style:text-line-through-style="none" style:font-name="Calibri" style:font-name-asian="Calibri" style:font-name-complex="Calibri"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style>
    <style:style style:name="T9" style:family="text" style:parent-style-name="Default">
      <style:text-properties fo:color="#000000" style:text-line-through-style="none" style:font-name="Arial, sans-serif" style:font-name-asian="Arial, sans-serif" style:font-name-complex="Arial, sans-serif"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10" style:family="text" style:parent-style-name="Default">
      <style:text-properties fo:color="#1155CC"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20.2935416666667cm"/>
    </style:style>
    <style:style style:name="co2" style:family="table-column">
      <style:table-column-properties fo:break-before="auto" style:column-width="1.77270833333333cm"/>
    </style:style>
    <style:style style:name="co3" style:family="table-column">
      <style:table-column-properties fo:break-before="auto" style:column-width="0.873125cm"/>
    </style:style>
    <style:style style:name="co4" style:family="table-column">
      <style:table-column-properties fo:break-before="auto" style:column-width="3.94229166666667cm"/>
    </style:style>
    <style:style style:name="co5" style:family="table-column">
      <style:table-column-properties fo:break-before="auto" style:column-width="9.55145833333333cm"/>
    </style:style>
    <style:style style:name="co6" style:family="table-column">
      <style:table-column-properties fo:break-before="auto" style:column-width="9.26041666666667cm"/>
    </style:style>
    <style:style style:name="co7" style:family="table-column">
      <style:table-column-properties fo:break-before="auto" style:column-width="1.666875cm"/>
    </style:style>
    <style:style style:name="co8" style:family="table-column">
      <style:table-column-properties fo:break-before="auto" style:column-width="0.899583333333333cm"/>
    </style:style>
    <style:style style:name="co9" style:family="table-column">
      <style:table-column-properties fo:break-before="auto" style:column-width="1.349375cm"/>
    </style:style>
    <style:style style:name="co10" style:family="table-column">
      <style:table-column-properties fo:break-before="auto" style:column-width="4.63020833333333cm"/>
    </style:style>
    <style:style style:name="co11" style:family="table-column">
      <style:table-column-properties fo:break-before="auto" style:column-width="8.28145833333333cm"/>
    </style:style>
    <style:style style:name="co12" style:family="table-column">
      <style:table-column-properties fo:break-before="auto" style:column-width="9.07520833333333cm"/>
    </style:style>
    <style:style style:name="co13" style:family="table-column">
      <style:table-column-properties fo:break-before="auto" style:column-width="0.978958333333333cm"/>
    </style:style>
    <style:style style:name="co14" style:family="table-column">
      <style:table-column-properties fo:break-before="auto" style:column-width="1.56104166666667cm"/>
    </style:style>
    <style:style style:name="co15" style:family="table-column">
      <style:table-column-properties fo:break-before="auto" style:column-width="4.524375cm"/>
    </style:style>
    <style:style style:name="co16" style:family="table-column">
      <style:table-column-properties fo:break-before="auto" style:column-width="8.70479166666667cm"/>
    </style:style>
    <style:style style:name="co17" style:family="table-column">
      <style:table-column-properties fo:break-before="auto" style:column-width="8.91645833333333cm"/>
    </style:style>
    <style:style style:name="ro1" style:family="table-row">
      <style:table-row-properties style:row-height="15pt" style:use-optimal-row-height="true" fo:break-before="auto"/>
    </style:style>
    <style:style style:name="ro2" style:family="table-row">
      <style:table-row-properties style:row-height="15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409.6pt" style:use-optimal-row-height="true" fo:break-before="auto"/>
    </style:style>
    <style:style style:name="ro5" style:family="table-row">
      <style:table-row-properties style:row-height="3.75pt" style:use-optimal-row-height="false" fo:break-before="auto"/>
    </style:style>
    <style:style style:name="ro6" style:family="table-row">
      <style:table-row-properties style:row-height="51pt" style:use-optimal-row-height="false" fo:break-before="auto"/>
    </style:style>
    <style:style style:name="ro7" style:family="table-row">
      <style:table-row-properties style:row-height="224pt" style:use-optimal-row-height="true" fo:break-before="auto"/>
    </style:style>
    <style:style style:name="ro8" style:family="table-row">
      <style:table-row-properties style:row-height="97.5pt" style:use-optimal-row-height="false" fo:break-before="auto"/>
    </style:style>
    <style:style style:name="ro9" style:family="table-row">
      <style:table-row-properties style:row-height="147.75pt" style:use-optimal-row-height="false" fo:break-before="auto"/>
    </style:style>
    <style:style style:name="ro10" style:family="table-row">
      <style:table-row-properties style:row-height="238pt" style:use-optimal-row-height="true" fo:break-before="auto"/>
    </style:style>
    <style:style style:name="ro11" style:family="table-row">
      <style:table-row-properties style:row-height="252pt" style:use-optimal-row-height="true" fo:break-before="auto"/>
    </style:style>
    <style:style style:name="ro12" style:family="table-row">
      <style:table-row-properties style:row-height="332pt" style:use-optimal-row-height="true" fo:break-before="auto"/>
    </style:style>
    <style:style style:name="ro13" style:family="table-row">
      <style:table-row-properties style:row-height="371pt" style:use-optimal-row-height="true" fo:break-before="auto"/>
    </style:style>
    <style:style style:name="ro14" style:family="table-row">
      <style:table-row-properties style:row-height="266pt" style:use-optimal-row-height="true" fo:break-before="auto"/>
    </style:style>
    <style:style style:name="ro15" style:family="table-row">
      <style:table-row-properties style:row-height="210pt" style:use-optimal-row-height="true" fo:break-before="auto"/>
    </style:style>
    <style:style style:name="ro16" style:family="table-row">
      <style:table-row-properties style:row-height="129pt" style:use-optimal-row-height="false" fo:break-before="auto"/>
    </style:style>
    <style:style style:name="ro17" style:family="table-row">
      <style:table-row-properties style:row-height="345pt" style:use-optimal-row-height="true" fo:break-before="auto"/>
    </style:style>
    <style:style style:name="ro18" style:family="table-row">
      <style:table-row-properties style:row-height="84pt" style:use-optimal-row-height="true" fo:break-before="auto"/>
    </style:style>
    <style:style style:name="ro19" style:family="table-row">
      <style:table-row-properties style:row-height="31pt" style:use-optimal-row-height="true" fo:break-before="auto"/>
    </style:style>
    <style:style style:name="ro20" style:family="table-row">
      <style:table-row-properties style:row-height="183.75pt" style:use-optimal-row-height="false" fo:break-before="auto"/>
    </style:style>
    <style:style style:name="ro21" style:family="table-row">
      <style:table-row-properties style:row-height="70pt" style:use-optimal-row-height="true" fo:break-before="auto"/>
    </style:style>
    <style:style style:name="ro22" style:family="table-row">
      <style:table-row-properties style:row-height="42pt" style:use-optimal-row-height="true" fo:break-before="auto"/>
    </style:style>
    <style:style style:name="ro23" style:family="table-row">
      <style:table-row-properties style:row-height="84.75pt" style:use-optimal-row-height="false" fo:break-before="auto"/>
    </style:style>
    <style:style style:name="ro24" style:family="table-row">
      <style:table-row-properties style:row-height="126pt" style:use-optimal-row-height="true" fo:break-before="auto"/>
    </style:style>
    <style:style style:name="ro25" style:family="table-row">
      <style:table-row-properties style:row-height="384pt" style:use-optimal-row-height="true" fo:break-before="auto"/>
    </style:style>
    <style:style style:name="ro26" style:family="table-row">
      <style:table-row-properties style:row-height="49.5pt" style:use-optimal-row-height="false" fo:break-before="auto"/>
    </style:style>
    <style:style style:name="ro27" style:family="table-row">
      <style:table-row-properties style:row-height="39.75pt" style:use-optimal-row-height="false" fo:break-before="auto"/>
    </style:style>
    <style:style style:name="ro28" style:family="table-row">
      <style:table-row-properties style:row-height="85.5pt" style:use-optimal-row-height="false" fo:break-before="auto"/>
    </style:style>
    <style:style style:name="ro29" style:family="table-row">
      <style:table-row-properties style:row-height="16pt" style:use-optimal-row-height="true" fo:break-before="auto"/>
    </style:style>
    <style:style style:name="ro30" style:family="table-row">
      <style:table-row-properties style:row-height="168pt" style:use-optimal-row-height="true" fo:break-before="auto"/>
    </style:style>
    <style:style style:name="ro31" style:family="table-row">
      <style:table-row-properties style:row-height="67.5pt" style:use-optimal-row-height="false" fo:break-before="auto"/>
    </style:style>
    <style:style style:name="ro32" style:family="table-row">
      <style:table-row-properties style:row-height="63.75pt" style:use-optimal-row-height="false" fo:break-before="auto"/>
    </style:style>
    <style:style style:name="ro33" style:family="table-row">
      <style:table-row-properties style:row-height="48.75pt" style:use-optimal-row-height="false" fo:break-before="auto"/>
    </style:style>
    <style:style style:name="ro34" style:family="table-row">
      <style:table-row-properties style:row-height="30.75pt" style:use-optimal-row-height="false" fo:break-before="auto"/>
    </style:style>
    <style:style style:name="ro35" style:family="table-row">
      <style:table-row-properties style:row-height="94.5pt" style:use-optimal-row-height="false" fo:break-before="auto"/>
    </style:style>
    <style:style style:name="ro36" style:family="table-row">
      <style:table-row-properties style:row-height="82.5pt" style:use-optimal-row-height="false" fo:break-before="auto"/>
    </style:style>
    <style:style style:name="ro37" style:family="table-row">
      <style:table-row-properties style:row-height="210pt" style:use-optimal-row-height="false" fo:break-before="auto"/>
    </style:style>
    <style:style style:name="ro38" style:family="table-row">
      <style:table-row-properties style:row-height="100.5pt" style:use-optimal-row-height="false" fo:break-before="auto"/>
    </style:style>
    <style:style style:name="ro39" style:family="table-row">
      <style:table-row-properties style:row-height="107.25pt" style:use-optimal-row-height="false" fo:break-before="auto"/>
    </style:style>
    <style:style style:name="ro40" style:family="table-row">
      <style:table-row-properties style:row-height="36pt" style:use-optimal-row-height="false" fo:break-before="auto"/>
    </style:style>
    <style:style style:name="ro41" style:family="table-row">
      <style:table-row-properties style:row-height="59.25pt" style:use-optimal-row-height="false" fo:break-before="auto"/>
    </style:style>
    <style:style style:name="ro42" style:family="table-row">
      <style:table-row-properties style:row-height="60.75pt" style:use-optimal-row-height="false" fo:break-before="auto"/>
    </style:style>
    <style:style style:name="ro43" style:family="table-row">
      <style:table-row-properties style:row-height="36.75pt" style:use-optimal-row-height="false" fo:break-before="auto"/>
    </style:style>
    <style:style style:name="ro44" style:family="table-row">
      <style:table-row-properties style:row-height="68.25pt" style:use-optimal-row-height="false" fo:break-before="auto"/>
    </style:style>
    <style:style style:name="ro45" style:family="table-row">
      <style:table-row-properties style:row-height="69.75pt" style:use-optimal-row-height="false" fo:break-before="auto"/>
    </style:style>
    <style:style style:name="ro46" style:family="table-row">
      <style:table-row-properties style:row-height="111.75pt" style:use-optimal-row-height="false" fo:break-before="auto"/>
    </style:style>
    <style:style style:name="ro47" style:family="table-row">
      <style:table-row-properties style:row-height="58.5pt" style:use-optimal-row-height="false" fo:break-before="auto"/>
    </style:style>
    <style:style style:name="ro48" style:family="table-row">
      <style:table-row-properties style:row-height="114pt" style:use-optimal-row-height="false" fo:break-before="auto"/>
    </style:style>
    <style:style style:name="ro49" style:family="table-row">
      <style:table-row-properties style:row-height="35.25pt" style:use-optimal-row-height="false" fo:break-before="auto"/>
    </style:style>
    <style:style style:name="ro50" style:family="table-row">
      <style:table-row-properties style:row-height="61.5pt" style:use-optimal-row-height="false" fo:break-before="auto"/>
    </style:style>
    <style:style style:name="ro51" style:family="table-row">
      <style:table-row-properties style:row-height="45.75pt" style:use-optimal-row-height="false" fo:break-before="auto"/>
    </style:style>
    <style:style style:name="ro52" style:family="table-row">
      <style:table-row-properties style:row-height="120.75pt" style:use-optimal-row-height="false" fo:break-before="auto"/>
    </style:style>
    <style:style style:name="ro53" style:family="table-row">
      <style:table-row-properties style:row-height="28.5pt" style:use-optimal-row-height="false" fo:break-before="auto"/>
    </style:style>
    <style:style style:name="ro54" style:family="table-row">
      <style:table-row-properties style:row-height="92.25pt" style:use-optimal-row-height="false" fo:break-before="auto"/>
    </style:style>
    <style:style style:name="ro55" style:family="table-row">
      <style:table-row-properties style:row-height="286.5pt" style:use-optimal-row-height="false" fo:break-before="auto"/>
    </style:style>
    <style:style style:name="ro56" style:family="table-row">
      <style:table-row-properties style:row-height="27.75pt" style:use-optimal-row-height="false" fo:break-before="auto"/>
    </style:style>
    <style:style style:name="ro57" style:family="table-row">
      <style:table-row-properties style:row-height="65.25pt" style:use-optimal-row-height="false" fo:break-before="auto"/>
    </style:style>
    <style:style style:name="ro58" style:family="table-row">
      <style:table-row-properties style:row-height="148.5pt" style:use-optimal-row-height="false" fo:break-before="auto"/>
    </style:style>
    <style:style style:name="ro59" style:family="table-row">
      <style:table-row-properties style:row-height="106.5pt" style:use-optimal-row-height="false" fo:break-before="auto"/>
    </style:style>
    <style:style style:name="ro60" style:family="table-row">
      <style:table-row-properties style:row-height="24.75pt" style:use-optimal-row-height="false" fo:break-before="auto"/>
    </style:style>
    <style:style style:name="ro61" style:family="table-row">
      <style:table-row-properties style:row-height="143.25pt" style:use-optimal-row-height="false" fo:break-before="auto"/>
    </style:style>
    <style:style style:name="ro62" style:family="table-row">
      <style:table-row-properties style:row-height="189.75pt" style:use-optimal-row-height="false" fo:break-before="auto"/>
    </style:style>
    <style:style style:name="ro63" style:family="table-row">
      <style:table-row-properties style:row-height="146.25pt" style:use-optimal-row-height="false" fo:break-before="auto"/>
    </style:style>
    <style:style style:name="ro64" style:family="table-row">
      <style:table-row-properties style:row-height="81.75pt" style:use-optimal-row-height="false" fo:break-before="auto"/>
    </style:style>
    <style:style style:name="ro65" style:family="table-row">
      <style:table-row-properties style:row-height="21.75pt" style:use-optimal-row-height="false" fo:break-before="auto"/>
    </style:style>
    <style:style style:name="ro66" style:family="table-row">
      <style:table-row-properties style:row-height="40.5pt" style:use-optimal-row-height="false" fo:break-before="auto"/>
    </style:style>
    <style:style style:name="ro67" style:family="table-row">
      <style:table-row-properties style:row-height="47.25pt" style:use-optimal-row-height="false" fo:break-before="auto"/>
    </style:style>
    <style:style style:name="ro68" style:family="table-row">
      <style:table-row-properties style:row-height="136.5pt" style:use-optimal-row-height="false" fo:break-before="auto"/>
    </style:style>
    <style:style style:name="ro69" style:family="table-row">
      <style:table-row-properties style:row-height="26.25pt" style:use-optimal-row-height="false" fo:break-before="auto"/>
    </style:style>
    <style:style style:name="ro70" style:family="table-row">
      <style:table-row-properties style:row-height="34.5pt" style:use-optimal-row-height="false" fo:break-before="auto"/>
    </style:style>
    <style:style style:name="ro71" style:family="table-row">
      <style:table-row-properties style:row-height="29.25pt" style:use-optimal-row-height="false" fo:break-before="auto"/>
    </style:style>
    <style:style style:name="ro72" style:family="table-row">
      <style:table-row-properties style:row-height="66pt" style:use-optimal-row-height="false" fo:break-before="auto"/>
    </style:style>
    <style:style style:name="ro73" style:family="table-row">
      <style:table-row-properties style:row-height="57pt" style:use-optimal-row-height="false" fo:break-before="auto"/>
    </style:style>
    <style:style style:name="ro74" style:family="table-row">
      <style:table-row-properties style:row-height="119.25pt" style:use-optimal-row-height="false" fo:break-before="auto"/>
    </style:style>
    <style:style style:name="ro75" style:family="table-row">
      <style:table-row-properties style:row-height="25.5pt" style:use-optimal-row-height="false" fo:break-before="auto"/>
    </style:style>
    <style:style style:name="ro76" style:family="table-row">
      <style:table-row-properties style:row-height="20.25pt" style:use-optimal-row-height="false" fo:break-before="auto"/>
    </style:style>
    <style:style style:name="ro77" style:family="table-row">
      <style:table-row-properties style:row-height="196pt" style:use-optimal-row-height="true" fo:break-before="auto"/>
    </style:style>
    <style:style style:name="ro78" style:family="table-row">
      <style:table-row-properties style:row-height="75.75pt" style:use-optimal-row-height="false" fo:break-before="auto"/>
    </style:style>
    <style:style style:name="ro79" style:family="table-row">
      <style:table-row-properties style:row-height="72.75pt" style:use-optimal-row-height="false" fo:break-before="auto"/>
    </style:style>
    <style:style style:name="ro80" style:family="table-row">
      <style:table-row-properties style:row-height="56pt" style:use-optimal-row-height="true" fo:break-before="auto"/>
    </style:style>
    <style:style style:name="ro81" style:family="table-row">
      <style:table-row-properties style:row-height="231pt" style:use-optimal-row-height="false" fo:break-before="auto"/>
    </style:style>
    <style:style style:name="ro82" style:family="table-row">
      <style:table-row-properties style:row-height="140pt" style:use-optimal-row-height="true" fo:break-before="auto"/>
    </style:style>
    <style:style style:name="ro83" style:family="table-row">
      <style:table-row-properties style:row-height="28pt" style:use-optimal-row-height="true" fo:break-before="auto"/>
    </style:style>
    <style:style style:name="ro84" style:family="table-row">
      <style:table-row-properties style:row-height="98pt" style:use-optimal-row-height="true" fo:break-before="auto"/>
    </style:style>
    <style:style style:name="ro85" style:family="table-row">
      <style:table-row-properties style:row-height="280pt" style:use-optimal-row-height="true" fo:break-before="auto"/>
    </style:style>
    <style:style style:name="ro86" style:family="table-row">
      <style:table-row-properties style:row-height="60pt" style:use-optimal-row-height="false" fo:break-before="auto"/>
    </style:style>
    <style:style style:name="ro87" style:family="table-row">
      <style:table-row-properties style:row-height="110.25pt" style:use-optimal-row-height="false" fo:break-before="auto"/>
    </style:style>
    <style:style style:name="ro88" style:family="table-row">
      <style:table-row-properties style:row-height="99pt" style:use-optimal-row-height="false" fo:break-before="auto"/>
    </style:style>
    <style:style style:name="ro89" style:family="table-row">
      <style:table-row-properties style:row-height="176.25pt" style:use-optimal-row-height="false" fo:break-before="auto"/>
    </style:style>
    <style:style style:name="ro90" style:family="table-row">
      <style:table-row-properties style:row-height="74.25pt" style:use-optimal-row-height="false" fo:break-before="auto"/>
    </style:style>
    <style:style style:name="ro91" style:family="table-row">
      <style:table-row-properties style:row-height="126.75pt" style:use-optimal-row-height="false" fo:break-before="auto"/>
    </style:style>
    <style:style style:name="ro92" style:family="table-row">
      <style:table-row-properties style:row-height="154pt" style:use-optimal-row-height="true" fo:break-before="auto"/>
    </style:style>
    <style:style style:name="ro93" style:family="table-row">
      <style:table-row-properties style:row-height="112pt" style:use-optimal-row-height="true" fo:break-before="auto"/>
    </style:style>
    <style:style style:name="ro94" style:family="table-row">
      <style:table-row-properties style:row-height="317.25pt" style:use-optimal-row-height="false" fo:break-before="auto"/>
    </style:style>
    <style:style style:name="ro95" style:family="table-row">
      <style:table-row-properties style:row-height="78.75pt" style:use-optimal-row-height="false" fo:break-before="auto"/>
    </style:style>
    <style:style style:name="ro96" style:family="table-row">
      <style:table-row-properties style:row-height="133.5pt" style:use-optimal-row-height="false" fo:break-before="auto"/>
    </style:style>
    <style:style style:name="ro97" style:family="table-row">
      <style:table-row-properties style:row-height="52.5pt" style:use-optimal-row-height="false" fo:break-before="auto"/>
    </style:style>
    <style:style style:name="ro98" style:family="table-row">
      <style:table-row-properties style:row-height="87.75pt" style:use-optimal-row-height="false" fo:break-before="auto"/>
    </style:style>
    <style:style style:name="ro99" style:family="table-row">
      <style:table-row-properties style:row-height="33.75pt" style:use-optimal-row-height="false" fo:break-before="auto"/>
    </style:style>
    <style:style style:name="ro100" style:family="table-row">
      <style:table-row-properties style:row-height="93.75pt" style:use-optimal-row-height="false" fo:break-before="auto"/>
    </style:style>
    <style:style style:name="ro101" style:family="table-row">
      <style:table-row-properties style:row-height="130.5pt" style:use-optimal-row-height="false" fo:break-before="auto"/>
    </style:style>
    <style:style style:name="ro102" style:family="table-row">
      <style:table-row-properties style:row-height="38.25pt" style:use-optimal-row-height="false" fo:break-before="auto"/>
    </style:style>
    <style:style style:name="ro103" style:family="table-row">
      <style:table-row-properties style:row-height="17.25pt" style:use-optimal-row-height="false" fo:break-before="auto"/>
    </style:style>
    <style:style style:name="ro104" style:family="table-row">
      <style:table-row-properties style:row-height="225.75pt" style:use-optimal-row-height="false" fo:break-before="auto"/>
    </style:style>
    <style:style style:name="ro105" style:family="table-row">
      <style:table-row-properties style:row-height="91.5pt" style:use-optimal-row-height="false" fo:break-before="auto"/>
    </style:style>
    <style:style style:name="ro106" style:family="table-row">
      <style:table-row-properties style:row-height="55.5pt" style:use-optimal-row-height="false" fo:break-before="auto"/>
    </style:style>
    <style:style style:name="ro107" style:family="table-row">
      <style:table-row-properties style:row-height="120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table:tab-color="#00FF0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Please_read" table:style-name="ta1">
        <table:table-column table:style-name="co1" table:default-cell-style-name="ce1"/>
        <table:table-column table:style-name="co2" table:number-columns-repeated="16383" table:default-cell-style-name="ce1"/>
        <table:table-row table:style-name="ro1">
          <table:table-cell office:value-type="string" table:style-name="ce2">
            <text:p>Published : 6th August 2026</text:p>
          </table:table-cell>
          <table:table-cell table:number-columns-repeated="16383"/>
        </table:table-row>
        <table:table-row table:style-name="ro1">
          <table:table-cell table:number-columns-repeated="16384" table:style-name="ce1"/>
        </table:table-row>
        <table:table-row table:style-name="ro1">
          <table:table-cell office:value-type="string" table:style-name="ce1">
            <text:p>Dear Suppliers,</text:p>
          </table:table-cell>
          <table:table-cell table:number-columns-repeated="16383"/>
        </table:table-row>
        <table:table-row table:style-name="ro1">
          <table:table-cell table:number-columns-repeated="16384" table:style-name="ce1"/>
        </table:table-row>
        <table:table-row table:style-name="ro1">
          <table:table-cell office:value-type="string" table:style-name="ce1">
            <text:p>Thank you very much for providing your valuable feedback on the current (RM6265) Framework Schedule 1 Specification, Call -Off Schedule 22 (Hire Terms)and Call-Off<text:s/></text:p>
          </table:table-cell>
          <table:table-cell table:number-columns-repeated="16383"/>
        </table:table-row>
        <table:table-row table:style-name="ro1">
          <table:table-cell office:value-type="string" table:style-name="ce1">
            <text:p>Schedule 24 (Car Share Terms) in order for the GCA Vehicle Hire Team to further develop these documents for the new Vehicle Hire Framework RM6381.<text:s/></text:p>
          </table:table-cell>
          <table:table-cell table:number-columns-repeated="16383"/>
        </table:table-row>
        <table:table-row table:style-name="ro1">
          <table:table-cell office:value-type="string" table:style-name="ce22">
            <text:p><text:a xlink:href="https://www.gca.gov.uk/agreements/RM6265">To view the RM6265 (current) documents please access the following link:<text:s/><text:span text:style-name="T8">https://www.gca.gov.uk/agreements/RM6265</text:span></text:a></text:p>
          </table:table-cell>
          <table:table-cell table:number-columns-repeated="16383"/>
        </table:table-row>
        <table:table-row table:style-name="ro1">
          <table:table-cell table:number-columns-repeated="16384" table:style-name="ce1"/>
        </table:table-row>
        <table:table-row table:style-name="ro1">
          <table:table-cell office:value-type="string" table:style-name="ce1">
            <text:p>We carried out 2 iterations of the feedback to maximise our engagement and all comments and our responses are contained in this document</text:p>
          </table:table-cell>
          <table:table-cell table:number-columns-repeated="16383"/>
        </table:table-row>
        <table:table-row table:style-name="ro1">
          <table:table-cell office:value-type="string" table:style-name="ce1">
            <text:p>There are 3 response tabs: Responses - Specification, Responses - Hire Terms and Responses - Car Share Terms</text:p>
          </table:table-cell>
          <table:table-cell table:number-columns-repeated="16383"/>
        </table:table-row>
        <table:table-row table:style-name="ro1">
          <table:table-cell table:number-columns-repeated="16384" table:style-name="ce1"/>
        </table:table-row>
        <table:table-row table:style-name="ro1">
          <table:table-cell office:value-type="string" table:style-name="ce1">
            <text:p>For your information, in the next iteration of the Vehicle Hire Solutions Framework RM6381 the references for the Hire Terms and Car Share Terms have been changed as below:</text:p>
          </table:table-cell>
          <table:table-cell table:number-columns-repeated="16383"/>
        </table:table-row>
        <table:table-row table:style-name="ro1">
          <table:table-cell office:value-type="string" table:style-name="ce1">
            <text:p>Call - Off Schedule 22 Hire Terms will now be Call-Off Schedule 28 Hire Terms</text:p>
          </table:table-cell>
          <table:table-cell table:number-columns-repeated="16383"/>
        </table:table-row>
        <table:table-row table:style-name="ro1">
          <table:table-cell office:value-type="string" table:style-name="ce1">
            <text:p>Call - Off Schedule 24 Car Share Terms will now be Call-Off Schedule 29 Car Share Terms</text:p>
          </table:table-cell>
          <table:table-cell table:number-columns-repeated="16383"/>
        </table:table-row>
        <table:table-row table:style-name="ro1">
          <table:table-cell table:number-columns-repeated="16384" table:style-name="ce1"/>
        </table:table-row>
        <table:table-row table:style-name="ro1">
          <table:table-cell office:value-type="string" table:style-name="ce73">
            <text:p><text:a xlink:href="https://www.gca.gov.uk/agreements/RM6381">Access the upcoming deals page for RM6381 here</text:a></text:p>
          </table:table-cell>
          <table:table-cell table:number-columns-repeated="16383"/>
        </table:table-row>
        <table:table-row table:style-name="ro1">
          <table:table-cell table:number-columns-repeated="16384" table:style-name="ce1"/>
        </table:table-row>
        <table:table-row table:style-name="ro1">
          <table:table-cell office:value-type="string" table:style-name="ce1">
            <text:p>The ITT will be issued by GCA on 20 August 2026</text:p>
          </table:table-cell>
          <table:table-cell table:number-columns-repeated="16383"/>
        </table:table-row>
        <table:table-row table:style-name="ro1">
          <table:table-cell table:style-name="ce2"/>
          <table:table-cell table:number-columns-repeated="16383"/>
        </table:table-row>
        <table:table-row table:number-rows-repeated="13" table:style-name="ro1">
          <table:table-cell table:number-columns-repeated="16384" table:style-name="ce1"/>
        </table:table-row>
        <table:table-row table:number-rows-repeated="966" table:style-name="ro1">
          <table:table-cell table:number-columns-repeated="16384"/>
        </table:table-row>
        <table:table-row table:number-rows-repeated="1047578" table:style-name="ro2">
          <table:table-cell table:number-columns-repeated="16384"/>
        </table:table-row>
      </table:table>
      <table:table table:name="RESPONSE_-_SPECIFICATION" table:style-name="ta2">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number-columns-repeated="5" table:default-cell-style-name="ce1"/>
        <table:table-column table:style-name="co2" table:number-columns-repeated="16375" table:default-cell-style-name="ce1"/>
        <table:table-row table:style-name="ro3">
          <table:table-cell table:number-columns-repeated="2" table:style-name="ce3"/>
          <table:table-cell table:style-name="ce18"/>
          <table:table-cell table:number-columns-repeated="6" table:style-name="ce3"/>
          <table:table-cell table:number-columns-repeated="16375"/>
        </table:table-row>
        <table:table-row table:style-name="ro3">
          <table:table-cell table:style-name="ce3"/>
          <table:table-cell office:value-type="string" table:style-name="ce24">
            <text:p>RM6381 Vehicle Specification Feedback<text:s text:c="2"/></text:p>
          </table:table-cell>
          <table:table-cell table:style-name="ce25"/>
          <table:table-cell table:style-name="ce27"/>
          <table:table-cell table:number-columns-repeated="5" table:style-name="ce3"/>
          <table:table-cell table:number-columns-repeated="16375"/>
        </table:table-row>
        <table:table-row table:number-rows-repeated="2" table:style-name="ro3">
          <table:table-cell table:number-columns-repeated="2" table:style-name="ce3"/>
          <table:table-cell table:style-name="ce18"/>
          <table:table-cell table:number-columns-repeated="6" table:style-name="ce3"/>
          <table:table-cell table:number-columns-repeated="16375"/>
        </table:table-row>
        <table:table-row table:style-name="ro3">
          <table:table-cell table:style-name="ce3"/>
          <table:table-cell office:value-type="string" table:style-name="ce35">
            <text:p>Specification Section</text:p>
          </table:table-cell>
          <table:table-cell office:value-type="string" table:style-name="ce37">
            <text:p>Comments</text:p>
          </table:table-cell>
          <table:table-cell office:value-type="string" table:style-name="ce40">
            <text:p>GCA Response</text:p>
          </table:table-cell>
          <table:table-cell table:number-columns-repeated="5" table:style-name="ce3"/>
          <table:table-cell table:number-columns-repeated="16375"/>
        </table:table-row>
        <table:table-row table:style-name="ro4">
          <table:table-cell table:style-name="ce3"/>
          <table:table-cell office:value-type="string" table:style-name="ce42">
            <text:p>Vehicle types, duration and Geography</text:p>
          </table:table-cell>
          <table:table-cell office:value-type="string" table:style-name="ce46">
            <text:p><text:span text:style-name="T3">4.1.2 &amp; 5.1.1:<text:s/></text:span>reference solely up to 3.5T. Does not account for BEVs at 4.25T</text:p>
            <text:p/>
            <text:p><text:span text:style-name="T3">4.1.2:<text:s/></text:span>The Supplier may provide under Lot 1: - "Car share networks" - Does this mean that car share will still be on Lot 1? Should this not be applicable to the new car share lot only?<text:span text:style-name="T3"/></text:p>
            <text:p><text:span text:style-name="T3"/></text:p>
            <text:p><text:span text:style-name="T3">4.1.4:<text:s/></text:span><text:s/>Can we suggest that the Framework is broken into regions as well as offering full UK coverage as this will allow for more Suppliers to bid for the business who may not have the geographical coverage but can assist in certain areas of the country. <text:s/>It would also allow those Suppliers to offer more competitive rates without having to depend on subcontractors. <text:s/>For example it could be broken down as Scotland, Northern Ireland, East Midlands, West Midlands, East of England, South of England etc then an option for the whole of the UK with the suppliers submitting two sets of rates - one for the regional business and another for the full UK coverage.</text:p>
            <text:p/>
            <text:p><text:span text:style-name="T3">5.1.1:<text:s/></text:span>Add the following: <text:s/>including mobile medical units, clinical and diagnostic units and mobile research units.</text:p>
            <text:p/>
            <text:p><text:span text:style-name="T3">6.1.1:<text:s/></text:span>Add the following: including mobile medical units and trailers, clinical and diagnostic units and mobile research units.</text:p>
            <text:p/>
            <text:p><text:span text:style-name="T3">A:</text:span><text:s/>With regard to the requirement to include Car Share within Lot 1, can this not be absorbed into lot 4 as we would not be able to support with any car share requirements</text:p>
            <text:p><text:span text:style-name="T3">B:<text:s/></text:span>Concern relating to 4x4 and 17 seater availability within the current market.</text:p>
            <text:p><text:span text:style-name="T3">C:<text:s/></text:span>We can assist with specialist LCVs but this will depend on the required specification.<text:s/></text:p>
            <text:p><text:span text:style-name="T3">D:<text:s/></text:span>We cannot support with response vehicles, A&amp;E ambulances. Dependant of specification a minimal commitment term may apply</text:p>
            <text:p><text:span text:style-name="T3">E:<text:s/></text:span>We will endeavour to support with HGVs.<text:s/></text:p>
            <text:p/>
            <text:p/>
          </table:table-cell>
          <table:table-cell office:value-type="string" table:style-name="ce20">
            <text:p><text:span text:style-name="T6">4.1.2 &amp; 5.1.1:</text:span><text:s/>Agreed and actioned. Lot 1 and 2 now enables up to 4.25T</text:p>
            <text:p/>
            <text:p><text:span text:style-name="T6">4.1.2:<text:s/></text:span>We have removed the standalone lot for Car Share and this will now only be available under Lot 1</text:p>
            <text:p/>
            <text:p><text:span text:style-name="T6">4.1.4:<text:s/></text:span>No desire to establish regional lots as there is no evidence that this would be beneficial. The agreement is enabled for national coverage, however we do accept that suppliers may only provide vehicles into specific regions.</text:p>
            <text:p/>
            <text:p><text:span text:style-name="T6">5.1.1:<text:s/></text:span>Added the example vehicles in the Lotting Structure within the specification</text:p>
            <text:p/>
            <text:p><text:span text:style-name="T6">6.1.1:<text:s/></text:span>Added the example vehicles in the Lotting Structure within the specification</text:p>
            <text:p/>
            <text:p><text:span text:style-name="T6">A:<text:s/></text:span>Car Share is an option within Lot 1 so suppliers are still able to bid for Lot 1 without providing this option.</text:p>
            <text:p/>
            <text:p><text:span text:style-name="T6">B, C &amp; D:<text:s/></text:span>Acknowledgement of the comments but no change required to documents.</text:p>
            <text:p/>
            <text:p><text:span text:style-name="T6">E:<text:s/></text:span>Suppliers will have to decide whether they can fully provide a solution for Lot 3 (HGV's) and bid accordingly (no requirement to bid for all vehicles - the specification states at least one of the following vehicles: HGVs from 7.5T and above, municipal vehicles, waste management vehicles, street scene vehicles, tractor units, trailers, hot boxes, tippers, dropsides, crane-related vehicles, response vehicles, mobile healthcare units, trailers for delivering clinical and research services, Accident and Emergency ambulances, other specialist vehicles and trailers.</text:p>
          </table:table-cell>
          <table:table-cell table:number-columns-repeated="5" table:style-name="ce3"/>
          <table:table-cell table:number-columns-repeated="16375"/>
        </table:table-row>
        <table:table-row table:style-name="ro5">
          <table:table-cell table:style-name="ce3"/>
          <table:table-cell table:style-name="ce51"/>
          <table:table-cell table:style-name="ce52"/>
          <table:table-cell table:style-name="ce53"/>
          <table:table-cell table:number-columns-repeated="5" table:style-name="ce3"/>
          <table:table-cell table:number-columns-repeated="16375"/>
        </table:table-row>
        <table:table-row table:style-name="ro4">
          <table:table-cell table:style-name="ce3"/>
          <table:table-cell office:value-type="string" table:style-name="ce42">
            <text:p>Vehicle Specifications</text:p>
          </table:table-cell>
          <table:table-cell office:value-type="string" table:style-name="ce46">
            <text:p><text:span text:style-name="T3">4.2.1:<text:s/></text:span>Vehicles not supplied with puncture, inflation or spare wheel. 24/7 breakdown service available.</text:p>
            <text:p/>
            <text:p><text:span text:style-name="T3">4.2.3 (was 4.2.2):</text:span><text:s/>will be confirmed by our Supply chain;<text:s/></text:p>
            <text:p/>
            <text:p><text:span text:style-name="T3">4.2.4</text:span><text:s/>"ensure all Vehicles are fit for purpose and meet all national legal requirements for the country in which they are being driven in;" clarity needed on expectations</text:p>
            <text:p/>
            <text:p><text:span text:style-name="T3">4.2.7:<text:s/></text:span>Where EV or PHEV are booked this is achievable on ICE vehicles specifying petrol or diesel isn't possible on STH but may be achievable on long term prebooked rentals.</text:p>
            <text:p/>
            <text:p><text:span text:style-name="T3">4.2.8:</text:span><text:s/>- Indicative makes and models need to be reviewed as still outdated examples or different types of vehicles in one category that would sit in 2 two different categories</text:p>
            <text:p/>
            <text:p><text:span text:style-name="T3">4.2.8 (was 4.2.1):</text:span><text:s/>D. supply all Vehicles with either; a puncture repair or inflation kit or spare wheel or space saver; wheel brace and jack and, where appropriate; an electric charging cable; (as this request is 'desired' if we don't off on the framework documents can we just confirm what we offer?)</text:p>
            <text:p/>
            <text:p><text:span text:style-name="T3">4.2.9:<text:s/></text:span></text:p>
            <text:p>-Concerns relating to the ability to supply child related items such as car seat, this is less applicable for commercial hires.<text:s/></text:p>
            <text:p>-There needs to be expanded additional charges such as; Child seats, Roof boxes, Livery removal, Spare number plates<text:s/></text:p>
            <text:p>-Where requested by the Buyer, provide additional equipment, including but not limited to roof racks or boxes, satellite navigation systems, child seats etc. (There may be restrictions on some vehicles would we just add this in the tender responses).<text:s/></text:p>
            <text:p/>
            <text:p><text:span text:style-name="T3">5.2.5 &amp; 6.2.4</text:span><text:s/>Where a known recall exists prior to hire start</text:p>
            <text:p/>
            <text:p><text:span text:style-name="T3">5.2.7</text:span><text:s/>Where EV or PHEV are booked this is achievable on ICE vehicles specifying petrol or diesel isn't possible on STH but may be achievable on long term prebooked rentals.</text:p>
          </table:table-cell>
          <table:table-cell office:value-type="string" table:style-name="ce55">
            <text:p>4.2.1:<text:s/><text:span text:style-name="T1">Acknowledged that some of the requirements may not be supplied with the vehicle but it is only desirable.<text:s/></text:span></text:p>
            <text:p><text:span text:style-name="T1"/></text:p>
            <text:p>4.2.3 (was 4.2.2):<text:s/><text:span text:style-name="T1">Acknowledged - changed slightly to: "M. ensure Vehicles are compliant with a minimum four star New Car Assessment Programme (NCAP) rating. Where a formal NCAP rating is unavailable, vehicles must meet equivalent documented safety standards"</text:span></text:p>
            <text:p><text:span text:style-name="T1"/></text:p>
            <text:p>4.2.4:<text:s/><text:span text:style-name="T1">Now states "M. ensure all Vehicles meet all legal requirements for the country in which they are being driven in, including but not limited to;</text:span></text:p>
            <text:p><text:span text:style-name="T1">a) valid MOT certificate where applicable;</text:span></text:p>
            <text:p><text:span text:style-name="T1">b) vehicle insurance;</text:span></text:p>
            <text:p><text:span text:style-name="T1">c) vehicle excise duty;</text:span></text:p>
            <text:p><text:span text:style-name="T1">d) legal number plates; and</text:span></text:p>
            <text:p><text:span text:style-name="T1">e) registration with DVLA</text:span></text:p>
            <text:p><text:span text:style-name="T1"/></text:p>
            <text:p>4.2.7:<text:span text:style-name="T1"><text:s/></text:span>(supply Vehicles with the fuel type and transmission option as specified by the Buyer):<text:s/><text:span text:style-name="T1">Acknowledged - no change</text:span></text:p>
            <text:p><text:span text:style-name="T1"/></text:p>
            <text:p>4.2.8:<text:s/><text:span text:style-name="T1">Acknowledged and price schedules for RM6381 will be updated</text:span></text:p>
            <text:p><text:span text:style-name="T1"/></text:p>
            <text:p>4.2.8 (was 4.2.1):<text:span text:style-name="T1"><text:s/>You will be able to confirm which piece of equipment you are able to offer</text:span></text:p>
            <text:p><text:span text:style-name="T1"/></text:p>
            <text:p>4.2.9:<text:s/></text:p>
            <text:p><text:span text:style-name="T1">- Child seats are only a desirable requirement and it is doubtful that they will be requested with commercial vehicles.</text:span></text:p>
            <text:p><text:span text:style-name="T1">- The items listed are examples and it states "not limited to" so other items can be offered where required</text:span></text:p>
            <text:p><text:span text:style-name="T1">- Yes, you can confirm what you can offer as part of your response to the Customer Call-Off</text:span></text:p>
            <text:p><text:span text:style-name="T1"/></text:p>
            <text:p>5.2.5 &amp; 6.2.4:<text:s/><text:span text:style-name="T1">Acknowledged - no further action (The paragraph in the specification now states:<text:s/></text:span>The Supplier shall ensure that no Vehicle subject to a manufacturer's safety recall is provided for Hire. In the event of a recall affecting a Vehicle already in the Buyer's possession, the Supplier shall facilitate a Vehicle changeover at the earliest opportunity.<text:span text:style-name="T1">)</text:span></text:p>
            <text:p><text:span text:style-name="T1"/></text:p>
            <text:p>5.2.7:<text:s/><text:span text:style-name="T1">Acknowledged - no change required</text:span></text:p>
            <text:p><text:span text:style-name="T1"/></text:p>
            <text:p/>
            <text:p/>
            <text:p><text:span text:style-name="T1"/></text:p>
            <text:p><text:span text:style-name="T1"/></text:p>
            <text:p/>
            <text:p/>
          </table:table-cell>
          <table:table-cell table:number-columns-repeated="5" table:style-name="ce3"/>
          <table:table-cell table:number-columns-repeated="16375"/>
        </table:table-row>
        <table:table-row table:style-name="ro5">
          <table:table-cell table:style-name="ce3"/>
          <table:table-cell table:style-name="ce51"/>
          <table:table-cell table:style-name="ce49"/>
          <table:table-cell table:style-name="ce53"/>
          <table:table-cell table:number-columns-repeated="5" table:style-name="ce3"/>
          <table:table-cell table:number-columns-repeated="16375"/>
        </table:table-row>
        <table:table-row table:style-name="ro4">
          <table:table-cell table:style-name="ce3"/>
          <table:table-cell office:value-type="string" table:style-name="ce59">
            <text:p>Booking Arrangements for Hires</text:p>
          </table:table-cell>
          <table:table-cell office:value-type="string" table:style-name="ce46">
            <text:p><text:span text:style-name="T3">4.3.1 &amp; 4.3.4:<text:s/></text:span>No online booking system for LCV's regardless of booking duration<text:s/></text:p>
            <text:p/>
            <text:p><text:span text:style-name="T3">4.3.2 &amp; 5.3.2 :<text:s/></text:span></text:p>
            <text:p>- We can provide our own booking platform, desktop and APP based. If we are to integrate with suppliers booking portal this will need to be discussed further to check if any development, API’s etc are required. Can you share any more detail on these?</text:p>
            <text:p>- Where possible</text:p>
            <text:p><text:span text:style-name="T3"/></text:p>
            <text:p><text:span text:style-name="T3">4.3.2, 4.3.3 &amp; 4.3.4</text:span><text:s/>- self serving preference</text:p>
            <text:p/>
            <text:p><text:span text:style-name="T3">4.3.3:<text:s/></text:span></text:p>
            <text:p>To be reviewed at a call off by call off level;<text:s/></text:p>
            <text:p>This should be FOC<text:s/></text:p>
            <text:p>We don’t provide WCAG. We conduct an annual web accessibility self-assessment and update our Website Accessibility Statement to reflect the findings of that assessment. The last assessment (June 2025) sets out our partial compliance with WCAG 2.2 Level AA standard and we have committed to develop our accessibility roadmap in line with the standard; (similar response to round 1)</text:p>
            <text:p/>
            <text:p><text:span text:style-name="T3">4.3.4:<text:s/></text:span>to be explored further<text:s/></text:p>
            <text:p/>
            <text:p><text:span text:style-name="T3">4.3.4, 5.3.3, 6.3.3, 7.3.3 &amp; 8.3.3:<text:s/></text:span></text:p>
            <text:p>WCAG 2.1AA cannot be provided by our Tech for now</text:p>
            <text:p>Some tenders ask for this as a standard requirement however it’s marked as “D” in the this spec. doc.</text:p>
            <text:p/>
            <text:p><text:span text:style-name="T3">4.3.5:<text:s/></text:span>As per first point in this section - CCS need to make it clearer if these are negotiable as buyers can technically request what they like but suppliers are signing up to minimum terms and then being expected to provide extra at no additional cost. Not every single possibility can be factored into pricing as suppliers would never be competitive.</text:p>
            <text:p/>
            <text:p><text:span text:style-name="T3">6.3.3:</text:span><text:s/>is not provided by Tech;<text:s/></text:p>
            <text:p/>
            <text:p><text:span text:style-name="T3">A:<text:s/></text:span>We currently do not have an online booking platform, therefore all bookings will need to be via email or phone call</text:p>
          </table:table-cell>
          <table:table-cell office:value-type="string" table:style-name="ce63">
            <text:p>4.3.1 &amp; 4.3.4:<text:s/><text:span text:style-name="T1">Acknowledged. We have changed the paragraph to state "The Supplier shall offer at least one of the following booking options to the Buyer to book a Hire for all Vehicles:</text:span></text:p>
            <text:p><text:span text:style-name="T1">digital solution such as an online booking system and mobile app;</text:span></text:p>
            <text:p><text:span text:style-name="T1">telephone; or</text:span></text:p>
            <text:p><text:span text:style-name="T1">Email.</text:span></text:p>
            <text:p><text:span text:style-name="T1"/></text:p>
            <text:p>4.3.2, 4.3.3 &amp; 4.3.4: (<text:span text:style-name="T1">See comment above)</text:span></text:p>
            <text:p><text:span text:style-name="T1"/></text:p>
            <text:p>4.3.3:<text:s/><text:span text:style-name="T1">(The paragraph numbers (4.3.3 and 4.3.4) <text:s/>in the specification were repeated. The paragraphs that the comments around using the Buyer's online booking system and WCAG should have been 4.3.5 and 4.3.6 in RM6265).<text:s/></text:span></text:p>
            <text:p><text:span text:style-name="T1"/></text:p>
            <text:p><text:span text:style-name="T1">- With regard to using the Buyer's online booking system please see response to<text:s/></text:span>5.3.2<text:span text:style-name="T1"><text:s/>below.</text:span></text:p>
            <text:p><text:span text:style-name="T1"/></text:p>
            <text:p><text:span text:style-name="T1">- With regard to WCAG we have now changed that paragraph to the following mandatory requirement:<text:s/></text:span>"Where providing an online booking system, the Supplier shall ensure it complies with a relevant accessibility standard."</text:p>
            <text:p/>
            <text:p>4.3.4, 5.3.3, 6.3.3, 7.3.3 &amp; 8.3.3:<text:s/><text:span text:style-name="T1">See comment above regarding WCAG</text:span></text:p>
            <text:p><text:span text:style-name="T1"/></text:p>
            <text:p>4.3.5:<text:s/><text:span text:style-name="T1">(This should have been 4.3.7 in the RM6265 specification). The terms within the Framework apply, however customers can propose Supplementary terms which need to be agreed by both Parties. We will include further detail as part of the Buyer Guide</text:span></text:p>
            <text:p><text:span text:style-name="T1"/></text:p>
            <text:p>5.3.2:<text:s/><text:span text:style-name="T1">This only applies if the Supplier is asked to use the Buyer's system and therefore any development will be agreed as part of the Call-Off agreement. This has been changed to the following desirable requirement:<text:s/></text:span>"Where requested by the Buyer, the Supplier shall interface with the Buyer’s or a third party’s online booking system to enable the booking of hires."<text:s text:c="2"/></text:p>
            <text:p/>
            <text:p>6.3.3:<text:s/><text:span text:style-name="T1">As per the response above regarding WCAG</text:span></text:p>
            <text:p><text:span text:style-name="T1"/></text:p>
            <text:p>A:<text:s/><text:span text:style-name="T1">Acknowledged, please see response to<text:s/></text:span>4.3.1 &amp; 4.3.4<text:s/><text:span text:style-name="T1">above</text:span></text:p>
            <text:p><text:span text:style-name="T1"/></text:p>
            <text:p><text:span text:style-name="T1"/></text:p>
            <text:p><text:span text:style-name="T1"/></text:p>
            <text:p><text:span text:style-name="T1"/></text:p>
            <text:p><text:span text:style-name="T1"/></text:p>
            <text:p/>
            <text:p/>
          </table:table-cell>
          <table:table-cell table:number-columns-repeated="5" table:style-name="ce3"/>
          <table:table-cell table:number-columns-repeated="16375"/>
        </table:table-row>
        <table:table-row table:style-name="ro5">
          <table:table-cell table:style-name="ce3"/>
          <table:table-cell table:style-name="ce51"/>
          <table:table-cell table:style-name="ce65"/>
          <table:table-cell table:style-name="ce66"/>
          <table:table-cell table:number-columns-repeated="5" table:style-name="ce3"/>
          <table:table-cell table:number-columns-repeated="16375"/>
        </table:table-row>
        <table:table-row table:style-name="ro6">
          <table:table-cell table:style-name="ce3"/>
          <table:table-cell office:value-type="string" table:style-name="ce59">
            <text:p>Delivery and Collection</text:p>
          </table:table-cell>
          <table:table-cell office:value-type="string" table:style-name="ce46">
            <text:p><text:span text:style-name="T3">A:</text:span><text:s/>Additional costs will apply for out of hours services, which will be outlined within your ancillary charges</text:p>
          </table:table-cell>
          <table:table-cell office:value-type="string" table:style-name="ce69">
            <text:p><text:span text:style-name="T6">A:<text:s/></text:span>Acknowledged. You are able to price for additional charges within the Price Schedule for RM6381</text:p>
          </table:table-cell>
          <table:table-cell table:number-columns-repeated="5" table:style-name="ce3"/>
          <table:table-cell table:number-columns-repeated="16375"/>
        </table:table-row>
        <table:table-row table:style-name="ro5">
          <table:table-cell table:style-name="ce3"/>
          <table:table-cell table:style-name="ce71"/>
          <table:table-cell table:style-name="ce72"/>
          <table:table-cell table:style-name="ce66"/>
          <table:table-cell table:number-columns-repeated="5" table:style-name="ce3"/>
          <table:table-cell table:number-columns-repeated="16375"/>
        </table:table-row>
        <table:table-row table:style-name="ro7">
          <table:table-cell table:style-name="ce3"/>
          <table:table-cell office:value-type="string" table:style-name="ce59">
            <text:p>Fines and Penalties</text:p>
          </table:table-cell>
          <table:table-cell office:value-type="string" table:style-name="ce74">
            <text:p><text:span text:style-name="T3">4.5.1, 5.5.1, 6.5.1 &amp; 7.5.1:<text:s/></text:span></text:p>
            <text:p>with certain fines, once they are paid they cannot be appealed by the buyer. Certain buyers prefer the supplier to transfer liability to them so that they can contest the fine.<text:s/></text:p>
            <text:p>(Consider splitting this into 2 parts for clarity for the buyer over the fines administration process. I.e. the buyer can either choose for the supplier to pay and recharge, or they can request a liability transfer where appropriate)</text:p>
            <text:p/>
            <text:p><text:span text:style-name="T3">4.5.1:</text:span><text:s/>There are no timeframes imposed via CCS therefore buyers should not be allowed to request mandatory timeframes? Surely the only "M" element of this is what is contained in the clause ie suppliers will either pay or refer? Please can this link to COS 22 - suggested changes to 16.<text:s/></text:p>
          </table:table-cell>
          <table:table-cell office:value-type="string" table:style-name="ce69">
            <text:p><text:span text:style-name="T6">4.5.1, 5.5.1, 6.5.1 &amp; 7.5.1:<text:s/></text:span>This has been split into 2 parts and now reads as follows:</text:p>
            <text:p><text:s/></text:p>
            <text:p><text:span text:style-name="T6">M.</text:span><text:s/>The Supplier shall either pay fines and penalties on behalf of the Buyer and request repayment for such costs or pass the information to the Buyer within 5 working days of receipt from the relevant authorities to enable them to process the fines and penalties.</text:p>
            <text:p/>
            <text:p><text:span text:style-name="T6">M.</text:span><text:s/>Where the Supplier has paid the fine or penalty on behalf of the Buyer and the Buyer successfully challenges it, the Supplier shall reimburse the Buyer in full for all related amounts previously paid. Such reimbursement shall be issued promptly upon the Supplier receiving notification and confirmation of the successful challenge.</text:p>
            <text:p/>
            <text:p><text:span text:style-name="T6">4.5.1:<text:s/></text:span>As above, we have now inserted a timeframe for passing on the fine. This ties in with the clause within the Hire Terms.</text:p>
          </table:table-cell>
          <table:table-cell table:number-columns-repeated="5" table:style-name="ce3"/>
          <table:table-cell table:number-columns-repeated="16375"/>
        </table:table-row>
        <table:table-row table:style-name="ro5">
          <table:table-cell table:style-name="ce3"/>
          <table:table-cell table:style-name="ce71"/>
          <table:table-cell table:style-name="ce78"/>
          <table:table-cell table:style-name="ce79"/>
          <table:table-cell table:number-columns-repeated="5" table:style-name="ce3"/>
          <table:table-cell table:number-columns-repeated="16375"/>
        </table:table-row>
        <table:table-row table:style-name="ro8">
          <table:table-cell table:style-name="ce3"/>
          <table:table-cell office:value-type="string" table:style-name="ce59">
            <text:p>Breakdown, Roadside Assistance and Damage</text:p>
          </table:table-cell>
          <table:table-cell office:value-type="string" table:style-name="ce46">
            <text:p><text:span text:style-name="T3">4.6.1:<text:s/></text:span>The Supplier shall provide breakdown and roadside assistance in relation to Hired Vehicles 24 hours a day 365 days per year (366 days in a leap year) at no additional cost to the Buyer</text:p>
            <text:p/>
            <text:p>(all cars will have breakdown cover but some charges may be chargeable for the call out plus the damage such as recovery due to accident, call out for tyre damage repair and fuel contamination- mechanical breakdown not chargeable)</text:p>
          </table:table-cell>
          <table:table-cell office:value-type="string" table:style-name="ce63">
            <text:p>4.6.1:<text:s/><text:span text:style-name="T1">This paragraph refers to the service provision at no additional cost. We are fully aware that there may be additional charges depending upon damage etc. which will be dealt with via the damage process.</text:span></text:p>
          </table:table-cell>
          <table:table-cell table:number-columns-repeated="5" table:style-name="ce3"/>
          <table:table-cell table:number-columns-repeated="16375"/>
        </table:table-row>
        <table:table-row table:style-name="ro5">
          <table:table-cell table:style-name="ce3"/>
          <table:table-cell table:style-name="ce71"/>
          <table:table-cell table:style-name="ce81"/>
          <table:table-cell table:style-name="ce66"/>
          <table:table-cell table:number-columns-repeated="5" table:style-name="ce3"/>
          <table:table-cell table:number-columns-repeated="16375"/>
        </table:table-row>
        <table:table-row table:style-name="ro9">
          <table:table-cell table:style-name="ce3"/>
          <table:table-cell office:value-type="string" table:style-name="ce59">
            <text:p>Maintenance </text:p>
          </table:table-cell>
          <table:table-cell office:value-type="string" table:style-name="ce46">
            <text:p><text:span text:style-name="T3">4.7.1, 5.7.1 &amp; 6.7.1:</text:span><text:s/>Non driver at fault repairs. If the driver neglectfully uses the vehicle which leads to a repair or write off this is chargeable via the damage process.<text:s/></text:p>
            <text:p><text:span text:style-name="T3">5.7.4:</text:span><text:s/>Once the vehicle is on hire the operator is responsible for PMI service inspections and the supplier will assist in facilitation</text:p>
            <text:p><text:span text:style-name="T3">6.7.2:</text:span><text:s/>Operator Licence holders responsibility with support / reminders and a system to provide visibility;</text:p>
            <text:p><text:span text:style-name="T3">6.7.3:</text:span><text:s/>Once the vehicle is on hire the operator is responsible for PMI service inspections and the supplier will assist in facilitation.</text:p>
          </table:table-cell>
          <table:table-cell office:value-type="string" table:style-name="ce69">
            <text:p><text:span text:style-name="T6">4.7.1, 5.7.1 &amp; 6.7.1</text:span>: Acknowledged and no change to the specification. Refer to Clause 19 in the Hire Terms Schedule</text:p>
            <text:p/>
            <text:p><text:span text:style-name="T6">5.7.4 &amp; 6.7.2 &amp; 6.7.3:<text:s/></text:span>We have added the following paragraph to the specification:<text:s/></text:p>
            <text:p><text:span text:style-name="T6">D.</text:span><text:s/>Where the Vehicle is subject to a vehicle operator’s licence, the Buyer shall comply with its applicable obligations for Hires, including all relevant service inspections, with the support of the Supplier<text:s/></text:p>
            <text:p><text:span text:style-name="T6"/></text:p>
            <text:p><text:span text:style-name="T6"/></text:p>
            <text:p><text:span text:style-name="T6"/></text:p>
            <text:p/>
          </table:table-cell>
          <table:table-cell table:number-columns-repeated="5" table:style-name="ce3"/>
          <table:table-cell table:number-columns-repeated="16375"/>
        </table:table-row>
        <table:table-row table:style-name="ro5">
          <table:table-cell table:style-name="ce3"/>
          <table:table-cell table:style-name="ce71"/>
          <table:table-cell table:style-name="ce81"/>
          <table:table-cell table:style-name="ce66"/>
          <table:table-cell table:number-columns-repeated="5" table:style-name="ce3"/>
          <table:table-cell table:number-columns-repeated="16375"/>
        </table:table-row>
        <table:table-row table:style-name="ro4">
          <table:table-cell table:style-name="ce3"/>
          <table:table-cell office:value-type="string" table:style-name="ce59">
            <text:p>Vehicle Insurance</text:p>
          </table:table-cell>
          <table:table-cell office:value-type="string" table:style-name="ce46">
            <text:p><text:span text:style-name="T3">4.8:<text:s/></text:span></text:p>
            <text:p>- Vehicle Insurance - the Buyer relies on Crown Indemnity - clarification needed</text:p>
            <text:p>- We do not supply Insurance.</text:p>
            <text:p>- We operate a customer own insurance model, whereby the end user / hiring entity needs to have their own full comprehensive vehicle insurance policy;</text:p>
            <text:p>- Can I check if the customer has requested CDW how would the driving license be validated - would the Buyer provide an indemnity to state they have validated all drivers?</text:p>
            <text:p>- CDW (suppliers insurance) only available on standard cars and vans. HGV’s, Plant and some specialist vehicle groups require COI</text:p>
            <text:p/>
            <text:p><text:span text:style-name="T3">4.8.1, 5.8.1 and 6.8.1:<text:s/></text:span></text:p>
            <text:p>We operate on a customers' own insurance (COI) basis, this means the hiring entity (Buyer) must always provide a copy of relevant cover prior to the vehicle being placed on hire.</text:p>
            <text:p/>
            <text:p><text:span text:style-name="T3">4.8.1:<text:s/></text:span></text:p>
            <text:p>Crown Indemnity - Is there more guidance on this as a lot of Buyers are not aware of Crown Indemnity or how / when it can be used.</text:p>
            <text:p/>
            <text:p><text:span text:style-name="T3">4.12.4:</text:span><text:s/>updating the motor insurance database on behalf of the Buyer: we are unable to do this on behalf of a Buyer so would question why this would be required.</text:p>
            <text:p/>
            <text:p/>
          </table:table-cell>
          <table:table-cell office:value-type="string" table:style-name="ce69">
            <text:p><text:span text:style-name="T6">4.8:</text:span></text:p>
            <text:p>- Crown Indemnity is undertaken by some central government departments where they don't buy commercial car insurance for its fleets (e.g. police cars, military vehicles, or official ministerial fleets). Instead, the Crown assumes all financial risk. If a government vehicle causes an accident, the state pays for any third-party damage or injuries directly out of public funds.</text:p>
            <text:p/>
            <text:p>-<text:s/><text:span text:style-name="T6">Insurance:<text:s/></text:span>See<text:s/><text:span text:style-name="T6">4.8.1<text:s/></text:span>below</text:p>
            <text:p/>
            <text:p>- Suppliers will need to agree with the customer as part of their Call-Off contract as to how driver licences will be checked</text:p>
            <text:p/>
            <text:p>- The specification states that insurance is covered by at least one of the following options: provided by the supplier, by the buyer and Crown Indemnity. For HGV's please inform the buyer that you require COI as part of their Call-Off contract</text:p>
            <text:p/>
            <text:p><text:span text:style-name="T6">4.8.1, 5.8.1 &amp; 6.8.1:<text:s/></text:span>This covers insurance by all possibilities so where suppliers <text:s/>don't provide insurance they will have to make the customer aware so they can take out an insurance policy.</text:p>
            <text:p/>
            <text:p><text:span text:style-name="T6">4.8.1:<text:s/></text:span>See explanation above in 4.8</text:p>
            <text:p/>
            <text:p><text:span text:style-name="T6">4.12.4:<text:s/></text:span>This is a desirable requirement so if you don't undertake this then please inform the buyer if requested. The clause now states:<text:s/></text:p>
            <text:p><text:span text:style-name="T6">D.</text:span><text:s/>The Supplier shall provide Hire management services which include but are not limited to:</text:p>
            <text:p>Management of fleet list of hired Vehicles: and</text:p>
            <text:p>Updating the motor insurance database on behalf of the Buyer, or provide the appropriate data to the Buyer to manage this themselves.</text:p>
            <text:p/>
          </table:table-cell>
          <table:table-cell table:number-columns-repeated="5" table:style-name="ce3"/>
          <table:table-cell table:number-columns-repeated="16375"/>
        </table:table-row>
        <table:table-row table:style-name="ro5">
          <table:table-cell table:style-name="ce3"/>
          <table:table-cell table:style-name="ce71"/>
          <table:table-cell table:style-name="ce81"/>
          <table:table-cell table:style-name="ce66"/>
          <table:table-cell table:number-columns-repeated="5" table:style-name="ce3"/>
          <table:table-cell table:number-columns-repeated="16375"/>
        </table:table-row>
        <table:table-row table:style-name="ro10">
          <table:table-cell table:style-name="ce3"/>
          <table:table-cell office:value-type="string" table:style-name="ce59">
            <text:p>Payment and Invoicing</text:p>
          </table:table-cell>
          <table:table-cell office:value-type="string" table:style-name="ce84">
            <text:p><text:span text:style-name="T6">4.9:</text:span><text:s/>Payment and Invoicing - late payment discussions<text:s/></text:p>
            <text:p/>
            <text:p><text:span text:style-name="T6">5.8.1:</text:span><text:s/>Suppliers insurance on HGV isn't possible</text:p>
            <text:p/>
            <text:p><text:span text:style-name="T6">A:<text:s/></text:span>Associated payment terms are reviewed upon account application, for reference our preferred payment method is direct debit</text:p>
          </table:table-cell>
          <table:table-cell office:value-type="string" table:style-name="ce63">
            <text:p>4.9:<text:s/><text:span text:style-name="T1">Please refer to clause<text:s/></text:span>4 (Pricing and Payments)<text:span text:style-name="T1"><text:s/>in the General Terms of RM6381.<text:s/></text:span>Clause 4.4 states:<text:s/><text:span text:style-name="T1">The Buyer must pay the Supplier the Charges: before the end of the period of thirty (30) days beginning with: the day on which an invoice is received by the Buyer in respect of the sum; or if later, by the date on which the payment falls due in accordance with the invoice, subject to the invoice being verified by the Buyer as valid and undisputed.</text:span></text:p>
            <text:p><text:span text:style-name="T1"/></text:p>
            <text:p>5.8.1:<text:s/><text:span text:style-name="T1">Acknowledged. Please inform the customer as part of their Call-Off contract that they will need to take out their own insurance for HGV's.</text:span></text:p>
            <text:p><text:span text:style-name="T1"/></text:p>
            <text:p>A:<text:s/><text:span text:style-name="T1">Acknowledged, you will need to agree this with the customer as part of their Call-Off contract</text:span></text:p>
            <text:p><text:span text:style-name="T1"/></text:p>
            <text:p><text:span text:style-name="T1"/></text:p>
            <text:p/>
          </table:table-cell>
          <table:table-cell table:number-columns-repeated="5" table:style-name="ce3"/>
          <table:table-cell table:number-columns-repeated="16375"/>
        </table:table-row>
        <table:table-row table:style-name="ro5">
          <table:table-cell table:style-name="ce3"/>
          <table:table-cell table:style-name="ce71"/>
          <table:table-cell table:style-name="ce81"/>
          <table:table-cell table:style-name="ce66"/>
          <table:table-cell table:number-columns-repeated="5" table:style-name="ce3"/>
          <table:table-cell table:number-columns-repeated="16375"/>
        </table:table-row>
        <table:table-row table:style-name="ro3">
          <table:table-cell table:style-name="ce3"/>
          <table:table-cell office:value-type="string" table:style-name="ce59">
            <text:p>Reporting</text:p>
          </table:table-cell>
          <table:table-cell office:value-type="string" table:style-name="ce41">
            <text:p>No Comments received</text:p>
          </table:table-cell>
          <table:table-cell office:value-type="string" table:style-name="ce43">
            <text:p>No Comments received</text:p>
          </table:table-cell>
          <table:table-cell table:number-columns-repeated="5" table:style-name="ce3"/>
          <table:table-cell table:number-columns-repeated="16375"/>
        </table:table-row>
        <table:table-row table:style-name="ro5">
          <table:table-cell table:style-name="ce3"/>
          <table:table-cell table:style-name="ce71"/>
          <table:table-cell table:style-name="ce87"/>
          <table:table-cell table:style-name="ce66"/>
          <table:table-cell table:number-columns-repeated="5" table:style-name="ce3"/>
          <table:table-cell table:number-columns-repeated="16375"/>
        </table:table-row>
        <table:table-row table:style-name="ro11">
          <table:table-cell table:style-name="ce3"/>
          <table:table-cell office:value-type="string" table:style-name="ce59">
            <text:p>Other CCS Fleet Framework Contracts</text:p>
          </table:table-cell>
          <table:table-cell office:value-type="string" table:style-name="ce46">
            <text:p><text:span text:style-name="T3">4.11.1:</text:span><text:s/></text:p>
            <text:p>- Should be seen and agreed by us;</text:p>
            <text:p/>
            <text:p>- Is it mandatory that suppliers on RM6268 use rental suppliers from the CCS framework to provide Daily/Flexible rental? Do suppliers have the right to refuse? This could be an issue regarding supplying to competitors?<text:s/></text:p>
            <text:p/>
            <text:p><text:span text:style-name="T3">4.11.1, 5.11 &amp; 6.11:</text:span><text:s/></text:p>
            <text:p>Should be confirmed. Currently we do not offer salary sacrifice; (same response as provided in round 1</text:p>
            <text:p/>
            <text:p><text:span text:style-name="T3">5.11.1:<text:s/></text:span>As per 4.11.1 Should be seen and agreed by us;</text:p>
            <text:p/>
            <text:p><text:span text:style-name="T3">6.11.1:</text:span><text:s/>We do not offer salary sacrifice</text:p>
            <text:p/>
            <text:p><text:span text:style-name="T3">A:<text:s/></text:span>We provide multiple mobility solutions to our customers, including but not limited to Fleet Management, Telematics and Accident Management</text:p>
          </table:table-cell>
          <table:table-cell office:value-type="string" table:style-name="ce69">
            <text:p><text:span text:style-name="T6">All:<text:s/></text:span>This paragraph referred to enabling the Lease suppliers on the GCA Lease Framework to be able to use the RM6265 Framework to hire a vehicle where required when public sector Buyer's lease vehicles are off the road.</text:p>
            <text:p/>
            <text:p>This has been changed now to read:<text:s/></text:p>
            <text:p/>
            <text:p><text:span text:style-name="T6">Fleet Management Providers</text:span></text:p>
            <text:p/>
            <text:p>M. Where requested, the Supplier shall enable the Buyer’s third-party fleet management provider to administer the Buyer’s Call-Off Contract for Hires.</text:p>
            <text:p/>
            <text:p>The reason for this is that there are customers who have fleet management suppliers managing their fleets, including undertaking orders for vehicle hire. Therefore this paragraph now makes it clear that the Fleet Managers can administer the customers' call-off contracts.</text:p>
            <text:p/>
          </table:table-cell>
          <table:table-cell table:number-columns-repeated="5" table:style-name="ce3"/>
          <table:table-cell table:number-columns-repeated="16375"/>
        </table:table-row>
        <table:table-row table:style-name="ro5">
          <table:table-cell table:style-name="ce3"/>
          <table:table-cell table:style-name="ce92"/>
          <table:table-cell table:style-name="ce81"/>
          <table:table-cell table:style-name="ce66"/>
          <table:table-cell table:number-columns-repeated="5" table:style-name="ce3"/>
          <table:table-cell table:number-columns-repeated="16375"/>
        </table:table-row>
        <table:table-row table:style-name="ro12">
          <table:table-cell table:style-name="ce3"/>
          <table:table-cell office:value-type="string" table:style-name="ce93">
            <text:p>Supplier Advice</text:p>
          </table:table-cell>
          <table:table-cell office:value-type="string" table:style-name="ce20">
            <text:p><text:span text:style-name="T6">4.12</text:span><text:s text:c="2"/>Supplier Advice - further clarity needed</text:p>
            <text:p/>
            <text:p><text:span text:style-name="T6">4.12.4<text:s/></text:span><text:s/></text:p>
            <text:p>- updating the motor insurance database on behalf of the Buyer - not offered</text:p>
            <text:p/>
            <text:p>- updating the motor insurance database on behalf of the Buyer <text:s/>- For &gt; 14 day hires the customer must update the MID and put their details on there. Suppliers can't/don't do that below 14 days its already set up as their fleet.</text:p>
            <text:p><text:s/></text:p>
            <text:p>- This isn't a service we currently offer. Commercial Exec decision to determine if it’s something we could/would want to look at.</text:p>
            <text:p/>
            <text:p><text:span text:style-name="T6">4.12.4, 5.12.4 and 6.12.4:<text:s/></text:span>We do not manage MID database on behalf of customers' but we do have line of sight of vehicles which are/ aren't insured</text:p>
            <text:p/>
            <text:p><text:span text:style-name="T6">5.12.4 &amp; 6.12.4:</text:span><text:s/>updating the motor insurance database on behalf of the Buyer as per 4.12.4</text:p>
            <text:p/>
            <text:p/>
            <text:p/>
            <text:p/>
          </table:table-cell>
          <table:table-cell office:value-type="string" table:style-name="ce63">
            <text:p>4.12:<text:s/><text:span text:style-name="T1">This section has now been removed</text:span></text:p>
            <text:p><text:span text:style-name="T1"/></text:p>
            <text:p>4.12.4, 5.12.4 and 6.12.4:<text:s/><text:span text:style-name="T1">This is now 3.7.2 and is a desirable, not mandatory requirement. Therefore if not offered then please inform the customer at call-off</text:span></text:p>
            <text:p><text:span text:style-name="T1"/></text:p>
            <text:p/>
          </table:table-cell>
          <table:table-cell table:number-columns-repeated="5" table:style-name="ce3"/>
          <table:table-cell table:number-columns-repeated="16375"/>
        </table:table-row>
        <table:table-row table:style-name="ro5">
          <table:table-cell table:style-name="ce3"/>
          <table:table-cell table:style-name="ce92"/>
          <table:table-cell table:style-name="ce49"/>
          <table:table-cell table:style-name="ce66"/>
          <table:table-cell table:number-columns-repeated="5" table:style-name="ce3"/>
          <table:table-cell table:number-columns-repeated="16375"/>
        </table:table-row>
        <table:table-row table:style-name="ro13">
          <table:table-cell table:style-name="ce3"/>
          <table:table-cell office:value-type="string" table:style-name="ce93">
            <text:p>International Hire</text:p>
          </table:table-cell>
          <table:table-cell office:value-type="string" table:style-name="ce20">
            <text:p><text:span text:style-name="T6">4.13</text:span><text:s/></text:p>
            <text:p>- Subject to availability</text:p>
            <text:p><text:s/></text:p>
            <text:p>- We currently operate in the UK, Ireland and Spain</text:p>
            <text:p/>
            <text:p>- Booking channel and payment</text:p>
            <text:p/>
            <text:p>- Can I check would there be separate T&amp;Cs for these hires and the drivers would adhere to the suppliers and not what's agreed with UK contract? Damage, fines etc would all be managed differently)</text:p>
            <text:p/>
            <text:p>- Can I check would these be managed by the travel agent and payment through e-vouchers or customers own credit card?</text:p>
          </table:table-cell>
          <table:table-cell office:value-type="string" table:style-name="ce63">
            <text:p>4.13:<text:s/><text:span text:style-name="T1">International Hire is an optional provision under Lot 1 and we are aware that all suppliers are not able to provide this service.</text:span></text:p>
            <text:p><text:span text:style-name="T1"/></text:p>
            <text:p><text:span text:style-name="T1">Whilst the Framework terms will apply to the actual service provision of International Hire through the UK supplier, we fully accept that the overseas supplier's rental terms will apply to the actual rental of the vehicle.<text:s/></text:span></text:p>
            <text:p><text:span text:style-name="T1"/></text:p>
            <text:p><text:span text:style-name="T1">Additional paragraphs have been added in the specification for those suppliers able to provide international rental, including the following:<text:s/></text:span></text:p>
            <text:p><text:span text:style-name="T1"/></text:p>
            <text:p><text:span text:style-name="T10">Where the Buyer hires a vehicle overseas and the Supplier is unable to apply the usual Call-Off Contract terms, the Supplier shall communicate this to the Buyer and identify which of its subsidiaries, franchisees or other subcontractors will be responsible for the hire.</text:span></text:p>
            <text:p><text:span text:style-name="T10"/></text:p>
            <text:p><text:span text:style-name="T10">Where an overseas hire is not covered by the Call-Off Contract terms, the Supplier shall provide the following details to the Buyer:</text:span></text:p>
            <text:p><text:span text:style-name="T10">Any changes to the Charges detailed in the Call-Off Contract; and</text:span></text:p>
            <text:p><text:span text:style-name="T10">Any significant contractual changes applicable to the Hire.</text:span><text:span text:style-name="T1"/></text:p>
            <text:p><text:span text:style-name="T1"/></text:p>
            <text:p><text:span text:style-name="T1">The service would be established and managed via the RM6381 Framework Supplier, not a travel agent. Payment mechanisms would be agreed at Call-Off with the Buyer.<text:s/></text:span></text:p>
            <text:p/>
            <text:p/>
            <text:p/>
          </table:table-cell>
          <table:table-cell table:number-columns-repeated="5" table:style-name="ce3"/>
          <table:table-cell table:number-columns-repeated="16375"/>
        </table:table-row>
        <table:table-row table:style-name="ro5">
          <table:table-cell table:style-name="ce3"/>
          <table:table-cell table:style-name="ce92"/>
          <table:table-cell table:style-name="ce57"/>
          <table:table-cell table:style-name="ce66"/>
          <table:table-cell table:number-columns-repeated="5" table:style-name="ce3"/>
          <table:table-cell table:number-columns-repeated="16375"/>
        </table:table-row>
        <table:table-row table:style-name="ro4">
          <table:table-cell table:style-name="ce3"/>
          <table:table-cell office:value-type="string" table:style-name="ce93">
            <text:p>Car Share</text:p>
          </table:table-cell>
          <table:table-cell office:value-type="string" table:style-name="ce20">
            <text:p><text:span text:style-name="T6">4.14:<text:s/></text:span></text:p>
            <text:p>- We do not provide car share, and understood this to be a separate lot.</text:p>
            <text:p><text:s text:c="2"/></text:p>
            <text:p>- Why is Car Share being added in to Lot 1 when there is a separate Lot for Car Share? This would exclude a lot of suppliers and seems unfairly biased towards one supplier.</text:p>
            <text:p>We strongly believe that Car Share Solutions should only be accessible through one Lot. <text:s/>The current iteration of the Framework has seen the amount of contact we receive drop considerably compared to previous iterations which we, and other suppliers on Lot 5, have attributed to Car Share solutions also being available through Lot 1. <text:s/>We believe that by allowing Car Share solutions on Lot 1 this has led to the main supplier who is on both Lot 1 and Lot 5 being able to influence Buyers and encourage them to award on Lot 1 for both standard vehicle rental and car share solutions, rather than coming to Lot 5 and engaging with suppliers who do not offer car rental but who specialise in Car Share solutions. <text:s/>In our view this has therefore created somewhat of a monopoly which has excluded suppliers on Lot 5 who do not offer traditional car rental, but whose entire business model is based around shared vehicle solutions. <text:s/>We would therefore request that on the new iteration of the Framework that Car Share solutions is only available on one Lot such as it was on previous iterations of the Framework prior to RM6265</text:p>
            <text:p/>
            <text:p><text:span text:style-name="T6">4.14.1:<text:s/></text:span></text:p>
            <text:p>- Car share needs to be separate in terms of buyers wanting the service. There are limited suppliers who can supply car share and when available through Lot 1, it excludes many suppliers on the framework. As per previous comments, Lot 5 should be standalone but also flexible to allow for suppliers to join as and when they develop this service otherwise CCS and Buyers are restricted to a 4 year contract without the option of expanding competitiveness.</text:p>
            <text:p/>
            <text:p><text:span text:style-name="T6">A:<text:s/></text:span>Unmanned branches opening in London with expansion happening across the UK. Knightsbridge currently open with more coming over the course of 2026.</text:p>
          </table:table-cell>
          <table:table-cell office:value-type="string" table:style-name="ce63">
            <text:p>4.14:<text:s/></text:p>
            <text:p/>
            <text:p><text:span text:style-name="T1">- Acknowledged that all suppliers don't offer Car Share.</text:span></text:p>
            <text:p><text:span text:style-name="T1"/></text:p>
            <text:p>-<text:s/><text:span text:style-name="T1">We have removed the separate lot for Car Share and it is now only included in Lot 1. We believe that this makes the customer journey easier by using a single lot rather than 2 separate lots for their requirements.<text:s/></text:span></text:p>
            <text:p><text:span text:style-name="T1"/></text:p>
            <text:p><text:span text:style-name="T1">As a result suppliers are able to bid for the following in Lot 1:<text:s/></text:span></text:p>
            <text:p><text:span text:style-name="T1">- Vehicle Hire only</text:span></text:p>
            <text:p><text:span text:style-name="T1">- Car Share only</text:span></text:p>
            <text:p><text:span text:style-name="T1">- Vehicle Hire and Car Share</text:span></text:p>
            <text:p><text:span text:style-name="T1">- Vehicle Hire and International Hire</text:span></text:p>
            <text:p><text:span text:style-name="T1">- Vehicle Hire, Car Share and International Hire</text:span></text:p>
            <text:p><text:span text:style-name="T1"/></text:p>
            <text:p>4.14.1:<text:s/><text:span text:style-name="T1">Under the Procurement Act 2023 (PA23), the old "Dynamic Purchasing System" (DPS) framework is officially being phased out so the only way new suppliers can be added part way through a Framework agreement is to establish an 8 year Open Framework where this can be reopened after an initial period of 3 years and again at a later date. This was considered but we felt that it would be better to undertake a Closed Framework this time. We will revisit the option of an Open Framework for the next iteration of the Framework.</text:span></text:p>
            <text:p><text:span text:style-name="T1"/></text:p>
            <text:p>A:<text:s/><text:span text:style-name="T1">Acknowledged</text:span></text:p>
          </table:table-cell>
          <table:table-cell table:number-columns-repeated="5" table:style-name="ce3"/>
          <table:table-cell table:number-columns-repeated="16375"/>
        </table:table-row>
        <table:table-row table:style-name="ro5">
          <table:table-cell table:style-name="ce3"/>
          <table:table-cell table:style-name="ce95"/>
          <table:table-cell table:style-name="ce96"/>
          <table:table-cell table:style-name="ce97"/>
          <table:table-cell table:number-columns-repeated="5" table:style-name="ce3"/>
          <table:table-cell table:number-columns-repeated="16375"/>
        </table:table-row>
        <table:table-row table:style-name="ro14">
          <table:table-cell table:style-name="ce3"/>
          <table:table-cell office:value-type="string" table:style-name="ce98">
            <text:p>General</text:p>
          </table:table-cell>
          <table:table-cell office:value-type="string" table:style-name="ce20">
            <text:p>When a Buyer creates their own Specification to replace CO sch20, they never address the conflicts that they create in sch 22/24. This results in conflicting positions on the same issue. Suggestions:</text:p>
            <text:p/>
            <text:p>1: Remove Sch 22&amp;24 and update CO sch 20 -specification to address all operational requirements. Should a Buyer want to update the spec, they will clearly understand they only need to update CO sch20</text:p>
            <text:p/>
            <text:p>2: <text:s/>Update Buyer guidance to avoid this mistake occurring, and retrain CCS Sourcing team to ensure should Buyers not read/understand the guidance, that CCS sourcing give the correct information</text:p>
          </table:table-cell>
          <table:table-cell office:value-type="string" table:style-name="ce20">
            <text:p>We will be retaining the separate Specification and Schedules and have included the following paragraph in the Specification:</text:p>
            <text:p/>
            <text:p><text:span text:style-name="T10">Buyers and Suppliers should thoroughly review Call Off Schedule 28 (Hire Terms) which is specific to the Hire of a Vehicle under Lots 1, 2, and 3 of this agreement; and</text:span></text:p>
            <text:p><text:span text:style-name="T10"/></text:p>
            <text:p><text:span text:style-name="T10">Buyers and Suppliers should, where applicable to Car Share, thoroughly review Call Off Schedule 29 (Car share Terms) which is specific to the Hire of a Vehicle under Lot 1 of this agreement.</text:span></text:p>
            <text:p><text:span text:style-name="T10"/></text:p>
            <text:p>We will also ensure that the Guidance Document clearly states that they need to ensure that the 3 documents are read in conjunction and to ensure that where they propose making changes that it doesn't create a conflict.</text:p>
            <text:p/>
            <text:p>Please note the Hire Terms and Car Share terms are now Call-Off Schedule 28 and 29.</text:p>
            <text:p/>
          </table:table-cell>
          <table:table-cell table:number-columns-repeated="5" table:style-name="ce3"/>
          <table:table-cell table:number-columns-repeated="16375"/>
        </table:table-row>
        <table:table-row table:style-name="ro15">
          <table:table-cell table:style-name="ce3"/>
          <table:table-cell table:style-name="ce100"/>
          <table:table-cell office:value-type="string" table:style-name="ce84">
            <text:p><text:span text:style-name="T6">1,</text:span><text:s/>Will there be an opportunity for an International lot this time?<text:s/></text:p>
            <text:p><text:span text:style-name="T6">2</text:span>, if we use subcontractors and their locations do we need to provide details on this when bidding?</text:p>
            <text:p><text:span text:style-name="T6">3.</text:span><text:s/>is there any specific requirements with the offering our booking tool from <text:s/>an IT &amp; security point?- last framework mention of accessibility standard such as WCAG 2.1AA</text:p>
          </table:table-cell>
          <table:table-cell office:value-type="string" table:style-name="ce84">
            <text:p><text:span text:style-name="T6">1:<text:s/></text:span>There will not be a separate lot for International Hire. This will remain as an option for suppliers who provide this service to offer it through Lot 1.</text:p>
            <text:p/>
            <text:p><text:span text:style-name="T6">2:<text:s/></text:span>The Procurement Specific Questionnaire requests information regarding subcontractors. There is also Joint Schedule 6 which is about Key Subcontractors. A number of the other Framework and Call-Off Schedules which will include details regarding subcontractors.</text:p>
            <text:p/>
            <text:p><text:span text:style-name="T6">3:<text:s/></text:span>We have removed the specific standard WCAG 2.1AA and simply stated the following:</text:p>
            <text:p/>
            <text:p><text:span text:style-name="T10">Where providing an online booking system, the Supplier shall ensure it complies with <text:s/>relevant accessibility standards</text:span></text:p>
            <text:p/>
          </table:table-cell>
          <table:table-cell table:number-columns-repeated="5" table:style-name="ce3"/>
          <table:table-cell table:number-columns-repeated="16375"/>
        </table:table-row>
        <table:table-row table:style-name="ro16">
          <table:table-cell table:style-name="ce3"/>
          <table:table-cell table:style-name="ce100"/>
          <table:table-cell office:value-type="string" table:style-name="ce101">
            <text:p>9.2 - Is specific reference to COVID-19 Recovery still as relevant at this point in time when we'd suggest this is now BAU?</text:p>
            <text:p/>
            <text:p>We are entering a period in history where there is a growing global risk of war, and the disruption this is likely going to have on suppliers and their global supply chains once again.<text:s/></text:p>
            <text:p>(It would be prudent to understand what measures suppliers can, and would take, in these events in order to ensure continuity of service to the Wider Public Service, which has come to rely on outsourced services such as vehicle hire)</text:p>
          </table:table-cell>
          <table:table-cell office:value-type="string" table:style-name="ce101">
            <text:p><text:span text:style-name="T6">9.2:<text:s/></text:span>Covid 19 has now been removed from the Policy and Legislation Requirements section. We now cover; Government Buying Standards, Carbon Reduction Plans and Delivering Social Value as part of the Framework Award and Call-Off Contract.</text:p>
          </table:table-cell>
          <table:table-cell table:number-columns-repeated="5" table:style-name="ce3"/>
          <table:table-cell table:number-columns-repeated="16375"/>
        </table:table-row>
        <table:table-row table:style-name="ro17">
          <table:table-cell table:style-name="ce3"/>
          <table:table-cell table:style-name="ce100"/>
          <table:table-cell office:value-type="string" table:style-name="ce20">
            <text:p>We would be looking to incorporate our standard terms regarding vehicle rental specifications, to ensure consistency and alignment with our operational processes and not to change the way we work.</text:p>
          </table:table-cell>
          <table:table-cell office:value-type="string" table:style-name="ce101">
            <text:p>The reasons why GCA do not consider the inclusion of Suppliers' own terms and conditions (Ts &amp; Cs) in our Framework agreements is:</text:p>
            <text:p/>
            <text:p>1: It is His Majesty's Government (HMG) Policy for Buyers to use standard contracts when buying common Goods and Services;</text:p>
            <text:p/>
            <text:p>2: There are significant benefits for Buyers (simplified purchasing) and for Suppliers (simplified and consistent contractual terms);</text:p>
            <text:p/>
            <text:p>3: One of the key commercial and contractual <text:s/>'added values' of GCA Framework agreements is to limit the number of decision points a Buyer has to make and therefore the inclusion of Supplier Ts &amp; Cs as a contractual basis would create numerous decision points and create significant barriers to Buyers using the agreement;</text:p>
            <text:p><text:s text:c="2"/></text:p>
            <text:p>4: It would be impossible to undertake Award Without Competition (AWOC) if Suppliers Ts &amp; Cs were included and if a Buyer undertook a Further Competition, they would be obliged to compare and evaluate the different Ts &amp; Cs of all the bidding Suppliers; and</text:p>
            <text:p><text:s/></text:p>
            <text:p>5: Accordingly, a Supplier insisting on their own Ts &amp; Cs is creating a significant barrier to Buyers using the GCA Framework agreement to procure their Goods and Services.</text:p>
            <text:p/>
            <text:p/>
          </table:table-cell>
          <table:table-cell table:number-columns-repeated="5" table:style-name="ce3"/>
          <table:table-cell table:number-columns-repeated="16375"/>
        </table:table-row>
        <table:table-row table:style-name="ro18">
          <table:table-cell table:style-name="ce3"/>
          <table:table-cell table:style-name="ce100"/>
          <table:table-cell office:value-type="string" table:style-name="ce20">
            <text:p>Kindly note that lots 4 and 5 would not be of interest<text:s/></text:p>
          </table:table-cell>
          <table:table-cell office:value-type="string" table:style-name="ce115">
            <text:p>Acknowledged - there are now only 3 Lots</text:p>
            <text:p/>
            <text:p>Lot 1: Hire of Vehicles up to 4.25T, including Car Share and International Hire</text:p>
            <text:p>Lot 2: Hire of Commercial and Specialist Vehicles up to 7.5T</text:p>
            <text:p>Lot 3: Hire of HGVs and Specialist Vehicles from 7.5T and above</text:p>
          </table:table-cell>
          <table:table-cell table:number-columns-repeated="5" table:style-name="ce3"/>
          <table:table-cell table:number-columns-repeated="16375"/>
        </table:table-row>
        <table:table-row table:style-name="ro17">
          <table:table-cell table:style-name="ce3"/>
          <table:table-cell table:style-name="ce116"/>
          <table:table-cell office:value-type="string" table:style-name="ce20">
            <text:p><text:span text:style-name="T6">4.</text:span><text:s/>Deliverables for Lot 1 - Hire of Vehicles up to 3.5T - CCS need to make it clearer for buyers and suppliers whether or not these M and D terms are negotiable. Some buyers request elements that may be listed as D but they make it form part of their mandatory requirements.</text:p>
            <text:p><text:s/></text:p>
            <text:p><text:span text:style-name="T6">9.1.1</text:span><text:s/>- The GFC applies to all leased and purchased Vehicles, as well as those Hired for more than 5 days or more. - How are suppliers to manage extensions on 1-4 day bookings?</text:p>
            <text:p><text:s/></text:p>
            <text:p><text:span text:style-name="T6">9.2</text:span><text:s/>Delivering Social Value - Covid-19 recovery - will this be removed for the next requirement?<text:s/></text:p>
          </table:table-cell>
          <table:table-cell office:value-type="string" table:style-name="ce20">
            <text:p><text:span text:style-name="T6">4:<text:s/></text:span>The specification clearly defines that suppliers will be expected to fulfill mandatory requirements and that they may be expected to fulfill those requirements. Therefore please inform the customer at call-off that you are unable to provide the desirable requirement they are asking for and that it was stated desirable in the specification. We will also insert detail around this in our Buyer Guidance document.</text:p>
            <text:p/>
            <text:p><text:span text:style-name="T10">For all Lots where ‘M’ appears at the start of the sentence, this means that the Deliverable stated in that paragraph is a mandatory requirement that Suppliers will be expected to fulfil as part of the Framework Contract.</text:span></text:p>
            <text:p><text:span text:style-name="T10"/></text:p>
            <text:p><text:span text:style-name="T10">For all Lots where ‘D’ appears at the start of the sentence, this means that the deliverable stated in that paragraph is a desirable requirement that Suppliers may be expected to fulfil, but it is not a mandatory requirement as part of the Framework Contract.</text:span></text:p>
            <text:p/>
            <text:p><text:span text:style-name="T6">9.1.1:<text:s/></text:span>We have removed the section regarding the Government Fleet Commitment from the specification. We simply cover the following under Policy and Legislation: Government Buying Standards, Carbon Reduction Plans and Delivering Social Value as part of the Framework Award and Call-Off Contract.</text:p>
            <text:p/>
            <text:p/>
            <text:p><text:span text:style-name="T6">9.2:<text:s/></text:span>Yes, Covid 19 has been removed<text:s/></text:p>
          </table:table-cell>
          <table:table-cell table:number-columns-repeated="5" table:style-name="ce3"/>
          <table:table-cell table:number-columns-repeated="16375"/>
        </table:table-row>
        <table:table-row table:style-name="ro5">
          <table:table-cell table:style-name="ce3"/>
          <table:table-cell table:style-name="ce117"/>
          <table:table-cell table:number-columns-repeated="2" table:style-name="ce118"/>
          <table:table-cell table:number-columns-repeated="5" table:style-name="ce3"/>
          <table:table-cell table:number-columns-repeated="16375"/>
        </table:table-row>
        <table:table-row table:number-rows-repeated="921" table:style-name="ro3">
          <table:table-cell table:number-columns-repeated="2" table:style-name="ce3"/>
          <table:table-cell table:style-name="ce18"/>
          <table:table-cell table:number-columns-repeated="6" table:style-name="ce3"/>
          <table:table-cell table:number-columns-repeated="16375"/>
        </table:table-row>
        <table:table-row table:number-rows-repeated="1047615" table:style-name="ro2">
          <table:table-cell table:number-columns-repeated="16384"/>
        </table:table-row>
      </table:table>
      <table:table table:name="RESPONSE_-_HIRE_TERMS" table:style-name="ta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2" table:number-columns-repeated="16379" table:default-cell-style-name="ce1"/>
        <table:table-row table:style-name="ro3">
          <table:table-cell table:number-columns-repeated="3" table:style-name="ce3"/>
          <table:table-cell table:style-name="ce5"/>
          <table:table-cell table:style-name="ce3"/>
          <table:table-cell table:number-columns-repeated="16379"/>
        </table:table-row>
        <table:table-row table:style-name="ro3">
          <table:table-cell table:style-name="ce3"/>
          <table:table-cell office:value-type="string" table:number-columns-spanned="2" table:number-rows-spanned="1" table:style-name="ce145">
            <text:p>RM6381 Vehicle Hire Terms Feedback<text:s text:c="2"/></text:p>
          </table:table-cell>
          <table:covered-table-cell/>
          <table:table-cell table:style-name="ce6"/>
          <table:table-cell table:style-name="ce7"/>
          <table:table-cell table:number-columns-repeated="16379"/>
        </table:table-row>
        <table:table-row table:number-rows-repeated="2" table:style-name="ro3">
          <table:table-cell table:number-columns-repeated="3" table:style-name="ce3"/>
          <table:table-cell table:style-name="ce5"/>
          <table:table-cell table:style-name="ce3"/>
          <table:table-cell table:number-columns-repeated="16379"/>
        </table:table-row>
        <table:table-row table:style-name="ro19">
          <table:table-cell table:style-name="ce3"/>
          <table:table-cell office:value-type="string" table:style-name="ce9">
            <text:p>Clause Number</text:p>
          </table:table-cell>
          <table:table-cell office:value-type="string" table:style-name="ce10">
            <text:p>Vehicle Hire Terms Sections</text:p>
          </table:table-cell>
          <table:table-cell office:value-type="string" table:style-name="ce12">
            <text:p>Comments</text:p>
          </table:table-cell>
          <table:table-cell office:value-type="string" table:style-name="ce14">
            <text:p>GCA Response</text:p>
          </table:table-cell>
          <table:table-cell table:number-columns-repeated="16379"/>
        </table:table-row>
        <table:table-row table:style-name="ro17">
          <table:table-cell table:style-name="ce3"/>
          <table:table-cell office:value-type="float" office:value="1" table:style-name="ce15">
            <text:p>1</text:p>
          </table:table-cell>
          <table:table-cell office:value-type="string" table:style-name="ce16">
            <text:p>Introduction</text:p>
          </table:table-cell>
          <table:table-cell office:value-type="string" table:style-name="ce20">
            <text:p>We would like to incorporate our standard terms regarding vehicle rental specifications, to ensure consistency and alignment with our operational processes and not to change the way we work.</text:p>
          </table:table-cell>
          <table:table-cell office:value-type="string" table:style-name="ce23">
            <text:p>The reasons why GCA do not consider the inclusion of Suppliers' own terms and conditions (Ts &amp; Cs) in our Framework agreements is:</text:p>
            <text:p/>
            <text:p>1: It is His Majesty's Government (HMG) Policy for Buyers to use standard contracts when buying common Goods and Services;</text:p>
            <text:p/>
            <text:p>2: There are significant benefits for Buyers (simplified purchasing) and for Suppliers (simplified and consistent contractual terms);</text:p>
            <text:p/>
            <text:p>3: One of the key commercial and contractual <text:s/>'added values' of GCA Framework agreements is to limit the number of decision points a Buyer has to make and therefore the inclusion of Supplier Ts &amp; Cs as a contractual basis would create numerous decision points and create significant barriers to Buyers using the agreement;</text:p>
            <text:p><text:s text:c="2"/></text:p>
            <text:p>4: It would be impossible to undertake Award Without Competition (AWOC) if Suppliers Ts &amp; Cs were included and if a Buyer undertook a Further Competition, they would be obliged to compare and evaluate the different Ts &amp; Cs of all the bidding Suppliers; and</text:p>
            <text:p><text:s/></text:p>
            <text:p>5: Accordingly, a Supplier insisting on their own Ts &amp; Cs is creating a significant barrier to Buyers using the GCA Framework agreement to procure their Goods and Services.</text:p>
            <text:p/>
            <text:p/>
          </table:table-cell>
          <table:table-cell table:number-columns-repeated="16379"/>
        </table:table-row>
        <table:table-row table:style-name="ro5">
          <table:table-cell table:style-name="ce3"/>
          <table:table-cell table:style-name="ce26"/>
          <table:table-cell table:style-name="ce28"/>
          <table:table-cell table:style-name="ce30"/>
          <table:table-cell table:style-name="ce32"/>
          <table:table-cell table:number-columns-repeated="16379"/>
        </table:table-row>
        <table:table-row table:style-name="ro20">
          <table:table-cell table:style-name="ce3"/>
          <table:table-cell office:value-type="float" office:value="2" table:style-name="ce15">
            <text:p>2</text:p>
          </table:table-cell>
          <table:table-cell office:value-type="string" table:style-name="ce34">
            <text:p>Definitions</text:p>
          </table:table-cell>
          <table:table-cell office:value-type="string" table:style-name="ce38">
            <text:p><text:span text:style-name="T6">Due Delivery Time:<text:s/></text:span>We would suggest this is amended to "Rental Commencement Time" or similar. <text:s/>The date and time provided by the Buyer should be in relation to when they require use of the vehicle, not when they are expecting delivery as the Supplier will pre-deliver at their convenience prior to the commencement of the hire. <text:s/>By naming this "due delivery time", gives the assumption that it will be delivered at that exact time and date which is not the case.</text:p>
            <text:p><text:span text:style-name="T6">"Due Collection Time"</text:span>: <text:s/>We would suggest this is amended to "Rental Termination Time" or similar. The date and time provided by the Buyer should be in relation to when they no longer require use of the vehicle, not when they are expecting collection as the Supplier has up to 6 working hours to collect and will arrange their collections in line with the branch requirements. By naming this "due return time" gives the assumption that it will be collected at that exact time and date which is not the case.</text:p>
          </table:table-cell>
          <table:table-cell office:value-type="string" table:style-name="ce20">
            <text:p>We have retained as we clearly define what Due Delivery Time and Due Collection Time are and these are well established through the current and past Vehicle Hire Framework agreements.</text:p>
          </table:table-cell>
          <table:table-cell table:number-columns-repeated="16379"/>
        </table:table-row>
        <table:table-row table:style-name="ro21">
          <table:table-cell table:style-name="ce3"/>
          <table:table-cell table:style-name="ce15"/>
          <table:table-cell table:style-name="ce34"/>
          <table:table-cell office:value-type="string" table:style-name="ce44">
            <text:p>2. Definitions - 'Out of Hours' is listed as 6pm to 8am. Retail business may open on Saturdays but most commercial vehicle providers do not open on Saturdays.<text:s/></text:p>
            <text:p>(Should be amended to: <text:s/>'Out of Hours means hours outside of 08.00-17.00 Monday to Friday.)</text:p>
          </table:table-cell>
          <table:table-cell office:value-type="string" table:style-name="ce20">
            <text:p>Out Of Hours is Monday to Friday between 6pm and 8am. Out of hours is any time on Saturday, excluding 9am-12 noon and All day Sunday and bank holidays. This is in line with the car hire industry in general.</text:p>
          </table:table-cell>
          <table:table-cell table:number-columns-repeated="16379"/>
        </table:table-row>
        <table:table-row table:style-name="ro5">
          <table:table-cell table:style-name="ce3"/>
          <table:table-cell table:style-name="ce26"/>
          <table:table-cell table:style-name="ce48"/>
          <table:table-cell table:style-name="ce50"/>
          <table:table-cell table:style-name="ce32"/>
          <table:table-cell table:number-columns-repeated="16379"/>
        </table:table-row>
        <table:table-row table:style-name="ro3">
          <table:table-cell table:style-name="ce3"/>
          <table:table-cell office:value-type="float" office:value="3" table:style-name="ce15">
            <text:p>3</text:p>
          </table:table-cell>
          <table:table-cell office:value-type="string" table:style-name="ce34">
            <text:p>Exclusion of certain Core Terms</text:p>
          </table:table-cell>
          <table:table-cell office:value-type="string" table:style-name="ce41">
            <text:p>No Comments received</text:p>
          </table:table-cell>
          <table:table-cell office:value-type="string" table:style-name="ce43">
            <text:p>No Comments received</text:p>
          </table:table-cell>
          <table:table-cell table:number-columns-repeated="16379"/>
        </table:table-row>
        <table:table-row table:style-name="ro5">
          <table:table-cell table:style-name="ce3"/>
          <table:table-cell table:number-columns-repeated="2" table:style-name="ce54"/>
          <table:table-cell table:style-name="ce49"/>
          <table:table-cell table:style-name="ce32"/>
          <table:table-cell table:number-columns-repeated="16379"/>
        </table:table-row>
        <table:table-row table:style-name="ro22">
          <table:table-cell table:style-name="ce3"/>
          <table:table-cell office:value-type="float" office:value="4" table:style-name="ce58">
            <text:p>4</text:p>
          </table:table-cell>
          <table:table-cell office:value-type="string" table:style-name="ce60">
            <text:p>Hire<text:span text:style-name="T2">s</text:span></text:p>
          </table:table-cell>
          <table:table-cell office:value-type="string" table:style-name="ce62">
            <text:p><text:span text:style-name="T6">4.3:</text:span><text:s/>Customer within 2 working hours, - timescales to be reviewed<text:s/></text:p>
          </table:table-cell>
          <table:table-cell office:value-type="string" table:style-name="ce64">
            <text:p>4.3:<text:s/><text:span text:style-name="T1">We have now changed this to the following:<text:s/></text:span>within 2 working hours for standard vehicles and within 6 working hours for specialised vehicles,</text:p>
          </table:table-cell>
          <table:table-cell table:number-columns-repeated="16379"/>
        </table:table-row>
        <table:table-row table:style-name="ro23">
          <table:table-cell table:style-name="ce3"/>
          <table:table-cell table:style-name="ce58"/>
          <table:table-cell table:style-name="ce67"/>
          <table:table-cell office:value-type="string" table:style-name="ce68">
            <text:p><text:span text:style-name="T3">4.3 amendment is required</text:span></text:p>
            <text:p>Suggested: <text:s text:c="3"/>The Supplier must send either a confirmation, turndown, alternative offer or an update on sourcing the Hire to the Buyer by electronic means (or by any other method as the Parties may agree from time to time) to the Customer within 2 working hours, and where that communication is a confirmation it will confirm the order details including</text:p>
          </table:table-cell>
          <table:table-cell office:value-type="string" table:style-name="ce20">
            <text:p>Retained clause as is, apart from the addition of 6 working hours for specialised vehicles</text:p>
          </table:table-cell>
          <table:table-cell table:number-columns-repeated="16379"/>
        </table:table-row>
        <table:table-row table:style-name="ro24">
          <table:table-cell table:style-name="ce3"/>
          <table:table-cell table:style-name="ce58"/>
          <table:table-cell table:style-name="ce67"/>
          <table:table-cell office:value-type="string" table:style-name="ce38">
            <text:p><text:span text:style-name="T6">4.3.2:</text:span><text:s/>CCS will need to remove notice period as it would take longer than 2 hours notice for example to provide a vehicle with semi cap or adaptations.<text:s/></text:p>
            <text:p/>
            <text:p><text:span text:style-name="T6">4.5:<text:s/></text:span>Agree with framework level however supplier T&amp;Cs would need to apply after the event of contract expiry.<text:s/></text:p>
          </table:table-cell>
          <table:table-cell office:value-type="string" table:style-name="ce55">
            <text:p>4.3.2:<text:s/><text:span text:style-name="T1">This has been amended - now added 6 working hours for specialised vehicles which would include conversions, adaptations etc.</text:span></text:p>
            <text:p><text:span text:style-name="T1"/></text:p>
            <text:p>4.5:<text:s/><text:span text:style-name="T1">The GCA customer Call-Off terms will apply where the hire has been undertaken during the term of the Framework/Call-Off and the rental agreement for the period of hire was established under the terms of the Framework/Call-Off. No new Call-Off contracts or hires can be undertaken via the Framework once the Framework/Call-Off has expired</text:span></text:p>
          </table:table-cell>
          <table:table-cell table:number-columns-repeated="16379"/>
        </table:table-row>
        <table:table-row table:style-name="ro5">
          <table:table-cell table:style-name="ce3"/>
          <table:table-cell table:style-name="ce75"/>
          <table:table-cell table:style-name="ce76"/>
          <table:table-cell table:style-name="ce49"/>
          <table:table-cell table:style-name="ce53"/>
          <table:table-cell table:number-columns-repeated="16379"/>
        </table:table-row>
        <table:table-row table:style-name="ro3">
          <table:table-cell table:style-name="ce3"/>
          <table:table-cell office:value-type="float" office:value="5" table:style-name="ce58">
            <text:p>5</text:p>
          </table:table-cell>
          <table:table-cell office:value-type="string" table:style-name="ce67">
            <text:p>Hiring Vehicles</text:p>
          </table:table-cell>
          <table:table-cell office:value-type="string" table:style-name="ce41">
            <text:p>No Comments received</text:p>
          </table:table-cell>
          <table:table-cell office:value-type="string" table:style-name="ce43">
            <text:p>No Comments received</text:p>
          </table:table-cell>
          <table:table-cell table:number-columns-repeated="16379"/>
        </table:table-row>
        <table:table-row table:style-name="ro5">
          <table:table-cell table:style-name="ce3"/>
          <table:table-cell table:style-name="ce75"/>
          <table:table-cell table:style-name="ce76"/>
          <table:table-cell table:style-name="ce80"/>
          <table:table-cell table:style-name="ce82"/>
          <table:table-cell table:number-columns-repeated="16379"/>
        </table:table-row>
        <table:table-row table:style-name="ro25">
          <table:table-cell table:style-name="ce3"/>
          <table:table-cell office:value-type="float" office:value="6" table:style-name="ce58">
            <text:p>6</text:p>
          </table:table-cell>
          <table:table-cell office:value-type="string" table:style-name="ce67">
            <text:p>Minimum Age of Vehicles</text:p>
          </table:table-cell>
          <table:table-cell office:value-type="string" table:style-name="ce38">
            <text:p><text:span text:style-name="T6">6</text:span><text:s/>Minimum Age of Vehicles - should allow for variables that are not controlled by suppliers in terms of market conditions.</text:p>
            <text:p/>
            <text:p><text:span text:style-name="T6">6:<text:s/></text:span>Minimum Age of Vehicles - generally OK but market conditions could impact fleet (COVID, semi conducter shortage)</text:p>
            <text:p/>
            <text:p><text:span text:style-name="T6">6.1:</text:span><text:s/>risk of suppliers placing on hire upper-limit aged stock for extended hire periods<text:s/></text:p>
            <text:p>(Propose amending wording to 'from the commencement of the hire period and for its duration…')</text:p>
            <text:p/>
            <text:p><text:span text:style-name="T6">6.1.3:</text:span><text:s/>- amend upper limit to 5 years</text:p>
            <text:p>(Buses are capitally expensive and subject to lower utilisation levels therefore retention periods are often longer)</text:p>
            <text:p/>
            <text:p><text:span text:style-name="T6">6.1.1:</text:span><text:s/>SUGGESTION - Maximum mileage of 70K unless agreed prior to rental with buyer. should there be another pandemic for example, suppliers may struggle to adhere to max age.</text:p>
            <text:p/>
            <text:p><text:span text:style-name="T6">6.1.2:</text:span><text:s/>SUGGESTION - Maximum mileage of 70K unless agreed prior to rental with buyer. should there be another pandemic for example, suppliers may struggle to adhere to max age.</text:p>
            <text:p/>
            <text:p><text:span text:style-name="T6">6.1.3:</text:span><text:s/>SUGGESTION - Maximum mileage of 60K unless agreed prior to rental with buyer. Maximum mileage of 70K unless agreed prior to rental with buyer. should there be another pandemic for example, suppliers may struggle to adhere to max age.<text:s text:c="4"/></text:p>
          </table:table-cell>
          <table:table-cell office:value-type="string" table:style-name="ce83">
            <text:p><text:span text:style-name="T6">6:<text:s/></text:span>We now state the heading as being Maximum Age of Vehicles but whilst we have retained the details as per RM6265, we are aware that market conditions may dictate that older vehicles are being provided. Within the paragraph we do state<text:s/><text:span text:style-name="T10">unless otherwise agreed with the Buyer in the Call-Off Contract,</text:span><text:s/>therefore where this is the case please inform the customer as part of their call-off agreement.</text:p>
          </table:table-cell>
          <table:table-cell table:number-columns-repeated="16379"/>
        </table:table-row>
        <table:table-row table:style-name="ro5">
          <table:table-cell table:style-name="ce3"/>
          <table:table-cell table:style-name="ce75"/>
          <table:table-cell table:style-name="ce76"/>
          <table:table-cell table:style-name="ce80"/>
          <table:table-cell table:style-name="ce53"/>
          <table:table-cell table:number-columns-repeated="16379"/>
        </table:table-row>
        <table:table-row table:style-name="ro4">
          <table:table-cell table:style-name="ce3"/>
          <table:table-cell office:value-type="float" office:value="7" table:style-name="ce58">
            <text:p>7</text:p>
          </table:table-cell>
          <table:table-cell office:value-type="string" table:style-name="ce67">
            <text:p>Hours of Service</text:p>
          </table:table-cell>
          <table:table-cell office:value-type="string" table:style-name="ce62">
            <text:p><text:span text:style-name="T6">7.1:<text:s/></text:span>See my comments ref Clause 2. ("2. Definitions - 'Out of Hours' is listed as 6pm to 8am. Retail business may open on Saturdays but most commercial vehicle providers do not open on Saturdays.<text:s/></text:p>
            <text:p>(Should be amended to: <text:s/>'Out of Hours means hours outside of 08.00-17.00 Monday to Friday.)"<text:span text:style-name="T6"/></text:p>
            <text:p><text:span text:style-name="T6"/></text:p>
            <text:p><text:span text:style-name="T6"/></text:p>
            <text:p><text:span text:style-name="T6">7.2 &amp; 7.3:</text:span><text:s/>further understanding required - No OOH delivery. <text:s/>Walkin to airport locations only OOH</text:p>
            <text:p/>
            <text:p><text:span text:style-name="T6">7.3:</text:span><text:s/>No out of hours delivery available. Collection from available branches with extended opening hours. We also have the availability to pre deliver vehicles during opening hours with 2 hour lead time.</text:p>
            <text:p>- Can it state (subject to agreed Out of Hours fee as stated in Call-Off Schedule 5 (Pricing Details))? There will be a fee for Out of Hours service</text:p>
            <text:p/>
            <text:p><text:span text:style-name="T6">7.3<text:s/></text:span>- this is not always possible<text:s/></text:p>
            <text:p>(should be changed to within the hours of 8am to 5pm which is standard operating hours in the commercial vehicle hire, B2B Space.<text:s/></text:p>
            <text:p/>
            <text:p><text:span text:style-name="T6">7.3:</text:span><text:s/>Add 'Where possible' to the end of this sentence).<text:s/></text:p>
            <text:p/>
            <text:p><text:span text:style-name="T6">7.4:</text:span><text:s/>amend the clause;</text:p>
            <text:p>Suggested:<text:s/></text:p>
            <text:p>The Supplier shall provide an Out of Hours emergency contact number. The <text:s/>Customer will be charged a separate Out of Hours charge per instance as specified in the Tariff.</text:p>
            <text:p/>
            <text:p><text:span text:style-name="T6">7.4:</text:span><text:s/>Cannot guarantee English speaking although this would be highly likely in most countries;<text:s/></text:p>
            <text:p/>
            <text:p><text:span text:style-name="T6">7.5:<text:s/></text:span>the clause should be removed</text:p>
            <text:p/>
            <text:p/>
          </table:table-cell>
          <table:table-cell office:value-type="string" table:style-name="ce38">
            <text:p><text:span text:style-name="T6">7.1:<text:s/></text:span>See response above in Definitions section<text:span text:style-name="T6"/></text:p>
            <text:p><text:span text:style-name="T6"/></text:p>
            <text:p><text:span text:style-name="T6">7.2:<text:s/></text:span>Where there is an out of hours service for hires outside of the UK you will need to provide the details of what this covers e.g. airport locations etc. to the customer</text:p>
            <text:p/>
            <text:p><text:span text:style-name="T6">7.3:<text:s/></text:span></text:p>
            <text:p>- Please inform the customer at Call-Off as to what your options are for vehicles out of hours e.g. collection from etc.<text:span text:style-name="T6"><text:s/></text:span></text:p>
            <text:p>- We have added or pre-delivery to make it clearer that the vehicle is not always expected to be delivered out of hours</text:p>
            <text:p/>
            <text:p><text:span text:style-name="T6">7.4:<text:s/></text:span>We have amended this clause to simply state:<text:s/><text:span text:style-name="T10">The Supplier shall provide an Out of Hours emergency contact number <text:s/>to the Buyer should they require breakdown or roadside assistance.</text:span></text:p>
            <text:p><text:span text:style-name="T10"/></text:p>
            <text:p><text:span text:style-name="T6">7.5:</text:span><text:s/>There is no clause 7.5 in the Hire Terms</text:p>
            <text:p/>
            <text:p/>
            <text:p/>
          </table:table-cell>
          <table:table-cell table:number-columns-repeated="16379"/>
        </table:table-row>
        <table:table-row table:style-name="ro5">
          <table:table-cell table:style-name="ce3"/>
          <table:table-cell table:style-name="ce75"/>
          <table:table-cell table:style-name="ce76"/>
          <table:table-cell table:number-columns-repeated="2" table:style-name="ce80"/>
          <table:table-cell table:number-columns-repeated="16379"/>
        </table:table-row>
        <table:table-row table:style-name="ro26">
          <table:table-cell table:style-name="ce3"/>
          <table:table-cell office:value-type="float" office:value="8" table:style-name="ce58">
            <text:p>8</text:p>
          </table:table-cell>
          <table:table-cell office:value-type="string" table:style-name="ce67">
            <text:p>Booking arrangements for<text:s/>Hires<text:s/></text:p>
          </table:table-cell>
          <table:table-cell office:value-type="string" table:style-name="ce46">
            <text:p>Clause 8.3.2 &amp; 8.3.3: <text:s/>Can we suggest that these facilities are desirable rather than minimum as many Supplier online booking tools cannot offer this facility (the exception being differentiating between ICE and EV / Hybrid vehicles).</text:p>
          </table:table-cell>
          <table:table-cell office:value-type="string" table:style-name="ce86">
            <text:p>Clause 8.3.3 to offer all types of vehicles is across the board and not necessarily in every car group. Some Commercial and Specialist Operators will not be able to offer every type of fuel such as EV</text:p>
          </table:table-cell>
          <table:table-cell table:number-columns-repeated="16379"/>
        </table:table-row>
        <table:table-row table:style-name="ro27">
          <table:table-cell table:style-name="ce3"/>
          <table:table-cell table:style-name="ce58"/>
          <table:table-cell table:style-name="ce67"/>
          <table:table-cell office:value-type="string" table:style-name="ce46">
            <text:p>8.3.2: Have the facility to enable Buyer line management pre-trip approval where required;- Challenging why this would be a requirement.</text:p>
            <text:p/>
          </table:table-cell>
          <table:table-cell office:value-type="string" table:style-name="ce88">
            <text:p>Clause 8.3.2: has been removed.</text:p>
          </table:table-cell>
          <table:table-cell table:number-columns-repeated="16379"/>
        </table:table-row>
        <table:table-row table:style-name="ro28">
          <table:table-cell table:style-name="ce3"/>
          <table:table-cell table:style-name="ce58"/>
          <table:table-cell table:style-name="ce67"/>
          <table:table-cell office:value-type="string" table:style-name="ce46">
            <text:p>8.3.3: bookable groups for petrol/diesel specific not possible</text:p>
            <text:p>8.6: define sufficient time period</text:p>
            <text:p>8.12: must maintain the ability to refuse - to discuss <text:s/>unreasonably<text:s/></text:p>
          </table:table-cell>
          <table:table-cell office:value-type="string" table:style-name="ce86">
            <text:p>Clause 8.3.3: to offer all types of vehicles is across the board and not necessarily in every car group. Some Commercial and Specialist Operators will not be able to offer every type of fuel such as petrol, diesel <text:s/>and EV</text:p>
            <text:p>Clause 8.6: will remain as per current wording</text:p>
            <text:p>Clause 8.12: will remain as per current wording</text:p>
          </table:table-cell>
          <table:table-cell table:number-columns-repeated="16379"/>
        </table:table-row>
        <table:table-row table:style-name="ro15">
          <table:table-cell table:style-name="ce3"/>
          <table:table-cell table:style-name="ce58"/>
          <table:table-cell table:style-name="ce67"/>
          <table:table-cell office:value-type="string" table:style-name="ce46">
            <text:p>8.6 please amend to reflect realistic timeframes required; 8.8 please amend as stated</text:p>
            <text:p>Suggested:</text:p>
            <text:p>"8.6 A minimum of 3 (three) working hours’ notice is required for Orders to be cancelled unless agreed otherwise, specialist (non-standard) vehicles may require longer notice period. If less notice is given and the delivery is already in progress the Customer will be charged an abortive <text:s text:c="3"/>delivery charge and/or the first rental day and applicable ancillaries as specified in the Tariff;<text:s/></text:p>
            <text:p>8.8 <text:s text:c="7"/>If an upgrade to a different Vehicle group is provided the Rental Charge applicable to the Vehicle group originally requested by the Buyer shall apply unless agreed in advance between the parties."</text:p>
            <text:p/>
          </table:table-cell>
          <table:table-cell office:value-type="string" table:style-name="ce86">
            <text:p>Clause 8.6: will remain as per current wording</text:p>
            <text:p>Clause 8.8: It will remain as any agreement between the parties can be managed through cancelling and rebooking a different class of vehicle.</text:p>
          </table:table-cell>
          <table:table-cell table:number-columns-repeated="16379"/>
        </table:table-row>
        <table:table-row table:style-name="ro29">
          <table:table-cell table:style-name="ce3"/>
          <table:table-cell table:style-name="ce58"/>
          <table:table-cell table:style-name="ce67"/>
          <table:table-cell office:value-type="string" table:style-name="ce46">
            <text:p>8.12: Definition required for "Unreasonably refuse"</text:p>
          </table:table-cell>
          <table:table-cell office:value-type="string" table:style-name="ce88">
            <text:p>Clause 8.12: will remain as per current wording</text:p>
          </table:table-cell>
          <table:table-cell table:number-columns-repeated="16379"/>
        </table:table-row>
        <table:table-row table:style-name="ro30">
          <table:table-cell table:style-name="ce3"/>
          <table:table-cell table:style-name="ce58"/>
          <table:table-cell table:style-name="ce67"/>
          <table:table-cell office:value-type="string" table:style-name="ce46">
            <text:p>8.3.3: SUGGESTION - Support required to promote EV groups. Can we include a field to capture why an EV vehicle wasn't booked?</text:p>
            <text:p>8.6: SUGGESTION - Buyer cancellation 2 hrs pre hire start/max 1 hr prior to despatch</text:p>
            <text:p>8.7: SUGGESTION - EV is offered as first option if ICE not available</text:p>
            <text:p>8.10 and 8.11: Not sure this is necessarily relevant in today’s market - perhaps an exception to the rule type of clause instead? Committing to such short delivery times for every vehicle booked doesn't promote good booking practices.</text:p>
            <text:p>8.13: This should be FOC<text:s/></text:p>
          </table:table-cell>
          <table:table-cell office:value-type="string" table:style-name="ce86">
            <text:p>Clause 8.3.3: to offer all types of vehicles is across the board and not necessarily in every car group. Some Commercial and Specialist Operators will not be able to offer every type of fuel such as petrol, diesel <text:s/>and EV</text:p>
            <text:p>Clause 8.6: will remain as per current wording</text:p>
            <text:p>Clause 8.10 &amp; 8.11: Annex B has been removed.</text:p>
            <text:p>Clause 8.13: the clause has been changed and any costs must be agreed at the time of a Call-Off Contract</text:p>
          </table:table-cell>
          <table:table-cell table:number-columns-repeated="16379"/>
        </table:table-row>
        <table:table-row table:style-name="ro29">
          <table:table-cell table:style-name="ce3"/>
          <table:table-cell table:style-name="ce58"/>
          <table:table-cell table:style-name="ce67"/>
          <table:table-cell office:value-type="string" table:style-name="ce46">
            <text:p>8.2: XXX van &amp; truck do not offer an online booking platform<text:s/></text:p>
          </table:table-cell>
          <table:table-cell office:value-type="string" table:style-name="ce88">
            <text:p>Clause 8.2: Wording has been amended to "Where available"</text:p>
          </table:table-cell>
          <table:table-cell table:number-columns-repeated="16379"/>
        </table:table-row>
        <table:table-row table:style-name="ro7">
          <table:table-cell table:style-name="ce3"/>
          <table:table-cell table:style-name="ce58"/>
          <table:table-cell table:style-name="ce67"/>
          <table:table-cell office:value-type="string" table:style-name="ce46">
            <text:p>8.6 please amend to reflect realistic timeframes required;<text:s/></text:p>
            <text:p>A minimum of 3 (three) working hours’ notice is required for Orders to be cancelled unless agreed otherwise, specialist (non-standard) vehicles may require longer notice period. If less notice is given and the delivery is already in progress the Customer will be charged an abortive delivery charge and/or the first rental day and applicable ancillaries as specified in the Tariff;<text:s/><text:span text:style-name="T3">(same comment as round 1)</text:span></text:p>
            <text:p><text:span text:style-name="T3"><text:s text:c="3"/></text:span></text:p>
            <text:p>8.8 please amend as stated; If an upgrade to a different Vehicle group is provided the Rental Charge applicable to the Vehicle group originally requested by the Buyer shall apply unless agreed in advance between the parties;<text:s/><text:span text:style-name="T3">(same comment as round 1)</text:span></text:p>
            <text:p/>
            <text:p>8.10 if reviewed and confirmed by XXX</text:p>
          </table:table-cell>
          <table:table-cell office:value-type="string" table:style-name="ce86">
            <text:p>Clause 8.6: will remain as per current wording.</text:p>
            <text:p>Clause 8.8: It will remain as any agreement between the parties can be managed through cancelling and rebooking a different class of vehicle.</text:p>
            <text:p>Clause 8.10: Annex B has been removed</text:p>
            <text:p/>
          </table:table-cell>
          <table:table-cell table:number-columns-repeated="16379"/>
        </table:table-row>
        <table:table-row table:style-name="ro31">
          <table:table-cell table:style-name="ce3"/>
          <table:table-cell table:style-name="ce58"/>
          <table:table-cell table:style-name="ce67"/>
          <table:table-cell office:value-type="string" table:style-name="ce46">
            <text:p>8.2, 8.3 and 8.4 is a booking platform mandatory? Many SMEs do not have this capability. Will exclude smaller suppliers from being considered.</text:p>
            <text:p>(This should be Desirable. Mandatory should be placing orders by email and phone during standard opening hours with a SLA of order acceptance within 2 hours (again within standard operating hours)<text:s/></text:p>
          </table:table-cell>
          <table:table-cell office:value-type="string" table:style-name="ce86">
            <text:p>Clauses have been worded so that Suppliers can offer at least one method of booking.</text:p>
          </table:table-cell>
          <table:table-cell table:number-columns-repeated="16379"/>
        </table:table-row>
        <table:table-row table:style-name="ro5">
          <table:table-cell table:style-name="ce3"/>
          <table:table-cell table:style-name="ce75"/>
          <table:table-cell table:style-name="ce76"/>
          <table:table-cell table:style-name="ce49"/>
          <table:table-cell table:style-name="ce80"/>
          <table:table-cell table:number-columns-repeated="16379"/>
        </table:table-row>
        <table:table-row table:style-name="ro32">
          <table:table-cell table:style-name="ce3"/>
          <table:table-cell office:value-type="float" office:value="9" table:style-name="ce58">
            <text:p>9</text:p>
          </table:table-cell>
          <table:table-cell office:value-type="string" table:style-name="ce67">
            <text:p>Confidentiality/Enhanced Security</text:p>
          </table:table-cell>
          <table:table-cell office:value-type="float" office:value="0" table:formula="of:=[.#REF!]" table:style-name="ce46">
            <text:p>#REF!</text:p>
          </table:table-cell>
          <table:table-cell office:value-type="string" table:style-name="ce86">
            <text:p>Clause 9.1.1: Can be Vans but also any vehicle with markings as requested by the Buyer.</text:p>
            <text:p>Clauses 9.1.2: Can be for reasons Buyers provides and that may include more than just mechanical, such as Covert needs etc</text:p>
          </table:table-cell>
          <table:table-cell table:number-columns-repeated="16379"/>
        </table:table-row>
        <table:table-row table:style-name="ro33">
          <table:table-cell table:style-name="ce3"/>
          <table:table-cell table:style-name="ce58"/>
          <table:table-cell table:style-name="ce67"/>
          <table:table-cell office:value-type="float" office:value="0" table:formula="of:=[.#REF!]" table:style-name="ce46">
            <text:p>#REF!</text:p>
          </table:table-cell>
          <table:table-cell office:value-type="string" table:style-name="ce86">
            <text:p>Clause 9: These are for Blue Light sector predominantly hence the clause is to protect the Buyer.</text:p>
          </table:table-cell>
          <table:table-cell table:number-columns-repeated="16379"/>
        </table:table-row>
        <table:table-row table:style-name="ro34">
          <table:table-cell table:style-name="ce3"/>
          <table:table-cell table:style-name="ce58"/>
          <table:table-cell table:style-name="ce67"/>
          <table:table-cell office:value-type="string" table:style-name="ce46">
            <text:p>9.1.1: Also applies to non covert. There's no option for livery removal or child seats on the framework</text:p>
          </table:table-cell>
          <table:table-cell office:value-type="string" table:style-name="ce86">
            <text:p>Clause is there to meet the needs of the Buyer so will need to be agreed at Call-Off</text:p>
          </table:table-cell>
          <table:table-cell table:number-columns-repeated="16379"/>
        </table:table-row>
        <table:table-row table:style-name="ro34">
          <table:table-cell table:style-name="ce3"/>
          <table:table-cell table:style-name="ce58"/>
          <table:table-cell table:style-name="ce67"/>
          <table:table-cell office:value-type="string" table:style-name="ce46">
            <text:p>9.1.2. where possible</text:p>
          </table:table-cell>
          <table:table-cell office:value-type="string" table:style-name="ce86">
            <text:p>Clause is there to meet the needs of the Buyer so will need to be agreed at Call-Off</text:p>
          </table:table-cell>
          <table:table-cell table:number-columns-repeated="16379"/>
        </table:table-row>
        <table:table-row table:style-name="ro5">
          <table:table-cell table:style-name="ce3"/>
          <table:table-cell table:style-name="ce75"/>
          <table:table-cell table:style-name="ce76"/>
          <table:table-cell table:number-columns-repeated="2" table:style-name="ce80"/>
          <table:table-cell table:number-columns-repeated="16379"/>
        </table:table-row>
        <table:table-row table:style-name="ro35">
          <table:table-cell table:style-name="ce3"/>
          <table:table-cell office:value-type="float" office:value="10" table:style-name="ce58">
            <text:p>10</text:p>
          </table:table-cell>
          <table:table-cell office:value-type="string" table:style-name="ce67">
            <text:p>Delivery</text:p>
          </table:table-cell>
          <table:table-cell office:value-type="string" table:style-name="ce46">
            <text:p>10.7: Where the driver is not present at the Actual Delivery Time, the Supplier must provide written familiarisation details with the Vehicle. Can a QR code in the vehicle suffice that provides manufacturer information?<text:s/></text:p>
            <text:p>10.12: The Supplier shall provide a meet and greet service and a drop off service if the Supplier's rental outlet is not located at the airport. This is not always possible or permitted by airports, shuttle services will run for any locations not at an airport.</text:p>
          </table:table-cell>
          <table:table-cell office:value-type="string" table:style-name="ce86">
            <text:p>Clause 10.7: Yes the wording has been updated to include paper and/or electronic form.</text:p>
            <text:p>Clause 10.12: A shuttle service is acceptable and the list of Airports, with such service, should be provided at time of Call-Off.</text:p>
          </table:table-cell>
          <table:table-cell table:number-columns-repeated="16379"/>
        </table:table-row>
        <table:table-row table:style-name="ro36">
          <table:table-cell table:style-name="ce3"/>
          <table:table-cell table:style-name="ce58"/>
          <table:table-cell table:style-name="ce67"/>
          <table:table-cell office:value-type="string" table:style-name="ce46">
            <text:p>10.5: define equipment. <text:s/>If its a specialist van requested by CCS with a spec from them, obligation should be on them.</text:p>
            <text:p>10.6: 24 hours from delivery time<text:s/></text:p>
            <text:p>10.7: our paperwork will only detail damage that falls outside our fair, wear and tear policy</text:p>
            <text:p>10.8: 2 hours before rental is not standard procedure<text:s text:c="2"/></text:p>
          </table:table-cell>
          <table:table-cell office:value-type="string" table:style-name="ce86">
            <text:p>Clause 10.5: will remain as per current wording</text:p>
            <text:p>Clause 10.6: will remain as per current wording<text:s/></text:p>
            <text:p>Clause 10.7:Please agree at time of Call-Off</text:p>
            <text:p>Clause 10.8: Wording has been amended to : "....pay for 2 hours parking from the commencement of the Hire Period or from the time the Vehicle is delivered."</text:p>
          </table:table-cell>
          <table:table-cell table:number-columns-repeated="16379"/>
        </table:table-row>
        <table:table-row table:style-name="ro37">
          <table:table-cell table:style-name="ce3"/>
          <table:table-cell table:style-name="ce58"/>
          <table:table-cell table:style-name="ce67"/>
          <table:table-cell office:value-type="string" table:style-name="ce46">
            <text:p>10.7 This will be either a physical copy or a digital copy on XXX. Not always;<text:s/></text:p>
            <text:p>10.10 Needs to include something to prevent rejections based on preference and or minor damage. I.e. if the vehicle is legally roadworthy and safe to driver, if the vehicle is safe to drive and road legal, any unreported damaged vs the checksheet should be reported to XXX;<text:s/></text:p>
            <text:p>10.11- 10.12 amendment is required</text:p>
            <text:p/>
            <text:p>Suggested:</text:p>
            <text:p>"10.7 -10.10: Need to be reflected as per our comments;<text:s/></text:p>
            <text:p>10.11: Where offsite vehicle collection is required at an airport, the Supplier shall provide courtesy transport between airport terminals and their rental outlets within airports when arriving or departing from an airport in the UK or overseas during Work Hours;<text:s/></text:p>
            <text:p>10.12: Where agreed between the parties at the point of booking, the Supplier shall provide a meet and greet service and a drop off service if the Supplier's rental outlet is not located at the airport."</text:p>
            <text:p/>
          </table:table-cell>
          <table:table-cell office:value-type="string" table:style-name="ce86">
            <text:p>Clause 10.7: Yes the wording has been updated to include paper and/or electronic form.</text:p>
            <text:p>Clause 10.10: will remain as per current wording</text:p>
            <text:p>Clause 10.11: will remain as per current wording</text:p>
            <text:p>Clause 10.12: Wording "...Where applicable..." has been added.</text:p>
          </table:table-cell>
          <table:table-cell table:number-columns-repeated="16379"/>
        </table:table-row>
        <table:table-row table:style-name="ro38">
          <table:table-cell table:style-name="ce3"/>
          <table:table-cell table:style-name="ce58"/>
          <table:table-cell table:style-name="ce67"/>
          <table:table-cell office:value-type="string" table:style-name="ce46">
            <text:p>10.3: XXX has a set delivery and collection fee regardless of mileage, reservations will be fulfilled by the nearest XXX branch</text:p>
            <text:p>10.7: XXX use an electronic PDA system to carry out all on / off hire checks</text:p>
            <text:p>10.8 and 10.12: To be discussed further as liability concerns regarding the vehicle</text:p>
            <text:p>10.11 and 10.12: XXX do not have a presence within airports and would not support any delivery or collections from airport locations<text:s/></text:p>
          </table:table-cell>
          <table:table-cell office:value-type="string" table:style-name="ce86">
            <text:p>Clause 10.3: Does not suggest Delivery and/or collection needs to be free.</text:p>
            <text:p>Clause 10.7: Electronic form is acceptable and has been added.</text:p>
            <text:p>Clause 10.8: Wording has been amended to : "....pay for 2 hours parking from the commencement of the Hire Period or from the time the Vehicle is delivered."</text:p>
            <text:p>Clause 10.11: will remain as per current wording</text:p>
            <text:p>Clause 10.12: Wording "...Where applicable..." has been added.</text:p>
          </table:table-cell>
          <table:table-cell table:number-columns-repeated="16379"/>
        </table:table-row>
        <table:table-row table:style-name="ro39">
          <table:table-cell table:style-name="ce3"/>
          <table:table-cell table:style-name="ce58"/>
          <table:table-cell table:style-name="ce67"/>
          <table:table-cell office:value-type="string" table:style-name="ce46">
            <text:p>10.5: Would this not be a buyer / customer responsibility if requesting specialist equipment? Appreciate not relevant to a LOT 1 supplier<text:s/></text:p>
            <text:p>10.8: The Supplier needs to be notified at time of booking that this is required</text:p>
            <text:p>10.9: What about Residential Parking Zones? Suppliers are required to pre deliver and can't always make contact with the customer to obtain a permit / alternative parking. The delivery location is dictated by the Buyer so this should be given as best practise/advise to the Buyer.<text:s/></text:p>
            <text:p>10.12: Meet and greet fee should be applicable<text:s/></text:p>
          </table:table-cell>
          <table:table-cell office:value-type="string" table:style-name="ce86">
            <text:p>Clause 10.5: will remain as per current wording</text:p>
            <text:p>Clause 10.8: Wording has been amended to : "....pay for 2 hours parking from the commencement of the Hire Period or from the time the Vehicle is delivered."</text:p>
            <text:p>Clause 10.9: This specific query can be established at time of booking</text:p>
            <text:p>Clause 10.12: Fee does not apply as this is a necessary service to the Buyer.</text:p>
          </table:table-cell>
          <table:table-cell table:number-columns-repeated="16379"/>
        </table:table-row>
        <table:table-row table:style-name="ro40">
          <table:table-cell table:style-name="ce3"/>
          <table:table-cell table:style-name="ce58"/>
          <table:table-cell table:style-name="ce67"/>
          <table:table-cell office:value-type="string" table:style-name="ce46">
            <text:p>10.11 and 10.12 are specific to LOT 1 and not applicable to 2 &amp; 3 - Can this be clarified within the wording</text:p>
          </table:table-cell>
          <table:table-cell office:value-type="string" table:style-name="ce86">
            <text:p>This can be stated at time of Call-Off</text:p>
          </table:table-cell>
          <table:table-cell table:number-columns-repeated="16379"/>
        </table:table-row>
        <table:table-row table:style-name="ro41">
          <table:table-cell table:style-name="ce3"/>
          <table:table-cell table:style-name="ce58"/>
          <table:table-cell table:style-name="ce67"/>
          <table:table-cell office:value-type="string" table:style-name="ce46">
            <text:p>10.8- how is the receipt sent- also how does the process work for pre delivery for OOH starting or Monday first thing and have to delivery on a Friday? This would need to be discussed with the driver and location to prevent any extra fines.<text:s/></text:p>
            <text:p/>
            <text:p>10.12- we would not be able to access airport if not based on site to offer meet and greet</text:p>
          </table:table-cell>
          <table:table-cell office:value-type="string" table:style-name="ce86">
            <text:p>Clause 10.8: Wording has been amended to : "....pay for 2 hours parking from the commencement of the Hire Period or from the time the Vehicle is delivered." Any specific variations can be agreed at time of booking.</text:p>
          </table:table-cell>
          <table:table-cell table:number-columns-repeated="16379"/>
        </table:table-row>
        <table:table-row table:style-name="ro42">
          <table:table-cell table:style-name="ce3"/>
          <table:table-cell table:style-name="ce58"/>
          <table:table-cell table:style-name="ce67"/>
          <table:table-cell office:value-type="string" table:style-name="ce46">
            <text:p>10.10 Needs to include something to prevent rejections based on preference and or minor damage. I.e. if the vehicle is legally roadworthy and safe to driver, if the vehicle is safe to drive and road legal, any unreported damaged vs the checksheet should be reported to XXX;<text:s/><text:span text:style-name="T3">(same comment as round 1)</text:span></text:p>
          </table:table-cell>
          <table:table-cell office:value-type="string" table:style-name="ce86">
            <text:p>Clause 10.10: will remain as per current wording</text:p>
          </table:table-cell>
          <table:table-cell table:number-columns-repeated="16379"/>
        </table:table-row>
        <table:table-row table:style-name="ro43">
          <table:table-cell table:style-name="ce3"/>
          <table:table-cell table:style-name="ce58"/>
          <table:table-cell table:style-name="ce67"/>
          <table:table-cell office:value-type="string" table:style-name="ce46">
            <text:p>10.7: please consider adding that the vehicle must be signed for by a company representative if the driver is unavailable.</text:p>
          </table:table-cell>
          <table:table-cell office:value-type="string" table:style-name="ce86">
            <text:p>This may not be possible at all times, such as OOH, and can be agreed at time of booking.</text:p>
          </table:table-cell>
          <table:table-cell table:number-columns-repeated="16379"/>
        </table:table-row>
        <table:table-row table:style-name="ro5">
          <table:table-cell table:style-name="ce3"/>
          <table:table-cell table:style-name="ce75"/>
          <table:table-cell table:style-name="ce76"/>
          <table:table-cell table:number-columns-repeated="2" table:style-name="ce30"/>
          <table:table-cell table:number-columns-repeated="16379"/>
        </table:table-row>
        <table:table-row table:style-name="ro44">
          <table:table-cell table:style-name="ce3"/>
          <table:table-cell office:value-type="float" office:value="11" table:style-name="ce58">
            <text:p>11</text:p>
          </table:table-cell>
          <table:table-cell office:value-type="string" table:style-name="ce67">
            <text:p>Collection</text:p>
          </table:table-cell>
          <table:table-cell office:value-type="string" table:style-name="ce38">
            <text:p>Clause 11.2:<text:s/><text:s/>Can we suggest the timescales provided within this Clause are amended to 6 working hours to ensure the Supplier can comply. <text:s/>For example, should the vehicle off hire at 5pm on a Saturday (and it is taken that Sunday is not a "working day") the Supplier would not be in a position to collect within the 6 hour window.</text:p>
          </table:table-cell>
          <table:table-cell office:value-type="string" table:style-name="ce86">
            <text:p>Clause 11.2: Amended to include 6 working hours.</text:p>
          </table:table-cell>
          <table:table-cell table:number-columns-repeated="16379"/>
        </table:table-row>
        <table:table-row table:style-name="ro42">
          <table:table-cell table:style-name="ce3"/>
          <table:table-cell table:style-name="ce58"/>
          <table:table-cell table:style-name="ce67"/>
          <table:table-cell office:value-type="string" table:style-name="ce38">
            <text:p>11.4:<text:s/>The Supplier may allow the Buyer to return the Vehicle to an agreed location different from the Delivery Place with prior notification from time to time. This shall not be considered a one-way Hire- Why would this not be considered a one way hire?<text:s text:c="2"/></text:p>
          </table:table-cell>
          <table:table-cell office:value-type="string" table:style-name="ce86">
            <text:p>Clause 11.4: Amended to suggest it will be considered one way hire, unless agreed with Supplier.</text:p>
          </table:table-cell>
          <table:table-cell table:number-columns-repeated="16379"/>
        </table:table-row>
        <table:table-row table:style-name="ro45">
          <table:table-cell table:style-name="ce3"/>
          <table:table-cell table:style-name="ce58"/>
          <table:table-cell table:style-name="ce67"/>
          <table:table-cell office:value-type="string" table:style-name="ce38">
            <text:p>11.1:<text:s/>please update from ‘6 hours’ to ‘6 working hours’. Currently a vehicle can off hire at 0000, and 6 hours only takes you to 0600-2 hours before the rental company is open. This will bring consistency with 21.3.1.2</text:p>
            <text:p>11.4:<text:s/>This needs further clarification. Any rental ending somewhere different to where it started is a one-way hire.<text:s/></text:p>
          </table:table-cell>
          <table:table-cell office:value-type="string" table:style-name="ce86">
            <text:p>Clause 11.1: Amended to 6 working hours but assumed this was being referred to 11.2 and not 11.1</text:p>
            <text:p>Clause 11.4: Amended to suggest it will be considered one way hire, unless agreed with Supplier.</text:p>
          </table:table-cell>
          <table:table-cell table:number-columns-repeated="16379"/>
        </table:table-row>
        <table:table-row table:style-name="ro40">
          <table:table-cell table:style-name="ce3"/>
          <table:table-cell table:style-name="ce58"/>
          <table:table-cell table:style-name="ce67"/>
          <table:table-cell office:value-type="string" table:style-name="ce62">
            <text:p>11.2:<text:s/>6 hours to be discussed</text:p>
            <text:p>11.4:<text:s/>one way would be applicable and must be within the the UK<text:s/></text:p>
          </table:table-cell>
          <table:table-cell office:value-type="string" table:style-name="ce86">
            <text:p>Clause 11.2: Amended to include 6 working hours.</text:p>
            <text:p>Clause 11.4: Amended to suggest it will be considered one way hire, unless agreed with Supplier.</text:p>
          </table:table-cell>
          <table:table-cell table:number-columns-repeated="16379"/>
        </table:table-row>
        <table:table-row table:style-name="ro46">
          <table:table-cell table:style-name="ce3"/>
          <table:table-cell table:style-name="ce58"/>
          <table:table-cell table:style-name="ce67"/>
          <table:table-cell office:value-type="string" table:style-name="ce109">
            <text:p>11.1, 11.4 should be amended</text:p>
            <text:p/>
            <text:p>Suggested:</text:p>
            <text:p>11.1 The Supplier shall use reasonable endeavours to complete a Vehicle Inspection Form at the Actual Return Time. Where this isn't possible, a Vehicle Inspection will take place as soon as the vehicle arrives back at the rental location;<text:s/></text:p>
            <text:p>11.4 "This shall not be considered a one-way Hire." should be removed.</text:p>
            <text:p/>
          </table:table-cell>
          <table:table-cell office:value-type="string" table:style-name="ce86">
            <text:p>Clause 11.1: will remain as per current wording</text:p>
            <text:p>Clause 11.4: Amended to suggest it will be considered one way hire, unless agreed with Supplier.</text:p>
          </table:table-cell>
          <table:table-cell table:number-columns-repeated="16379"/>
        </table:table-row>
        <table:table-row table:style-name="ro43">
          <table:table-cell table:style-name="ce3"/>
          <table:table-cell table:style-name="ce58"/>
          <table:table-cell table:style-name="ce67"/>
          <table:table-cell office:value-type="string" table:style-name="ce110">
            <text:p>11.2:<text:s/>We would suggest vehicles are left at a suitable location for collection without additional pressures of parking charges</text:p>
          </table:table-cell>
          <table:table-cell office:value-type="string" table:style-name="ce88">
            <text:p>No comment necessary</text:p>
          </table:table-cell>
          <table:table-cell table:number-columns-repeated="16379"/>
        </table:table-row>
        <table:table-row table:style-name="ro47">
          <table:table-cell table:style-name="ce3"/>
          <table:table-cell table:style-name="ce58"/>
          <table:table-cell table:style-name="ce67"/>
          <table:table-cell office:value-type="string" table:style-name="ce83">
            <text:p>11.1:<text:s/>This isn’t relevant for contracts where KPIs are implemented.<text:s/></text:p>
            <text:p>11.2:<text:s/>As per 11.1, this is out of sync if you have collection SLAs in place.</text:p>
            <text:p>11.4:<text:s/>This is unclear. If the end address is different to the delivery address then this would be a one way.<text:s text:c="2"/></text:p>
          </table:table-cell>
          <table:table-cell office:value-type="string" table:style-name="ce86">
            <text:p>Clause 11.1: will remain as per current wording</text:p>
            <text:p>Clause 11.2: Amended to include 6 working hours.</text:p>
            <text:p>Clause 11.4: Amended to suggest it will be considered one way hire, unless agreed with Supplier.</text:p>
          </table:table-cell>
          <table:table-cell table:number-columns-repeated="16379"/>
        </table:table-row>
        <table:table-row table:style-name="ro5">
          <table:table-cell table:style-name="ce3"/>
          <table:table-cell table:style-name="ce75"/>
          <table:table-cell table:style-name="ce76"/>
          <table:table-cell table:number-columns-repeated="2" table:style-name="ce80"/>
          <table:table-cell table:number-columns-repeated="16379"/>
        </table:table-row>
        <table:table-row table:style-name="ro48">
          <table:table-cell table:style-name="ce3"/>
          <table:table-cell office:value-type="float" office:value="12" table:style-name="ce58">
            <text:p>12</text:p>
          </table:table-cell>
          <table:table-cell office:value-type="string" table:style-name="ce111">
            <text:p>Abortive Delivery and Collection Cancellation</text:p>
          </table:table-cell>
          <table:table-cell office:value-type="string" table:style-name="ce113">
            <text:p>12.1 and 12.2:<text:s/>should specify 'working' hours..</text:p>
          </table:table-cell>
          <table:table-cell office:value-type="string" table:style-name="ce106">
            <text:p>Clause 12.1 and 12.2: Amended to add "... working hours..."</text:p>
          </table:table-cell>
          <table:table-cell table:number-columns-repeated="16379"/>
        </table:table-row>
        <table:table-row table:style-name="ro49">
          <table:table-cell table:style-name="ce3"/>
          <table:table-cell table:style-name="ce58"/>
          <table:table-cell table:style-name="ce67"/>
          <table:table-cell office:value-type="string" table:style-name="ce114">
            <text:p>12.6:<text:s/>cannot agree to this<text:s/></text:p>
          </table:table-cell>
          <table:table-cell office:value-type="string" table:style-name="ce21">
            <text:p>Clause is to reflect industry standard. Must agree with Buyer at Call-Off</text:p>
          </table:table-cell>
          <table:table-cell table:number-columns-repeated="16379"/>
        </table:table-row>
        <table:table-row table:style-name="ro50">
          <table:table-cell table:style-name="ce3"/>
          <table:table-cell table:style-name="ce58"/>
          <table:table-cell table:style-name="ce67"/>
          <table:table-cell office:value-type="string" table:style-name="ce74">
            <text:p>12.1 - for longer hire durations, vehicles may be customised or specifically ordered for the contract and therefore the supplier cannot take the risk these could be subject to ad-hoc cancellation</text:p>
            <text:p>(make this excluding customised vehicle orders)</text:p>
          </table:table-cell>
          <table:table-cell office:value-type="string" table:style-name="ce21">
            <text:p>Clause 12.1: Suggests unless agreed in the Call-Off, so any specialist or customised vehicles can be agreed during Call-Off.</text:p>
          </table:table-cell>
          <table:table-cell table:number-columns-repeated="16379"/>
        </table:table-row>
        <table:table-row table:style-name="ro51">
          <table:table-cell table:style-name="ce3"/>
          <table:table-cell table:style-name="ce58"/>
          <table:table-cell table:style-name="ce67"/>
          <table:table-cell office:value-type="string" table:style-name="ce68">
            <text:p>12.1 timeframes should be amended as per our comment;<text:s/></text:p>
            <text:p>12.2 should be removed;<text:s/></text:p>
            <text:p>12.4-12.6 shall be amended.</text:p>
            <text:p/>
            <text:p>Suggested:</text:p>
            <text:p>"12.1: 3 working hours for standard cars and vans. All other groups require one working day. Charges may apply where cancellations are attempted with less than the required notice outlined;<text:s/></text:p>
            <text:p>12.4: Abortive where delivery is in progress, one day hire plus ancillaries where delivery has already taken place;<text:s/></text:p>
            <text:p>12.5: The abortive charge would be applied and vehicle placed back on rent TBA. It is the customer's responsibility to off hire when the vehicle is actually ready to collect and all charges between the two are charged to the customer given the vehicle is on rent. We can not agree that suppliers will wait a prescriptive amount of time. They'll endeavour to prevent the abortive whilst on site but when it is deemed that a resolution isn't possible, they'll leave given they have other delivery and collections to make;<text:s/></text:p>
            <text:p>12.6: The Supplier shall be entitled to an abortive delivery charge which shall not exceed one day's Rental Charge where delivery is attempted and subsequently rejected by the Buyer when a Buyer has neglected to cancel a Hire which includes delivery."</text:p>
            <text:p/>
          </table:table-cell>
          <table:table-cell office:value-type="string" table:style-name="ce21">
            <text:p>Clause 12.1: Amended to add "... working hours..."</text:p>
            <text:p>Clause 12.2: Amended to include "..working hours.." and will be retained with the amendment.</text:p>
          </table:table-cell>
          <table:table-cell table:number-columns-repeated="16379"/>
        </table:table-row>
        <table:table-row table:style-name="ro52">
          <table:table-cell table:style-name="ce3"/>
          <table:table-cell table:style-name="ce58"/>
          <table:table-cell table:style-name="ce67"/>
          <table:table-cell office:value-type="string" table:style-name="ce119">
            <text:p>12.1:<text:s/>Can this be amended? As an example, if an address is 3 hours away and a supplier is halfway there to deliver, if the buyer then cancels, there is no recompense for the supplier for partially fulfilling. This would typically be but not limited to areas where there is little or no rental supplier presence (highlands / islands etc).</text:p>
            <text:p>12.5:<text:s/>The cancellation charge is a set fee but a day’s rental charge varies depending on group. Suppliers should have the option to charge an Abortive delivery and charge Abortive + Delivery</text:p>
            <text:p>12.6:<text:s/>As per 12.5. This should also be plus collection charge.<text:s text:c="2"/></text:p>
          </table:table-cell>
          <table:table-cell office:value-type="string" table:style-name="ce21">
            <text:p>Clause 12.1: Clause 12.2 does refer to deliveries over 50 miles distance being given 4 working hours.</text:p>
            <text:p>Clause 12.5: States charge can be a fixed fee but cannot exceed one days rental charge.</text:p>
            <text:p>Clause 12.6: The abortive fee is a maximum of one days rental charge. The collection charge is separate.</text:p>
          </table:table-cell>
          <table:table-cell table:number-columns-repeated="16379"/>
        </table:table-row>
        <table:table-row table:style-name="ro28">
          <table:table-cell table:style-name="ce3"/>
          <table:table-cell table:style-name="ce58"/>
          <table:table-cell table:style-name="ce67"/>
          <table:table-cell office:value-type="string" table:style-name="ce46">
            <text:p>12.3 &amp; 12.5:<text:s/>A longer cancellation period MUST be applied for specially customised vehicle. Also, where specialist equipment or bodywork modification has been ordered to customise a vehicle at the Buyers request and the order is cancelled, they will be liable for the costs of the specialist equipment or bodywork changes. <text:s/>(LCV's) This may exceed the one days hire due to the extensive costs of vehicle customisation.<text:s/></text:p>
          </table:table-cell>
          <table:table-cell office:value-type="string" table:style-name="ce21">
            <text:p>Clause 12.3: Will be retained and does state that Supplier may specify cancellation notice for Specialist Vehicles</text:p>
            <text:p>Clause 12.5: Clause 12.3 states that Supplier can specify a cancellation notice for Specialist vehicles</text:p>
          </table:table-cell>
          <table:table-cell table:number-columns-repeated="16379"/>
        </table:table-row>
        <table:table-row table:style-name="ro53">
          <table:table-cell table:style-name="ce3"/>
          <table:table-cell table:style-name="ce58"/>
          <table:table-cell table:style-name="ce67"/>
          <table:table-cell office:value-type="string" table:style-name="ce46">
            <text:p>12.5 This shouldn't be applicable to specialist vehicles? (Clarification required)</text:p>
          </table:table-cell>
          <table:table-cell office:value-type="string" table:style-name="ce21">
            <text:p>Clause 12.5: Clause 12.3 states that Supplier can specify a cancellation notice for Specialist vehicles</text:p>
          </table:table-cell>
          <table:table-cell table:number-columns-repeated="16379"/>
        </table:table-row>
        <table:table-row table:style-name="ro54">
          <table:table-cell table:style-name="ce3"/>
          <table:table-cell table:style-name="ce58"/>
          <table:table-cell table:style-name="ce67"/>
          <table:table-cell office:value-type="string" table:style-name="ce46">
            <text:p>12.8- the charges would automatically be billed on the rental invoice if notification period not provided per the contract. Cancellation-An agreed notice is required for cancellation of a vehicle delivery otherwise a charge will apply. In the event that a vehicle has already been delivered, the delivery and collection charges will be applied in addition to one day’s rental charges- this is our standard charging on cancellations if notice not provided- is this acceptable?</text:p>
          </table:table-cell>
          <table:table-cell office:value-type="string" table:style-name="ce106">
            <text:p>Clause 12.8: States the Supplier shall notify the Buyer.</text:p>
          </table:table-cell>
          <table:table-cell table:number-columns-repeated="16379"/>
        </table:table-row>
        <table:table-row table:style-name="ro55">
          <table:table-cell table:style-name="ce3"/>
          <table:table-cell table:style-name="ce58"/>
          <table:table-cell table:style-name="ce67"/>
          <table:table-cell office:value-type="string" table:style-name="ce46">
            <text:p>12.1 timeframes should be amended as per our comment;<text:s/></text:p>
            <text:p>12.2 should be removed;<text:s/></text:p>
            <text:p>12.4-12.6 shall be amended.</text:p>
            <text:p>12.1 <text:s text:c="2"/>3 working hours for standard cars and vans. All other groups require one working day. Charges may apply where cancellations are attempted with less than the required notice outlined;<text:s/></text:p>
            <text:p>12.2. superseded by cl.<text:s/></text:p>
            <text:p>12.4 Abortive where delivery is in progress, one day hire plus ancillaries where delivery has already taken place;<text:s/></text:p>
            <text:p>12.5 The abortive charge would be applied and vehicle placed back on rent TBA. It is the customer's responsibility to off hire when the vehicle is actually ready to collect and all charges between the two are charged to the customer given the vehicle is on rent. We can not agree that suppliers will wait a prescriptive amount of time. They’ll endeavour to prevent the abortive whilst on site but when it is deemed that a resolution isn't possible, they'll leave given they have other delivery and collections to make;<text:s/></text:p>
            <text:p>12.6 The abortive charge would be applied and vehicle placed back on rent TBA. It is the customer's responsibility to off hire when the vehicle is actually ready to collect and all charges between the two are charged to the customer given the vehicle is on rent. We can not agree that suppliers will wait a prescriptive amount of time. They’ll endeavour to prevent the abortive whilst on site but when it is deemed that a resolution isn't possible, they'll leave given they have other delivery and collections to make.<text:s/></text:p>
            <text:p/>
            <text:p>(Wording in blue indicates same comments as round 1)<text:s/></text:p>
          </table:table-cell>
          <table:table-cell office:value-type="string" table:style-name="ce21">
            <text:p>Clause 12.1: Clause states min 2 working hours, and Clause 12.2 states the notice is minimum 4 hours for any deliveries more than 50 miles.</text:p>
            <text:p>Clause 12.2: Please see above.</text:p>
            <text:p>Clause 12.4: Retained Clause and it refers to Clause 12.1 and Clause 12.2</text:p>
            <text:p>Clause 12.5: Retained Clause</text:p>
            <text:p>Clause 12.6: Retained Clause</text:p>
            <text:p/>
          </table:table-cell>
          <table:table-cell table:number-columns-repeated="16379"/>
        </table:table-row>
        <table:table-row table:style-name="ro5">
          <table:table-cell table:style-name="ce3"/>
          <table:table-cell table:style-name="ce75"/>
          <table:table-cell table:style-name="ce76"/>
          <table:table-cell table:number-columns-repeated="2" table:style-name="ce32"/>
          <table:table-cell table:number-columns-repeated="16379"/>
        </table:table-row>
        <table:table-row table:style-name="ro42">
          <table:table-cell table:style-name="ce3"/>
          <table:table-cell office:value-type="float" office:value="13" table:style-name="ce58">
            <text:p>13</text:p>
          </table:table-cell>
          <table:table-cell office:value-type="string" table:style-name="ce67">
            <text:p>Fuels</text:p>
          </table:table-cell>
          <table:table-cell office:value-type="string" table:style-name="ce46">
            <text:p><text:span text:style-name="T3">13.5:</text:span><text:s/>Industry best practices is to use regional prices that reflect the geography where the vehicle was rented. UK average prices include many premium locations (London) which are not represented in other geographies. Consequently Buyers in the North subsidise Buyers in the south</text:p>
          </table:table-cell>
          <table:table-cell office:value-type="string" table:style-name="ce21">
            <text:p>Clause 13.5: Suggests indices that can be used, and can be agreed in the Call-Off<text:s/></text:p>
          </table:table-cell>
          <table:table-cell table:number-columns-repeated="16379"/>
        </table:table-row>
        <table:table-row table:style-name="ro56">
          <table:table-cell table:style-name="ce3"/>
          <table:table-cell table:style-name="ce58"/>
          <table:table-cell table:style-name="ce67"/>
          <table:table-cell office:value-type="string" table:style-name="ce114">
            <text:p><text:span text:style-name="T3">13.3:</text:span><text:s/>full to full policy minus D&amp;C fuel.<text:s/></text:p>
          </table:table-cell>
          <table:table-cell office:value-type="string" table:style-name="ce21">
            <text:p>Clause 13.3: States Buyer shall return with a like for like fuel level</text:p>
          </table:table-cell>
          <table:table-cell table:number-columns-repeated="16379"/>
        </table:table-row>
        <table:table-row table:style-name="ro49">
          <table:table-cell table:style-name="ce3"/>
          <table:table-cell table:style-name="ce58"/>
          <table:table-cell table:style-name="ce67"/>
          <table:table-cell office:value-type="string" table:style-name="ce68">
            <text:p>13.4 clarification is required;<text:s/></text:p>
            <text:p>13.5 "fuel price index" should be changed to Fleet News.</text:p>
            <text:p/>
            <text:p>Suggested:</text:p>
            <text:p>13.4 What is meant by filling point, actually on the cap or near the tank? If so, we cannot guarantee this. The fuel type will be on the paperwork, on the key, marked in the vehicle. It is the Buyers responsibility to correctly refuel. Where this doesn't happen, a damage case will be raised and all costs passed to the buyer. If the driver is unsure of the fuel type they should contact Nexus for clarification before fuelling;<text:s/></text:p>
            <text:p/>
          </table:table-cell>
          <table:table-cell office:value-type="string" table:style-name="ce21">
            <text:p>Clause 13.4: Retained Clause</text:p>
            <text:p>Clause 13.5: Only suggests some indices, and alternatives may be agreed at time of Call-Off.</text:p>
          </table:table-cell>
          <table:table-cell table:number-columns-repeated="16379"/>
        </table:table-row>
        <table:table-row table:style-name="ro57">
          <table:table-cell table:style-name="ce3"/>
          <table:table-cell table:style-name="ce58"/>
          <table:table-cell table:style-name="ce67"/>
          <table:table-cell office:value-type="string" table:style-name="ce119">
            <text:p><text:span text:style-name="T3">13.1:</text:span><text:s/>This should revert back to full to full as this is not beneficial for the customer.</text:p>
            <text:p><text:span text:style-name="T3">13.5:</text:span><text:s/>Suppliers are required to input pre-set pricing into the pricing schedule?<text:s/></text:p>
          </table:table-cell>
          <table:table-cell office:value-type="string" table:style-name="ce21">
            <text:p>Clause 13.1: retained as minimum 1/4 tank, so allows Suppliers to deliver with full tank. Clause 13.3 states vehicle returned as like for like fuel level.</text:p>
            <text:p>Clause 13.5: Fuel is not preset, but can be updated weekly, monthly as per Clause.</text:p>
          </table:table-cell>
          <table:table-cell table:number-columns-repeated="16379"/>
        </table:table-row>
        <table:table-row table:style-name="ro58">
          <table:table-cell table:style-name="ce3"/>
          <table:table-cell table:style-name="ce58"/>
          <table:table-cell table:style-name="ce67"/>
          <table:table-cell office:value-type="string" table:style-name="ce46">
            <text:p>XXX provide full to full on Petrol and Diesel vehicles. For Electric vehicles we ask recharging fee applies below 80% PLUS service fee applies plus electric charge if returned less than 10% .<text:s/></text:p>
            <text:p/>
            <text:p>Refuelling-</text:p>
            <text:p>All vehicles are provided with a full tank of fuel, less any amount used in the delivery of the vehicle. All vehicles will be refuelled to capacity upon return to the XXX location and any refuelling charge will be calculated in accordance with the prevailing refuelling rate and applied to the rental agreement. The fuel used for the delivery and collection of the vehicle is the responsibility of the renter- this is our standard contract notes on refuelling is this agreeable?</text:p>
          </table:table-cell>
          <table:table-cell office:value-type="string" table:style-name="ce21">
            <text:p>Clause 13.1: retained as minimum 1/4 tank and minimum 70% charge on EV so allows Suppliers to deliver with full tank. Clause 13.3 states vehicle returned as like for like fuel level.</text:p>
            <text:p>EV Charges are based upon index agreed at time of Call-Off.</text:p>
          </table:table-cell>
          <table:table-cell table:number-columns-repeated="16379"/>
        </table:table-row>
        <table:table-row table:style-name="ro59">
          <table:table-cell table:style-name="ce3"/>
          <table:table-cell table:style-name="ce58"/>
          <table:table-cell table:style-name="ce67"/>
          <table:table-cell office:value-type="string" table:style-name="ce46">
            <text:p>13.4 clarification is required; What is meant by filling point, actually on the cap or near the tank? If so, we cannot guarantee this. The fuel type will be on the paperwork, on the key, marked in the vehicle. It is the Buyers responsibility to correctly refuel. Where this doesn't happen, a damage case will be raised and all costs passed to the buyer. If the driver is unsure of the fuel type they should contact XXX for clarification before fuelling;<text:s/><text:span text:style-name="T3">(same comment as round 1)</text:span></text:p>
          </table:table-cell>
          <table:table-cell office:value-type="string" table:style-name="ce21">
            <text:p>Clause 13.4: The wording on filling point has been removed and clause refers to clear identification of the type of fuel the vehicle uses.</text:p>
          </table:table-cell>
          <table:table-cell table:number-columns-repeated="16379"/>
        </table:table-row>
        <table:table-row table:style-name="ro5">
          <table:table-cell table:style-name="ce3"/>
          <table:table-cell table:style-name="ce75"/>
          <table:table-cell table:style-name="ce76"/>
          <table:table-cell table:number-columns-repeated="2" table:style-name="ce118"/>
          <table:table-cell table:number-columns-repeated="16379"/>
        </table:table-row>
        <table:table-row table:style-name="ro45">
          <table:table-cell table:style-name="ce3"/>
          <table:table-cell office:value-type="float" office:value="14" table:style-name="ce58">
            <text:p>14</text:p>
          </table:table-cell>
          <table:table-cell office:value-type="string" table:style-name="ce67">
            <text:p>Title, Possession and Risk</text:p>
          </table:table-cell>
          <table:table-cell office:value-type="string" table:style-name="ce46">
            <text:p>Clause 14.3.2:<text:s text:c="2"/>Can we suggest the timescales provided within this Clause are amended to 6 working hours to ensure the Supplier can comply. <text:s/>For example, should a vehicle off hire at 5pm on a Saturday (and it is taken that Sunday is not a "working day"), the Supplier would not be in a position to collect within the 6 hour liability period window which is a disadvantage.</text:p>
          </table:table-cell>
          <table:table-cell office:value-type="string" table:style-name="ce21">
            <text:p>Clause 14.3.2: has been amended to 6 working hours</text:p>
          </table:table-cell>
          <table:table-cell table:number-columns-repeated="16379"/>
        </table:table-row>
        <table:table-row table:style-name="ro60">
          <table:table-cell table:style-name="ce3"/>
          <table:table-cell table:style-name="ce58"/>
          <table:table-cell table:style-name="ce67"/>
          <table:table-cell office:value-type="string" table:style-name="ce46">
            <text:p>14.3.2:<text:s/>this should be 6 working hours</text:p>
            <text:p/>
          </table:table-cell>
          <table:table-cell office:value-type="string" table:style-name="ce21">
            <text:p>Clause 14.3.2: has been amended to 6 working hours</text:p>
          </table:table-cell>
          <table:table-cell table:number-columns-repeated="16379"/>
        </table:table-row>
        <table:table-row table:style-name="ro3">
          <table:table-cell table:style-name="ce3"/>
          <table:table-cell table:style-name="ce58"/>
          <table:table-cell table:style-name="ce67"/>
          <table:table-cell office:value-type="string" table:style-name="ce114">
            <text:p>14.3:.2 cannot agree this timescale<text:s/></text:p>
          </table:table-cell>
          <table:table-cell office:value-type="string" table:style-name="ce21">
            <text:p>Clause 14.3.2: has been amended to 6 working hours</text:p>
          </table:table-cell>
          <table:table-cell table:number-columns-repeated="16379"/>
        </table:table-row>
        <table:table-row table:style-name="ro61">
          <table:table-cell table:style-name="ce3"/>
          <table:table-cell table:style-name="ce58"/>
          <table:table-cell table:style-name="ce67"/>
          <table:table-cell office:value-type="string" table:style-name="ce68">
            <text:p>14.3.2 amend the timeframe;<text:s/></text:p>
            <text:p>14.5 should be amended as Buyer should be responsible for the vehicle once the vehicle is delivered;<text:s/></text:p>
            <text:p>14.6 should be amended.</text:p>
            <text:p/>
            <text:p>Suggested:</text:p>
            <text:p>"14.3.2 - 10 working hours after the date/time of off hire for standard cars and vans. Two working days for all other vehicles including HGV’s;<text:s/></text:p>
            <text:p>14.6: The Supplier shall give the Buyer quiet possession of the Vehicle throughout the Hire Period subject to maintenance, default on the Customer’s side, excessive mileage, service."</text:p>
            <text:p/>
          </table:table-cell>
          <table:table-cell office:value-type="string" table:style-name="ce21">
            <text:p>Clause 14.3.2: has been amended to 6 working hours</text:p>
            <text:p>Clause 14.5: Retained Clause</text:p>
            <text:p>Clause 14.6: Retained Clause as there are separate clauses on maintenance, and service etc.</text:p>
          </table:table-cell>
          <table:table-cell table:number-columns-repeated="16379"/>
        </table:table-row>
        <table:table-row table:style-name="ro60">
          <table:table-cell table:style-name="ce3"/>
          <table:table-cell table:style-name="ce58"/>
          <table:table-cell table:style-name="ce67"/>
          <table:table-cell office:value-type="string" table:style-name="ce125">
            <text:p>14.3:<text:s/>For HGVs we suggest a turnaround time of 3 working days</text:p>
          </table:table-cell>
          <table:table-cell office:value-type="string" table:style-name="ce21">
            <text:p>Clause 14.3: states unless a different time is agreed for HGV at time of Call-Off.</text:p>
          </table:table-cell>
          <table:table-cell table:number-columns-repeated="16379"/>
        </table:table-row>
        <table:table-row table:style-name="ro40">
          <table:table-cell table:style-name="ce3"/>
          <table:table-cell table:style-name="ce58"/>
          <table:table-cell table:style-name="ce67"/>
          <table:table-cell office:value-type="string" table:style-name="ce126">
            <text:p>14.3:<text:s/>Liability - This is out of sync where contracts have collection SLAs - i.e. 8 working hours.<text:s/></text:p>
          </table:table-cell>
          <table:table-cell office:value-type="string" table:style-name="ce21">
            <text:p>Clause 14.3.2: has been amended to 6 working hours</text:p>
          </table:table-cell>
          <table:table-cell table:number-columns-repeated="16379"/>
        </table:table-row>
        <table:table-row table:style-name="ro62">
          <table:table-cell table:style-name="ce3"/>
          <table:table-cell table:style-name="ce58"/>
          <table:table-cell table:style-name="ce67"/>
          <table:table-cell office:value-type="string" table:style-name="ce46">
            <text:p>Delivery and Collection- Where a vehicle requires delivery, the renter shall be responsible for damage to or loss of the vehicle from the time of delivery. The vehicle shall be deemed to have been delivered when either the keys have been handed to the renter (or a representative of the renter) or when the renter has been notified by a XXX representative that the vehicle has been delivered whichever is the sooner. It is the Company’s responsibility to ensure that if a vehicle is delivered for a particular employee, that that employee (or their duly authorised representative) acknowledges receipt of the vehicle (sign Vehicle Condition Report VCR) . If the vehicle requires collection, or the renter has been given express permission to return the vehicle to a place other than a XXX rental location, the renter shall remain fully responsible for the vehicle, including any damage to or loss of the vehicle, until the vehicle is collected by XXX.- we would update wording in line with agreed liability timelines as this is standard wording</text:p>
          </table:table-cell>
          <table:table-cell office:value-type="string" table:style-name="ce21">
            <text:p>Please refer to entire Clause 14.3. Under Clause 14.3.2 has been amended to 6 working hours</text:p>
          </table:table-cell>
          <table:table-cell table:number-columns-repeated="16379"/>
        </table:table-row>
        <table:table-row table:style-name="ro63">
          <table:table-cell table:style-name="ce3"/>
          <table:table-cell table:style-name="ce58"/>
          <table:table-cell table:style-name="ce67"/>
          <table:table-cell office:value-type="string" table:style-name="ce46">
            <text:p>14.3. amend the timeframe; The Buyer shall bear responsibility for the vehicle from the moment of delivery till the actual collection<text:s text:c="2"/></text:p>
            <text:p><text:s/></text:p>
            <text:p>14.5 should be amended as Buyer should be responsible for the vehicle from the moment of delivery until collection<text:s text:c="2"/></text:p>
            <text:p/>
            <text:p>14.6 should be amended - The Supplier shall give the Buyer quiet possession of the Vehicle throughout the Hire Period subject to maintenance, default on the Customer’s side, excessive mileage, service.</text:p>
            <text:p/>
            <text:p>(Same comments as round 1)</text:p>
          </table:table-cell>
          <table:table-cell office:value-type="string" table:style-name="ce21">
            <text:p>Clause 14.3.2: has been amended to 6 working hours.</text:p>
            <text:p>Clause 14.5: Retained Clause</text:p>
            <text:p>Clause 14.6: Retained Clause as there are separate clauses on maintenance, and service etc.</text:p>
          </table:table-cell>
          <table:table-cell table:number-columns-repeated="16379"/>
        </table:table-row>
        <table:table-row table:style-name="ro5">
          <table:table-cell table:style-name="ce3"/>
          <table:table-cell table:style-name="ce75"/>
          <table:table-cell table:style-name="ce76"/>
          <table:table-cell table:number-columns-repeated="2" table:style-name="ce32"/>
          <table:table-cell table:number-columns-repeated="16379"/>
        </table:table-row>
        <table:table-row table:style-name="ro43">
          <table:table-cell table:style-name="ce3"/>
          <table:table-cell office:value-type="float" office:value="15" table:style-name="ce58">
            <text:p>15</text:p>
          </table:table-cell>
          <table:table-cell office:value-type="string" table:style-name="ce67">
            <text:p>Documentation</text:p>
          </table:table-cell>
          <table:table-cell office:value-type="string" table:style-name="ce20">
            <text:p><text:span text:style-name="T6">15.1.3:</text:span><text:s/>Vehicle rental agreement will not be available in domestic language and English in every country<text:s/></text:p>
          </table:table-cell>
          <table:table-cell office:value-type="string" table:style-name="ce106">
            <text:p>Clause 15.1.3: Has been removed</text:p>
          </table:table-cell>
          <table:table-cell table:number-columns-repeated="16379"/>
        </table:table-row>
        <table:table-row table:style-name="ro64">
          <table:table-cell table:style-name="ce3"/>
          <table:table-cell table:style-name="ce58"/>
          <table:table-cell table:style-name="ce67"/>
          <table:table-cell office:value-type="string" table:style-name="ce109">
            <text:p>15.1.2 should be amended;<text:s/></text:p>
            <text:p>15.2.3 should be removed</text:p>
            <text:p/>
            <text:p>Suggested:</text:p>
            <text:p>15.1.2 a vehicle inspection form will be provided either physically or digitally via XXX.</text:p>
            <text:p/>
          </table:table-cell>
          <table:table-cell office:value-type="string" table:style-name="ce21">
            <text:p>Clause 15.1.2: Amended to include paper or digital format.</text:p>
            <text:p>Clause 15.2.3: Clause 15.2 has been amended to "...Where the Vehicle is subject to a Vehicle operator’s licence..."</text:p>
            <text:p/>
          </table:table-cell>
          <table:table-cell table:number-columns-repeated="16379"/>
        </table:table-row>
        <table:table-row table:style-name="ro33">
          <table:table-cell table:style-name="ce3"/>
          <table:table-cell table:style-name="ce58"/>
          <table:table-cell table:style-name="ce67"/>
          <table:table-cell office:value-type="string" table:style-name="ce127">
            <text:p><text:span text:style-name="T6">15.2.5:</text:span><text:s/>We would not have an Operators license</text:p>
          </table:table-cell>
          <table:table-cell office:value-type="string" table:style-name="ce21">
            <text:p>Clause 15.2.5: Clause 15.2 amended to read "....Where the Vehicle is subject to a Vehicle operator’s licence, the Buyer shall comply with its applicable obligations..."</text:p>
            <text:p/>
            <text:p/>
          </table:table-cell>
          <table:table-cell table:number-columns-repeated="16379"/>
        </table:table-row>
        <table:table-row table:style-name="ro65">
          <table:table-cell table:style-name="ce3"/>
          <table:table-cell table:style-name="ce58"/>
          <table:table-cell table:style-name="ce67"/>
          <table:table-cell office:value-type="string" table:style-name="ce69">
            <text:p><text:span text:style-name="T6">15.1.2:</text:span><text:s/>Can this be expanded to include electronic inspections (emailed)?</text:p>
          </table:table-cell>
          <table:table-cell office:value-type="string" table:style-name="ce106">
            <text:p>Clause 15.1.2: Amended to include paper or digital format.</text:p>
          </table:table-cell>
          <table:table-cell table:number-columns-repeated="16379"/>
        </table:table-row>
        <table:table-row table:style-name="ro66">
          <table:table-cell table:style-name="ce3"/>
          <table:table-cell table:style-name="ce58"/>
          <table:table-cell table:style-name="ce67"/>
          <table:table-cell office:value-type="string" table:style-name="ce46">
            <text:p>15.1.3 the Rental agreement will not be provided in English in other countries- it will be provided in the language of the country of hire</text:p>
            <text:p/>
            <text:p>Same comment as made in the 1st Hire Terms Feedback sheet</text:p>
          </table:table-cell>
          <table:table-cell office:value-type="string" table:style-name="ce106">
            <text:p>Clause 15.1.3: Has been removed</text:p>
          </table:table-cell>
          <table:table-cell table:number-columns-repeated="16379"/>
        </table:table-row>
        <table:table-row table:style-name="ro67">
          <table:table-cell table:style-name="ce3"/>
          <table:table-cell table:style-name="ce58"/>
          <table:table-cell table:style-name="ce67"/>
          <table:table-cell office:value-type="string" table:style-name="ce20">
            <text:p>15.2.3 confirmation from Supply Chain is required</text:p>
          </table:table-cell>
          <table:table-cell office:value-type="string" table:style-name="ce21">
            <text:p>Clause 15.2.3: Clause 15.2 amended to read "....Where the Vehicle is subject to a Vehicle operator’s licence, the Buyer shall comply with its applicable obligations..."</text:p>
            <text:p/>
            <text:p/>
          </table:table-cell>
          <table:table-cell table:number-columns-repeated="16379"/>
        </table:table-row>
        <table:table-row table:style-name="ro5">
          <table:table-cell table:style-name="ce3"/>
          <table:table-cell table:style-name="ce75"/>
          <table:table-cell table:style-name="ce76"/>
          <table:table-cell table:number-columns-repeated="2" table:style-name="ce32"/>
          <table:table-cell table:number-columns-repeated="16379"/>
        </table:table-row>
        <table:table-row table:style-name="ro68">
          <table:table-cell table:style-name="ce3"/>
          <table:table-cell office:value-type="float" office:value="16" table:style-name="ce58">
            <text:p>16</text:p>
          </table:table-cell>
          <table:table-cell office:value-type="string" table:style-name="ce67">
            <text:p>Fines and Penalties</text:p>
          </table:table-cell>
          <table:table-cell office:value-type="string" table:style-name="ce20">
            <text:p>16.2/16.3:<text:s/>need to change from 5 days to 14 days. There are two key reasons for this. Firstly, the time to notify as zero impact on a drivers ability to contest a fine. Secondly, the current drafting creates an uncompetitive bias toward brokers who claim the 5 days does not start until they receive the fine, which could be 25 days after the rental company received the fine. This must be addressed to remove the unfair advantage of the rental broker model.</text:p>
            <text:p>16.4:<text:s/>needs to be updated to clarify the Buyer must pay the Supplier direct and reclaim the costs from their employee as there is no contractual agreement between the driver and the Supplier, nor is there any payment method.<text:s/></text:p>
          </table:table-cell>
          <table:table-cell office:value-type="string" table:style-name="ce106">
            <text:p>Clause 16.2: Retained Clause.</text:p>
            <text:p>Clause 16.3: Retained Clause.</text:p>
            <text:p>Clause 16.4: Retained Clause, clause states recharge the Buyer</text:p>
            <text:p/>
          </table:table-cell>
          <table:table-cell table:number-columns-repeated="16379"/>
        </table:table-row>
        <table:table-row table:style-name="ro69">
          <table:table-cell table:style-name="ce3"/>
          <table:table-cell table:style-name="ce58"/>
          <table:table-cell table:style-name="ce67"/>
          <table:table-cell office:value-type="string" table:style-name="ce84">
            <text:p>16.6:<text:s/>one way would be applicable and must be within the the UK<text:s/></text:p>
          </table:table-cell>
          <table:table-cell office:value-type="string" table:style-name="ce106">
            <text:p>Comment does not relate to Clause 16.6</text:p>
          </table:table-cell>
          <table:table-cell table:number-columns-repeated="16379"/>
        </table:table-row>
        <table:table-row table:style-name="ro70">
          <table:table-cell table:style-name="ce3"/>
          <table:table-cell table:style-name="ce58"/>
          <table:table-cell table:style-name="ce67"/>
          <table:table-cell office:value-type="string" table:style-name="ce20">
            <text:p>Fines- would the SLA be the same in the new contract as of 5 days as short notification time frame.<text:s/></text:p>
          </table:table-cell>
          <table:table-cell office:value-type="string" table:style-name="ce21">
            <text:p>Yes the SLA would remain to be within 5 working days from the receipt of the information from relevant authorities.</text:p>
          </table:table-cell>
          <table:table-cell table:number-columns-repeated="16379"/>
        </table:table-row>
        <table:table-row table:style-name="ro33">
          <table:table-cell table:style-name="ce3"/>
          <table:table-cell table:style-name="ce58"/>
          <table:table-cell table:style-name="ce67"/>
          <table:table-cell office:value-type="string" table:style-name="ce20">
            <text:p>16.4 - restriction to buyers on contesting fines once payment has been made by suppliers</text:p>
            <text:p>(explicit reference to allowing a transfer of liability)</text:p>
            <text:p><text:s/></text:p>
            <text:p>16.6 - Delay of buyer removing a vehicle from an auto charging account</text:p>
            <text:p>(the supplier should be entitled to additional rental charges where a vehicle is rendered unavailable for use by subsequent hirers due to a vehicle still being registered on a previous buyer's autopay account).</text:p>
          </table:table-cell>
          <table:table-cell office:value-type="string" table:style-name="ce21">
            <text:p>Clause 16.4: The clause states that Buyer need to be refunded upon a successful challenge.</text:p>
          </table:table-cell>
          <table:table-cell table:number-columns-repeated="16379"/>
        </table:table-row>
        <table:table-row table:style-name="ro71">
          <table:table-cell table:style-name="ce3"/>
          <table:table-cell table:style-name="ce58"/>
          <table:table-cell table:style-name="ce67"/>
          <table:table-cell office:value-type="string" table:style-name="ce69">
            <text:p>16.2 &amp; 16.3:<text:s/>Can this be amended to 10 working days?</text:p>
          </table:table-cell>
          <table:table-cell office:value-type="string" table:style-name="ce106">
            <text:p>Clause 16.2: Retained Clause as within 5 working days</text:p>
            <text:p>Clause 16,3: Retained Clause as within 5 working days</text:p>
            <text:p/>
            <text:p/>
          </table:table-cell>
          <table:table-cell table:number-columns-repeated="16379"/>
        </table:table-row>
        <table:table-row table:style-name="ro72">
          <table:table-cell table:style-name="ce3"/>
          <table:table-cell table:style-name="ce58"/>
          <table:table-cell table:style-name="ce67"/>
          <table:table-cell office:value-type="string" table:style-name="ce46">
            <text:p>16.4 needs to be updated to clarify the Buyer must pay the Supplier direct and reclaim the costs from their employee as there is no contractual agreement between the driver and the Supplier, nor is there any payment method.</text:p>
            <text:p/>
            <text:p>Same comment as made in the 1st Hire Terms Feedback sheet</text:p>
          </table:table-cell>
          <table:table-cell office:value-type="string" table:style-name="ce106">
            <text:p>Clause 16.4: Will be retained, clause states recharge the Buyer</text:p>
            <text:p/>
          </table:table-cell>
          <table:table-cell table:number-columns-repeated="16379"/>
        </table:table-row>
        <table:table-row table:style-name="ro73">
          <table:table-cell table:style-name="ce3"/>
          <table:table-cell table:style-name="ce58"/>
          <table:table-cell table:style-name="ce67"/>
          <table:table-cell office:value-type="string" table:style-name="ce20">
            <text:p>16.4 It is not industry standard to pay the fines, then request reimbursement. It is standard to redirect the fine to the driver or company who had the vehicle on hire.</text:p>
            <text:p>(Amend to match 16.2 but for road traffic offences)</text:p>
          </table:table-cell>
          <table:table-cell office:value-type="string" table:style-name="ce21">
            <text:p>Clause 16.4: states "...unless otherwise agreed...", so if your policy is to pass the fine to the Buyer then it is acceptable within the time frame set out in Clause 16.2 and Clause 16.3</text:p>
          </table:table-cell>
          <table:table-cell table:number-columns-repeated="16379"/>
        </table:table-row>
        <table:table-row table:style-name="ro5">
          <table:table-cell table:style-name="ce3"/>
          <table:table-cell table:style-name="ce75"/>
          <table:table-cell table:style-name="ce76"/>
          <table:table-cell table:number-columns-repeated="2" table:style-name="ce32"/>
          <table:table-cell table:number-columns-repeated="16379"/>
        </table:table-row>
        <table:table-row table:style-name="ro74">
          <table:table-cell table:style-name="ce3"/>
          <table:table-cell office:value-type="float" office:value="17" table:style-name="ce58">
            <text:p>17</text:p>
          </table:table-cell>
          <table:table-cell office:value-type="string" table:style-name="ce67">
            <text:p>Taking Vehicles Overseas</text:p>
          </table:table-cell>
          <table:table-cell office:value-type="string" table:style-name="ce46">
            <text:p>17.3 17.3:<text:s/>The Supplier shall assist the Buyer in obtaining any necessary documentation, overseas driver’s pack and other relevant items required for the particular country where the Vehicle is being taken- customer is responsible to ensure they have the correct equipment in the vehicle based on where they are travelling.<text:s text:c="2"/></text:p>
            <text:p>17.7:<text:s/>If requested by the Buyer prior to the departure of the Vehicle from the UK, the Supplier shall provide alterations for winterisation requirements to allow the Vehicle to operate legally in all European countries for snow and ice conditions within 7 working days of request. Not sure if this is possible<text:s/></text:p>
          </table:table-cell>
          <table:table-cell office:value-type="string" table:style-name="ce21">
            <text:p>Clause 17.3: The Clause does state to "...assist the Buyer...". It would be good to inform the Buyer at time of Call-Off and booking.</text:p>
            <text:p>Clause 17.7: Will be retained.</text:p>
          </table:table-cell>
          <table:table-cell table:number-columns-repeated="16379"/>
        </table:table-row>
        <table:table-row table:style-name="ro75">
          <table:table-cell table:style-name="ce3"/>
          <table:table-cell table:style-name="ce58"/>
          <table:table-cell table:style-name="ce67"/>
          <table:table-cell office:value-type="string" table:style-name="ce46">
            <text:p>17.3:<text:s/>Overseas drivers pack should be at Buyers cost</text:p>
          </table:table-cell>
          <table:table-cell office:value-type="string" table:style-name="ce106">
            <text:p>:Clause 17.3: The clause does not state it is free.</text:p>
            <text:p/>
          </table:table-cell>
          <table:table-cell table:number-columns-repeated="16379"/>
        </table:table-row>
        <table:table-row table:style-name="ro76">
          <table:table-cell table:style-name="ce3"/>
          <table:table-cell table:style-name="ce58"/>
          <table:table-cell table:style-name="ce67"/>
          <table:table-cell office:value-type="string" table:style-name="ce114">
            <text:p>17.7:<text:s/>we do not offer this<text:s/></text:p>
          </table:table-cell>
          <table:table-cell office:value-type="string" table:style-name="ce106">
            <text:p>Clause 17.1: Please clearly inform Buyer at Call-Off</text:p>
            <text:p/>
          </table:table-cell>
          <table:table-cell table:number-columns-repeated="16379"/>
        </table:table-row>
        <table:table-row table:style-name="ro77">
          <table:table-cell table:style-name="ce3"/>
          <table:table-cell table:style-name="ce58"/>
          <table:table-cell table:style-name="ce67"/>
          <table:table-cell office:value-type="string" table:style-name="ce68">
            <text:p>17.3, 17.6-17.7 should be amended according to our comment</text:p>
            <text:p/>
            <text:p>Suggested:</text:p>
            <text:p>" 17.3: The Supplier shall assist the Buyer in obtaining any necessary documentation, overseas driver’s pack and other relevant items required for the particular country where the Vehicle is being taken. Subject to the Buyer giving the Supplier two days notice and, where overseas use is approved the Supplier shall provide a VE103B Hire Certificate for driving outside the UK;<text:s/></text:p>
            <text:p>17.6: In country maintenance would likely come with additional costs if possible;<text:s/></text:p>
            <text:p>17.7: Costs would apply for additional specification requests."</text:p>
            <text:p/>
          </table:table-cell>
          <table:table-cell office:value-type="string" table:style-name="ce21">
            <text:p>Clause 17.3: Amended to "... the Buyer giving the Supplier 5 working days notice..."</text:p>
            <text:p>Clause 17.6: The clause does not suggest it is free.</text:p>
            <text:p>Clause 17.7: The clause does not suggest it os free.</text:p>
          </table:table-cell>
          <table:table-cell table:number-columns-repeated="16379"/>
        </table:table-row>
        <table:table-row table:style-name="ro15">
          <table:table-cell table:style-name="ce3"/>
          <table:table-cell table:style-name="ce58"/>
          <table:table-cell table:style-name="ce67"/>
          <table:table-cell office:value-type="string" table:style-name="ce119">
            <text:p>17.1:<text:s/>A minimum of 5 days notice should be included as short notice is not good practice particularly where winterisation is required.<text:s/></text:p>
            <text:p>17.2:<text:s/>This should remain</text:p>
            <text:p>17.3:<text:s/>A minimum of 5 days notice should be included as short notice is not good practice particularly where winterisation is required.<text:s text:c="2"/></text:p>
            <text:p>17.4:<text:s/>This should remain</text:p>
            <text:p>17.7:<text:s/>7 days can be a particularly short timeframe when winterisation is required. Many suppliers hold different vehicles on fleet and obtaining a stock of winter tyres is not always possible. Looking at Winter 2024 into spring 2025, there was a shortage of winter tyres throughout the UK due to high utilisation.<text:s text:c="2"/></text:p>
            <text:p/>
          </table:table-cell>
          <table:table-cell office:value-type="string" table:style-name="ce21">
            <text:p>Clause 17.1: Please refer to Clause 17.7 where winterisation is 7 working days.</text:p>
            <text:p>Clause 17.2: Yes Retained Clause</text:p>
            <text:p>Clause 17.3: Yes Amended to 5 working days notice.:</text:p>
            <text:p>Clause 17.4: Yes this is retained.</text:p>
            <text:p>Clause 17.7: Retained Clause.</text:p>
          </table:table-cell>
          <table:table-cell table:number-columns-repeated="16379"/>
        </table:table-row>
        <table:table-row table:style-name="ro78">
          <table:table-cell table:style-name="ce3"/>
          <table:table-cell table:style-name="ce58"/>
          <table:table-cell table:style-name="ce67"/>
          <table:table-cell office:value-type="string" table:style-name="ce46">
            <text:p>17.3- we would need longer time frame in order for the driver to collect or post forms also to provide breakdown cover is obtained- we normally state 7 days to get full approval</text:p>
            <text:p/>
            <text:p>17.7- we would not be able to offer winterised tyre changes for taking vehicles abroad from the UK.<text:s/></text:p>
          </table:table-cell>
          <table:table-cell office:value-type="string" table:style-name="ce106">
            <text:p>Clause 17.3: <text:s/>Has been increased from 2 to 5 working days.</text:p>
            <text:p>Clause 17.7: Please inform clearly at time of Call-Off</text:p>
            <text:p/>
          </table:table-cell>
          <table:table-cell table:number-columns-repeated="16379"/>
        </table:table-row>
        <table:table-row table:style-name="ro5">
          <table:table-cell table:style-name="ce3"/>
          <table:table-cell table:style-name="ce75"/>
          <table:table-cell table:style-name="ce76"/>
          <table:table-cell table:number-columns-repeated="2" table:style-name="ce118"/>
          <table:table-cell table:number-columns-repeated="16379"/>
        </table:table-row>
        <table:table-row table:style-name="ro79">
          <table:table-cell table:style-name="ce3"/>
          <table:table-cell office:value-type="float" office:value="18" table:style-name="ce58">
            <text:p>18</text:p>
          </table:table-cell>
          <table:table-cell office:value-type="string" table:style-name="ce67">
            <text:p>Limits of Use</text:p>
          </table:table-cell>
          <table:table-cell office:value-type="string" table:style-name="ce46">
            <text:p>Clause 18:<text:s/><text:s/>We would request an addition Clause under this header to highlight the Buyers responsibility to check fluid levels etc. <text:s/>"ensure that the Buyer regularly checks and adjusts as necessary engine oil levels, adblue, screen wash levels and coolant levels throughout the hire period (as appropriate)".</text:p>
          </table:table-cell>
          <table:table-cell office:value-type="string" table:style-name="ce21">
            <text:p>Clause 18: Clause 18.1.36 has been added to state: the buyer shall check and adjust as necessary, engine oil levels, adblue, screen wash levels and coolant levels throughout the Hire Period.</text:p>
            <text:p/>
          </table:table-cell>
          <table:table-cell table:number-columns-repeated="16379"/>
        </table:table-row>
        <table:table-row table:style-name="ro80">
          <table:table-cell table:style-name="ce3"/>
          <table:table-cell table:style-name="ce58"/>
          <table:table-cell table:style-name="ce67"/>
          <table:table-cell office:value-type="string" table:style-name="ce46">
            <text:p>18.1.16:<text:s/>– We would request an update to this clause to update language to reflect restricted heights and width specifically on van hires. <text:s/>We do not have a copy of the language as yet- but we can provide this in due course for consideration<text:s/></text:p>
          </table:table-cell>
          <table:table-cell office:value-type="string" table:style-name="ce21">
            <text:p>Clause 18.1.16: Now Clause 18.1.17 states: not allow the Vehicle to be driven “through height-restricted entrances, bridges or passages if the height restriction is lower than the Vehicle’s overhead clearance”</text:p>
          </table:table-cell>
          <table:table-cell table:number-columns-repeated="16379"/>
        </table:table-row>
        <table:table-row table:style-name="ro77">
          <table:table-cell table:style-name="ce3"/>
          <table:table-cell table:style-name="ce58"/>
          <table:table-cell table:style-name="ce67"/>
          <table:table-cell office:value-type="string" table:style-name="ce46">
            <text:p>18.1.28 - wear limits of tread</text:p>
            <text:p>(tread wear at 3mm does not render a vehicle unsafe to drive, it should be at this point that the buyer notifies the supplier of low tread and the buyer should only stop driving the vehicle where the tread hits 2mm or below).</text:p>
            <text:p><text:s text:c="2"/></text:p>
            <text:p>18.1.32 - mileage parameters</text:p>
            <text:p>(this is not an amendment to the hire terms but a suggestion that for enhanced value to the public purse suppliers should provide two pricing matrices, one for low-intensity use (e.g. WPS bodies travelling less than 12,500 miles per annum) and one for higher-intensity use (e.g. WPS bodies travelling up to 30,000 miles). We have seen an uptick in direct award call-offs and a 'one price fits all' approach is not always economically efficient).</text:p>
          </table:table-cell>
          <table:table-cell office:value-type="string" table:style-name="ce21">
            <text:p>Clause 18.1.28: Now Clause 18.1.29 Will be retained as 3mm covers all harsh weather conditions</text:p>
            <text:p>Clause 18.1.32: Now Clause 18.1.33 Will be retained. Any restriction can be mentioned at time of Call-Off</text:p>
          </table:table-cell>
          <table:table-cell table:number-columns-repeated="16379"/>
        </table:table-row>
        <table:table-row table:style-name="ro30">
          <table:table-cell table:style-name="ce3"/>
          <table:table-cell table:style-name="ce58"/>
          <table:table-cell table:style-name="ce67"/>
          <table:table-cell office:value-type="string" table:style-name="ce119">
            <text:p>18.1.2:<text:s/>This should remain</text:p>
            <text:p>18.1.27:<text:s/>This needs to remain but also be expanded to include servicing alerts and so on.</text:p>
            <text:p>18.1.29:<text:s/>Can this be reviewed as the legal limit is 1.6mm and some supplier processes may be 2 / 2.5</text:p>
            <text:p>18.1.32:<text:s/>How does this work when suppliers are required to agree to unlimited mileage? There is nowhere for suppliers to confirm an excess mileage charge? This can be particularly problematic with known high mileage accounts - this can't be factored into the rates as it impacts competitiveness.</text:p>
            <text:p>18.1.33:<text:s/>Can this be amended to include 5 day SLA on swaps for core vehicles<text:s text:c="2"/></text:p>
          </table:table-cell>
          <table:table-cell office:value-type="string" table:style-name="ce21">
            <text:p>Clause 18.1.2: Yes this has been enhanced and retained</text:p>
            <text:p>Clause 18,1.27: Now Clause 18.1.28 and will be retained.</text:p>
            <text:p>Clause 18.1.29: Retained Clause as 3mm covers all harsh weather conditions</text:p>
            <text:p>Clause 18.1.32: Now Clause 18.1.33 states to mention any mileage restrictions</text:p>
            <text:p>Clause 18.1.33: Now Clause 18.1.34 states "...within 5 working days...."</text:p>
          </table:table-cell>
          <table:table-cell table:number-columns-repeated="16379"/>
        </table:table-row>
        <table:table-row table:style-name="ro80">
          <table:table-cell table:style-name="ce3"/>
          <table:table-cell table:style-name="ce58"/>
          <table:table-cell table:style-name="ce67"/>
          <table:table-cell office:value-type="string" table:style-name="ce46">
            <text:p>18.1.28:<text:s/>Add that 'this is to be reported to the supplier for arrangements to replace tyres' or add this to the list of checks on 20.10<text:s/></text:p>
          </table:table-cell>
          <table:table-cell office:value-type="string" table:style-name="ce21">
            <text:p>Clause 18.1.28: The list of check provided (as per your suggestion) under Clause 20.10 is not exhaustive and can include tyre depth of that is required.</text:p>
            <text:p/>
          </table:table-cell>
          <table:table-cell table:number-columns-repeated="16379"/>
        </table:table-row>
        <table:table-row table:style-name="ro4">
          <table:table-cell table:style-name="ce3"/>
          <table:table-cell table:style-name="ce58"/>
          <table:table-cell table:style-name="ce67"/>
          <table:table-cell office:value-type="string" table:style-name="ce46">
            <text:p>There is no express requirement for the customer to use the Vehicle in accordance with all applicable laws in the CCS Terms. Suggest this be added for clarity. (The customer must use the Vehicle in accordance with all applicable laws)<text:s/></text:p>
            <text:p/>
            <text:p>We would also recommend including language related to HVO and exceeding manufactures recommendations as both of these items have been identified as a gap in limitations of use. (The vehicle must not be used in a manner that exceeds any of the manufacturer's recommendations).<text:s/></text:p>
            <text:p/>
            <text:p>We would also recommend including language related to HVO and exceeding manufactures recommendations as both of these items have been identified as a gap in limitations of use. (Red (rebated) diesel, HVO or other biodiesel fuel to be used without the prior written consent of the supplier)</text:p>
            <text:p/>
            <text:p>We recommend the inclusion of language to address EV’s. (Where the Vehicle is electric, the customer must, ensure that the correct method of charge is used, following the Vehicle manufacturer’s recommendations)</text:p>
            <text:p/>
            <text:p>In the event a vehicle is on long term rental, and the vehicle is detained by a government body as a result of misuse by the Buyer, it is reasonable to expect the Buyer to remain responsible for payments until the vehicle is released. We recommend adding a responsibility that addresses this gap. (If the Vehicle is detained by the DVSA, HSE, Road Safety Authority (RSA), the Health Services Executive or any government body as a result of an incident or otherwise whilst in the customer's control, then the customer shall remain liable for the ongoing charges and costs (including for recovering and restoring the Vehicle) until the supplier is able to re-rent such Vehicle. If the Vehicle is written off due to any such investigation the customer shall pay the supplier’s Loss of Use and the replacement value of the Vehicle, which, amongst other variables, takes into account the market value of the Vehicle and the salvage value)</text:p>
            <text:p/>
            <text:p><text:s/>(Paragraph highlighted blue was same comment as made in XXX additional comments tab)</text:p>
          </table:table-cell>
          <table:table-cell office:value-type="string" table:style-name="ce21">
            <text:p>Clause 18.1.2 states : ensure responsible and safe use of the Vehicle in accordance with all applicable laws and adhere to any explicit Supplier recommendations or guidance given</text:p>
            <text:p/>
            <text:p>The above Clause (18.1.2) refers to explicit supplier recommendations, so the Supplier may suggest the manufacturer's recommendations, clearly communicate policy on use of Red Diesel, or Bio Diesel etc.</text:p>
            <text:p/>
            <text:p>Clause 18.1.3 states: ensure that the correct method of charge is used for electric Vehicles and in accordance with any explicit Supplier recommendations or guidance given;</text:p>
            <text:p/>
            <text:p>Clause 19.17 and 19.18 referring to loss of use have been amended as:</text:p>
            <text:p/>
            <text:p>Unless otherwise agreed with the Buyer, where a Vehicle is declared a Total Loss, the Buyer remains liable for the Vehicle's Charges for a maximum of 21 (twenty-one) days, regardless of the Hire period</text:p>
            <text:p/>
            <text:p>Upon receipt of the Settlement Sum, the Supplier must reimburse the Buyer for all Charges paid between the Total Loss notification date and the date the Settlement Sum is received, provided that the Settlement Sum compensates the Supplier for the Loss of Use and associated Charges.</text:p>
            <text:p/>
          </table:table-cell>
          <table:table-cell table:number-columns-repeated="16379"/>
        </table:table-row>
        <table:table-row table:style-name="ro21">
          <table:table-cell table:style-name="ce3"/>
          <table:table-cell table:style-name="ce58"/>
          <table:table-cell table:style-name="ce67"/>
          <table:table-cell office:value-type="string" table:style-name="ce46">
            <text:p>18.1.26 - should also state insurance.</text:p>
            <text:p>(18.1.26. Amend to: make sure that only persons qualified to do so operate the Vehicle and that each operator holds any necessary permits and insurance, including a valid operator’s licence or a valid driving licence where appropriate)</text:p>
          </table:table-cell>
          <table:table-cell office:value-type="string" table:style-name="ce21">
            <text:p>Clause 18.1.26: The insurance coverage would have been made at the time of booking.</text:p>
          </table:table-cell>
          <table:table-cell table:number-columns-repeated="16379"/>
        </table:table-row>
        <table:table-row table:style-name="ro5">
          <table:table-cell table:style-name="ce3"/>
          <table:table-cell table:style-name="ce75"/>
          <table:table-cell table:style-name="ce76"/>
          <table:table-cell table:number-columns-repeated="2" table:style-name="ce118"/>
          <table:table-cell table:number-columns-repeated="16379"/>
        </table:table-row>
        <table:table-row table:style-name="ro81">
          <table:table-cell table:style-name="ce3"/>
          <table:table-cell office:value-type="float" office:value="19" table:style-name="ce58">
            <text:p>19</text:p>
          </table:table-cell>
          <table:table-cell office:value-type="string" table:style-name="ce111">
            <text:p>Breakdown, Roadside Assistance and Damage</text:p>
          </table:table-cell>
          <table:table-cell office:value-type="string" table:style-name="ce20">
            <text:p>Clause 19.17: <text:s/>We request that CCS reconsider their positioning on the Supplier reimbursing the Buyer for rental charges - these should remain with the supplier as they have been unable to utilise the vehicle during this period.</text:p>
          </table:table-cell>
          <table:table-cell office:value-type="string" table:style-name="ce21">
            <text:p>Clause 19.17: We have amended this clause and it now reads as follows:(in 2 separate Clauses)</text:p>
            <text:p/>
            <text:p>Unless otherwise agreed with the Buyer, where a Vehicle is declared a Total Loss, the Buyer remains liable for the Vehicle's Charges for a maximum of 21 (twenty-one) days, regardless of the Hire period.</text:p>
            <text:p/>
            <text:p>Upon receipt of the Settlement Sum, the Supplier must reimburse the Buyer for all Charges paid between the Total Loss notification date and the date the Settlement Sum is received, provided that the Settlement Sum compensates the Supplier for the Loss of Use and associated Charges.</text:p>
          </table:table-cell>
          <table:table-cell table:number-columns-repeated="16379"/>
        </table:table-row>
        <table:table-row table:style-name="ro82">
          <table:table-cell table:style-name="ce3"/>
          <table:table-cell table:style-name="ce58"/>
          <table:table-cell table:style-name="ce67"/>
          <table:table-cell office:value-type="string" table:style-name="ce20">
            <text:p>19.5:<text:s/>We are okay with this clause but you might want to consider removing it as any action the Supplier takes can prejudice the outcome of any Personal Injury claim the driver/Buyer might be pursuing directly with the 3rd party</text:p>
            <text:p>19.17:<text:s/>This clause is confusing. I believe this relates to loss of use, and is permissible under RM6265 but this clause would benefit from simplification</text:p>
            <text:p>19.20:<text:s/>the damage fees that are permissible should be included in the ancillary charges section of the price template to create greater transparency and clarity for Buyers</text:p>
          </table:table-cell>
          <table:table-cell office:value-type="string" table:style-name="ce21">
            <text:p>Clause 19.15: Clause 19.15.2 does state "...excluding any claim by the Buyer..."</text:p>
            <text:p>Clause 19.17: This has been amended to avoid any confusion.</text:p>
            <text:p>Clause 19.20: Retained Clause.<text:s/></text:p>
          </table:table-cell>
          <table:table-cell table:number-columns-repeated="16379"/>
        </table:table-row>
        <table:table-row table:style-name="ro83">
          <table:table-cell table:style-name="ce3"/>
          <table:table-cell table:style-name="ce58"/>
          <table:table-cell table:style-name="ce67"/>
          <table:table-cell office:value-type="string" table:style-name="ce128">
            <text:p>19.9:<text:s/>timescale to be reviewed<text:s/></text:p>
          </table:table-cell>
          <table:table-cell office:value-type="string" table:style-name="ce21">
            <text:p>Clause 19.19: states payment must be made as soon as reasonably practicable.</text:p>
          </table:table-cell>
          <table:table-cell table:number-columns-repeated="16379"/>
        </table:table-row>
        <table:table-row table:style-name="ro18">
          <table:table-cell table:style-name="ce3"/>
          <table:table-cell table:style-name="ce58"/>
          <table:table-cell table:style-name="ce67"/>
          <table:table-cell office:value-type="string" table:style-name="ce20">
            <text:p>Damage process- will the damage process look to be the same as current as concerns on the way within this document how Total loss are managed along with non fault ? are we able to advise on certain point when bidding if we are not able to provide the service as stated but then offer a solution inline with our processes such as meet and greet?</text:p>
          </table:table-cell>
          <table:table-cell office:value-type="string" table:style-name="ce21">
            <text:p>We have taken steps to review Total Loss and have made some changes<text:s/></text:p>
          </table:table-cell>
          <table:table-cell table:number-columns-repeated="16379"/>
        </table:table-row>
        <table:table-row table:style-name="ro11">
          <table:table-cell table:style-name="ce3"/>
          <table:table-cell table:style-name="ce58"/>
          <table:table-cell table:style-name="ce67"/>
          <table:table-cell office:value-type="string" table:style-name="ce20">
            <text:p>19.4 - reduce abuse of roadside assistance where some buyers treat roadside assistance cover as an extension of routine mobile servicing</text:p>
            <text:p>(breakdown and roadside assistance cover should be for unplanned mechanical breakdowns of vehicles, not elsewhere covered by other services e.g. mobile servicing agents or tyre fitter. E.g. if a tyre is damaged and this requires changing, then this should be a rechargeable event to the buyer as it would otherwise fall under chargeable maintenance provision).<text:s/></text:p>
            <text:p><text:s text:c="2"/></text:p>
            <text:p>19.7 - delays between total loss declaration and settlement sum payment</text:p>
            <text:p>(A supplier is presently left out of pocket when there is a delay between a total loss of a vehicle being registered and the settlement sum being received as they have lost a revenue generating asset, they have to settle any third party finance and therefore lose revenue and bank interest under the current arrangement, through no fault of the supplier).</text:p>
          </table:table-cell>
          <table:table-cell office:value-type="string" table:style-name="ce21">
            <text:p>Clause 19.4: Will be retained as it states "...occurrence which renders the vehicle immobile or otherwise unfit for use...: "</text:p>
            <text:p/>
            <text:p>Clause 19.7: We have amended this clause and it now reads as follows:(in 2 separate Clauses)</text:p>
            <text:p/>
            <text:p>Unless otherwise agreed with the Buyer, where a Vehicle is declared a Total Loss, the Buyer remains liable for the Vehicle's Charges for a maximum of 21 (twenty-one) days, regardless of the Hire period.</text:p>
            <text:p/>
            <text:p>Upon receipt of the Settlement Sum, the Supplier must reimburse the Buyer for all Charges paid between the Total Loss notification date and the date the Settlement Sum is received, provided that the Settlement Sum compensates the Supplier for the Loss of Use and associated Charges.</text:p>
          </table:table-cell>
          <table:table-cell table:number-columns-repeated="16379"/>
        </table:table-row>
        <table:table-row table:style-name="ro12">
          <table:table-cell table:style-name="ce3"/>
          <table:table-cell table:style-name="ce58"/>
          <table:table-cell table:style-name="ce67"/>
          <table:table-cell office:value-type="string" table:style-name="ce109">
            <text:p>19.9 -19.10 amended wording is required;<text:s/></text:p>
            <text:p>19.12: Responsibility assumed unless disputed, clause should be removed;<text:s/></text:p>
            <text:p>19.14.1… - should be amended;<text:s/></text:p>
            <text:p>19.15… we cannot accept this wording it should be amended to reflect our position;<text:s/></text:p>
            <text:p>19.17 Total loss days are not refunded. Happy to discuss a maximum LOU days i.e. 30 days?;<text:s/></text:p>
            <text:p>19.19… should be removed.</text:p>
            <text:p/>
            <text:p>Suggested:</text:p>
            <text:p>"19.9 <text:s text:c="7"/>The Supplier shall notify the Buyer of any damage to the Vehicle that the Supplier has reasonable grounds for believing has occurred during the Hire Period within 5 working days following the end of the Actual Return <text:s/>Period.</text:p>
            <text:p>19.10 <text:s text:c="7"/>The Supplier shall include a full report of any damage to the Vehicle including photographic evidence detailing the Buyer’s liability within 60 working days of the end of the Actual Return Period;<text:s/></text:p>
            <text:p>19.14.1 FNOL within 5 working days and full pack within 60 working days as per previous clauses;<text:s/></text:p>
            <text:p>19.15 Customers should be responsible for paying in full and pursue any Third Party themselves."</text:p>
            <text:p/>
          </table:table-cell>
          <table:table-cell office:value-type="string" table:style-name="ce21">
            <text:p>Clause 19.9: <text:s/>Retained Clause.</text:p>
            <text:p>Clause 19.10:Retained Clause .</text:p>
            <text:p>Clause 19.12: Retained Clause as damage is notified to Buyer</text:p>
            <text:p>Clause 19.14.1: Retained Clause.</text:p>
            <text:p>Clause 19.15: Retained Clause.</text:p>
            <text:p>Clause 19.17: We have amended this clause and it now reads as follows:(in 2 separate Clauses)</text:p>
            <text:p/>
            <text:p>Unless otherwise agreed with the Buyer, where a Vehicle is declared a Total Loss, the Buyer remains liable for the Vehicle's Charges for a maximum of 21 (twenty-one) days, regardless of the Hire period.</text:p>
            <text:p/>
            <text:p>Upon receipt of the Settlement Sum, the Supplier must reimburse the Buyer for all Charges paid between the Total Loss notification date and the date the Settlement Sum is received, provided that the Settlement Sum compensates the Supplier for the Loss of Use and associated Charges.New wording for Total Loss has been added for clarification.</text:p>
            <text:p/>
            <text:p>Clause 19.19: Now Clause 19.20 and will be retained.</text:p>
          </table:table-cell>
          <table:table-cell table:number-columns-repeated="16379"/>
        </table:table-row>
        <table:table-row table:style-name="ro84">
          <table:table-cell table:style-name="ce3"/>
          <table:table-cell table:style-name="ce58"/>
          <table:table-cell table:style-name="ce67"/>
          <table:table-cell office:value-type="string" table:style-name="ce109">
            <text:p>19.4.1 - Worth stating if the replacement vehicle needs are for LCVs only or HGVs as well, if HGVs as well then this will prove difficult</text:p>
            <text:p>19.7.6 and 19.15 - XXX will not be insuring the vehicle, it will be on a COI basis and XXX will not liaise with any 3rd parties including broker networks. All communications will be conducted via the Buyer and their insurer</text:p>
          </table:table-cell>
          <table:table-cell office:value-type="string" table:style-name="ce21">
            <text:p>Clause 19.4.1: Retained Clause.</text:p>
            <text:p>Clause 19.7.6: This relates to Supplier insurance so if no insurance is provided <text:s/>by Suppliers (and communicated at the time of Call-Off) then it will not apply.</text:p>
            <text:p>Clause 19.15: Retained Clause.</text:p>
            <text:p/>
          </table:table-cell>
          <table:table-cell table:number-columns-repeated="16379"/>
        </table:table-row>
        <table:table-row table:style-name="ro85">
          <table:table-cell table:style-name="ce3"/>
          <table:table-cell table:style-name="ce58"/>
          <table:table-cell table:style-name="ce67"/>
          <table:table-cell office:value-type="string" table:style-name="ce69">
            <text:p>19.2:<text:s/>This is no longer viable in the current market. 2 hours needs to be increased as all suppliers have access to the same recovery providers (geographic and volumes impact attendance times.)</text:p>
            <text:p>19.4.1:<text:s/>Can this be reviewed as it's not always possible particularly if the attendance / recovery exceeds this.</text:p>
            <text:p>19.5:<text:s/>Can you clarify this please? "The Buyer shall not be charged for the provision of a replacement Vehicle by the Supplier" - Does this mean an additional charge or no charge at all for the rest of the rental? Or does this mean no charges are to apply for loss of use on damage / recovered vehicles on top of the hire?</text:p>
            <text:p>19.7.1:<text:s/>"by any means" please can this be amended to "by such means as agreed with the supplier"<text:s/></text:p>
            <text:p>19.10:<text:s/>Is it possible to amend this to 90 days and with major damage excluded as suppliers will rely on 3rd party estimator and/or bodyshop lead times which can fluctuate depending on the market.<text:s/></text:p>
            <text:p>19.15:<text:s/>Where we provide the insurance we will do so - if relying on buyers insurance we will pass the claim to them to process.</text:p>
          </table:table-cell>
          <table:table-cell office:value-type="string" table:style-name="ce21">
            <text:p>Clause 19.2: Retained Clause.</text:p>
            <text:p>Clause 19.4.1: Clause states "..endeavour to provide..."</text:p>
            <text:p>Clause 19.5: Retained Clause as this means no additional cost of replacement vehicle.</text:p>
            <text:p>"Clause 19.7.1: Supplier may provide guidance at time of Call-Off.<text:s/></text:p>
            <text:p>Clause 19.10: Retained Clause.</text:p>
            <text:p>Clause 19.15: Retained Clause.</text:p>
          </table:table-cell>
          <table:table-cell table:number-columns-repeated="16379"/>
        </table:table-row>
        <table:table-row table:style-name="ro22">
          <table:table-cell table:style-name="ce3"/>
          <table:table-cell table:style-name="ce58"/>
          <table:table-cell table:style-name="ce67"/>
          <table:table-cell office:value-type="string" table:style-name="ce20">
            <text:p>19.4:<text:s/>Vehicle will be recovered to the nearest available location and a replacement provided. Alternatively onward travel is provided.</text:p>
          </table:table-cell>
          <table:table-cell office:value-type="string" table:style-name="ce21">
            <text:p>Clause 19.4: Retained Clause.</text:p>
            <text:p/>
          </table:table-cell>
          <table:table-cell table:number-columns-repeated="16379"/>
        </table:table-row>
        <table:table-row table:style-name="ro15">
          <table:table-cell table:style-name="ce3"/>
          <table:table-cell table:style-name="ce58"/>
          <table:table-cell table:style-name="ce67"/>
          <table:table-cell office:value-type="string" table:style-name="ce20">
            <text:p>Clause 19.17 contradicts itself and would benefit from simplification. It reads that the supplier can charge for Loss of Use on a total loss claim, but then has to credit any loss of use paid by the buyer which we don't think is the intention and not the industry standard. Is this because CCS believes that the rental agreement would also be charged during this period and therefore the supplier should only charge the rental charges of Loss of Use but is not entitled to charge for both? this was queried by several suppliers at clarification Question stage of the last framework procurement and the responses were not clear as to the intention or the thought process behind what CCS believe happens with Loss of use charges. Industry standard is to end the rental agreement and for suppliers to not have the vehicle 'on hire' while the total loss process is being followed, therefore charging Loss of Use on an invoice to the buyer is justified.</text:p>
          </table:table-cell>
          <table:table-cell office:value-type="string" table:style-name="ce21">
            <text:p>Clause 19.17: We have amended this clause and it now reads as follows:(in 2 separate Clauses)</text:p>
            <text:p/>
            <text:p>Unless otherwise agreed with the Buyer, where a Vehicle is declared a Total Loss, the Buyer remains liable for the Vehicle's Charges for a maximum of 21 (twenty-one) days, regardless of the Hire period.</text:p>
            <text:p/>
            <text:p>Upon receipt of the Settlement Sum, the Supplier must reimburse the Buyer for all Charges paid between the Total Loss notification date and the date the Settlement Sum is received, provided that the Settlement Sum compensates the Supplier for the Loss of Use and associated Charges.New wording for Total Loss has been added for clarification.</text:p>
          </table:table-cell>
          <table:table-cell table:number-columns-repeated="16379"/>
        </table:table-row>
        <table:table-row table:style-name="ro4">
          <table:table-cell table:style-name="ce3"/>
          <table:table-cell table:style-name="ce58"/>
          <table:table-cell table:style-name="ce67"/>
          <table:table-cell office:value-type="string" table:style-name="ce69">
            <text:p>we have a breakdown line number within each vehicle. When you call the number it gives the option to opt 1 breakdown or Opt 2 report and accident- it will take the driver through to the accident line so they can provide all details and they would then manage any recover. All our vehicles will have a European Accident Report in them so the driver is able to leave details about the accident so we can upload into our reporting. When the Hertz Damage appraisal report is raised at collection this will be emailed to the driver for them to validate and raise any disputes.<text:s/></text:p>
            <text:p/>
            <text:p>19.7- our set up for Total Loss billing is different to this details provided- we would off hire the vehicle when collected or recovered. Loss of use would be billed within the damage claim for the days the vehicle would be off the road. there would be no refunds to be applied as not billed don the rental invoice but charged within the damage claim , loss of use would be chargeable on all damage claims within the billing invoices calculated on the timing for the repairs- drivers would be liable for these costs.</text:p>
            <text:p/>
            <text:p>19.10- billing make take longer than 60 days if the vehicle is badly damage, TL or stolen due to delays in repairs etc. we would keep the customer up to date with the timelines- can a clause be added in relation to delays?<text:s/></text:p>
            <text:p/>
            <text:p>19.15- Can i check is there a time period as to when payment is not received the buyer would be responsible for the payment of the claim to the supplier for example; no response of payments within 90 days Buyer would need to pay supplier?</text:p>
          </table:table-cell>
          <table:table-cell office:value-type="string" table:style-name="ce21">
            <text:p>Clause 19.7: Retained Clause.</text:p>
            <text:p>Clause 19.10: Clause refers to providing evidence within the time frame suggested.</text:p>
            <text:p>Clause 19.15: Retained Clause.</text:p>
            <text:p/>
          </table:table-cell>
          <table:table-cell table:number-columns-repeated="16379"/>
        </table:table-row>
        <table:table-row table:style-name="ro77">
          <table:table-cell table:style-name="ce3"/>
          <table:table-cell table:style-name="ce58"/>
          <table:table-cell table:style-name="ce67"/>
          <table:table-cell office:value-type="string" table:style-name="ce46">
            <text:p>19.10. Photographs not provided for some damage types i.e. windscreen and tyre call outs. Job cards would be provided though to show work undertaken, completed etc;<text:s/></text:p>
            <text:p/>
            <text:p>19.15 Customers should be responsible for paying in full and pursue any Third Party themselves;<text:s/>(same comment as round 1)</text:p>
            <text:p/>
            <text:p>19.17 Total loss days are not refunded. Happy to discuss a maximum LOU days i.e. 30 days?<text:s/>(same comment as round 1)</text:p>
          </table:table-cell>
          <table:table-cell office:value-type="string" table:style-name="ce21">
            <text:p>Clause 19.10:Clause states "...including photographs...."</text:p>
            <text:p>Clause 19.15: Retained Clause.</text:p>
            <text:p>Clause 19.17: We have amended this clause and it now reads as follows:(in 2 separate Clauses)</text:p>
            <text:p/>
            <text:p>Unless otherwise agreed with the Buyer, where a Vehicle is declared a Total Loss, the Buyer remains liable for the Vehicle's Charges for a maximum of 21 (twenty-one) days, regardless of the Hire period.</text:p>
            <text:p/>
            <text:p>Upon receipt of the Settlement Sum, the Supplier must reimburse the Buyer for all Charges paid between the Total Loss notification date and the date the Settlement Sum is received, provided that the Settlement Sum compensates the Supplier for the Loss of Use and associated Charges.</text:p>
          </table:table-cell>
          <table:table-cell table:number-columns-repeated="16379"/>
        </table:table-row>
        <table:table-row table:style-name="ro5">
          <table:table-cell table:style-name="ce3"/>
          <table:table-cell table:style-name="ce75"/>
          <table:table-cell table:style-name="ce76"/>
          <table:table-cell table:number-columns-repeated="2" table:style-name="ce118"/>
          <table:table-cell table:number-columns-repeated="16379"/>
        </table:table-row>
        <table:table-row table:style-name="ro86">
          <table:table-cell table:style-name="ce3"/>
          <table:table-cell office:value-type="float" office:value="20" table:style-name="ce58">
            <text:p>20</text:p>
          </table:table-cell>
          <table:table-cell office:value-type="string" table:style-name="ce67">
            <text:p>Maintenance</text:p>
          </table:table-cell>
          <table:table-cell office:value-type="string" table:style-name="ce46">
            <text:p>Clause 20.8.2:<text:s/>The Supplier would only be responsible for repair and replacement of parts including tyres , exhausts and brakes in relation to routine maintenance. <text:s/>If replacements are required due to driver error / negligence then these would have to be covered by the Buyer.</text:p>
          </table:table-cell>
          <table:table-cell office:value-type="string" table:style-name="ce21">
            <text:p>Clause 20.8.2: The clause now has added wording "...resulting from fair wear and tear..."</text:p>
          </table:table-cell>
          <table:table-cell table:number-columns-repeated="16379"/>
        </table:table-row>
        <table:table-row table:style-name="ro45">
          <table:table-cell table:style-name="ce3"/>
          <table:table-cell table:style-name="ce58"/>
          <table:table-cell table:style-name="ce67"/>
          <table:table-cell office:value-type="string" table:style-name="ce46">
            <text:p>20.3:<text:s/>a suitable vehicle replacement will be supplied where possible- in the case of specialist or modified vehicles it is impossible for a supplier to guarantee</text:p>
            <text:p>20.8.2:<text:s/>We recommend adding worn before tyres as a damaged tyre would be the responsibility of the buyer and not the supplier<text:s/></text:p>
          </table:table-cell>
          <table:table-cell office:value-type="string" table:style-name="ce21">
            <text:p>Clause 20.3: <text:s/>Retained Clause.</text:p>
            <text:p>Clause 20.8.2: The clause now has added wording "...resulting from fair wear and tear..."</text:p>
          </table:table-cell>
          <table:table-cell table:number-columns-repeated="16379"/>
        </table:table-row>
        <table:table-row table:style-name="ro82">
          <table:table-cell table:style-name="ce3"/>
          <table:table-cell table:style-name="ce58"/>
          <table:table-cell table:style-name="ce67"/>
          <table:table-cell office:value-type="string" table:style-name="ce46">
            <text:p>20.4 - delay in presenting a vehicle for routine servicing which voids subsequent manufacturer warranty</text:p>
            <text:p>(The buyer should indemnify the supplier for the loss of any warranty in the event of delay in making a vehicle available for servicing, which renders the vehicle being overdue its service in accordance with OEM guidelines).</text:p>
            <text:p><text:s text:c="2"/></text:p>
            <text:p>20.8 - unfair wear and tear / damage</text:p>
            <text:p>(the buyer is responsible for payment of any maintenance event which is deemed non-fair wear and tear or abuse or damage).</text:p>
          </table:table-cell>
          <table:table-cell office:value-type="string" table:style-name="ce21">
            <text:p>Clause 20.4: The clause has wording added "...within a mutually agreed time frame..."</text:p>
            <text:p>Clause 20.8.2: The clause now has added wording "...resulting from fair wear and tear..."</text:p>
          </table:table-cell>
          <table:table-cell table:number-columns-repeated="16379"/>
        </table:table-row>
        <table:table-row table:style-name="ro80">
          <table:table-cell table:style-name="ce3"/>
          <table:table-cell table:style-name="ce58"/>
          <table:table-cell table:style-name="ce67"/>
          <table:table-cell office:value-type="string" table:style-name="ce68">
            <text:p>20.8 Collaborating with the Operators licence holder / transport manager to <text:s/>scheduled;<text:s/></text:p>
            <text:p>20.9 Too broad, should be limited.</text:p>
            <text:p/>
          </table:table-cell>
          <table:table-cell office:value-type="string" table:style-name="ce106">
            <text:p>Clause 20.8: Retained Clause.</text:p>
            <text:p>Clause 20.9: Retained Clause.</text:p>
          </table:table-cell>
          <table:table-cell table:number-columns-repeated="16379"/>
        </table:table-row>
        <table:table-row table:style-name="ro83">
          <table:table-cell table:style-name="ce3"/>
          <table:table-cell table:style-name="ce58"/>
          <table:table-cell table:style-name="ce67"/>
          <table:table-cell office:value-type="string" table:style-name="ce125">
            <text:p>20.8.2:<text:s/>Any self induced damages will be subject to recharge</text:p>
          </table:table-cell>
          <table:table-cell office:value-type="string" table:style-name="ce21">
            <text:p>Clause 20.8.2: The clause now has added wording "...resulting from fair wear and tear..."</text:p>
          </table:table-cell>
          <table:table-cell table:number-columns-repeated="16379"/>
        </table:table-row>
        <table:table-row table:style-name="ro64">
          <table:table-cell table:style-name="ce3"/>
          <table:table-cell table:style-name="ce58"/>
          <table:table-cell table:style-name="ce67"/>
          <table:table-cell office:value-type="string" table:style-name="ce119">
            <text:p>20.8.2:<text:s/>Can this be amended to read "repair and replacement of parts which confirm to the suppliers fair wear and tear policy including but not limited to tyres, exhausts and brakes"</text:p>
            <text:p>20.11:<text:s/>Similar to 18.1.27, can this be expanded to include service failures and the implications of not providing accurate odometer readings. Warranties can be exposed to loss if servicing is missed etc.<text:s/></text:p>
            <text:p/>
            <text:p/>
          </table:table-cell>
          <table:table-cell office:value-type="string" table:style-name="ce21">
            <text:p>Clause 20.8.2: The clause now has added wording "...resulting from fair wear and tear..."</text:p>
            <text:p>Clause 20.11: Retained Clause.<text:s/></text:p>
          </table:table-cell>
          <table:table-cell table:number-columns-repeated="16379"/>
        </table:table-row>
        <table:table-row table:style-name="ro83">
          <table:table-cell table:style-name="ce3"/>
          <table:table-cell table:style-name="ce58"/>
          <table:table-cell table:style-name="ce67"/>
          <table:table-cell office:value-type="string" table:style-name="ce46">
            <text:p>20.2:<text:s/>We offer out of hours breakdown and recovery services, we do not offer out of hours maintenance and servicing<text:s/></text:p>
          </table:table-cell>
          <table:table-cell office:value-type="string" table:style-name="ce106">
            <text:p>Clause 20.2: Retained Clause.</text:p>
          </table:table-cell>
          <table:table-cell table:number-columns-repeated="16379"/>
        </table:table-row>
        <table:table-row table:style-name="ro82">
          <table:table-cell table:style-name="ce3"/>
          <table:table-cell table:style-name="ce58"/>
          <table:table-cell table:style-name="ce67"/>
          <table:table-cell office:value-type="string" table:style-name="ce46">
            <text:p>20.3 Will use reasonable endeavours to ensure, Where the event is an MOT or scheduled service RVs wouldn't ordinarily be provided but would be scheduled at the most convenient time for the buyer. If a vehicle needs to remain off road (such as due to a failed MOT) a VR would be provided to minimise downtime;<text:s/></text:p>
            <text:p/>
            <text:p>20.8 Collaborating with the Operators licence holder / transport manager to scheduled;<text:s/>(same comment as round 1)</text:p>
            <text:p/>
            <text:p>20.9 Too broad, should be limited;<text:s/>(same comment as round 1)</text:p>
          </table:table-cell>
          <table:table-cell office:value-type="string" table:style-name="ce106">
            <text:p>Clause 20.3: Retained Clause.</text:p>
            <text:p>Clause 20.8: Retained Clause.</text:p>
            <text:p>Clause 20.9: Retained Clause.</text:p>
          </table:table-cell>
          <table:table-cell table:number-columns-repeated="16379"/>
        </table:table-row>
        <table:table-row table:style-name="ro5">
          <table:table-cell table:style-name="ce3"/>
          <table:table-cell table:style-name="ce75"/>
          <table:table-cell table:style-name="ce76"/>
          <table:table-cell table:number-columns-repeated="2" table:style-name="ce32"/>
          <table:table-cell table:number-columns-repeated="16379"/>
        </table:table-row>
        <table:table-row table:style-name="ro87">
          <table:table-cell table:style-name="ce3"/>
          <table:table-cell office:value-type="float" office:value="21" table:style-name="ce58">
            <text:p>21</text:p>
          </table:table-cell>
          <table:table-cell office:value-type="string" table:style-name="ce67">
            <text:p>Insurance</text:p>
          </table:table-cell>
          <table:table-cell office:value-type="string" table:style-name="ce46">
            <text:p>21.1: “supply the terms of insurance”<text:s/>we have had some issues with the language here and given this is usually managed through the rental agreement it is challenging for legal and sales to explain to a customer. <text:s/>We would like CCS to consider an update to this term</text:p>
            <text:p>21.4:<text:s/>Remove reference to provision of third-party liability “insurance” and replace with “protection”.</text:p>
            <text:p>Strong preference to include transfer of risk language/indemnity. Current language only relates to PI claims as a result of negligence.</text:p>
          </table:table-cell>
          <table:table-cell office:value-type="string" table:style-name="ce106">
            <text:p>Clause 21.1: Retained Clause.</text:p>
            <text:p>Clause 21.4: Retained Clause.</text:p>
          </table:table-cell>
          <table:table-cell table:number-columns-repeated="16379"/>
        </table:table-row>
        <table:table-row table:style-name="ro88">
          <table:table-cell table:style-name="ce3"/>
          <table:table-cell table:style-name="ce129"/>
          <table:table-cell table:style-name="ce67"/>
          <table:table-cell office:value-type="string" table:style-name="ce68">
            <text:p>21.2 On CDW age of drivers subject to restriction;<text:s/></text:p>
            <text:p>21.3 Buyer shall insure vehicles until collection;<text:s/></text:p>
            <text:p>21.4 The Customer should be directly responsible for loss, theft and damage while vehicle is in possession of the customer;<text:s/></text:p>
            <text:p>21.6 we don't offer this service.</text:p>
            <text:p/>
            <text:p>Suggested:Clauses should be updated to reflect our position.</text:p>
          </table:table-cell>
          <table:table-cell office:value-type="string" table:style-name="ce21">
            <text:p>Clause 21.2: Retained Clause. Clause states "...unless otherwise stated...".</text:p>
            <text:p>Clause 21.3: Retained Clause. Clause 21.3.1.2 has been amended to include 6 working hours.</text:p>
            <text:p>Clause 21.4: Retained Clause.</text:p>
            <text:p>Clause 21.6: Retained Clause.</text:p>
          </table:table-cell>
          <table:table-cell table:number-columns-repeated="16379"/>
        </table:table-row>
        <table:table-row table:style-name="ro69">
          <table:table-cell table:style-name="ce3"/>
          <table:table-cell table:style-name="ce129"/>
          <table:table-cell table:style-name="ce67"/>
          <table:table-cell office:value-type="string" table:style-name="ce125">
            <text:p>Section 21: XXX will require the buyer to provide their own insurance</text:p>
          </table:table-cell>
          <table:table-cell office:value-type="string" table:style-name="ce106">
            <text:p>Section 21: Clause 21.5: refers to Crown Indemnity.</text:p>
          </table:table-cell>
          <table:table-cell table:number-columns-repeated="16379"/>
        </table:table-row>
        <table:table-row table:style-name="ro40">
          <table:table-cell table:style-name="ce3"/>
          <table:table-cell table:style-name="ce129"/>
          <table:table-cell table:style-name="ce67"/>
          <table:table-cell office:value-type="string" table:style-name="ce119">
            <text:p>21.3: Can this be amended - particularly for instances where contracts have SLAs stipulated?<text:s/></text:p>
          </table:table-cell>
          <table:table-cell office:value-type="string" table:style-name="ce21">
            <text:p>Clause 21.3: Retained Clause Clause 21.3.1.2 has been amended to include 6 working hours.</text:p>
          </table:table-cell>
          <table:table-cell table:number-columns-repeated="16379"/>
        </table:table-row>
        <table:table-row table:style-name="ro89">
          <table:table-cell table:style-name="ce3"/>
          <table:table-cell table:style-name="ce129"/>
          <table:table-cell table:style-name="ce67"/>
          <table:table-cell office:value-type="string" table:style-name="ce46">
            <text:p>Clause 21 as discussed - XXX are requesting to align clause 21 or ask for an insertion of a special term to ensure the buyer has the same obligations through a rental contract that they would do through a lease contract should their insurer fail to cover a claim. (In all cases, subject to clause 21.4 applying and being adhered to, where such obligation shall not apply, the Buyer shall reimburse Supplier in respect of all claims and demands against, and all losses, expenses and liabilities of, Supplier its Affiliates, Franchisees, and its and their respective insurers, arising out of or in connection with the Rental or use (whether authorised or not), of any Rental Vehicle during the Rental Term. Such obligation to reimburse is not subject to any limitation of liability agreed elsewhere under this Agreement).</text:p>
            <text:p/>
            <text:p>(Original comment made in the XXX Additional Comments tab).</text:p>
          </table:table-cell>
          <table:table-cell office:value-type="string" table:style-name="ce21">
            <text:p>Clause 21.3: Retained Clause. Clause 21.3.1.2 has been amended to include 6 working hours.</text:p>
            <text:p>Clause 21.4: Retained Clause.</text:p>
            <text:p/>
          </table:table-cell>
          <table:table-cell table:number-columns-repeated="16379"/>
        </table:table-row>
        <table:table-row table:style-name="ro90">
          <table:table-cell table:style-name="ce3"/>
          <table:table-cell table:style-name="ce129"/>
          <table:table-cell table:style-name="ce67"/>
          <table:table-cell office:value-type="string" table:style-name="ce119">
            <text:p>21.2- we do have a restriction on hiring a vehicle that the buyer would need to hold a license for at least 12 months before can hire- is this something that would be an issue? i.e. COI over 18 yrs min age- on XXX insurance limit is 21yrs</text:p>
          </table:table-cell>
          <table:table-cell office:value-type="string" table:style-name="ce106">
            <text:p>Clause 21.2: Retained Clause. Clause states "...unless otherwise stated...".</text:p>
            <text:p/>
          </table:table-cell>
          <table:table-cell table:number-columns-repeated="16379"/>
        </table:table-row>
        <table:table-row table:style-name="ro91">
          <table:table-cell table:style-name="ce3"/>
          <table:table-cell table:style-name="ce129"/>
          <table:table-cell table:style-name="ce67"/>
          <table:table-cell office:value-type="string" table:style-name="ce46">
            <text:p>21.2 On CDW age of drivers subject to restriction;<text:s/></text:p>
            <text:p/>
            <text:p>21.3 Buyer shall insure vehicles until collection;<text:s/></text:p>
            <text:p/>
            <text:p>21.4 The Customer should be directly responsible for loss, theft and damage while vehicle is in possession of the customer;<text:s/></text:p>
            <text:p/>
            <text:p>21.6 we don't offer this service.</text:p>
            <text:p/>
            <text:p>(Same comments as round 1)</text:p>
          </table:table-cell>
          <table:table-cell office:value-type="string" table:style-name="ce21">
            <text:p>Clause 21.2: Retained Clause. Clause states "...unless otherwise stated...".</text:p>
            <text:p>Clause 21.3: Retained Clause. Clause 21.3.1.2 has been amended to include 6 working hours.</text:p>
            <text:p>Clause 21.4: Retained Clause.</text:p>
            <text:p>Clause 21.6: Retained Clause.</text:p>
          </table:table-cell>
          <table:table-cell table:number-columns-repeated="16379"/>
        </table:table-row>
        <table:table-row table:style-name="ro5">
          <table:table-cell table:style-name="ce3"/>
          <table:table-cell table:style-name="ce130"/>
          <table:table-cell table:style-name="ce76"/>
          <table:table-cell table:number-columns-repeated="2" table:style-name="ce32"/>
          <table:table-cell table:number-columns-repeated="16379"/>
        </table:table-row>
        <table:table-row table:style-name="ro3">
          <table:table-cell table:style-name="ce3"/>
          <table:table-cell office:value-type="float" office:value="22" table:style-name="ce129">
            <text:p>22</text:p>
          </table:table-cell>
          <table:table-cell office:value-type="string" table:style-name="ce67">
            <text:p>Payment and Invoicing</text:p>
          </table:table-cell>
          <table:table-cell office:value-type="string" table:style-name="ce84">
            <text:p>22:<text:s/>Payment and Invoicing - payment terms to be included<text:s/></text:p>
          </table:table-cell>
          <table:table-cell office:value-type="string" table:style-name="ce106">
            <text:p>Section 22: Payment terms are covered under the General Terms.</text:p>
          </table:table-cell>
          <table:table-cell table:number-columns-repeated="16379"/>
        </table:table-row>
        <table:table-row table:style-name="ro83">
          <table:table-cell table:style-name="ce3"/>
          <table:table-cell table:style-name="ce129"/>
          <table:table-cell table:style-name="ce67"/>
          <table:table-cell office:value-type="string" table:style-name="ce69">
            <text:p>22.6: This would need to be dependant on booking volumes as consolidated invoicing typical applies to high volume accounts.<text:s/></text:p>
          </table:table-cell>
          <table:table-cell office:value-type="string" table:style-name="ce106">
            <text:p>Clause 22.6: Retained Clause.</text:p>
          </table:table-cell>
          <table:table-cell table:number-columns-repeated="16379"/>
        </table:table-row>
        <table:table-row table:style-name="ro22">
          <table:table-cell table:style-name="ce3"/>
          <table:table-cell table:style-name="ce129"/>
          <table:table-cell table:style-name="ce67"/>
          <table:table-cell office:value-type="string" table:style-name="ce119">
            <text:p>In relation to invoices not paid within the agreed time frame XXX as standard apply a Late Payment interest charge- is this something that would be disputed as part of the framework?</text:p>
          </table:table-cell>
          <table:table-cell office:value-type="string" table:style-name="ce106">
            <text:p>Payment Terms are covered under General Terms</text:p>
          </table:table-cell>
          <table:table-cell table:number-columns-repeated="16379"/>
        </table:table-row>
        <table:table-row table:style-name="ro5">
          <table:table-cell table:style-name="ce3"/>
          <table:table-cell table:style-name="ce130"/>
          <table:table-cell table:style-name="ce76"/>
          <table:table-cell table:number-columns-repeated="2" table:style-name="ce32"/>
          <table:table-cell table:number-columns-repeated="16379"/>
        </table:table-row>
        <table:table-row table:style-name="ro23">
          <table:table-cell table:style-name="ce3"/>
          <table:table-cell office:value-type="float" office:value="23" table:style-name="ce129">
            <text:p>23</text:p>
          </table:table-cell>
          <table:table-cell office:value-type="string" table:style-name="ce67">
            <text:p>Termination of a Hire</text:p>
          </table:table-cell>
          <table:table-cell office:value-type="string" table:style-name="ce46">
            <text:p>23.2 - for longer hire durations, vehicles may be customised or specifically ordered for the contract and therefore the supplier cannot take the risk these could be subject to ad-hoc termination where a minimum retention period is agreed with the buyer</text:p>
            <text:p>(make this excluding customised vehicle orders or vehicles the subject of a minimum retention period).</text:p>
          </table:table-cell>
          <table:table-cell office:value-type="string" table:style-name="ce21">
            <text:p>Clause 23.2: has been amended to clarify "...This shall exclude the costs for conversions or modifications carried out on the Vehicle specifically at the Buyers request and any cost in returning the Vehicle to its original specification.."</text:p>
          </table:table-cell>
          <table:table-cell table:number-columns-repeated="16379"/>
        </table:table-row>
        <table:table-row table:style-name="ro80">
          <table:table-cell table:style-name="ce3"/>
          <table:table-cell table:style-name="ce131"/>
          <table:table-cell table:style-name="ce132"/>
          <table:table-cell office:value-type="string" table:style-name="ce68">
            <text:p>23.2 Charges incurred to rent the vehicle up to the point of off hire will apply including other charges i.e fuel, damage, fines etc</text:p>
            <text:p/>
            <text:p>Suggested: Clauses should be updated to reflect our position.</text:p>
          </table:table-cell>
          <table:table-cell office:value-type="string" table:style-name="ce133">
            <text:p>Clause 23.2: has been amended to clarify "...This shall exclude the costs for conversions or modifications carried out on the Vehicle specifically at the Buyers request and any cost in returning the Vehicle to its original specification.."</text:p>
          </table:table-cell>
          <table:table-cell table:number-columns-repeated="16379"/>
        </table:table-row>
        <table:table-row table:style-name="ro80">
          <table:table-cell table:style-name="ce3"/>
          <table:table-cell table:style-name="ce131"/>
          <table:table-cell table:style-name="ce132"/>
          <table:table-cell office:value-type="string" table:style-name="ce125">
            <text:p>23.2:<text:s/>Further clarification is needed - is this meant to read that if a hire has completed its minimal term, the reservation will not be subject to return penalties.<text:s/></text:p>
          </table:table-cell>
          <table:table-cell office:value-type="string" table:style-name="ce133">
            <text:p>Clause 23.2: has been amended to clarify "...This shall exclude the costs for conversions or modifications carried out on the Vehicle specifically at the Buyers request and any cost in returning the Vehicle to its original specification.."</text:p>
          </table:table-cell>
          <table:table-cell table:number-columns-repeated="16379"/>
        </table:table-row>
        <table:table-row table:style-name="ro92">
          <table:table-cell table:style-name="ce3"/>
          <table:table-cell table:style-name="ce131"/>
          <table:table-cell table:style-name="ce132"/>
          <table:table-cell office:value-type="string" table:style-name="ce46">
            <text:p>Amendment to 23.2 to cover the costs of any modifications on long term rentals (The Buyer may terminate a Hire without any Charge if the Vehicle is within its Hire Period or the Buyer complies with the cancellation terms where the Hire Period has not commenced, excluding the costs for conversions or modifications carried out on the Vehicle specifically at the Buyer's request and any cost in returning the Vehicle to its original specification (e.g. removal of any up-fitting installed by or on behalf of the customer).<text:s/></text:p>
            <text:p/>
            <text:p>(Original comment made in the XXX Additional Comments tab).</text:p>
          </table:table-cell>
          <table:table-cell office:value-type="string" table:style-name="ce133">
            <text:p>Clause 23.2: has been amended to clarify "...This shall exclude the costs for conversions or modifications carried out on the Vehicle specifically at the Buyers request and any cost in returning the Vehicle to its original specification.."</text:p>
          </table:table-cell>
          <table:table-cell table:number-columns-repeated="16379"/>
        </table:table-row>
        <table:table-row table:style-name="ro93">
          <table:table-cell table:style-name="ce3"/>
          <table:table-cell table:style-name="ce131"/>
          <table:table-cell table:style-name="ce132"/>
          <table:table-cell office:value-type="string" table:style-name="ce46">
            <text:p>23.2-23.3 Except where specific hires have been placed where terms of confirmation include different cancellation, off hire and/or minimum duration agreements between the parties.Charges incurred to rent the vehicle up to the point of off hire will apply including other charges i.e fuel, damage, fines etc</text:p>
            <text:p/>
            <text:p>(same comments as round 1)</text:p>
            <text:p/>
          </table:table-cell>
          <table:table-cell office:value-type="string" table:style-name="ce133">
            <text:p>Clause 23.2: has been amended to clarify "...This shall exclude the costs for conversions or modifications carried out on the Vehicle specifically at the Buyers request and any cost in returning the Vehicle to its original specification.."</text:p>
            <text:p>Clause 23.2: Retained Clause.</text:p>
            <text:p/>
          </table:table-cell>
          <table:table-cell table:number-columns-repeated="16379"/>
        </table:table-row>
        <table:table-row table:style-name="ro5">
          <table:table-cell table:style-name="ce3"/>
          <table:table-cell table:style-name="ce134"/>
          <table:table-cell table:style-name="ce135"/>
          <table:table-cell table:number-columns-repeated="2" table:style-name="ce136"/>
          <table:table-cell table:number-columns-repeated="16379"/>
        </table:table-row>
        <table:table-row table:style-name="ro34">
          <table:table-cell table:style-name="ce3"/>
          <table:table-cell office:value-type="float" office:value="24" table:style-name="ce131">
            <text:p>24</text:p>
          </table:table-cell>
          <table:table-cell office:value-type="string" table:style-name="ce132">
            <text:p>Consequences of Termination</text:p>
          </table:table-cell>
          <table:table-cell office:value-type="string" table:style-name="ce109">
            <text:p>Please provide termination for convenience with 30 days prior notice for the Supplier.</text:p>
            <text:p/>
          </table:table-cell>
          <table:table-cell office:value-type="string" table:style-name="ce137">
            <text:p>Section 24: Retained Clause</text:p>
          </table:table-cell>
          <table:table-cell table:number-columns-repeated="16379"/>
        </table:table-row>
        <table:table-row table:style-name="ro5">
          <table:table-cell table:style-name="ce3"/>
          <table:table-cell table:style-name="ce138"/>
          <table:table-cell table:style-name="ce139"/>
          <table:table-cell table:number-columns-repeated="2" table:style-name="ce140"/>
          <table:table-cell table:number-columns-repeated="16379"/>
        </table:table-row>
        <table:table-row table:style-name="ro3">
          <table:table-cell table:style-name="ce3"/>
          <table:table-cell table:style-name="ce8"/>
          <table:table-cell table:style-name="ce3"/>
          <table:table-cell table:number-columns-repeated="2" table:style-name="ce5"/>
          <table:table-cell table:number-columns-repeated="16379"/>
        </table:table-row>
        <table:table-row table:style-name="ro3">
          <table:table-cell table:number-columns-repeated="3" table:style-name="ce3"/>
          <table:table-cell table:number-columns-repeated="2" table:style-name="ce5"/>
          <table:table-cell table:number-columns-repeated="16379"/>
        </table:table-row>
        <table:table-row table:style-name="ro3">
          <table:table-cell table:style-name="ce3"/>
          <table:table-cell table:style-name="ce8"/>
          <table:table-cell table:style-name="ce3"/>
          <table:table-cell table:number-columns-repeated="2" table:style-name="ce5"/>
          <table:table-cell table:number-columns-repeated="16379"/>
        </table:table-row>
        <table:table-row table:number-rows-repeated="1001" table:style-name="ro3">
          <table:table-cell table:number-columns-repeated="3" table:style-name="ce3"/>
          <table:table-cell table:number-columns-repeated="2" table:style-name="ce5"/>
          <table:table-cell table:number-columns-repeated="16379"/>
        </table:table-row>
        <table:table-row table:number-rows-repeated="1047419" table:style-name="ro2">
          <table:table-cell table:number-columns-repeated="16384"/>
        </table:table-row>
      </table:table>
      <table:table table:name="RESPONSE_-_CAR_SHARE_TERMS" table:style-name="ta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7" table:number-columns-repeated="4" table:default-cell-style-name="ce1"/>
        <table:table-column table:style-name="co2" table:number-columns-repeated="16375" table:default-cell-style-name="ce1"/>
        <table:table-row table:style-name="ro3">
          <table:table-cell table:number-columns-repeated="3" table:style-name="ce4"/>
          <table:table-cell table:number-columns-repeated="2" table:style-name="ce3"/>
          <table:table-cell table:number-columns-repeated="4" table:style-name="ce4"/>
          <table:table-cell table:number-columns-repeated="16375"/>
        </table:table-row>
        <table:table-row table:style-name="ro3">
          <table:table-cell table:style-name="ce4"/>
          <table:table-cell office:value-type="string" table:number-columns-spanned="3" table:number-rows-spanned="1" table:style-name="ce146">
            <text:p>RM6381 Vehicle Car Share Terms Feedback<text:s text:c="2"/></text:p>
          </table:table-cell>
          <table:covered-table-cell table:number-columns-repeated="2"/>
          <table:table-cell table:style-name="ce7"/>
          <table:table-cell table:number-columns-repeated="4" table:style-name="ce4"/>
          <table:table-cell table:number-columns-repeated="16375"/>
        </table:table-row>
        <table:table-row table:style-name="ro3">
          <table:table-cell table:number-columns-repeated="3" table:style-name="ce4"/>
          <table:table-cell table:number-columns-repeated="2" table:style-name="ce3"/>
          <table:table-cell table:number-columns-repeated="4" table:style-name="ce4"/>
          <table:table-cell table:number-columns-repeated="16375"/>
        </table:table-row>
        <table:table-row table:style-name="ro3">
          <table:table-cell table:style-name="ce4"/>
          <table:table-cell table:style-name="ce8"/>
          <table:table-cell table:number-columns-repeated="3" table:style-name="ce3"/>
          <table:table-cell table:number-columns-repeated="4" table:style-name="ce4"/>
          <table:table-cell table:number-columns-repeated="16375"/>
        </table:table-row>
        <table:table-row table:style-name="ro3">
          <table:table-cell table:style-name="ce4"/>
          <table:table-cell office:value-type="string" table:style-name="ce11">
            <text:p>Clause Number</text:p>
          </table:table-cell>
          <table:table-cell office:value-type="string" table:style-name="ce13">
            <text:p>Car Share Terms Sections</text:p>
          </table:table-cell>
          <table:table-cell office:value-type="string" table:style-name="ce14">
            <text:p>Comments</text:p>
          </table:table-cell>
          <table:table-cell office:value-type="string" table:style-name="ce14">
            <text:p>GCA Response</text:p>
          </table:table-cell>
          <table:table-cell table:number-columns-repeated="4" table:style-name="ce4"/>
          <table:table-cell table:number-columns-repeated="16375"/>
        </table:table-row>
        <table:table-row table:style-name="ro94">
          <table:table-cell table:style-name="ce4"/>
          <table:table-cell office:value-type="float" office:value="1" table:style-name="ce17">
            <text:p>1</text:p>
          </table:table-cell>
          <table:table-cell office:value-type="string" table:style-name="ce19">
            <text:p>Introduction</text:p>
          </table:table-cell>
          <table:table-cell office:value-type="string" table:style-name="ce21">
            <text:p>Could you please consider to incorporate our standard terms regarding vehicle rental specifications, to ensure consistency and alignment with our operational processes and not to change the way we work.</text:p>
          </table:table-cell>
          <table:table-cell office:value-type="string" table:style-name="ce23">
            <text:p>The reasons why GCA do not consider the inclusion of Suppliers' own terms and conditions (Ts &amp; Cs) in our Framework agreements is:</text:p>
            <text:p/>
            <text:p>1: It is His Majesty's Government (HMG) Policy for Buyers to use standard contracts when buying common Goods and Services;</text:p>
            <text:p/>
            <text:p>2: There are significant benefits for Buyers (simplified purchasing) and for Suppliers (simplified and consistent contractual terms);</text:p>
            <text:p/>
            <text:p>3: One of the key commercial and contractual <text:s/>'added values' of GCA Framework agreements is to limit the number of decision points a Buyer has to make and therefore the inclusion of Supplier Ts &amp; Cs as a contractual basis would create numerous decision points and create significant barriers to Buyers using the agreement;</text:p>
            <text:p><text:s text:c="2"/></text:p>
            <text:p>4: It would be impossible to undertake Award Without Competition (AWOC) if Suppliers Ts &amp; Cs were included and if a Buyer undertook a Further Competition, they would be obliged to compare and evaluate the different Ts &amp; Cs of all the bidding Suppliers; and</text:p>
            <text:p><text:s/></text:p>
            <text:p>5: Accordingly, a Supplier insisting on their own Ts &amp; Cs is creating a significant barrier to Buyers using the GCA Framework agreement to procure their Goods and Services.</text:p>
            <text:p/>
            <text:p/>
          </table:table-cell>
          <table:table-cell table:number-columns-repeated="4" table:style-name="ce4"/>
          <table:table-cell table:number-columns-repeated="16375"/>
        </table:table-row>
        <table:table-row table:style-name="ro5">
          <table:table-cell table:style-name="ce4"/>
          <table:table-cell table:style-name="ce29"/>
          <table:table-cell table:style-name="ce31"/>
          <table:table-cell table:style-name="ce33"/>
          <table:table-cell table:style-name="ce32"/>
          <table:table-cell table:number-columns-repeated="4" table:style-name="ce4"/>
          <table:table-cell table:number-columns-repeated="16375"/>
        </table:table-row>
        <table:table-row table:style-name="ro3">
          <table:table-cell table:style-name="ce4"/>
          <table:table-cell office:value-type="float" office:value="2" table:style-name="ce36">
            <text:p>2</text:p>
          </table:table-cell>
          <table:table-cell office:value-type="string" table:style-name="ce39">
            <text:p>Definitions</text:p>
          </table:table-cell>
          <table:table-cell office:value-type="string" table:style-name="ce41">
            <text:p>No Comments received</text:p>
          </table:table-cell>
          <table:table-cell office:value-type="string" table:style-name="ce43">
            <text:p>No Comments received</text:p>
          </table:table-cell>
          <table:table-cell table:number-columns-repeated="4" table:style-name="ce4"/>
          <table:table-cell table:number-columns-repeated="16375"/>
        </table:table-row>
        <table:table-row table:style-name="ro5">
          <table:table-cell table:style-name="ce4"/>
          <table:table-cell table:style-name="ce45"/>
          <table:table-cell table:style-name="ce47"/>
          <table:table-cell table:style-name="ce49"/>
          <table:table-cell table:style-name="ce32"/>
          <table:table-cell table:number-columns-repeated="4" table:style-name="ce4"/>
          <table:table-cell table:number-columns-repeated="16375"/>
        </table:table-row>
        <table:table-row table:style-name="ro3">
          <table:table-cell table:style-name="ce4"/>
          <table:table-cell office:value-type="float" office:value="3" table:style-name="ce36">
            <text:p>3</text:p>
          </table:table-cell>
          <table:table-cell office:value-type="string" table:style-name="ce39">
            <text:p>Exclusion of certain Core Terms</text:p>
          </table:table-cell>
          <table:table-cell office:value-type="string" table:style-name="ce41">
            <text:p>No Comments received</text:p>
          </table:table-cell>
          <table:table-cell office:value-type="string" table:style-name="ce43">
            <text:p>No Comments received</text:p>
          </table:table-cell>
          <table:table-cell table:number-columns-repeated="4" table:style-name="ce4"/>
          <table:table-cell table:number-columns-repeated="16375"/>
        </table:table-row>
        <table:table-row table:style-name="ro5">
          <table:table-cell table:style-name="ce4"/>
          <table:table-cell table:style-name="ce45"/>
          <table:table-cell table:style-name="ce56"/>
          <table:table-cell table:style-name="ce57"/>
          <table:table-cell table:style-name="ce32"/>
          <table:table-cell table:number-columns-repeated="4" table:style-name="ce4"/>
          <table:table-cell table:number-columns-repeated="16375"/>
        </table:table-row>
        <table:table-row table:style-name="ro15">
          <table:table-cell table:style-name="ce4"/>
          <table:table-cell office:value-type="float" office:value="4" table:style-name="ce36">
            <text:p>4</text:p>
          </table:table-cell>
          <table:table-cell office:value-type="string" table:style-name="ce61">
            <text:p>Hires</text:p>
          </table:table-cell>
          <table:table-cell office:value-type="string" table:style-name="ce38">
            <text:p>Publicly available vehicles are those where the Supplier already has vehicles in situ. A buyer can not procure a publicly available service in a new location through this agreement as the terms that apply to members of the public are different to those that apply to employees. Additionally there are obligations that the land owner must commit to in a public scheme that are not contained within the framework agreement.<text:s/></text:p>
          </table:table-cell>
          <table:table-cell office:value-type="string" table:style-name="ce21">
            <text:p>We have added the following wording in 4.1: Except where terms differ for Publicly Accessible Vehicles at the beginning of the clause:<text:s/></text:p>
            <text:p/>
            <text:p>This now reads;<text:s text:c="2"/><text:span text:style-name="T6">Except where terms differ for Publicly Accessible Vehicles, each Hire is subject to, and incorporates this Call-Off Schedule 29 (Car Share Hire Terms), so that no other terms and conditions under any quotation, confirmation of order, delivery note, invoice or similar document from the Supplier are part of the Call-Off Contract.<text:s/></text:span></text:p>
            <text:p><text:span text:style-name="T6"/></text:p>
            <text:p>We have also added the following clause:</text:p>
            <text:p/>
            <text:p>4.2. The Supplier and Buyer shall agree the terms that apply for Publicly Accessible Vehicles as part of the Call-Off Contract.</text:p>
            <text:p/>
          </table:table-cell>
          <table:table-cell table:number-columns-repeated="4" table:style-name="ce4"/>
          <table:table-cell table:number-columns-repeated="16375"/>
        </table:table-row>
        <table:table-row table:style-name="ro95">
          <table:table-cell table:style-name="ce4"/>
          <table:table-cell table:style-name="ce36"/>
          <table:table-cell table:style-name="ce39"/>
          <table:table-cell office:value-type="string" table:style-name="ce20">
            <text:p>4.3 We will provide confirmation, turndown, make an alternative offer or provide an update within two working hours;<text:s/></text:p>
            <text:p/>
            <text:p>4.7 We're not offering car share.</text:p>
            <text:p>Suggested:<text:s/></text:p>
            <text:p>Should be amended to reflect our position.</text:p>
            <text:p/>
          </table:table-cell>
          <table:table-cell office:value-type="string" table:style-name="ce70">
            <text:p>Clause 4.3: This query is in relation to Vehicle Hire Terms and not Car Share Terms</text:p>
            <text:p>Clause 4.7: Understood that you will not be bidding for Car Share.</text:p>
          </table:table-cell>
          <table:table-cell table:number-columns-repeated="4" table:style-name="ce4"/>
          <table:table-cell table:number-columns-repeated="16375"/>
        </table:table-row>
        <table:table-row table:style-name="ro96">
          <table:table-cell table:style-name="ce4"/>
          <table:table-cell table:style-name="ce36"/>
          <table:table-cell table:style-name="ce39"/>
          <table:table-cell office:value-type="string" table:style-name="ce77">
            <text:p><text:span text:style-name="T9">Membership in the car share scheme is established through a process agreed between the Supplier and the Buyer, set out specifically in the Call-Off Contract (Clause 5.4).</text:span></text:p>
            <text:p><text:span text:style-name="T9"/></text:p>
            <text:p><text:span text:style-name="T9">(Presently, 4.1 and 4.2 excludes all other terms which creates a conflict, as CCS has previously accepted the concept of Membership, which itself has a number of terms that apply. For example, the Membership terms include the driver acceptance of the use of Bluetooth on a mobile device to access vehicles.</text:span></text:p>
            <text:p><text:span text:style-name="T9">We recommend that 4.1 and 4.2 be updated to state:</text:span></text:p>
            <text:p><text:span text:style-name="T9">“Save for Car Share Membership terms, no other terms shall apply”)</text:span></text:p>
            <text:p><text:span text:style-name="T9"/></text:p>
            <text:p><text:span text:style-name="T9">Same comment as in their additional comments tab</text:span></text:p>
          </table:table-cell>
          <table:table-cell office:value-type="string" table:style-name="ce21">
            <text:p>Clause 5.4: Retained Clause as is and as stated "...please agree the process with the Buyer as part of the Call-Off contract..."</text:p>
            <text:p/>
            <text:p>We have also amended 4.1 and included a new clause covering terms applying to Publicly Accessible Vehicles.</text:p>
          </table:table-cell>
          <table:table-cell table:number-columns-repeated="4" table:style-name="ce4"/>
          <table:table-cell table:number-columns-repeated="16375"/>
        </table:table-row>
        <table:table-row table:style-name="ro5">
          <table:table-cell table:style-name="ce4"/>
          <table:table-cell table:style-name="ce45"/>
          <table:table-cell table:style-name="ce47"/>
          <table:table-cell table:style-name="ce57"/>
          <table:table-cell table:style-name="ce53"/>
          <table:table-cell table:number-columns-repeated="4" table:style-name="ce4"/>
          <table:table-cell table:number-columns-repeated="16375"/>
        </table:table-row>
        <table:table-row table:style-name="ro81">
          <table:table-cell table:style-name="ce4"/>
          <table:table-cell office:value-type="float" office:value="5" table:style-name="ce36">
            <text:p>5</text:p>
          </table:table-cell>
          <table:table-cell office:value-type="string" table:style-name="ce39">
            <text:p>Hiring Vehicles</text:p>
          </table:table-cell>
          <table:table-cell office:value-type="string" table:style-name="ce20">
            <text:p>5.3:<text:s/>Car Share membership and Access Cards for drivers are to be provided free of charge. To reduce plastic waste we do not issue access cards, vehicles are unlocked via the app which is connected to the vehicle using bluetooth tech.</text:p>
            <text:p>5.8:<text:s/>For Car Share Publicly Accessible Vehicles, the Supplier shall charge Buyers Rental Charges by 15 minute increments prorated at the hourly rate. Our system works on 30 minute increments we cannot bid if set at 15 minutes. 30 minute increments needs to be allowed.</text:p>
            <text:p>5.9:<text:s/>For Car Share Publicly Accessible Vehicles, Car Share Dedicated Vehicles and Car Share Mixed Use Vehicles the Rental Charge excludes insurance, fuel/mileage and congestion charge notwithstanding We can exclude these elements for dedicated vehicles however we include mileage, insurance &amp; fuel in our rental charges. We cannot bid if this is mandated.</text:p>
            <text:p>5.18:<text:s/>For monthly pricing in Car Share Dedicated Vehicles and Car Share Mixed Use the Supplier shall consider one month to be equivalent to 28 days only and not a full calendar month. As such there would be thirteen payment periods in a year. We consider 1 month to be calender and therefore have 12 payment periods per year. This needs to be allowed aswell as 28 day. We can provide pricing on 28 days, however, there will still be 12 payment periods per year.</text:p>
            <text:p/>
          </table:table-cell>
          <table:table-cell office:value-type="string" table:style-name="ce83">
            <text:p>Clause 5.3: The Clause now states "...and Web Apps to drivers free of charge..."</text:p>
            <text:p>Clause 5.8: The Clause now states "...Charges by 15 minute increments or 30 minute increments, prorated at the hourly rate...."</text:p>
            <text:p>Clause 5.9: The Clause now states "...Where the Rental Charge includes insurance and fuel/mileage, this should be communicated to the Buyer at the time of the Call-Off Contract...."</text:p>
            <text:p>Clause 5.18: Retained Clause. Acknowleged.</text:p>
            <text:p/>
          </table:table-cell>
          <table:table-cell table:number-columns-repeated="4" table:style-name="ce4"/>
          <table:table-cell table:number-columns-repeated="16375"/>
        </table:table-row>
        <table:table-row table:style-name="ro36">
          <table:table-cell table:style-name="ce4"/>
          <table:table-cell table:style-name="ce36"/>
          <table:table-cell table:style-name="ce39"/>
          <table:table-cell office:value-type="string" table:style-name="ce46">
            <text:p>5.3- We don’t provide access cards or RFID tokens anymore, its all done through the APP.<text:s/></text:p>
            <text:p>5.7- Need to check GDPR rules for trip data. We can provide it but just need to check<text:s/></text:p>
            <text:p>5.8- These incremental charges can be set up but normally we would charge by the hour or a monthly per car fee.</text:p>
          </table:table-cell>
          <table:table-cell office:value-type="string" table:style-name="ce83">
            <text:p>Clause 5.3: The Clause now states "...and Web Apps to drivers free of charge..."</text:p>
            <text:p>Clause 5.7: Retained Clause.<text:s/></text:p>
            <text:p>Clause 5.8: <text:s/>The Clause now states "...Charges by 15 minute increments or 30 minute increments, prorated at the hourly rate...."</text:p>
            <text:p/>
          </table:table-cell>
          <table:table-cell table:number-columns-repeated="4" table:style-name="ce4"/>
          <table:table-cell table:number-columns-repeated="16375" table:style-name="ce1"/>
        </table:table-row>
        <table:table-row table:style-name="ro5">
          <table:table-cell table:style-name="ce4"/>
          <table:table-cell table:style-name="ce45"/>
          <table:table-cell table:style-name="ce47"/>
          <table:table-cell table:style-name="ce85"/>
          <table:table-cell table:style-name="ce82"/>
          <table:table-cell table:number-columns-repeated="4" table:style-name="ce4"/>
          <table:table-cell table:number-columns-repeated="16375" table:style-name="ce1"/>
        </table:table-row>
        <table:table-row table:style-name="ro3">
          <table:table-cell table:style-name="ce4"/>
          <table:table-cell office:value-type="float" office:value="6" table:style-name="ce36">
            <text:p>6</text:p>
          </table:table-cell>
          <table:table-cell office:value-type="string" table:style-name="ce39">
            <text:p>Minimum Age of Vehicles</text:p>
          </table:table-cell>
          <table:table-cell office:value-type="string" table:style-name="ce41">
            <text:p>No Comments received</text:p>
          </table:table-cell>
          <table:table-cell office:value-type="string" table:style-name="ce43">
            <text:p>No Comments received</text:p>
          </table:table-cell>
          <table:table-cell table:number-columns-repeated="4" table:style-name="ce4"/>
          <table:table-cell table:number-columns-repeated="16375" table:style-name="ce1"/>
        </table:table-row>
        <table:table-row table:style-name="ro5">
          <table:table-cell table:style-name="ce4"/>
          <table:table-cell table:style-name="ce45"/>
          <table:table-cell table:style-name="ce47"/>
          <table:table-cell table:number-columns-repeated="2" table:style-name="ce89"/>
          <table:table-cell table:number-columns-repeated="4" table:style-name="ce4"/>
          <table:table-cell table:number-columns-repeated="16375" table:style-name="ce1"/>
        </table:table-row>
        <table:table-row table:style-name="ro40">
          <table:table-cell table:style-name="ce90"/>
          <table:table-cell office:value-type="float" office:value="7" table:style-name="ce91">
            <text:p>7</text:p>
          </table:table-cell>
          <table:table-cell office:value-type="string" table:style-name="ce67">
            <text:p>Hours of Service</text:p>
          </table:table-cell>
          <table:table-cell office:value-type="string" table:style-name="ce38">
            <text:p>7 Hours of service- this is currently written to mirror Call off Schedule 22 but it should be amended to reflect the 24/7/365 nature of the Car Club service offering<text:s/></text:p>
          </table:table-cell>
          <table:table-cell office:value-type="string" table:style-name="ce86">
            <text:p>Clause 7.1 has been amended to include "...Vehicles will be made available on a 24 hours, 365 day basis (24/7/365).</text:p>
            <text:p>..."</text:p>
          </table:table-cell>
          <table:table-cell table:number-columns-repeated="4" table:style-name="ce90"/>
          <table:table-cell table:number-columns-repeated="6" table:style-name="ce94"/>
          <table:table-cell table:number-columns-repeated="16369"/>
        </table:table-row>
        <table:table-row table:style-name="ro5">
          <table:table-cell table:style-name="ce4"/>
          <table:table-cell table:style-name="ce45"/>
          <table:table-cell table:style-name="ce47"/>
          <table:table-cell table:number-columns-repeated="2" table:style-name="ce33"/>
          <table:table-cell table:number-columns-repeated="4" table:style-name="ce4"/>
          <table:table-cell table:number-columns-repeated="16375" table:style-name="ce1"/>
        </table:table-row>
        <table:table-row table:style-name="ro97">
          <table:table-cell table:style-name="ce4"/>
          <table:table-cell office:value-type="float" office:value="8" table:style-name="ce36">
            <text:p>8</text:p>
          </table:table-cell>
          <table:table-cell office:value-type="string" table:style-name="ce39">
            <text:p>Booking arrangements for<text:s/>Hires<text:s/></text:p>
          </table:table-cell>
          <table:table-cell office:value-type="string" table:style-name="ce38">
            <text:p>8.6 Unless agreed between the parties prior to booking confirmation;<text:s/></text:p>
            <text:p>8.9 we are unable to provide any services until contract is signed.</text:p>
          </table:table-cell>
          <table:table-cell office:value-type="string" table:style-name="ce86">
            <text:p>Clause 8.6: Retained Clause.</text:p>
            <text:p>Clause 8.9: has been amended to "Where requested by the Buyer, the Supplier shall interface with the Buyer’s or a third party’s online booking system to enable the booking of hires."</text:p>
          </table:table-cell>
          <table:table-cell table:number-columns-repeated="4" table:style-name="ce4"/>
          <table:table-cell table:number-columns-repeated="16375" table:style-name="ce1"/>
        </table:table-row>
        <table:table-row table:style-name="ro98">
          <table:table-cell table:style-name="ce4"/>
          <table:table-cell table:style-name="ce36"/>
          <table:table-cell table:style-name="ce39"/>
          <table:table-cell office:value-type="string" table:style-name="ce38">
            <text:p>8.4: The Supplier shall provide the Buyer with a single unique reference number at the time the Hire is booked. This shall be used in all correspondence relating to the Vehicle, including invoicing, Management Information and Data reports delivered to the Buyer as set out in Call-Off Schedule 1 - Transparency Reports. We provide a trip ID however this is not communicated with the driver at the time of booking. It is however available in all other areas and reported on.</text:p>
          </table:table-cell>
          <table:table-cell office:value-type="string" table:style-name="ce88">
            <text:p>Clause 8.4: Retained Clause.</text:p>
          </table:table-cell>
          <table:table-cell table:number-columns-repeated="4" table:style-name="ce4"/>
          <table:table-cell table:number-columns-repeated="16375" table:style-name="ce1"/>
        </table:table-row>
        <table:table-row table:style-name="ro5">
          <table:table-cell table:style-name="ce4"/>
          <table:table-cell table:style-name="ce45"/>
          <table:table-cell table:style-name="ce47"/>
          <table:table-cell table:number-columns-repeated="2" table:style-name="ce89"/>
          <table:table-cell table:number-columns-repeated="4" table:style-name="ce4"/>
          <table:table-cell table:number-columns-repeated="16375" table:style-name="ce1"/>
        </table:table-row>
        <table:table-row table:style-name="ro99">
          <table:table-cell table:style-name="ce4"/>
          <table:table-cell office:value-type="float" office:value="9" table:style-name="ce36">
            <text:p>9</text:p>
          </table:table-cell>
          <table:table-cell office:value-type="string" table:style-name="ce39">
            <text:p>Delivery</text:p>
          </table:table-cell>
          <table:table-cell office:value-type="string" table:style-name="ce46">
            <text:p>9.5- Need to ensure that all users are reporting issues with the vehicles to avoid a knock on effect and vehicles not being fit for use for the next renter.</text:p>
          </table:table-cell>
          <table:table-cell office:value-type="string" table:style-name="ce86">
            <text:p>Clause 9.5: Retained Clause. Acknowleged.</text:p>
          </table:table-cell>
          <table:table-cell table:number-columns-repeated="4" table:style-name="ce4"/>
          <table:table-cell table:number-columns-repeated="16375" table:style-name="ce1"/>
        </table:table-row>
        <table:table-row table:style-name="ro5">
          <table:table-cell table:style-name="ce4"/>
          <table:table-cell table:style-name="ce45"/>
          <table:table-cell table:style-name="ce47"/>
          <table:table-cell table:style-name="ce99"/>
          <table:table-cell table:style-name="ce33"/>
          <table:table-cell table:number-columns-repeated="4" table:style-name="ce4"/>
          <table:table-cell table:number-columns-repeated="16375" table:style-name="ce1"/>
        </table:table-row>
        <table:table-row table:style-name="ro79">
          <table:table-cell table:style-name="ce4"/>
          <table:table-cell office:value-type="float" office:value="10" table:style-name="ce36">
            <text:p>10</text:p>
          </table:table-cell>
          <table:table-cell office:value-type="string" table:style-name="ce39">
            <text:p>Collection</text:p>
          </table:table-cell>
          <table:table-cell office:value-type="string" table:style-name="ce77">
            <text:p>10-Does D&amp;C apply if the car share vehicles will be on site providing a pool fleet solution?<text:s/></text:p>
            <text:p>10.5-one ways should be the exception and only in emergency situations as we will need to repatriate the vehicle at our cost.</text:p>
          </table:table-cell>
          <table:table-cell office:value-type="string" table:style-name="ce86">
            <text:p>Section : Retained Clauses. There may be times when D&amp;C does apply.</text:p>
            <text:p>Clause 10.5: Acknowleged.</text:p>
          </table:table-cell>
          <table:table-cell table:number-columns-repeated="4" table:style-name="ce4"/>
          <table:table-cell table:number-columns-repeated="16375" table:style-name="ce1"/>
        </table:table-row>
        <table:table-row table:style-name="ro5">
          <table:table-cell table:style-name="ce4"/>
          <table:table-cell table:style-name="ce45"/>
          <table:table-cell table:style-name="ce47"/>
          <table:table-cell table:style-name="ce102"/>
          <table:table-cell table:style-name="ce33"/>
          <table:table-cell table:number-columns-repeated="4" table:style-name="ce4"/>
          <table:table-cell table:number-columns-repeated="16375" table:style-name="ce1"/>
        </table:table-row>
        <table:table-row table:style-name="ro100">
          <table:table-cell table:style-name="ce4"/>
          <table:table-cell office:value-type="float" office:value="11" table:style-name="ce36">
            <text:p>11</text:p>
          </table:table-cell>
          <table:table-cell office:value-type="string" table:style-name="ce39">
            <text:p>Fuels</text:p>
          </table:table-cell>
          <table:table-cell office:value-type="string" table:style-name="ce103">
            <text:p>11.1:<text:s/>The Supplier shall provide the option of Fuel Cards or other refuelling methods for Car Share Vehicles. Where Fuel Cards are used, the Supplier shall provide a detailed report on the use of the Fuel Cards each Month. The Supplier may charge the Buyer a set mileage rate per mile depending on the fuel train of the Vehicle instead of charging for fuel where agreed with the Buyer. We're unsure of the purpose of this. We can provide a report however doesn't seem relevant when we as an entity include fuel in our rental charge.</text:p>
          </table:table-cell>
          <table:table-cell office:value-type="string" table:style-name="ce86">
            <text:p>Clause 11.1: Retained Clause. Acknowleged and discusss owth Buyer at Call-Off.</text:p>
          </table:table-cell>
          <table:table-cell table:number-columns-repeated="4" table:style-name="ce4"/>
          <table:table-cell table:number-columns-repeated="16375" table:style-name="ce1"/>
        </table:table-row>
        <table:table-row table:style-name="ro5">
          <table:table-cell table:style-name="ce4"/>
          <table:table-cell table:style-name="ce45"/>
          <table:table-cell table:style-name="ce47"/>
          <table:table-cell table:style-name="ce104"/>
          <table:table-cell table:style-name="ce89"/>
          <table:table-cell table:number-columns-repeated="4" table:style-name="ce4"/>
          <table:table-cell table:number-columns-repeated="16375" table:style-name="ce1"/>
        </table:table-row>
        <table:table-row table:style-name="ro101">
          <table:table-cell table:style-name="ce4"/>
          <table:table-cell office:value-type="float" office:value="12" table:style-name="ce36">
            <text:p>12</text:p>
          </table:table-cell>
          <table:table-cell office:value-type="string" table:style-name="ce39">
            <text:p>Title, Possession and Risk</text:p>
          </table:table-cell>
          <table:table-cell office:value-type="string" table:style-name="ce105">
            <text:p>12.3.2 - 10 working hours after the date/time of offhire for standard cars and vans. Two working days for all other vehicles including HGV’s;<text:s/></text:p>
            <text:p>12.7 the Buyer bears the risk of loss or damage to the Vehicle from the moment of actual delivery. This covers non attended deliveries;<text:s/></text:p>
            <text:p>12.8 shall be amended</text:p>
            <text:p>Suggested:</text:p>
            <text:p>"Clauses should be removed/amended to reflect stated position. Suggested wording for cl. 12.8 <text:s text:c="7"/>The Supplier shall give the Buyer quiet possession of the Vehicle throughout the Hire Period subject to maintenance, default on the Customer’s side, excessive mileage, service. "</text:p>
            <text:p/>
          </table:table-cell>
          <table:table-cell office:value-type="string" table:style-name="ce106">
            <text:p>Clause 12.3.2: Has been amended to 6 working hours.</text:p>
            <text:p>Clause 12.7: Retained Clause.</text:p>
            <text:p>Clause 12.8: Retained Clause.</text:p>
          </table:table-cell>
          <table:table-cell table:number-columns-repeated="4" table:style-name="ce4"/>
          <table:table-cell table:number-columns-repeated="16375" table:style-name="ce1"/>
        </table:table-row>
        <table:table-row table:style-name="ro5">
          <table:table-cell table:style-name="ce4"/>
          <table:table-cell table:style-name="ce45"/>
          <table:table-cell table:style-name="ce47"/>
          <table:table-cell table:number-columns-repeated="2" table:style-name="ce107"/>
          <table:table-cell table:number-columns-repeated="4" table:style-name="ce4"/>
          <table:table-cell table:number-columns-repeated="16375"/>
        </table:table-row>
        <table:table-row table:style-name="ro102">
          <table:table-cell table:style-name="ce4"/>
          <table:table-cell office:value-type="float" office:value="13" table:style-name="ce36">
            <text:p>13</text:p>
          </table:table-cell>
          <table:table-cell office:value-type="string" table:style-name="ce39">
            <text:p>Documentation</text:p>
          </table:table-cell>
          <table:table-cell office:value-type="string" table:style-name="ce46">
            <text:p>13.1.2 a Vehicle Inspection Form may be provided either physically or digitally via XXX</text:p>
          </table:table-cell>
          <table:table-cell office:value-type="string" table:style-name="ce106">
            <text:p>Clause 13.1.2: now includes in paper or digital format.</text:p>
          </table:table-cell>
          <table:table-cell table:number-columns-repeated="4" table:style-name="ce4"/>
          <table:table-cell table:number-columns-repeated="16375"/>
        </table:table-row>
        <table:table-row table:style-name="ro5">
          <table:table-cell table:style-name="ce4"/>
          <table:table-cell table:style-name="ce45"/>
          <table:table-cell table:style-name="ce47"/>
          <table:table-cell table:number-columns-repeated="2" table:style-name="ce108"/>
          <table:table-cell table:number-columns-repeated="4" table:style-name="ce4"/>
          <table:table-cell table:number-columns-repeated="16375"/>
        </table:table-row>
        <table:table-row table:style-name="ro64">
          <table:table-cell table:style-name="ce4"/>
          <table:table-cell office:value-type="float" office:value="14" table:style-name="ce36">
            <text:p>14</text:p>
          </table:table-cell>
          <table:table-cell office:value-type="string" table:style-name="ce39">
            <text:p>Fines and Penalties</text:p>
          </table:table-cell>
          <table:table-cell office:value-type="string" table:style-name="ce20">
            <text:p>14.2/14.5 need to change from 5 days to 14 days. There are two key reasons for this. Firstly, the time to notify as zero impact on a drivers ability to contest a fine. Secondly, the current drafting creates an uncompetitive bias toward brokers who claim the 5 days does not start until they receive the fine, which could be 25 days after the rental company received the fine. This must be addressed to remove the unfair advantage of the rental broker model.</text:p>
          </table:table-cell>
          <table:table-cell office:value-type="string" table:style-name="ce21">
            <text:p>Clause 14.2 to 14.5: Retained Clauses.</text:p>
            <text:p/>
          </table:table-cell>
          <table:table-cell table:number-columns-repeated="4" table:style-name="ce4"/>
          <table:table-cell table:number-columns-repeated="16375"/>
        </table:table-row>
        <table:table-row table:style-name="ro5">
          <table:table-cell table:style-name="ce4"/>
          <table:table-cell table:style-name="ce45"/>
          <table:table-cell table:style-name="ce47"/>
          <table:table-cell table:number-columns-repeated="2" table:style-name="ce107"/>
          <table:table-cell table:number-columns-repeated="4" table:style-name="ce4"/>
          <table:table-cell table:number-columns-repeated="16375"/>
        </table:table-row>
        <table:table-row table:style-name="ro3">
          <table:table-cell table:style-name="ce4"/>
          <table:table-cell office:value-type="float" office:value="15" table:style-name="ce36">
            <text:p>15</text:p>
          </table:table-cell>
          <table:table-cell office:value-type="string" table:style-name="ce39">
            <text:p>Taking Vehicles Overseas</text:p>
          </table:table-cell>
          <table:table-cell office:value-type="string" table:style-name="ce41">
            <text:p>No Comments received</text:p>
          </table:table-cell>
          <table:table-cell office:value-type="string" table:style-name="ce43">
            <text:p>No Comments received</text:p>
          </table:table-cell>
          <table:table-cell table:number-columns-repeated="4" table:style-name="ce4"/>
          <table:table-cell table:number-columns-repeated="16375"/>
        </table:table-row>
        <table:table-row table:style-name="ro5">
          <table:table-cell table:style-name="ce4"/>
          <table:table-cell table:style-name="ce45"/>
          <table:table-cell table:style-name="ce47"/>
          <table:table-cell table:number-columns-repeated="2" table:style-name="ce107"/>
          <table:table-cell table:number-columns-repeated="4" table:style-name="ce4"/>
          <table:table-cell table:number-columns-repeated="16375"/>
        </table:table-row>
        <table:table-row table:style-name="ro103">
          <table:table-cell table:style-name="ce4"/>
          <table:table-cell office:value-type="float" office:value="16" table:style-name="ce36">
            <text:p>16</text:p>
          </table:table-cell>
          <table:table-cell office:value-type="string" table:style-name="ce39">
            <text:p>Limits of Use</text:p>
          </table:table-cell>
          <table:table-cell office:value-type="string" table:style-name="ce41">
            <text:p>No Comments received</text:p>
          </table:table-cell>
          <table:table-cell office:value-type="string" table:style-name="ce43">
            <text:p>No Comments received</text:p>
          </table:table-cell>
          <table:table-cell table:number-columns-repeated="4" table:style-name="ce4"/>
          <table:table-cell table:number-columns-repeated="16375"/>
        </table:table-row>
        <table:table-row table:style-name="ro5">
          <table:table-cell table:style-name="ce4"/>
          <table:table-cell table:style-name="ce45"/>
          <table:table-cell table:style-name="ce47"/>
          <table:table-cell table:number-columns-repeated="2" table:style-name="ce107"/>
          <table:table-cell table:number-columns-repeated="4" table:style-name="ce4"/>
          <table:table-cell table:number-columns-repeated="16375"/>
        </table:table-row>
        <table:table-row table:style-name="ro104">
          <table:table-cell table:style-name="ce4"/>
          <table:table-cell office:value-type="float" office:value="17" table:style-name="ce36">
            <text:p>17</text:p>
          </table:table-cell>
          <table:table-cell office:value-type="string" table:style-name="ce112">
            <text:p>Breakdown, Roadside Assistance and Damage</text:p>
          </table:table-cell>
          <table:table-cell office:value-type="string" table:style-name="ce46">
            <text:p>17.9 - 17.10 amended wording is required;</text:p>
            <text:p><text:span text:style-name="T3">Suggested wording for clauses 17.9-17.10:<text:s/></text:span></text:p>
            <text:p><text:span text:style-name="T3">17.9. The Supplier shall notify the Buyer of any damage to the Vehicle that the Supplier has reasonable grounds for believing has occurred during the Hire Period within 5 Working Days from the end of the Actual Return Time.<text:s text:c="2"/></text:span></text:p>
            <text:p><text:span text:style-name="T3">17.10. The Supplier shall include a full report of any damage to the Vehicle including photographic evidence detailing the Buyer’s liability within 60 Working Days of the Actual Return Time."</text:span></text:p>
            <text:p/>
            <text:p>17.12 should be removed, Responsibility assumed unless disputed;<text:s/></text:p>
            <text:p>17.14 FNOL within 5 working days and full pack within 60 working days as per previous clauses.<text:s/></text:p>
            <text:p>17.15 The Customer should be solely responsible for pursuing any Third Party and shall pay in full for any loss or damage.<text:s/></text:p>
            <text:p>17.17 Total loss days are not refunded. Happy to discuss a maximum LOU days i.e. 30 days?</text:p>
            <text:p/>
            <text:p/>
          </table:table-cell>
          <table:table-cell office:value-type="string" table:style-name="ce21">
            <text:p>Clause 17.9: Retained Clause.</text:p>
            <text:p>Clause 17.10: Retained Clause.</text:p>
            <text:p>Clause 17.12: Retained Clause.</text:p>
            <text:p>Clause 17.14: Retained Clause.</text:p>
            <text:p>Clause 17.15: Retained Clause.</text:p>
            <text:p>Clause 17.17: The new wording has been split into 2 caluses and now reads:<text:s/></text:p>
            <text:p/>
            <text:p>Unless otherwise agreed with the Buyer, where a Vehicle is declared a Total Loss, the Buyer remains liable for the Vehicle's Charges for a maximum of 21 (twenty-one) days, regardless of the Hire period.</text:p>
            <text:p/>
            <text:p>Upon receipt of the Settlement Sum, the Supplier must reimburse the Buyer for all Charges paid between the Total Loss notification date and the date the Settlement Sum is received, provided that the Settlement Sum compensates the Supplier for the Loss of Use and associated Charges.</text:p>
            <text:p/>
          </table:table-cell>
          <table:table-cell table:number-columns-repeated="4" table:style-name="ce4"/>
          <table:table-cell table:number-columns-repeated="16375"/>
        </table:table-row>
        <table:table-row table:style-name="ro5">
          <table:table-cell table:style-name="ce4"/>
          <table:table-cell table:style-name="ce45"/>
          <table:table-cell table:style-name="ce47"/>
          <table:table-cell table:number-columns-repeated="2" table:style-name="ce108"/>
          <table:table-cell table:number-columns-repeated="4" table:style-name="ce4"/>
          <table:table-cell table:number-columns-repeated="16375"/>
        </table:table-row>
        <table:table-row table:style-name="ro105">
          <table:table-cell table:style-name="ce4"/>
          <table:table-cell office:value-type="float" office:value="18" table:style-name="ce36">
            <text:p>18</text:p>
          </table:table-cell>
          <table:table-cell office:value-type="string" table:style-name="ce39">
            <text:p>Maintenance</text:p>
          </table:table-cell>
          <table:table-cell office:value-type="string" table:style-name="ce46">
            <text:p>18.11 Cleaning frequency isn’t something we can agree to;<text:s/></text:p>
            <text:p>18.13.2 Where driver negligence or driver caused issues arise i.e. if a tyre gets damaged on hire, this is chargeable. If the tyre is reaching the minimum tread depth through fait usage, the supplier would replace and cover the costs;<text:s/></text:p>
            <text:p>18.14 Too broad, should be capped.</text:p>
            <text:p>Suggested:</text:p>
            <text:p>should be reflected according to our comments<text:s/></text:p>
            <text:p/>
          </table:table-cell>
          <table:table-cell office:value-type="string" table:style-name="ce21">
            <text:p>Clause 18.11: Retained Clause</text:p>
            <text:p>Clause 18.13.2: Has been amended to include "...resulting from fair wear and tear.<text:s/></text:p>
            <text:p>..."</text:p>
            <text:p>Clause 18.14: Retained Clause.</text:p>
          </table:table-cell>
          <table:table-cell table:number-columns-repeated="4" table:style-name="ce4"/>
          <table:table-cell table:number-columns-repeated="16375"/>
        </table:table-row>
        <table:table-row table:style-name="ro106">
          <table:table-cell table:style-name="ce4"/>
          <table:table-cell table:style-name="ce36"/>
          <table:table-cell table:style-name="ce39"/>
          <table:table-cell office:value-type="string" table:style-name="ce46">
            <text:p>18.10- Vehicles will not be cleaned after every hire in car sharing - we can agree weekly, bi weekly or monthly cleaning depending on requested frequency. Cleaning will be carried out at agreed time, usually when vehicles are not in use, so weekends potentially</text:p>
          </table:table-cell>
          <table:table-cell office:value-type="string" table:style-name="ce21">
            <text:p>Clause 18.10:Retained Clause.</text:p>
          </table:table-cell>
          <table:table-cell table:number-columns-repeated="4" table:style-name="ce4"/>
          <table:table-cell table:number-columns-repeated="16375"/>
        </table:table-row>
        <table:table-row table:style-name="ro5">
          <table:table-cell table:style-name="ce4"/>
          <table:table-cell table:style-name="ce45"/>
          <table:table-cell table:style-name="ce47"/>
          <table:table-cell table:style-name="ce49"/>
          <table:table-cell table:style-name="ce108"/>
          <table:table-cell table:number-columns-repeated="4" table:style-name="ce4"/>
          <table:table-cell table:number-columns-repeated="16375"/>
        </table:table-row>
        <table:table-row table:style-name="ro70">
          <table:table-cell table:style-name="ce4"/>
          <table:table-cell office:value-type="float" office:value="19" table:style-name="ce36">
            <text:p>19</text:p>
          </table:table-cell>
          <table:table-cell office:value-type="string" table:style-name="ce39">
            <text:p>Insurance</text:p>
          </table:table-cell>
          <table:table-cell office:value-type="string" table:style-name="ce46">
            <text:p>Is it required to offer both insurance levels or can we only offer COI? If we offer car sharing do they have to also include public access?</text:p>
          </table:table-cell>
          <table:table-cell office:value-type="string" table:style-name="ce21">
            <text:p>Please refer to Section 19 - Insurance</text:p>
          </table:table-cell>
          <table:table-cell table:number-columns-repeated="4" table:style-name="ce4"/>
          <table:table-cell table:number-columns-repeated="16375"/>
        </table:table-row>
        <table:table-row table:style-name="ro107">
          <table:table-cell table:style-name="ce4"/>
          <table:table-cell table:style-name="ce36"/>
          <table:table-cell table:style-name="ce39"/>
          <table:table-cell office:value-type="string" table:style-name="ce20">
            <text:p>19.2 Suppliers insurance (CDW) comes with eligibility criteria for age, experience and endorsements. Where a driver doesn’t meet the minimum criteria CDW cannot be offered. Some vehicles are not available to hire on CDW.<text:s/></text:p>
            <text:p>19.3 vehicle must be insured by the Customer until actual collection.<text:s/></text:p>
            <text:p>19.4 The Customer should be responsible for loss, theft and damage, while the Customer is in possession of the vehicle.<text:s/></text:p>
            <text:p>19.6 This isn’t something we offer.</text:p>
            <text:p>Suggested:</text:p>
            <text:p>should be reflected according to our comments<text:s/></text:p>
            <text:p/>
          </table:table-cell>
          <table:table-cell office:value-type="string" table:style-name="ce21">
            <text:p>Clause 19.2: Clause states "...unless otherwise stated by the Supplier...".</text:p>
            <text:p>Clause 19.3: 19.3.2 now states 6 working hours.</text:p>
            <text:p>Clause 19.4: Retained Clause.</text:p>
            <text:p>Clause 19.6: Retained Clause.</text:p>
          </table:table-cell>
          <table:table-cell table:number-columns-repeated="4" table:style-name="ce4"/>
          <table:table-cell table:number-columns-repeated="16375"/>
        </table:table-row>
        <table:table-row table:style-name="ro43">
          <table:table-cell table:style-name="ce4"/>
          <table:table-cell table:style-name="ce36"/>
          <table:table-cell table:style-name="ce39"/>
          <table:table-cell office:value-type="string" table:style-name="ce46">
            <text:p>19.2- With regard to CDW&amp;TP we have a minimum age requirement of 21 years and has held a valid driving license for a minimum of 12 months</text:p>
          </table:table-cell>
          <table:table-cell office:value-type="string" table:style-name="ce21">
            <text:p>Clause 19.2: Clause states "...unless otherwise stated by the Supplier...".</text:p>
          </table:table-cell>
          <table:table-cell table:number-columns-repeated="4" table:style-name="ce4"/>
          <table:table-cell table:number-columns-repeated="16375"/>
        </table:table-row>
        <table:table-row table:style-name="ro5">
          <table:table-cell table:style-name="ce4"/>
          <table:table-cell table:style-name="ce45"/>
          <table:table-cell table:style-name="ce47"/>
          <table:table-cell table:number-columns-repeated="2" table:style-name="ce108"/>
          <table:table-cell table:number-columns-repeated="4" table:style-name="ce4"/>
          <table:table-cell table:number-columns-repeated="16375"/>
        </table:table-row>
        <table:table-row table:style-name="ro3">
          <table:table-cell table:style-name="ce4"/>
          <table:table-cell office:value-type="float" office:value="20" table:style-name="ce36">
            <text:p>20</text:p>
          </table:table-cell>
          <table:table-cell office:value-type="string" table:style-name="ce39">
            <text:p>Payment and Invoicing</text:p>
          </table:table-cell>
          <table:table-cell office:value-type="string" table:style-name="ce41">
            <text:p>No Comments received</text:p>
          </table:table-cell>
          <table:table-cell office:value-type="string" table:style-name="ce43">
            <text:p>No Comments received</text:p>
          </table:table-cell>
          <table:table-cell table:number-columns-repeated="4" table:style-name="ce4"/>
          <table:table-cell table:number-columns-repeated="16375"/>
        </table:table-row>
        <table:table-row table:style-name="ro5">
          <table:table-cell table:style-name="ce4"/>
          <table:table-cell table:style-name="ce45"/>
          <table:table-cell table:style-name="ce47"/>
          <table:table-cell table:number-columns-repeated="2" table:style-name="ce107"/>
          <table:table-cell table:number-columns-repeated="4" table:style-name="ce4"/>
          <table:table-cell table:number-columns-repeated="16375"/>
        </table:table-row>
        <table:table-row table:style-name="ro3">
          <table:table-cell table:style-name="ce4"/>
          <table:table-cell office:value-type="float" office:value="21" table:style-name="ce36">
            <text:p>21</text:p>
          </table:table-cell>
          <table:table-cell office:value-type="string" table:style-name="ce39">
            <text:p>Termination of a Hire</text:p>
          </table:table-cell>
          <table:table-cell office:value-type="string" table:style-name="ce41">
            <text:p>No Comments received</text:p>
          </table:table-cell>
          <table:table-cell office:value-type="string" table:style-name="ce43">
            <text:p>No Comments received</text:p>
          </table:table-cell>
          <table:table-cell table:number-columns-repeated="4" table:style-name="ce4"/>
          <table:table-cell table:number-columns-repeated="16375"/>
        </table:table-row>
        <table:table-row table:style-name="ro5">
          <table:table-cell table:style-name="ce4"/>
          <table:table-cell table:style-name="ce120"/>
          <table:table-cell table:style-name="ce121"/>
          <table:table-cell table:number-columns-repeated="2" table:style-name="ce107"/>
          <table:table-cell table:number-columns-repeated="4" table:style-name="ce4"/>
          <table:table-cell table:number-columns-repeated="16375"/>
        </table:table-row>
        <table:table-row table:style-name="ro3">
          <table:table-cell table:style-name="ce4"/>
          <table:table-cell office:value-type="float" office:value="22" table:style-name="ce122">
            <text:p>22</text:p>
          </table:table-cell>
          <table:table-cell office:value-type="string" table:style-name="ce123">
            <text:p>Consequences of Termination</text:p>
          </table:table-cell>
          <table:table-cell office:value-type="string" table:style-name="ce41">
            <text:p>No Comments received</text:p>
          </table:table-cell>
          <table:table-cell office:value-type="string" table:style-name="ce43">
            <text:p>No Comments received</text:p>
          </table:table-cell>
          <table:table-cell table:number-columns-repeated="4" table:style-name="ce4"/>
          <table:table-cell table:number-columns-repeated="16375"/>
        </table:table-row>
        <table:table-row table:style-name="ro5">
          <table:table-cell table:style-name="ce4"/>
          <table:table-cell table:style-name="ce124"/>
          <table:table-cell table:style-name="ce47"/>
          <table:table-cell table:number-columns-repeated="2" table:style-name="ce107"/>
          <table:table-cell table:number-columns-repeated="4" table:style-name="ce4"/>
          <table:table-cell table:number-columns-repeated="16375"/>
        </table:table-row>
        <table:table-row table:number-rows-repeated="2" table:style-name="ro29">
          <table:table-cell table:number-columns-repeated="3" table:style-name="ce1"/>
          <table:table-cell table:number-columns-repeated="2" table:style-name="ce3"/>
          <table:table-cell table:number-columns-repeated="16379" table:style-name="ce1"/>
        </table:table-row>
        <table:table-row table:number-rows-repeated="1048518"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style:font-face style:name="Arial, sans-serif" svg:font-family="&quot;Arial, sans-serif&quot;"/>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2pt" style:font-size-asian="12pt" style:font-size-complex="12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in" fo:margin-bottom="0in" fo:margin-left="0.7in" fo:margin-right="0.7in" style:print-orientation="landscape" style:print-page-order="ttb" style:first-page-number="continue" style:scale-to="35%" style:table-centering="none" style:print="objects charts drawings"/>
      <style:header-style>
        <style:header-footer-properties fo:min-height="0.75in" fo:margin-left="0.7in" fo:margin-right="0.7in" fo:margin-bottom="0in"/>
      </style:header-style>
      <style:footer-style>
        <style:header-footer-properties fo:min-height="0.7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10802</meta:generator>
    <meta:initial-creator>Microsoft Office User</meta:initial-creator>
    <dc:creator>Abi Carter</dc:creator>
    <meta:creation-date>2025-10-16T14:45:45Z</meta:creation-date>
    <dc:date>2026-08-06T12:56:53Z</dc:date>
  </office:meta>
</office:document-meta>
</file>