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jpg" manifest:media-type="image/jpeg"/>
  <manifest:file-entry manifest:full-path="media/image9.png" manifest:media-type="image/png"/>
  <manifest:file-entry manifest:full-path="media/image10.jpg" manifest:media-type="image/jpeg"/>
  <manifest:file-entry manifest:full-path="media/image11.png" manifest:media-type="image/png"/>
  <manifest:file-entry manifest:full-path="media/image12.jpg" manifest:media-type="image/jpeg"/>
  <manifest:file-entry manifest:full-path="media/image13.png" manifest:media-type="image/png"/>
  <manifest:file-entry manifest:full-path="media/image14.jpg" manifest:media-type="image/jpeg"/>
  <manifest:file-entry manifest:full-path="media/image15.jpg" manifest:media-type="image/jpeg"/>
  <manifest:file-entry manifest:full-path="media/image16.jpg" manifest:media-type="image/jpeg"/>
  <manifest:file-entry manifest:full-path="media/image17.png" manifest:media-type="image/png"/>
  <manifest:file-entry manifest:full-path="media/image18.png" manifest:media-type="image/png"/>
  <manifest:file-entry manifest:full-path="media/image19.jpg" manifest:media-type="image/jpeg"/>
  <manifest:file-entry manifest:full-path="media/image20.jpg" manifest:media-type="image/jpeg"/>
  <manifest:file-entry manifest:full-path="media/image21.png" manifest:media-type="image/png"/>
  <manifest:file-entry manifest:full-path="media/image22.png" manifest:media-type="image/png"/>
  <manifest:file-entry manifest:full-path="media/image23.jpg" manifest:media-type="image/jpeg"/>
  <manifest:file-entry manifest:full-path="media/image24.png" manifest:media-type="image/png"/>
  <manifest:file-entry manifest:full-path="media/image25.png" manifest:media-type="image/png"/>
  <manifest:file-entry manifest:full-path="media/image26.png" manifest:media-type="image/png"/>
  <manifest:file-entry manifest:full-path="media/image27.png" manifest:media-type="image/png"/>
  <manifest:file-entry manifest:full-path="media/image28.png" manifest:media-type="image/png"/>
  <manifest:file-entry manifest:full-path="media/image29.png" manifest:media-type="image/png"/>
  <manifest:file-entry manifest:full-path="media/image30.png" manifest:media-type="image/png"/>
  <manifest:file-entry manifest:full-path="media/image31.png" manifest:media-type="image/png"/>
  <manifest:file-entry manifest:full-path="media/image32.png" manifest:media-type="image/png"/>
  <manifest:file-entry manifest:full-path="media/image33.png" manifest:media-type="image/png"/>
  <manifest:file-entry manifest:full-path="media/image34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automatic-styles>
    <style:style style:family="paragraph" style:name="a6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4">
      <style:graphic-properties fo:wrap-option="wrap" fo:padding-top="0.00027in" fo:padding-bottom="0.00027in" fo:padding-left="0.00027in" fo:padding-right="0.00027in" draw:textarea-vertical-align="middle" draw:textarea-horizontal-align="center" draw:fill="solid" draw:fill-color="#699aff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41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5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2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3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7">
      <style:paragraph-properties fo:line-height="16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5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9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7">
      <style:graphic-properties fo:wrap-option="wrap" fo:padding-top="0.00027in" fo:padding-bottom="0.00027in" fo:padding-left="0.00027in" fo:padding-right="0.00027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9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8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9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9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870">
      <style:graphic-properties fo:wrap-option="wrap" fo:padding-top="0.00027in" fo:padding-bottom="0.00027in" fo:padding-left="0.00027in" fo:padding-right="0.00027in" draw:textarea-vertical-align="middle" draw:textarea-horizontal-align="center" draw:fill="solid" draw:fill-color="#699aff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9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5">
      <style:paragraph-properties fo:line-height="150%" fo:text-align="left" style:tab-stop-distance="1in" fo:margin-left="0in" fo:margin-right="0.00556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4">
      <style:graphic-properties fo:wrap-option="wrap" fo:padding-top="0.00027in" fo:padding-bottom="0.00027in" fo:padding-left="0.00027in" fo:padding-right="0.00027in" draw:textarea-vertical-align="middle" draw:textarea-horizontal-align="center" draw:fill="solid" draw:fill-color="#699a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5">
      <style:graphic-properties draw:fill="none" draw:stroke="none"/>
    </style:style>
    <style:style style:family="paragraph" style:name="a1198">
      <style:paragraph-properties fo:line-height="150%" fo:text-align="left" style:tab-stop-distance="1in" fo:margin-left="0in" fo:margin-right="0.00556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7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87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2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1">
      <style:graphic-properties draw:fill="none" draw:stroke="none"/>
    </style:style>
    <style:style style:family="presentation" style:name="a62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23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62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1">
      <style:paragraph-properties fo:line-height="16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73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0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5">
      <style:paragraph-properties fo:line-height="16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2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7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4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9">
      <style:paragraph-properties fo:line-height="16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6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8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6">
      <style:graphic-properties fo:wrap-option="wrap" fo:padding-top="0.00027in" fo:padding-bottom="0.00027in" fo:padding-left="0.00027in" fo:padding-right="0.00027in" draw:textarea-vertical-align="middle" draw:textarea-horizontal-align="center" draw:fill="solid" draw:fill-color="#a6b808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87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3">
      <style:text-properties fo:font-variant="normal" fo:text-transform="none" fo:color="#ffc3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5">
      <style:text-properties fo:font-variant="normal" fo:text-transform="none" fo:color="#ffc3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1">
      <style:graphic-properties fo:wrap-option="wrap" fo:padding-top="0.00027in" fo:padding-bottom="0.00027in" fo:padding-left="0.00027in" fo:padding-right="0.00027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082">
      <style:graphic-properties draw:fill="none" draw:stroke="none"/>
    </style:style>
    <style:style style:family="paragraph" style:name="a6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0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8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8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62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64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66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8">
      <style:graphic-properties fo:wrap-option="wrap" fo:padding-top="0.00027in" fo:padding-bottom="0.00027in" fo:padding-left="0.00027in" fo:padding-right="0.00027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69">
      <style:graphic-properties draw:fill="none" draw:stroke="none"/>
    </style:style>
    <style:style style:family="graphic" style:name="a890">
      <style:graphic-properties fo:wrap-option="wrap" fo:padding-top="0.00027in" fo:padding-bottom="0.00027in" fo:padding-left="0.00027in" fo:padding-right="0.00027in" draw:textarea-vertical-align="middle" draw:textarea-horizontal-align="center" draw:fill="solid" draw:fill-color="#a6b808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91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3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5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7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9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0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5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0">
      <style:text-properties fo:font-variant="normal" fo:text-transform="none" fo:color="#a6b808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9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9">
      <style:text-properties fo:font-variant="normal" fo:text-transform="none" fo:color="#ffc3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093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7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4">
      <style:text-properties fo:font-variant="normal" fo:text-transform="none" fo:color="#699a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77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7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3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097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8">
      <style:text-properties fo:font-variant="normal" fo:text-transform="none" fo:color="#ffc3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8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2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53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7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1">
      <style:graphic-properties fo:wrap-option="wrap" fo:padding-top="0.00027in" fo:padding-bottom="0.00027in" fo:padding-left="0.00027in" fo:padding-right="0.00027in" draw:textarea-vertical-align="middle" draw:textarea-horizontal-align="center" draw:fill="solid" draw:fill-color="#a6b808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82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5">
      <style:graphic-properties fo:wrap-option="wrap" fo:padding-top="0.00027in" fo:padding-bottom="0.00027in" fo:padding-left="0.00027in" fo:padding-right="0.00027in" draw:textarea-vertical-align="middle" draw:textarea-horizontal-align="center" draw:fill="solid" draw:fill-color="#a6b808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86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8">
      <style:paragraph-properties fo:line-height="14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1">
      <style:text-properties fo:font-variant="normal" fo:text-transform="none" fo:color="#699a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4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65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9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0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2">
      <style:paragraph-properties fo:line-height="14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4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6">
      <style:paragraph-properties fo:line-height="14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8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3">
      <style:text-properties fo:font-variant="normal" fo:text-transform="none" fo:color="#a6b808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6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77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1">
      <style:paragraph-properties fo:line-height="150%" fo:text-align="left" style:tab-stop-distance="1in" fo:margin-left="0in" fo:margin-right="0.00556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3">
      <style:text-properties fo:font-variant="normal" fo:text-transform="none" fo:color="#0b0c0c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4">
      <style:text-properties fo:font-variant="normal" fo:text-transform="none" fo:color="#0b0c0c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5">
      <style:paragraph-properties fo:line-height="131.579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7">
      <style:text-properties fo:font-variant="normal" fo:text-transform="none" fo:color="#1d70b8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8">
      <style:paragraph-properties fo:line-height="131.579%" fo:text-align="left" style:tab-stop-distance="1in" fo:margin-left="0.5in" fo:margin-right="0in" fo:text-indent="-0.375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5">
      <style:text-properties fo:font-variant="normal" fo:text-transform="none" fo:color="#a6b808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8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89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0">
      <style:text-properties fo:font-variant="normal" fo:text-transform="none" fo:color="#1d70b8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2">
      <style:paragraph-properties fo:line-height="131.579%" fo:text-align="left" style:tab-stop-distance="1in" fo:margin-left="0.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5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15">
      <style:graphic-properties draw:fill="none" draw:stroke="none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21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21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5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3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7">
      <style:text-properties fo:font-variant="normal" fo:text-transform="none" fo:color="#699a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3">
      <style:graphic-properties draw:fill="none" draw:stroke="none"/>
    </style:style>
    <style:style style:family="paragraph" style:name="a901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75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903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7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05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7">
      <style:graphic-properties fo:wrap-option="wrap" fo:padding-top="0.00027in" fo:padding-bottom="0.00027in" fo:padding-left="0.00027in" fo:padding-right="0.00027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08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1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02">
      <style:text-properties fo:font-variant="normal" fo:text-transform="none" fo:color="#a6b808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5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06">
      <style:text-properties fo:font-variant="normal" fo:text-transform="none" fo:color="#699a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9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0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2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6">
      <style:text-properties fo:font-variant="normal" fo:text-transform="none" fo:color="#0b0c0c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 fo:background-color="#ffffff"/>
    </style:style>
    <style:style style:family="paragraph" style:name="a914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7">
      <style:text-properties fo:font-variant="normal" fo:text-transform="none" fo:color="#1d70b8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 fo:background-color="#ffffff"/>
    </style:style>
    <style:style style:family="text" style:name="a588">
      <style:text-properties fo:font-variant="normal" fo:text-transform="none" fo:color="#0b0c0c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 fo:background-color="#ffffff"/>
    </style:style>
    <style:style style:family="text" style:name="a916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8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0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4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8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0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4">
      <style:text-properties fo:font-variant="normal" fo:text-transform="none" fo:color="#0b0c0c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 fo:background-color="#ffffff"/>
    </style:style>
    <style:style style:family="paragraph" style:name="a922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4">
      <style:graphic-properties fo:wrap-option="wrap" fo:padding-top="0.00027in" fo:padding-bottom="0.00027in" fo:padding-left="0.00027in" fo:padding-right="0.00027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5">
      <style:graphic-properties draw:fill="none" draw:stroke="none"/>
    </style:style>
    <style:style style:family="paragraph" style:name="a5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9">
      <style:text-properties fo:font-variant="normal" fo:text-transform="none" fo:color="#0b0c0c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 fo:background-color="#ffffff"/>
    </style:style>
    <style:style style:family="drawing-page" style:name="a927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92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29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2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0">
      <style:paragraph-properties fo:line-height="14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2">
      <style:graphic-properties fo:wrap-option="wrap" fo:padding-top="0.00027in" fo:padding-bottom="0.00027in" fo:padding-left="0.00027in" fo:padding-right="0.00027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12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3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5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7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9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4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7">
      <style:graphic-properties fo:wrap-option="wrap" fo:padding-top="0.00027in" fo:padding-bottom="0.00027in" fo:padding-left="0.00027in" fo:padding-right="0.00027in" draw:textarea-vertical-align="middle" draw:textarea-horizontal-align="center" draw:fill="solid" draw:fill-color="#699aff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38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1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3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5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7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9">
      <style:graphic-properties fo:wrap-option="wrap" fo:padding-top="0.00027in" fo:padding-bottom="0.00027in" fo:padding-left="0.00027in" fo:padding-right="0.00027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30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1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4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3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5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8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7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9">
      <style:graphic-properties fo:wrap-option="wrap" fo:padding-top="0.00027in" fo:padding-bottom="0.00027in" fo:padding-left="0.00027in" fo:padding-right="0.00027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40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2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4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6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8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0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2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4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6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8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42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0">
      <style:graphic-properties draw:fill="none" draw:stroke="none"/>
    </style:style>
    <style:style style:family="text" style:name="a1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2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114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2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4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9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0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2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4">
      <style:graphic-properties fo:wrap-option="wrap" fo:padding-top="0.00027in" fo:padding-bottom="0.00027in" fo:padding-left="0.00027in" fo:padding-right="0.00027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5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7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9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0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2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0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24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6">
      <style:graphic-properties fo:wrap-option="wrap" fo:padding-top="0.00027in" fo:padding-bottom="0.00027in" fo:padding-left="0.00027in" fo:padding-right="0.00027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7">
      <style:graphic-properties draw:fill="none" draw:stroke="none"/>
    </style:style>
    <style:style style:family="graphic" style:name="a70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2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2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draw:fill="none" draw:stroke="none"/>
    </style:style>
    <style:style style:family="graphic" style:name="a1152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3">
      <style:text-properties fo:font-variant="normal" fo:text-transform="none" fo:color="#ffc3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31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3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6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35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7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9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1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3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5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7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9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3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31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71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34">
      <style:paragraph-properties fo:line-height="100%" fo:text-align="left" style:tab-stop-distance="1in" fo:margin-left="0in" fo:margin-right="0in" fo:text-indent="0.1927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1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resentation" style:name="a10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36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38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7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6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1">
      <style:text-properties fo:font-variant="normal" fo:text-transform="none" fo:color="#a6b808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1">
      <style:graphic-properties fo:wrap-option="wrap" fo:padding-top="0.00027in" fo:padding-bottom="0.00027in" fo:padding-left="0.00027in" fo:padding-right="0.00027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64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42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4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6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9">
      <style:text-properties fo:font-variant="normal" fo:text-transform="none" fo:color="#699a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7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8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1">
      <style:graphic-properties fo:wrap-option="wrap" fo:padding-top="0.00027in" fo:padding-bottom="0.00027in" fo:padding-left="0.00027in" fo:padding-right="0.00027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2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5">
      <style:graphic-properties fo:wrap-option="wrap" fo:padding-top="0.00027in" fo:padding-bottom="0.00027in" fo:padding-left="0.00027in" fo:padding-right="0.00027in" draw:textarea-vertical-align="middle" draw:textarea-horizontal-align="center" draw:fill="solid" draw:fill-color="#699aff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976">
      <style:graphic-properties draw:fill="none" draw:stroke="none"/>
    </style:style>
    <style:style style:family="presentation" style:name="a97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7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97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40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2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0">
      <style:graphic-properties fo:wrap-option="wrap" fo:padding-top="0.00027in" fo:padding-bottom="0.00027in" fo:padding-left="0.00027in" fo:padding-right="0.00027in" draw:textarea-vertical-align="middle" draw:textarea-horizontal-align="center" draw:fill="solid" draw:fill-color="#699aff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44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1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6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4">
      <style:graphic-properties fo:wrap-option="wrap" fo:padding-top="0.00027in" fo:padding-bottom="0.00027in" fo:padding-left="0.00027in" fo:padding-right="0.00027in" draw:textarea-vertical-align="middle" draw:textarea-horizontal-align="center" draw:fill="solid" draw:fill-color="#699a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048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5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7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9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2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50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2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4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6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8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0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00">
      <style:text-properties fo:font-variant="normal" fo:text-transform="none" fo:color="#0b0c0c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 fo:background-color="#ffffff"/>
    </style:style>
    <style:style style:family="paragraph" style:name="a983">
      <style:paragraph-properties fo:line-height="100%" fo:text-align="left" style:tab-stop-distance="1in" fo:margin-left="0.2934in" fo:margin-right="0in" fo:text-indent="-0.2934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1">
      <style:paragraph-properties fo:line-height="131.579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 fo:background-color="#ffffff"/>
    </style:style>
    <style:style style:family="text" style:name="a985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03">
      <style:text-properties fo:font-variant="normal" fo:text-transform="none" fo:color="#1d70b8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 fo:background-color="#ffffff"/>
    </style:style>
    <style:style style:family="text" style:name="a9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4">
      <style:paragraph-properties fo:line-height="131.579%" fo:text-align="left" style:tab-stop-distance="1in" fo:margin-left="0.5in" fo:margin-right="0in" fo:text-indent="-0.375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8">
      <style:graphic-properties fo:wrap-option="wrap" fo:padding-top="0.00027in" fo:padding-bottom="0.00027in" fo:padding-left="0.00027in" fo:padding-right="0.00027in" draw:textarea-vertical-align="middle" draw:textarea-horizontal-align="center" draw:fill="solid" draw:fill-color="#a6b808" draw:opacity="100%" draw:stroke="none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1d70b8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 fo:background-color="#ffffff"/>
    </style:style>
    <style:style style:family="text" style:name="a989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0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8">
      <style:paragraph-properties fo:line-height="131.579%" fo:text-align="left" style:tab-stop-distance="1in" fo:margin-left="0.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2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4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1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6">
      <style:graphic-properties fo:wrap-option="wrap" fo:padding-top="0.00027in" fo:padding-bottom="0.00027in" fo:padding-left="0.00027in" fo:padding-right="0.00027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3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7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5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7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8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9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0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2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4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66">
      <style:graphic-properties fo:wrap-option="wrap" fo:padding-top="0.00027in" fo:padding-bottom="0.00027in" fo:padding-left="0.00027in" fo:padding-right="0.00027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89">
      <style:graphic-properties draw:fill="none" draw:stroke="none"/>
    </style:style>
    <style:style style:family="text" style:name="a867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92">
      <style:graphic-properties fo:wrap-option="wrap" fo:padding-top="0.00027in" fo:padding-bottom="0.00027in" fo:padding-left="0.00027in" fo:padding-right="0.00027in" draw:textarea-vertical-align="middle" draw:textarea-horizontal-align="center" draw:fill="solid" draw:fill-color="#a6b808" draw:opacity="100%" draw:stroke="none" draw:auto-grow-width="false" draw:auto-grow-height="false"/>
      <style:paragraph-properties style:font-independent-line-spacing="true" style:writing-mode="lr-tb"/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3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2">
      <style:paragraph-properties fo:line-height="131.579%" fo:text-align="left" style:tab-stop-distance="1in" fo:margin-left="0in" fo:margin-right="0in" fo:text-indent="0in" fo:margin-top="0.31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5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3">
      <style:text-properties fo:font-variant="normal" fo:text-transform="none" fo:color="#0b0c0c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 fo:background-color="#ffffff"/>
    </style:style>
    <style:style style:family="text" style:name="a614">
      <style:text-properties fo:font-variant="normal" fo:text-transform="none" fo:color="#1d70b8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false" fo:background-color="#ffffff"/>
    </style:style>
    <style:style style:family="text" style:name="a997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8">
      <style:text-properties fo:font-variant="normal" fo:text-transform="none" fo:color="#1b1b1b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9">
      <style:paragraph-properties fo:line-height="150%" fo:text-align="left" style:tab-stop-distance="1in" fo:margin-left="0.13889in" fo:margin-right="0in" fo:text-indent="-0.138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7">
      <style:paragraph-properties fo:line-height="100%" fo:text-align="left" style:tab-stop-distance="1in" fo:margin-left="0in" fo:margin-right="0in" fo:text-indent="0in" fo:margin-top="0.31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0">
      <style:graphic-properties fo:wrap-option="wrap" fo:padding-top="0.00027in" fo:padding-bottom="0.00027in" fo:padding-left="0.00027in" fo:padding-right="0.00027in" draw:textarea-vertical-align="middle" draw:textarea-horizontal-align="center" draw:fill="solid" draw:fill-color="#699aff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1">
      <style:text-properties fo:font-variant="normal" fo:text-transform="none" fo:color="#11111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text:list-style style:name="a911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915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832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21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962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751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919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836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25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966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755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72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810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759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00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76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213">
      <text:list-level-style-bullet text:level="1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2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3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4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5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6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7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8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9" text:bullet-char="●">
        <style:list-level-properties text:space-before="0.125in" text:min-label-width="0.375in"/>
        <style:text-properties fo:color="#0b0c0c" fo:font-family="Arial" fo:font-size="0.25in"/>
      </text:list-level-style-bullet>
    </text:list-style>
    <text:list-style style:name="a814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941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04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732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605">
      <text:list-level-style-bullet text:level="1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2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3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4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5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6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7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8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9" text:bullet-char="●">
        <style:list-level-properties text:space-before="0.125in" text:min-label-width="0.375in"/>
        <style:text-properties fo:color="#0b0c0c" fo:font-family="Arial" fo:font-size="0.25in"/>
      </text:list-level-style-bullet>
    </text:list-style>
    <text:list-style style:name="a945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818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861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08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51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609">
      <text:list-level-style-bullet text:level="1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2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3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4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5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6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7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8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9" text:bullet-char="●">
        <style:list-level-properties text:space-before="0.125in" text:min-label-width="0.375in"/>
        <style:text-properties fo:color="#0b0c0c" fo:font-family="Arial" fo:font-size="0.25in"/>
      </text:list-level-style-bullet>
    </text:list-style>
    <text:list-style style:name="a736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949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865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55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996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923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840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789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970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845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763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80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849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39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767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894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902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906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898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740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13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953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17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746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958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793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801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68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797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806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209">
      <text:list-level-style-bullet text:level="1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2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3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4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5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6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7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8" text:bullet-char="●">
        <style:list-level-properties text:space-before="0.125in" text:min-label-width="0.375in"/>
        <style:text-properties fo:color="#0b0c0c" fo:font-family="Arial" fo:font-size="0.25in"/>
      </text:list-level-style-bullet>
      <text:list-level-style-bullet text:level="9" text:bullet-char="●">
        <style:list-level-properties text:space-before="0.125in" text:min-label-width="0.375in"/>
        <style:text-properties fo:color="#0b0c0c" fo:font-family="Arial" fo:font-size="0.25in"/>
      </text:list-level-style-bullet>
    </text:list-style>
    <text:list-style style:name="a853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43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728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857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  <text:list-style style:name="a1047">
      <text:list-level-style-bullet text:level="1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2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3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4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5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6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7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8" text:bullet-char="•">
        <style:list-level-properties text:space-before="0in" text:min-label-width="0.13889in"/>
        <style:text-properties fo:color="#1b1b1b" fo:font-family="Arial" fo:font-size="0.22222in"/>
      </text:list-level-style-bullet>
      <text:list-level-style-bullet text:level="9" text:bullet-char="•">
        <style:list-level-properties text:space-before="0in" text:min-label-width="0.13889in"/>
        <style:text-properties fo:color="#1b1b1b" fo:font-family="Arial" fo:font-size="0.22222in"/>
      </text:list-level-style-bullet>
    </text:list-style>
  </office:automatic-styles>
  <office:body>
    <office:presentation>
      <draw:page draw:name="Slide1" draw:style-name="a564" draw:master-page-name="Master1-Layout1-cust-TITLE_1_1" presentation:presentation-page-layout-name="Master1-PPL1" draw:id="Slide-256">
        <draw:frame draw:id="id154" presentation:style-name="a568" draw:name="Google Shape;195;p1" svg:x="0.32715in" svg:y="1.31037in" svg:width="4.00755in" svg:height="2.2769in" presentation:class="title" presentation:placeholder="false">
          <draw:text-box>
            <text:p text:style-name="a567" text:class-names="" text:cond-style-name=""><text:span text:style-name="a565" text:class-names="">Review of RM3764.3<text:line-break/>July 2026</text:span><text:span text:style-name="a566" text:class-names=""/></text:p>
          </draw:text-box>
          <svg:title/>
          <svg:desc/>
        </draw:frame>
        <draw:frame draw:id="id155" presentation:style-name="a572" draw:name="Google Shape;196;p1" svg:x="0.32715in" svg:y="3.68449in" svg:width="3.90157in" svg:height="1.33333in" presentation:class="title" presentation:placeholder="false">
          <draw:text-box>
            <text:p text:style-name="a571" text:class-names="" text:cond-style-name=""><text:span text:style-name="a569" text:class-names="">Buyer &amp; Supplier Engagement Feedback Summary</text:span><text:span text:style-name="a570" text:class-names=""/></text:p>
          </draw:text-box>
          <svg:title/>
          <svg:desc/>
        </draw:frame>
        <presentation:notes draw:style-name="a575">
          <draw:page-thumbnail draw:page-number="1" svg:x="0.41667in" svg:y="0.75in" svg:width="6.66667in" svg:height="3.75in" presentation:class="page" draw:id="id156" presentation:style-name="a573" draw:name="Google Shape;192;p1:notes">
            <svg:title/>
            <svg:desc/>
          </draw:page-thumbnail>
          <draw:frame draw:id="id157" presentation:style-name="a574" draw:name="Google Shape;193;p1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2" draw:style-name="a576" draw:master-page-name="Master1-Layout4-cust-CUSTOM_4_1" presentation:presentation-page-layout-name="Master1-PPL4" draw:id="Slide-257">
        <draw:frame draw:id="id158" presentation:style-name="a580" draw:name="Google Shape;201;g38b89a29057_0_0" svg:x="0.9in" svg:y="0.6276in" svg:width="10.07644in" svg:height="0.58235in" presentation:class="title" presentation:placeholder="false">
          <draw:text-box>
            <text:p text:style-name="a579" text:class-names="" text:cond-style-name=""><text:span text:style-name="a577" text:class-names="">Key Information</text:span><text:span text:style-name="a578" text:class-names=""/></text:p>
          </draw:text-box>
          <svg:title/>
          <svg:desc/>
        </draw:frame>
        <draw:frame draw:id="id159" draw:style-name="a620" draw:name="Google Shape;202;g38b89a29057_0_0" svg:x="0.70667in" svg:y="1.57333in" svg:width="11.89993in" svg:height="5.47999in">
          <draw:text-box>
            <text:p text:style-name="a583" text:class-names="" text:cond-style-name=""><text:span text:style-name="a581" text:class-names="">This feedback was given during the following pre-market engagement events</text:span><text:span text:style-name="a582" text:class-names=""/></text:p>
            <text:p text:style-name="a585" text:class-names="" text:cond-style-name=""><text:span text:style-name="a584" text:class-names=""/></text:p>
            <text:p text:style-name="a591" text:class-names="" text:cond-style-name=""><text:span text:style-name="a586" text:class-names="">On 22 July, GCA and techUK hosted a<text:s text:c="1"/></text:span><text:span text:style-name="a587" text:class-names=""><text:a xlink:href="https://www.techuk.org/what-we-deliver/events/gca-cyber-security-services-3-dps-rm3764-3-feedback-event.html" text:style-name="" text:visited-style-name="">virtual webinar on Cyber Security Services 3</text:a></text:span><text:span text:style-name="a588" text:class-names="">. This event was used to gather feedback for the future design of Cyber Security 4.</text:span><text:span text:style-name="a589" text:class-names=""><text:s text:c="1"/></text:span><text:span text:style-name="a590" text:class-names=""/></text:p>
            <text:p text:style-name="a593" text:class-names="" text:cond-style-name=""><text:span text:style-name="a592" text:class-names=""/></text:p>
            <text:p text:style-name="a596" text:class-names="" text:cond-style-name=""><text:span text:style-name="a594" text:class-names="">On 23 July, GCA hosted a virtual webinar on Cyber Security Services 3 to gather feedback for the design of Cyber Security 4.<text:s text:c="1"/></text:span><text:span text:style-name="a595" text:class-names=""/></text:p>
            <text:p text:style-name="a598" text:class-names="" text:cond-style-name=""><text:span text:style-name="a597" text:class-names=""/></text:p>
            <text:p text:style-name="a601" text:class-names="" text:cond-style-name=""><text:span text:style-name="a599" text:class-names="">We will hold buyer and supplier engagement sessions in 2026. To receive an invite, please register your interest:</text:span><text:span text:style-name="a600" text:class-names=""/></text:p>
            <text:list text:style-name="a605">
              <text:list-item>
                <text:p text:style-name="a604" text:class-names="" text:cond-style-name=""><text:span text:style-name="a602" text:class-names=""><text:a xlink:href="https://surveys.gca.gov.uk/jfe/form/SV_0MtTj33ALUOyyOO" text:style-name="" text:visited-style-name="">register your interest for buyer engagement events</text:a></text:span><text:span text:style-name="a603" text:class-names=""/></text:p>
              </text:list-item>
            </text:list>
            <text:list text:style-name="a609">
              <text:list-item>
                <text:p text:style-name="a608" text:class-names="" text:cond-style-name=""><text:span text:style-name="a606" text:class-names=""><text:a xlink:href="https://surveys.gca.gov.uk/jfe/form/SV_bk305mWgXOKRUcC" text:style-name="" text:visited-style-name="">register your interest for supplier engagement events</text:a></text:span><text:span text:style-name="a607" text:class-names=""/></text:p>
              </text:list-item>
            </text:list>
            <text:p text:style-name="a612" text:class-names="" text:cond-style-name=""><text:span text:style-name="a610" text:class-names="">Everything in this document is subject to change</text:span><text:span text:style-name="a611" text:class-names=""/></text:p>
            <text:p text:style-name="a617" text:class-names="" text:cond-style-name=""><text:span text:style-name="a613" text:class-names="">For further information, please contact us at<text:s text:c="1"/></text:span><text:span text:style-name="a614" text:class-names="">info@gca.gov.uk</text:span><text:span text:style-name="a615" text:class-names=""><text:s text:c="1"/></text:span><text:span text:style-name="a616" text:class-names=""/></text:p>
            <text:p text:style-name="a619" text:class-names="" text:cond-style-name=""><text:span text:style-name="a618" text:class-names=""/></text:p>
          </draw:text-box>
          <svg:title/>
          <svg:desc/>
        </draw:frame>
        <presentation:notes draw:style-name="a623">
          <draw:page-thumbnail draw:page-number="2" svg:x="0.41667in" svg:y="0.75in" svg:width="6.66667in" svg:height="3.75in" presentation:class="page" draw:id="id160" presentation:style-name="a621" draw:name="Google Shape;198;g38b89a29057_0_0:notes">
            <svg:title/>
            <svg:desc/>
          </draw:page-thumbnail>
          <draw:frame draw:id="id161" presentation:style-name="a622" draw:name="Google Shape;199;g38b89a29057_0_0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3" draw:style-name="a624" draw:master-page-name="Master1-Layout5-cust-CUSTOM_4" presentation:presentation-page-layout-name="Master1-PPL5" draw:id="Slide-258">
        <draw:frame draw:id="id162" presentation:style-name="a628" draw:name="Google Shape;207;p5" svg:x="0.51in" svg:y="1.42424in" svg:width="12.43949in" svg:height="5.74747in" presentation:class="title" presentation:placeholder="false">
          <draw:text-box>
            <text:p text:style-name="a627" text:class-names="" text:cond-style-name=""><text:span text:style-name="a625" text:class-names="">The same themes appear from both supplier and buyer perspectives<text:line-break/><text:s text:c="1"/></text:span><text:span text:style-name="a626" text:class-names=""/></text:p>
          </draw:text-box>
          <svg:title/>
          <svg:desc/>
        </draw:frame>
        <draw:frame draw:id="id163" presentation:style-name="a632" draw:name="Google Shape;208;p5" svg:x="0.49776in" svg:y="0.6276in" svg:width="10.47867in" svg:height="0.58235in" presentation:class="title" presentation:placeholder="false">
          <draw:text-box>
            <text:p text:style-name="a631" text:class-names="" text:cond-style-name=""><text:span text:style-name="a629" text:class-names="">Headline themes</text:span><text:span text:style-name="a630" text:class-names=""/></text:p>
          </draw:text-box>
          <svg:title/>
          <svg:desc/>
        </draw:frame>
        <draw:custom-shape svg:x="0.63333in" svg:y="6.33912in" svg:width="0.35in" svg:height="0.36in" draw:id="id164" draw:style-name="a640" draw:name="Google Shape;209;p5">
          <svg:title/>
          <svg:desc/>
          <text:p text:style-name="a634" text:class-names="" text:cond-style-name=""><text:span text:style-name="a633" text:class-names=""/></text:p>
          <text:p text:style-name="a637" text:class-names="" text:cond-style-name=""><text:span text:style-name="a635" text:class-names="">6</text:span><text:span text:style-name="a636" text:class-names=""/></text:p>
          <text:p text:style-name="a639" text:class-names="" text:cond-style-name=""><text:span text:style-name="a63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5in" svg:y="5.86704in" svg:width="2.67828in" svg:height="1.51898in" draw:id="id165" draw:style-name="a644" draw:name="Google Shape;210;p5">
          <svg:title/>
          <svg:desc/>
          <text:p text:style-name="a643" text:class-names="" text:cond-style-name=""><text:span text:style-name="a641" text:class-names="">Enable meaningful SME participation</text:span><text:span text:style-name="a64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2in" svg:y="6.07576in" svg:width="8.5in" svg:height="1.02739in" draw:id="id166" draw:style-name="a648" draw:name="Google Shape;211;p5">
          <svg:title/>
          <svg:desc/>
          <text:p text:style-name="a647" text:class-names="" text:cond-style-name=""><text:span text:style-name="a645" text:class-names="">Support meaningful SME access, competition and both direct and supply-chain opportunities. SMEs need clearer opportunity visibility, proportionate requirements and realistic timelines in order to win work. Access alone is not enough.</text:span><text:span text:style-name="a64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64667in" svg:y="3.8374in" svg:width="0.35in" svg:height="0.36in" draw:id="id167" draw:style-name="a652" draw:name="Google Shape;212;p5">
          <svg:title/>
          <svg:desc/>
          <text:p text:style-name="a651" text:class-names="" text:cond-style-name=""><text:span text:style-name="a649" text:class-names="">3</text:span><text:span text:style-name="a65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5in" svg:y="3.58611in" svg:width="3in" svg:height="0.9894in" draw:id="id168" draw:style-name="a656" draw:name="Google Shape;213;p5">
          <svg:title/>
          <svg:desc/>
          <text:p text:style-name="a655" text:class-names="" text:cond-style-name=""><text:span text:style-name="a653" text:class-names="">Enable more flexible and proportionate call-off routes</text:span><text:span text:style-name="a65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2in" svg:y="3.57413in" svg:width="8.35556in" svg:height="0.9894in" draw:id="id169" draw:style-name="a660" draw:name="Google Shape;214;p5">
          <svg:title/>
          <svg:desc/>
          <text:p text:style-name="a659" text:class-names="" text:cond-style-name=""><text:span text:style-name="a657" text:class-names="">Single-stage further competition works for simple requirements; complex, urgent and innovative work needs more flexible routes.</text:span><text:span text:style-name="a65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67in" svg:y="2.96748in" svg:width="0.35in" svg:height="0.36in" draw:id="id170" draw:style-name="a664" draw:name="Google Shape;215;p5">
          <svg:title/>
          <svg:desc/>
          <text:p text:style-name="a663" text:class-names="" text:cond-style-name=""><text:span text:style-name="a661" text:class-names="">2</text:span><text:span text:style-name="a66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3333in" svg:y="2.80711in" svg:width="3in" svg:height="0.7in" draw:id="id171" draw:style-name="a668" draw:name="Google Shape;216;p5">
          <svg:title/>
          <svg:desc/>
          <text:p text:style-name="a667" text:class-names="" text:cond-style-name=""><text:span text:style-name="a665" text:class-names="">Refresh and future-proof the scope and filters</text:span><text:span text:style-name="a66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2in" svg:y="2.711in" svg:width="8.35556in" svg:height="0.91124in" draw:id="id172" draw:style-name="a672" draw:name="Google Shape;217;p5">
          <svg:title/>
          <svg:desc/>
          <text:p text:style-name="a671" text:class-names="" text:cond-style-name=""><text:span text:style-name="a669" text:class-names="">Traditional cyber services map well, but emerging capabilities, tooling and complex solutions are harder to fit.</text:span><text:span text:style-name="a67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6798in" svg:y="2.09075in" svg:width="0.35in" svg:height="0.36in" draw:id="id173" draw:style-name="a676" draw:name="Google Shape;218;p5">
          <svg:title/>
          <svg:desc/>
          <text:p text:style-name="a675" text:class-names="" text:cond-style-name=""><text:span text:style-name="a673" text:class-names="">1</text:span><text:span text:style-name="a67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5in" svg:y="1.84775in" svg:width="3in" svg:height="0.95935in" draw:id="id174" draw:style-name="a680" draw:name="Google Shape;219;p5">
          <svg:title/>
          <svg:desc/>
          <text:p text:style-name="a679" text:class-names="" text:cond-style-name=""><text:span text:style-name="a677" text:class-names="">Cyber 3 is a valued route to market</text:span><text:span text:style-name="a67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2in" svg:y="1.84776in" svg:width="8.35556in" svg:height="0.91124in" draw:id="id175" draw:style-name="a684" draw:name="Google Shape;220;p5">
          <svg:title/>
          <svg:desc/>
          <text:p text:style-name="a683" text:class-names="" text:cond-style-name=""><text:span text:style-name="a681" text:class-names="">Dedicated cyber route, NCSC assurance and broad supplier base remain important foundations.</text:span><text:span text:style-name="a68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63333in" svg:y="4.7433in" svg:width="0.35in" svg:height="0.36in" draw:id="id176" draw:style-name="a688" draw:name="Google Shape;221;p5">
          <svg:title/>
          <svg:desc/>
          <text:p text:style-name="a687" text:class-names="" text:cond-style-name=""><text:span text:style-name="a685" text:class-names="">4</text:span><text:span text:style-name="a68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5in" svg:y="4.51326in" svg:width="2.8096in" svg:height="0.82007in" draw:id="id177" draw:style-name="a692" draw:name="Google Shape;222;p5">
          <svg:title/>
          <svg:desc/>
          <text:p text:style-name="a691" text:class-names="" text:cond-style-name=""><text:span text:style-name="a689" text:class-names="">Standardise key elements</text:span><text:span text:style-name="a69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2in" svg:y="4.51326in" svg:width="8.2404in" svg:height="0.8654in" draw:id="id178" draw:style-name="a696" draw:name="Google Shape;223;p5">
          <svg:title/>
          <svg:desc/>
          <text:p text:style-name="a695" text:class-names="" text:cond-style-name=""><text:span text:style-name="a693" text:class-names="">Pricing, T&amp;Cs and social value vary too much and create avoidable burden.</text:span><text:span text:style-name="a69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64667in" svg:y="5.42835in" svg:width="0.35in" svg:height="0.36in" draw:id="id179" draw:style-name="a700" draw:name="Google Shape;224;p5">
          <svg:title/>
          <svg:desc/>
          <text:p text:style-name="a699" text:class-names="" text:cond-style-name=""><text:span text:style-name="a697" text:class-names="">5</text:span><text:span text:style-name="a69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8in" svg:y="5.25569in" svg:width="2.7796in" svg:height="0.82007in" draw:id="id180" draw:style-name="a704" draw:name="Google Shape;225;p5">
          <svg:title/>
          <svg:desc/>
          <text:p text:style-name="a703" text:class-names="" text:cond-style-name=""><text:span text:style-name="a701" text:class-names="">Streamline the digital journey and MI</text:span><text:span text:style-name="a70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4.2in" svg:y="5.18474in" svg:width="8.48667in" svg:height="1.02739in" draw:id="id181" draw:style-name="a708" draw:name="Google Shape;226;p5">
          <svg:title/>
          <svg:desc/>
          <text:p text:style-name="a707" text:class-names="" text:cond-style-name=""><text:span text:style-name="a705" text:class-names="">Simplify digital journey, reduce number of portals and duplication, ensure MI is necessary, relevant and proportionate. <text:s text:c="1"/></text:span><text:span text:style-name="a70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711">
          <draw:page-thumbnail draw:page-number="3" svg:x="0.41667in" svg:y="0.75in" svg:width="6.66667in" svg:height="3.75in" presentation:class="page" draw:id="id182" presentation:style-name="a709" draw:name="Google Shape;204;p5:notes">
            <svg:title/>
            <svg:desc/>
          </draw:page-thumbnail>
          <draw:frame draw:id="id183" presentation:style-name="a710" draw:name="Google Shape;205;p5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4" draw:style-name="a712" draw:master-page-name="Master1-Layout4-cust-CUSTOM_4_1" presentation:presentation-page-layout-name="Master1-PPL4" draw:id="Slide-259">
        <draw:frame draw:id="id184" presentation:style-name="a716" draw:name="Google Shape;231;p6" svg:x="0.9in" svg:y="0.6276in" svg:width="10.07643in" svg:height="0.58235in" presentation:class="title" presentation:placeholder="false">
          <draw:text-box>
            <text:p text:style-name="a715" text:class-names="" text:cond-style-name=""><text:span text:style-name="a713" text:class-names="">What is working – and what could be improved</text:span><text:span text:style-name="a714" text:class-names=""/></text:p>
          </draw:text-box>
          <svg:title/>
          <svg:desc/>
        </draw:frame>
        <draw:custom-shape svg:x="0.9in" svg:y="1.74748in" svg:width="1.69596in" svg:height="0.47475in" draw:id="id185" draw:style-name="a720" draw:name="Google Shape;232;p6">
          <svg:title/>
          <svg:desc/>
          <text:p text:style-name="a719" text:class-names="" text:cond-style-name=""><text:span text:style-name="a717" text:class-names="">WHAT WORKS</text:span><text:span text:style-name="a71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95in" svg:y="1.74748in" svg:width="3.24192in" svg:height="0.47475in" draw:id="id186" draw:style-name="a724" draw:name="Google Shape;233;p6">
          <svg:title/>
          <svg:desc/>
          <text:p text:style-name="a723" text:class-names="" text:cond-style-name=""><text:span text:style-name="a721" text:class-names="">WHAT COULD BE IMPROVED</text:span><text:span text:style-name="a72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9in" svg:y="2.48485in" svg:width="5.15in" svg:height="4.05051in" draw:id="id187" draw:style-name="a747" draw:name="Google Shape;234;p6">
          <svg:title/>
          <svg:desc/>
          <text:list text:style-name="a728">
            <text:list-item>
              <text:p text:style-name="a727" text:class-names="" text:cond-style-name=""><text:span text:style-name="a725" text:class-names="">Dedicated route for cyber services is seen as valuable.</text:span><text:span text:style-name="a726" text:class-names=""/></text:p>
            </text:list-item>
          </text:list>
          <text:list text:style-name="a732">
            <text:list-item>
              <text:p text:style-name="a731" text:class-names="" text:cond-style-name=""><text:span text:style-name="a729" text:class-names="">NCSC-assured route is important and often drives route choice.</text:span><text:span text:style-name="a730" text:class-names=""/></text:p>
            </text:list-item>
          </text:list>
          <text:list text:style-name="a736">
            <text:list-item>
              <text:p text:style-name="a735" text:class-names="" text:cond-style-name=""><text:span text:style-name="a733" text:class-names="">Filters help buyers narrow the market and avoid additional pre-market stages.</text:span><text:span text:style-name="a734" text:class-names=""/></text:p>
            </text:list-item>
          </text:list>
          <text:list text:style-name="a740">
            <text:list-item>
              <text:p text:style-name="a739" text:class-names="" text:cond-style-name=""><text:span text:style-name="a737" text:class-names="">DPS application is generally viewed as straightforward when support is available.</text:span><text:span text:style-name="a738" text:class-names=""/></text:p>
            </text:list-item>
          </text:list>
          <text:list text:style-name="a746">
            <text:list-item>
              <text:p text:style-name="a745" text:class-names="" text:cond-style-name=""><text:span text:style-name="a741" text:class-names="">Flexibility at call-off allows<text:s text:c="1"/></text:span><text:span text:style-name="a742" text:class-names="">buyers<text:s text:c="1"/></text:span><text:span text:style-name="a743" text:class-names="">to tailor pricing and requirements.</text:span><text:span text:style-name="a744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95in" svg:y="2.48485in" svg:width="5.15in" svg:height="4.32541in" draw:id="id188" draw:style-name="a768" draw:name="Google Shape;235;p6">
          <svg:title/>
          <svg:desc/>
          <text:list text:style-name="a751">
            <text:list-item>
              <text:p text:style-name="a750" text:class-names="" text:cond-style-name=""><text:span text:style-name="a748" text:class-names="">Buyer requirements and tender quality vary significantly.</text:span><text:span text:style-name="a749" text:class-names=""/></text:p>
            </text:list-item>
          </text:list>
          <text:list text:style-name="a755">
            <text:list-item>
              <text:p text:style-name="a754" text:class-names="" text:cond-style-name=""><text:span text:style-name="a752" text:class-names="">Several portals and duplicated data entry create administrative burden.</text:span><text:span text:style-name="a753" text:class-names=""/></text:p>
            </text:list-item>
          </text:list>
          <text:list text:style-name="a759">
            <text:list-item>
              <text:p text:style-name="a758" text:class-names="" text:cond-style-name=""><text:span text:style-name="a756" text:class-names="">Opportunity visibility and shortlisting can feel opaque to suppliers.</text:span><text:span text:style-name="a757" text:class-names=""/></text:p>
            </text:list-item>
          </text:list>
          <text:list text:style-name="a763">
            <text:list-item>
              <text:p text:style-name="a762" text:class-names="" text:cond-style-name=""><text:span text:style-name="a760" text:class-names="">Pricing, social value and terms are inconsistent across call-offs.</text:span><text:span text:style-name="a761" text:class-names=""/></text:p>
            </text:list-item>
          </text:list>
          <text:list text:style-name="a767">
            <text:list-item>
              <text:p text:style-name="a766" text:class-names="" text:cond-style-name=""><text:span text:style-name="a764" text:class-names="">SMEs can be disadvantaged by timeframes, evidence, <text:s text:c="1"/>assurance <text:s text:c="1"/>and social value requirements and bid burden.</text:span><text:span text:style-name="a765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771">
          <draw:page-thumbnail draw:page-number="4" svg:x="0.41667in" svg:y="0.75in" svg:width="6.66667in" svg:height="3.75in" presentation:class="page" draw:id="id189" presentation:style-name="a769" draw:name="Google Shape;228;p6:notes">
            <svg:title/>
            <svg:desc/>
          </draw:page-thumbnail>
          <draw:frame draw:id="id190" presentation:style-name="a770" draw:name="Google Shape;229;p6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5" draw:style-name="a772" draw:master-page-name="Master1-Layout5-cust-CUSTOM_4" presentation:presentation-page-layout-name="Master1-PPL5" draw:id="Slide-260">
        <draw:frame draw:id="id191" presentation:style-name="a777" draw:name="Google Shape;240;p7" svg:x="0.49776in" svg:y="0.6276in" svg:width="10.47867in" svg:height="0.58235in" presentation:class="title" presentation:placeholder="false">
          <draw:text-box>
            <text:p text:style-name="a776" text:class-names="" text:cond-style-name=""><text:span text:style-name="a773" text:class-names="">Scope and service filters</text:span><text:span text:style-name="a774" text:class-names=""><text:line-break/></text:span><text:span text:style-name="a775" text:class-names=""/></text:p>
          </draw:text-box>
          <svg:title/>
          <svg:desc/>
        </draw:frame>
        <draw:custom-shape svg:x="0.9in" svg:y="1.65657in" svg:width="2.49394in" svg:height="0.58235in" draw:id="id192" draw:style-name="a781" draw:name="Google Shape;241;p7">
          <svg:title/>
          <svg:desc/>
          <text:p text:style-name="a780" text:class-names="" text:cond-style-name=""><text:span text:style-name="a778" text:class-names="">SUPPLIER FEEDBACK</text:span><text:span text:style-name="a77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95in" svg:y="1.65657in" svg:width="2.72677in" svg:height="0.58235in" draw:id="id193" draw:style-name="a785" draw:name="Google Shape;242;p7">
          <svg:title/>
          <svg:desc/>
          <text:p text:style-name="a784" text:class-names="" text:cond-style-name=""><text:span text:style-name="a782" text:class-names="">BUYER FEEDBACK</text:span><text:span text:style-name="a78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9in" svg:y="2.49495in" svg:width="5.2in" svg:height="3.46465in" draw:id="id194" draw:style-name="a802" draw:name="Google Shape;243;p7">
          <svg:title/>
          <svg:desc/>
          <text:list text:style-name="a789">
            <text:list-item>
              <text:p text:style-name="a788" text:class-names="" text:cond-style-name=""><text:span text:style-name="a786" text:class-names="">Many suppliers felt their core services were easy to map to Cyber 3.</text:span><text:span text:style-name="a787" text:class-names=""/></text:p>
            </text:list-item>
          </text:list>
          <text:list text:style-name="a793">
            <text:list-item>
              <text:p text:style-name="a792" text:class-names="" text:cond-style-name=""><text:span text:style-name="a790" text:class-names="">Filters need simplifying and updating for AI, secure-by-design, cloud, DevSecOps, Zero Trust and PQC.</text:span><text:span text:style-name="a791" text:class-names=""/></text:p>
            </text:list-item>
          </text:list>
          <text:list text:style-name="a797">
            <text:list-item>
              <text:p text:style-name="a796" text:class-names="" text:cond-style-name=""><text:span text:style-name="a794" text:class-names="">NCSC/CHECK route creates issues where schemes are closed or difficult for new entrants.</text:span><text:span text:style-name="a795" text:class-names=""/></text:p>
            </text:list-item>
          </text:list>
          <text:list text:style-name="a801">
            <text:list-item>
              <text:p text:style-name="a800" text:class-names="" text:cond-style-name=""><text:span text:style-name="a798" text:class-names="">Tooling, software, licences and hardware can affect service delivery and how suppliers describe offers.</text:span><text:span text:style-name="a799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95in" svg:y="2.49495in" svg:width="5.2in" svg:height="3.46465in" draw:id="id195" draw:style-name="a819" draw:name="Google Shape;244;p7">
          <svg:title/>
          <svg:desc/>
          <text:list text:style-name="a806">
            <text:list-item>
              <text:p text:style-name="a805" text:class-names="" text:cond-style-name=""><text:span text:style-name="a803" text:class-names="">Filters are helpful and often create a manageable shortlist with confidence in capability.</text:span><text:span text:style-name="a804" text:class-names=""/></text:p>
            </text:list-item>
          </text:list>
          <text:list text:style-name="a810">
            <text:list-item>
              <text:p text:style-name="a809" text:class-names="" text:cond-style-name=""><text:span text:style-name="a807" text:class-names="">Some capabilities are hard to identify without capability assessment or wider research.</text:span><text:span text:style-name="a808" text:class-names=""/></text:p>
            </text:list-item>
          </text:list>
          <text:list text:style-name="a814">
            <text:list-item>
              <text:p text:style-name="a813" text:class-names="" text:cond-style-name=""><text:span text:style-name="a811" text:class-names="">Information assurance, OSINT-cyber expertise and products/tools need clearer guidance.</text:span><text:span text:style-name="a812" text:class-names=""/></text:p>
            </text:list-item>
          </text:list>
          <text:list text:style-name="a818">
            <text:list-item>
              <text:p text:style-name="a817" text:class-names="" text:cond-style-name=""><text:span text:style-name="a815" text:class-names="">Buyers want more granular service descriptions and filters that reflect more complex requirements.</text:span><text:span text:style-name="a816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822">
          <draw:page-thumbnail draw:page-number="5" svg:x="0.41667in" svg:y="0.75in" svg:width="6.66667in" svg:height="3.75in" presentation:class="page" draw:id="id196" presentation:style-name="a820" draw:name="Google Shape;237;p7:notes">
            <svg:title/>
            <svg:desc/>
          </draw:page-thumbnail>
          <draw:frame draw:id="id197" presentation:style-name="a821" draw:name="Google Shape;238;p7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6" draw:style-name="a823" draw:master-page-name="Master1-Layout4-cust-CUSTOM_4_1" presentation:presentation-page-layout-name="Master1-PPL4" draw:id="Slide-261">
        <draw:frame draw:id="id198" presentation:style-name="a828" draw:name="Google Shape;249;p8" svg:x="0.9in" svg:y="0.6276in" svg:width="10.07643in" svg:height="0.58235in" presentation:class="title" presentation:placeholder="false">
          <draw:text-box>
            <text:p text:style-name="a827" text:class-names="" text:cond-style-name=""><text:span text:style-name="a824" text:class-names="">Order procedure and opportunity quality</text:span><text:span text:style-name="a825" text:class-names=""><text:line-break/></text:span><text:span text:style-name="a826" text:class-names=""/></text:p>
          </draw:text-box>
          <svg:title/>
          <svg:desc/>
        </draw:frame>
        <draw:custom-shape svg:x="0.9in" svg:y="2.48485in" svg:width="5.45in" svg:height="3.59596in" draw:id="id199" draw:style-name="a841" draw:name="Google Shape;250;p8">
          <svg:title/>
          <svg:desc/>
          <text:list text:style-name="a832">
            <text:list-item>
              <text:p text:style-name="a831" text:class-names="" text:cond-style-name=""><text:span text:style-name="a829" text:class-names="">Single-stage further competition works for straightforward requirements.</text:span><text:span text:style-name="a830" text:class-names=""/></text:p>
            </text:list-item>
          </text:list>
          <text:list text:style-name="a836">
            <text:list-item>
              <text:p text:style-name="a835" text:class-names="" text:cond-style-name=""><text:span text:style-name="a833" text:class-names="">Complex, innovative or security-sensitive requirements may need pre-engagement, capability assessment, dialogue or multi-stage competition.</text:span><text:span text:style-name="a834" text:class-names=""/></text:p>
            </text:list-item>
          </text:list>
          <text:list text:style-name="a840">
            <text:list-item>
              <text:p text:style-name="a839" text:class-names="" text:cond-style-name=""><text:span text:style-name="a837" text:class-names="">AWOC or shortened competition is frequently cited as helpful where justified, especially for urgent or low-value work.</text:span><text:span text:style-name="a838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86543in" svg:y="2.71935in" svg:width="5.75098in" svg:height="4.35138in" draw:id="id200" draw:style-name="a866" draw:name="Google Shape;251;p8">
          <svg:title/>
          <svg:desc/>
          <text:list text:style-name="a845">
            <text:list-item>
              <text:p text:style-name="a844" text:class-names="" text:cond-style-name=""><text:span text:style-name="a842" text:class-names="">Buyer requirement quality is inconsistent: some are clear and proportionate, others are ambiguous, over-bundled or create excessive clarification questions.</text:span><text:span text:style-name="a843" text:class-names=""/></text:p>
            </text:list-item>
          </text:list>
          <text:list text:style-name="a849">
            <text:list-item>
              <text:p text:style-name="a848" text:class-names="" text:cond-style-name=""><text:span text:style-name="a846" text:class-names="">Limited visibility of opportunities and filters used.</text:span><text:span text:style-name="a847" text:class-names=""/></text:p>
            </text:list-item>
          </text:list>
          <text:list text:style-name="a853">
            <text:list-item>
              <text:p text:style-name="a852" text:class-names="" text:cond-style-name=""><text:span text:style-name="a850" text:class-names="">Short response windows discourage participation.</text:span><text:span text:style-name="a851" text:class-names=""/></text:p>
            </text:list-item>
          </text:list>
          <text:list text:style-name="a857">
            <text:list-item>
              <text:p text:style-name="a856" text:class-names="" text:cond-style-name=""><text:span text:style-name="a854" text:class-names="">High price weighting and inconsistent pricing schedules can weaken quality competition.</text:span><text:span text:style-name="a855" text:class-names=""/></text:p>
            </text:list-item>
          </text:list>
          <text:list text:style-name="a861">
            <text:list-item>
              <text:p text:style-name="a860" text:class-names="" text:cond-style-name=""><text:span text:style-name="a858" text:class-names="">Burdensome requirements particularly affect SMEs who are less able to absorb speculative bid costs.</text:span><text:span text:style-name="a859" text:class-names=""/></text:p>
            </text:list-item>
          </text:list>
          <text:list text:style-name="a865">
            <text:list-item>
              <text:p text:style-name="a864" text:class-names="" text:cond-style-name=""><text:span text:style-name="a862" text:class-names="">Buyers may need additional guidance/templates to improve tender quality and reduce bid burden.</text:span><text:span text:style-name="a863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9in" svg:y="1.55556in" svg:width="3.29192in" svg:height="0.81818in" draw:id="id201" draw:style-name="a870" draw:name="Google Shape;252;p8">
          <svg:title/>
          <svg:desc/>
          <text:p text:style-name="a869" text:class-names="" text:cond-style-name=""><text:span text:style-name="a867" text:class-names="">CALL-OFF ROUTE FLEXIBILITY</text:span><text:span text:style-name="a86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7.05in" svg:y="1.55556in" svg:width="4.13182in" svg:height="0.81818in" draw:id="id202" draw:style-name="a874" draw:name="Google Shape;253;p8">
          <svg:title/>
          <svg:desc/>
          <text:p text:style-name="a873" text:class-names="" text:cond-style-name=""><text:span text:style-name="a871" text:class-names="">OPPORTUNITY QUALITY AND PROPORTIONALITY<text:s text:c="1"/></text:span><text:span text:style-name="a87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877">
          <draw:page-thumbnail draw:page-number="6" svg:x="0.41667in" svg:y="0.75in" svg:width="6.66667in" svg:height="3.75in" presentation:class="page" draw:id="id203" presentation:style-name="a875" draw:name="Google Shape;246;p8:notes">
            <svg:title/>
            <svg:desc/>
          </draw:page-thumbnail>
          <draw:frame draw:id="id204" presentation:style-name="a876" draw:name="Google Shape;247;p8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7" draw:style-name="a878" draw:master-page-name="Master1-Layout5-cust-CUSTOM_4" presentation:presentation-page-layout-name="Master1-PPL5" draw:id="Slide-262">
        <draw:frame draw:id="id205" presentation:style-name="a882" draw:name="Google Shape;258;p9" svg:x="0.9in" svg:y="0.6276in" svg:width="10.07643in" svg:height="0.58235in" presentation:class="title" presentation:placeholder="false">
          <draw:text-box>
            <text:p text:style-name="a881" text:class-names="" text:cond-style-name=""><text:span text:style-name="a879" text:class-names="">Pricing and value for money<text:line-break/></text:span><text:span text:style-name="a880" text:class-names=""/></text:p>
          </draw:text-box>
          <svg:title/>
          <svg:desc/>
        </draw:frame>
        <draw:custom-shape svg:x="0.9in" svg:y="1.56566in" svg:width="3.84747in" svg:height="0.58235in" draw:id="id206" draw:style-name="a886" draw:name="Google Shape;259;p9">
          <svg:title/>
          <svg:desc/>
          <text:p text:style-name="a885" text:class-names="" text:cond-style-name=""><text:span text:style-name="a883" text:class-names="">CURRENT PRICING CHALLENGES</text:span><text:span text:style-name="a8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85in" svg:y="1.56566in" svg:width="3.34192in" svg:height="0.58235in" draw:id="id207" draw:style-name="a890" draw:name="Google Shape;260;p9">
          <svg:title/>
          <svg:desc/>
          <text:p text:style-name="a889" text:class-names="" text:cond-style-name=""><text:span text:style-name="a887" text:class-names="">CYBER 4 OPTIONS TO TEST</text:span><text:span text:style-name="a88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9in" svg:y="2.27273in" svg:width="5.2in" svg:height="4.59968in" draw:id="id208" draw:style-name="a907" draw:name="Google Shape;261;p9">
          <svg:title/>
          <svg:desc/>
          <text:list text:style-name="a894">
            <text:list-item>
              <text:p text:style-name="a893" text:class-names="" text:cond-style-name=""><text:span text:style-name="a891" text:class-names="">Buyers currently structure pricing at call-off and use different approaches.</text:span><text:span text:style-name="a892" text:class-names=""/></text:p>
            </text:list-item>
          </text:list>
          <text:list text:style-name="a898">
            <text:list-item>
              <text:p text:style-name="a897" text:class-names="" text:cond-style-name=""><text:span text:style-name="a895" text:class-names="">Suppliers report inconsistent pricing schedules and buyer formats that do not always reflect delivery or pricing models.</text:span><text:span text:style-name="a896" text:class-names=""/></text:p>
            </text:list-item>
          </text:list>
          <text:list text:style-name="a902">
            <text:list-item>
              <text:p text:style-name="a901" text:class-names="" text:cond-style-name=""><text:span text:style-name="a899" text:class-names="">Day rates and SFIA grades are easy to compare for some requirements; fixed prices or milestones work better for defined outcomes.</text:span><text:span text:style-name="a900" text:class-names=""/></text:p>
            </text:list-item>
          </text:list>
          <text:list text:style-name="a906">
            <text:list-item>
              <text:p text:style-name="a905" text:class-names="" text:cond-style-name=""><text:span text:style-name="a903" text:class-names="">Buyers want VfM evidence and benchmark points beyond the bids received.</text:span><text:span text:style-name="a904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85in" svg:y="2.36364in" svg:width="5.3in" svg:height="3.07071in" draw:id="id209" draw:style-name="a924" draw:name="Google Shape;262;p9">
          <svg:title/>
          <svg:desc/>
          <text:list text:style-name="a911">
            <text:list-item>
              <text:p text:style-name="a910" text:class-names="" text:cond-style-name=""><text:span text:style-name="a908" text:class-names="">Framework-level price ceilings or maximum rate cards where appropriate.</text:span><text:span text:style-name="a909" text:class-names=""/></text:p>
            </text:list-item>
          </text:list>
          <text:list text:style-name="a915">
            <text:list-item>
              <text:p text:style-name="a914" text:class-names="" text:cond-style-name=""><text:span text:style-name="a912" text:class-names="">Standard pricing templates by service type.</text:span><text:span text:style-name="a913" text:class-names=""/></text:p>
            </text:list-item>
          </text:list>
          <text:list text:style-name="a919">
            <text:list-item>
              <text:p text:style-name="a918" text:class-names="" text:cond-style-name=""><text:span text:style-name="a916" text:class-names="">Catalogue, retainer or calculator options for repeatable services.</text:span><text:span text:style-name="a917" text:class-names=""/></text:p>
            </text:list-item>
          </text:list>
          <text:list text:style-name="a923">
            <text:list-item>
              <text:p text:style-name="a922" text:class-names="" text:cond-style-name=""><text:span text:style-name="a920" text:class-names="">Flexibility for bespoke pricing where scope, risk or outcomes vary materially.</text:span><text:span text:style-name="a921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927">
          <draw:page-thumbnail draw:page-number="7" svg:x="0.41667in" svg:y="0.75in" svg:width="6.66667in" svg:height="3.75in" presentation:class="page" draw:id="id210" presentation:style-name="a925" draw:name="Google Shape;255;p9:notes">
            <svg:title/>
            <svg:desc/>
          </draw:page-thumbnail>
          <draw:frame draw:id="id211" presentation:style-name="a926" draw:name="Google Shape;256;p9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8" draw:style-name="a928" draw:master-page-name="Master1-Layout4-cust-CUSTOM_4_1" presentation:presentation-page-layout-name="Master1-PPL4" draw:id="Slide-263">
        <draw:frame draw:id="id212" presentation:style-name="a933" draw:name="Google Shape;267;p10" svg:x="0.82in" svg:y="0.6276in" svg:width="10.15643in" svg:height="0.58235in" presentation:class="title" presentation:placeholder="false">
          <draw:text-box>
            <text:p text:style-name="a932" text:class-names="" text:cond-style-name=""><text:span text:style-name="a929" text:class-names="">Digital journey and management information</text:span><text:span text:style-name="a930" text:class-names=""><text:line-break/></text:span><text:span text:style-name="a931" text:class-names=""/></text:p>
          </draw:text-box>
          <svg:title/>
          <svg:desc/>
        </draw:frame>
        <draw:custom-shape svg:x="0.82in" svg:y="1.63132in" svg:width="2.25071in" svg:height="0.58235in" draw:id="id213" draw:style-name="a937" draw:name="Google Shape;268;p10">
          <svg:title/>
          <svg:desc/>
          <text:p text:style-name="a936" text:class-names="" text:cond-style-name=""><text:span text:style-name="a934" text:class-names="">DIGITAL JOURNEY</text:span><text:span text:style-name="a93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81999in" svg:y="2.40062in" svg:width="5.45013in" svg:height="4.28904in" draw:id="id214" draw:style-name="a954" draw:name="Google Shape;269;p10">
          <svg:title/>
          <svg:desc/>
          <text:list text:style-name="a941">
            <text:list-item>
              <text:p text:style-name="a940" text:class-names="" text:cond-style-name=""><text:span text:style-name="a938" text:class-names="">Suppliers want one clearer journey for registration, opportunities, tendering and MI.</text:span><text:span text:style-name="a939" text:class-names=""/></text:p>
            </text:list-item>
          </text:list>
          <text:list text:style-name="a945">
            <text:list-item>
              <text:p text:style-name="a944" text:class-names="" text:cond-style-name=""><text:span text:style-name="a942" text:class-names="">Multiple portals, logins and repeated company data create burden.</text:span><text:span text:style-name="a943" text:class-names=""/></text:p>
            </text:list-item>
          </text:list>
          <text:list text:style-name="a949">
            <text:list-item>
              <text:p text:style-name="a948" text:class-names="" text:cond-style-name=""><text:span text:style-name="a946" text:class-names="">Buyers find filtering useful, but shortlisting can be difficult, with supplier details and expiry windows causing extra effort.</text:span><text:span text:style-name="a947" text:class-names=""/></text:p>
            </text:list-item>
          </text:list>
          <text:list text:style-name="a953">
            <text:list-item>
              <text:p text:style-name="a952" text:class-names="" text:cond-style-name=""><text:span text:style-name="a950" text:class-names="">Buyers want accurate and up to date contact data / shortlist exports. Suppliers want visibility of the filters used.</text:span><text:span text:style-name="a951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9293in" svg:y="2.53822in" svg:width="5.27067in" svg:height="3.52231in" draw:id="id215" draw:style-name="a971" draw:name="Google Shape;270;p10">
          <svg:title/>
          <svg:desc/>
          <text:list text:style-name="a958">
            <text:list-item>
              <text:p text:style-name="a957" text:class-names="" text:cond-style-name=""><text:span text:style-name="a955" text:class-names="">Monthly MI is generally understood, but “nil return” reporting is a burden for suppliers with no business won.</text:span><text:span text:style-name="a956" text:class-names=""/></text:p>
            </text:list-item>
          </text:list>
          <text:list text:style-name="a962">
            <text:list-item>
              <text:p text:style-name="a961" text:class-names="" text:cond-style-name=""><text:span text:style-name="a959" text:class-names="">Some fields do not align easily with invoicing or standard finance systems.</text:span><text:span text:style-name="a960" text:class-names=""/></text:p>
            </text:list-item>
          </text:list>
          <text:list text:style-name="a966">
            <text:list-item>
              <text:p text:style-name="a965" text:class-names="" text:cond-style-name=""><text:span text:style-name="a963" text:class-names="">Feedback supports collecting only MI that drives insight, performance, levy or benefits management.</text:span><text:span text:style-name="a964" text:class-names=""/></text:p>
            </text:list-item>
          </text:list>
          <text:list text:style-name="a970">
            <text:list-item>
              <text:p text:style-name="a969" text:class-names="" text:cond-style-name=""><text:span text:style-name="a967" text:class-names="">Definitions, frequency and data fields need to be proportionate and avoid duplicate reporting.</text:span><text:span text:style-name="a968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92929in" svg:y="1.63132in" svg:width="3.54545in" svg:height="0.58235in" draw:id="id216" draw:style-name="a975" draw:name="Google Shape;271;p10">
          <svg:title/>
          <svg:desc/>
          <text:p text:style-name="a974" text:class-names="" text:cond-style-name=""><text:span text:style-name="a972" text:class-names="">MANAGEMENT INFORMATION</text:span><text:span text:style-name="a97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978">
          <draw:page-thumbnail draw:page-number="8" svg:x="0.41667in" svg:y="0.75in" svg:width="6.66667in" svg:height="3.75in" presentation:class="page" draw:id="id217" presentation:style-name="a976" draw:name="Google Shape;264;p10:notes">
            <svg:title/>
            <svg:desc/>
          </draw:page-thumbnail>
          <draw:frame draw:id="id218" presentation:style-name="a977" draw:name="Google Shape;265;p10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9" draw:style-name="a979" draw:master-page-name="Master1-Layout5-cust-CUSTOM_4" presentation:presentation-page-layout-name="Master1-PPL5" draw:id="Slide-264">
        <draw:frame draw:id="id219" presentation:style-name="a984" draw:name="Google Shape;276;p11" svg:x="0.8in" svg:y="0.6276in" svg:width="10.17643in" svg:height="0.58235in" presentation:class="title" presentation:placeholder="false">
          <draw:text-box>
            <text:p text:style-name="a983" text:class-names="" text:cond-style-name=""><text:span text:style-name="a980" text:class-names="">Terms, assurance and risk allocation</text:span><text:span text:style-name="a981" text:class-names=""><text:line-break/></text:span><text:span text:style-name="a982" text:class-names=""/></text:p>
          </draw:text-box>
          <svg:title/>
          <svg:desc/>
        </draw:frame>
        <draw:custom-shape svg:x="0.8in" svg:y="1.66667in" svg:width="2.71566in" svg:height="0.50981in" draw:id="id220" draw:style-name="a988" draw:name="Google Shape;277;p11">
          <svg:title/>
          <svg:desc/>
          <text:p text:style-name="a987" text:class-names="" text:cond-style-name=""><text:span text:style-name="a985" text:class-names="">TERMS &amp; CONDITIONS</text:span><text:span text:style-name="a98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85in" svg:y="1.66667in" svg:width="3.74596in" svg:height="0.50981in" draw:id="id221" draw:style-name="a992" draw:name="Google Shape;278;p11">
          <svg:title/>
          <svg:desc/>
          <text:p text:style-name="a991" text:class-names="" text:cond-style-name=""><text:span text:style-name="a989" text:class-names="">ASSURANCE &amp; ACCREDITATION</text:span><text:span text:style-name="a99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8in" svg:y="2.34343in" svg:width="5.49293in" svg:height="4.36364in" draw:id="id222" draw:style-name="a1009" draw:name="Google Shape;279;p11">
          <svg:title/>
          <svg:desc/>
          <text:list text:style-name="a996">
            <text:list-item>
              <text:p text:style-name="a995" text:class-names="" text:cond-style-name=""><text:span text:style-name="a993" text:class-names="">Terms are generally workable for many suppliers and buyers, but some call-offs require substantial additions.</text:span><text:span text:style-name="a994" text:class-names=""/></text:p>
            </text:list-item>
          </text:list>
          <text:list text:style-name="a1000">
            <text:list-item>
              <text:p text:style-name="a999" text:class-names="" text:cond-style-name=""><text:span text:style-name="a997" text:class-names="">Recurring issues / additions include liability, IPR, Open Government Licence, termination, step-in, data, security schedules and subcontracting.</text:span><text:span text:style-name="a998" text:class-names=""/></text:p>
            </text:list-item>
          </text:list>
          <text:list text:style-name="a1004">
            <text:list-item>
              <text:p text:style-name="a1003" text:class-names="" text:cond-style-name=""><text:span text:style-name="a1001" text:class-names="">Buyers regularly add security schedules, NDA, clearance, UK-based delivery and incident-response clauses.</text:span><text:span text:style-name="a1002" text:class-names=""/></text:p>
            </text:list-item>
          </text:list>
          <text:list text:style-name="a1008">
            <text:list-item>
              <text:p text:style-name="a1007" text:class-names="" text:cond-style-name=""><text:span text:style-name="a1005" text:class-names="">Short-term or lower-value work can be overburdened by heavyweight schedules.</text:span><text:span text:style-name="a1006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85in" svg:y="2.34343in" svg:width="5.3in" svg:height="3.68687in" draw:id="id223" draw:style-name="a1026" draw:name="Google Shape;280;p11">
          <svg:title/>
          <svg:desc/>
          <text:list text:style-name="a1013">
            <text:list-item>
              <text:p text:style-name="a1012" text:class-names="" text:cond-style-name=""><text:span text:style-name="a1010" text:class-names="">NCSC-assured services are a major reason buyers use Cyber 3.</text:span><text:span text:style-name="a1011" text:class-names=""/></text:p>
            </text:list-item>
          </text:list>
          <text:list text:style-name="a1017">
            <text:list-item>
              <text:p text:style-name="a1016" text:class-names="" text:cond-style-name=""><text:span text:style-name="a1014" text:class-names="">Assurance filters are valuable but can restrict SMEs where applied too broadly or too early.</text:span><text:span text:style-name="a1015" text:class-names=""/></text:p>
            </text:list-item>
          </text:list>
          <text:list text:style-name="a1021">
            <text:list-item>
              <text:p text:style-name="a1020" text:class-names="" text:cond-style-name=""><text:span text:style-name="a1018" text:class-names="">Security clearance, sovereign delivery, data handling and defence-specific controls need clear routes.</text:span><text:span text:style-name="a1019" text:class-names=""/></text:p>
            </text:list-item>
          </text:list>
          <text:list text:style-name="a1025">
            <text:list-item>
              <text:p text:style-name="a1024" text:class-names="" text:cond-style-name=""><text:span text:style-name="a1022" text:class-names="">Buyers want assurance that can be achieved by award date, not always only at shortlist stage.</text:span><text:span text:style-name="a1023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029">
          <draw:page-thumbnail draw:page-number="9" svg:x="0.41667in" svg:y="0.75in" svg:width="6.66667in" svg:height="3.75in" presentation:class="page" draw:id="id224" presentation:style-name="a1027" draw:name="Google Shape;273;p11:notes">
            <svg:title/>
            <svg:desc/>
          </draw:page-thumbnail>
          <draw:frame draw:id="id225" presentation:style-name="a1028" draw:name="Google Shape;274;p11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10" draw:style-name="a1030" draw:master-page-name="Master1-Layout4-cust-CUSTOM_4_1" presentation:presentation-page-layout-name="Master1-PPL4" draw:id="Slide-265">
        <draw:frame draw:id="id226" presentation:style-name="a1035" draw:name="Google Shape;285;p12" svg:x="0.72727in" svg:y="0.6276in" svg:width="10.24916in" svg:height="0.58235in" presentation:class="title" presentation:placeholder="false">
          <draw:text-box>
            <text:p text:style-name="a1034" text:class-names="" text:cond-style-name=""><text:span text:style-name="a1031" text:class-names="">SMEs, new entrants and social value</text:span><text:span text:style-name="a1032" text:class-names=""><text:line-break/></text:span><text:span text:style-name="a1033" text:class-names=""/></text:p>
          </draw:text-box>
          <svg:title/>
          <svg:desc/>
        </draw:frame>
        <draw:custom-shape svg:x="6.48485in" svg:y="2.15085in" svg:width="6.35354in" svg:height="5.17239in" draw:id="id227" draw:style-name="a1056" draw:name="Google Shape;286;p12">
          <svg:title/>
          <svg:desc/>
          <text:list text:style-name="a1039">
            <text:list-item>
              <text:p text:style-name="a1038" text:class-names="" text:cond-style-name=""><text:span text:style-name="a1036" text:class-names="">Suppliers, particularly SMEs, view many social value questions / requirements as either generic, disproportionate, burdensome, difficult to evidence or report, and/or poorly aligned to cyber services and/or contract length.</text:span><text:span text:style-name="a1037" text:class-names=""/></text:p>
            </text:list-item>
          </text:list>
          <text:list text:style-name="a1043">
            <text:list-item>
              <text:p text:style-name="a1042" text:class-names="" text:cond-style-name=""><text:span text:style-name="a1040" text:class-names="">Feedback suggests current approaches can favour large suppliers with corporate programmes and bid teams.<text:s text:c="1"/></text:span><text:span text:style-name="a1041" text:class-names=""/></text:p>
            </text:list-item>
          </text:list>
          <text:list text:style-name="a1047">
            <text:list-item>
              <text:p text:style-name="a1046" text:class-names="" text:cond-style-name=""><text:span text:style-name="a1044" text:class-names="">Buyers also highlighted difficulty applying meaningful social value for low-value, short-term and specialist contracts.</text:span><text:span text:style-name="a1045" text:class-names=""/></text:p>
            </text:list-item>
          </text:list>
          <text:list text:style-name="a1051">
            <text:list-item>
              <text:p text:style-name="a1050" text:class-names="" text:cond-style-name=""><text:span text:style-name="a1048" text:class-names="">Standardised reporting and templates would reduce supplier burden and improve consistency.</text:span><text:span text:style-name="a1049" text:class-names=""/></text:p>
            </text:list-item>
          </text:list>
          <text:list text:style-name="a1055">
            <text:list-item>
              <text:p text:style-name="a1054" text:class-names="" text:cond-style-name=""><text:span text:style-name="a1052" text:class-names="">Cyber 4 should focus on proportionate, cyber related outcomes such as skills, resilience, and support to SMEs.<text:s text:c="1"/></text:span><text:span text:style-name="a1053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66667in" svg:y="1.51515in" svg:width="1.98333in" svg:height="0.58235in" draw:id="id228" draw:style-name="a1060" draw:name="Google Shape;287;p12">
          <svg:title/>
          <svg:desc/>
          <text:p text:style-name="a1059" text:class-names="" text:cond-style-name=""><text:span text:style-name="a1057" text:class-names="">SOCIAL VALUE</text:span><text:span text:style-name="a105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72727in" svg:y="1.51515in" svg:width="2.68687in" svg:height="0.58235in" draw:id="id229" draw:style-name="a1064" draw:name="Google Shape;288;p12">
          <svg:title/>
          <svg:desc/>
          <text:p text:style-name="a1063" text:class-names="" text:cond-style-name=""><text:span text:style-name="a1061" text:class-names="">SME PARTICIPATION</text:span><text:span text:style-name="a106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79798in" svg:y="2.26263in" svg:width="5.42424in" svg:height="4.45455in" draw:id="id230" draw:style-name="a1081" draw:name="Google Shape;289;p12">
          <svg:title/>
          <svg:desc/>
          <text:list text:style-name="a1068">
            <text:list-item>
              <text:p text:style-name="a1067" text:class-names="" text:cond-style-name=""><text:span text:style-name="a1065" text:class-names="">SMEs cite limited or no visibility of opportunities, limited bid chances and high bid burden.</text:span><text:span text:style-name="a1066" text:class-names=""/></text:p>
            </text:list-item>
          </text:list>
          <text:list text:style-name="a1072">
            <text:list-item>
              <text:p text:style-name="a1071" text:class-names="" text:cond-style-name=""><text:span text:style-name="a1069" text:class-names="">Buyer requirements, bundled scope, clearances, certifications and short timelines can screen SMEs out.</text:span><text:span text:style-name="a1070" text:class-names=""/></text:p>
            </text:list-item>
          </text:list>
          <text:list text:style-name="a1076">
            <text:list-item>
              <text:p text:style-name="a1075" text:class-names="" text:cond-style-name=""><text:span text:style-name="a1073" text:class-names="">Buyers value niche SME expertise and want easier ways to identify SMEs before inviting suppliers.</text:span><text:span text:style-name="a1074" text:class-names=""/></text:p>
            </text:list-item>
          </text:list>
          <text:list text:style-name="a1080">
            <text:list-item>
              <text:p text:style-name="a1079" text:class-names="" text:cond-style-name=""><text:span text:style-name="a1077" text:class-names="">Consortiums, subcontracting and other participation models should be explored, with safeguards for direct SME opportunity.</text:span><text:span text:style-name="a1078" text:class-names=""/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084">
          <draw:page-thumbnail draw:page-number="10" svg:x="0.41667in" svg:y="0.75in" svg:width="6.66667in" svg:height="3.75in" presentation:class="page" draw:id="id231" presentation:style-name="a1082" draw:name="Google Shape;282;p12:notes">
            <svg:title/>
            <svg:desc/>
          </draw:page-thumbnail>
          <draw:frame draw:id="id232" presentation:style-name="a1083" draw:name="Google Shape;283;p12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11" draw:style-name="a1085" draw:master-page-name="Master1-Layout5-cust-CUSTOM_4" presentation:presentation-page-layout-name="Master1-PPL5" draw:id="Slide-266">
        <draw:frame draw:id="id233" presentation:style-name="a1089" draw:name="Google Shape;294;p13" svg:x="0.8in" svg:y="0.6276in" svg:width="10.17643in" svg:height="0.5735in" presentation:class="title" presentation:placeholder="false">
          <draw:text-box>
            <text:p text:style-name="a1088" text:class-names="" text:cond-style-name=""><text:span text:style-name="a1086" text:class-names="">Implications for Cyber 4 design</text:span><text:span text:style-name="a1087" text:class-names=""/></text:p>
          </draw:text-box>
          <svg:title/>
          <svg:desc/>
        </draw:frame>
        <draw:custom-shape svg:x="0.8in" svg:y="1.40257in" svg:width="0.34in" svg:height="0.34in" draw:id="id234" draw:style-name="a1093" draw:name="Google Shape;295;p13">
          <svg:title/>
          <svg:desc/>
          <text:p text:style-name="a1092" text:class-names="" text:cond-style-name=""><text:span text:style-name="a1090" text:class-names="">1</text:span><text:span text:style-name="a109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8in" svg:y="2.09944in" svg:width="0.34in" svg:height="0.34in" draw:id="id235" draw:style-name="a1097" draw:name="Google Shape;296;p13">
          <svg:title/>
          <svg:desc/>
          <text:p text:style-name="a1096" text:class-names="" text:cond-style-name=""><text:span text:style-name="a1094" text:class-names="">2</text:span><text:span text:style-name="a109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8in" svg:y="2.8603in" svg:width="0.34in" svg:height="0.34in" draw:id="id236" draw:style-name="a1101" draw:name="Google Shape;297;p13">
          <svg:title/>
          <svg:desc/>
          <text:p text:style-name="a1100" text:class-names="" text:cond-style-name=""><text:span text:style-name="a1098" text:class-names="">3</text:span><text:span text:style-name="a109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8in" svg:y="3.58in" svg:width="0.34in" svg:height="0.34in" draw:id="id237" draw:style-name="a1105" draw:name="Google Shape;298;p13">
          <svg:title/>
          <svg:desc/>
          <text:p text:style-name="a1104" text:class-names="" text:cond-style-name=""><text:span text:style-name="a1102" text:class-names="">4</text:span><text:span text:style-name="a110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8in" svg:y="4.32033in" svg:width="0.34in" svg:height="0.34in" draw:id="id238" draw:style-name="a1109" draw:name="Google Shape;299;p13">
          <svg:title/>
          <svg:desc/>
          <text:p text:style-name="a1108" text:class-names="" text:cond-style-name=""><text:span text:style-name="a1106" text:class-names="">5</text:span><text:span text:style-name="a110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5in" svg:y="1.47258in" svg:width="2.9in" svg:height="0.29166in" draw:id="id239" draw:style-name="a1113" draw:name="Google Shape;300;p13">
          <svg:title/>
          <svg:desc/>
          <text:p text:style-name="a1112" text:class-names="" text:cond-style-name=""><text:span text:style-name="a1110" text:class-names="">Lot structure &amp; scope</text:span><text:span text:style-name="a111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5in" svg:y="2.1187in" svg:width="2.9in" svg:height="0.33064in" draw:id="id240" draw:style-name="a1117" draw:name="Google Shape;301;p13">
          <svg:title/>
          <svg:desc/>
          <text:p text:style-name="a1116" text:class-names="" text:cond-style-name=""><text:span text:style-name="a1114" text:class-names="">Call-off routes</text:span><text:span text:style-name="a111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5in" svg:y="2.81798in" svg:width="2.66667in" svg:height="0.43585in" draw:id="id241" draw:style-name="a1121" draw:name="Google Shape;302;p13">
          <svg:title/>
          <svg:desc/>
          <text:p text:style-name="a1120" text:class-names="" text:cond-style-name=""><text:span text:style-name="a1118" text:class-names="">Commercial model</text:span><text:span text:style-name="a111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5in" svg:y="3.58263in" svg:width="2.9in" svg:height="0.34548in" draw:id="id242" draw:style-name="a1125" draw:name="Google Shape;303;p13">
          <svg:title/>
          <svg:desc/>
          <text:p text:style-name="a1124" text:class-names="" text:cond-style-name=""><text:span text:style-name="a1122" text:class-names="">SME participation</text:span><text:span text:style-name="a112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5in" svg:y="4.20262in" svg:width="2.9in" svg:height="0.58872in" draw:id="id243" draw:style-name="a1129" draw:name="Google Shape;304;p13">
          <svg:title/>
          <svg:desc/>
          <text:p text:style-name="a1128" text:class-names="" text:cond-style-name=""><text:span text:style-name="a1126" text:class-names="">Terms and Conditions</text:span><text:span text:style-name="a112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91667in" svg:y="1.43258in" svg:width="8.88131in" svg:height="0.4777in" draw:id="id244" draw:style-name="a1133" draw:name="Google Shape;305;p13">
          <svg:title/>
          <svg:desc/>
          <text:p text:style-name="a1132" text:class-names="" text:cond-style-name=""><text:span text:style-name="a1130" text:class-names="">Lots and filters which are both current and future-facing, with clear inclusions/exclusions and treatment of associated solutions.</text:span><text:span text:style-name="a113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93333in" svg:y="2.07007in" svg:width="8.6in" svg:height="0.55609in" draw:id="id245" draw:style-name="a1137" draw:name="Google Shape;306;p13">
          <svg:title/>
          <svg:desc/>
          <text:p text:style-name="a1136" text:class-names="" text:cond-style-name=""><text:span text:style-name="a1134" text:class-names="">Flexible and proportionate routes for simple, urgent, complex, innovative and security-sensitive work.</text:span><text:span text:style-name="a113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93333in" svg:y="2.60913in" svg:width="8.6in" svg:height="0.81844in" draw:id="id246" draw:style-name="a1141" draw:name="Google Shape;307;p13">
          <svg:title/>
          <svg:desc/>
          <text:p text:style-name="a1140" text:class-names="" text:cond-style-name=""><text:span text:style-name="a1138" text:class-names="">Pricing templates, rate cards/ceilings where appropriate, supported by benchmarks and guidance to help buyers assess value for money.</text:span><text:span text:style-name="a113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91667in" svg:y="3.37604in" svg:width="8.61667in" svg:height="0.73206in" draw:id="id247" draw:style-name="a1145" draw:name="Google Shape;308;p13">
          <svg:title/>
          <svg:desc/>
          <text:p text:style-name="a1144" text:class-names="" text:cond-style-name=""><text:span text:style-name="a1142" text:class-names="">Direct and supply-chain access, proportionate requirements, and measures that enable SMEs to access, compete and win work.</text:span><text:span text:style-name="a114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93333in" svg:y="4.13469in" svg:width="8.6in" svg:height="0.71379in" draw:id="id248" draw:style-name="a1149" draw:name="Google Shape;309;p13">
          <svg:title/>
          <svg:desc/>
          <text:p text:style-name="a1148" text:class-names="" text:cond-style-name=""><text:span text:style-name="a1146" text:class-names="">Proportionate allocation of liability, insurance, IPR, data, tooling, licences, exit and sub-contracting risks. Consideration of cyber-specific terms.<text:s text:c="1"/></text:span><text:span text:style-name="a114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8in" svg:y="5.21814in" svg:width="0.34in" svg:height="0.34in" draw:id="id249" draw:style-name="a1152" draw:name="Google Shape;310;p13">
          <svg:title/>
          <svg:desc/>
          <text:p text:style-name="a1151" text:class-names="" text:cond-style-name=""><text:span text:style-name="a115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50" draw:style-name="a1156" draw:name="Google Shape;311;p13" svg:x="0.67917in" svg:y="5.03301in" svg:width="0.54167in" svg:height="0.37025in">
          <draw:text-box>
            <text:p text:style-name="a1155" text:class-names="" text:cond-style-name=""><text:span text:style-name="a1153" text:class-names="">6</text:span><text:span text:style-name="a1154" text:class-names=""/></text:p>
          </draw:text-box>
          <svg:title/>
          <svg:desc/>
        </draw:frame>
        <draw:custom-shape svg:x="1.25in" svg:y="4.90245in" svg:width="2.9in" svg:height="0.60823in" draw:id="id251" draw:style-name="a1160" draw:name="Google Shape;312;p13">
          <svg:title/>
          <svg:desc/>
          <text:p text:style-name="a1159" text:class-names="" text:cond-style-name=""><text:span text:style-name="a1157" text:class-names="">Assurance</text:span><text:span text:style-name="a115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8003in" svg:y="5.81653in" svg:width="0.34in" svg:height="0.34in" draw:id="id252" draw:style-name="a1164" draw:name="Google Shape;313;p13">
          <svg:title/>
          <svg:desc/>
          <text:p text:style-name="a1163" text:class-names="" text:cond-style-name=""><text:span text:style-name="a1161" text:class-names="">7</text:span><text:span text:style-name="a116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5in" svg:y="5.6875in" svg:width="3.06667in" svg:height="0.61752in" draw:id="id253" draw:style-name="a1168" draw:name="Google Shape;314;p13">
          <svg:title/>
          <svg:desc/>
          <text:p text:style-name="a1167" text:class-names="" text:cond-style-name=""><text:span text:style-name="a1165" text:class-names="">Digital journey and MI</text:span><text:span text:style-name="a116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8in" svg:y="6.64213in" svg:width="0.34in" svg:height="0.34in" draw:id="id254" draw:style-name="a1172" draw:name="Google Shape;315;p13">
          <svg:title/>
          <svg:desc/>
          <text:p text:style-name="a1171" text:class-names="" text:cond-style-name=""><text:span text:style-name="a1169" text:class-names="">8</text:span><text:span text:style-name="a117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25in" svg:y="6.48184in" svg:width="3.23333in" svg:height="0.69526in" draw:id="id255" draw:style-name="a1176" draw:name="Google Shape;316;p13">
          <svg:title/>
          <svg:desc/>
          <text:p text:style-name="a1175" text:class-names="" text:cond-style-name=""><text:span text:style-name="a1173" text:class-names="">Social Value</text:span><text:span text:style-name="a117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93333in" svg:y="4.91641in" svg:width="8.45in" svg:height="0.66927in" draw:id="id256" draw:style-name="a1180" draw:name="Google Shape;317;p13">
          <svg:title/>
          <svg:desc/>
          <text:p text:style-name="a1179" text:class-names="" text:cond-style-name=""><text:span text:style-name="a1177" text:class-names="">A clear and proportionate assurance model, distinguishing NCSC and non-NCSC services and applying requirements at appropriate level, framework, lot or call-off.<text:s text:c="1"/></text:span><text:span text:style-name="a117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93333in" svg:y="5.62179in" svg:width="8.61667in" svg:height="0.94534in" draw:id="id257" draw:style-name="a1184" draw:name="Google Shape;318;p13">
          <svg:title/>
          <svg:desc/>
          <text:p text:style-name="a1183" text:class-names="" text:cond-style-name=""><text:span text:style-name="a1181" text:class-names="">Single portal or more streamlined journey across portals, reducing duplication and repeated information requests. MI that is relevant, proportionate and better aligned with supplier systems.<text:s text:c="1"/></text:span><text:span text:style-name="a118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91667in" svg:y="6.64213in" svg:width="8.61667in" svg:height="0.50045in" draw:id="id258" draw:style-name="a1188" draw:name="Google Shape;319;p13">
          <svg:title/>
          <svg:desc/>
          <text:p text:style-name="a1187" text:class-names="" text:cond-style-name=""><text:span text:style-name="a1185" text:class-names="">A proportionate and outcome based approach, recognising cyber-specific benefits while avoiding unnecessary barriers or reporting burdens.<text:s text:c="1"/></text:span><text:span text:style-name="a118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1191">
          <draw:page-thumbnail draw:page-number="11" svg:x="0.41667in" svg:y="0.75in" svg:width="6.66667in" svg:height="3.75in" presentation:class="page" draw:id="id259" presentation:style-name="a1189" draw:name="Google Shape;291;p13:notes">
            <svg:title/>
            <svg:desc/>
          </draw:page-thumbnail>
          <draw:frame draw:id="id260" presentation:style-name="a1190" draw:name="Google Shape;292;p13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draw:page draw:name="Slide12" draw:style-name="a1192" draw:master-page-name="Master1-Layout23-cust-CUSTOM_8_1" presentation:presentation-page-layout-name="Master1-PPL23" draw:id="Slide-267">
        <draw:frame draw:id="id261" presentation:style-name="a1202" draw:name="Google Shape;324;p33" svg:x="1.58754in" svg:y="3.14261in" svg:width="3.44259in" svg:height="1.23885in" presentation:class="title" presentation:placeholder="false">
          <draw:text-box>
            <text:p text:style-name="a1195" text:class-names="" text:cond-style-name=""><text:span text:style-name="a1193" text:class-names=""><text:a xlink:href="mailto:info@gca.gov.uk" text:style-name="" text:visited-style-name="">info@gca.gov.uk</text:a></text:span><text:span text:style-name="a1194" text:class-names=""/></text:p>
            <text:p text:style-name="a1198" text:class-names="" text:cond-style-name=""><text:span text:style-name="a1196" text:class-names="">0345 410 2222</text:span><text:span text:style-name="a1197" text:class-names=""/></text:p>
            <text:p text:style-name="a1201" text:class-names="" text:cond-style-name=""><text:span text:style-name="a1199" text:class-names=""><text:a xlink:href="http://www.gca.gov.uk/" text:style-name="" text:visited-style-name="">www.gca.gov.uk</text:a></text:span><text:span text:style-name="a1200" text:class-names=""/></text:p>
          </draw:text-box>
          <svg:title/>
          <svg:desc/>
        </draw:frame>
        <draw:frame draw:id="id262" draw:style-name="a1214" draw:name="Google Shape;325;p33" svg:x="1.58754in" svg:y="0.7263in" svg:width="6.79167in" svg:height="1.91142in">
          <draw:text-box>
            <text:p text:style-name="a1205" text:class-names="" text:cond-style-name=""><text:span text:style-name="a1203" text:class-names="">We will hold further buyer and supplier engagement sessions To receive an invite, please register your interest:</text:span><text:span text:style-name="a1204" text:class-names=""/></text:p>
            <text:list text:style-name="a1209">
              <text:list-item>
                <text:p text:style-name="a1208" text:class-names="" text:cond-style-name=""><text:span text:style-name="a1206" text:class-names=""><text:a xlink:href="https://surveys.gca.gov.uk/jfe/form/SV_0MtTj33ALUOyyOO" text:style-name="" text:visited-style-name="">register your interest for buyer engagement events</text:a></text:span><text:span text:style-name="a1207" text:class-names=""/></text:p>
              </text:list-item>
            </text:list>
            <text:list text:style-name="a1213">
              <text:list-item>
                <text:p text:style-name="a1212" text:class-names="" text:cond-style-name=""><text:span text:style-name="a1210" text:class-names=""><text:a xlink:href="https://surveys.gca.gov.uk/jfe/form/SV_bk305mWgXOKRUcC" text:style-name="" text:visited-style-name="">register your interest for supplier engagement events</text:a></text:span><text:span text:style-name="a1211" text:class-names=""/></text:p>
              </text:list-item>
            </text:list>
          </draw:text-box>
          <svg:title/>
          <svg:desc/>
        </draw:frame>
        <presentation:notes draw:style-name="a1217">
          <draw:page-thumbnail draw:page-number="12" svg:x="0.41667in" svg:y="0.75in" svg:width="6.66667in" svg:height="3.75in" presentation:class="page" draw:id="id263" presentation:style-name="a1215" draw:name="Google Shape;321;p33:notes">
            <svg:title/>
            <svg:desc/>
          </draw:page-thumbnail>
          <draw:frame draw:id="id264" presentation:style-name="a1216" draw:name="Google Shape;322;p33:notes" svg:x="1in" svg:y="4.75in" svg:width="5.5in" svg:height="4.5in" presentation:class="notes" presentation:placeholder="true">
            <draw:text-box/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styles>
    <style:presentation-page-layout style:name="Master1-PPL1" style:display-name="TITLE_1_1">
      <presentation:placeholder presentation:object="title" svg:x="0.32715in" svg:y="1.31037in" svg:width="4.00755in" svg:height="2.2769in"/>
      <presentation:placeholder presentation:object="title" svg:x="0.32715in" svg:y="3.68449in" svg:width="3.90157in" svg:height="1.33333in"/>
    </style:presentation-page-layout>
    <style:presentation-page-layout style:name="Master1-PPL2" style:display-name="Title Only">
      <presentation:placeholder presentation:object="page-number" svg:x="12.3813in" svg:y="6.975in" svg:width="0.29199in" svg:height="0.30545in"/>
      <presentation:placeholder presentation:object="title" svg:x="4.56991in" svg:y="0.63in" svg:width="7.93143in" svg:height="5.29724in"/>
      <presentation:placeholder presentation:object="title" svg:x="0.5in" svg:y="0.63in" svg:width="3.34252in" svg:height="1.67028in"/>
    </style:presentation-page-layout>
    <style:presentation-page-layout style:name="Master1-PPL3" style:display-name="Title Only_1_1">
      <presentation:placeholder presentation:object="page-number" svg:x="12.3813in" svg:y="6.975in" svg:width="0.29199in" svg:height="0.30545in"/>
      <presentation:placeholder presentation:object="title" svg:x="4.56991in" svg:y="0.63in" svg:width="7.93143in" svg:height="5.29724in"/>
      <presentation:placeholder presentation:object="title" svg:x="0.5in" svg:y="0.63in" svg:width="3.34252in" svg:height="1.67028in"/>
    </style:presentation-page-layout>
    <style:presentation-page-layout style:name="Master1-PPL4" style:display-name="CUSTOM_4_1">
      <presentation:placeholder presentation:object="title" svg:x="0.51in" svg:y="1.75in" svg:width="10.47867in" svg:height="5.04987in"/>
      <presentation:placeholder presentation:object="title" svg:x="0.49776in" svg:y="0.6276in" svg:width="10.47867in" svg:height="0.58235in"/>
    </style:presentation-page-layout>
    <style:presentation-page-layout style:name="Master1-PPL5" style:display-name="CUSTOM_4">
      <presentation:placeholder presentation:object="title" svg:x="0.51in" svg:y="1.75in" svg:width="10.83694in" svg:height="5.04987in"/>
      <presentation:placeholder presentation:object="title" svg:x="0.49776in" svg:y="0.6276in" svg:width="10.47867in" svg:height="0.58235in"/>
    </style:presentation-page-layout>
    <style:presentation-page-layout style:name="Master1-PPL6" style:display-name="CUSTOM_9_1">
      <presentation:placeholder presentation:object="title" svg:x="0.52in" svg:y="1.5in" svg:width="7.20374in" svg:height="0.57382in"/>
      <presentation:placeholder presentation:object="title" svg:x="0.5in" svg:y="0.63in" svg:width="11.04134in" svg:height="0.89633in"/>
      <presentation:placeholder presentation:object="title" svg:x="1.78753in" svg:y="3.46309in" svg:width="2.33858in" svg:height="1.96457in"/>
      <presentation:placeholder presentation:object="title" svg:x="5.3894in" svg:y="3.46309in" svg:width="2.33858in" svg:height="1.96457in"/>
      <presentation:placeholder presentation:object="title" svg:x="9.08942in" svg:y="3.46309in" svg:width="2.33858in" svg:height="1.96457in"/>
    </style:presentation-page-layout>
    <style:presentation-page-layout style:name="Master1-PPL7" style:display-name="CUSTOM_9_1_1">
      <presentation:placeholder presentation:object="title" svg:x="0.52in" svg:y="1.5in" svg:width="7.20374in" svg:height="0.57382in"/>
      <presentation:placeholder presentation:object="title" svg:x="0.5in" svg:y="0.63in" svg:width="11.04134in" svg:height="0.89633in"/>
      <presentation:placeholder presentation:object="title" svg:x="1.78753in" svg:y="3.46309in" svg:width="2.33858in" svg:height="1.96457in"/>
      <presentation:placeholder presentation:object="title" svg:x="5.3894in" svg:y="3.46309in" svg:width="2.33858in" svg:height="1.96457in"/>
      <presentation:placeholder presentation:object="title" svg:x="9.08942in" svg:y="3.46309in" svg:width="2.33858in" svg:height="1.96457in"/>
    </style:presentation-page-layout>
    <style:presentation-page-layout style:name="Master1-PPL8" style:display-name="CUSTOM_9_1_1_1">
      <presentation:placeholder presentation:object="title" svg:x="0.52in" svg:y="1.5in" svg:width="7.20374in" svg:height="0.57382in"/>
      <presentation:placeholder presentation:object="title" svg:x="0.5in" svg:y="0.625in" svg:width="11.04134in" svg:height="0.89633in"/>
      <presentation:placeholder presentation:object="title" svg:x="1.85548in" svg:y="4.20196in" svg:width="2.33858in" svg:height="1.96457in"/>
      <presentation:placeholder presentation:object="title" svg:x="5.56568in" svg:y="4.20196in" svg:width="2.33858in" svg:height="1.96457in"/>
      <presentation:placeholder presentation:object="title" svg:x="9.34641in" svg:y="4.20196in" svg:width="2.33858in" svg:height="1.96457in"/>
    </style:presentation-page-layout>
    <style:presentation-page-layout style:name="Master1-PPL9" style:display-name="CUSTOM_9_1_1_1_1">
      <presentation:placeholder presentation:object="title" svg:x="0.5in" svg:y="1.5in" svg:width="7.20374in" svg:height="0.57382in"/>
      <presentation:placeholder presentation:object="title" svg:x="0.5in" svg:y="0.625in" svg:width="11.04134in" svg:height="0.89633in"/>
    </style:presentation-page-layout>
    <style:presentation-page-layout style:name="Master1-PPL10" style:display-name="CUSTOM_9_1_1_1_1_1">
      <presentation:placeholder presentation:object="title" svg:x="0.52in" svg:y="1.5in" svg:width="7.20374in" svg:height="0.57382in"/>
      <presentation:placeholder presentation:object="title" svg:x="0.5in" svg:y="0.625in" svg:width="11.04134in" svg:height="0.89633in"/>
    </style:presentation-page-layout>
    <style:presentation-page-layout style:name="Master1-PPL11" style:display-name="CUSTOM_6">
      <presentation:placeholder presentation:object="title" svg:x="0.5in" svg:y="2.70992in" svg:width="3.04429in" svg:height="2in"/>
      <presentation:placeholder presentation:object="title" svg:x="0.51in" svg:y="4.86275in" svg:width="3.40125in" svg:height="1.5456in"/>
    </style:presentation-page-layout>
    <style:presentation-page-layout style:name="Master1-PPL12" style:display-name="CUSTOM_6_2">
      <presentation:placeholder presentation:object="title" svg:x="0.5in" svg:y="2.70609in" svg:width="3.04429in" svg:height="2in"/>
      <presentation:placeholder presentation:object="title" svg:x="0.51in" svg:y="4.86275in" svg:width="3.40125in" svg:height="1.5456in"/>
    </style:presentation-page-layout>
    <style:presentation-page-layout style:name="Master1-PPL13" style:display-name="CUSTOM_6_2_1">
      <presentation:placeholder presentation:object="title" svg:x="0.5in" svg:y="2.70978in" svg:width="3.04429in" svg:height="2in"/>
      <presentation:placeholder presentation:object="title" svg:x="0.51in" svg:y="4.86275in" svg:width="3.40125in" svg:height="1.5456in"/>
    </style:presentation-page-layout>
    <style:presentation-page-layout style:name="Master1-PPL14" style:display-name="CUSTOM_6_1">
      <presentation:placeholder presentation:object="title" svg:x="0.5in" svg:y="2.7053in" svg:width="3.04429in" svg:height="2in"/>
      <presentation:placeholder presentation:object="title" svg:x="0.51in" svg:y="4.86275in" svg:width="3.40125in" svg:height="1.5456in"/>
    </style:presentation-page-layout>
    <style:presentation-page-layout style:name="Master1-PPL15" style:display-name="CUSTOM_6_1_1">
      <presentation:placeholder presentation:object="title" svg:x="0.5in" svg:y="2.7053in" svg:width="3.26181in" svg:height="2in"/>
      <presentation:placeholder presentation:object="title" svg:x="0.51in" svg:y="4.87721in" svg:width="3.4685in" svg:height="1.5456in"/>
    </style:presentation-page-layout>
    <style:presentation-page-layout style:name="Master1-PPL16" style:display-name="CUSTOM_6_1_1_1">
      <presentation:placeholder presentation:object="title" svg:x="0.5in" svg:y="2.7053in" svg:width="3.26181in" svg:height="2in"/>
      <presentation:placeholder presentation:object="title" svg:x="0.51in" svg:y="4.86275in" svg:width="3.40125in" svg:height="1.5456in"/>
    </style:presentation-page-layout>
    <style:presentation-page-layout style:name="Master1-PPL17" style:display-name="CUSTOM_7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18" style:display-name="CUSTOM_7_2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19" style:display-name="CUSTOM_7_2_1">
      <presentation:placeholder presentation:object="title" svg:x="0.51in" svg:y="3.20161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20" style:display-name="CUSTOM_7_1_1_1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21" style:display-name="CUSTOM_7_1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22" style:display-name="CUSTOM_7_1_1">
      <presentation:placeholder presentation:object="title" svg:x="0.51in" svg:y="3.21763in" svg:width="6.75787in" svg:height="3.43668in"/>
      <presentation:placeholder presentation:object="title" svg:x="0.5in" svg:y="0.625in" svg:width="4.23327in" svg:height="0.92224in"/>
    </style:presentation-page-layout>
    <style:presentation-page-layout style:name="Master1-PPL23" style:display-name="CUSTOM_8_1">
      <presentation:placeholder presentation:object="title" svg:x="1.00421in" svg:y="0.7868in" svg:width="3.44259in" svg:height="0.92224in"/>
      <presentation:placeholder presentation:object="title" svg:x="1.58754in" svg:y="3.14261in" svg:width="3.44259in" svg:height="0.92224in"/>
    </style:presentation-page-layout>
    <style:presentation-page-layout style:name="Master1-PPL24" style:display-name="CUSTOM_8">
      <presentation:placeholder presentation:object="title" svg:x="1.00421in" svg:y="0.7868in" svg:width="3.44259in" svg:height="0.92224in"/>
      <presentation:placeholder presentation:object="title" svg:x="1.58754in" svg:y="3.14261in" svg:width="3.44259in" svg:height="0.92224in"/>
    </style:presentation-page-layout>
    <style:presentation-page-layout style:name="Master1-PPL25" style:display-name="CUSTOM_5">
      <presentation:placeholder presentation:object="title" svg:x="0.52in" svg:y="1.5in" svg:width="7.20374in" svg:height="0.57382in"/>
      <presentation:placeholder presentation:object="title" svg:x="0.5in" svg:y="0.63in" svg:width="11.04134in" svg:height="0.89633in"/>
    </style:presentation-page-layout>
    <style:presentation-page-layout style:name="Master1-PPL26" style:display-name="TITLE_1_1_1">
      <presentation:placeholder presentation:object="title" svg:x="0.32715in" svg:y="1.31037in" svg:width="4.00755in" svg:height="2.2769in"/>
      <presentation:placeholder presentation:object="title" svg:x="0.32715in" svg:y="3.68449in" svg:width="3.90157in" svg:height="1.33333in"/>
    </style:presentation-page-layout>
    <style:presentation-page-layout style:name="Master1-PPL27" style:display-name="CUSTOM_2">
      <presentation:placeholder presentation:object="title" svg:x="4.12628in" svg:y="3.82122in" svg:width="7.6706in" svg:height="2.76673in"/>
      <presentation:placeholder presentation:object="title" svg:x="4.12628in" svg:y="0.63in" svg:width="8.22769in" svg:height="0.92224in"/>
    </style:presentation-page-layout>
    <style:presentation-page-layout style:name="Master1-PPL28" style:display-name="CUSTOM_2_1">
      <presentation:placeholder presentation:object="title" svg:x="4.12628in" svg:y="3.82122in" svg:width="7.6706in" svg:height="2.76673in"/>
      <presentation:placeholder presentation:object="title" svg:x="4.12628in" svg:y="0.63in" svg:width="8.22769in" svg:height="0.92224in"/>
    </style:presentation-page-layout>
    <style:presentation-page-layout style:name="Master1-PPL29" style:display-name="CUSTOM_2_1_1">
      <presentation:placeholder presentation:object="title" svg:x="4.12628in" svg:y="3.82122in" svg:width="7.6706in" svg:height="2.76673in"/>
      <presentation:placeholder presentation:object="title" svg:x="4.12628in" svg:y="0.63in" svg:width="8.22769in" svg:height="0.92224in"/>
    </style:presentation-page-layout>
    <style:presentation-page-layout style:name="Master1-PPL30" style:display-name="CUSTOM_3">
      <presentation:placeholder presentation:object="title" svg:x="4.12628in" svg:y="3.82122in" svg:width="7.6706in" svg:height="2.76673in"/>
      <presentation:placeholder presentation:object="title" svg:x="0.5in" svg:y="0.63in" svg:width="8.42618in" svg:height="0.92224in"/>
    </style:presentation-page-layout>
    <style:presentation-page-layout style:name="Master1-PPL31" style:display-name="CUSTOM_3_1">
      <presentation:placeholder presentation:object="title" svg:x="4.12628in" svg:y="3.82122in" svg:width="7.6706in" svg:height="2.76673in"/>
      <presentation:placeholder presentation:object="title" svg:x="0.5in" svg:y="0.63in" svg:width="8.42618in" svg:height="0.92224in"/>
    </style:presentation-page-layout>
    <style:presentation-page-layout style:name="Master1-PPL32" style:display-name="CUSTOM_3_1_1">
      <presentation:placeholder presentation:object="title" svg:x="4.12628in" svg:y="3.82122in" svg:width="7.6706in" svg:height="2.76673in"/>
      <presentation:placeholder presentation:object="title" svg:x="0.5in" svg:y="0.63in" svg:width="8.42618in" svg:height="0.92224in"/>
    </style:presentation-page-layout>
    <style:presentation-page-layout style:name="Master1-PPL33" style:display-name="CUSTOM_9">
      <presentation:placeholder presentation:object="title" svg:x="0.52in" svg:y="1.5in" svg:width="7.20374in" svg:height="0.57382in"/>
      <presentation:placeholder presentation:object="title" svg:x="0.5in" svg:y="0.63in" svg:width="11.04134in" svg:height="0.89633in"/>
      <presentation:placeholder presentation:object="title" svg:x="1.78753in" svg:y="3.46309in" svg:width="2.33858in" svg:height="1.96457in"/>
      <presentation:placeholder presentation:object="title" svg:x="5.3894in" svg:y="3.46309in" svg:width="2.33858in" svg:height="1.96457in"/>
      <presentation:placeholder presentation:object="title" svg:x="9.08942in" svg:y="3.46309in" svg:width="2.33858in" svg:height="1.96457in"/>
    </style:presentation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2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5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28" style:parent-style-name="Graphics">
      <style:graphic-properties draw:fill="none" fo:clip="rect(0in, 12.29227in, 0in, 0in)" draw:stroke="none" draw:image-opacity="100%"/>
    </style:style>
    <style:style style:family="presentation" style:name="a20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9">
      <style:graphic-properties draw:fill="none" draw:stroke="none"/>
    </style:style>
    <style:style style:family="presentation" style:name="a201">
      <style:graphic-properties draw:fill="none" draw:stroke="none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1">
      <style:graphic-properties draw:fill="none" draw:stroke="none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1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17" style:parent-style-name="Graphics">
      <style:graphic-properties draw:fill="none" fo:clip="rect(0in, 4.79199in, 0in, 3.89728in)" draw:stroke="none" draw:image-opacity="100%"/>
    </style:style>
    <style:style style:family="graphic" style:name="a318" style:parent-style-name="Graphics">
      <style:graphic-properties draw:fill="none" fo:clip="rect(0in, 0in, 0in, 0in)" draw:stroke="none" draw:image-opacity="100%"/>
    </style:style>
    <style:style style:family="graphic" style:name="a420" style:parent-style-name="Graphics">
      <style:graphic-properties draw:fill="none" fo:clip="rect(0in, 0in, 0in, 0in)" draw:stroke="none" draw:image-opacity="100%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421" style:parent-style-name="Graphics">
      <style:graphic-properties draw:fill="none" fo:clip="rect(0in, 0in, 0in, 0in)" draw:stroke="none" draw:image-opacity="100%"/>
    </style:style>
    <style:style style:family="graphic" style:name="a422" style:parent-style-name="Graphics">
      <style:graphic-properties draw:fill="none" fo:clip="rect(0in, 0.01016in, 0in, 0.0097in)" draw:stroke="none" draw:image-opacity="100%"/>
    </style:style>
    <style:style style:family="presentation" style:name="a423">
      <style:graphic-properties draw:fill="none" draw:stroke="none"/>
    </style:style>
    <style:style style:family="presentation" style:name="a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draw:fill="none" draw:stroke="none"/>
    </style:style>
    <style:style style:family="paragraph" style:name="a42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8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2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53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3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3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699aff" draw:opacity="100%" draw:stroke="none" draw:auto-grow-width="false" draw:auto-grow-height="false"/>
      <style:paragraph-properties style:font-independent-line-spacing="true" style:writing-mode="lr-tb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3">
      <style:graphic-properties draw:fill="none" draw:stroke="non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1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2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9" style:parent-style-name="Graphics">
      <style:graphic-properties draw:fill="none" fo:clip="rect(0.00285in, 0in, 0.00427in, 0in)" draw:stroke="none" draw:image-opacity="100%"/>
    </style:style>
    <style:style style:family="presentation" style:name="a3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5">
      <style:graphic-properties draw:fill="none" draw:stroke="non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2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5">
      <style:graphic-properties draw:fill="none" draw:stroke="none"/>
    </style:style>
    <style:style style:family="presentation" style:name="a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3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1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a6b808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96">
      <style:graphic-properties draw:fill="none" draw:stroke="none"/>
    </style:style>
    <style:style style:family="paragraph" style:name="a5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699a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2db83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9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b4ccff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1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e4e9b4" draw:opacity="100%" draw:stroke="none" draw:auto-grow-width="false" draw:auto-grow-height="false"/>
      <style:paragraph-properties style:font-independent-line-spacing="true" style:writing-mode="lr-tb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0" style:parent-style-name="Graphics">
      <style:graphic-properties draw:fill="none" fo:clip="rect(0in, 0in, 0in, 0in)" draw:stroke="none" draw:image-opacity="100%"/>
    </style:style>
    <style:style style:family="graphic" style:name="a54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2e0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7">
      <style:graphic-properties draw:fill="none" draw:stroke="none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3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2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1" style:parent-style-name="Graphics">
      <style:graphic-properties draw:fill="none" fo:clip="rect(0in, 5.89227in, 0in, -5.89227in)" draw:stroke="none" draw:image-opacity="100%"/>
    </style:style>
    <style:style style:family="graphic" style:name="a332" style:parent-style-name="Graphics">
      <style:graphic-properties draw:fill="none" fo:clip="rect(0in, 0in, 0in, 0in)" draw:stroke="none" draw:image-opacity="100%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34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4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39">
      <style:graphic-properties draw:fill="none" draw:stroke="none"/>
    </style:style>
    <style:style style:family="graphic" style:name="a441" style:parent-style-name="Graphics">
      <style:graphic-properties draw:fill="none" fo:clip="rect(0.67206in, 0in, 0in, 0in)" draw:stroke="none" draw:image-opacity="100%"/>
    </style:style>
    <style:style style:family="graphic" style:name="a442" style:parent-style-name="Graphics">
      <style:graphic-properties draw:fill="none" fo:clip="rect(0in, 0in, 0in, 0in)" draw:stroke="none" draw:image-opacity="100%"/>
    </style:style>
    <style:style style:family="graphic" style:name="a443" style:parent-style-name="Graphics">
      <style:graphic-properties draw:fill="none" fo:clip="rect(0in, 0in, 0in, 0in)" draw:stroke="none" draw:image-opacity="100%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draw:fill="none" draw:stroke="none"/>
    </style:style>
    <style:style style:family="paragraph" style:name="a5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9">
      <style:graphic-properties draw:fill="none" draw:stroke="none"/>
    </style:style>
    <style:style style:family="paragraph" style:name="a12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2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33" style:parent-style-name="Graphics">
      <style:graphic-properties draw:fill="none" fo:clip="rect(0in, 0.00213in, 0in, 0.00213in)" draw:stroke="none" draw:image-opacity="100%"/>
    </style:style>
    <style:style style:family="graphic" style:name="a234" style:parent-style-name="Graphics">
      <style:graphic-properties draw:fill="none" fo:clip="rect(0in, 0in, 0in, 0in)" draw:stroke="none" draw:image-opacity="100%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4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45" style:parent-style-name="Graphics">
      <style:graphic-properties draw:fill="none" fo:clip="rect(0in, 3.67253in, 0in, 0.99029in)" draw:stroke="none" draw:image-opacity="100%"/>
    </style:style>
    <style:style style:family="graphic" style:name="a346" style:parent-style-name="Graphics">
      <style:graphic-properties draw:fill="none" fo:clip="rect(0in, 0in, 0in, 0in)" draw:stroke="none" draw:image-opacity="100%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48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0" style:parent-style-name="Graphics">
      <style:graphic-properties draw:fill="none" fo:clip="rect(0in, 0.01016in, 0in, 0.0097in)" draw:stroke="none" draw:image-opacity="100%"/>
    </style:style>
    <style:style style:family="presentation" style:name="a3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51">
      <style:graphic-properties draw:fill="none" draw:stroke="none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5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57" style:parent-style-name="Graphics">
      <style:graphic-properties draw:fill="none" fo:clip="rect(0in, 13.96651in, 0in, 1.11211in)" draw:stroke="none" draw:image-opacity="100%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56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6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1">
      <style:graphic-properties draw:fill="none" draw:stroke="none"/>
    </style:style>
    <style:style style:family="paragraph" style:name="a1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47" style:parent-style-name="Graphics">
      <style:graphic-properties draw:fill="none" fo:clip="rect(0in, 0in, 0in, 0in)" draw:stroke="none" draw:image-opacity="100%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48" style:parent-style-name="Graphics">
      <style:graphic-properties draw:fill="none" fo:clip="rect(0in, 0in, 0in, 0in)" draw:stroke="none" draw:image-opacity="100%"/>
    </style:style>
    <style:style style:family="paragraph" style:name="a3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3">
      <style:graphic-properties draw:fill="none" draw:stroke="non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5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5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59" style:parent-style-name="Graphics">
      <style:graphic-properties draw:fill="none" fo:clip="rect(0in, 5.68175in, 0in, 0in)" draw:stroke="none" draw:image-opacity="100%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4">
      <style:graphic-properties draw:fill="none" draw:stroke="none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6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4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fc300" draw:opacity="100%" draw:stroke="none" draw:auto-grow-width="false" draw:auto-grow-height="false"/>
      <style:paragraph-properties style:font-independent-line-spacing="true" style:writing-mode="lr-tb"/>
    </style:style>
    <style:style style:family="drawing-page" style:name="a46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fe17f" draw:opacity="100%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fedb2" draw:opacity="100%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5">
      <style:graphic-properties draw:fill="none" draw:stroke="non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60" style:parent-style-name="Graphics">
      <style:graphic-properties draw:fill="none" fo:clip="rect(0in, 0in, 0in, 0in)" draw:stroke="none" draw:image-opacity="100%"/>
    </style:style>
    <style:style style:family="drawing-page" style:name="a25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6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7">
      <style:graphic-properties draw:fill="none" draw:stroke="none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76" style:parent-style-name="Graphics">
      <style:graphic-properties draw:fill="none" fo:clip="rect(0in, 13.96651in, 0in, 1.11211in)" draw:stroke="none" draw:image-opacity="100%"/>
    </style:style>
    <style:style style:family="presentation" style:name="a477">
      <style:graphic-properties draw:fill="none" draw:stroke="none"/>
    </style:style>
    <style:style style:family="text" style:name="a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6">
      <style:graphic-properties draw:fill="none" draw:stroke="non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6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5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1" style:parent-style-name="Graphics">
      <style:graphic-properties draw:fill="none" fo:clip="rect(0in, 1.21536in, 0in, 1.21536in)" draw:stroke="none" draw:image-opacity="100%"/>
    </style:style>
    <style:style style:family="presentation" style:name="a15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62" style:parent-style-name="Graphics">
      <style:graphic-properties draw:fill="none" fo:clip="rect(0in, 0in, 0in, 0in)" draw:stroke="none" draw:image-opacity="100%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9">
      <style:graphic-properties draw:fill="none" draw:stroke="none"/>
    </style:style>
    <style:style style:family="drawing-page" style:name="a37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7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73" style:parent-style-name="Graphics">
      <style:graphic-properties draw:fill="none" fo:clip="rect(0in, 10.35093in, 0in, -10.35093in)" draw:stroke="none" draw:image-opacity="100%"/>
    </style:style>
    <style:style style:family="graphic" style:name="a374" style:parent-style-name="Graphics">
      <style:graphic-properties draw:fill="none" fo:clip="rect(0in, 0in, 0in, 0in)" draw:stroke="none" draw:image-opacity="100%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7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48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8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489" style:parent-style-name="Graphics">
      <style:graphic-properties draw:fill="none" fo:clip="rect(0in, 13.96651in, 0in, 1.11211in)" draw:stroke="none" draw:image-opacity="100%"/>
    </style:style>
    <style:style style:family="drawing-page" style:name="a1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8" style:parent-style-name="Graphics">
      <style:graphic-properties draw:fill="none" fo:clip="rect(0in, 0in, 0in, 0in)" draw:stroke="none" draw:image-opacity="100%"/>
    </style:style>
    <style:style style:family="paragraph" style:name="a27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9" style:parent-style-name="Graphics">
      <style:graphic-properties draw:fill="none" fo:clip="rect(0in, 0in, 0in, 0in)" draw:stroke="none" draw:image-opacity="100%"/>
    </style:style>
    <style:style style:family="presentation" style:name="a27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7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75" style:parent-style-name="Graphics">
      <style:graphic-properties draw:fill="none" fo:clip="rect(0in, 1.22389in, 0in, 1.22197in)" draw:stroke="none" draw:image-opacity="100%"/>
    </style:style>
    <style:style style:family="graphic" style:name="a276" style:parent-style-name="Graphics">
      <style:graphic-properties draw:fill="none" fo:clip="rect(0in, 0in, 0in, 0in)" draw:stroke="none" draw:image-opacity="100%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81">
      <style:graphic-properties draw:fill="none" draw:stroke="non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8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87" style:parent-style-name="Graphics">
      <style:graphic-properties draw:fill="none" fo:clip="rect(0in, 0in, 0in, 0in)" draw:stroke="none" draw:image-opacity="100%"/>
    </style:style>
    <style:style style:family="graphic" style:name="a388" style:parent-style-name="Graphics">
      <style:graphic-properties draw:fill="none" fo:clip="rect(0in, 0in, -0.07998in, 0in)" draw:stroke="none" draw:image-opacity="100%"/>
    </style:style>
    <style:style style:family="presentation" style:name="a490">
      <style:graphic-properties draw:fill="none" draw:stroke="non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9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96" style:parent-style-name="Graphics">
      <style:graphic-properties draw:fill="none" fo:clip="rect(0in, 12.29227in, 0in, 0in)" draw:stroke="none" draw:image-opacity="100%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" style:parent-style-name="Graphics">
      <style:graphic-properties draw:fill="none" fo:clip="rect(0in, 0in, 0in, 0in)" draw:stroke="none" draw:image-opacity="100%"/>
    </style:style>
    <style:style style:family="presentation" style:name="a49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3125in" svg:stroke-color="#699aff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3125in" svg:stroke-color="#a6b808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9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3125in" svg:stroke-color="#ffc300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2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3">
      <style:graphic-properties draw:fill="none" draw:stroke="none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9" style:parent-style-name="Graphics">
      <style:graphic-properties draw:fill="none" fo:clip="rect(0in, 1.23051in, 0in, 1.2288in)" draw:stroke="none" draw:image-opacity="100%"/>
    </style:style>
    <style:style style:family="presentation" style:name="a3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7">
      <style:paragraph-properties fo:line-height="100%" fo:text-align="left" style:tab-stop-distance="1in" fo:margin-left="0in" fo:margin-right="0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99" style:parent-style-name="Graphics">
      <style:graphic-properties draw:fill="none" fo:clip="rect(0in, 0in, 0in, 0in)" draw:stroke="none" draw:image-opacity="100%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90" style:parent-style-name="Graphics">
      <style:graphic-properties draw:fill="none" fo:clip="rect(0in, 0in, 0in, 0in)" draw:stroke="none" draw:image-opacity="100%"/>
    </style:style>
    <style:style style:family="presentation" style:name="a189">
      <style:graphic-properties draw:fill="none" draw:stroke="none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7">
      <style:graphic-properties draw:fill="none" draw:stroke="non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">
      <style:graphic-properties draw:fill="none" draw:stroke="non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8" style:parent-style-name="Graphics">
      <style:graphic-properties draw:fill="none" fo:clip="rect(0.24137in, 0in, 0in, 0in)" draw:stroke="none" draw:image-opacity="100%"/>
    </style:style>
    <style:style style:family="graphic" style:name="a19" style:parent-style-name="Graphics">
      <style:graphic-properties draw:fill="none" fo:clip="rect(0in, 0in, 0in, 0in)" draw:stroke="none" draw:image-opacity="100%"/>
    </style:style>
    <style:style style:family="graphic" style:name="a20" style:parent-style-name="Graphics">
      <style:graphic-properties draw:fill="none" fo:clip="rect(0in, 0in, 0in, 0in)" draw:stroke="none" draw:image-opacity="100%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7" style:parent-style-name="Graphics">
      <style:graphic-properties draw:fill="none" fo:clip="rect(0in, 0.01016in, 0in, 0.0097in)" draw:stroke="none" draw:image-opacity="100%"/>
    </style:style>
    <style:style style:family="presentation" style:name="a28">
      <style:graphic-properties draw:fill="none" draw:stroke="non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699aff" draw:opacity="100%" draw:stroke="none" draw:auto-grow-width="false" draw:auto-grow-height="false"/>
      <style:paragraph-properties style:font-independent-line-spacing="true" style:writing-mode="lr-tb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">
      <style:graphic-properties draw:fill="none" draw:stroke="non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63889in" style:font-size-asian="0.63889in" style:font-size-complex="0.63889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3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888888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draw:fill="none" draw:stroke="none"/>
    </style:style>
    <style:style style:family="paragraph" style:name="a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a6b808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50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0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0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0" style:parent-style-name="Graphics">
      <style:graphic-properties draw:fill="none" fo:clip="rect(0in, 0in, 0in, 0in)" draw:stroke="none" draw:image-opacity="100%"/>
    </style:style>
    <style:style style:family="graphic" style:name="a401" style:parent-style-name="Graphics">
      <style:graphic-properties draw:fill="none" fo:clip="rect(0in, 0.01016in, 0in, 0.0097in)" draw:stroke="none" draw:image-opacity="100%"/>
    </style:style>
    <style:style style:family="presentation" style:name="a402">
      <style:graphic-properties draw:fill="none" draw:stroke="none"/>
    </style:style>
    <style:style style:family="text" style:name="a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0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40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08" style:parent-style-name="Graphics">
      <style:graphic-properties draw:fill="none" fo:clip="rect(0in, 0in, 0in, 0in)" draw:stroke="none" draw:image-opacity="100%"/>
    </style:style>
    <style:style style:family="presentation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09" style:parent-style-name="Graphics">
      <style:graphic-properties draw:fill="none" fo:clip="rect(0in, 0in, -0.09335in, 0in)" draw:stroke="none" draw:image-opacity="100%"/>
    </style:style>
    <style:style style:family="presentation" style:name="a66">
      <style:graphic-properties draw:fill="none" draw:stroke="none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15" style:parent-style-name="Graphics">
      <style:graphic-properties draw:fill="none" fo:clip="rect(0in, 12.29227in, 0in, 0in)" draw:stroke="none" draw:image-opacity="100%"/>
    </style:style>
    <style:style style:family="presentation" style:name="a516">
      <style:graphic-properties draw:fill="none" draw:stroke="none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Helvetica Neue" style:font-family-asian="Helvetica Neue" style:font-family-complex="Helvetica Neue" fo:font-size="0.16667in" style:font-size-asian="0.16667in" style:font-size-complex="0.1666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0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03" style:parent-style-name="Graphics">
      <style:graphic-properties draw:fill="none" fo:clip="rect(0in, 4.256in, 0in, -4.256in)" draw:stroke="none" draw:image-opacity="100%"/>
    </style:style>
    <style:style style:family="graphic" style:name="a304" style:parent-style-name="Graphics">
      <style:graphic-properties draw:fill="none" fo:clip="rect(0in, 0in, 0in, 0in)" draw:stroke="none" draw:image-opacity="100%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06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44444in" style:font-size-asian="0.44444in" style:font-size-complex="0.44444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a6b808" draw:opacity="100%" draw:stroke="none" draw:auto-grow-width="false" draw:auto-grow-height="false"/>
      <style:paragraph-properties style:font-independent-line-spacing="true" style:writing-mode="lr-tb"/>
    </style:style>
    <style:style style:family="drawing-page" style:name="a52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18">
      <style:paragraph-properties fo:line-height="100%" fo:text-align="left" style:tab-stop-distance="1in" fo:margin-left="0in" fo:margin-right="0in" fo:text-indent="0.013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6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75in" text:min-label-width="0.25in"/>
      </text:list-level-style-number>
      <text:list-level-style-number text:level="3" style:num-format="">
        <style:list-level-properties text:space-before="1.25in" text:min-label-width="0.25in"/>
      </text:list-level-style-number>
      <text:list-level-style-number text:level="4" style:num-format="">
        <style:list-level-properties text:space-before="1.75in" text:min-label-width="0.25in"/>
      </text:list-level-style-number>
      <text:list-level-style-number text:level="5" style:num-format="">
        <style:list-level-properties text:space-before="2.25in" text:min-label-width="0.25in"/>
      </text:list-level-style-number>
      <text:list-level-style-number text:level="6" style:num-format="">
        <style:list-level-properties text:space-before="2.75in" text:min-label-width="0.25in"/>
      </text:list-level-style-number>
      <text:list-level-style-number text:level="7" style:num-format="">
        <style:list-level-properties text:space-before="3.25in" text:min-label-width="0.25in"/>
      </text:list-level-style-number>
      <text:list-level-style-number text:level="8" style:num-format="">
        <style:list-level-properties text:space-before="3.75in" text:min-label-width="0.25in"/>
      </text:list-level-style-number>
      <text:list-level-style-number text:level="9" style:num-format="">
        <style:list-level-properties text:space-before="4.25in" text:min-label-width="0.25in"/>
      </text:list-level-style-number>
    </text:list-style>
  </office:automatic-styles>
  <office:master-styles>
    <draw:layer-set>
      <draw:layer draw:name="Master1-bg" draw:protected="true"/>
    </draw:layer-set>
    <style:master-page style:name="Master1-GCA-2026-slide-deck" style:page-layout-name="pageLayout1" draw:style-name="a0">
      <draw:frame draw:id="id0" presentation:style-name="a3" draw:name="Google Shape;6;p48" svg:x="0.91737in" svg:y="2.8957in" svg:width="11.50558in" svg:height="0.80545in" presentation:class="title" presentation:placeholder="false">
        <draw:text-box>
          <text:p text:style-name="a2" text:class-names="" text:cond-style-name=""><text:span text:style-name="a1" text:class-names=""/></text:p>
        </draw:text-box>
        <svg:title/>
        <svg:desc/>
      </draw:frame>
      <draw:frame draw:id="id1" presentation:style-name="a7" draw:name="Google Shape;7;p48" svg:x="0.66701in" svg:y="1.725in" svg:width="12.00623in" svg:height="4.95013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/></text:p>
            </text:list-item>
          </text:list>
        </draw:text-box>
        <svg:title/>
        <svg:desc/>
      </draw:frame>
      <draw:frame draw:id="id2" presentation:style-name="a11" draw:name="Google Shape;8;p48" svg:x="12.3813in" svg:y="6.975in" svg:width="0.29199in" svg:height="0.30545in" presentation:class="page-number" presentation:placeholder="false">
        <draw:text-box>
          <text:p text:style-name="a10" text:class-names="" text:cond-style-name=""><text:span text:style-name="a8" text:class-names=""><text:page-number style:num-format="1" text:fixed="false">‹#›</text:page-number></text:span><text:span text:style-name="a9" text:class-names=""/></text:p>
        </draw:text-box>
        <svg:title/>
        <svg:desc/>
      </draw:frame>
      <presentation:notes style:page-layout-name="pageLayout2" draw:style-name="a16">
        <draw:page-thumbnail svg:x="1.25in" svg:y="0.75in" svg:width="5in" svg:height="3.75in" presentation:class="page" draw:id="id3" presentation:style-name="a12" draw:name="Google Shape;3;n">
          <svg:title/>
          <svg:desc/>
        </draw:page-thumbnail>
        <draw:frame draw:id="id4" presentation:style-name="a15" draw:name="Google Shape;4;n" svg:x="1in" svg:y="4.75in" svg:width="5.5in" svg:height="4.5in" presentation:class="notes" presentation:placeholder="false">
          <draw:text-box>
            <text:p text:style-name="a14" text:class-names="" text:cond-style-name=""><text:span text:style-name="a13" text:class-names=""/></text:p>
          </draw:text-box>
          <svg:title/>
          <svg:desc/>
        </draw:frame>
      </presentation:notes>
    </style:master-page>
    <style:master-page style:name="Master1-Layout1-cust-TITLE_1_1" style:page-layout-name="pageLayout1" draw:style-name="a17">
      <draw:frame draw:id="id5" draw:style-name="a18" draw:name="Google Shape;10;p49" svg:x="3.48707in" svg:y="0in" svg:width="9.84627in" svg:height="5.47616in" style:rel-width="scale" style:rel-height="scale">
        <draw:image xlink:href="media/image1.png" xlink:type="simple" xlink:show="embed" xlink:actuate="onLoad"/>
        <svg:title/>
        <svg:desc/>
      </draw:frame>
      <draw:frame draw:id="id6" draw:style-name="a19" draw:name="Google Shape;11;p49" svg:x="0in" svg:y="0in" svg:width="13.33333in" svg:height="7.5in" style:rel-width="scale" style:rel-height="scale">
        <draw:image xlink:href="media/image2.png" xlink:type="simple" xlink:show="embed" xlink:actuate="onLoad"/>
        <svg:title/>
        <svg:desc/>
      </draw:frame>
      <draw:frame draw:id="id7" draw:style-name="a20" draw:name="Google Shape;12;p49" svg:x="4.22876in" svg:y="6.18615in" svg:width="4.87582in" svg:height="0.54232in" style:rel-width="scale" style:rel-height="scale">
        <draw:image xlink:href="media/image3.png" xlink:type="simple" xlink:show="embed" xlink:actuate="onLoad"/>
        <svg:title>Asset 1@3x.png</svg:title>
        <svg:desc/>
      </draw:frame>
      <draw:frame draw:id="id8" presentation:style-name="a23" draw:name="Google Shape;13;p49" svg:x="0.32715in" svg:y="1.31037in" svg:width="4.00755in" svg:height="2.2769in" presentation:class="title" presentation:placeholder="false">
        <draw:text-box>
          <text:p text:style-name="a22" text:class-names="" text:cond-style-name=""><text:span text:style-name="a21" text:class-names=""/></text:p>
        </draw:text-box>
        <svg:title/>
        <svg:desc/>
      </draw:frame>
      <draw:frame draw:id="id9" presentation:style-name="a26" draw:name="Google Shape;14;p49" svg:x="0.32715in" svg:y="3.68449in" svg:width="3.90157in" svg:height="1.33333in" presentation:class="title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10" draw:style-name="a27" draw:name="Google Shape;15;p49" svg:x="0.1676in" svg:y="5.4206in" svg:width="2.27128in" svg:height="2.0794in" style:rel-width="scale" style:rel-height="scale">
        <draw:image xlink:href="media/image4.png" xlink:type="simple" xlink:show="embed" xlink:actuate="onLoad"/>
        <svg:title>Government Commercial Agency (stacked_black).png</svg:title>
        <svg:desc/>
      </draw:frame>
      <presentation:notes style:page-layout-name="pageLayout2" draw:style-name="a32">
        <draw:page-thumbnail svg:x="1.25in" svg:y="0.75in" svg:width="5in" svg:height="3.75in" presentation:class="page" draw:id="id3" presentation:style-name="a28" draw:name="Google Shape;3;n">
          <svg:title/>
          <svg:desc/>
        </draw:page-thumbnail>
        <draw:frame draw:id="id4" presentation:style-name="a31" draw:name="Google Shape;4;n" svg:x="1in" svg:y="4.75in" svg:width="5.5in" svg:height="4.5in" presentation:class="notes" presentation:placeholder="false">
          <draw:text-box>
            <text:p text:style-name="a30" text:class-names="" text:cond-style-name=""><text:span text:style-name="a29" text:class-names=""/></text:p>
          </draw:text-box>
          <svg:title/>
          <svg:desc/>
        </draw:frame>
      </presentation:notes>
    </style:master-page>
    <style:master-page style:name="Master1-Layout2-cust-Title-Only" style:page-layout-name="pageLayout1" draw:style-name="a33">
      <draw:frame draw:id="id11" presentation:style-name="a37" draw:name="Google Shape;17;p50" svg:x="12.3813in" svg:y="6.975in" svg:width="0.29199in" svg:height="0.30545in" presentation:class="page-number" presentation:placeholder="false">
        <draw:text-box>
          <text:p text:style-name="a36" text:class-names="" text:cond-style-name=""><text:span text:style-name="a34" text:class-names=""><text:page-number style:num-format="1" text:fixed="false">‹#›</text:page-number></text:span><text:span text:style-name="a35" text:class-names=""/></text:p>
        </draw:text-box>
        <svg:title/>
        <svg:desc/>
      </draw:frame>
      <draw:custom-shape svg:x="0in" svg:y="0in" svg:width="4.15945in" svg:height="7.5164in" draw:id="id12" draw:style-name="a40" draw:name="Google Shape;18;p50">
        <svg:title/>
        <svg:desc/>
        <text:p text:style-name="a39" text:class-names="" text:cond-style-name=""><text:span text:style-name="a3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presentation:style-name="a43" draw:name="Google Shape;19;p50" svg:x="4.56991in" svg:y="0.63in" svg:width="7.93143in" svg:height="5.29724in" presentation:class="title" presentation:placeholder="false">
        <draw:text-box>
          <text:p text:style-name="a42" text:class-names="" text:cond-style-name=""><text:span text:style-name="a41" text:class-names=""/></text:p>
        </draw:text-box>
        <svg:title/>
        <svg:desc/>
      </draw:frame>
      <draw:frame draw:id="id14" presentation:style-name="a46" draw:name="Google Shape;20;p50" svg:x="0.5in" svg:y="0.63in" svg:width="3.34252in" svg:height="1.67028in" presentation:class="title" presentation:placeholder="false">
        <draw:text-box>
          <text:p text:style-name="a45" text:class-names="" text:cond-style-name=""><text:span text:style-name="a44" text:class-names=""/></text:p>
        </draw:text-box>
        <svg:title/>
        <svg:desc/>
      </draw:frame>
      <presentation:notes style:page-layout-name="pageLayout2" draw:style-name="a51">
        <draw:page-thumbnail svg:x="1.25in" svg:y="0.75in" svg:width="5in" svg:height="3.75in" presentation:class="page" draw:id="id3" presentation:style-name="a47" draw:name="Google Shape;3;n">
          <svg:title/>
          <svg:desc/>
        </draw:page-thumbnail>
        <draw:frame draw:id="id4" presentation:style-name="a50" draw:name="Google Shape;4;n" svg:x="1in" svg:y="4.75in" svg:width="5.5in" svg:height="4.5in" presentation:class="notes" presentation:placeholder="false">
          <draw:text-box>
            <text:p text:style-name="a49" text:class-names="" text:cond-style-name=""><text:span text:style-name="a48" text:class-names=""/></text:p>
          </draw:text-box>
          <svg:title/>
          <svg:desc/>
        </draw:frame>
      </presentation:notes>
    </style:master-page>
    <style:master-page style:name="Master1-Layout3-cust-Title-Only_1_1" style:page-layout-name="pageLayout1" draw:style-name="a52">
      <draw:frame draw:id="id15" presentation:style-name="a56" draw:name="Google Shape;22;p51" svg:x="12.3813in" svg:y="6.975in" svg:width="0.29199in" svg:height="0.30545in" presentation:class="page-number" presentation:placeholder="false">
        <draw:text-box>
          <text:p text:style-name="a55" text:class-names="" text:cond-style-name=""><text:span text:style-name="a53" text:class-names=""><text:page-number style:num-format="1" text:fixed="false">‹#›</text:page-number></text:span><text:span text:style-name="a54" text:class-names=""/></text:p>
        </draw:text-box>
        <svg:title/>
        <svg:desc/>
      </draw:frame>
      <draw:custom-shape svg:x="0in" svg:y="0in" svg:width="4.15945in" svg:height="7.5164in" draw:id="id16" draw:style-name="a59" draw:name="Google Shape;23;p51">
        <svg:title/>
        <svg:desc/>
        <text:p text:style-name="a58" text:class-names="" text:cond-style-name=""><text:span text:style-name="a5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7" presentation:style-name="a62" draw:name="Google Shape;24;p51" svg:x="4.56991in" svg:y="0.63in" svg:width="7.93143in" svg:height="5.29724in" presentation:class="title" presentation:placeholder="false">
        <draw:text-box>
          <text:p text:style-name="a61" text:class-names="" text:cond-style-name=""><text:span text:style-name="a60" text:class-names=""/></text:p>
        </draw:text-box>
        <svg:title/>
        <svg:desc/>
      </draw:frame>
      <draw:frame draw:id="id18" presentation:style-name="a65" draw:name="Google Shape;25;p51" svg:x="0.5in" svg:y="0.63in" svg:width="3.34252in" svg:height="1.67028in" presentation:class="title" presentation:placeholder="false">
        <draw:text-box>
          <text:p text:style-name="a64" text:class-names="" text:cond-style-name=""><text:span text:style-name="a63" text:class-names=""/></text:p>
        </draw:text-box>
        <svg:title/>
        <svg:desc/>
      </draw:frame>
      <presentation:notes style:page-layout-name="pageLayout2" draw:style-name="a70">
        <draw:page-thumbnail svg:x="1.25in" svg:y="0.75in" svg:width="5in" svg:height="3.75in" presentation:class="page" draw:id="id3" presentation:style-name="a66" draw:name="Google Shape;3;n">
          <svg:title/>
          <svg:desc/>
        </draw:page-thumbnail>
        <draw:frame draw:id="id4" presentation:style-name="a69" draw:name="Google Shape;4;n" svg:x="1in" svg:y="4.75in" svg:width="5.5in" svg:height="4.5in" presentation:class="notes" presentation:placeholder="false">
          <draw:text-box>
            <text:p text:style-name="a68" text:class-names="" text:cond-style-name=""><text:span text:style-name="a67" text:class-names=""/></text:p>
          </draw:text-box>
          <svg:title/>
          <svg:desc/>
        </draw:frame>
      </presentation:notes>
    </style:master-page>
    <style:master-page style:name="Master1-Layout4-cust-CUSTOM_4_1" style:page-layout-name="pageLayout1" draw:style-name="a71">
      <draw:custom-shape svg:width="0.79495in" svg:height="12.95341in" draw:id="id19" draw:style-name="a74" draw:transform="translate(-0.39747in -6.47671in) rotate(-1.5708) translate(6.70196in 0.89567in)" draw:name="Google Shape;27;p52">
        <svg:title/>
        <svg:desc/>
        <text:p text:style-name="a73" text:class-names="" text:cond-style-name=""><text:span text:style-name="a72" text:class-names=""/></text:p>
        <draw:enhanced-geometry xmlns:dr3d="urn:oasis:names:tc:opendocument:xmlns:dr3d:1.0" draw:path-stretchpoint-x="21600" draw:path-stretchpoint-y="21600" draw:type="non-primitive" svg:viewBox="0 0 21600 21600" draw:enhanced-path="M ?f13 ?f5 L ?f14 ?f5 A ?f62 ?f63 ?f64 ?f65 ?f14 ?f5 ?f59 ?f61  W ?f66 ?f67 ?f68 ?f69 ?f14 ?f5 ?f59 ?f61 L ?f4 ?f16 A ?f105 ?f106 ?f107 ?f108 ?f4 ?f16 ?f102 ?f104  W ?f109 ?f110 ?f111 ?f112 ?f4 ?f16 ?f102 ?f104 L ?f15 ?f6 A ?f148 ?f149 ?f150 ?f151 ?f15 ?f6 ?f145 ?f147  W ?f152 ?f153 ?f154 ?f155 ?f15 ?f6 ?f145 ?f147 L ?f3 ?f13 A ?f191 ?f192 ?f193 ?f194 ?f3 ?f13 ?f188 ?f190  W ?f195 ?f196 ?f197 ?f198 ?f3 ?f13 ?f188 ?f190 Z N" draw:text-areas="?f20 ?f18 ?f21 ?f22" draw:modifiers="46281 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$1"/>
          <draw:equation draw:name="f13" draw:formula="?f9 * ?f11 / 100000"/>
          <draw:equation draw:name="f14" draw:formula="?f4 - ?f13"/>
          <draw:equation draw:name="f15" draw:formula="?f9 * ?f12 / 100000"/>
          <draw:equation draw:name="f16" draw:formula="?f6 - ?f15"/>
          <draw:equation draw:name="f17" draw:formula="?f13 - ?f15"/>
          <draw:equation draw:name="f18" draw:formula="?f13 * 29289 / 100000"/>
          <draw:equation draw:name="f19" draw:formula="?f15 * 29289 / 100000"/>
          <draw:equation draw:name="f20" draw:formula="if(?f17, ?f18, ?f19)"/>
          <draw:equation draw:name="f21" draw:formula="?f4 - ?f20"/>
          <draw:equation draw:name="f22" draw:formula="?f6 - ?f19"/>
          <draw:equation draw:name="f23" draw:formula="21550000 - ?f2"/>
          <draw:equation draw:name="f24" draw:formula="if(?f23, ?f2, 21550000)"/>
          <draw:equation draw:name="f25" draw:formula="-21550000 - ?f24"/>
          <draw:equation draw:name="f26" draw:formula="if(?f25, -21550000, ?f24)"/>
          <draw:equation draw:name="f27" draw:formula="?f0 + ?f26"/>
          <draw:equation draw:name="f28" draw:formula="?f0 + ?f2"/>
          <draw:equation draw:name="f29" draw:formula="?f28 * ?f10 / ?f1"/>
          <draw:equation draw:name="f30" draw:formula="0 - ?f29"/>
          <draw:equation draw:name="f31" draw:formula="cos(?f30)"/>
          <draw:equation draw:name="f32" draw:formula="0 - ?f31"/>
          <draw:equation draw:name="f33" draw:formula="?f32 * ?f13"/>
          <draw:equation draw:name="f34" draw:formula="sin(?f30)"/>
          <draw:equation draw:name="f35" draw:formula="0 - ?f34"/>
          <draw:equation draw:name="f36" draw:formula="?f35 * ?f13"/>
          <draw:equation draw:name="f37" draw:formula="sqrt(?f33 * ?f33 + ?f36 * ?f36 + 0 * 0)"/>
          <draw:equation draw:name="f38" draw:formula="?f13 * ?f13 / ?f37"/>
          <draw:equation draw:name="f39" draw:formula="?f35 * ?f38"/>
          <draw:equation draw:name="f40" draw:formula="?f14 - ?f39"/>
          <draw:equation draw:name="f41" draw:formula="?f32 * ?f38"/>
          <draw:equation draw:name="f42" draw:formula="?f5 - ?f41"/>
          <draw:equation draw:name="f43" draw:formula="?f40 - ?f13"/>
          <draw:equation draw:name="f44" draw:formula="?f42 - ?f13"/>
          <draw:equation draw:name="f45" draw:formula="?f40 + ?f13"/>
          <draw:equation draw:name="f46" draw:formula="?f42 + ?f13"/>
          <draw:equation draw:name="f47" draw:formula="?f27 + ?f2"/>
          <draw:equation draw:name="f48" draw:formula="?f47 * ?f10 / ?f1"/>
          <draw:equation draw:name="f49" draw:formula="0 - ?f48"/>
          <draw:equation draw:name="f50" draw:formula="cos(?f49)"/>
          <draw:equation draw:name="f51" draw:formula="0 - ?f50"/>
          <draw:equation draw:name="f52" draw:formula="?f51 * ?f13"/>
          <draw:equation draw:name="f53" draw:formula="sin(?f49)"/>
          <draw:equation draw:name="f54" draw:formula="0 - ?f53"/>
          <draw:equation draw:name="f55" draw:formula="?f54 * ?f13"/>
          <draw:equation draw:name="f56" draw:formula="sqrt(?f52 * ?f52 + ?f55 * ?f55 + 0 * 0)"/>
          <draw:equation draw:name="f57" draw:formula="?f13 * ?f13 / ?f56"/>
          <draw:equation draw:name="f58" draw:formula="?f54 * ?f57"/>
          <draw:equation draw:name="f59" draw:formula="?f40 + ?f58"/>
          <draw:equation draw:name="f60" draw:formula="?f51 * ?f57"/>
          <draw:equation draw:name="f61" draw:formula="?f42 + ?f60"/>
          <draw:equation draw:name="f62" draw:formula="if(?f26, ?f14, ?f43)"/>
          <draw:equation draw:name="f63" draw:formula="if(?f26, ?f5, ?f44)"/>
          <draw:equation draw:name="f64" draw:formula="if(?f26, ?f14, ?f45)"/>
          <draw:equation draw:name="f65" draw:formula="if(?f26, ?f5, ?f46)"/>
          <draw:equation draw:name="f66" draw:formula="if(?f26, ?f43, ?f59)"/>
          <draw:equation draw:name="f67" draw:formula="if(?f26, ?f44, ?f61)"/>
          <draw:equation draw:name="f68" draw:formula="if(?f26, ?f45, ?f59)"/>
          <draw:equation draw:name="f69" draw:formula="if(?f26, ?f46, ?f61)"/>
          <draw:equation draw:name="f70" draw:formula="0 + ?f26"/>
          <draw:equation draw:name="f71" draw:formula="0 + ?f2"/>
          <draw:equation draw:name="f72" draw:formula="?f71 * ?f10 / ?f1"/>
          <draw:equation draw:name="f73" draw:formula="0 - ?f72"/>
          <draw:equation draw:name="f74" draw:formula="cos(?f73)"/>
          <draw:equation draw:name="f75" draw:formula="0 - ?f74"/>
          <draw:equation draw:name="f76" draw:formula="?f75 * ?f15"/>
          <draw:equation draw:name="f77" draw:formula="sin(?f73)"/>
          <draw:equation draw:name="f78" draw:formula="0 - ?f77"/>
          <draw:equation draw:name="f79" draw:formula="?f78 * ?f15"/>
          <draw:equation draw:name="f80" draw:formula="sqrt(?f76 * ?f76 + ?f79 * ?f79 + 0 * 0)"/>
          <draw:equation draw:name="f81" draw:formula="?f15 * ?f15 / ?f80"/>
          <draw:equation draw:name="f82" draw:formula="?f78 * ?f81"/>
          <draw:equation draw:name="f83" draw:formula="?f4 - ?f82"/>
          <draw:equation draw:name="f84" draw:formula="?f75 * ?f81"/>
          <draw:equation draw:name="f85" draw:formula="?f16 - ?f84"/>
          <draw:equation draw:name="f86" draw:formula="?f83 - ?f15"/>
          <draw:equation draw:name="f87" draw:formula="?f85 - ?f15"/>
          <draw:equation draw:name="f88" draw:formula="?f83 + ?f15"/>
          <draw:equation draw:name="f89" draw:formula="?f85 + ?f15"/>
          <draw:equation draw:name="f90" draw:formula="?f70 + ?f2"/>
          <draw:equation draw:name="f91" draw:formula="?f90 * ?f10 / ?f1"/>
          <draw:equation draw:name="f92" draw:formula="0 - ?f91"/>
          <draw:equation draw:name="f93" draw:formula="cos(?f92)"/>
          <draw:equation draw:name="f94" draw:formula="0 - ?f93"/>
          <draw:equation draw:name="f95" draw:formula="?f94 * ?f15"/>
          <draw:equation draw:name="f96" draw:formula="sin(?f92)"/>
          <draw:equation draw:name="f97" draw:formula="0 - ?f96"/>
          <draw:equation draw:name="f98" draw:formula="?f97 * ?f15"/>
          <draw:equation draw:name="f99" draw:formula="sqrt(?f95 * ?f95 + ?f98 * ?f98 + 0 * 0)"/>
          <draw:equation draw:name="f100" draw:formula="?f15 * ?f15 / ?f99"/>
          <draw:equation draw:name="f101" draw:formula="?f97 * ?f100"/>
          <draw:equation draw:name="f102" draw:formula="?f83 + ?f101"/>
          <draw:equation draw:name="f103" draw:formula="?f94 * ?f100"/>
          <draw:equation draw:name="f104" draw:formula="?f85 + ?f103"/>
          <draw:equation draw:name="f105" draw:formula="if(?f26, ?f4, ?f86)"/>
          <draw:equation draw:name="f106" draw:formula="if(?f26, ?f16, ?f87)"/>
          <draw:equation draw:name="f107" draw:formula="if(?f26, ?f4, ?f88)"/>
          <draw:equation draw:name="f108" draw:formula="if(?f26, ?f16, ?f89)"/>
          <draw:equation draw:name="f109" draw:formula="if(?f26, ?f86, ?f102)"/>
          <draw:equation draw:name="f110" draw:formula="if(?f26, ?f87, ?f104)"/>
          <draw:equation draw:name="f111" draw:formula="if(?f26, ?f88, ?f102)"/>
          <draw:equation draw:name="f112" draw:formula="if(?f26, ?f89, ?f104)"/>
          <draw:equation draw:name="f113" draw:formula="?f2 + ?f26"/>
          <draw:equation draw:name="f114" draw:formula="?f2 + ?f2"/>
          <draw:equation draw:name="f115" draw:formula="?f114 * ?f10 / ?f1"/>
          <draw:equation draw:name="f116" draw:formula="0 - ?f115"/>
          <draw:equation draw:name="f117" draw:formula="cos(?f116)"/>
          <draw:equation draw:name="f118" draw:formula="0 - ?f117"/>
          <draw:equation draw:name="f119" draw:formula="?f118 * ?f15"/>
          <draw:equation draw:name="f120" draw:formula="sin(?f116)"/>
          <draw:equation draw:name="f121" draw:formula="0 - ?f120"/>
          <draw:equation draw:name="f122" draw:formula="?f121 * ?f15"/>
          <draw:equation draw:name="f123" draw:formula="sqrt(?f119 * ?f119 + ?f122 * ?f122 + 0 * 0)"/>
          <draw:equation draw:name="f124" draw:formula="?f15 * ?f15 / ?f123"/>
          <draw:equation draw:name="f125" draw:formula="?f121 * ?f124"/>
          <draw:equation draw:name="f126" draw:formula="?f15 - ?f125"/>
          <draw:equation draw:name="f127" draw:formula="?f118 * ?f124"/>
          <draw:equation draw:name="f128" draw:formula="?f6 - ?f127"/>
          <draw:equation draw:name="f129" draw:formula="?f126 - ?f15"/>
          <draw:equation draw:name="f130" draw:formula="?f128 - ?f15"/>
          <draw:equation draw:name="f131" draw:formula="?f126 + ?f15"/>
          <draw:equation draw:name="f132" draw:formula="?f128 + ?f15"/>
          <draw:equation draw:name="f133" draw:formula="?f113 + ?f2"/>
          <draw:equation draw:name="f134" draw:formula="?f133 * ?f10 / ?f1"/>
          <draw:equation draw:name="f135" draw:formula="0 - ?f134"/>
          <draw:equation draw:name="f136" draw:formula="cos(?f135)"/>
          <draw:equation draw:name="f137" draw:formula="0 - ?f136"/>
          <draw:equation draw:name="f138" draw:formula="?f137 * ?f15"/>
          <draw:equation draw:name="f139" draw:formula="sin(?f135)"/>
          <draw:equation draw:name="f140" draw:formula="0 - ?f139"/>
          <draw:equation draw:name="f141" draw:formula="?f140 * ?f15"/>
          <draw:equation draw:name="f142" draw:formula="sqrt(?f138 * ?f138 + ?f141 * ?f141 + 0 * 0)"/>
          <draw:equation draw:name="f143" draw:formula="?f15 * ?f15 / ?f142"/>
          <draw:equation draw:name="f144" draw:formula="?f140 * ?f143"/>
          <draw:equation draw:name="f145" draw:formula="?f126 + ?f144"/>
          <draw:equation draw:name="f146" draw:formula="?f137 * ?f143"/>
          <draw:equation draw:name="f147" draw:formula="?f128 + ?f146"/>
          <draw:equation draw:name="f148" draw:formula="if(?f26, ?f15, ?f129)"/>
          <draw:equation draw:name="f149" draw:formula="if(?f26, ?f6, ?f130)"/>
          <draw:equation draw:name="f150" draw:formula="if(?f26, ?f15, ?f131)"/>
          <draw:equation draw:name="f151" draw:formula="if(?f26, ?f6, ?f132)"/>
          <draw:equation draw:name="f152" draw:formula="if(?f26, ?f129, ?f145)"/>
          <draw:equation draw:name="f153" draw:formula="if(?f26, ?f130, ?f147)"/>
          <draw:equation draw:name="f154" draw:formula="if(?f26, ?f131, ?f145)"/>
          <draw:equation draw:name="f155" draw:formula="if(?f26, ?f132, ?f147)"/>
          <draw:equation draw:name="f156" draw:formula="?f1 + ?f26"/>
          <draw:equation draw:name="f157" draw:formula="?f1 + ?f2"/>
          <draw:equation draw:name="f158" draw:formula="?f157 * ?f10 / ?f1"/>
          <draw:equation draw:name="f159" draw:formula="0 - ?f158"/>
          <draw:equation draw:name="f160" draw:formula="cos(?f159)"/>
          <draw:equation draw:name="f161" draw:formula="0 - ?f160"/>
          <draw:equation draw:name="f162" draw:formula="?f161 * ?f13"/>
          <draw:equation draw:name="f163" draw:formula="sin(?f159)"/>
          <draw:equation draw:name="f164" draw:formula="0 - ?f163"/>
          <draw:equation draw:name="f165" draw:formula="?f164 * ?f13"/>
          <draw:equation draw:name="f166" draw:formula="sqrt(?f162 * ?f162 + ?f165 * ?f165 + 0 * 0)"/>
          <draw:equation draw:name="f167" draw:formula="?f13 * ?f13 / ?f166"/>
          <draw:equation draw:name="f168" draw:formula="?f164 * ?f167"/>
          <draw:equation draw:name="f169" draw:formula="?f3 - ?f168"/>
          <draw:equation draw:name="f170" draw:formula="?f161 * ?f167"/>
          <draw:equation draw:name="f171" draw:formula="?f13 - ?f170"/>
          <draw:equation draw:name="f172" draw:formula="?f169 - ?f13"/>
          <draw:equation draw:name="f173" draw:formula="?f171 - ?f13"/>
          <draw:equation draw:name="f174" draw:formula="?f169 + ?f13"/>
          <draw:equation draw:name="f175" draw:formula="?f171 + ?f13"/>
          <draw:equation draw:name="f176" draw:formula="?f156 + ?f2"/>
          <draw:equation draw:name="f177" draw:formula="?f176 * ?f10 / ?f1"/>
          <draw:equation draw:name="f178" draw:formula="0 - ?f177"/>
          <draw:equation draw:name="f179" draw:formula="cos(?f178)"/>
          <draw:equation draw:name="f180" draw:formula="0 - ?f179"/>
          <draw:equation draw:name="f181" draw:formula="?f180 * ?f13"/>
          <draw:equation draw:name="f182" draw:formula="sin(?f178)"/>
          <draw:equation draw:name="f183" draw:formula="0 - ?f182"/>
          <draw:equation draw:name="f184" draw:formula="?f183 * ?f13"/>
          <draw:equation draw:name="f185" draw:formula="sqrt(?f181 * ?f181 + ?f184 * ?f184 + 0 * 0)"/>
          <draw:equation draw:name="f186" draw:formula="?f13 * ?f13 / ?f185"/>
          <draw:equation draw:name="f187" draw:formula="?f183 * ?f186"/>
          <draw:equation draw:name="f188" draw:formula="?f169 + ?f187"/>
          <draw:equation draw:name="f189" draw:formula="?f180 * ?f186"/>
          <draw:equation draw:name="f190" draw:formula="?f171 + ?f189"/>
          <draw:equation draw:name="f191" draw:formula="if(?f26, ?f3, ?f172)"/>
          <draw:equation draw:name="f192" draw:formula="if(?f26, ?f13, ?f173)"/>
          <draw:equation draw:name="f193" draw:formula="if(?f26, ?f3, ?f174)"/>
          <draw:equation draw:name="f194" draw:formula="if(?f26, ?f13, ?f175)"/>
          <draw:equation draw:name="f195" draw:formula="if(?f26, ?f172, ?f188)"/>
          <draw:equation draw:name="f196" draw:formula="if(?f26, ?f173, ?f190)"/>
          <draw:equation draw:name="f197" draw:formula="if(?f26, ?f174, ?f188)"/>
          <draw:equation draw:name="f198" draw:formula="if(?f26, ?f175, ?f190)"/>
        </draw:enhanced-geometry>
      </draw:custom-shape>
      <draw:frame draw:id="id20" presentation:style-name="a77" draw:name="Google Shape;28;p52" svg:x="0.51in" svg:y="1.75in" svg:width="10.47867in" svg:height="5.04987in" presentation:class="title" presentation:placeholder="false">
        <draw:text-box>
          <text:p text:style-name="a76" text:class-names="" text:cond-style-name=""><text:span text:style-name="a75" text:class-names=""/></text:p>
        </draw:text-box>
        <svg:title/>
        <svg:desc/>
      </draw:frame>
      <draw:frame draw:id="id21" presentation:style-name="a80" draw:name="Google Shape;29;p52" svg:x="0.49776in" svg:y="0.6276in" svg:width="10.47867in" svg:height="0.58235in" presentation:class="title" presentation:placeholder="false">
        <draw:text-box>
          <text:p text:style-name="a79" text:class-names="" text:cond-style-name=""><text:span text:style-name="a78" text:class-names=""/></text:p>
        </draw:text-box>
        <svg:title/>
        <svg:desc/>
      </draw:frame>
      <presentation:notes style:page-layout-name="pageLayout2" draw:style-name="a85">
        <draw:page-thumbnail svg:x="1.25in" svg:y="0.75in" svg:width="5in" svg:height="3.75in" presentation:class="page" draw:id="id3" presentation:style-name="a81" draw:name="Google Shape;3;n">
          <svg:title/>
          <svg:desc/>
        </draw:page-thumbnail>
        <draw:frame draw:id="id4" presentation:style-name="a84" draw:name="Google Shape;4;n" svg:x="1in" svg:y="4.75in" svg:width="5.5in" svg:height="4.5in" presentation:class="notes" presentation:placeholder="false">
          <draw:text-box>
            <text:p text:style-name="a83" text:class-names="" text:cond-style-name=""><text:span text:style-name="a82" text:class-names=""/></text:p>
          </draw:text-box>
          <svg:title/>
          <svg:desc/>
        </draw:frame>
      </presentation:notes>
    </style:master-page>
    <style:master-page style:name="Master1-Layout5-cust-CUSTOM_4" style:page-layout-name="pageLayout1" draw:style-name="a86">
      <draw:custom-shape svg:width="0.79495in" svg:height="12.95341in" draw:id="id22" draw:style-name="a89" draw:transform="translate(-0.39747in -6.47671in) rotate(-1.5708) translate(6.70196in 0.89567in)" draw:name="Google Shape;31;p53">
        <svg:title/>
        <svg:desc/>
        <text:p text:style-name="a88" text:class-names="" text:cond-style-name=""><text:span text:style-name="a87" text:class-names=""/></text:p>
        <draw:enhanced-geometry xmlns:dr3d="urn:oasis:names:tc:opendocument:xmlns:dr3d:1.0" draw:path-stretchpoint-x="21600" draw:path-stretchpoint-y="21600" draw:type="non-primitive" svg:viewBox="0 0 21600 21600" draw:enhanced-path="M ?f13 ?f5 L ?f14 ?f5 A ?f62 ?f63 ?f64 ?f65 ?f14 ?f5 ?f59 ?f61  W ?f66 ?f67 ?f68 ?f69 ?f14 ?f5 ?f59 ?f61 L ?f4 ?f16 A ?f105 ?f106 ?f107 ?f108 ?f4 ?f16 ?f102 ?f104  W ?f109 ?f110 ?f111 ?f112 ?f4 ?f16 ?f102 ?f104 L ?f15 ?f6 A ?f148 ?f149 ?f150 ?f151 ?f15 ?f6 ?f145 ?f147  W ?f152 ?f153 ?f154 ?f155 ?f15 ?f6 ?f145 ?f147 L ?f3 ?f13 A ?f191 ?f192 ?f193 ?f194 ?f3 ?f13 ?f188 ?f190  W ?f195 ?f196 ?f197 ?f198 ?f3 ?f13 ?f188 ?f190 Z N" draw:text-areas="?f20 ?f18 ?f21 ?f22" draw:modifiers="46281 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$1"/>
          <draw:equation draw:name="f13" draw:formula="?f9 * ?f11 / 100000"/>
          <draw:equation draw:name="f14" draw:formula="?f4 - ?f13"/>
          <draw:equation draw:name="f15" draw:formula="?f9 * ?f12 / 100000"/>
          <draw:equation draw:name="f16" draw:formula="?f6 - ?f15"/>
          <draw:equation draw:name="f17" draw:formula="?f13 - ?f15"/>
          <draw:equation draw:name="f18" draw:formula="?f13 * 29289 / 100000"/>
          <draw:equation draw:name="f19" draw:formula="?f15 * 29289 / 100000"/>
          <draw:equation draw:name="f20" draw:formula="if(?f17, ?f18, ?f19)"/>
          <draw:equation draw:name="f21" draw:formula="?f4 - ?f20"/>
          <draw:equation draw:name="f22" draw:formula="?f6 - ?f19"/>
          <draw:equation draw:name="f23" draw:formula="21550000 - ?f2"/>
          <draw:equation draw:name="f24" draw:formula="if(?f23, ?f2, 21550000)"/>
          <draw:equation draw:name="f25" draw:formula="-21550000 - ?f24"/>
          <draw:equation draw:name="f26" draw:formula="if(?f25, -21550000, ?f24)"/>
          <draw:equation draw:name="f27" draw:formula="?f0 + ?f26"/>
          <draw:equation draw:name="f28" draw:formula="?f0 + ?f2"/>
          <draw:equation draw:name="f29" draw:formula="?f28 * ?f10 / ?f1"/>
          <draw:equation draw:name="f30" draw:formula="0 - ?f29"/>
          <draw:equation draw:name="f31" draw:formula="cos(?f30)"/>
          <draw:equation draw:name="f32" draw:formula="0 - ?f31"/>
          <draw:equation draw:name="f33" draw:formula="?f32 * ?f13"/>
          <draw:equation draw:name="f34" draw:formula="sin(?f30)"/>
          <draw:equation draw:name="f35" draw:formula="0 - ?f34"/>
          <draw:equation draw:name="f36" draw:formula="?f35 * ?f13"/>
          <draw:equation draw:name="f37" draw:formula="sqrt(?f33 * ?f33 + ?f36 * ?f36 + 0 * 0)"/>
          <draw:equation draw:name="f38" draw:formula="?f13 * ?f13 / ?f37"/>
          <draw:equation draw:name="f39" draw:formula="?f35 * ?f38"/>
          <draw:equation draw:name="f40" draw:formula="?f14 - ?f39"/>
          <draw:equation draw:name="f41" draw:formula="?f32 * ?f38"/>
          <draw:equation draw:name="f42" draw:formula="?f5 - ?f41"/>
          <draw:equation draw:name="f43" draw:formula="?f40 - ?f13"/>
          <draw:equation draw:name="f44" draw:formula="?f42 - ?f13"/>
          <draw:equation draw:name="f45" draw:formula="?f40 + ?f13"/>
          <draw:equation draw:name="f46" draw:formula="?f42 + ?f13"/>
          <draw:equation draw:name="f47" draw:formula="?f27 + ?f2"/>
          <draw:equation draw:name="f48" draw:formula="?f47 * ?f10 / ?f1"/>
          <draw:equation draw:name="f49" draw:formula="0 - ?f48"/>
          <draw:equation draw:name="f50" draw:formula="cos(?f49)"/>
          <draw:equation draw:name="f51" draw:formula="0 - ?f50"/>
          <draw:equation draw:name="f52" draw:formula="?f51 * ?f13"/>
          <draw:equation draw:name="f53" draw:formula="sin(?f49)"/>
          <draw:equation draw:name="f54" draw:formula="0 - ?f53"/>
          <draw:equation draw:name="f55" draw:formula="?f54 * ?f13"/>
          <draw:equation draw:name="f56" draw:formula="sqrt(?f52 * ?f52 + ?f55 * ?f55 + 0 * 0)"/>
          <draw:equation draw:name="f57" draw:formula="?f13 * ?f13 / ?f56"/>
          <draw:equation draw:name="f58" draw:formula="?f54 * ?f57"/>
          <draw:equation draw:name="f59" draw:formula="?f40 + ?f58"/>
          <draw:equation draw:name="f60" draw:formula="?f51 * ?f57"/>
          <draw:equation draw:name="f61" draw:formula="?f42 + ?f60"/>
          <draw:equation draw:name="f62" draw:formula="if(?f26, ?f14, ?f43)"/>
          <draw:equation draw:name="f63" draw:formula="if(?f26, ?f5, ?f44)"/>
          <draw:equation draw:name="f64" draw:formula="if(?f26, ?f14, ?f45)"/>
          <draw:equation draw:name="f65" draw:formula="if(?f26, ?f5, ?f46)"/>
          <draw:equation draw:name="f66" draw:formula="if(?f26, ?f43, ?f59)"/>
          <draw:equation draw:name="f67" draw:formula="if(?f26, ?f44, ?f61)"/>
          <draw:equation draw:name="f68" draw:formula="if(?f26, ?f45, ?f59)"/>
          <draw:equation draw:name="f69" draw:formula="if(?f26, ?f46, ?f61)"/>
          <draw:equation draw:name="f70" draw:formula="0 + ?f26"/>
          <draw:equation draw:name="f71" draw:formula="0 + ?f2"/>
          <draw:equation draw:name="f72" draw:formula="?f71 * ?f10 / ?f1"/>
          <draw:equation draw:name="f73" draw:formula="0 - ?f72"/>
          <draw:equation draw:name="f74" draw:formula="cos(?f73)"/>
          <draw:equation draw:name="f75" draw:formula="0 - ?f74"/>
          <draw:equation draw:name="f76" draw:formula="?f75 * ?f15"/>
          <draw:equation draw:name="f77" draw:formula="sin(?f73)"/>
          <draw:equation draw:name="f78" draw:formula="0 - ?f77"/>
          <draw:equation draw:name="f79" draw:formula="?f78 * ?f15"/>
          <draw:equation draw:name="f80" draw:formula="sqrt(?f76 * ?f76 + ?f79 * ?f79 + 0 * 0)"/>
          <draw:equation draw:name="f81" draw:formula="?f15 * ?f15 / ?f80"/>
          <draw:equation draw:name="f82" draw:formula="?f78 * ?f81"/>
          <draw:equation draw:name="f83" draw:formula="?f4 - ?f82"/>
          <draw:equation draw:name="f84" draw:formula="?f75 * ?f81"/>
          <draw:equation draw:name="f85" draw:formula="?f16 - ?f84"/>
          <draw:equation draw:name="f86" draw:formula="?f83 - ?f15"/>
          <draw:equation draw:name="f87" draw:formula="?f85 - ?f15"/>
          <draw:equation draw:name="f88" draw:formula="?f83 + ?f15"/>
          <draw:equation draw:name="f89" draw:formula="?f85 + ?f15"/>
          <draw:equation draw:name="f90" draw:formula="?f70 + ?f2"/>
          <draw:equation draw:name="f91" draw:formula="?f90 * ?f10 / ?f1"/>
          <draw:equation draw:name="f92" draw:formula="0 - ?f91"/>
          <draw:equation draw:name="f93" draw:formula="cos(?f92)"/>
          <draw:equation draw:name="f94" draw:formula="0 - ?f93"/>
          <draw:equation draw:name="f95" draw:formula="?f94 * ?f15"/>
          <draw:equation draw:name="f96" draw:formula="sin(?f92)"/>
          <draw:equation draw:name="f97" draw:formula="0 - ?f96"/>
          <draw:equation draw:name="f98" draw:formula="?f97 * ?f15"/>
          <draw:equation draw:name="f99" draw:formula="sqrt(?f95 * ?f95 + ?f98 * ?f98 + 0 * 0)"/>
          <draw:equation draw:name="f100" draw:formula="?f15 * ?f15 / ?f99"/>
          <draw:equation draw:name="f101" draw:formula="?f97 * ?f100"/>
          <draw:equation draw:name="f102" draw:formula="?f83 + ?f101"/>
          <draw:equation draw:name="f103" draw:formula="?f94 * ?f100"/>
          <draw:equation draw:name="f104" draw:formula="?f85 + ?f103"/>
          <draw:equation draw:name="f105" draw:formula="if(?f26, ?f4, ?f86)"/>
          <draw:equation draw:name="f106" draw:formula="if(?f26, ?f16, ?f87)"/>
          <draw:equation draw:name="f107" draw:formula="if(?f26, ?f4, ?f88)"/>
          <draw:equation draw:name="f108" draw:formula="if(?f26, ?f16, ?f89)"/>
          <draw:equation draw:name="f109" draw:formula="if(?f26, ?f86, ?f102)"/>
          <draw:equation draw:name="f110" draw:formula="if(?f26, ?f87, ?f104)"/>
          <draw:equation draw:name="f111" draw:formula="if(?f26, ?f88, ?f102)"/>
          <draw:equation draw:name="f112" draw:formula="if(?f26, ?f89, ?f104)"/>
          <draw:equation draw:name="f113" draw:formula="?f2 + ?f26"/>
          <draw:equation draw:name="f114" draw:formula="?f2 + ?f2"/>
          <draw:equation draw:name="f115" draw:formula="?f114 * ?f10 / ?f1"/>
          <draw:equation draw:name="f116" draw:formula="0 - ?f115"/>
          <draw:equation draw:name="f117" draw:formula="cos(?f116)"/>
          <draw:equation draw:name="f118" draw:formula="0 - ?f117"/>
          <draw:equation draw:name="f119" draw:formula="?f118 * ?f15"/>
          <draw:equation draw:name="f120" draw:formula="sin(?f116)"/>
          <draw:equation draw:name="f121" draw:formula="0 - ?f120"/>
          <draw:equation draw:name="f122" draw:formula="?f121 * ?f15"/>
          <draw:equation draw:name="f123" draw:formula="sqrt(?f119 * ?f119 + ?f122 * ?f122 + 0 * 0)"/>
          <draw:equation draw:name="f124" draw:formula="?f15 * ?f15 / ?f123"/>
          <draw:equation draw:name="f125" draw:formula="?f121 * ?f124"/>
          <draw:equation draw:name="f126" draw:formula="?f15 - ?f125"/>
          <draw:equation draw:name="f127" draw:formula="?f118 * ?f124"/>
          <draw:equation draw:name="f128" draw:formula="?f6 - ?f127"/>
          <draw:equation draw:name="f129" draw:formula="?f126 - ?f15"/>
          <draw:equation draw:name="f130" draw:formula="?f128 - ?f15"/>
          <draw:equation draw:name="f131" draw:formula="?f126 + ?f15"/>
          <draw:equation draw:name="f132" draw:formula="?f128 + ?f15"/>
          <draw:equation draw:name="f133" draw:formula="?f113 + ?f2"/>
          <draw:equation draw:name="f134" draw:formula="?f133 * ?f10 / ?f1"/>
          <draw:equation draw:name="f135" draw:formula="0 - ?f134"/>
          <draw:equation draw:name="f136" draw:formula="cos(?f135)"/>
          <draw:equation draw:name="f137" draw:formula="0 - ?f136"/>
          <draw:equation draw:name="f138" draw:formula="?f137 * ?f15"/>
          <draw:equation draw:name="f139" draw:formula="sin(?f135)"/>
          <draw:equation draw:name="f140" draw:formula="0 - ?f139"/>
          <draw:equation draw:name="f141" draw:formula="?f140 * ?f15"/>
          <draw:equation draw:name="f142" draw:formula="sqrt(?f138 * ?f138 + ?f141 * ?f141 + 0 * 0)"/>
          <draw:equation draw:name="f143" draw:formula="?f15 * ?f15 / ?f142"/>
          <draw:equation draw:name="f144" draw:formula="?f140 * ?f143"/>
          <draw:equation draw:name="f145" draw:formula="?f126 + ?f144"/>
          <draw:equation draw:name="f146" draw:formula="?f137 * ?f143"/>
          <draw:equation draw:name="f147" draw:formula="?f128 + ?f146"/>
          <draw:equation draw:name="f148" draw:formula="if(?f26, ?f15, ?f129)"/>
          <draw:equation draw:name="f149" draw:formula="if(?f26, ?f6, ?f130)"/>
          <draw:equation draw:name="f150" draw:formula="if(?f26, ?f15, ?f131)"/>
          <draw:equation draw:name="f151" draw:formula="if(?f26, ?f6, ?f132)"/>
          <draw:equation draw:name="f152" draw:formula="if(?f26, ?f129, ?f145)"/>
          <draw:equation draw:name="f153" draw:formula="if(?f26, ?f130, ?f147)"/>
          <draw:equation draw:name="f154" draw:formula="if(?f26, ?f131, ?f145)"/>
          <draw:equation draw:name="f155" draw:formula="if(?f26, ?f132, ?f147)"/>
          <draw:equation draw:name="f156" draw:formula="?f1 + ?f26"/>
          <draw:equation draw:name="f157" draw:formula="?f1 + ?f2"/>
          <draw:equation draw:name="f158" draw:formula="?f157 * ?f10 / ?f1"/>
          <draw:equation draw:name="f159" draw:formula="0 - ?f158"/>
          <draw:equation draw:name="f160" draw:formula="cos(?f159)"/>
          <draw:equation draw:name="f161" draw:formula="0 - ?f160"/>
          <draw:equation draw:name="f162" draw:formula="?f161 * ?f13"/>
          <draw:equation draw:name="f163" draw:formula="sin(?f159)"/>
          <draw:equation draw:name="f164" draw:formula="0 - ?f163"/>
          <draw:equation draw:name="f165" draw:formula="?f164 * ?f13"/>
          <draw:equation draw:name="f166" draw:formula="sqrt(?f162 * ?f162 + ?f165 * ?f165 + 0 * 0)"/>
          <draw:equation draw:name="f167" draw:formula="?f13 * ?f13 / ?f166"/>
          <draw:equation draw:name="f168" draw:formula="?f164 * ?f167"/>
          <draw:equation draw:name="f169" draw:formula="?f3 - ?f168"/>
          <draw:equation draw:name="f170" draw:formula="?f161 * ?f167"/>
          <draw:equation draw:name="f171" draw:formula="?f13 - ?f170"/>
          <draw:equation draw:name="f172" draw:formula="?f169 - ?f13"/>
          <draw:equation draw:name="f173" draw:formula="?f171 - ?f13"/>
          <draw:equation draw:name="f174" draw:formula="?f169 + ?f13"/>
          <draw:equation draw:name="f175" draw:formula="?f171 + ?f13"/>
          <draw:equation draw:name="f176" draw:formula="?f156 + ?f2"/>
          <draw:equation draw:name="f177" draw:formula="?f176 * ?f10 / ?f1"/>
          <draw:equation draw:name="f178" draw:formula="0 - ?f177"/>
          <draw:equation draw:name="f179" draw:formula="cos(?f178)"/>
          <draw:equation draw:name="f180" draw:formula="0 - ?f179"/>
          <draw:equation draw:name="f181" draw:formula="?f180 * ?f13"/>
          <draw:equation draw:name="f182" draw:formula="sin(?f178)"/>
          <draw:equation draw:name="f183" draw:formula="0 - ?f182"/>
          <draw:equation draw:name="f184" draw:formula="?f183 * ?f13"/>
          <draw:equation draw:name="f185" draw:formula="sqrt(?f181 * ?f181 + ?f184 * ?f184 + 0 * 0)"/>
          <draw:equation draw:name="f186" draw:formula="?f13 * ?f13 / ?f185"/>
          <draw:equation draw:name="f187" draw:formula="?f183 * ?f186"/>
          <draw:equation draw:name="f188" draw:formula="?f169 + ?f187"/>
          <draw:equation draw:name="f189" draw:formula="?f180 * ?f186"/>
          <draw:equation draw:name="f190" draw:formula="?f171 + ?f189"/>
          <draw:equation draw:name="f191" draw:formula="if(?f26, ?f3, ?f172)"/>
          <draw:equation draw:name="f192" draw:formula="if(?f26, ?f13, ?f173)"/>
          <draw:equation draw:name="f193" draw:formula="if(?f26, ?f3, ?f174)"/>
          <draw:equation draw:name="f194" draw:formula="if(?f26, ?f13, ?f175)"/>
          <draw:equation draw:name="f195" draw:formula="if(?f26, ?f172, ?f188)"/>
          <draw:equation draw:name="f196" draw:formula="if(?f26, ?f173, ?f190)"/>
          <draw:equation draw:name="f197" draw:formula="if(?f26, ?f174, ?f188)"/>
          <draw:equation draw:name="f198" draw:formula="if(?f26, ?f175, ?f190)"/>
        </draw:enhanced-geometry>
      </draw:custom-shape>
      <draw:frame draw:id="id23" presentation:style-name="a92" draw:name="Google Shape;32;p53" svg:x="0.51in" svg:y="1.75in" svg:width="10.83694in" svg:height="5.04987in" presentation:class="title" presentation:placeholder="false">
        <draw:text-box>
          <text:p text:style-name="a91" text:class-names="" text:cond-style-name=""><text:span text:style-name="a90" text:class-names=""/></text:p>
        </draw:text-box>
        <svg:title/>
        <svg:desc/>
      </draw:frame>
      <draw:frame draw:id="id24" presentation:style-name="a95" draw:name="Google Shape;33;p53" svg:x="0.49776in" svg:y="0.6276in" svg:width="10.47867in" svg:height="0.58235in" presentation:class="title" presentation:placeholder="false">
        <draw:text-box>
          <text:p text:style-name="a94" text:class-names="" text:cond-style-name=""><text:span text:style-name="a93" text:class-names=""/></text:p>
        </draw:text-box>
        <svg:title/>
        <svg:desc/>
      </draw:frame>
      <presentation:notes style:page-layout-name="pageLayout2" draw:style-name="a100">
        <draw:page-thumbnail svg:x="1.25in" svg:y="0.75in" svg:width="5in" svg:height="3.75in" presentation:class="page" draw:id="id3" presentation:style-name="a96" draw:name="Google Shape;3;n">
          <svg:title/>
          <svg:desc/>
        </draw:page-thumbnail>
        <draw:frame draw:id="id4" presentation:style-name="a99" draw:name="Google Shape;4;n" svg:x="1in" svg:y="4.75in" svg:width="5.5in" svg:height="4.5in" presentation:class="notes" presentation:placeholder="false">
          <draw:text-box>
            <text:p text:style-name="a98" text:class-names="" text:cond-style-name=""><text:span text:style-name="a97" text:class-names=""/></text:p>
          </draw:text-box>
          <svg:title/>
          <svg:desc/>
        </draw:frame>
      </presentation:notes>
    </style:master-page>
    <style:master-page style:name="Master1-Layout6-cust-CUSTOM_9_1" style:page-layout-name="pageLayout1" draw:style-name="a101">
      <draw:frame draw:id="id25" presentation:style-name="a104" draw:name="Google Shape;35;p54" svg:x="0.52in" svg:y="1.5in" svg:width="7.20374in" svg:height="0.57382in" presentation:class="title" presentation:placeholder="false">
        <draw:text-box>
          <text:p text:style-name="a103" text:class-names="" text:cond-style-name=""><text:span text:style-name="a102" text:class-names=""/></text:p>
        </draw:text-box>
        <svg:title/>
        <svg:desc/>
      </draw:frame>
      <draw:frame draw:id="id26" presentation:style-name="a107" draw:name="Google Shape;36;p54" svg:x="0.5in" svg:y="0.63in" svg:width="11.04134in" svg:height="0.89633in" presentation:class="title" presentation:placeholder="false">
        <draw:text-box>
          <text:p text:style-name="a106" text:class-names="" text:cond-style-name=""><text:span text:style-name="a105" text:class-names=""/></text:p>
        </draw:text-box>
        <svg:title/>
        <svg:desc/>
      </draw:frame>
      <draw:custom-shape svg:x="1.65308in" svg:y="2.83629in" svg:width="2.68898in" svg:height="2.66371in" draw:id="id27" draw:style-name="a110" draw:name="Google Shape;37;p54">
        <svg:title/>
        <svg:desc/>
        <text:p text:style-name="a109" text:class-names="" text:cond-style-name=""><text:span text:style-name="a108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5.26329in" svg:y="2.83629in" svg:width="2.68898in" svg:height="2.66371in" draw:id="id28" draw:style-name="a113" draw:name="Google Shape;38;p54">
        <svg:title/>
        <svg:desc/>
        <text:p text:style-name="a112" text:class-names="" text:cond-style-name=""><text:span text:style-name="a111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8.99128in" svg:y="2.83629in" svg:width="2.68898in" svg:height="2.66371in" draw:id="id29" draw:style-name="a116" draw:name="Google Shape;39;p54">
        <svg:title/>
        <svg:desc/>
        <text:p text:style-name="a115" text:class-names="" text:cond-style-name=""><text:span text:style-name="a114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frame draw:id="id30" presentation:style-name="a119" draw:name="Google Shape;40;p54" svg:x="1.78753in" svg:y="3.46309in" svg:width="2.33858in" svg:height="1.96457in" presentation:class="title" presentation:placeholder="false">
        <draw:text-box>
          <text:p text:style-name="a118" text:class-names="" text:cond-style-name=""><text:span text:style-name="a117" text:class-names=""/></text:p>
        </draw:text-box>
        <svg:title/>
        <svg:desc/>
      </draw:frame>
      <draw:frame draw:id="id31" presentation:style-name="a122" draw:name="Google Shape;41;p54" svg:x="5.3894in" svg:y="3.46309in" svg:width="2.33858in" svg:height="1.96457in" presentation:class="title" presentation:placeholder="false">
        <draw:text-box>
          <text:p text:style-name="a121" text:class-names="" text:cond-style-name=""><text:span text:style-name="a120" text:class-names=""/></text:p>
        </draw:text-box>
        <svg:title/>
        <svg:desc/>
      </draw:frame>
      <draw:frame draw:id="id32" presentation:style-name="a125" draw:name="Google Shape;42;p54" svg:x="9.08942in" svg:y="3.46309in" svg:width="2.33858in" svg:height="1.96457in" presentation:class="title" presentation:placeholder="false">
        <draw:text-box>
          <text:p text:style-name="a124" text:class-names="" text:cond-style-name=""><text:span text:style-name="a123" text:class-names=""/></text:p>
        </draw:text-box>
        <svg:title/>
        <svg:desc/>
      </draw:frame>
      <presentation:notes style:page-layout-name="pageLayout2" draw:style-name="a130">
        <draw:page-thumbnail svg:x="1.25in" svg:y="0.75in" svg:width="5in" svg:height="3.75in" presentation:class="page" draw:id="id3" presentation:style-name="a126" draw:name="Google Shape;3;n">
          <svg:title/>
          <svg:desc/>
        </draw:page-thumbnail>
        <draw:frame draw:id="id4" presentation:style-name="a129" draw:name="Google Shape;4;n" svg:x="1in" svg:y="4.75in" svg:width="5.5in" svg:height="4.5in" presentation:class="notes" presentation:placeholder="false">
          <draw:text-box>
            <text:p text:style-name="a128" text:class-names="" text:cond-style-name=""><text:span text:style-name="a127" text:class-names=""/></text:p>
          </draw:text-box>
          <svg:title/>
          <svg:desc/>
        </draw:frame>
      </presentation:notes>
    </style:master-page>
    <style:master-page style:name="Master1-Layout7-cust-CUSTOM_9_1_1" style:page-layout-name="pageLayout1" draw:style-name="a131">
      <draw:frame draw:id="id33" presentation:style-name="a134" draw:name="Google Shape;44;p55" svg:x="0.52in" svg:y="1.5in" svg:width="7.20374in" svg:height="0.57382in" presentation:class="title" presentation:placeholder="false">
        <draw:text-box>
          <text:p text:style-name="a133" text:class-names="" text:cond-style-name=""><text:span text:style-name="a132" text:class-names=""/></text:p>
        </draw:text-box>
        <svg:title/>
        <svg:desc/>
      </draw:frame>
      <draw:frame draw:id="id34" presentation:style-name="a137" draw:name="Google Shape;45;p55" svg:x="0.5in" svg:y="0.63in" svg:width="11.04134in" svg:height="0.89633in" presentation:class="title" presentation:placeholder="false">
        <draw:text-box>
          <text:p text:style-name="a136" text:class-names="" text:cond-style-name=""><text:span text:style-name="a135" text:class-names=""/></text:p>
        </draw:text-box>
        <svg:title/>
        <svg:desc/>
      </draw:frame>
      <draw:custom-shape svg:x="1.65308in" svg:y="2.83629in" svg:width="2.68898in" svg:height="2.66371in" draw:id="id35" draw:style-name="a140" draw:name="Google Shape;46;p55">
        <svg:title/>
        <svg:desc/>
        <text:p text:style-name="a139" text:class-names="" text:cond-style-name=""><text:span text:style-name="a138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5.26329in" svg:y="2.83629in" svg:width="2.68898in" svg:height="2.66371in" draw:id="id36" draw:style-name="a143" draw:name="Google Shape;47;p55">
        <svg:title/>
        <svg:desc/>
        <text:p text:style-name="a142" text:class-names="" text:cond-style-name=""><text:span text:style-name="a141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8.99128in" svg:y="2.83629in" svg:width="2.68898in" svg:height="2.66371in" draw:id="id37" draw:style-name="a146" draw:name="Google Shape;48;p55">
        <svg:title/>
        <svg:desc/>
        <text:p text:style-name="a145" text:class-names="" text:cond-style-name=""><text:span text:style-name="a144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frame draw:id="id38" presentation:style-name="a149" draw:name="Google Shape;49;p55" svg:x="1.78753in" svg:y="3.46309in" svg:width="2.33858in" svg:height="1.96457in" presentation:class="title" presentation:placeholder="false">
        <draw:text-box>
          <text:p text:style-name="a148" text:class-names="" text:cond-style-name=""><text:span text:style-name="a147" text:class-names=""/></text:p>
        </draw:text-box>
        <svg:title/>
        <svg:desc/>
      </draw:frame>
      <draw:frame draw:id="id39" presentation:style-name="a152" draw:name="Google Shape;50;p55" svg:x="5.3894in" svg:y="3.46309in" svg:width="2.33858in" svg:height="1.96457in" presentation:class="title" presentation:placeholder="false">
        <draw:text-box>
          <text:p text:style-name="a151" text:class-names="" text:cond-style-name=""><text:span text:style-name="a150" text:class-names=""/></text:p>
        </draw:text-box>
        <svg:title/>
        <svg:desc/>
      </draw:frame>
      <draw:frame draw:id="id40" presentation:style-name="a155" draw:name="Google Shape;51;p55" svg:x="9.08942in" svg:y="3.46309in" svg:width="2.33858in" svg:height="1.96457in" presentation:class="title" presentation:placeholder="false">
        <draw:text-box>
          <text:p text:style-name="a154" text:class-names="" text:cond-style-name=""><text:span text:style-name="a153" text:class-names=""/></text:p>
        </draw:text-box>
        <svg:title/>
        <svg:desc/>
      </draw:frame>
      <presentation:notes style:page-layout-name="pageLayout2" draw:style-name="a160">
        <draw:page-thumbnail svg:x="1.25in" svg:y="0.75in" svg:width="5in" svg:height="3.75in" presentation:class="page" draw:id="id3" presentation:style-name="a156" draw:name="Google Shape;3;n">
          <svg:title/>
          <svg:desc/>
        </draw:page-thumbnail>
        <draw:frame draw:id="id4" presentation:style-name="a159" draw:name="Google Shape;4;n" svg:x="1in" svg:y="4.75in" svg:width="5.5in" svg:height="4.5in" presentation:class="notes" presentation:placeholder="false">
          <draw:text-box>
            <text:p text:style-name="a158" text:class-names="" text:cond-style-name=""><text:span text:style-name="a157" text:class-names=""/></text:p>
          </draw:text-box>
          <svg:title/>
          <svg:desc/>
        </draw:frame>
      </presentation:notes>
    </style:master-page>
    <style:master-page style:name="Master1-Layout8-cust-CUSTOM_9_1_1_1" style:page-layout-name="pageLayout1" draw:style-name="a161">
      <draw:frame draw:id="id41" presentation:style-name="a164" draw:name="Google Shape;53;p56" svg:x="0.52in" svg:y="1.5in" svg:width="7.20374in" svg:height="0.57382in" presentation:class="title" presentation:placeholder="false">
        <draw:text-box>
          <text:p text:style-name="a163" text:class-names="" text:cond-style-name=""><text:span text:style-name="a162" text:class-names=""/></text:p>
        </draw:text-box>
        <svg:title/>
        <svg:desc/>
      </draw:frame>
      <draw:frame draw:id="id42" presentation:style-name="a167" draw:name="Google Shape;54;p56" svg:x="0.5in" svg:y="0.625in" svg:width="11.04134in" svg:height="0.89633in" presentation:class="title" presentation:placeholder="false">
        <draw:text-box>
          <text:p text:style-name="a166" text:class-names="" text:cond-style-name=""><text:span text:style-name="a165" text:class-names=""/></text:p>
        </draw:text-box>
        <svg:title/>
        <svg:desc/>
      </draw:frame>
      <draw:frame draw:id="id43" draw:style-name="a168" draw:name="Google Shape;55;p56" svg:x="1.47312in" svg:y="2.89832in" svg:width="0.6in" svg:height="0.6in" style:rel-width="scale" style:rel-height="scale">
        <draw:image xlink:href="media/image5.png" xlink:type="simple" xlink:show="embed" xlink:actuate="onLoad"/>
        <svg:title/>
        <svg:desc/>
      </draw:frame>
      <draw:frame draw:id="id44" draw:style-name="a169" draw:name="Google Shape;56;p56" svg:x="5.14846in" svg:y="2.89832in" svg:width="0.6in" svg:height="0.6in" style:rel-width="scale" style:rel-height="scale">
        <draw:image xlink:href="media/image6.png" xlink:type="simple" xlink:show="embed" xlink:actuate="onLoad"/>
        <svg:title/>
        <svg:desc/>
      </draw:frame>
      <draw:frame draw:id="id45" draw:style-name="a170" draw:name="Google Shape;57;p56" svg:x="8.82379in" svg:y="2.89832in" svg:width="0.6in" svg:height="0.6in" style:rel-width="scale" style:rel-height="scale">
        <draw:image xlink:href="media/image7.png" xlink:type="simple" xlink:show="embed" xlink:actuate="onLoad"/>
        <svg:title/>
        <svg:desc/>
      </draw:frame>
      <draw:custom-shape svg:x="1.77562in" svg:y="3.665in" svg:width="2.68898in" svg:height="2.66371in" draw:id="id46" draw:style-name="a173" draw:name="Google Shape;58;p56">
        <svg:title/>
        <svg:desc/>
        <text:p text:style-name="a172" text:class-names="" text:cond-style-name=""><text:span text:style-name="a171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5.50853in" svg:y="3.665in" svg:width="2.68898in" svg:height="2.66371in" draw:id="id47" draw:style-name="a176" draw:name="Google Shape;59;p56">
        <svg:title/>
        <svg:desc/>
        <text:p text:style-name="a175" text:class-names="" text:cond-style-name=""><text:span text:style-name="a174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9.17123in" svg:y="3.665in" svg:width="2.68898in" svg:height="2.66371in" draw:id="id48" draw:style-name="a179" draw:name="Google Shape;60;p56">
        <svg:title/>
        <svg:desc/>
        <text:p text:style-name="a178" text:class-names="" text:cond-style-name=""><text:span text:style-name="a177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frame draw:id="id49" presentation:style-name="a182" draw:name="Google Shape;61;p56" svg:x="1.85548in" svg:y="4.20196in" svg:width="2.33858in" svg:height="1.96457in" presentation:class="title" presentation:placeholder="false">
        <draw:text-box>
          <text:p text:style-name="a181" text:class-names="" text:cond-style-name=""><text:span text:style-name="a180" text:class-names=""/></text:p>
        </draw:text-box>
        <svg:title/>
        <svg:desc/>
      </draw:frame>
      <draw:frame draw:id="id50" presentation:style-name="a185" draw:name="Google Shape;62;p56" svg:x="5.56568in" svg:y="4.20196in" svg:width="2.33858in" svg:height="1.96457in" presentation:class="title" presentation:placeholder="false">
        <draw:text-box>
          <text:p text:style-name="a184" text:class-names="" text:cond-style-name=""><text:span text:style-name="a183" text:class-names=""/></text:p>
        </draw:text-box>
        <svg:title/>
        <svg:desc/>
      </draw:frame>
      <draw:frame draw:id="id51" presentation:style-name="a188" draw:name="Google Shape;63;p56" svg:x="9.34641in" svg:y="4.20196in" svg:width="2.33858in" svg:height="1.96457in" presentation:class="title" presentation:placeholder="false">
        <draw:text-box>
          <text:p text:style-name="a187" text:class-names="" text:cond-style-name=""><text:span text:style-name="a186" text:class-names=""/></text:p>
        </draw:text-box>
        <svg:title/>
        <svg:desc/>
      </draw:frame>
      <presentation:notes style:page-layout-name="pageLayout2" draw:style-name="a193">
        <draw:page-thumbnail svg:x="1.25in" svg:y="0.75in" svg:width="5in" svg:height="3.75in" presentation:class="page" draw:id="id3" presentation:style-name="a189" draw:name="Google Shape;3;n">
          <svg:title/>
          <svg:desc/>
        </draw:page-thumbnail>
        <draw:frame draw:id="id4" presentation:style-name="a192" draw:name="Google Shape;4;n" svg:x="1in" svg:y="4.75in" svg:width="5.5in" svg:height="4.5in" presentation:class="notes" presentation:placeholder="false">
          <draw:text-box>
            <text:p text:style-name="a191" text:class-names="" text:cond-style-name=""><text:span text:style-name="a190" text:class-names=""/></text:p>
          </draw:text-box>
          <svg:title/>
          <svg:desc/>
        </draw:frame>
      </presentation:notes>
    </style:master-page>
    <style:master-page style:name="Master1-Layout9-cust-CUSTOM_9_1_1_1_1" style:page-layout-name="pageLayout1" draw:style-name="a194">
      <draw:frame draw:id="id52" presentation:style-name="a197" draw:name="Google Shape;65;p57" svg:x="0.5in" svg:y="1.5in" svg:width="7.20374in" svg:height="0.57382in" presentation:class="title" presentation:placeholder="false">
        <draw:text-box>
          <text:p text:style-name="a196" text:class-names="" text:cond-style-name=""><text:span text:style-name="a195" text:class-names=""/></text:p>
        </draw:text-box>
        <svg:title/>
        <svg:desc/>
      </draw:frame>
      <draw:frame draw:id="id53" presentation:style-name="a200" draw:name="Google Shape;66;p57" svg:x="0.5in" svg:y="0.625in" svg:width="11.04134in" svg:height="0.89633in" presentation:class="title" presentation:placeholder="false">
        <draw:text-box>
          <text:p text:style-name="a199" text:class-names="" text:cond-style-name=""><text:span text:style-name="a198" text:class-names=""/></text:p>
        </draw:text-box>
        <svg:title/>
        <svg:desc/>
      </draw:frame>
      <presentation:notes style:page-layout-name="pageLayout2" draw:style-name="a205">
        <draw:page-thumbnail svg:x="1.25in" svg:y="0.75in" svg:width="5in" svg:height="3.75in" presentation:class="page" draw:id="id3" presentation:style-name="a201" draw:name="Google Shape;3;n">
          <svg:title/>
          <svg:desc/>
        </draw:page-thumbnail>
        <draw:frame draw:id="id4" presentation:style-name="a204" draw:name="Google Shape;4;n" svg:x="1in" svg:y="4.75in" svg:width="5.5in" svg:height="4.5in" presentation:class="notes" presentation:placeholder="false">
          <draw:text-box>
            <text:p text:style-name="a203" text:class-names="" text:cond-style-name=""><text:span text:style-name="a202" text:class-names=""/></text:p>
          </draw:text-box>
          <svg:title/>
          <svg:desc/>
        </draw:frame>
      </presentation:notes>
    </style:master-page>
    <style:master-page style:name="Master1-Layout10-cust-CUSTOM_9_1_1_1_1_1" style:page-layout-name="pageLayout1" draw:style-name="a206">
      <draw:frame draw:id="id54" presentation:style-name="a209" draw:name="Google Shape;68;p58" svg:x="0.52in" svg:y="1.5in" svg:width="7.20374in" svg:height="0.57382in" presentation:class="title" presentation:placeholder="false">
        <draw:text-box>
          <text:p text:style-name="a208" text:class-names="" text:cond-style-name=""><text:span text:style-name="a207" text:class-names=""/></text:p>
        </draw:text-box>
        <svg:title/>
        <svg:desc/>
      </draw:frame>
      <draw:frame draw:id="id55" presentation:style-name="a212" draw:name="Google Shape;69;p58" svg:x="0.5in" svg:y="0.625in" svg:width="11.04134in" svg:height="0.89633in" presentation:class="title" presentation:placeholder="false">
        <draw:text-box>
          <text:p text:style-name="a211" text:class-names="" text:cond-style-name=""><text:span text:style-name="a210" text:class-names=""/></text:p>
        </draw:text-box>
        <svg:title/>
        <svg:desc/>
      </draw:frame>
      <presentation:notes style:page-layout-name="pageLayout2" draw:style-name="a217">
        <draw:page-thumbnail svg:x="1.25in" svg:y="0.75in" svg:width="5in" svg:height="3.75in" presentation:class="page" draw:id="id3" presentation:style-name="a213" draw:name="Google Shape;3;n">
          <svg:title/>
          <svg:desc/>
        </draw:page-thumbnail>
        <draw:frame draw:id="id4" presentation:style-name="a216" draw:name="Google Shape;4;n" svg:x="1in" svg:y="4.75in" svg:width="5.5in" svg:height="4.5in" presentation:class="notes" presentation:placeholder="false">
          <draw:text-box>
            <text:p text:style-name="a215" text:class-names="" text:cond-style-name=""><text:span text:style-name="a214" text:class-names=""/></text:p>
          </draw:text-box>
          <svg:title/>
          <svg:desc/>
        </draw:frame>
      </presentation:notes>
    </style:master-page>
    <style:master-page style:name="Master1-Layout11-cust-CUSTOM_6" style:page-layout-name="pageLayout1" draw:style-name="a218">
      <draw:frame draw:id="id56" draw:style-name="a219" draw:name="Google Shape;71;p59" svg:x="2.08332in" svg:y="0in" svg:width="11.25001in" svg:height="7.5in" style:rel-width="scale" style:rel-height="scale">
        <draw:image xlink:href="media/image8.jpg" xlink:type="simple" xlink:show="embed" xlink:actuate="onLoad"/>
        <svg:title>GettyImages-2164186046.jpg</svg:title>
        <svg:desc/>
      </draw:frame>
      <draw:frame draw:id="id57" draw:style-name="a220" draw:name="Google Shape;72;p59" svg:x="0in" svg:y="0in" svg:width="7.66858in" svg:height="7.5in" style:rel-width="scale" style:rel-height="scale">
        <draw:image xlink:href="media/image9.png" xlink:type="simple" xlink:show="embed" xlink:actuate="onLoad"/>
        <svg:title/>
        <svg:desc/>
      </draw:frame>
      <draw:frame draw:id="id58" presentation:style-name="a223" draw:name="Google Shape;73;p59" svg:x="0.5in" svg:y="2.70992in" svg:width="3.04429in" svg:height="2in" presentation:class="title" presentation:placeholder="false">
        <draw:text-box>
          <text:p text:style-name="a222" text:class-names="" text:cond-style-name=""><text:span text:style-name="a221" text:class-names=""/></text:p>
        </draw:text-box>
        <svg:title/>
        <svg:desc/>
      </draw:frame>
      <draw:frame draw:id="id59" presentation:style-name="a226" draw:name="Google Shape;74;p59" svg:x="0.51in" svg:y="4.86275in" svg:width="3.40125in" svg:height="1.5456in" presentation:class="title" presentation:placeholder="false">
        <draw:text-box>
          <text:p text:style-name="a225" text:class-names="" text:cond-style-name=""><text:span text:style-name="a224" text:class-names=""/></text:p>
        </draw:text-box>
        <svg:title/>
        <svg:desc/>
      </draw:frame>
      <presentation:notes style:page-layout-name="pageLayout2" draw:style-name="a231">
        <draw:page-thumbnail svg:x="1.25in" svg:y="0.75in" svg:width="5in" svg:height="3.75in" presentation:class="page" draw:id="id3" presentation:style-name="a227" draw:name="Google Shape;3;n">
          <svg:title/>
          <svg:desc/>
        </draw:page-thumbnail>
        <draw:frame draw:id="id4" presentation:style-name="a230" draw:name="Google Shape;4;n" svg:x="1in" svg:y="4.75in" svg:width="5.5in" svg:height="4.5in" presentation:class="notes" presentation:placeholder="false">
          <draw:text-box>
            <text:p text:style-name="a229" text:class-names="" text:cond-style-name=""><text:span text:style-name="a228" text:class-names=""/></text:p>
          </draw:text-box>
          <svg:title/>
          <svg:desc/>
        </draw:frame>
      </presentation:notes>
    </style:master-page>
    <style:master-page style:name="Master1-Layout12-cust-CUSTOM_6_2" style:page-layout-name="pageLayout1" draw:style-name="a232">
      <draw:frame draw:id="id60" draw:style-name="a233" draw:name="Google Shape;76;p60" svg:x="2.08332in" svg:y="0in" svg:width="11.25001in" svg:height="7.5in" style:rel-width="scale" style:rel-height="scale">
        <draw:image xlink:href="media/image10.jpg" xlink:type="simple" xlink:show="embed" xlink:actuate="onLoad"/>
        <svg:title>GettyImages-1573046745.jpg</svg:title>
        <svg:desc/>
      </draw:frame>
      <draw:frame draw:id="id61" draw:style-name="a234" draw:name="Google Shape;77;p60" svg:x="0in" svg:y="0in" svg:width="7.65278in" svg:height="7.5in" style:rel-width="scale" style:rel-height="scale">
        <draw:image xlink:href="media/image9.png" xlink:type="simple" xlink:show="embed" xlink:actuate="onLoad"/>
        <svg:title/>
        <svg:desc/>
      </draw:frame>
      <draw:frame draw:id="id62" presentation:style-name="a237" draw:name="Google Shape;78;p60" svg:x="0.5in" svg:y="2.70609in" svg:width="3.04429in" svg:height="2in" presentation:class="title" presentation:placeholder="false">
        <draw:text-box>
          <text:p text:style-name="a236" text:class-names="" text:cond-style-name=""><text:span text:style-name="a235" text:class-names=""/></text:p>
        </draw:text-box>
        <svg:title/>
        <svg:desc/>
      </draw:frame>
      <draw:frame draw:id="id63" presentation:style-name="a240" draw:name="Google Shape;79;p60" svg:x="0.51in" svg:y="4.86275in" svg:width="3.40125in" svg:height="1.5456in" presentation:class="title" presentation:placeholder="false">
        <draw:text-box>
          <text:p text:style-name="a239" text:class-names="" text:cond-style-name=""><text:span text:style-name="a238" text:class-names=""/></text:p>
        </draw:text-box>
        <svg:title/>
        <svg:desc/>
      </draw:frame>
      <presentation:notes style:page-layout-name="pageLayout2" draw:style-name="a245">
        <draw:page-thumbnail svg:x="1.25in" svg:y="0.75in" svg:width="5in" svg:height="3.75in" presentation:class="page" draw:id="id3" presentation:style-name="a241" draw:name="Google Shape;3;n">
          <svg:title/>
          <svg:desc/>
        </draw:page-thumbnail>
        <draw:frame draw:id="id4" presentation:style-name="a244" draw:name="Google Shape;4;n" svg:x="1in" svg:y="4.75in" svg:width="5.5in" svg:height="4.5in" presentation:class="notes" presentation:placeholder="false">
          <draw:text-box>
            <text:p text:style-name="a243" text:class-names="" text:cond-style-name=""><text:span text:style-name="a242" text:class-names=""/></text:p>
          </draw:text-box>
          <svg:title/>
          <svg:desc/>
        </draw:frame>
      </presentation:notes>
    </style:master-page>
    <style:master-page style:name="Master1-Layout13-cust-CUSTOM_6_2_1" style:page-layout-name="pageLayout1" draw:style-name="a246">
      <draw:frame draw:id="id64" draw:style-name="a247" draw:name="Google Shape;81;p61" svg:x="2.08332in" svg:y="0in" svg:width="11.25001in" svg:height="7.5in" style:rel-width="scale" style:rel-height="scale">
        <draw:image xlink:href="media/image11.png" xlink:type="simple" xlink:show="embed" xlink:actuate="onLoad"/>
        <svg:title/>
        <svg:desc/>
      </draw:frame>
      <draw:frame draw:id="id65" draw:style-name="a248" draw:name="Google Shape;82;p61" svg:x="0in" svg:y="0in" svg:width="7.68526in" svg:height="7.5in" style:rel-width="scale" style:rel-height="scale">
        <draw:image xlink:href="media/image9.png" xlink:type="simple" xlink:show="embed" xlink:actuate="onLoad"/>
        <svg:title/>
        <svg:desc/>
      </draw:frame>
      <draw:frame draw:id="id66" presentation:style-name="a251" draw:name="Google Shape;83;p61" svg:x="0.5in" svg:y="2.70978in" svg:width="3.04429in" svg:height="2in" presentation:class="title" presentation:placeholder="false">
        <draw:text-box>
          <text:p text:style-name="a250" text:class-names="" text:cond-style-name=""><text:span text:style-name="a249" text:class-names=""/></text:p>
        </draw:text-box>
        <svg:title/>
        <svg:desc/>
      </draw:frame>
      <draw:frame draw:id="id67" presentation:style-name="a254" draw:name="Google Shape;84;p61" svg:x="0.51in" svg:y="4.86275in" svg:width="3.40125in" svg:height="1.5456in" presentation:class="title" presentation:placeholder="false">
        <draw:text-box>
          <text:p text:style-name="a253" text:class-names="" text:cond-style-name=""><text:span text:style-name="a252" text:class-names=""/></text:p>
        </draw:text-box>
        <svg:title/>
        <svg:desc/>
      </draw:frame>
      <presentation:notes style:page-layout-name="pageLayout2" draw:style-name="a259">
        <draw:page-thumbnail svg:x="1.25in" svg:y="0.75in" svg:width="5in" svg:height="3.75in" presentation:class="page" draw:id="id3" presentation:style-name="a255" draw:name="Google Shape;3;n">
          <svg:title/>
          <svg:desc/>
        </draw:page-thumbnail>
        <draw:frame draw:id="id4" presentation:style-name="a258" draw:name="Google Shape;4;n" svg:x="1in" svg:y="4.75in" svg:width="5.5in" svg:height="4.5in" presentation:class="notes" presentation:placeholder="false">
          <draw:text-box>
            <text:p text:style-name="a257" text:class-names="" text:cond-style-name=""><text:span text:style-name="a256" text:class-names=""/></text:p>
          </draw:text-box>
          <svg:title/>
          <svg:desc/>
        </draw:frame>
      </presentation:notes>
    </style:master-page>
    <style:master-page style:name="Master1-Layout14-cust-CUSTOM_6_1" style:page-layout-name="pageLayout1" draw:style-name="a260">
      <draw:frame draw:id="id68" draw:style-name="a261" draw:name="Google Shape;86;p62" svg:x="3.37773in" svg:y="0in" svg:width="9.9556in" svg:height="7.5in" style:rel-width="scale" style:rel-height="scale">
        <draw:image xlink:href="media/image12.jpg" xlink:type="simple" xlink:show="embed" xlink:actuate="onLoad"/>
        <svg:title>GettyImages-1086089542.jpg</svg:title>
        <svg:desc/>
      </draw:frame>
      <draw:frame draw:id="id69" draw:style-name="a262" draw:name="Google Shape;87;p62" svg:x="0in" svg:y="0in" svg:width="7.6665in" svg:height="7.5in" style:rel-width="scale" style:rel-height="scale">
        <draw:image xlink:href="media/image13.png" xlink:type="simple" xlink:show="embed" xlink:actuate="onLoad"/>
        <svg:title/>
        <svg:desc/>
      </draw:frame>
      <draw:frame draw:id="id70" presentation:style-name="a265" draw:name="Google Shape;88;p62" svg:x="0.5in" svg:y="2.7053in" svg:width="3.04429in" svg:height="2in" presentation:class="title" presentation:placeholder="false">
        <draw:text-box>
          <text:p text:style-name="a264" text:class-names="" text:cond-style-name=""><text:span text:style-name="a263" text:class-names=""/></text:p>
        </draw:text-box>
        <svg:title/>
        <svg:desc/>
      </draw:frame>
      <draw:frame draw:id="id71" presentation:style-name="a268" draw:name="Google Shape;89;p62" svg:x="0.51in" svg:y="4.86275in" svg:width="3.40125in" svg:height="1.5456in" presentation:class="title" presentation:placeholder="false">
        <draw:text-box>
          <text:p text:style-name="a267" text:class-names="" text:cond-style-name=""><text:span text:style-name="a266" text:class-names=""/></text:p>
        </draw:text-box>
        <svg:title/>
        <svg:desc/>
      </draw:frame>
      <presentation:notes style:page-layout-name="pageLayout2" draw:style-name="a273">
        <draw:page-thumbnail svg:x="1.25in" svg:y="0.75in" svg:width="5in" svg:height="3.75in" presentation:class="page" draw:id="id3" presentation:style-name="a269" draw:name="Google Shape;3;n">
          <svg:title/>
          <svg:desc/>
        </draw:page-thumbnail>
        <draw:frame draw:id="id4" presentation:style-name="a272" draw:name="Google Shape;4;n" svg:x="1in" svg:y="4.75in" svg:width="5.5in" svg:height="4.5in" presentation:class="notes" presentation:placeholder="false">
          <draw:text-box>
            <text:p text:style-name="a271" text:class-names="" text:cond-style-name=""><text:span text:style-name="a270" text:class-names=""/></text:p>
          </draw:text-box>
          <svg:title/>
          <svg:desc/>
        </draw:frame>
      </presentation:notes>
    </style:master-page>
    <style:master-page style:name="Master1-Layout15-cust-CUSTOM_6_1_1" style:page-layout-name="pageLayout1" draw:style-name="a274">
      <draw:frame draw:id="id72" draw:style-name="a275" draw:name="Google Shape;91;p63" svg:x="3.37773in" svg:y="0in" svg:width="9.9556in" svg:height="7.5in" style:rel-width="scale" style:rel-height="scale">
        <draw:image xlink:href="media/image14.jpg" xlink:type="simple" xlink:show="embed" xlink:actuate="onLoad"/>
        <svg:title>GettyImages-1458977523.jpg</svg:title>
        <svg:desc/>
      </draw:frame>
      <draw:frame draw:id="id73" draw:style-name="a276" draw:name="Google Shape;92;p63" svg:x="-0.00001in" svg:y="0in" svg:width="7.66883in" svg:height="7.5in" style:rel-width="scale" style:rel-height="scale">
        <draw:image xlink:href="media/image13.png" xlink:type="simple" xlink:show="embed" xlink:actuate="onLoad"/>
        <svg:title/>
        <svg:desc/>
      </draw:frame>
      <draw:frame draw:id="id74" presentation:style-name="a279" draw:name="Google Shape;93;p63" svg:x="0.5in" svg:y="2.7053in" svg:width="3.26181in" svg:height="2in" presentation:class="title" presentation:placeholder="false">
        <draw:text-box>
          <text:p text:style-name="a278" text:class-names="" text:cond-style-name=""><text:span text:style-name="a277" text:class-names=""/></text:p>
        </draw:text-box>
        <svg:title/>
        <svg:desc/>
      </draw:frame>
      <draw:frame draw:id="id75" presentation:style-name="a282" draw:name="Google Shape;94;p63" svg:x="0.51in" svg:y="4.87721in" svg:width="3.4685in" svg:height="1.5456in" presentation:class="title" presentation:placeholder="false">
        <draw:text-box>
          <text:p text:style-name="a281" text:class-names="" text:cond-style-name=""><text:span text:style-name="a280" text:class-names=""/></text:p>
        </draw:text-box>
        <svg:title/>
        <svg:desc/>
      </draw:frame>
      <presentation:notes style:page-layout-name="pageLayout2" draw:style-name="a287">
        <draw:page-thumbnail svg:x="1.25in" svg:y="0.75in" svg:width="5in" svg:height="3.75in" presentation:class="page" draw:id="id3" presentation:style-name="a283" draw:name="Google Shape;3;n">
          <svg:title/>
          <svg:desc/>
        </draw:page-thumbnail>
        <draw:frame draw:id="id4" presentation:style-name="a286" draw:name="Google Shape;4;n" svg:x="1in" svg:y="4.75in" svg:width="5.5in" svg:height="4.5in" presentation:class="notes" presentation:placeholder="false">
          <draw:text-box>
            <text:p text:style-name="a285" text:class-names="" text:cond-style-name=""><text:span text:style-name="a284" text:class-names=""/></text:p>
          </draw:text-box>
          <svg:title/>
          <svg:desc/>
        </draw:frame>
      </presentation:notes>
    </style:master-page>
    <style:master-page style:name="Master1-Layout16-cust-CUSTOM_6_1_1_1" style:page-layout-name="pageLayout1" draw:style-name="a288">
      <draw:frame draw:id="id76" draw:style-name="a289" draw:name="Google Shape;96;p64" svg:x="3.37773in" svg:y="0in" svg:width="9.9556in" svg:height="7.5in" style:rel-width="scale" style:rel-height="scale">
        <draw:image xlink:href="media/image15.jpg" xlink:type="simple" xlink:show="embed" xlink:actuate="onLoad"/>
        <svg:title>GettyImages-2181356150.jpg</svg:title>
        <svg:desc/>
      </draw:frame>
      <draw:frame draw:id="id77" draw:style-name="a290" draw:name="Google Shape;97;p64" svg:x="0in" svg:y="0in" svg:width="7.66492in" svg:height="7.5in" style:rel-width="scale" style:rel-height="scale">
        <draw:image xlink:href="media/image13.png" xlink:type="simple" xlink:show="embed" xlink:actuate="onLoad"/>
        <svg:title/>
        <svg:desc/>
      </draw:frame>
      <draw:frame draw:id="id78" presentation:style-name="a293" draw:name="Google Shape;98;p64" svg:x="0.5in" svg:y="2.7053in" svg:width="3.26181in" svg:height="2in" presentation:class="title" presentation:placeholder="false">
        <draw:text-box>
          <text:p text:style-name="a292" text:class-names="" text:cond-style-name=""><text:span text:style-name="a291" text:class-names=""/></text:p>
        </draw:text-box>
        <svg:title/>
        <svg:desc/>
      </draw:frame>
      <draw:frame draw:id="id79" presentation:style-name="a296" draw:name="Google Shape;99;p64" svg:x="0.51in" svg:y="4.86275in" svg:width="3.40125in" svg:height="1.5456in" presentation:class="title" presentation:placeholder="false">
        <draw:text-box>
          <text:p text:style-name="a295" text:class-names="" text:cond-style-name=""><text:span text:style-name="a294" text:class-names=""/></text:p>
        </draw:text-box>
        <svg:title/>
        <svg:desc/>
      </draw:frame>
      <presentation:notes style:page-layout-name="pageLayout2" draw:style-name="a301">
        <draw:page-thumbnail svg:x="1.25in" svg:y="0.75in" svg:width="5in" svg:height="3.75in" presentation:class="page" draw:id="id3" presentation:style-name="a297" draw:name="Google Shape;3;n">
          <svg:title/>
          <svg:desc/>
        </draw:page-thumbnail>
        <draw:frame draw:id="id4" presentation:style-name="a300" draw:name="Google Shape;4;n" svg:x="1in" svg:y="4.75in" svg:width="5.5in" svg:height="4.5in" presentation:class="notes" presentation:placeholder="false">
          <draw:text-box>
            <text:p text:style-name="a299" text:class-names="" text:cond-style-name=""><text:span text:style-name="a298" text:class-names=""/></text:p>
          </draw:text-box>
          <svg:title/>
          <svg:desc/>
        </draw:frame>
      </presentation:notes>
    </style:master-page>
    <style:master-page style:name="Master1-Layout17-cust-CUSTOM_7" style:page-layout-name="pageLayout1" draw:style-name="a302">
      <draw:frame draw:id="id80" draw:style-name="a303" draw:name="Google Shape;101;p65" svg:x="2.07236in" svg:y="0in" svg:width="11.26097in" svg:height="7.5in" style:rel-width="scale" style:rel-height="scale">
        <draw:image xlink:href="media/image16.jpg" xlink:type="simple" xlink:show="embed" xlink:actuate="onLoad"/>
        <svg:title>GettyImages-2174924311.jpg</svg:title>
        <svg:desc/>
      </draw:frame>
      <draw:frame draw:id="id81" draw:style-name="a304" draw:name="Google Shape;102;p65" svg:x="0in" svg:y="0in" svg:width="12.42708in" svg:height="7.5in" style:rel-width="scale" style:rel-height="scale">
        <draw:image xlink:href="media/image17.png" xlink:type="simple" xlink:show="embed" xlink:actuate="onLoad"/>
        <svg:title/>
        <svg:desc/>
      </draw:frame>
      <draw:frame draw:id="id82" presentation:style-name="a307" draw:name="Google Shape;103;p65" svg:x="0.51in" svg:y="3.21763in" svg:width="6.75787in" svg:height="3.43668in" presentation:class="title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83" presentation:style-name="a310" draw:name="Google Shape;104;p65" svg:x="0.5in" svg:y="0.625in" svg:width="4.23327in" svg:height="0.92224in" presentation:class="title" presentation:placeholder="false">
        <draw:text-box>
          <text:p text:style-name="a309" text:class-names="" text:cond-style-name=""><text:span text:style-name="a308" text:class-names=""/></text:p>
        </draw:text-box>
        <svg:title/>
        <svg:desc/>
      </draw:frame>
      <presentation:notes style:page-layout-name="pageLayout2" draw:style-name="a315">
        <draw:page-thumbnail svg:x="1.25in" svg:y="0.75in" svg:width="5in" svg:height="3.75in" presentation:class="page" draw:id="id3" presentation:style-name="a311" draw:name="Google Shape;3;n">
          <svg:title/>
          <svg:desc/>
        </draw:page-thumbnail>
        <draw:frame draw:id="id4" presentation:style-name="a314" draw:name="Google Shape;4;n" svg:x="1in" svg:y="4.75in" svg:width="5.5in" svg:height="4.5in" presentation:class="notes" presentation:placeholder="false">
          <draw:text-box>
            <text:p text:style-name="a313" text:class-names="" text:cond-style-name=""><text:span text:style-name="a312" text:class-names=""/></text:p>
          </draw:text-box>
          <svg:title/>
          <svg:desc/>
        </draw:frame>
      </presentation:notes>
    </style:master-page>
    <style:master-page style:name="Master1-Layout18-cust-CUSTOM_7_2" style:page-layout-name="pageLayout1" draw:style-name="a316">
      <draw:frame draw:id="id84" draw:style-name="a317" draw:name="Google Shape;106;p66" svg:x="7.87601in" svg:y="0in" svg:width="5.45732in" svg:height="7.5in" style:rel-width="scale" style:rel-height="scale">
        <draw:image xlink:href="media/image18.png" xlink:type="simple" xlink:show="embed" xlink:actuate="onLoad"/>
        <svg:title/>
        <svg:desc/>
      </draw:frame>
      <draw:frame draw:id="id85" draw:style-name="a318" draw:name="Google Shape;107;p66" svg:x="0in" svg:y="0in" svg:width="12.42708in" svg:height="7.5in" style:rel-width="scale" style:rel-height="scale">
        <draw:image xlink:href="media/image17.png" xlink:type="simple" xlink:show="embed" xlink:actuate="onLoad"/>
        <svg:title/>
        <svg:desc/>
      </draw:frame>
      <draw:frame draw:id="id86" presentation:style-name="a321" draw:name="Google Shape;108;p66" svg:x="0.51in" svg:y="3.21763in" svg:width="6.75787in" svg:height="3.43668in" presentation:class="title" presentation:placeholder="false">
        <draw:text-box>
          <text:p text:style-name="a320" text:class-names="" text:cond-style-name=""><text:span text:style-name="a319" text:class-names=""/></text:p>
        </draw:text-box>
        <svg:title/>
        <svg:desc/>
      </draw:frame>
      <draw:frame draw:id="id87" presentation:style-name="a324" draw:name="Google Shape;109;p66" svg:x="0.5in" svg:y="0.625in" svg:width="4.23327in" svg:height="0.92224in" presentation:class="title" presentation:placeholder="false">
        <draw:text-box>
          <text:p text:style-name="a323" text:class-names="" text:cond-style-name=""><text:span text:style-name="a322" text:class-names=""/></text:p>
        </draw:text-box>
        <svg:title/>
        <svg:desc/>
      </draw:frame>
      <presentation:notes style:page-layout-name="pageLayout2" draw:style-name="a329">
        <draw:page-thumbnail svg:x="1.25in" svg:y="0.75in" svg:width="5in" svg:height="3.75in" presentation:class="page" draw:id="id3" presentation:style-name="a325" draw:name="Google Shape;3;n">
          <svg:title/>
          <svg:desc/>
        </draw:page-thumbnail>
        <draw:frame draw:id="id4" presentation:style-name="a328" draw:name="Google Shape;4;n" svg:x="1in" svg:y="4.75in" svg:width="5.5in" svg:height="4.5in" presentation:class="notes" presentation:placeholder="false">
          <draw:text-box>
            <text:p text:style-name="a327" text:class-names="" text:cond-style-name=""><text:span text:style-name="a326" text:class-names=""/></text:p>
          </draw:text-box>
          <svg:title/>
          <svg:desc/>
        </draw:frame>
      </presentation:notes>
    </style:master-page>
    <style:master-page style:name="Master1-Layout19-cust-CUSTOM_7_2_1" style:page-layout-name="pageLayout1" draw:style-name="a330">
      <draw:frame draw:id="id88" draw:style-name="a331" draw:name="Google Shape;111;p67" svg:x="2.08058in" svg:y="0in" svg:width="11.25277in" svg:height="7.5in" style:rel-width="scale" style:rel-height="scale">
        <draw:image xlink:href="media/image19.jpg" xlink:type="simple" xlink:show="embed" xlink:actuate="onLoad"/>
        <svg:title>GettyImages-2159067590.jpg</svg:title>
        <svg:desc/>
      </draw:frame>
      <draw:frame draw:id="id89" draw:style-name="a332" draw:name="Google Shape;112;p67" svg:x="0in" svg:y="0in" svg:width="12.42708in" svg:height="7.5in" style:rel-width="scale" style:rel-height="scale">
        <draw:image xlink:href="media/image17.png" xlink:type="simple" xlink:show="embed" xlink:actuate="onLoad"/>
        <svg:title/>
        <svg:desc/>
      </draw:frame>
      <draw:frame draw:id="id90" presentation:style-name="a335" draw:name="Google Shape;113;p67" svg:x="0.51in" svg:y="3.20161in" svg:width="6.75787in" svg:height="3.43668in" presentation:class="title" presentation:placeholder="false">
        <draw:text-box>
          <text:p text:style-name="a334" text:class-names="" text:cond-style-name=""><text:span text:style-name="a333" text:class-names=""/></text:p>
        </draw:text-box>
        <svg:title/>
        <svg:desc/>
      </draw:frame>
      <draw:frame draw:id="id91" presentation:style-name="a338" draw:name="Google Shape;114;p67" svg:x="0.5in" svg:y="0.625in" svg:width="4.23327in" svg:height="0.92224in" presentation:class="title" presentation:placeholder="false">
        <draw:text-box>
          <text:p text:style-name="a337" text:class-names="" text:cond-style-name=""><text:span text:style-name="a336" text:class-names=""/></text:p>
        </draw:text-box>
        <svg:title/>
        <svg:desc/>
      </draw:frame>
      <presentation:notes style:page-layout-name="pageLayout2" draw:style-name="a343">
        <draw:page-thumbnail svg:x="1.25in" svg:y="0.75in" svg:width="5in" svg:height="3.75in" presentation:class="page" draw:id="id3" presentation:style-name="a339" draw:name="Google Shape;3;n">
          <svg:title/>
          <svg:desc/>
        </draw:page-thumbnail>
        <draw:frame draw:id="id4" presentation:style-name="a342" draw:name="Google Shape;4;n" svg:x="1in" svg:y="4.75in" svg:width="5.5in" svg:height="4.5in" presentation:class="notes" presentation:placeholder="false">
          <draw:text-box>
            <text:p text:style-name="a341" text:class-names="" text:cond-style-name=""><text:span text:style-name="a340" text:class-names=""/></text:p>
          </draw:text-box>
          <svg:title/>
          <svg:desc/>
        </draw:frame>
      </presentation:notes>
    </style:master-page>
    <style:master-page style:name="Master1-Layout20-cust-CUSTOM_7_1_1_1" style:page-layout-name="pageLayout1" draw:style-name="a344">
      <draw:frame draw:id="id92" draw:style-name="a345" draw:name="Google Shape;116;p68" svg:x="4.53995in" svg:y="0in" svg:width="8.79339in" svg:height="7.5in" style:rel-width="scale" style:rel-height="scale">
        <draw:image xlink:href="media/image20.jpg" xlink:type="simple" xlink:show="embed" xlink:actuate="onLoad"/>
        <svg:title>GettyImages-1306078789.jpg</svg:title>
        <svg:desc/>
      </draw:frame>
      <draw:frame draw:id="id93" draw:style-name="a346" draw:name="Google Shape;117;p68" svg:x="0in" svg:y="0in" svg:width="12.42708in" svg:height="7.5in" style:rel-width="scale" style:rel-height="scale">
        <draw:image xlink:href="media/image21.png" xlink:type="simple" xlink:show="embed" xlink:actuate="onLoad"/>
        <svg:title/>
        <svg:desc/>
      </draw:frame>
      <draw:frame draw:id="id94" presentation:style-name="a349" draw:name="Google Shape;118;p68" svg:x="0.51in" svg:y="3.21763in" svg:width="6.75787in" svg:height="3.43668in" presentation:class="title" presentation:placeholder="false">
        <draw:text-box>
          <text:p text:style-name="a348" text:class-names="" text:cond-style-name=""><text:span text:style-name="a347" text:class-names=""/></text:p>
        </draw:text-box>
        <svg:title/>
        <svg:desc/>
      </draw:frame>
      <draw:frame draw:id="id95" presentation:style-name="a352" draw:name="Google Shape;119;p68" svg:x="0.5in" svg:y="0.625in" svg:width="4.23327in" svg:height="0.92224in" presentation:class="title" presentation:placeholder="false">
        <draw:text-box>
          <text:p text:style-name="a351" text:class-names="" text:cond-style-name=""><text:span text:style-name="a350" text:class-names=""/></text:p>
        </draw:text-box>
        <svg:title/>
        <svg:desc/>
      </draw:frame>
      <presentation:notes style:page-layout-name="pageLayout2" draw:style-name="a357">
        <draw:page-thumbnail svg:x="1.25in" svg:y="0.75in" svg:width="5in" svg:height="3.75in" presentation:class="page" draw:id="id3" presentation:style-name="a353" draw:name="Google Shape;3;n">
          <svg:title/>
          <svg:desc/>
        </draw:page-thumbnail>
        <draw:frame draw:id="id4" presentation:style-name="a356" draw:name="Google Shape;4;n" svg:x="1in" svg:y="4.75in" svg:width="5.5in" svg:height="4.5in" presentation:class="notes" presentation:placeholder="false">
          <draw:text-box>
            <text:p text:style-name="a355" text:class-names="" text:cond-style-name=""><text:span text:style-name="a354" text:class-names=""/></text:p>
          </draw:text-box>
          <svg:title/>
          <svg:desc/>
        </draw:frame>
      </presentation:notes>
    </style:master-page>
    <style:master-page style:name="Master1-Layout21-cust-CUSTOM_7_1" style:page-layout-name="pageLayout1" draw:style-name="a358">
      <draw:frame draw:id="id96" draw:style-name="a359" draw:name="Google Shape;121;p69" svg:x="6.41579in" svg:y="0in" svg:width="6.98259in" svg:height="7.5in" style:rel-width="scale" style:rel-height="scale">
        <draw:image xlink:href="media/image22.png" xlink:type="simple" xlink:show="embed" xlink:actuate="onLoad"/>
        <svg:title/>
        <svg:desc/>
      </draw:frame>
      <draw:frame draw:id="id97" draw:style-name="a360" draw:name="Google Shape;122;p69" svg:x="0in" svg:y="0in" svg:width="12.42708in" svg:height="7.5in" style:rel-width="scale" style:rel-height="scale">
        <draw:image xlink:href="media/image21.png" xlink:type="simple" xlink:show="embed" xlink:actuate="onLoad"/>
        <svg:title/>
        <svg:desc/>
      </draw:frame>
      <draw:frame draw:id="id98" presentation:style-name="a363" draw:name="Google Shape;123;p69" svg:x="0.51in" svg:y="3.21763in" svg:width="6.75787in" svg:height="3.43668in" presentation:class="title" presentation:placeholder="false">
        <draw:text-box>
          <text:p text:style-name="a362" text:class-names="" text:cond-style-name=""><text:span text:style-name="a361" text:class-names=""/></text:p>
        </draw:text-box>
        <svg:title/>
        <svg:desc/>
      </draw:frame>
      <draw:frame draw:id="id99" presentation:style-name="a366" draw:name="Google Shape;124;p69" svg:x="0.5in" svg:y="0.625in" svg:width="4.23327in" svg:height="0.92224in" presentation:class="title" presentation:placeholder="false">
        <draw:text-box>
          <text:p text:style-name="a365" text:class-names="" text:cond-style-name=""><text:span text:style-name="a364" text:class-names=""/></text:p>
        </draw:text-box>
        <svg:title/>
        <svg:desc/>
      </draw:frame>
      <presentation:notes style:page-layout-name="pageLayout2" draw:style-name="a371">
        <draw:page-thumbnail svg:x="1.25in" svg:y="0.75in" svg:width="5in" svg:height="3.75in" presentation:class="page" draw:id="id3" presentation:style-name="a367" draw:name="Google Shape;3;n">
          <svg:title/>
          <svg:desc/>
        </draw:page-thumbnail>
        <draw:frame draw:id="id4" presentation:style-name="a370" draw:name="Google Shape;4;n" svg:x="1in" svg:y="4.75in" svg:width="5.5in" svg:height="4.5in" presentation:class="notes" presentation:placeholder="false">
          <draw:text-box>
            <text:p text:style-name="a369" text:class-names="" text:cond-style-name=""><text:span text:style-name="a368" text:class-names=""/></text:p>
          </draw:text-box>
          <svg:title/>
          <svg:desc/>
        </draw:frame>
      </presentation:notes>
    </style:master-page>
    <style:master-page style:name="Master1-Layout22-cust-CUSTOM_7_1_1" style:page-layout-name="pageLayout1" draw:style-name="a372">
      <draw:frame draw:id="id100" draw:style-name="a373" draw:name="Google Shape;126;p70" svg:x="2.08882in" svg:y="0in" svg:width="11.24451in" svg:height="7.5in" style:rel-width="scale" style:rel-height="scale">
        <draw:image xlink:href="media/image23.jpg" xlink:type="simple" xlink:show="embed" xlink:actuate="onLoad"/>
        <svg:title>GettyImages-1273332067.jpg</svg:title>
        <svg:desc/>
      </draw:frame>
      <draw:frame draw:id="id101" draw:style-name="a374" draw:name="Google Shape;127;p70" svg:x="0in" svg:y="0in" svg:width="12.42708in" svg:height="7.5in" style:rel-width="scale" style:rel-height="scale">
        <draw:image xlink:href="media/image21.png" xlink:type="simple" xlink:show="embed" xlink:actuate="onLoad"/>
        <svg:title/>
        <svg:desc/>
      </draw:frame>
      <draw:frame draw:id="id102" presentation:style-name="a377" draw:name="Google Shape;128;p70" svg:x="0.51in" svg:y="3.21763in" svg:width="6.75787in" svg:height="3.43668in" presentation:class="title" presentation:placeholder="false">
        <draw:text-box>
          <text:p text:style-name="a376" text:class-names="" text:cond-style-name=""><text:span text:style-name="a375" text:class-names=""/></text:p>
        </draw:text-box>
        <svg:title/>
        <svg:desc/>
      </draw:frame>
      <draw:frame draw:id="id103" presentation:style-name="a380" draw:name="Google Shape;129;p70" svg:x="0.5in" svg:y="0.625in" svg:width="4.23327in" svg:height="0.92224in" presentation:class="title" presentation:placeholder="false">
        <draw:text-box>
          <text:p text:style-name="a379" text:class-names="" text:cond-style-name=""><text:span text:style-name="a378" text:class-names=""/></text:p>
        </draw:text-box>
        <svg:title/>
        <svg:desc/>
      </draw:frame>
      <presentation:notes style:page-layout-name="pageLayout2" draw:style-name="a385">
        <draw:page-thumbnail svg:x="1.25in" svg:y="0.75in" svg:width="5in" svg:height="3.75in" presentation:class="page" draw:id="id3" presentation:style-name="a381" draw:name="Google Shape;3;n">
          <svg:title/>
          <svg:desc/>
        </draw:page-thumbnail>
        <draw:frame draw:id="id4" presentation:style-name="a384" draw:name="Google Shape;4;n" svg:x="1in" svg:y="4.75in" svg:width="5.5in" svg:height="4.5in" presentation:class="notes" presentation:placeholder="false">
          <draw:text-box>
            <text:p text:style-name="a383" text:class-names="" text:cond-style-name=""><text:span text:style-name="a382" text:class-names=""/></text:p>
          </draw:text-box>
          <svg:title/>
          <svg:desc/>
        </draw:frame>
      </presentation:notes>
    </style:master-page>
    <style:master-page style:name="Master1-Layout23-cust-CUSTOM_8_1" style:page-layout-name="pageLayout1" draw:style-name="a386">
      <draw:frame draw:id="id104" draw:style-name="a387" draw:name="Google Shape;131;p71" svg:x="0in" svg:y="0in" svg:width="13.33333in" svg:height="5.38542in" style:rel-width="scale" style:rel-height="scale">
        <draw:image xlink:href="media/image24.png" xlink:type="simple" xlink:show="embed" xlink:actuate="onLoad"/>
        <svg:title/>
        <svg:desc/>
      </draw:frame>
      <draw:frame draw:id="id105" draw:style-name="a388" draw:name="Google Shape;132;p71" svg:x="4.22876in" svg:y="6.18616in" svg:width="4.87582in" svg:height="0.62825in" style:rel-width="scale" style:rel-height="scale">
        <draw:image xlink:href="media/image3.png" xlink:type="simple" xlink:show="embed" xlink:actuate="onLoad"/>
        <svg:title>Asset 1@3x.png</svg:title>
        <svg:desc/>
      </draw:frame>
      <draw:frame draw:id="id106" presentation:style-name="a391" draw:name="Google Shape;133;p71" svg:x="1.00421in" svg:y="0.7868in" svg:width="3.44259in" svg:height="0.92224in" presentation:class="title" presentation:placeholder="false">
        <draw:text-box>
          <text:p text:style-name="a390" text:class-names="" text:cond-style-name=""><text:span text:style-name="a389" text:class-names=""/></text:p>
        </draw:text-box>
        <svg:title/>
        <svg:desc/>
      </draw:frame>
      <draw:frame draw:id="id107" presentation:style-name="a394" draw:name="Google Shape;134;p71" svg:x="1.58754in" svg:y="3.14261in" svg:width="3.44259in" svg:height="0.92224in" presentation:class="title" presentation:placeholder="false">
        <draw:text-box>
          <text:p text:style-name="a393" text:class-names="" text:cond-style-name=""><text:span text:style-name="a392" text:class-names=""/></text:p>
        </draw:text-box>
        <svg:title/>
        <svg:desc/>
      </draw:frame>
      <draw:frame draw:id="id108" draw:style-name="a398" draw:name="Google Shape;135;p71" svg:x="1.95355in" svg:y="4.58284in" svg:width="4.54823in" svg:height="0.33333in">
        <draw:text-box>
          <text:p text:style-name="a397" text:class-names="" text:cond-style-name=""><text:span text:style-name="a395" text:class-names="">Government Commercial Agency</text:span><text:span text:style-name="a396" text:class-names=""/></text:p>
        </draw:text-box>
        <svg:title/>
        <svg:desc/>
      </draw:frame>
      <draw:frame draw:id="id109" draw:style-name="a399" draw:name="Google Shape;136;p71" svg:x="1.6145in" svg:y="4.62216in" svg:width="0.22058in" svg:height="0.22055in" style:rel-width="scale" style:rel-height="scale">
        <draw:image xlink:href="media/image25.png" xlink:type="simple" xlink:show="embed" xlink:actuate="onLoad"/>
        <svg:title/>
        <svg:desc/>
      </draw:frame>
      <draw:frame draw:id="id110" draw:style-name="a400" draw:name="Google Shape;137;p71" svg:x="1.16664in" svg:y="2.61625in" svg:width="0.48625in" svg:height="0.48627in" style:rel-width="scale" style:rel-height="scale">
        <draw:image xlink:href="media/image7.png" xlink:type="simple" xlink:show="embed" xlink:actuate="onLoad"/>
        <svg:title/>
        <svg:desc/>
      </draw:frame>
      <draw:frame draw:id="id111" draw:style-name="a401" draw:name="Google Shape;138;p71" svg:x="0.1676in" svg:y="5.4206in" svg:width="2.27128in" svg:height="2.0794in" style:rel-width="scale" style:rel-height="scale">
        <draw:image xlink:href="media/image4.png" xlink:type="simple" xlink:show="embed" xlink:actuate="onLoad"/>
        <svg:title>Government Commercial Agency (stacked_black).png</svg:title>
        <svg:desc/>
      </draw:frame>
      <presentation:notes style:page-layout-name="pageLayout2" draw:style-name="a406">
        <draw:page-thumbnail svg:x="1.25in" svg:y="0.75in" svg:width="5in" svg:height="3.75in" presentation:class="page" draw:id="id3" presentation:style-name="a402" draw:name="Google Shape;3;n">
          <svg:title/>
          <svg:desc/>
        </draw:page-thumbnail>
        <draw:frame draw:id="id4" presentation:style-name="a405" draw:name="Google Shape;4;n" svg:x="1in" svg:y="4.75in" svg:width="5.5in" svg:height="4.5in" presentation:class="notes" presentation:placeholder="false">
          <draw:text-box>
            <text:p text:style-name="a404" text:class-names="" text:cond-style-name=""><text:span text:style-name="a403" text:class-names=""/></text:p>
          </draw:text-box>
          <svg:title/>
          <svg:desc/>
        </draw:frame>
      </presentation:notes>
    </style:master-page>
    <style:master-page style:name="Master1-Layout24-cust-CUSTOM_8" style:page-layout-name="pageLayout1" draw:style-name="a407">
      <draw:frame draw:id="id112" draw:style-name="a408" draw:name="Google Shape;140;p72" svg:x="0in" svg:y="0in" svg:width="13.33333in" svg:height="5.38542in" style:rel-width="scale" style:rel-height="scale">
        <draw:image xlink:href="media/image26.png" xlink:type="simple" xlink:show="embed" xlink:actuate="onLoad"/>
        <svg:title/>
        <svg:desc/>
      </draw:frame>
      <draw:frame draw:id="id113" draw:style-name="a409" draw:name="Google Shape;141;p72" svg:x="4.22876in" svg:y="6.18616in" svg:width="4.87582in" svg:height="0.64261in" style:rel-width="scale" style:rel-height="scale">
        <draw:image xlink:href="media/image3.png" xlink:type="simple" xlink:show="embed" xlink:actuate="onLoad"/>
        <svg:title>Asset 1@3x.png</svg:title>
        <svg:desc/>
      </draw:frame>
      <draw:frame draw:id="id114" presentation:style-name="a412" draw:name="Google Shape;142;p72" svg:x="1.00421in" svg:y="0.7868in" svg:width="3.44259in" svg:height="0.92224in" presentation:class="title" presentation:placeholder="false">
        <draw:text-box>
          <text:p text:style-name="a411" text:class-names="" text:cond-style-name=""><text:span text:style-name="a410" text:class-names=""/></text:p>
        </draw:text-box>
        <svg:title/>
        <svg:desc/>
      </draw:frame>
      <draw:frame draw:id="id115" presentation:style-name="a415" draw:name="Google Shape;143;p72" svg:x="1.58754in" svg:y="3.14261in" svg:width="3.44259in" svg:height="0.92224in" presentation:class="title" presentation:placeholder="false">
        <draw:text-box>
          <text:p text:style-name="a414" text:class-names="" text:cond-style-name=""><text:span text:style-name="a413" text:class-names=""/></text:p>
        </draw:text-box>
        <svg:title/>
        <svg:desc/>
      </draw:frame>
      <draw:frame draw:id="id116" draw:style-name="a419" draw:name="Google Shape;144;p72" svg:x="1.95355in" svg:y="4.58284in" svg:width="3.86942in" svg:height="0.3189in">
        <draw:text-box>
          <text:p text:style-name="a418" text:class-names="" text:cond-style-name=""><text:span text:style-name="a416" text:class-names="">Government Commercial Agency</text:span><text:span text:style-name="a417" text:class-names=""/></text:p>
        </draw:text-box>
        <svg:title/>
        <svg:desc/>
      </draw:frame>
      <draw:frame draw:id="id117" draw:style-name="a420" draw:name="Google Shape;145;p72" svg:x="1.6145in" svg:y="4.62216in" svg:width="0.22058in" svg:height="0.22055in" style:rel-width="scale" style:rel-height="scale">
        <draw:image xlink:href="media/image25.png" xlink:type="simple" xlink:show="embed" xlink:actuate="onLoad"/>
        <svg:title/>
        <svg:desc/>
      </draw:frame>
      <draw:frame draw:id="id118" draw:style-name="a421" draw:name="Google Shape;146;p72" svg:x="1.16664in" svg:y="2.61625in" svg:width="0.48625in" svg:height="0.48627in" style:rel-width="scale" style:rel-height="scale">
        <draw:image xlink:href="media/image7.png" xlink:type="simple" xlink:show="embed" xlink:actuate="onLoad"/>
        <svg:title/>
        <svg:desc/>
      </draw:frame>
      <draw:frame draw:id="id119" draw:style-name="a422" draw:name="Google Shape;147;p72" svg:x="0.1676in" svg:y="5.4206in" svg:width="2.27128in" svg:height="2.0794in" style:rel-width="scale" style:rel-height="scale">
        <draw:image xlink:href="media/image4.png" xlink:type="simple" xlink:show="embed" xlink:actuate="onLoad"/>
        <svg:title>Government Commercial Agency (stacked_black).png</svg:title>
        <svg:desc/>
      </draw:frame>
      <presentation:notes style:page-layout-name="pageLayout2" draw:style-name="a427">
        <draw:page-thumbnail svg:x="1.25in" svg:y="0.75in" svg:width="5in" svg:height="3.75in" presentation:class="page" draw:id="id3" presentation:style-name="a423" draw:name="Google Shape;3;n">
          <svg:title/>
          <svg:desc/>
        </draw:page-thumbnail>
        <draw:frame draw:id="id4" presentation:style-name="a426" draw:name="Google Shape;4;n" svg:x="1in" svg:y="4.75in" svg:width="5.5in" svg:height="4.5in" presentation:class="notes" presentation:placeholder="false">
          <draw:text-box>
            <text:p text:style-name="a425" text:class-names="" text:cond-style-name=""><text:span text:style-name="a424" text:class-names=""/></text:p>
          </draw:text-box>
          <svg:title/>
          <svg:desc/>
        </draw:frame>
      </presentation:notes>
    </style:master-page>
    <style:master-page style:name="Master1-Layout25-cust-CUSTOM_5" style:page-layout-name="pageLayout1" draw:style-name="a428">
      <draw:frame draw:id="id120" presentation:style-name="a431" draw:name="Google Shape;149;p73" svg:x="0.52in" svg:y="1.5in" svg:width="7.20374in" svg:height="0.57382in" presentation:class="title" presentation:placeholder="false">
        <draw:text-box>
          <text:p text:style-name="a430" text:class-names="" text:cond-style-name=""><text:span text:style-name="a429" text:class-names=""/></text:p>
        </draw:text-box>
        <svg:title/>
        <svg:desc/>
      </draw:frame>
      <draw:frame draw:id="id121" presentation:style-name="a434" draw:name="Google Shape;150;p73" svg:x="0.5in" svg:y="0.63in" svg:width="11.04134in" svg:height="0.89633in" presentation:class="title" presentation:placeholder="false">
        <draw:text-box>
          <text:p text:style-name="a433" text:class-names="" text:cond-style-name=""><text:span text:style-name="a432" text:class-names=""/></text:p>
        </draw:text-box>
        <svg:title/>
        <svg:desc/>
      </draw:frame>
      <presentation:notes style:page-layout-name="pageLayout2" draw:style-name="a439">
        <draw:page-thumbnail svg:x="1.25in" svg:y="0.75in" svg:width="5in" svg:height="3.75in" presentation:class="page" draw:id="id3" presentation:style-name="a435" draw:name="Google Shape;3;n">
          <svg:title/>
          <svg:desc/>
        </draw:page-thumbnail>
        <draw:frame draw:id="id4" presentation:style-name="a438" draw:name="Google Shape;4;n" svg:x="1in" svg:y="4.75in" svg:width="5.5in" svg:height="4.5in" presentation:class="notes" presentation:placeholder="false">
          <draw:text-box>
            <text:p text:style-name="a437" text:class-names="" text:cond-style-name=""><text:span text:style-name="a436" text:class-names=""/></text:p>
          </draw:text-box>
          <svg:title/>
          <svg:desc/>
        </draw:frame>
      </presentation:notes>
    </style:master-page>
    <style:master-page style:name="Master1-Layout26-cust-TITLE_1_1_1" style:page-layout-name="pageLayout1" draw:style-name="a440">
      <draw:frame draw:id="id122" draw:style-name="a441" draw:name="Google Shape;152;p74" svg:x="3.70697in" svg:y="0in" svg:width="9.62637in" svg:height="5.85116in" style:rel-width="scale" style:rel-height="scale">
        <draw:image xlink:href="media/image27.png" xlink:type="simple" xlink:show="embed" xlink:actuate="onLoad"/>
        <svg:title/>
        <svg:desc/>
      </draw:frame>
      <draw:frame draw:id="id123" draw:style-name="a442" draw:name="Google Shape;153;p74" svg:x="0in" svg:y="0in" svg:width="13.33333in" svg:height="7.5in" style:rel-width="scale" style:rel-height="scale">
        <draw:image xlink:href="media/image28.png" xlink:type="simple" xlink:show="embed" xlink:actuate="onLoad"/>
        <svg:title/>
        <svg:desc/>
      </draw:frame>
      <draw:frame draw:id="id124" draw:style-name="a443" draw:name="Google Shape;154;p74" svg:x="4.22876in" svg:y="6.18615in" svg:width="4.87582in" svg:height="0.54232in" style:rel-width="scale" style:rel-height="scale">
        <draw:image xlink:href="media/image3.png" xlink:type="simple" xlink:show="embed" xlink:actuate="onLoad"/>
        <svg:title>Asset 1@3x.png</svg:title>
        <svg:desc/>
      </draw:frame>
      <draw:frame draw:id="id125" presentation:style-name="a446" draw:name="Google Shape;155;p74" svg:x="0.32715in" svg:y="1.31037in" svg:width="4.00755in" svg:height="2.2769in" presentation:class="title" presentation:placeholder="false">
        <draw:text-box>
          <text:p text:style-name="a445" text:class-names="" text:cond-style-name=""><text:span text:style-name="a444" text:class-names=""/></text:p>
        </draw:text-box>
        <svg:title/>
        <svg:desc/>
      </draw:frame>
      <draw:frame draw:id="id126" presentation:style-name="a449" draw:name="Google Shape;156;p74" svg:x="0.32715in" svg:y="3.68449in" svg:width="3.90157in" svg:height="1.33333in" presentation:class="title" presentation:placeholder="false">
        <draw:text-box>
          <text:p text:style-name="a448" text:class-names="" text:cond-style-name=""><text:span text:style-name="a447" text:class-names=""/></text:p>
        </draw:text-box>
        <svg:title/>
        <svg:desc/>
      </draw:frame>
      <draw:frame draw:id="id127" draw:style-name="a450" draw:name="Google Shape;157;p74" svg:x="0.1676in" svg:y="5.4206in" svg:width="2.27128in" svg:height="2.0794in" style:rel-width="scale" style:rel-height="scale">
        <draw:image xlink:href="media/image4.png" xlink:type="simple" xlink:show="embed" xlink:actuate="onLoad"/>
        <svg:title>Government Commercial Agency (stacked_black).png</svg:title>
        <svg:desc/>
      </draw:frame>
      <presentation:notes style:page-layout-name="pageLayout2" draw:style-name="a455">
        <draw:page-thumbnail svg:x="1.25in" svg:y="0.75in" svg:width="5in" svg:height="3.75in" presentation:class="page" draw:id="id3" presentation:style-name="a451" draw:name="Google Shape;3;n">
          <svg:title/>
          <svg:desc/>
        </draw:page-thumbnail>
        <draw:frame draw:id="id4" presentation:style-name="a454" draw:name="Google Shape;4;n" svg:x="1in" svg:y="4.75in" svg:width="5.5in" svg:height="4.5in" presentation:class="notes" presentation:placeholder="false">
          <draw:text-box>
            <text:p text:style-name="a453" text:class-names="" text:cond-style-name=""><text:span text:style-name="a452" text:class-names=""/></text:p>
          </draw:text-box>
          <svg:title/>
          <svg:desc/>
        </draw:frame>
      </presentation:notes>
    </style:master-page>
    <style:master-page style:name="Master1-Layout27-cust-CUSTOM_2" style:page-layout-name="pageLayout1" draw:style-name="a456">
      <draw:frame draw:id="id128" draw:style-name="a457" draw:name="Google Shape;159;p75" svg:x="0in" svg:y="0in" svg:width="3.90923in" svg:height="7.5in" style:rel-width="scale" style:rel-height="scale">
        <draw:image xlink:href="media/image29.png" xlink:type="simple" xlink:show="embed" xlink:actuate="onLoad"/>
        <svg:title/>
        <svg:desc/>
      </draw:frame>
      <draw:frame draw:id="id129" presentation:style-name="a460" draw:name="Google Shape;160;p75" svg:x="4.12628in" svg:y="3.82122in" svg:width="7.6706in" svg:height="2.76673in" presentation:class="title" presentation:placeholder="false">
        <draw:text-box>
          <text:p text:style-name="a459" text:class-names="" text:cond-style-name=""><text:span text:style-name="a458" text:class-names=""/></text:p>
        </draw:text-box>
        <svg:title/>
        <svg:desc/>
      </draw:frame>
      <draw:frame draw:id="id130" presentation:style-name="a463" draw:name="Google Shape;161;p75" svg:x="4.12628in" svg:y="0.63in" svg:width="8.22769in" svg:height="0.92224in" presentation:class="title" presentation:placeholder="false">
        <draw:text-box>
          <text:p text:style-name="a462" text:class-names="" text:cond-style-name=""><text:span text:style-name="a461" text:class-names=""/></text:p>
        </draw:text-box>
        <svg:title/>
        <svg:desc/>
      </draw:frame>
      <presentation:notes style:page-layout-name="pageLayout2" draw:style-name="a468">
        <draw:page-thumbnail svg:x="1.25in" svg:y="0.75in" svg:width="5in" svg:height="3.75in" presentation:class="page" draw:id="id3" presentation:style-name="a464" draw:name="Google Shape;3;n">
          <svg:title/>
          <svg:desc/>
        </draw:page-thumbnail>
        <draw:frame draw:id="id4" presentation:style-name="a467" draw:name="Google Shape;4;n" svg:x="1in" svg:y="4.75in" svg:width="5.5in" svg:height="4.5in" presentation:class="notes" presentation:placeholder="false">
          <draw:text-box>
            <text:p text:style-name="a466" text:class-names="" text:cond-style-name=""><text:span text:style-name="a465" text:class-names=""/></text:p>
          </draw:text-box>
          <svg:title/>
          <svg:desc/>
        </draw:frame>
      </presentation:notes>
    </style:master-page>
    <style:master-page style:name="Master1-Layout28-cust-CUSTOM_2_1" style:page-layout-name="pageLayout1" draw:style-name="a469">
      <draw:frame draw:id="id131" presentation:style-name="a472" draw:name="Google Shape;163;p76" svg:x="4.12628in" svg:y="3.82122in" svg:width="7.6706in" svg:height="2.76673in" presentation:class="title" presentation:placeholder="false">
        <draw:text-box>
          <text:p text:style-name="a471" text:class-names="" text:cond-style-name=""><text:span text:style-name="a470" text:class-names=""/></text:p>
        </draw:text-box>
        <svg:title/>
        <svg:desc/>
      </draw:frame>
      <draw:frame draw:id="id132" presentation:style-name="a475" draw:name="Google Shape;164;p76" svg:x="4.12628in" svg:y="0.63in" svg:width="8.22769in" svg:height="0.92224in" presentation:class="title" presentation:placeholder="false">
        <draw:text-box>
          <text:p text:style-name="a474" text:class-names="" text:cond-style-name=""><text:span text:style-name="a473" text:class-names=""/></text:p>
        </draw:text-box>
        <svg:title/>
        <svg:desc/>
      </draw:frame>
      <draw:frame draw:id="id133" draw:style-name="a476" draw:name="Google Shape;165;p76" svg:x="0in" svg:y="0in" svg:width="3.90923in" svg:height="7.5in" style:rel-width="scale" style:rel-height="scale">
        <draw:image xlink:href="media/image30.png" xlink:type="simple" xlink:show="embed" xlink:actuate="onLoad"/>
        <svg:title/>
        <svg:desc/>
      </draw:frame>
      <presentation:notes style:page-layout-name="pageLayout2" draw:style-name="a481">
        <draw:page-thumbnail svg:x="1.25in" svg:y="0.75in" svg:width="5in" svg:height="3.75in" presentation:class="page" draw:id="id3" presentation:style-name="a477" draw:name="Google Shape;3;n">
          <svg:title/>
          <svg:desc/>
        </draw:page-thumbnail>
        <draw:frame draw:id="id4" presentation:style-name="a480" draw:name="Google Shape;4;n" svg:x="1in" svg:y="4.75in" svg:width="5.5in" svg:height="4.5in" presentation:class="notes" presentation:placeholder="false">
          <draw:text-box>
            <text:p text:style-name="a479" text:class-names="" text:cond-style-name=""><text:span text:style-name="a478" text:class-names=""/></text:p>
          </draw:text-box>
          <svg:title/>
          <svg:desc/>
        </draw:frame>
      </presentation:notes>
    </style:master-page>
    <style:master-page style:name="Master1-Layout29-cust-CUSTOM_2_1_1" style:page-layout-name="pageLayout1" draw:style-name="a482">
      <draw:frame draw:id="id134" presentation:style-name="a485" draw:name="Google Shape;167;p77" svg:x="4.12628in" svg:y="3.82122in" svg:width="7.6706in" svg:height="2.76673in" presentation:class="title" presentation:placeholder="false">
        <draw:text-box>
          <text:p text:style-name="a484" text:class-names="" text:cond-style-name=""><text:span text:style-name="a483" text:class-names=""/></text:p>
        </draw:text-box>
        <svg:title/>
        <svg:desc/>
      </draw:frame>
      <draw:frame draw:id="id135" presentation:style-name="a488" draw:name="Google Shape;168;p77" svg:x="4.12628in" svg:y="0.63in" svg:width="8.22769in" svg:height="0.92224in" presentation:class="title" presentation:placeholder="false">
        <draw:text-box>
          <text:p text:style-name="a487" text:class-names="" text:cond-style-name=""><text:span text:style-name="a486" text:class-names=""/></text:p>
        </draw:text-box>
        <svg:title/>
        <svg:desc/>
      </draw:frame>
      <draw:frame draw:id="id136" draw:style-name="a489" draw:name="Google Shape;169;p77" svg:x="0in" svg:y="0in" svg:width="3.90923in" svg:height="7.5in" style:rel-width="scale" style:rel-height="scale">
        <draw:image xlink:href="media/image31.png" xlink:type="simple" xlink:show="embed" xlink:actuate="onLoad"/>
        <svg:title/>
        <svg:desc/>
      </draw:frame>
      <presentation:notes style:page-layout-name="pageLayout2" draw:style-name="a494">
        <draw:page-thumbnail svg:x="1.25in" svg:y="0.75in" svg:width="5in" svg:height="3.75in" presentation:class="page" draw:id="id3" presentation:style-name="a490" draw:name="Google Shape;3;n">
          <svg:title/>
          <svg:desc/>
        </draw:page-thumbnail>
        <draw:frame draw:id="id4" presentation:style-name="a493" draw:name="Google Shape;4;n" svg:x="1in" svg:y="4.75in" svg:width="5.5in" svg:height="4.5in" presentation:class="notes" presentation:placeholder="false">
          <draw:text-box>
            <text:p text:style-name="a492" text:class-names="" text:cond-style-name=""><text:span text:style-name="a491" text:class-names=""/></text:p>
          </draw:text-box>
          <svg:title/>
          <svg:desc/>
        </draw:frame>
      </presentation:notes>
    </style:master-page>
    <style:master-page style:name="Master1-Layout30-cust-CUSTOM_3" style:page-layout-name="pageLayout1" draw:style-name="a495">
      <draw:frame draw:id="id137" draw:style-name="a496" draw:transform="translate(-1.85417in -2.46094in) rotate(-3.14159) translate(1.85417in 5.03906in)" draw:name="Google Shape;171;p78" svg:width="3.70833in" svg:height="4.92189in" style:rel-width="scale" style:rel-height="scale">
        <draw:image xlink:href="media/image32.png" xlink:type="simple" xlink:show="embed" xlink:actuate="onLoad"/>
        <svg:title/>
        <svg:desc/>
      </draw:frame>
      <draw:frame draw:id="id138" presentation:style-name="a499" draw:name="Google Shape;172;p78" svg:x="4.12628in" svg:y="3.82122in" svg:width="7.6706in" svg:height="2.76673in" presentation:class="title" presentation:placeholder="false">
        <draw:text-box>
          <text:p text:style-name="a498" text:class-names="" text:cond-style-name=""><text:span text:style-name="a497" text:class-names=""/></text:p>
        </draw:text-box>
        <svg:title/>
        <svg:desc/>
      </draw:frame>
      <draw:frame draw:id="id139" presentation:style-name="a502" draw:name="Google Shape;173;p78" svg:x="0.5in" svg:y="0.63in" svg:width="8.42618in" svg:height="0.92224in" presentation:class="title" presentation:placeholder="false">
        <draw:text-box>
          <text:p text:style-name="a501" text:class-names="" text:cond-style-name=""><text:span text:style-name="a500" text:class-names=""/></text:p>
        </draw:text-box>
        <svg:title/>
        <svg:desc/>
      </draw:frame>
      <presentation:notes style:page-layout-name="pageLayout2" draw:style-name="a507">
        <draw:page-thumbnail svg:x="1.25in" svg:y="0.75in" svg:width="5in" svg:height="3.75in" presentation:class="page" draw:id="id3" presentation:style-name="a503" draw:name="Google Shape;3;n">
          <svg:title/>
          <svg:desc/>
        </draw:page-thumbnail>
        <draw:frame draw:id="id4" presentation:style-name="a506" draw:name="Google Shape;4;n" svg:x="1in" svg:y="4.75in" svg:width="5.5in" svg:height="4.5in" presentation:class="notes" presentation:placeholder="false">
          <draw:text-box>
            <text:p text:style-name="a505" text:class-names="" text:cond-style-name=""><text:span text:style-name="a504" text:class-names=""/></text:p>
          </draw:text-box>
          <svg:title/>
          <svg:desc/>
        </draw:frame>
      </presentation:notes>
    </style:master-page>
    <style:master-page style:name="Master1-Layout31-cust-CUSTOM_3_1" style:page-layout-name="pageLayout1" draw:style-name="a508">
      <draw:frame draw:id="id140" presentation:style-name="a511" draw:name="Google Shape;175;p79" svg:x="4.12628in" svg:y="3.82122in" svg:width="7.6706in" svg:height="2.76673in" presentation:class="title" presentation:placeholder="false">
        <draw:text-box>
          <text:p text:style-name="a510" text:class-names="" text:cond-style-name=""><text:span text:style-name="a509" text:class-names=""/></text:p>
        </draw:text-box>
        <svg:title/>
        <svg:desc/>
      </draw:frame>
      <draw:frame draw:id="id141" presentation:style-name="a514" draw:name="Google Shape;176;p79" svg:x="0.5in" svg:y="0.63in" svg:width="8.42618in" svg:height="0.92224in" presentation:class="title" presentation:placeholder="false">
        <draw:text-box>
          <text:p text:style-name="a513" text:class-names="" text:cond-style-name=""><text:span text:style-name="a512" text:class-names=""/></text:p>
        </draw:text-box>
        <svg:title/>
        <svg:desc/>
      </draw:frame>
      <draw:frame draw:id="id142" draw:style-name="a515" draw:transform="translate(-1.85417in -2.46094in) rotate(-3.14159) translate(1.85417in 5.03906in)" draw:name="Google Shape;177;p79" svg:width="3.70833in" svg:height="4.92189in" style:rel-width="scale" style:rel-height="scale">
        <draw:image xlink:href="media/image33.png" xlink:type="simple" xlink:show="embed" xlink:actuate="onLoad"/>
        <svg:title/>
        <svg:desc/>
      </draw:frame>
      <presentation:notes style:page-layout-name="pageLayout2" draw:style-name="a520">
        <draw:page-thumbnail svg:x="1.25in" svg:y="0.75in" svg:width="5in" svg:height="3.75in" presentation:class="page" draw:id="id3" presentation:style-name="a516" draw:name="Google Shape;3;n">
          <svg:title/>
          <svg:desc/>
        </draw:page-thumbnail>
        <draw:frame draw:id="id4" presentation:style-name="a519" draw:name="Google Shape;4;n" svg:x="1in" svg:y="4.75in" svg:width="5.5in" svg:height="4.5in" presentation:class="notes" presentation:placeholder="false">
          <draw:text-box>
            <text:p text:style-name="a518" text:class-names="" text:cond-style-name=""><text:span text:style-name="a517" text:class-names=""/></text:p>
          </draw:text-box>
          <svg:title/>
          <svg:desc/>
        </draw:frame>
      </presentation:notes>
    </style:master-page>
    <style:master-page style:name="Master1-Layout32-cust-CUSTOM_3_1_1" style:page-layout-name="pageLayout1" draw:style-name="a521">
      <draw:frame draw:id="id143" presentation:style-name="a524" draw:name="Google Shape;179;p80" svg:x="4.12628in" svg:y="3.82122in" svg:width="7.6706in" svg:height="2.76673in" presentation:class="title" presentation:placeholder="false">
        <draw:text-box>
          <text:p text:style-name="a523" text:class-names="" text:cond-style-name=""><text:span text:style-name="a522" text:class-names=""/></text:p>
        </draw:text-box>
        <svg:title/>
        <svg:desc/>
      </draw:frame>
      <draw:frame draw:id="id144" presentation:style-name="a527" draw:name="Google Shape;180;p80" svg:x="0.5in" svg:y="0.63in" svg:width="8.42618in" svg:height="0.92224in" presentation:class="title" presentation:placeholder="false">
        <draw:text-box>
          <text:p text:style-name="a526" text:class-names="" text:cond-style-name=""><text:span text:style-name="a525" text:class-names=""/></text:p>
        </draw:text-box>
        <svg:title/>
        <svg:desc/>
      </draw:frame>
      <draw:frame draw:id="id145" draw:style-name="a528" draw:transform="translate(-1.85417in -2.46094in) rotate(-3.14159) translate(1.85417in 5.03906in)" draw:name="Google Shape;181;p80" svg:width="3.70833in" svg:height="4.92189in" style:rel-width="scale" style:rel-height="scale">
        <draw:image xlink:href="media/image34.png" xlink:type="simple" xlink:show="embed" xlink:actuate="onLoad"/>
        <svg:title/>
        <svg:desc/>
      </draw:frame>
      <presentation:notes style:page-layout-name="pageLayout2" draw:style-name="a533">
        <draw:page-thumbnail svg:x="1.25in" svg:y="0.75in" svg:width="5in" svg:height="3.75in" presentation:class="page" draw:id="id3" presentation:style-name="a529" draw:name="Google Shape;3;n">
          <svg:title/>
          <svg:desc/>
        </draw:page-thumbnail>
        <draw:frame draw:id="id4" presentation:style-name="a532" draw:name="Google Shape;4;n" svg:x="1in" svg:y="4.75in" svg:width="5.5in" svg:height="4.5in" presentation:class="notes" presentation:placeholder="false">
          <draw:text-box>
            <text:p text:style-name="a531" text:class-names="" text:cond-style-name=""><text:span text:style-name="a530" text:class-names=""/></text:p>
          </draw:text-box>
          <svg:title/>
          <svg:desc/>
        </draw:frame>
      </presentation:notes>
    </style:master-page>
    <style:master-page style:name="Master1-Layout33-cust-CUSTOM_9" style:page-layout-name="pageLayout1" draw:style-name="a534">
      <draw:frame draw:id="id146" presentation:style-name="a537" draw:name="Google Shape;183;p81" svg:x="0.52in" svg:y="1.5in" svg:width="7.20374in" svg:height="0.57382in" presentation:class="title" presentation:placeholder="false">
        <draw:text-box>
          <text:p text:style-name="a536" text:class-names="" text:cond-style-name=""><text:span text:style-name="a535" text:class-names=""/></text:p>
        </draw:text-box>
        <svg:title/>
        <svg:desc/>
      </draw:frame>
      <draw:frame draw:id="id147" presentation:style-name="a540" draw:name="Google Shape;184;p81" svg:x="0.5in" svg:y="0.63in" svg:width="11.04134in" svg:height="0.89633in" presentation:class="title" presentation:placeholder="false">
        <draw:text-box>
          <text:p text:style-name="a539" text:class-names="" text:cond-style-name=""><text:span text:style-name="a538" text:class-names=""/></text:p>
        </draw:text-box>
        <svg:title/>
        <svg:desc/>
      </draw:frame>
      <draw:custom-shape svg:x="1.65308in" svg:y="2.83629in" svg:width="2.68898in" svg:height="2.66371in" draw:id="id148" draw:style-name="a543" draw:name="Google Shape;185;p81">
        <svg:title/>
        <svg:desc/>
        <text:p text:style-name="a542" text:class-names="" text:cond-style-name=""><text:span text:style-name="a541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5.26329in" svg:y="2.83629in" svg:width="2.68898in" svg:height="2.66371in" draw:id="id149" draw:style-name="a546" draw:name="Google Shape;186;p81">
        <svg:title/>
        <svg:desc/>
        <text:p text:style-name="a545" text:class-names="" text:cond-style-name=""><text:span text:style-name="a544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custom-shape svg:x="8.99128in" svg:y="2.83629in" svg:width="2.68898in" svg:height="2.66371in" draw:id="id150" draw:style-name="a549" draw:name="Google Shape;187;p81">
        <svg:title/>
        <svg:desc/>
        <text:p text:style-name="a548" text:class-names="" text:cond-style-name=""><text:span text:style-name="a547" text:class-names=""/></text:p>
        <draw:enhanced-geometry xmlns:dr3d="urn:oasis:names:tc:opendocument:xmlns:dr3d:1.0" draw:path-stretchpoint-x="21600" draw:path-stretchpoint-y="21600" draw:type="non-primitive" svg:viewBox="0 0 21600 21600" draw:enhanced-path="M ?f3 ?f5 L ?f13 ?f5 A ?f55 ?f56 ?f57 ?f58 ?f13 ?f5 ?f52 ?f54  W ?f59 ?f60 ?f61 ?f62 ?f13 ?f5 ?f52 ?f54 L ?f4 ?f6 ?f3 ?f6 Z N" draw:text-areas="?f3 ?f5 ?f15 ?f6" draw:modifiers="50000">
          <draw:equation draw:name="f0" draw:formula="16200000"/>
          <draw:equation draw:name="f1" draw:formula="10800000"/>
          <draw:equation draw:name="f2" draw:formula="5400000"/>
          <draw:equation draw:name="f3" draw:formula="left"/>
          <draw:equation draw:name="f4" draw:formula="right"/>
          <draw:equation draw:name="f5" draw:formula="top"/>
          <draw:equation draw:name="f6" draw:formula="bottom"/>
          <draw:equation draw:name="f7" draw:formula="?f6 - ?f5"/>
          <draw:equation draw:name="f8" draw:formula="?f4 - ?f3"/>
          <draw:equation draw:name="f9" draw:formula="min(?f8, ?f7)"/>
          <draw:equation draw:name="f10" draw:formula="5419351 / 1725033"/>
          <draw:equation draw:name="f11" draw:formula="$0"/>
          <draw:equation draw:name="f12" draw:formula="?f9 * ?f11 / 100000"/>
          <draw:equation draw:name="f13" draw:formula="?f4 - ?f12"/>
          <draw:equation draw:name="f14" draw:formula="?f12 * 29289 / 100000"/>
          <draw:equation draw:name="f15" draw:formula="?f4 - ?f14"/>
          <draw:equation draw:name="f16" draw:formula="21550000 - ?f2"/>
          <draw:equation draw:name="f17" draw:formula="if(?f16, ?f2, 21550000)"/>
          <draw:equation draw:name="f18" draw:formula="-21550000 - ?f17"/>
          <draw:equation draw:name="f19" draw:formula="if(?f18, -21550000, ?f17)"/>
          <draw:equation draw:name="f20" draw:formula="?f0 + ?f19"/>
          <draw:equation draw:name="f21" draw:formula="?f0 + ?f2"/>
          <draw:equation draw:name="f22" draw:formula="?f21 * ?f10 / ?f1"/>
          <draw:equation draw:name="f23" draw:formula="0 - ?f22"/>
          <draw:equation draw:name="f24" draw:formula="cos(?f23)"/>
          <draw:equation draw:name="f25" draw:formula="0 - ?f24"/>
          <draw:equation draw:name="f26" draw:formula="?f25 * ?f12"/>
          <draw:equation draw:name="f27" draw:formula="sin(?f23)"/>
          <draw:equation draw:name="f28" draw:formula="0 - ?f27"/>
          <draw:equation draw:name="f29" draw:formula="?f28 * ?f12"/>
          <draw:equation draw:name="f30" draw:formula="sqrt(?f26 * ?f26 + ?f29 * ?f29 + 0 * 0)"/>
          <draw:equation draw:name="f31" draw:formula="?f12 * ?f12 / ?f30"/>
          <draw:equation draw:name="f32" draw:formula="?f28 * ?f31"/>
          <draw:equation draw:name="f33" draw:formula="?f13 - ?f32"/>
          <draw:equation draw:name="f34" draw:formula="?f25 * ?f31"/>
          <draw:equation draw:name="f35" draw:formula="?f5 - ?f34"/>
          <draw:equation draw:name="f36" draw:formula="?f33 - ?f12"/>
          <draw:equation draw:name="f37" draw:formula="?f35 - ?f12"/>
          <draw:equation draw:name="f38" draw:formula="?f33 + ?f12"/>
          <draw:equation draw:name="f39" draw:formula="?f35 + ?f12"/>
          <draw:equation draw:name="f40" draw:formula="?f20 + ?f2"/>
          <draw:equation draw:name="f41" draw:formula="?f40 * ?f10 / ?f1"/>
          <draw:equation draw:name="f42" draw:formula="0 - ?f41"/>
          <draw:equation draw:name="f43" draw:formula="cos(?f42)"/>
          <draw:equation draw:name="f44" draw:formula="0 - ?f43"/>
          <draw:equation draw:name="f45" draw:formula="?f44 * ?f12"/>
          <draw:equation draw:name="f46" draw:formula="sin(?f42)"/>
          <draw:equation draw:name="f47" draw:formula="0 - ?f46"/>
          <draw:equation draw:name="f48" draw:formula="?f47 * ?f12"/>
          <draw:equation draw:name="f49" draw:formula="sqrt(?f45 * ?f45 + ?f48 * ?f48 + 0 * 0)"/>
          <draw:equation draw:name="f50" draw:formula="?f12 * ?f12 / ?f49"/>
          <draw:equation draw:name="f51" draw:formula="?f47 * ?f50"/>
          <draw:equation draw:name="f52" draw:formula="?f33 + ?f51"/>
          <draw:equation draw:name="f53" draw:formula="?f44 * ?f50"/>
          <draw:equation draw:name="f54" draw:formula="?f35 + ?f53"/>
          <draw:equation draw:name="f55" draw:formula="if(?f19, ?f13, ?f36)"/>
          <draw:equation draw:name="f56" draw:formula="if(?f19, ?f5, ?f37)"/>
          <draw:equation draw:name="f57" draw:formula="if(?f19, ?f13, ?f38)"/>
          <draw:equation draw:name="f58" draw:formula="if(?f19, ?f5, ?f39)"/>
          <draw:equation draw:name="f59" draw:formula="if(?f19, ?f36, ?f52)"/>
          <draw:equation draw:name="f60" draw:formula="if(?f19, ?f37, ?f54)"/>
          <draw:equation draw:name="f61" draw:formula="if(?f19, ?f38, ?f52)"/>
          <draw:equation draw:name="f62" draw:formula="if(?f19, ?f39, ?f54)"/>
        </draw:enhanced-geometry>
      </draw:custom-shape>
      <draw:frame draw:id="id151" presentation:style-name="a552" draw:name="Google Shape;188;p81" svg:x="1.78753in" svg:y="3.46309in" svg:width="2.33858in" svg:height="1.96457in" presentation:class="title" presentation:placeholder="false">
        <draw:text-box>
          <text:p text:style-name="a551" text:class-names="" text:cond-style-name=""><text:span text:style-name="a550" text:class-names=""/></text:p>
        </draw:text-box>
        <svg:title/>
        <svg:desc/>
      </draw:frame>
      <draw:frame draw:id="id152" presentation:style-name="a555" draw:name="Google Shape;189;p81" svg:x="5.3894in" svg:y="3.46309in" svg:width="2.33858in" svg:height="1.96457in" presentation:class="title" presentation:placeholder="false">
        <draw:text-box>
          <text:p text:style-name="a554" text:class-names="" text:cond-style-name=""><text:span text:style-name="a553" text:class-names=""/></text:p>
        </draw:text-box>
        <svg:title/>
        <svg:desc/>
      </draw:frame>
      <draw:frame draw:id="id153" presentation:style-name="a558" draw:name="Google Shape;190;p81" svg:x="9.08942in" svg:y="3.46309in" svg:width="2.33858in" svg:height="1.96457in" presentation:class="title" presentation:placeholder="false">
        <draw:text-box>
          <text:p text:style-name="a557" text:class-names="" text:cond-style-name=""><text:span text:style-name="a556" text:class-names=""/></text:p>
        </draw:text-box>
        <svg:title/>
        <svg:desc/>
      </draw:frame>
      <presentation:notes style:page-layout-name="pageLayout2" draw:style-name="a563">
        <draw:page-thumbnail svg:x="1.25in" svg:y="0.75in" svg:width="5in" svg:height="3.75in" presentation:class="page" draw:id="id3" presentation:style-name="a559" draw:name="Google Shape;3;n">
          <svg:title/>
          <svg:desc/>
        </draw:page-thumbnail>
        <draw:frame draw:id="id4" presentation:style-name="a562" draw:name="Google Shape;4;n" svg:x="1in" svg:y="4.75in" svg:width="5.5in" svg:height="4.5in" presentation:class="notes" presentation:placeholder="false">
          <draw:text-box>
            <text:p text:style-name="a561" text:class-names="" text:cond-style-name=""><text:span text:style-name="a560" text:class-names=""/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4.0 MicrosoftPowerPoint</meta:generator>
    <dc:title>Review of RM3764.3 July 2026</dc:title>
    <meta:initial-creator>Pamela Kelsall</meta:initial-creator>
    <dc:creator>Jordan Hill</dc:creator>
    <dc:date>2026-07-31T10:08:33Z</dc:date>
    <meta:editing-cycles>1</meta:editing-cycles>
    <meta:editing-duration>PT0S</meta:editing-duration>
    <meta:document-statistic meta:paragraph-count="147" meta:word-count="1560"/>
  </office:meta>
</office:document-meta>
</file>